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0066" fo:font-weight="bold"/>
    </style:style>
    <style:style style:name="highlight.2" style:family="text">
      <style:text-properties fo:color="#000099"/>
    </style:style>
    <style:style style:name="highlight.3" style:family="text">
      <style:text-properties fo:color="#000066" fo:font-weight="bold"/>
    </style:style>
    <style:style style:name="highlight.4" style:family="text">
      <style:text-properties fo:color="#660066"/>
    </style:style>
    <style:style style:name="highlight.5" style:family="text">
      <style:text-properties fo:color="#000099"/>
    </style:style>
    <style:style style:name="highlight.6" style:family="text">
      <style:text-properties fo:color="#000066" fo:font-weight="bold"/>
    </style:style>
    <style:style style:name="highlight.7" style:family="text">
      <style:text-properties fo:color="#660066"/>
    </style:style>
    <style:style style:name="highlight.8" style:family="text">
      <style:text-properties fo:color="#000066" fo:font-weight="bold"/>
    </style:style>
    <style:style style:name="highlight.9" style:family="text">
      <style:text-properties fo:color="#000099"/>
    </style:style>
    <style:style style:name="highlight.10" style:family="text">
      <style:text-properties fo:color="#000066" fo:font-weight="bold"/>
    </style:style>
    <style:style style:name="highlight.11" style:family="text">
      <style:text-properties fo:color="#660066"/>
    </style:style>
    <style:style style:name="highlight.12" style:family="text">
      <style:text-properties fo:color="#000099"/>
    </style:style>
    <style:style style:name="highlight.13" style:family="text">
      <style:text-properties fo:color="#000066" fo:font-weight="bold"/>
    </style:style>
    <style:style style:name="highlight.14" style:family="text">
      <style:text-properties fo:color="#660066"/>
    </style:style>
    <style:style style:name="highlight.15" style:family="text">
      <style:text-properties fo:color="#000066" fo:font-weight="bold"/>
    </style:style>
    <style:style style:name="highlight.16" style:family="text">
      <style:text-properties fo:color="#000099"/>
    </style:style>
    <style:style style:name="highlight.17" style:family="text">
      <style:text-properties fo:color="#000066" fo:font-weight="bold"/>
    </style:style>
    <style:style style:name="highlight.18" style:family="text">
      <style:text-properties fo:color="#660066"/>
    </style:style>
    <style:style style:name="highlight.19" style:family="text">
      <style:text-properties fo:color="#000099"/>
    </style:style>
    <style:style style:name="highlight.20" style:family="text">
      <style:text-properties fo:color="#000066" fo:font-weight="bold"/>
    </style:style>
    <style:style style:name="highlight.21" style:family="text">
      <style:text-properties fo:color="#660066"/>
    </style:style>
    <style:style style:name="highlight.22" style:family="text">
      <style:text-properties fo:color="#000066" fo:font-weight="bold"/>
    </style:style>
    <style:style style:name="highlight.23" style:family="text">
      <style:text-properties fo:color="#000099"/>
    </style:style>
    <style:style style:name="highlight.24" style:family="text">
      <style:text-properties fo:color="#000066" fo:font-weight="bold"/>
    </style:style>
    <style:style style:name="highlight.25" style:family="text">
      <style:text-properties fo:color="#660066"/>
    </style:style>
    <style:style style:name="highlight.26" style:family="text">
      <style:text-properties fo:color="#000099"/>
    </style:style>
    <style:style style:name="highlight.27" style:family="text">
      <style:text-properties fo:color="#000066" fo:font-weight="bold"/>
    </style:style>
    <style:style style:name="highlight.28" style:family="text">
      <style:text-properties fo:color="#660066"/>
    </style:style>
    <style:style style:name="highlight.29" style:family="text">
      <style:text-properties fo:color="#000066" fo:font-weight="bold"/>
    </style:style>
    <style:style style:name="highlight.30" style:family="text">
      <style:text-properties fo:color="#000099"/>
    </style:style>
    <style:style style:name="highlight.31" style:family="text">
      <style:text-properties fo:color="#000066" fo:font-weight="bold"/>
    </style:style>
    <style:style style:name="highlight.32" style:family="text">
      <style:text-properties fo:color="#660066"/>
    </style:style>
    <style:style style:name="highlight.33" style:family="text">
      <style:text-properties fo:color="#000099"/>
    </style:style>
    <style:style style:name="highlight.34" style:family="text">
      <style:text-properties fo:color="#000066" fo:font-weight="bold"/>
    </style:style>
    <style:style style:name="highlight.35" style:family="text">
      <style:text-properties fo:color="#660066"/>
    </style:style>
    <style:style style:name="highlight.36" style:family="text">
      <style:text-properties fo:color="#000099"/>
    </style:style>
    <style:style style:name="highlight.37" style:family="text">
      <style:text-properties fo:color="#000066" fo:font-weight="bold"/>
    </style:style>
    <style:style style:name="highlight.38" style:family="text">
      <style:text-properties fo:color="#660066"/>
    </style:style>
    <style:style style:name="highlight.39" style:family="text">
      <style:text-properties fo:color="#000099"/>
    </style:style>
    <style:style style:name="highlight.40" style:family="text">
      <style:text-properties fo:color="#000066" fo:font-weight="bold"/>
    </style:style>
    <style:style style:name="highlight.41" style:family="text">
      <style:text-properties fo:color="#660066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stallazione_e_configurazione"/>Installazione e configurazione<text:bookmark-end text:name="installazione_e_configurazione"/></text:h>
      <text:h text:style-name="Heading_20_2" text:outline-level="2"><text:bookmark-start text:name="installazione"/>Installazione<text:bookmark-end text:name="installazione"/></text:h>
      <text:p text:style-name="Text_20_body">
Eseguire il file setup.exe ed attendere il completamente dell'installazione.</text:p>
      <text:h text:style-name="Heading_20_2" text:outline-level="2"><text:bookmark-start text:name="configurazione"/>Configurazione<text:bookmark-end text:name="configurazione"/></text:h>
      <text:p text:style-name="Text_20_body">
Nel file WINETI.INI sonomemorizzate tutte le impostazioni del programma:</text:p>
      <text:h text:style-name="Heading_20_3" text:outline-level="3"><text:bookmark-start text:name="impostazioni_stampanti"/>Impostazioni stampanti<text:bookmark-end text:name="impostazioni_stampanti"/></text:h>
      <text:p text:style-name="Source_20_Code"><text:span text:style-name="highlight.1"><text:span>[</text:span>COMM<text:span>]</text:span></text:span><text:line-break/><text:span text:style-name="highlight.2">Stampante1</text:span><text:span text:style-name="highlight.3">=</text:span><text:span text:style-name="highlight.4">4,9600,n,8,1</text:span><text:line-break/><text:span text:style-name="highlight.5">Stampante2</text:span><text:span text:style-name="highlight.6">=</text:span><text:span text:style-name="highlight.7">2,9600,n,8,1</text:span><text:line-break/> <text:line-break/><text:span text:style-name="highlight.8"><text:span>[</text:span>Opzioni<text:span>]</text:span></text:span><text:line-break/><text:span text:style-name="highlight.9">Stampante1</text:span><text:span text:style-name="highlight.10">=</text:span><text:span text:style-name="highlight.11"> 20, 9,False</text:span><text:line-break/><text:span text:style-name="highlight.12">Stampante2</text:span><text:span text:style-name="highlight.13">=</text:span><text:span text:style-name="highlight.14"> 13, 1,True</text:span><text:line-break/> <text:line-break/><text:span text:style-name="highlight.15"><text:span>[</text:span>MargineSx<text:span>]</text:span></text:span><text:line-break/><text:span text:style-name="highlight.16">Stampante1</text:span><text:span text:style-name="highlight.17">=</text:span><text:span text:style-name="highlight.18">0000</text:span><text:line-break/><text:span text:style-name="highlight.19">Stampante2</text:span><text:span text:style-name="highlight.20">=</text:span><text:span text:style-name="highlight.21">0001</text:span><text:line-break/> <text:line-break/><text:span text:style-name="highlight.22"><text:span>[</text:span>MargineSup<text:span>]</text:span></text:span><text:line-break/><text:span text:style-name="highlight.23">Stampante1</text:span><text:span text:style-name="highlight.24">=</text:span><text:span text:style-name="highlight.25">0020</text:span><text:line-break/><text:span text:style-name="highlight.26">Stampante2</text:span><text:span text:style-name="highlight.27">=</text:span><text:span text:style-name="highlight.28">0000</text:span></text:p>
      <text:p text:style-name="Text_20_body">Nella sezione [COMM] per ogni stampante viene specificata la seriale di comunicazione ed i rispettivi parametri di trasmissione. Di seguito nella sezione [Opzioni] viene riportata l'intensità di stampa per l'etichetta orizzontale, seguita da quella verticale e l'eventuale avanzamento etichetta a fine stampa (per separare stampe di codici diversi).
Infine per ogni stampante vengono memorizzati i margini sinistro e superiore di stampa.
Modificare questi parametri utilizzando il comando <text:span text:style-name="Strong_20_Emphasis">Stampa</text:span> nel menu <text:span text:style-name="Strong_20_Emphasis">Impostazioni</text:span>. </text:p>
      <text:h text:style-name="Heading_20_3" text:outline-level="3"><text:bookmark-start text:name="selezioni_utente"/>Selezioni utente<text:bookmark-end text:name="selezioni_utente"/></text:h>
      <text:p text:style-name="Source_20_Code"><text:span text:style-name="highlight.29"><text:span>[</text:span>Formato_Etichetta<text:span>]</text:span></text:span><text:line-break/><text:span text:style-name="highlight.30">Tipo</text:span><text:span text:style-name="highlight.31">=</text:span><text:span text:style-name="highlight.32"> 1</text:span><text:line-break/><text:span text:style-name="highlight.33">Orientamento</text:span><text:span text:style-name="highlight.34">=</text:span><text:span text:style-name="highlight.35"> 1</text:span></text:p>
      <text:p text:style-name="Text_20_body">Ogni volta che viene modificato il tipo di stampa tra vecchia e nuova oppure con orientamento verticale o orizzontale il programma memorizza le nuove impostazioni in modo daricaricarle al riavvio successivo.</text:p>
      <text:h text:style-name="Heading_20_3" text:outline-level="3"><text:bookmark-start text:name="altre_impostazioni"/>Altre impostazioni<text:bookmark-end text:name="altre_impostazioni"/></text:h>
      <text:p text:style-name="Source_20_Code"><text:span text:style-name="highlight.36">Testo_Sostitutivo</text:span><text:span text:style-name="highlight.37">=</text:span><text:span text:style-name="highlight.38">REPLACED</text:span><text:line-break/><text:span text:style-name="highlight.39">Testo_Intestazione</text:span><text:span text:style-name="highlight.40">=</text:span><text:span text:style-name="highlight.41">Genuine Original Spare Part</text:span></text:p>
      <text:p text:style-name="Text_20_body">Le diciture identificate come <text:span text:style-name="Strong_20_Emphasis">Testo_Sostitutivo</text:span> e <text:span text:style-name="Strong_20_Emphasis">Testo_Intestazione</text:span> che vengono stampate nell'etichetta possono essere modificate direttamente dal cliente.</text:p>
      <text:h text:style-name="Heading_20_1" text:outline-level="1"><text:bookmark-start text:name="files_di_stampa_necessari"/>Files di stampa necessari<text:bookmark-end text:name="files_di_stampa_necessari"/></text:h>
      <text:p text:style-name="Text_20_body">
Nella cartella del programma debbono essere presenti anche altri files.</text:p>
      <text:h text:style-name="Heading_20_2" text:outline-level="2"><text:bookmark-start text:name="gestione_dei_loghi_lingua"/>Gestione dei loghi lingua<text:bookmark-end text:name="gestione_dei_loghi_lingua"/></text:h>
      <text:p text:style-name="Text_20_body">
Le immagini dei <text:span text:style-name="Strong_20_Emphasis">loghi lingua</text:span> debbono essere contenuti nei files identificati con i seguenti nomi:
</text:p>
      <table:table>
        <table:table-column/>
        <table:table-column/>
        <table:table-row>
          <table:table-cell office:value-type="string" table:style-name="tableheader">
            <text:p text:style-name="Table_20_Heading"> Nome File </text:p>
          </table:table-cell>
          <table:table-cell office:value-type="string" table:style-name="tableheader">
            <text:p text:style-name="Table_20_Heading"> Lingua </text:p>
          </table:table-cell>
        </table:table-row>
        <table:table-row>
          <table:table-cell office:value-type="string" table:style-name="tablecell">
            <text:p text:style-name="tablealignleft"> LOGO0.bmp </text:p>
          </table:table-cell>
          <table:table-cell office:value-type="string" table:style-name="tablecell">
            <text:p text:style-name="tablealignleft"> Italiano </text:p>
          </table:table-cell>
        </table:table-row>
        <table:table-row>
          <table:table-cell office:value-type="string" table:style-name="tablecell">
            <text:p text:style-name="tablealignleft"> LOGO1.bmp </text:p>
          </table:table-cell>
          <table:table-cell office:value-type="string" table:style-name="tablecell">
            <text:p text:style-name="tablealignleft"> Inglese </text:p>
          </table:table-cell>
        </table:table-row>
        <table:table-row>
          <table:table-cell office:value-type="string" table:style-name="tablecell">
            <text:p text:style-name="tablealignleft"> LOGO2.bmp </text:p>
          </table:table-cell>
          <table:table-cell office:value-type="string" table:style-name="tablecell">
            <text:p text:style-name="tablealignleft"> Francese </text:p>
          </table:table-cell>
        </table:table-row>
        <table:table-row>
          <table:table-cell office:value-type="string" table:style-name="tablecell">
            <text:p text:style-name="tablealignleft"> LOGO3.bmp </text:p>
          </table:table-cell>
          <table:table-cell office:value-type="string" table:style-name="tablecell">
            <text:p text:style-name="tablealignleft"> Tedesco </text:p>
          </table:table-cell>
        </table:table-row>
        <table:table-row>
          <table:table-cell office:value-type="string" table:style-name="tablecell">
            <text:p text:style-name="tablealignleft"> LOGO4.bmp </text:p>
          </table:table-cell>
          <table:table-cell office:value-type="string" table:style-name="tablecell">
            <text:p text:style-name="tablealignleft"> Spagnolo </text:p>
          </table:table-cell>
        </table:table-row>
        <table:table-row>
          <table:table-cell office:value-type="string" table:style-name="tablecell">
            <text:p text:style-name="tablealignleft"> LOGO5.bmp </text:p>
          </table:table-cell>
          <table:table-cell office:value-type="string" table:style-name="tablecell">
            <text:p text:style-name="tablealignleft"> Olandese </text:p>
          </table:table-cell>
        </table:table-row>
        <table:table-row>
          <table:table-cell office:value-type="string" table:style-name="tablecell">
            <text:p text:style-name="tablealignleft"> LOGO6.bmp </text:p>
          </table:table-cell>
          <table:table-cell office:value-type="string" table:style-name="tablecell">
            <text:p text:style-name="tablealignleft"> Turco </text:p>
          </table:table-cell>
        </table:table-row>
      </table:table>
      <text:p text:style-name="Text_20_body">
Consultare il paragrafo sucessivo per abilitare o disabilitare la stampa dei loghi delle lingue.</text:p>
      <text:h text:style-name="Heading_20_2" text:outline-level="2"><text:bookmark-start text:name="impostazioni_formato_etichetta_cliente"/>Impostazioni formato etichetta cliente<text:bookmark-end text:name="impostazioni_formato_etichetta_cliente"/></text:h>
      <text:p text:style-name="Text_20_body">
In base al codice cliente possono essere impostate le seguenti opzioni:
</text:p>
      <text:list text:style-name="List_20_1">
        <text:list-item>
          <text:p text:style-name="Text_20_body"> ordinamento delle lingue</text:p>
        </text:list-item>
        <text:list-item>
          <text:p text:style-name="Text_20_body"> abilitazione/disabilitazione stampa del logo lingua.</text:p>
        </text:list-item>
      </text:list>
      <text:p text:style-name="Text_20_body">
Queste opzioni debbono essere contenute in un file di testo al quale deve essere assegnata l'estensione .DAT.
Per esempio per il cliente 43 il file dovrà essere rinominato in 43.DAT.</text:p>
      <text:p text:style-name="Text_20_body">Il formato del file dovrà essere il seguente:
</text:p>
      <text:p text:style-name="Source_20_Code">LOGO_LINGUA<text:line-break/>LINGUA1,LINGUA2 ... LINGUA7<text:line-break/></text:p>
      <text:p text:style-name="Text_20_body">La dicitura <text:span text:style-name="Strong_20_Emphasis">LOGO_LINGUA</text:span> deve essere impostata a <text:span text:style-name="Strong_20_Emphasis">1</text:span> per stampare i rispettivi loghi a sx della descrizione altrimenti deve essere impostata a <text:span text:style-name="Strong_20_Emphasis">0</text:span>.
Al posto di ogni <text:span text:style-name="Strong_20_Emphasis">LINGUA</text:span> deve essere specificata la rispettiva posizione da 1 a 7 separata dal carattere <text:span text:style-name="Strong_20_Emphasis">','</text:span>. 
Le lingue che non debbono essere stampate vanno impostate a 0.</text:p>
      <text:p text:style-name="Text_20_body">Per esempio volendo disabilitare la stampa dei loghi lingua e volanedo stampare solamente le diciture rispettivamente in Turco e Italiano il contenuto del file dovrebbe essere:</text:p>
      <text:p text:style-name="Source_20_Code">1<text:line-break/>2,0,0,0,0,0,1<text:line-break/></text:p>
      <text:p text:style-name="Text_20_body">La seguente tabella riporta l'ordine delle lingue.</text:p>
      <text:p text:style-name="Text_20_body">^ Posizione ^ Lingua ^</text:p>
      <table:table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Italiano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Inglese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Francese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Tedesco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Spagnolo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Olandese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Turco </text:p>
          </table:table-cell>
        </table:table-row>
      </table:table>
      <text:h text:style-name="Heading_20_2" text:outline-level="2"><text:bookmark-start text:name="gestione_dei_loghi_clienti"/>Gestione dei loghi clienti<text:bookmark-end text:name="gestione_dei_loghi_clienti"/></text:h>
      <text:p text:style-name="Text_20_body">
Per stampare il logo cliente è sufficiente creare un file .BMP con un'altezza di 48 px (bianco e nero) e rinominarlo con il codice del cliente stesso:</text:p>
      <text:p text:style-name="Text_20_body">Esempio per il cliente 43 l'immagine dovrà essere contenuta nel file 43.BMP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0066" fo:font-weight="bold"/>
    </style:style>
    <style:style style:name="highlight.2" style:family="text">
      <style:text-properties fo:color="#000099"/>
    </style:style>
    <style:style style:name="highlight.3" style:family="text">
      <style:text-properties fo:color="#000066" fo:font-weight="bold"/>
    </style:style>
    <style:style style:name="highlight.4" style:family="text">
      <style:text-properties fo:color="#660066"/>
    </style:style>
    <style:style style:name="highlight.5" style:family="text">
      <style:text-properties fo:color="#000099"/>
    </style:style>
    <style:style style:name="highlight.6" style:family="text">
      <style:text-properties fo:color="#000066" fo:font-weight="bold"/>
    </style:style>
    <style:style style:name="highlight.7" style:family="text">
      <style:text-properties fo:color="#660066"/>
    </style:style>
    <style:style style:name="highlight.8" style:family="text">
      <style:text-properties fo:color="#000066" fo:font-weight="bold"/>
    </style:style>
    <style:style style:name="highlight.9" style:family="text">
      <style:text-properties fo:color="#000099"/>
    </style:style>
    <style:style style:name="highlight.10" style:family="text">
      <style:text-properties fo:color="#000066" fo:font-weight="bold"/>
    </style:style>
    <style:style style:name="highlight.11" style:family="text">
      <style:text-properties fo:color="#660066"/>
    </style:style>
    <style:style style:name="highlight.12" style:family="text">
      <style:text-properties fo:color="#000099"/>
    </style:style>
    <style:style style:name="highlight.13" style:family="text">
      <style:text-properties fo:color="#000066" fo:font-weight="bold"/>
    </style:style>
    <style:style style:name="highlight.14" style:family="text">
      <style:text-properties fo:color="#660066"/>
    </style:style>
    <style:style style:name="highlight.15" style:family="text">
      <style:text-properties fo:color="#000066" fo:font-weight="bold"/>
    </style:style>
    <style:style style:name="highlight.16" style:family="text">
      <style:text-properties fo:color="#000099"/>
    </style:style>
    <style:style style:name="highlight.17" style:family="text">
      <style:text-properties fo:color="#000066" fo:font-weight="bold"/>
    </style:style>
    <style:style style:name="highlight.18" style:family="text">
      <style:text-properties fo:color="#660066"/>
    </style:style>
    <style:style style:name="highlight.19" style:family="text">
      <style:text-properties fo:color="#000099"/>
    </style:style>
    <style:style style:name="highlight.20" style:family="text">
      <style:text-properties fo:color="#000066" fo:font-weight="bold"/>
    </style:style>
    <style:style style:name="highlight.21" style:family="text">
      <style:text-properties fo:color="#660066"/>
    </style:style>
    <style:style style:name="highlight.22" style:family="text">
      <style:text-properties fo:color="#000066" fo:font-weight="bold"/>
    </style:style>
    <style:style style:name="highlight.23" style:family="text">
      <style:text-properties fo:color="#000099"/>
    </style:style>
    <style:style style:name="highlight.24" style:family="text">
      <style:text-properties fo:color="#000066" fo:font-weight="bold"/>
    </style:style>
    <style:style style:name="highlight.25" style:family="text">
      <style:text-properties fo:color="#660066"/>
    </style:style>
    <style:style style:name="highlight.26" style:family="text">
      <style:text-properties fo:color="#000099"/>
    </style:style>
    <style:style style:name="highlight.27" style:family="text">
      <style:text-properties fo:color="#000066" fo:font-weight="bold"/>
    </style:style>
    <style:style style:name="highlight.28" style:family="text">
      <style:text-properties fo:color="#660066"/>
    </style:style>
    <style:style style:name="highlight.29" style:family="text">
      <style:text-properties fo:color="#000066" fo:font-weight="bold"/>
    </style:style>
    <style:style style:name="highlight.30" style:family="text">
      <style:text-properties fo:color="#000099"/>
    </style:style>
    <style:style style:name="highlight.31" style:family="text">
      <style:text-properties fo:color="#000066" fo:font-weight="bold"/>
    </style:style>
    <style:style style:name="highlight.32" style:family="text">
      <style:text-properties fo:color="#660066"/>
    </style:style>
    <style:style style:name="highlight.33" style:family="text">
      <style:text-properties fo:color="#000099"/>
    </style:style>
    <style:style style:name="highlight.34" style:family="text">
      <style:text-properties fo:color="#000066" fo:font-weight="bold"/>
    </style:style>
    <style:style style:name="highlight.35" style:family="text">
      <style:text-properties fo:color="#660066"/>
    </style:style>
    <style:style style:name="highlight.36" style:family="text">
      <style:text-properties fo:color="#000099"/>
    </style:style>
    <style:style style:name="highlight.37" style:family="text">
      <style:text-properties fo:color="#000066" fo:font-weight="bold"/>
    </style:style>
    <style:style style:name="highlight.38" style:family="text">
      <style:text-properties fo:color="#660066"/>
    </style:style>
    <style:style style:name="highlight.39" style:family="text">
      <style:text-properties fo:color="#000099"/>
    </style:style>
    <style:style style:name="highlight.40" style:family="text">
      <style:text-properties fo:color="#000066" fo:font-weight="bold"/>
    </style:style>
    <style:style style:name="highlight.41" style:family="text">
      <style:text-properties fo:color="#660066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