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21b58c0e2c57d7fab897c17c840ef969.png"/>
  <manifest:file-entry manifest:media-type="image/png" manifest:full-path="Pictures/98ba1aad8a2e072cb0ad968c521ee6de.png"/>
  <manifest:file-entry manifest:media-type="image/png" manifest:full-path="Pictures/4f6d2a1386803ef4700bc6c633a8516d.png"/>
  <manifest:file-entry manifest:media-type="image/png" manifest:full-path="Pictures/44a415099689d702ef84add4a18c3b6f.png"/>
  <manifest:file-entry manifest:media-type="image/png" manifest:full-path="Pictures/f0d91699a9c6ed2e4cb6c409e4ce0370.png"/>
  <manifest:file-entry manifest:media-type="image/png" manifest:full-path="Pictures/d336ca0d496fda2eff224e31c7268bf8.png"/>
  <manifest:file-entry manifest:media-type="image/png" manifest:full-path="Pictures/fd087cd4b701d7154ca88f17f3786cd9.png"/>
  <manifest:file-entry manifest:media-type="image/png" manifest:full-path="Pictures/936d0061e0e5bf3a0f345815ada96d38.png"/>
  <manifest:file-entry manifest:media-type="image/png" manifest:full-path="Pictures/f66f8d46fc0cfdc65a5c4f11b2024c4e.png"/>
  <manifest:file-entry manifest:media-type="image/png" manifest:full-path="Pictures/dd3510f5e82e94bdf5d1868d6a02b61a.png"/>
  <manifest:file-entry manifest:media-type="image/png" manifest:full-path="Pictures/ae9c8634091621a688fe6f08ccc78d22.png"/>
  <manifest:file-entry manifest:media-type="image/png" manifest:full-path="Pictures/297658db9b66eb987a745f59a652068b.png"/>
  <manifest:file-entry manifest:media-type="image/png" manifest:full-path="Pictures/ce8bbfcbeb447b258739024ab298fb46.png"/>
  <manifest:file-entry manifest:media-type="image/png" manifest:full-path="Pictures/ec8773ed1f651ada31f243a13489701a.png"/>
  <manifest:file-entry manifest:media-type="image/png" manifest:full-path="Pictures/bcf9a77200a2612dc53450fafa6eebd8.png"/>
  <manifest:file-entry manifest:media-type="image/png" manifest:full-path="Pictures/126288f1a2dddd3e33784da31e2ff56e.png"/>
  <manifest:file-entry manifest:media-type="image/png" manifest:full-path="Pictures/20edbc6b82a7141e821f123057c8235d.png"/>
  <manifest:file-entry manifest:media-type="image/png" manifest:full-path="Pictures/c43fea737a3c03943a6f70d0053b8c87.png"/>
  <manifest:file-entry manifest:media-type="image/png" manifest:full-path="Pictures/5d4b32d79890c9032a56c9de5552df27.png"/>
  <manifest:file-entry manifest:media-type="image/png" manifest:full-path="Pictures/54eacdf1d133701d39473b9ab8a55532.png"/>
  <manifest:file-entry manifest:media-type="image/png" manifest:full-path="Pictures/815db3eb2a838df44b9569374e6d26b0.png"/>
  <manifest:file-entry manifest:media-type="image/png" manifest:full-path="Pictures/c256a71d9413a1677b603bb3fdabec96.png"/>
  <manifest:file-entry manifest:media-type="image/png" manifest:full-path="Pictures/07d4081165af989c88dc8ad03700508a.png"/>
  <manifest:file-entry manifest:media-type="image/png" manifest:full-path="Pictures/224088fad17b806b24467158e892b2b0.png"/>
  <manifest:file-entry manifest:media-type="image/png" manifest:full-path="Pictures/c2e468fac297bf383142c35689375712.png"/>
  <manifest:file-entry manifest:media-type="image/png" manifest:full-path="Pictures/8c13f343658502ecc4226d2e61de7211.png"/>
  <manifest:file-entry manifest:media-type="image/png" manifest:full-path="Pictures/a1a02c4258f721bb3c1cbe60b7006f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warmtestnet"/>WarmTestNet<text:bookmark-end text:name="warmtestnet"/></text:h>
      <text:h text:style-name="Heading_20_2" text:outline-level="2"><text:bookmark-start text:name="prefazione"/>Prefazione<text:bookmark-end text:name="prefazione"/></text:h>
      <text:p text:style-name="Text_20_body">
Questo manuale è stato realizzato per guidare l'operatore nell'utilizzo del programma <text:span text:style-name="Strong_20_Emphasis">WarmTestNet</text:span>. I tasti funzione o le combinazioni di tasti accettate nel programma sono riportate tra parentesi quadre nei titoli dei paragrafi: <text:span text:style-name="Strong_20_Emphasis">[tasto]</text:span>, <text:span text:style-name="Strong_20_Emphasis">[tasto+tasto]</text:span>.</text:p>
      <text:h text:style-name="Heading_20_2" text:outline-level="2"><text:bookmark-start text:name="introduzione"/>Introduzione<text:bookmark-end text:name="introduzione"/></text:h>
      <text:p text:style-name="Text_20_body">
<text:span text:style-name="Strong_20_Emphasis">WarmTestNet</text:span> è un'applicazione per il collaudo di commutatori, nello specifico una prova di riscaldamento dei componenti, controllando che la sovra-temperatura dei morsetti rientri nei limiti prestabiliti.
</text:p>
      <text:h text:style-name="Heading_20_2" text:outline-level="2"><text:bookmark-start text:name="interfaccia"/>Interfaccia<text:bookmark-end text:name="interfaccia"/></text:h>
      <text:p text:style-name="Text_20_body">La schermata principale del programma è la seguente:</text:p>
      <text:p text:style-name="Text_20_body"><draw:frame draw:style-name="mediacenter" draw:name="" text:anchor-type="paragraph" draw:z-index="0" svg:width="15.875cm" svg:height="8.5989583333333cm"><draw:image xlink:href="Pictures/21b58c0e2c57d7fab897c17c840ef969.png" xlink:type="simple" xlink:show="embed" xlink:actuate="onLoad"/></draw:frame></text:p>
      <text:p text:style-name="Text_20_body">I paragrafi seguenti descrivono in dettaglio le varie aree in cui la schermata stessa può essere suddivisa.</text:p>
      <text:h text:style-name="Heading_20_3" text:outline-level="3"><text:bookmark-start text:name="barra_degli_strumenti"/>Barra degli strumenti<text:bookmark-end text:name="barra_degli_strumenti"/></text:h>
      <text:p text:style-name="Text_20_body">
La tabella seguente riporta tutti i tasti presenti nella barra degli strumenti con la relativa funzione:
</text:p>
      <table:table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8ba1aad8a2e072cb0ad968c521ee6de.png" xlink:type="simple" xlink:show="embed" xlink:actuate="onLoad"/></draw:frame> </text:p>
          </table:table-cell>
          <table:table-cell office:value-type="string" table:style-name="tablecell">
            <text:p text:style-name="tablealignleft"> Esci </text:p>
          </table:table-cell>
          <table:table-cell office:value-type="string" table:style-name="tablecell">
            <text:p text:style-name="tablealignleft"> Chiude l'applica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f6d2a1386803ef4700bc6c633a8516d.png" xlink:type="simple" xlink:show="embed" xlink:actuate="onLoad"/></draw:frame> </text:p>
          </table:table-cell>
          <table:table-cell office:value-type="string" table:style-name="tablecell">
            <text:p text:style-name="tablealignleft"> Carica </text:p>
          </table:table-cell>
          <table:table-cell office:value-type="string" table:style-name="tablecell">
            <text:p text:style-name="tablealignleft"> Apre una prova salvata in precedenza su fil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4a415099689d702ef84add4a18c3b6f.png" xlink:type="simple" xlink:show="embed" xlink:actuate="onLoad"/></draw:frame> </text:p>
          </table:table-cell>
          <table:table-cell office:value-type="string" table:style-name="tablecell">
            <text:p text:style-name="tablealignleft"> Chiudi </text:p>
          </table:table-cell>
          <table:table-cell office:value-type="string" table:style-name="tablecell">
            <text:p text:style-name="tablealignleft"> Chiude la prova apert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0d91699a9c6ed2e4cb6c409e4ce0370.png" xlink:type="simple" xlink:show="embed" xlink:actuate="onLoad"/></draw:frame> </text:p>
          </table:table-cell>
          <table:table-cell office:value-type="string" table:style-name="tablecell">
            <text:p text:style-name="tablealignleft"> Nuova prova </text:p>
          </table:table-cell>
          <table:table-cell office:value-type="string" table:style-name="tablecell">
            <text:p text:style-name="tablealignleft"> Avvia un nuovo collaud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336ca0d496fda2eff224e31c7268bf8.png" xlink:type="simple" xlink:show="embed" xlink:actuate="onLoad"/></draw:frame> </text:p>
          </table:table-cell>
          <table:table-cell office:value-type="string" table:style-name="tablecell">
            <text:p text:style-name="tablealignleft"> Elimina </text:p>
          </table:table-cell>
          <table:table-cell office:value-type="string" table:style-name="tablecell">
            <text:p text:style-name="tablealignleft"> Elimina la prova corrent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d087cd4b701d7154ca88f17f3786cd9.png" xlink:type="simple" xlink:show="embed" xlink:actuate="onLoad"/></draw:frame> </text:p>
          </table:table-cell>
          <table:table-cell office:value-type="string" table:style-name="tablecell">
            <text:p text:style-name="tablealignleft"> Salva </text:p>
          </table:table-cell>
          <table:table-cell office:value-type="string" table:style-name="tablecell">
            <text:p text:style-name="tablealignleft"> Salva la prova corrente su fil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36d0061e0e5bf3a0f345815ada96d38.png" xlink:type="simple" xlink:show="embed" xlink:actuate="onLoad"/></draw:frame> </text:p>
          </table:table-cell>
          <table:table-cell office:value-type="string" table:style-name="tablecell">
            <text:p text:style-name="tablealignleft"> Valori </text:p>
          </table:table-cell>
          <table:table-cell office:value-type="string" table:style-name="tablecell">
            <text:p text:style-name="tablealignleft"> Visualizza i valori istantanei delle sonde </text:p>
          </table:table-cell>
        </table:table-row>
      </table:table>
      <text:h text:style-name="Heading_20_3" text:outline-level="3"><text:bookmark-start text:name="pannello_dettagli_prova"/>Pannello dettagli prova<text:bookmark-end text:name="pannello_dettagli_prova"/></text:h>
      <text:p text:style-name="Text_20_body">
Il pannello dei dettagli della prova, situato a sinistra immediatamente sotto la barra degli strumenti, visualizza le informazioni sulla prova in corso o caricata:</text:p>
      <text:list text:style-name="List_20_1">
        <text:list-item>
          <text:p text:style-name="Text_20_body"> descrizione;</text:p>
        </text:list-item>
        <text:list-item>
          <text:p text:style-name="Text_20_body"> data e ora dell'avvio della prova;</text:p>
        </text:list-item>
        <text:list-item>
          <text:p text:style-name="Text_20_body"> esito della prova;</text:p>
        </text:list-item>
        <text:list-item>
          <text:p text:style-name="Text_20_body"> durata totale della prova;</text:p>
        </text:list-item>
        <text:list-item>
          <text:p text:style-name="Text_20_body"> numero step in corso e numero totale step;</text:p>
        </text:list-item>
        <text:list-item>
          <text:p text:style-name="Text_20_body"> durata dello step in corso.</text:p>
        </text:list-item>
      </text:list>
      <text:p text:style-name="Text_20_body">
<draw:frame draw:style-name="mediacenter" draw:name="" text:anchor-type="paragraph" draw:z-index="0" svg:width="7.9375cm" svg:height="3.7041666666667cm"><draw:image xlink:href="Pictures/f66f8d46fc0cfdc65a5c4f11b2024c4e.png" xlink:type="simple" xlink:show="embed" xlink:actuate="onLoad"/></draw:frame></text:p>
      <text:h text:style-name="Heading_20_3" text:outline-level="3"><text:bookmark-start text:name="pannello_dettagli_step"/>Pannello dettagli step<text:bookmark-end text:name="pannello_dettagli_step"/></text:h>
      <text:p text:style-name="Text_20_body">
Sotto al pannello dei dettagli della prova, è situata la lista degli step che mostra tutte le informazioni su di essi:</text:p>
      <text:list text:style-name="List_20_1">
        <text:list-item>
          <text:p text:style-name="Text_20_body"> Numero</text:p>
        </text:list-item>
        <text:list-item>
          <text:p text:style-name="Text_20_body"> Temperatura</text:p>
        </text:list-item>
        <text:list-item>
          <text:p text:style-name="Text_20_body"> Durata</text:p>
        </text:list-item>
        <text:list-item>
          <text:p text:style-name="Text_20_body"> Limite temperatura</text:p>
        </text:list-item>
      </text:list>
      <text:p text:style-name="Text_20_body">
<draw:frame draw:style-name="mediacenter" draw:name="" text:anchor-type="paragraph" draw:z-index="0" svg:width="7.9375cm" svg:height="3.2808333333333cm"><draw:image xlink:href="Pictures/dd3510f5e82e94bdf5d1868d6a02b61a.png" xlink:type="simple" xlink:show="embed" xlink:actuate="onLoad"/></draw:frame></text:p>
      <text:h text:style-name="Heading_20_3" text:outline-level="3"><text:bookmark-start text:name="pannello_dettagli_sonde"/>Pannello dettagli sonde<text:bookmark-end text:name="pannello_dettagli_sonde"/></text:h>
      <text:p text:style-name="Text_20_body">
Questo pannello mostra la lista dei canali di acquisizione e il loro valore attuale.</text:p>
      <text:p text:style-name="Text_20_body"><draw:frame draw:style-name="mediacenter" draw:name="" text:anchor-type="paragraph" draw:z-index="0" svg:width="7.9375cm" svg:height="5.3710416666667cm"><draw:image xlink:href="Pictures/ae9c8634091621a688fe6f08ccc78d22.png" xlink:type="simple" xlink:show="embed" xlink:actuate="onLoad"/></draw:frame></text:p>
      <text:h text:style-name="Heading_20_3" text:outline-level="3"><text:bookmark-start text:name="pannello_dettagli_forno"/>Pannello dettagli forno<text:bookmark-end text:name="pannello_dettagli_forno"/></text:h>
      <text:p text:style-name="Text_20_body">
Questo pannello visualizza lo stato del forno e permette di controllarlo.</text:p>
      <text:p text:style-name="Text_20_body"><draw:frame draw:style-name="mediacenter" draw:name="" text:anchor-type="paragraph" draw:z-index="0" svg:width="7.9375cm" svg:height="3.254375cm"><draw:image xlink:href="Pictures/297658db9b66eb987a745f59a652068b.png" xlink:type="simple" xlink:show="embed" xlink:actuate="onLoad"/></draw:frame></text:p>
      <text:h text:style-name="Heading_20_4" text:outline-level="4"><text:bookmark-start text:name="temperatura_letta_c"/>Temperatura letta (°C)<text:bookmark-end text:name="temperatura_letta_c"/></text:h>
      <text:p text:style-name="Text_20_body">Visualizza la temperatura interna rilevata dal sensore del forno.</text:p>
      <text:h text:style-name="Heading_20_4" text:outline-level="4"><text:bookmark-start text:name="temperatura_impostata_c"/>Temperatura impostata (°C)<text:bookmark-end text:name="temperatura_impostata_c"/></text:h>
      <text:p text:style-name="Text_20_body">Soglia di temperatura impostata manualmente. E' abilitata solamente se selezionata la modalità di controllo Manuale.</text:p>
      <text:h text:style-name="Heading_20_4" text:outline-level="4"><text:bookmark-start text:name="stato"/>Stato<text:bookmark-end text:name="stato"/></text:h>
      <text:p text:style-name="Text_20_body">Indica la modalità di funzionamento e lo stato della comunicazione seriale, accompagnato da un'icona corrispondente.:</text:p>
      <text:list text:style-name="List_20_1">
        <text:list-item>
          <text:p text:style-name="Text_20_body"> ONLINE–AUTO;</text:p>
        </text:list-item>
        <text:list-item>
          <text:p text:style-name="Text_20_body"> ONLINE–MANUALE;</text:p>
        </text:list-item>
        <text:list-item>
          <text:p text:style-name="Text_20_body"> ERRORE.  </text:p>
        </text:list-item>
      </text:list>
      <text:p text:style-name="Text_20_body">Se visualizzato lo stato di errore nel riquadro sottostante viene anche riportata una descrizione esplicativa del problema riscontrato.
</text:p>
      <text:h text:style-name="Heading_20_2" text:outline-level="2"><text:bookmark-start text:name="grafico"/>Grafico<text:bookmark-end text:name="grafico"/></text:h>
      <text:p text:style-name="Text_20_body">
Nel grafico vengono visualizzate le curve delle letture delle sonde. In questo grafico è possibile utilizzare lo zoom e le barre di selezione.</text:p>
      <text:p text:style-name="Text_20_body"><draw:frame draw:style-name="mediacenter" draw:name="" text:anchor-type="paragraph" draw:z-index="0" svg:width="13.229166666667cm" svg:height="8.9429166666667cm"><draw:image xlink:href="Pictures/ce8bbfcbeb447b258739024ab298fb46.png" xlink:type="simple" xlink:show="embed" xlink:actuate="onLoad"/></draw:frame>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Quando il puntatore del mouse si trova sopra il grafico, il refresh automatico del grafico è disabilitato se il collaudo è attivo.</text:p>
          </table:table-cell>
        </table:table-row>
      </table:table>
      <text:h text:style-name="Heading_20_3" text:outline-level="3"><text:bookmark-start text:name="barra_degli_strumenti_del_grafico"/>Barra degli strumenti del grafico<text:bookmark-end text:name="barra_degli_strumenti_del_grafico"/></text:h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bcf9a77200a2612dc53450fafa6eebd8.png" xlink:type="simple" xlink:show="embed" xlink:actuate="onLoad"/></draw:frame> </text:p>
          </table:table-cell>
          <table:table-cell office:value-type="string" table:style-name="tablecell">
            <text:p text:style-name="tablealignleft"> Stampa i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126288f1a2dddd3e33784da31e2ff56e.png" xlink:type="simple" xlink:show="embed" xlink:actuate="onLoad"/></draw:frame> </text:p>
          </table:table-cell>
          <table:table-cell office:value-type="string" table:style-name="tablecell">
            <text:p text:style-name="tablealignleft"> Esporta i valori del grafico in formato testo (Csv)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20edbc6b82a7141e821f123057c8235d.png" xlink:type="simple" xlink:show="embed" xlink:actuate="onLoad"/></draw:frame> </text:p>
          </table:table-cell>
          <table:table-cell office:value-type="string" table:style-name="tablecell">
            <text:p text:style-name="tablealignleft"> Salva il grafico come immagine JPEG o BITMAP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c43fea737a3c03943a6f70d0053b8c87.png" xlink:type="simple" xlink:show="embed" xlink:actuate="onLoad"/></draw:frame> </text:p>
          </table:table-cell>
          <table:table-cell office:value-type="string" table:style-name="tablecell">
            <text:p text:style-name="tablealignleft"> Visualizza una finestra che mostra i valori medi dell'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5d4b32d79890c9032a56c9de5552df27.png" xlink:type="simple" xlink:show="embed" xlink:actuate="onLoad"/></draw:frame> </text:p>
          </table:table-cell>
          <table:table-cell office:value-type="string" table:style-name="tablecell">
            <text:p text:style-name="tablealignleft"> Strumento zoom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54eacdf1d133701d39473b9ab8a55532.png" xlink:type="simple" xlink:show="embed" xlink:actuate="onLoad"/></draw:frame> </text:p>
          </table:table-cell>
          <table:table-cell office:value-type="string" table:style-name="tablecell">
            <text:p text:style-name="tablealignleft"> Strumento bar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815db3eb2a838df44b9569374e6d26b0.png" xlink:type="simple" xlink:show="embed" xlink:actuate="onLoad"/></draw:frame> </text:p>
          </table:table-cell>
          <table:table-cell office:value-type="string" table:style-name="tablecell">
            <text:p text:style-name="tablealignleft"> Strumento reset (riporta il grafico allo stato iniziale)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42333333333333cm" svg:height="0.42333333333333cm"><draw:image xlink:href="Pictures/c256a71d9413a1677b603bb3fdabec96.png" xlink:type="simple" xlink:show="embed" xlink:actuate="onLoad"/></draw:frame> </text:p>
          </table:table-cell>
          <table:table-cell office:value-type="string" table:style-name="tablecell">
            <text:p text:style-name="tablealignleft"> Opzioni </text:p>
          </table:table-cell>
        </table:table-row>
      </table:table>
      <text:h text:style-name="Heading_20_2" text:outline-level="2"><text:bookmark-start text:name="prova"/>Prova<text:bookmark-end text:name="prova"/></text:h>
      <text:p text:style-name="Text_20_body">
Per avviare una nuova prova premere il pulsante <text:span text:style-name="Strong_20_Emphasis">Nuova prova</text:span> nella barra degli strumenti. Nella finestra successiva, inserire i parametri della prova da eseguire:</text:p>
      <text:p text:style-name="Text_20_body"><draw:frame draw:style-name="mediacenter" draw:name="" text:anchor-type="paragraph" draw:z-index="0" svg:width="10.583333333333cm" svg:height="10.530416666667cm"><draw:image xlink:href="Pictures/07d4081165af989c88dc8ad03700508a.png" xlink:type="simple" xlink:show="embed" xlink:actuate="onLoad"/></draw:frame>
</text:p>
      <text:list text:style-name="List_20_1">
        <text:list-item>
          <text:p text:style-name="Text_20_body"> <text:span text:style-name="Strong_20_Emphasis">Descrizione prova:</text:span> </text:p>
        </text:list-item>
        <text:list-item>
          <text:p text:style-name="Text_20_body"> <text:span text:style-name="Strong_20_Emphasis">Postazioni:</text:span> selezionare quali postazioni utilizzare nella prova.</text:p>
        </text:list-item>
        <text:list-item>
          <text:p text:style-name="Text_20_body"> <text:span text:style-name="Strong_20_Emphasis">Sonde per postazione:</text:span> selezionare il numero di sonde da utilizzare per ciascuna postazione.</text:p>
        </text:list-item>
        <text:list-item>
          <text:p text:style-name="Text_20_body"> <text:span text:style-name="Strong_20_Emphasis">Step:</text:span> Premere il tasto <text:span text:style-name="Strong_20_Emphasis">Nuovo</text:span> per creare un nuovo step, oppure selezionare uno step già inserito e premere il tasto <text:span text:style-name="Strong_20_Emphasis">Modifica</text:span> per editare i parametri o il tasto <text:span text:style-name="Strong_20_Emphasis">Elimina</text:span> per rimuoverlo. Terminate le modifiche, premere il tasto <text:span text:style-name="Strong_20_Emphasis">Conferma</text:span> per salvarle o <text:span text:style-name="Strong_20_Emphasis">Annulla</text:span> per cancellare le modifiche appena eseguite.</text:p>
          <text:list text:style-name="List_20_1">
            <text:list-item>
              <text:p text:style-name="Text_20_body"> <text:span text:style-name="Emphasis">Temp. (°C):</text:span> La temperatura da impostare nel forno durante la prova.</text:p>
            </text:list-item>
            <text:list-item>
              <text:p text:style-name="Text_20_body"> <text:span text:style-name="Emphasis">Durata (minuti):</text:span> La durata dello step.</text:p>
            </text:list-item>
            <text:list-item>
              <text:p text:style-name="Text_20_body"> <text:span text:style-name="Emphasis">Limite (°C):</text:span> Il limite di temperatura massimo che può raggiungere il componente.</text:p>
            </text:list-item>
          </text:list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ec8773ed1f651ada31f243a13489701a.png" xlink:type="simple" xlink:show="embed" xlink:actuate="onLoad"/></draw:frame></text:p>
          </table:table-cell>
          <table:table-cell table:style-name="pluginnotetip.B1" office:value-type="string">
            <text:p text:style-name="Text_20_body">All'apertura della finestra di nuova prova, vengono proposti in maniera predefinita gli step della prova precedente</text:p>
          </table:table-cell>
        </table:table-row>
      </table:table>
      <text:p text:style-name="Text_20_body">Premere il tasto <text:span text:style-name="Strong_20_Emphasis">Conferma</text:span> per avviare la prova oppure il tasto <text:span text:style-name="Strong_20_Emphasis">Annulla</text:span> per uscire dalla finestra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Prima di avviare la prova è necessario rispondere <text:span text:style-name="Strong_20_Emphasis">OK</text:span> ai successivi messaggi di avviso.</text:p>
          </table:table-cell>
        </table:table-row>
      </table:table>
      <text:p text:style-name="Text_20_body"><draw:frame draw:style-name="mediacenter" draw:name="" text:anchor-type="paragraph" draw:z-index="0" svg:width="10.583333333333cm" svg:height="6.429375cm"><draw:image xlink:href="Pictures/c2e468fac297bf383142c35689375712.png" xlink:type="simple" xlink:show="embed" xlink:actuate="onLoad"/></draw:frame></text:p>
      <text:p text:style-name="Text_20_body"><draw:frame draw:style-name="mediacenter" draw:name="" text:anchor-type="paragraph" draw:z-index="0" svg:width="10.583333333333cm" svg:height="6.0589583333333cm"><draw:image xlink:href="Pictures/8c13f343658502ecc4226d2e61de7211.png" xlink:type="simple" xlink:show="embed" xlink:actuate="onLoad"/></draw:frame>
</text:p>
      <text:h text:style-name="Heading_20_2" text:outline-level="2"><text:bookmark-start text:name="valori"/>Valori<text:bookmark-end text:name="valori"/></text:h>
      <text:p text:style-name="Text_20_body">
Questa finestra visualizza i valori in tempo reale di tutte le sonde (temperatura e corrente) del sistema.</text:p>
      <text:p text:style-name="Text_20_body"><draw:frame draw:style-name="mediacenter" draw:name="" text:anchor-type="paragraph" draw:z-index="0" svg:width="7.9375cm" svg:height="9.1810416666667cm"><draw:image xlink:href="Pictures/a1a02c4258f721bb3c1cbe60b7006f3a.png" xlink:type="simple" xlink:show="embed" xlink:actuate="onLoad"/></draw:frame>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