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jpeg" manifest:full-path="Pictures/405a8746f0ebacd7ece43f4b35f1c8e3.jpg"/>
  <manifest:file-entry manifest:media-type="image/jpeg" manifest:full-path="Pictures/f82733d6b186e0219631d69fc455658d.jpg"/>
  <manifest:file-entry manifest:media-type="image/png" manifest:full-path="Pictures/967d4cea8efd65fa4765fa53907ba5fc.png"/>
  <manifest:file-entry manifest:media-type="image/png" manifest:full-path="Pictures/c1b0439b2553f249f1c45d88f42d3bc5.png"/>
  <manifest:file-entry manifest:media-type="image/jpeg" manifest:full-path="Pictures/e4a34c4391608f1626d066fe4b687f83.jpg"/>
  <manifest:file-entry manifest:media-type="image/png" manifest:full-path="Pictures/b0118a2a375489c74d6220202f470e28.png"/>
  <manifest:file-entry manifest:media-type="image/png" manifest:full-path="Pictures/e72557735d46bdd13e4ca31518cd1589.png"/>
  <manifest:file-entry manifest:media-type="image/jpeg" manifest:full-path="Pictures/6d9c7d6cd184323051a50d8ee94a52f6.jpg"/>
  <manifest:file-entry manifest:media-type="image/jpeg" manifest:full-path="Pictures/80b99d1df84b6b1b692907801363892a.jpg"/>
  <manifest:file-entry manifest:media-type="image/png" manifest:full-path="Pictures/22d7a9fb522a75619339595a5f04b39e.png"/>
  <manifest:file-entry manifest:media-type="image/png" manifest:full-path="Pictures/006cd2bac1fc5f6dc284a4e188589676.png"/>
  <manifest:file-entry manifest:media-type="image/png" manifest:full-path="Pictures/6fa25f2a6969df1eff1edc37c41fe88f.png"/>
  <manifest:file-entry manifest:media-type="image/jpeg" manifest:full-path="Pictures/b5c5d0a0b3117cefc400e1b625afefde.jpg"/>
  <manifest:file-entry manifest:media-type="image/jpeg" manifest:full-path="Pictures/c71fa7762482abfa9db9bd2e8bb53420.jpg"/>
  <manifest:file-entry manifest:media-type="image/jpeg" manifest:full-path="Pictures/06808f4ea8b94d7cf4c0d4fdd8c25152.jpg"/>
  <manifest:file-entry manifest:media-type="image/jpeg" manifest:full-path="Pictures/2cbf04eabe5b256a7ac7608073c6ca49.jpg"/>
  <manifest:file-entry manifest:media-type="image/png" manifest:full-path="Pictures/8ffcd801849ad0b0e1578180819f74ba.png"/>
  <manifest:file-entry manifest:media-type="image/png" manifest:full-path="Pictures/2ecdeb9949bc009e38600c78cafc69c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introduzione"/>INTRODUZIONE<text:bookmark-end text:name="introduzione"/></text:h>
      <text:p text:style-name="Text_20_body">
In questo manuale vengono illustrate le procedure per il corretto utilizzo del programma VoltageManager_FX.</text:p>
      <text:h text:style-name="Heading_20_2" text:outline-level="2"><text:bookmark-start text:name="voltagemanager_fx"/>VoltageManager_FX<text:bookmark-end text:name="voltagemanager_fx"/></text:h>
      <text:p text:style-name="Text_20_body">
VoltageManager_FX è un programma per gestire la tensione di alimentazione dei prodotti in collaudo. La regolazione può essere manuale oppure completamente automatica, sono infatti previste delle funzioni per la creazione di programmi in base alle  proprie esigenze.</text:p>
      <text:h text:style-name="Heading_20_2" text:outline-level="2"><text:bookmark-start text:name="voltagemanager_fx_e_cq_fx"/>VoltageManager_FX e CQ_FX<text:bookmark-end text:name="voltagemanager_fx_e_cq_fx"/></text:h>
      <text:p text:style-name="Text_20_body">
VoltageManager_FX può essere integrato a CQ_FX per condividere ed utilizzare gli stessi dispositivi hardware.</text:p>
      <text:h text:style-name="Heading_20_1" text:outline-level="1"><text:bookmark-start text:name="interfaccia_utente"/>INTERFACCIA UTENTE<text:bookmark-end text:name="interfaccia_utente"/></text:h>
      <text:p text:style-name="Text_20_body">
La schermata principale del programma è suddivisa in tre schede:</text:p>
      <text:list text:style-name="List_20_1">
        <text:list-item>
          <text:p text:style-name="Text_20_body"> postazioni;</text:p>
        </text:list-item>
        <text:list-item>
          <text:p text:style-name="Text_20_body"> canali; </text:p>
        </text:list-item>
        <text:list-item>
          <text:p text:style-name="Text_20_body"> setup. </text:p>
        </text:list-item>
      </text:list>
      <text:p text:style-name="Text_20_body">All’avvio è sempre visualizzata la scheda principale delle postazioni.</text:p>
      <text:h text:style-name="Heading_20_2" text:outline-level="2"><text:bookmark-start text:name="postazioni"/>Postazioni<text:bookmark-end text:name="postazioni"/></text:h>
      <text:p text:style-name="Text_20_body">
L’immagine seguente mostra la scheda principale del programma:</text:p>
      <text:p text:style-name="Text_20_body"><draw:frame draw:style-name="mediacenter" draw:name="  Legend" text:anchor-type="paragraph" draw:z-index="0" svg:width="13.229166666667cm"><draw:text-box><text:p text:style-name="legendcenter"><draw:frame draw:style-name="mediacenter" draw:name=" " text:anchor-type="paragraph" draw:z-index="0" svg:width="13.229166666667cm" svg:height="11.086041666667cm"><draw:image xlink:href="Pictures/405a8746f0ebacd7ece43f4b35f1c8e3.jpg" xlink:type="simple" xlink:show="embed" xlink:actuate="onLoad"/></draw:frame> </text:p></draw:text-box></draw:frame></text:p>
      <text:h text:style-name="Heading_20_3" text:outline-level="3"><text:bookmark-start text:name="elenco_delle_postazioni"/>Elenco delle postazioni<text:bookmark-end text:name="elenco_delle_postazioni"/></text:h>
      <text:p text:style-name="Text_20_body">
Nella lista a sinistra sono elencate tutte le postazioni con il relativo nome assegnato in fase di installazione:</text:p>
      <text:p text:style-name="Text_20_body"><draw:frame draw:style-name="mediacenter" draw:name="" text:anchor-type="paragraph" draw:z-index="0" svg:width="5.3445833333333cm" svg:height="8.2285416666667cm"><draw:image xlink:href="Pictures/f82733d6b186e0219631d69fc455658d.jpg" xlink:type="simple" xlink:show="embed" xlink:actuate="onLoad"/></draw:frame></text:p>
      <text:p text:style-name="Text_20_body">Normalmente la postazione viene raffigurata con la seguente icona:</text:p>
      <text:p text:style-name="Text_20_body"><draw:frame draw:style-name="mediacenter" draw:name="" text:anchor-type="paragraph" draw:z-index="0" svg:width="0.84666666666667cm" svg:height="0.84666666666667cm"><draw:image xlink:href="Pictures/967d4cea8efd65fa4765fa53907ba5fc.png" xlink:type="simple" xlink:show="embed" xlink:actuate="onLoad"/></draw:frame></text:p>
      <text:p text:style-name="Text_20_body">Se però risulta “bloccata” dalla tensione selezionata in un'altra di esse, l'icona sarà la seguente:</text:p>
      <text:p text:style-name="Text_20_body"><draw:frame draw:style-name="mediacenter" draw:name="" text:anchor-type="paragraph" draw:z-index="0" svg:width="0.84666666666667cm" svg:height="0.84666666666667cm"><draw:image xlink:href="Pictures/c1b0439b2553f249f1c45d88f42d3bc5.png" xlink:type="simple" xlink:show="embed" xlink:actuate="onLoad"/></draw:frame></text:p>
      <text:p text:style-name="Text_20_body">In base alla postazione selezionata vengono inoltre visualizzati altri 3 riquadri come descritto nei paragrafi seguenti.</text:p>
      <text:h text:style-name="Heading_20_3" text:outline-level="3"><text:bookmark-start text:name="opzioni_programmazione"/>Opzioni Programmazione<text:bookmark-end text:name="opzioni_programmazione"/></text:h>
      <text:p text:style-name="Text_20_body">
Il pannello seguente può essere utilizzato per regolare le opzioni di programmazione automatica della tensione:</text:p>
      <text:p text:style-name="Text_20_body"><draw:frame draw:style-name="mediacenter" draw:name="" text:anchor-type="paragraph" draw:z-index="0" svg:width="5.9266666666667cm" svg:height="2.54cm"><draw:image xlink:href="Pictures/e4a34c4391608f1626d066fe4b687f83.jpg" xlink:type="simple" xlink:show="embed" xlink:actuate="onLoad"/></draw:frame></text:p>
      <text:p text:style-name="Text_20_body">Consultare il capitolo relativo ai programmi per il loro utilizzo.</text:p>
      <text:h text:style-name="Heading_20_4" text:outline-level="4"><text:bookmark-start text:name="blocco"/>Blocco<text:bookmark-end text:name="blocco"/></text:h>
      <text:p text:style-name="Text_20_body">Per interrompera la programmazione della tensione procedere come segue:</text:p>
      <text:list text:style-name="List_20_1">
        <text:list-item>
          <text:p text:style-name="Text_20_body"> Selezionare la postazione o le postazioni;</text:p>
        </text:list-item>
        <text:list-item>
          <text:p text:style-name="Text_20_body"> Premere sul pulsante <text:span text:style-name="Strong_20_Emphasis">OFF</text:span> o sul pulsante <text:span text:style-name="Strong_20_Emphasis">ON</text:span> rispettivamente per sbloccare e bloccare la programmazione.</text:p>
        </text:list-item>
      </text:list>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 Attenzione : la funzione di blocco non toglie automaticamente l'alimentazione alle postazioni.</text:p>
          </table:table-cell>
        </table:table-row>
      </table:table>
      <text:h text:style-name="Heading_20_4" text:outline-level="4"><text:bookmark-start text:name="ciclica"/>Ciclica<text:bookmark-end text:name="ciclica"/></text:h>
      <text:p text:style-name="Text_20_body">Per impostare la programmazione ciclica della tensione procedere come segue:</text:p>
      <text:list text:style-name="List_20_1">
        <text:list-item>
          <text:p text:style-name="Text_20_body"> Selezionare la postazione o le postazioni;</text:p>
        </text:list-item>
        <text:list-item>
          <text:p text:style-name="Text_20_body"> Premere sul pulsante <text:span text:style-name="Strong_20_Emphasis">ON</text:span> per attivare la funzione.</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e non viene impostata la modalità ciclica la programmazione parte nel momento in cui viene caricato il programma, al contrario i tempi sono invece calcolati partendo dalla mezzanotte precedente.</text:p>
          </table:table-cell>
        </table:table-row>
      </table:table>
      <text:h text:style-name="Heading_20_3" text:outline-level="3"><text:bookmark-start text:name="output_con_tensione_fissa"/>Output con tensione fissa<text:bookmark-end text:name="output_con_tensione_fissa"/></text:h>
      <text:p text:style-name="Text_20_body">Nel riquadro di gestione delle postazioni a tensione fissa sono presenti i seguenti controlli:</text:p>
      <text:list text:style-name="List_20_1">
        <text:list-item>
          <text:p text:style-name="Text_20_body"> Stato</text:p>
        </text:list-item>
        <text:list-item>
          <text:p text:style-name="Text_20_body"> Programma</text:p>
        </text:list-item>
        <text:list-item>
          <text:p text:style-name="Text_20_body"> Tensione </text:p>
        </text:list-item>
      </text:list>
      <text:p text:style-name="Text_20_body">
<draw:frame draw:style-name="mediacenter" draw:name="" text:anchor-type="paragraph" draw:z-index="0" svg:width="10.424583333333cm" svg:height="3.3866666666667cm"><draw:image xlink:href="Pictures/6d9c7d6cd184323051a50d8ee94a52f6.jpg" xlink:type="simple" xlink:show="embed" xlink:actuate="onLoad"/></draw:frame></text:p>
      <text:h text:style-name="Heading_20_4" text:outline-level="4"><text:bookmark-start text:name="stato"/>Stato<text:bookmark-end text:name="stato"/></text:h>
      <text:p text:style-name="Text_20_body">Premere il pulsante <text:span text:style-name="Strong_20_Emphasis">ON</text:span> per applicare la tensione alla postazione al contrario premere <text:span text:style-name="Strong_20_Emphasis">OFF</text:span> per togliere tensione.</text:p>
      <text:h text:style-name="Heading_20_4" text:outline-level="4"><text:bookmark-start text:name="programma"/>Programma<text:bookmark-end text:name="programma"/></text:h>
      <text:p text:style-name="Text_20_body">Per programmare la tensione in maniera automatica è necessario caricare un programm precedentemente creato.
Premere il pulsante con la “cartella” per accedere all'archivio e selezionare quello desiderato. Per eliminare un programma premere il pulsante con la “X”.</text:p>
      <text:h text:style-name="Heading_20_4" text:outline-level="4"><text:bookmark-start text:name="tensione"/>Tensione<text:bookmark-end text:name="tensione"/></text:h>
      <text:p text:style-name="Text_20_body">In questo riquadro, se abilitato, viene visualizzata la tensione rilevata nella postazione.</text:p>
      <text:h text:style-name="Heading_20_3" text:outline-level="3"><text:bookmark-start text:name="output_con_tensione_variabile"/>Output con tensione variabile<text:bookmark-end text:name="output_con_tensione_variabile"/></text:h>
      <text:p text:style-name="Text_20_body">Nel riquadro di gestione delle postazioni a tensione variabile sono presenti i seguenti controlli:</text:p>
      <text:list text:style-name="List_20_1">
        <text:list-item>
          <text:p text:style-name="Text_20_body"> Stato</text:p>
        </text:list-item>
        <text:list-item>
          <text:p text:style-name="Text_20_body"> Frequenza</text:p>
        </text:list-item>
        <text:list-item>
          <text:p text:style-name="Text_20_body"> Output</text:p>
        </text:list-item>
        <text:list-item>
          <text:p text:style-name="Text_20_body"> Programma</text:p>
        </text:list-item>
        <text:list-item>
          <text:p text:style-name="Text_20_body"> Tensione </text:p>
        </text:list-item>
      </text:list>
      <text:p text:style-name="Text_20_body">
<draw:frame draw:style-name="mediacenter" draw:name="" text:anchor-type="paragraph" draw:z-index="0" svg:width="10.424583333333cm" svg:height="5.318125cm"><draw:image xlink:href="Pictures/80b99d1df84b6b1b692907801363892a.jpg" xlink:type="simple" xlink:show="embed" xlink:actuate="onLoad"/></draw:frame></text:p>
      <text:h text:style-name="Heading_20_4" text:outline-level="4"><text:bookmark-start text:name="stato1"/>Stato<text:bookmark-end text:name="stato1"/></text:h>
      <text:p text:style-name="Text_20_body">Premere il pulsante <text:span text:style-name="Strong_20_Emphasis">ON</text:span> per applicare la tensione alla postazione al contrario premere <text:span text:style-name="Strong_20_Emphasis">OFF</text:span> per togliere tensione.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Questo controllo potrebbe essere disabilitato se la tensione di alimentazione viene applicata automaticamente con la sola selezione della frequenza.</text:p>
          </table:table-cell>
        </table:table-row>
      </table:table>
      <text:h text:style-name="Heading_20_4" text:outline-level="4"><text:bookmark-start text:name="frequenza"/>Frequenza<text:bookmark-end text:name="frequenza"/></text:h>
      <text:p text:style-name="Text_20_body">In base alla configurazione hardware potrebbe essere possibile selezionare anche la frequenza di alimentazione. Premere <text:span text:style-name="Strong_20_Emphasis">OFF</text:span> per rimuovere la selezione, <text:span text:style-name="Strong_20_Emphasis">50Hz</text:span> per applicare i 50 Hz o <text:span text:style-name="Strong_20_Emphasis">60Hz</text:span> per i 60 Hz. Chiaramente non possono essere selezionate contemporaneamente.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l passaggio da 50Hz a 60Hz e viceversa non è immediato in quanto sono stati inseriti dei ritardi affinchè il passaggio avvenga in sicurezza per evitare possibili conflitti.</text:p>
          </table:table-cell>
        </table:table-row>
      </table:table>
      <text:h text:style-name="Heading_20_4" text:outline-level="4"><text:bookmark-start text:name="output"/>Output<text:bookmark-end text:name="output"/></text:h>
      <text:p text:style-name="Text_20_body">Per impostare la tensione di alimentazione da 0 a circa 300 Volts immettere il valore desiderato nella relativa casella e premere il tasto di conferma posto a destra.</text:p>
      <text:h text:style-name="Heading_20_4" text:outline-level="4"><text:bookmark-start text:name="programma1"/>Programma<text:bookmark-end text:name="programma1"/></text:h>
      <text:p text:style-name="Text_20_body">Per programmare la tensione in maniera automatica è necessario caricare un programma precedentemente creato.
Premere il pulsante con la “cartella” per accedere all'archivio e selezionare quello desiderato. Per eliminare un programma premere il pulsante con la “X”.</text:p>
      <text:h text:style-name="Heading_20_4" text:outline-level="4"><text:bookmark-start text:name="tensione1"/>Tensione<text:bookmark-end text:name="tensione1"/></text:h>
      <text:p text:style-name="Text_20_body">In questo riquadro, se abilitato, viene visualizzata la tensione rilevata nella postazione.</text:p>
      <text:h text:style-name="Heading_20_3" text:outline-level="3"><text:bookmark-start text:name="stato_della_comunicazione"/>Stato della comunicazione<text:bookmark-end text:name="stato_della_comunicazione"/></text:h>
      <text:p text:style-name="Text_20_body">
Lo stato della comunicazione verso tutti i dispositivi hardware è visualizzato in alto a destra:
</text:p>
      <table:table>
        <table:table-column/>
        <table:table-column/>
        <table:table-column/>
        <table:table-row>
          <table:table-cell office:value-type="string" table:style-name="tablecell">
            <text:p text:style-name="tablealignleft"> Led </text:p>
          </table:table-cell>
          <table:table-cell office:value-type="string" table:style-name="tablecell">
            <text:p text:style-name="tablealignleft"> Stato </text:p>
          </table:table-cell>
          <table:table-cell office:value-type="string" table:style-name="tablecell">
            <text:p text:style-name="tablealignleft"> Descrizione </text:p>
          </table:table-cell>
        </table:table-row>
        <table:table-row>
          <table:table-cell office:value-type="string" table:style-name="tablecell">
            <text:p text:style-name="tablealignleft"> <draw:frame draw:style-name="media" draw:name="" text:anchor-type="as-char" draw:z-index="0" svg:width="0.635cm" svg:height="0.635cm"><draw:image xlink:href="Pictures/22d7a9fb522a75619339595a5f04b39e.png" xlink:type="simple" xlink:show="embed" xlink:actuate="onLoad"/></draw:frame> </text:p>
          </table:table-cell>
          <table:table-cell office:value-type="string" table:style-name="tablecell">
            <text:p text:style-name="tablealignleft"> online </text:p>
          </table:table-cell>
          <table:table-cell office:value-type="string" table:style-name="tablecell">
            <text:p text:style-name="tablealignleft"> funzionamento normale </text:p>
          </table:table-cell>
        </table:table-row>
        <table:table-row>
          <table:table-cell office:value-type="string" table:style-name="tablecell">
            <text:p text:style-name="tablealignleft"> <draw:frame draw:style-name="media" draw:name="" text:anchor-type="as-char" draw:z-index="0" svg:width="0.635cm" svg:height="0.635cm"><draw:image xlink:href="Pictures/006cd2bac1fc5f6dc284a4e188589676.png" xlink:type="simple" xlink:show="embed" xlink:actuate="onLoad"/></draw:frame> </text:p>
          </table:table-cell>
          <table:table-cell office:value-type="string" table:style-name="tablecell">
            <text:p text:style-name="tablealignleft"> errore </text:p>
          </table:table-cell>
          <table:table-cell office:value-type="string" table:style-name="tablecell">
            <text:p text:style-name="tablealignleft"> errore di comunicazione con uno o più dispositivi </text:p>
          </table:table-cell>
        </table:table-row>
        <table:table-row>
          <table:table-cell office:value-type="string" table:style-name="tablecell">
            <text:p text:style-name="tablealignleft"> <draw:frame draw:style-name="media" draw:name="" text:anchor-type="as-char" draw:z-index="0" svg:width="0.635cm" svg:height="0.635cm"><draw:image xlink:href="Pictures/6fa25f2a6969df1eff1edc37c41fe88f.png" xlink:type="simple" xlink:show="embed" xlink:actuate="onLoad"/></draw:frame> </text:p>
          </table:table-cell>
          <table:table-cell office:value-type="string" table:style-name="tablecell">
            <text:p text:style-name="tablealignleft"> attesa … </text:p>
          </table:table-cell>
          <table:table-cell office:value-type="string" table:style-name="tablecell">
            <text:p text:style-name="tablealignleft"> fase di avvio iniziale </text:p>
          </table:table-cell>
        </table:table-row>
      </table:table>
      <text:h text:style-name="Heading_20_3" text:outline-level="3"><text:bookmark-start text:name="uscita_dal_programma"/>Uscita dal programma<text:bookmark-end text:name="uscita_dal_programma"/></text:h>
      <text:p text:style-name="Text_20_body">
Per chiudere l'applicazione utilizzare il tasto <text:span text:style-name="Strong_20_Emphasis">Esci</text:span> posto immediatamente sotto il led di segnalazione dello stato.
Il tasto è però disabilitato se il programma è integrato con il software CQ_FX.</text:p>
      <text:h text:style-name="Heading_20_2" text:outline-level="2"><text:bookmark-start text:name="canali"/>Canali<text:bookmark-end text:name="canali"/></text:h>
      <text:p text:style-name="Text_20_body">
Dalla scheda dei canali è possibile visualizzare lo stato di tutti i canali dei dispositivi hardware collegati a VoltageManager_FX. Tale scheda è suddivisa in due riquadri: a sinistra l’elenco delle postazioni o dei dispositivi, a destra lo stato dei canali</text:p>
      <text:p text:style-name="Text_20_body"><draw:frame draw:style-name="mediacenter" draw:name="" text:anchor-type="paragraph" draw:z-index="0" svg:width="10.583333333333cm" svg:height="8.89cm"><draw:image xlink:href="Pictures/b5c5d0a0b3117cefc400e1b625afefde.jpg" xlink:type="simple" xlink:show="embed" xlink:actuate="onLoad"/></draw:frame></text:p>
      <text:p text:style-name="Text_20_body">Selezionare nel riquadro a destra il raggruppamento dei canali per postazione o per dispositivo, abilitando l'opzione <text:span text:style-name="Strong_20_Emphasis">Visualizza tutti</text:span> è possibile visualizzare la lista completa dei canali.</text:p>
      <text:h text:style-name="Heading_20_2" text:outline-level="2"><text:bookmark-start text:name="setup"/>Setup<text:bookmark-end text:name="setup"/></text:h>
      <text:p text:style-name="Text_20_body">
Visualizzare la scheda <text:span text:style-name="Strong_20_Emphasis">Setup</text:span> per consultare eventuali errori notificati dall'applicazione. </text:p>
      <text:p text:style-name="Text_20_body"><draw:frame draw:style-name="mediacenter" draw:name="" text:anchor-type="paragraph" draw:z-index="0" svg:width="10.583333333333cm" svg:height="8.89cm"><draw:image xlink:href="Pictures/c71fa7762482abfa9db9bd2e8bb53420.jpg" xlink:type="simple" xlink:show="embed" xlink:actuate="onLoad"/></draw:frame></text:p>
      <text:p text:style-name="Text_20_body">I primi due tasti posti al di sotto della lista rispettivamente aggiornano e cancellano i messaggi visualizzati. </text:p>
      <text:p text:style-name="Text_20_body">In questa scheda è presente anche la casella di inserimento password per attivare la funzione di setup avanzato (funzione non descritta in questo manuale).</text:p>
      <text:h text:style-name="Heading_20_1" text:outline-level="1"><text:bookmark-start text:name="programmi"/>PROGRAMMI<text:bookmark-end text:name="programmi"/></text:h>
      <text:p text:style-name="Text_20_body">
Lo stato e la tensione di alimentazione delle postazioni possono essere regolati in maniera automatica. L'operatore può infatti creare uno o più programmi da poter utilizzare ripetutamente nelle varie postazioni.</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Durante la creazione di un programma è consigliabile tener conto delle caratteristiche della postazione o delle postazioni nelle quali lo si vuole utilizzare. Infatti potrebbe non essere possibile regolare la tensione o impostare una frequenza diversa.</text:p>
          </table:table-cell>
        </table:table-row>
      </table:table>
      <text:h text:style-name="Heading_20_2" text:outline-level="2"><text:bookmark-start text:name="selezione_di_un_programma"/>Selezione di un programma<text:bookmark-end text:name="selezione_di_un_programma"/></text:h>
      <text:p text:style-name="Text_20_body">Nel momento in cui si preme il tasto per la selezione (vedere la descrizione dei pannelli delle postazioni) si accede alla seguente finestra dalla quale è possibile gestire l'archivio dei propri programmi:</text:p>
      <text:p text:style-name="Text_20_body"><draw:frame draw:style-name="mediacenter" draw:name="" text:anchor-type="paragraph" draw:z-index="0" svg:width="10.583333333333cm" svg:height="7.7258333333333cm"><draw:image xlink:href="Pictures/06808f4ea8b94d7cf4c0d4fdd8c25152.jpg" xlink:type="simple" xlink:show="embed" xlink:actuate="onLoad"/></draw:frame></text:p>
      <text:h text:style-name="Heading_20_3" text:outline-level="3"><text:bookmark-start text:name="creazione"/>Creazione<text:bookmark-end text:name="creazione"/></text:h>
      <text:p text:style-name="Text_20_body">
Per creare un nuovo programma:</text:p>
      <text:list text:style-name="List_20_1">
        <text:list-item>
          <text:p text:style-name="Text_20_body"> premere il tasto <text:span text:style-name="Strong_20_Emphasis">Nuovo</text:span>;</text:p>
        </text:list-item>
        <text:list-item>
          <text:p text:style-name="Text_20_body"> immettere un nome nell'apposita casella;</text:p>
        </text:list-item>
        <text:list-item>
          <text:p text:style-name="Text_20_body"> premere infine il pulsante <text:span text:style-name="Strong_20_Emphasis">Aggiorna</text:span>.</text:p>
        </text:list-item>
      </text:list>
      <text:p text:style-name="Text_20_body">
Dopo aver creato il programma è necessario inserire i vari steps come illustrato nel relativo paragrafo più avanti in questo capitolo.</text:p>
      <text:h text:style-name="Heading_20_3" text:outline-level="3"><text:bookmark-start text:name="modifica"/>Modifica<text:bookmark-end text:name="modifica"/></text:h>
      <text:p text:style-name="Text_20_body">
Per modificare il nome di un programma:</text:p>
      <text:list text:style-name="List_20_1">
        <text:list-item>
          <text:p text:style-name="Text_20_body"> selezionare il programma;</text:p>
        </text:list-item>
        <text:list-item>
          <text:p text:style-name="Text_20_body"> modificare il nome;</text:p>
        </text:list-item>
        <text:list-item>
          <text:p text:style-name="Text_20_body"> premere il tasto <text:span text:style-name="Strong_20_Emphasis">Aggiorna</text:span>.</text:p>
        </text:list-item>
      </text:list>
      <text:h text:style-name="Heading_20_3" text:outline-level="3"><text:bookmark-start text:name="eliminazione"/>Eliminazione<text:bookmark-end text:name="eliminazione"/></text:h>
      <text:p text:style-name="Text_20_body">
Per eliminare un programma:</text:p>
      <text:list text:style-name="List_20_1">
        <text:list-item>
          <text:p text:style-name="Text_20_body"> selezionare il programma;</text:p>
        </text:list-item>
        <text:list-item>
          <text:p text:style-name="Text_20_body"> premere il pulsante <text:span text:style-name="Strong_20_Emphasis">Elimina</text:span>.</text:p>
        </text:list-item>
      </text:list>
      <text:h text:style-name="Heading_20_2" text:outline-level="2"><text:bookmark-start text:name="steps_del_programma"/>Steps del programma<text:bookmark-end text:name="steps_del_programma"/></text:h>
      <text:p text:style-name="Text_20_body">Per “step” si intende passo ed è composto dalle seguenti informazioni:</text:p>
      <text:list text:style-name="List_20_1">
        <text:list-item>
          <text:p text:style-name="Text_20_body"> tempo;</text:p>
        </text:list-item>
        <text:list-item>
          <text:p text:style-name="Text_20_body"> tensione;</text:p>
        </text:list-item>
        <text:list-item>
          <text:p text:style-name="Text_20_body"> frequenza;</text:p>
        </text:list-item>
        <text:list-item>
          <text:p text:style-name="Text_20_body"> stato.</text:p>
        </text:list-item>
      </text:list>
      <text:p text:style-name="Text_20_body">
Per aggiungere, modificare o rimuovere steps al programma selezionato premere dalla barra degli strumenti il pulsante <text:span text:style-name="Strong_20_Emphasis">Dettagli</text:span>.
Verrà aperta una finestra simile alla precedente dove sono elencati tutti gli steps come nell'immagine che segue: </text:p>
      <text:p text:style-name="Text_20_body"><draw:frame draw:style-name="mediacenter" draw:name="" text:anchor-type="paragraph" draw:z-index="0" svg:width="13.229166666667cm" svg:height="9.6572916666667cm"><draw:image xlink:href="Pictures/2cbf04eabe5b256a7ac7608073c6ca49.jpg" xlink:type="simple" xlink:show="embed" xlink:actuate="onLoad"/></draw:frame></text:p>
      <text:p text:style-name="Text_20_body">Per tornare alla finestra precedente, premere il pulsante Chiudi.</text:p>
      <text:h text:style-name="Heading_20_3" text:outline-level="3"><text:bookmark-start text:name="aggiungere_uno_step"/>Aggiungere uno step<text:bookmark-end text:name="aggiungere_uno_step"/></text:h>
      <text:p text:style-name="Text_20_body">
Per creare un nuovo step:</text:p>
      <text:list text:style-name="List_20_1">
        <text:list-item>
          <text:p text:style-name="Text_20_body"> premere il pulsante <text:span text:style-name="Strong_20_Emphasis">Nuovo</text:span>;</text:p>
        </text:list-item>
        <text:list-item>
          <text:p text:style-name="Text_20_body"> impostare la durata nel formato HHMM (per esempio per una durata di 2 ore inserire “0200”;</text:p>
        </text:list-item>
        <text:list-item>
          <text:p text:style-name="Text_20_body"> inserire la tensione (0..290 circa);</text:p>
        </text:list-item>
        <text:list-item>
          <text:p text:style-name="Text_20_body"> selezionare la frequenza (0, 50Hz, 60Hz);</text:p>
        </text:list-item>
        <text:list-item>
          <text:p text:style-name="Text_20_body"> inserire lo stato della presa (0=OFF, 1=ON);</text:p>
        </text:list-item>
        <text:list-item>
          <text:p text:style-name="Text_20_body"> premere infine il tasto <text:span text:style-name="Strong_20_Emphasis">Aggiorna</text:span>.</text:p>
        </text:list-item>
      </text:list>
      <text:h text:style-name="Heading_20_3" text:outline-level="3"><text:bookmark-start text:name="modificare_uno_step"/>Modificare uno step<text:bookmark-end text:name="modificare_uno_step"/></text:h>
      <text:p text:style-name="Text_20_body">
Per modificare uno step esistente:</text:p>
      <text:list text:style-name="List_20_1">
        <text:list-item>
          <text:p text:style-name="Text_20_body"> selezionare lo step;</text:p>
        </text:list-item>
        <text:list-item>
          <text:p text:style-name="Text_20_body"> aggiornare i dati desiderati;</text:p>
        </text:list-item>
        <text:list-item>
          <text:p text:style-name="Text_20_body"> premere infine il pulsante <text:span text:style-name="Strong_20_Emphasis">Aggiorna</text:span>.</text:p>
        </text:list-item>
      </text:list>
      <text:h text:style-name="Heading_20_3" text:outline-level="3"><text:bookmark-start text:name="rimuovere_uno_step"/>Rimuovere uno step<text:bookmark-end text:name="rimuovere_uno_step"/></text:h>
      <text:p text:style-name="Text_20_body">
Per rimuovere uno step esistente:</text:p>
      <text:list text:style-name="List_20_1">
        <text:list-item>
          <text:p text:style-name="Text_20_body"> selezionare lo step;</text:p>
        </text:list-item>
        <text:list-item>
          <text:p text:style-name="Text_20_body"> premere il pulsante <text:span text:style-name="Strong_20_Emphasis">Elimina</text:span>.</text:p>
        </text:list-item>
      </text:list>
      <text:p text:style-name="Text_20_body">
Per tornare alla finestra precedente, premere il pulsante Chiudi.</text:p>
      <text:h text:style-name="Heading_20_3" text:outline-level="3"><text:bookmark-start text:name="spostare_uno_step"/>Spostare uno step<text:bookmark-end text:name="spostare_uno_step"/></text:h>
      <text:p text:style-name="Text_20_body">
Utilizzare i tasti <draw:frame draw:style-name="media" draw:name="" text:anchor-type="as-char" draw:z-index="0" svg:width="0.84666666666667cm" svg:height="0.84666666666667cm"><draw:image xlink:href="Pictures/8ffcd801849ad0b0e1578180819f74ba.png" xlink:type="simple" xlink:show="embed" xlink:actuate="onLoad"/></draw:frame> per anticipare lo step e <draw:frame draw:style-name="media" draw:name="" text:anchor-type="as-char" draw:z-index="0" svg:width="0.84666666666667cm" svg:height="0.84666666666667cm"><draw:image xlink:href="Pictures/2ecdeb9949bc009e38600c78cafc69ce.png" xlink:type="simple" xlink:show="embed" xlink:actuate="onLoad"/></draw:frame> per posticipare lo step.</text:p>
      <text:h text:style-name="Heading_20_3" text:outline-level="3"><text:bookmark-start text:name="copiare_uno_step"/>Copiare uno step<text:bookmark-end text:name="copiare_uno_step"/></text:h>
      <text:p text:style-name="Text_20_body">
Utilizzare il tasto <text:span text:style-name="Strong_20_Emphasis">Copia</text:span> per aggiungere uno o più step identici a quello selezionato.</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