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gif" manifest:full-path="Pictures/5fa594b27e2c1ef458a922153fb38a44.gif"/>
  <manifest:file-entry manifest:media-type="image/jpeg" manifest:full-path="Pictures/c797b5a1fe3959ef67351837684b03fb.jpg"/>
  <manifest:file-entry manifest:media-type="image/jpeg" manifest:full-path="Pictures/15c7c68bd8af1b5bb9768d4a2910c113.jpg"/>
  <manifest:file-entry manifest:media-type="image/jpeg" manifest:full-path="Pictures/1d9488d1218a559baa0997eda81f008b.jpg"/>
  <manifest:file-entry manifest:media-type="image/png" manifest:full-path="Pictures/f2edbb556a6d1b81137878867afdae72.png"/>
  <manifest:file-entry manifest:media-type="image/png" manifest:full-path="Pictures/ca2ff6bab4a30e7e77bf049807255bb4.png"/>
  <manifest:file-entry manifest:media-type="image/png" manifest:full-path="Pictures/9ead0d5c86d9e3788518628d9df4a4b7.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02531953e70f3422aa8e56aa9c40dead.png"/>
  <manifest:file-entry manifest:media-type="image/png" manifest:full-path="Pictures/b71f599a50cd7f02e7d4bb8e21617de7.png"/>
  <manifest:file-entry manifest:media-type="image/png" manifest:full-path="Pictures/f35e071ff3d134872d98bc428a8af6f9.png"/>
  <manifest:file-entry manifest:media-type="image/png" manifest:full-path="Pictures/e26441c0bb6e26085e34262fd392c432.png"/>
  <manifest:file-entry manifest:media-type="image/png" manifest:full-path="Pictures/f5a9c0bed8ae1dd79eddae11c47a8d59.png"/>
  <manifest:file-entry manifest:media-type="image/png" manifest:full-path="Pictures/0846a5576b89843cbe7af46f5deb04f7.png"/>
  <manifest:file-entry manifest:media-type="image/png" manifest:full-path="Pictures/d8319c95088210930b0bb6b8a4ca02b6.png"/>
  <manifest:file-entry manifest:media-type="image/png" manifest:full-path="Pictures/2c00f55f5b046c8e61fc4c59d2a70a4f.png"/>
  <manifest:file-entry manifest:media-type="image/png" manifest:full-path="Pictures/e939db86ef33fe9a2cf995afe5aea04c.png"/>
  <manifest:file-entry manifest:media-type="image/png" manifest:full-path="Pictures/794c97f01a92e630cce0a1aaec41ee21.png"/>
  <manifest:file-entry manifest:media-type="image/jpeg" manifest:full-path="Pictures/774db5248add9a9ec078c8fd92b91815.jpg"/>
  <manifest:file-entry manifest:media-type="image/jpeg" manifest:full-path="Pictures/b4c12fe940032333d50980d01c02ed87.jpg"/>
  <manifest:file-entry manifest:media-type="image/jpeg" manifest:full-path="Pictures/da963b5be210aca17b459c7c2461321e.jpg"/>
  <manifest:file-entry manifest:media-type="image/png" manifest:full-path="Pictures/c5d5a5105ac186739559c566a2e38bd1.png"/>
  <manifest:file-entry manifest:media-type="image/png" manifest:full-path="Pictures/94dbde785e39a2de007932a56e55c76d.png"/>
  <manifest:file-entry manifest:media-type="image/png" manifest:full-path="Pictures/368424a802d992e73de7f63659f0e751.png"/>
  <manifest:file-entry manifest:media-type="image/png" manifest:full-path="Pictures/077b076c6b2bc60a9eacf9ac1afa7a9b.png"/>
  <manifest:file-entry manifest:media-type="image/png" manifest:full-path="Pictures/28c3a2b839331b369d8cc82e091b7514.png"/>
  <manifest:file-entry manifest:media-type="image/png" manifest:full-path="Pictures/7bdcc043d0e1fda4fd35ec3375adba29.png"/>
  <manifest:file-entry manifest:media-type="image/png" manifest:full-path="Pictures/1731bca5d1e87418e05d14f24e92b56c.png"/>
  <manifest:file-entry manifest:media-type="image/png" manifest:full-path="Pictures/4b3be9580388ad1b53fdcf1f676e66f2.png"/>
  <manifest:file-entry manifest:media-type="image/png" manifest:full-path="Pictures/b140e33aca955464c00c11716088ec69.png"/>
  <manifest:file-entry manifest:media-type="image/jpeg" manifest:full-path="Pictures/df089e41146814f3cf3398469da27e03.jpg"/>
  <manifest:file-entry manifest:media-type="image/jpeg" manifest:full-path="Pictures/2b21df5c7b112c98ba291f576b995a3d.jpg"/>
  <manifest:file-entry manifest:media-type="image/jpeg" manifest:full-path="Pictures/958bf5dcac608659618f8a9272e0413a.jpg"/>
  <manifest:file-entry manifest:media-type="image/jpeg" manifest:full-path="Pictures/cb0d15a0708a51cb89c94148307009de.jpg"/>
  <manifest:file-entry manifest:media-type="image/png" manifest:full-path="Pictures/06d8f375b58ca109679d54749a532514.png"/>
  <manifest:file-entry manifest:media-type="image/jpeg" manifest:full-path="Pictures/43c2402013efff127cce09dfddfc2435.jpg"/>
  <manifest:file-entry manifest:media-type="image/png" manifest:full-path="Pictures/730039b5a17bbdc02f11591a846273eb.png"/>
  <manifest:file-entry manifest:media-type="image/png" manifest:full-path="Pictures/814082e01553ac9ead45ebe520401909.png"/>
  <manifest:file-entry manifest:media-type="image/png" manifest:full-path="Pictures/4dd821bd90406a4714b48efd4d245936.png"/>
  <manifest:file-entry manifest:media-type="image/png" manifest:full-path="Pictures/e72557735d46bdd13e4ca31518cd1589.png"/>
  <manifest:file-entry manifest:media-type="image/jpeg" manifest:full-path="Pictures/0ee9e983608c1a721ed8e849f2439f7f.jpg"/>
  <manifest:file-entry manifest:media-type="image/png" manifest:full-path="Pictures/b0118a2a375489c74d6220202f470e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athenasd_net"/>AthenaSD_Net<text:bookmark-end text:name="athenasd_net"/></text:h>
      <text:p text:style-name="Text_20_body">
<draw:frame draw:style-name="media" draw:name="" text:anchor-type="as-char" draw:z-index="0" svg:width="2.1166666666667cm" svg:height="0.396875cm"><draw:image xlink:href="Pictures/5fa594b27e2c1ef458a922153fb38a44.gif" xlink:type="simple" xlink:show="embed" xlink:actuate="onLoad"/></draw:frame>: this manual is for the standalone version (not updated to the version with the server)  </text:p>
      <text:p text:style-name="Text_20_body"> 
<text:span text:style-name="Strong_20_Emphasis">AthenaSD_Net</text:span>, MAREL tarafından gerçekleştirilen özel bir arayüz vasıtasıyla Athena kartları üzerine ayarlar dosyasının indirilmesi işlemini gerçekleştiren bir uygulamadır.</text:p>
      <text:h text:style-name="Heading_20_2" text:outline-level="2"><text:bookmark-start text:name="makinenin_acılması_ve_kapatılması"/>Makinenin açılması ve kapatılması<text:bookmark-end text:name="makinenin_acılması_ve_kapatılması"/></text:h>
      <text:h text:style-name="Heading_20_3" text:outline-level="3"><text:bookmark-start text:name="acma"/>Açma<text:bookmark-end text:name="acma"/></text:h>
      <text:p text:style-name="Text_20_body">
Ön kontroller:
</text:p>
      <text:list text:style-name="List_20_1">
        <text:list-item>
          <text:p text:style-name="Text_20_body"> Ups'in besleme kablosunun elektrik şebekesine bağlı olduğunu kontrol ediniz;</text:p>
        </text:list-item>
        <text:list-item>
          <text:p text:style-name="Text_20_body"> Sistemin besleme kablosunun ups'in prizine takılı olduğunu kontrol ediniz;</text:p>
        </text:list-item>
        <text:list-item>
          <text:p text:style-name="Text_20_body"> Sistemin ethernet portunun şirket ağına bağlı olduğunu kontrol ediniz.</text:p>
        </text:list-item>
      </text:list>
      <text:p text:style-name="Text_20_body">
Sistemi açmak için, aşağıdaki işlemleri yerine getiriniz:
</text:p>
      <text:list text:style-name="List_20_1">
        <text:list-item>
          <text:p text:style-name="Text_20_body"> Aynı UPS'in açma tuşuna basınız;</text:p>
        </text:list-item>
        <text:list-item>
          <text:p text:style-name="Text_20_body"> Yazıcının açma tuşuna basınız;</text:p>
        </text:list-item>
        <text:list-item>
          <text:p text:style-name="Text_20_body"> Sistemin açma tuşuna basınız ve işletim sisteminin yüklenmesini ve AthenaSD_Net yazılımının otomatik modda sonraki başlamasını bekleyiniz.</text:p>
        </text:list-item>
      </text:list>
      <text:h text:style-name="Heading_20_3" text:outline-level="3"><text:bookmark-start text:name="kapatma"/>Kapatma<text:bookmark-end text:name="kapatma"/></text:h>
      <text:p text:style-name="Text_20_body">
Sistemi kapatmak için, aşağıdaki işlemleri yerine getiriniz:</text:p>
      <text:list text:style-name="List_20_1">
        <text:list-item>
          <text:p text:style-name="Text_20_body"> Bu kılavuzda daha ileride anlatıldığı gibi AthenaSD_Net uygulamasını sonlandırınız;</text:p>
        </text:list-item>
        <text:list-item>
          <text:p text:style-name="Text_20_body"> Bilgisayarın kapatma tuşuna basınız ve işletim sisteminin tüm kapatma prosedürlerini gerçekleştirmesini bekleyiniz;</text:p>
        </text:list-item>
        <text:list-item>
          <text:p text:style-name="Text_20_body"> Yazıcıyı kapatınız;</text:p>
        </text:list-item>
        <text:list-item>
          <text:p text:style-name="Text_20_body"> UPS'i kapatınız.</text:p>
        </text:list-item>
      </text:list>
      <text:h text:style-name="Heading_20_2" text:outline-level="2"><text:bookmark-start text:name="uygulamanın_ilk_baslatılması"/>Uygulamanın ilk başlatılması<text:bookmark-end text:name="uygulamanın_ilk_baslatılması"/></text:h>
      <text:p text:style-name="Text_20_body"><text:span text:style-name="Strong_20_Emphasis">AthenaSD_Net</text:span> ilk defa başlatıldığı zaman, sistemin yöneticisi olacak olan ilk operatörün girilmesi talep edilir. Oluşturulan hesabı kullanarak, sistemi kullanacak olan diğer operatörleri daha sonra girmek mümkün olacaktır.</text:p>
      <text:p text:style-name="Text_20_body"><draw:frame draw:style-name="mediacenter" draw:name="" text:anchor-type="paragraph" draw:z-index="0" svg:width="" svg:rel-width="100%" svg:height="" svg:rel-height="100%"><draw:image xlink:href="Pictures/c797b5a1fe3959ef67351837684b03fb.jpg" xlink:type="simple" xlink:show="embed" xlink:actuate="onLoad"/></draw:frame></text:p>
      <text:p text:style-name="Text_20_body">Operatör verilerinin girilmesi için sonraki pencereye erişmek için, <text:span text:style-name="Strong_20_Emphasis">Evet</text:span> tuşuna basınız:</text:p>
      <text:p text:style-name="Text_20_body"><draw:frame draw:style-name="mediacenter" draw:name="" text:anchor-type="paragraph" draw:z-index="0" svg:width="6.6145833333333cm" svg:height="7.0379166666667cm"><draw:image xlink:href="Pictures/15c7c68bd8af1b5bb9768d4a2910c113.jpg" xlink:type="simple" xlink:show="embed" xlink:actuate="onLoad"/></draw:frame></text:p>
      <text:p text:style-name="Text_20_body">Operatör kodunu (login işlemi için gerekli), olası bir kullanıcı adı ve kart numarasını (opsiyonel) ve 2 defa tekrar girilen şifreyi giriniz. Devam etmek için, son olarak <text:span text:style-name="Strong_20_Emphasis">Ok</text:span> butonuna basınız.</text:p>
      <text:h text:style-name="Heading_20_2" text:outline-level="2"><text:bookmark-start text:name="kullanıcı_arayuezuenuen_tanımı"/>Kullanıcı arayüzünün tanımı<text:bookmark-end text:name="kullanıcı_arayuezuenuen_tanımı"/></text:h>
      <text:p text:style-name="Text_20_body">
Aşağıdaki paragraflar, <text:span text:style-name="Strong_20_Emphasis">AthenaSD_Net</text:span> uygulamasının kullanıcı arayüzünü anlatmaktadır.</text:p>
      <text:h text:style-name="Heading_20_3" text:outline-level="3"><text:bookmark-start text:name="ana_ekran_goeruentuesue"/>Ana ekran görüntüsü<text:bookmark-end text:name="ana_ekran_goeruentuesue"/></text:h>
      <text:p text:style-name="Text_20_body">
Aşağıdaki imaj, uygulamanın ana ekran görüntüsünü gösterir:</text:p>
      <text:p text:style-name="Text_20_body"><draw:frame draw:style-name="mediacenter" draw:name="" text:anchor-type="paragraph" draw:z-index="0" svg:width="18.520833333333cm" style:rel-width="100%" svg:height="10.424583333333cm" style:rel-height="scale"><draw:image xlink:href="Pictures/1d9488d1218a559baa0997eda81f008b.jpg" xlink:type="simple" xlink:show="embed" xlink:actuate="onLoad"/></draw:frame></text:p>
      <text:p text:style-name="Text_20_body">Yukarıda araç çubuğunu, hemen altında navigasyon çubuğunu, mevcut olan olası siparişlerin listesini ve son olarak aşağıda durum çubuğunu görüyoruz.</text:p>
      <text:h text:style-name="Heading_20_4" text:outline-level="4"><text:bookmark-start text:name="arac_cubugu"/>Araç çubuğu<text:bookmark-end text:name="arac_cubugu"/></text:h>
      <text:p text:style-name="Text_20_body">
Tüm <text:span text:style-name="Strong_20_Emphasis">AthenaSD_Net</text:span> fonksiyonlarına araç çubuğunda mevcut olan tuşlar vasıtasıyla erişilebilir ve bu tuşlar aşağıda listelenmiştir:
</text:p>
      <table:table>
        <table:table-column/>
        <table:table-column/>
        <table:table-column/>
        <table:table-row>
          <table:table-cell office:value-type="string" table:style-name="tableheader">
            <text:p text:style-name="Table_20_Heading"> Buton </text:p>
          </table:table-cell>
          <table:table-cell office:value-type="string" table:style-name="tableheader">
            <text:p text:style-name="Table_20_Heading"> Adı </text:p>
          </table:table-cell>
          <table:table-cell office:value-type="string" table:style-name="tableheader">
            <text:p text:style-name="Table_20_Heading"> Tanımı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2edbb556a6d1b81137878867afdae72.png" xlink:type="simple" xlink:show="embed" xlink:actuate="onLoad"/></draw:frame> </text:p>
          </table:table-cell>
          <table:table-cell office:value-type="string" table:style-name="tablecell">
            <text:p text:style-name="tablealignleft"> Çık </text:p>
          </table:table-cell>
          <table:table-cell office:value-type="string" table:style-name="tablecell">
            <text:p text:style-name="tablealignleft"> Uygulamayı kapatı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2ff6bab4a30e7e77bf049807255bb4.png" xlink:type="simple" xlink:show="embed" xlink:actuate="onLoad"/></draw:frame> </text:p>
          </table:table-cell>
          <table:table-cell office:value-type="string" table:style-name="tablecell">
            <text:p text:style-name="tablealignleft"> Login </text:p>
          </table:table-cell>
          <table:table-cell office:value-type="string" table:style-name="tablecell">
            <text:p text:style-name="tablealignleft"> Giriş işlemini gerçekleştiri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Logout </text:p>
          </table:table-cell>
          <table:table-cell office:value-type="string" table:style-name="tablecell">
            <text:p text:style-name="tablealignleft"> Çıkış işlemini gerçekleştiri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Çalışmanın başlaması </text:p>
          </table:table-cell>
          <table:table-cell office:value-type="string" table:style-name="tablecell">
            <text:p text:style-name="tablealignleft"> Seçilen siparişin çalışma fazını başlatı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Çalışma sonu </text:p>
          </table:table-cell>
          <table:table-cell office:value-type="string" table:style-name="tablecell">
            <text:p text:style-name="tablealignleft"> Çalışma fazını terkeder veya sonlandırı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Yazdır </text:p>
          </table:table-cell>
          <table:table-cell office:value-type="string" table:style-name="tablecell">
            <text:p text:style-name="tablealignleft"> Son programlama etiketini yeniden yazdırı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Güncelle </text:p>
          </table:table-cell>
          <table:table-cell office:value-type="string" table:style-name="tablecell">
            <text:p text:style-name="tablealignleft"> Mevcut olan siparişlerin listesini SAP'tan güncell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Manüel sipariş </text:p>
          </table:table-cell>
          <table:table-cell office:value-type="string" table:style-name="tablecell">
            <text:p text:style-name="tablealignleft"> Manüel girerek mevcut olmayan bir sipariş çalışmasını başlatı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26441c0bb6e26085e34262fd392c432.png" xlink:type="simple" xlink:show="embed" xlink:actuate="onLoad"/></draw:frame> </text:p>
          </table:table-cell>
          <table:table-cell office:value-type="string" table:style-name="tablecell">
            <text:p text:style-name="tablealignleft"> DÜrünleri yoket </text:p>
          </table:table-cell>
          <table:table-cell office:value-type="string" table:style-name="tablecell">
            <text:p text:style-name="tablealignleft"> (yerine getirilmeyen fonksiy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a9c0bed8ae1dd79eddae11c47a8d59.png" xlink:type="simple" xlink:show="embed" xlink:actuate="onLoad"/></draw:frame> </text:p>
          </table:table-cell>
          <table:table-cell office:value-type="string" table:style-name="tablecell">
            <text:p text:style-name="tablealignleft"> Sil </text:p>
          </table:table-cell>
          <table:table-cell office:value-type="string" table:style-name="tablecell">
            <text:p text:style-name="tablealignleft"> (yerine getirilmeyen fonksiy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Operatörler </text:p>
          </table:table-cell>
          <table:table-cell office:value-type="string" table:style-name="tablecell">
            <text:p text:style-name="tablealignleft"> Operatörlerin yönetim arayüzünü aça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8319c95088210930b0bb6b8a4ca02b6.png" xlink:type="simple" xlink:show="embed" xlink:actuate="onLoad"/></draw:frame> </text:p>
          </table:table-cell>
          <table:table-cell office:value-type="string" table:style-name="tablecell">
            <text:p text:style-name="tablealignleft"> Log </text:p>
          </table:table-cell>
          <table:table-cell office:value-type="string" table:style-name="tablecell">
            <text:p text:style-name="tablealignleft"> Olaylar log'unu görüntül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Seçenekler </text:p>
          </table:table-cell>
          <table:table-cell office:value-type="string" table:style-name="tablecell">
            <text:p text:style-name="tablealignleft"> Program seçeneklerinin paneline erişi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939db86ef33fe9a2cf995afe5aea04c.png" xlink:type="simple" xlink:show="embed" xlink:actuate="onLoad"/></draw:frame> </text:p>
          </table:table-cell>
          <table:table-cell office:value-type="string" table:style-name="tablecell">
            <text:p text:style-name="tablealignleft"> Manüel </text:p>
          </table:table-cell>
          <table:table-cell office:value-type="string" table:style-name="tablecell">
            <text:p text:style-name="tablealignleft"> Sistemin bakım fonksiyonu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4c97f01a92e630cce0a1aaec41ee21.png" xlink:type="simple" xlink:show="embed" xlink:actuate="onLoad"/></draw:frame> </text:p>
          </table:table-cell>
          <table:table-cell office:value-type="string" table:style-name="tablecell">
            <text:p text:style-name="tablealignleft"> About </text:p>
          </table:table-cell>
          <table:table-cell office:value-type="string" table:style-name="tablecell">
            <text:p text:style-name="tablealignleft"> Programın bilgilerini görüntüler </text:p>
          </table:table-cell>
        </table:table-row>
      </table:table>
      <text:h text:style-name="Heading_20_4" text:outline-level="4"><text:bookmark-start text:name="navigasyon_cubugu"/>Navigasyon çubuğu<text:bookmark-end text:name="navigasyon_cubugu"/></text:h>
      <text:p text:style-name="Text_20_body">
Navigasyon çubuğu şöyle ayrılır:
</text:p>
      <table:table>
        <table:table-column/>
        <table:table-column/>
        <table:table-column/>
        <table:table-row>
          <table:table-cell office:value-type="string" table:style-name="tableheader">
            <text:p text:style-name="Table_20_Heading"> Buton </text:p>
          </table:table-cell>
          <table:table-cell office:value-type="string" table:style-name="tableheader">
            <text:p text:style-name="Table_20_Heading"> Adı </text:p>
          </table:table-cell>
          <table:table-cell office:value-type="string" table:style-name="tableheader">
            <text:p text:style-name="Table_20_Heading"> Tanımı </text:p>
          </table:table-cell>
        </table:table-row>
        <table:table-row>
          <table:table-cell office:value-type="string" table:style-name="tablecell">
            <text:p text:style-name="tablealignleft"> <draw:frame draw:style-name="mediacenter" draw:name="" text:anchor-type="paragraph" draw:z-index="0" svg:width="6.4558333333333cm" svg:height="1.8520833333333cm"><draw:image xlink:href="Pictures/774db5248add9a9ec078c8fd92b91815.jpg" xlink:type="simple" xlink:show="embed" xlink:actuate="onLoad"/></draw:frame> </text:p>
          </table:table-cell>
          <table:table-cell office:value-type="string" table:style-name="tablecell">
            <text:p text:style-name="tablealignleft"> Operatör </text:p>
          </table:table-cell>
          <table:table-cell office:value-type="string" table:style-name="tablecell">
            <text:p text:style-name="tablealignleft"> Onaylı operatörün kodunu ve adını görüntüler </text:p>
          </table:table-cell>
        </table:table-row>
        <table:table-row>
          <table:table-cell office:value-type="string" table:style-name="tablecell">
            <text:p text:style-name="tablealignleft"> <draw:frame draw:style-name="mediacenter" draw:name="" text:anchor-type="paragraph" draw:z-index="0" svg:width="7.9375cm" svg:height="1.508125cm"><draw:image xlink:href="Pictures/b4c12fe940032333d50980d01c02ed87.jpg" xlink:type="simple" xlink:show="embed" xlink:actuate="onLoad"/></draw:frame> </text:p>
          </table:table-cell>
          <table:table-cell office:value-type="string" table:style-name="tablecell">
            <text:p text:style-name="tablealignleft"> Sipariş </text:p>
          </table:table-cell>
          <table:table-cell office:value-type="string" table:style-name="tablecell">
            <text:p text:style-name="tablealignleft"> Aranacak sipariş numarasının girildiği hücre </text:p>
          </table:table-cell>
        </table:table-row>
        <table:table-row>
          <table:table-cell office:value-type="string" table:style-name="tablecell">
            <text:p text:style-name="tablealignleft"> <draw:frame draw:style-name="mediacenter" draw:name="" text:anchor-type="paragraph" draw:z-index="0" svg:width="3.3602083333333cm" svg:height="1.42875cm"><draw:image xlink:href="Pictures/da963b5be210aca17b459c7c2461321e.jpg" xlink:type="simple" xlink:show="embed" xlink:actuate="onLoad"/></draw:frame> </text:p>
          </table:table-cell>
          <table:table-cell office:value-type="string" table:style-name="tablecell">
            <text:p text:style-name="tablealignleft"> nnn/ttt </text:p>
          </table:table-cell>
          <table:table-cell office:value-type="string" table:style-name="tablecell">
            <text:p text:style-name="tablealignleft"> Mevcut olan tüm siparişler üzerinden seçilen sipariş numarasını görüntüler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c5d5a5105ac186739559c566a2e38bd1.png" xlink:type="simple" xlink:show="embed" xlink:actuate="onLoad"/></draw:frame> </text:p>
          </table:table-cell>
          <table:table-cell office:value-type="string" table:style-name="tablecell">
            <text:p text:style-name="tablealignleft"> Siparişi onayla </text:p>
          </table:table-cell>
          <table:table-cell office:value-type="string" table:style-name="tablecell">
            <text:p text:style-name="tablealignleft"> Girilen siparişin aramasını başlatır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4dbde785e39a2de007932a56e55c76d.png" xlink:type="simple" xlink:show="embed" xlink:actuate="onLoad"/></draw:frame> </text:p>
          </table:table-cell>
          <table:table-cell office:value-type="string" table:style-name="tablecell">
            <text:p text:style-name="tablealignleft"> Aşağı </text:p>
          </table:table-cell>
          <table:table-cell office:value-type="string" table:style-name="tablecell">
            <text:p text:style-name="tablealignleft"> Sonraki siparişi seçer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68424a802d992e73de7f63659f0e751.png" xlink:type="simple" xlink:show="embed" xlink:actuate="onLoad"/></draw:frame> </text:p>
          </table:table-cell>
          <table:table-cell office:value-type="string" table:style-name="tablecell">
            <text:p text:style-name="tablealignleft"> Yukarı </text:p>
          </table:table-cell>
          <table:table-cell office:value-type="string" table:style-name="tablecell">
            <text:p text:style-name="tablealignleft"> Önceki siparişi seçer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77b076c6b2bc60a9eacf9ac1afa7a9b.png" xlink:type="simple" xlink:show="embed" xlink:actuate="onLoad"/></draw:frame> </text:p>
          </table:table-cell>
          <table:table-cell office:value-type="string" table:style-name="tablecell">
            <text:p text:style-name="tablealignleft"> Mesaj </text:p>
          </table:table-cell>
          <table:table-cell office:value-type="string" table:style-name="tablecell">
            <text:p text:style-name="tablealignleft"> Sipariş seçildiği zaman mesaj sütununun genişleme fonksiyonunu Devreye sokar/Devre dışı bırakır </text:p>
          </table:table-cell>
        </table:table-row>
      </table:table>
      <text:h text:style-name="Heading_20_4" text:outline-level="4"><text:bookmark-start text:name="siparisler_listesi"/>Siparişler listesi<text:bookmark-end text:name="siparisler_listesi"/></text:h>
      <text:p text:style-name="Text_20_body">
Ekranın orta kısmı, SAP sisteminden otomatik olarak kaldırılan tüm siparişlerin listesini görüntüler. Her satırda aşağıdaki bilgiler görüntülenir: <text:span text:style-name="Strong_20_Emphasis">SF</text:span>, <text:span text:style-name="Strong_20_Emphasis">sipariş</text:span>, <text:span text:style-name="Strong_20_Emphasis">onay</text:span>, <text:span text:style-name="Strong_20_Emphasis">kod</text:span>, <text:span text:style-name="Strong_20_Emphasis">tanım</text:span>, <text:span text:style-name="Strong_20_Emphasis">çizim</text:span>, <text:span text:style-name="Strong_20_Emphasis">parçalar</text:span>, <text:span text:style-name="Strong_20_Emphasis">programlanan parçalar</text:span>, <text:span text:style-name="Strong_20_Emphasis">mesaj</text:span>.
<text:span text:style-name="Strong_20_Emphasis">SF</text:span> sütunu, programlanması gerekecek olan kartlarda kaldırılacak ayarlar dosyasının olduğunu veya olmadığını gösterir:
</text:p>
      <table:table>
        <table:table-column/>
        <table:table-column/>
        <table:table-row>
          <table:table-cell office:value-type="string" table:style-name="tableheader">
            <text:p text:style-name="Table_20_Heading"> Sembol </text:p>
          </table:table-cell>
          <table:table-cell office:value-type="string" table:style-name="tableheader">
            <text:p text:style-name="Table_20_Heading"> Tanımı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8c3a2b839331b369d8cc82e091b7514.png" xlink:type="simple" xlink:show="embed" xlink:actuate="onLoad"/></draw:frame> </text:p>
          </table:table-cell>
          <table:table-cell office:value-type="string" table:style-name="tablecell">
            <text:p text:style-name="tablealignleft"> Ayarlar dosyası mevcut deği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bdcc043d0e1fda4fd35ec3375adba29.png" xlink:type="simple" xlink:show="embed" xlink:actuate="onLoad"/></draw:frame> </text:p>
          </table:table-cell>
          <table:table-cell office:value-type="string" table:style-name="tablecell">
            <text:p text:style-name="tablealignleft"> Ayarlar dosyası mevcut </text:p>
          </table:table-cell>
        </table:table-row>
      </table:table>
      <text:p text:style-name="Text_20_body">
Seçilen siparişin karşısındaki satır, sarı renk ile gösterilir.</text:p>
      <text:h text:style-name="Heading_20_4" text:outline-level="4"><text:bookmark-start text:name="durum_cubugu"/>Durum çubuğu<text:bookmark-end text:name="durum_cubugu"/></text:h>
      <text:p text:style-name="Text_20_body">
Durum çubuğunda veri tabanlarındaki ve sisteme bağlı olan aygıtlardaki farklı bağlantıların durumları tam olarak görüntülenir:</text:p>
      <table:table>
        <table:table-column/>
        <table:table-column/>
        <table:table-row>
          <table:table-cell office:value-type="string" table:style-name="tableheader">
            <text:p text:style-name="Table_20_Heading"> Panel </text:p>
          </table:table-cell>
          <table:table-cell office:value-type="string" table:style-name="tableheader">
            <text:p text:style-name="Table_20_Heading"> Tanımı </text:p>
          </table:table-cell>
        </table:table-row>
        <table:table-row>
          <table:table-cell office:value-type="string" table:style-name="tablecell">
            <text:p text:style-name="tablealignleft"> SAP bağlantısı </text:p>
          </table:table-cell>
          <table:table-cell office:value-type="string" table:style-name="tablecell">
            <text:p text:style-name="tablealignleft"> SAP veri tabanına bağlantı </text:p>
          </table:table-cell>
        </table:table-row>
        <table:table-row>
          <table:table-cell office:value-type="string" table:style-name="tablecell">
            <text:p text:style-name="tablealignleft"> Programlayıcı </text:p>
          </table:table-cell>
          <table:table-cell office:value-type="string" table:style-name="tablecell">
            <text:p text:style-name="tablealignleft"> Kartların programlama basma düğmeli paneline olan bağlantı </text:p>
          </table:table-cell>
        </table:table-row>
        <table:table-row>
          <table:table-cell office:value-type="string" table:style-name="tablecell">
            <text:p text:style-name="tablealignleft"> Tarayıcı </text:p>
          </table:table-cell>
          <table:table-cell office:value-type="string" table:style-name="tablecell">
            <text:p text:style-name="tablealignleft"> Tarayıcı ile olan bağlantı </text:p>
          </table:table-cell>
        </table:table-row>
        <table:table-row>
          <table:table-cell office:value-type="string" table:style-name="tablecell">
            <text:p text:style-name="tablealignleft"> Yazıcı </text:p>
          </table:table-cell>
          <table:table-cell office:value-type="string" table:style-name="tablecell">
            <text:p text:style-name="tablealignleft"> Etiket yazıcısı ile olan bağlantı </text:p>
          </table:table-cell>
        </table:table-row>
        <table:table-row>
          <table:table-cell office:value-type="string" table:style-name="tablecell">
            <text:p text:style-name="tablealignleft"> Yerel SQL veri tabanı </text:p>
          </table:table-cell>
          <table:table-cell office:value-type="string" table:style-name="tablecell">
            <text:p text:style-name="tablealignleft"> Yerel SQL veri tabanına olan bağlantı </text:p>
          </table:table-cell>
        </table:table-row>
      </table:table>
      <text:p text:style-name="Text_20_body">
Durumlar, aşağıdaki tabloda anlatılmaktadır:
</text:p>
      <table:table>
        <table:table-column/>
        <table:table-column/>
        <table:table-row>
          <table:table-cell office:value-type="string" table:style-name="tableheader">
            <text:p text:style-name="Table_20_Heading"> İkon </text:p>
          </table:table-cell>
          <table:table-cell office:value-type="string" table:style-name="tableheader">
            <text:p text:style-name="Table_20_Heading"> Durum tanımı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çalışıyor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bağlantı sorunları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140e33aca955464c00c11716088ec69.png" xlink:type="simple" xlink:show="embed" xlink:actuate="onLoad"/></draw:frame> </text:p>
          </table:table-cell>
          <table:table-cell office:value-type="string" table:style-name="tablecell">
            <text:p text:style-name="tablealignleft"> konfigüre edilmedi </text:p>
          </table:table-cell>
        </table:table-row>
      </table:table>
      <text:h text:style-name="Heading_20_2" text:outline-level="2"><text:bookmark-start text:name="login_ve_logout"/>Login ve logout<text:bookmark-end text:name="login_ve_logout"/></text:h>
      <text:p text:style-name="Text_20_body">
Operatör, sadece onaylandıktan sonra sistemin tüm işlevselliğine erişebilir.</text:p>
      <text:p text:style-name="Text_20_body">Uygulamada login işlemini gerçekleştirmek için, <draw:frame draw:style-name="media" draw:name="" text:anchor-type="as-char" draw:z-index="0" svg:width="0.84666666666667cm" svg:height="0.84666666666667cm"><draw:image xlink:href="Pictures/ca2ff6bab4a30e7e77bf049807255bb4.png" xlink:type="simple" xlink:show="embed" xlink:actuate="onLoad"/></draw:frame>. butonuna basınız. Aşağıdaki pencereye, özel hücrede konumlandıktan sonra, öncelikle operatör kodunu ve şifreyi giriniz ve <text:span text:style-name="Strong_20_Emphasis">Ok</text:span> butonuna basınız.</text:p>
      <text:p text:style-name="Text_20_body"><draw:frame draw:style-name="mediacenter" draw:name="" text:anchor-type="paragraph" draw:z-index="0" svg:width="7.9375cm" svg:height="6.1383333333333cm"><draw:image xlink:href="Pictures/df089e41146814f3cf3398469da27e03.jpg" xlink:type="simple" xlink:show="embed" xlink:actuate="onLoad"/></draw:frame></text:p>
      <text:p text:style-name="Text_20_body">Sistemin kullanımı sona erdikten sonra, logout işlemini gerçekleştirmek için <draw:frame draw:style-name="media" draw:name="" text:anchor-type="as-char" draw:z-index="0" svg:width="0.84666666666667cm" svg:height="0.84666666666667cm"><draw:image xlink:href="Pictures/9ead0d5c86d9e3788518628d9df4a4b7.png" xlink:type="simple" xlink:show="embed" xlink:actuate="onLoad"/></draw:frame> butonuna basınız.</text:p>
      <text:h text:style-name="Heading_20_2" text:outline-level="2"><text:bookmark-start text:name="kartların_programlanması"/>Kartların programlanması<text:bookmark-end text:name="kartların_programlanması"/></text:h>
      <text:p text:style-name="Text_20_body">
Bir çalışma fazı başlatma prosedürü aşağıdadır:</text:p>
      <text:list text:style-name="List_20_1">
        <text:list-item>
          <text:p text:style-name="Text_20_body"> 1] Onaylanmak için herşeyden önce login işlemini gerçekleştiriniz;</text:p>
        </text:list-item>
        <text:list-item>
          <text:p text:style-name="Text_20_body"> 2] Aşağıdaki yöntemlerden birinde programlama yöntemini giriniz:</text:p>
          <text:list text:style-name="List_20_1">
            <text:list-item>
              <text:p text:style-name="Text_20_body"> a] Çalışma sayfasında aktarılan kodu tarayıcı ile okuyunuz:</text:p>
            </text:list-item>
          </text:list>
        </text:list-item>
      </text:list>
      <text:p text:style-name="Text_20_body">
<draw:frame draw:style-name="mediacenter" draw:name="" text:anchor-type="paragraph" draw:z-index="0" svg:width="7.9375cm" svg:height="4.7625cm"><draw:image xlink:href="Pictures/2b21df5c7b112c98ba291f576b995a3d.jpg" xlink:type="simple" xlink:show="embed" xlink:actuate="onLoad"/></draw:frame>
</text:p>
      <text:list text:style-name="List_20_1">
        <text:list-item>
          <text:p text:style-name="Text_20_body"> b] Numarayı otomatik olarak görüntülenen sayısal klavye vasıtasıyla özel hücreye giriniz ve <text:span text:style-name="Strong_20_Emphasis">Ok</text:span> tuşuna basınız:</text:p>
        </text:list-item>
      </text:list>
      <text:p text:style-name="Text_20_body">
<draw:frame draw:style-name="mediacenter" draw:name="" text:anchor-type="paragraph" draw:z-index="0" svg:width="9.36625cm" svg:height="1.7727083333333cm"><draw:image xlink:href="Pictures/b4c12fe940032333d50980d01c02ed87.jpg" xlink:type="simple" xlink:show="embed" xlink:actuate="onLoad"/></draw:frame>
<draw:frame draw:style-name="mediacenter" draw:name="" text:anchor-type="paragraph" draw:z-index="0" svg:width="5.2916666666667cm" svg:height="8.8370833333333cm"><draw:image xlink:href="Pictures/958bf5dcac608659618f8a9272e0413a.jpg" xlink:type="simple" xlink:show="embed" xlink:actuate="onLoad"/></draw:frame>
</text:p>
      <text:list text:style-name="List_20_1">
        <text:list-item>
          <text:p text:style-name="Text_20_body"> c] Siparişi doğrudan seçiniz ve tuşa basınız:</text:p>
        </text:list-item>
      </text:list>
      <text:p text:style-name="Text_20_body">
<draw:frame draw:style-name="mediacenter" draw:name="" text:anchor-type="paragraph" draw:z-index="0" svg:width="0.84666666666667cm" svg:height="0.84666666666667cm"><draw:image xlink:href="Pictures/851c895dd75412f39850d1b652f5829a.png" xlink:type="simple" xlink:show="embed" xlink:actuate="onLoad"/></draw:frame></text:p>
      <text:list text:style-name="List_20_1">
        <text:list-item>
          <text:p text:style-name="Text_20_body"> 3] İlk iki durumda eğer çalışma siparişi geçerli ise, çalışma ekran görüntüsüne geçilir:</text:p>
        </text:list-item>
      </text:list>
      <text:p text:style-name="Text_20_body">
<draw:frame draw:style-name="mediacenter" draw:name="" text:anchor-type="paragraph" draw:z-index="0" svg:width="13.229166666667cm" svg:height="7.4347916666667cm"><draw:image xlink:href="Pictures/cb0d15a0708a51cb89c94148307009de.jpg" xlink:type="simple" xlink:show="embed" xlink:actuate="onLoad"/></draw:frame>
</text:p>
      <text:list text:style-name="List_20_1">
        <text:list-item>
          <text:p text:style-name="Text_20_body"> 4] Şimdi özel düz kablo ile basma düğmeli panele kartı bağlayınız;</text:p>
        </text:list-item>
        <text:list-item>
          <text:p text:style-name="Text_20_body"> 5] Eğer gerekirse, programlanacak parçanın barkodunu tarayıcı ile okuyunuz;</text:p>
        </text:list-item>
        <text:list-item>
          <text:p text:style-name="Text_20_body"> 6] Tüm programlama fazı boyunca yanık kalan sarı renkteki led yanana kadar, aynı basma düğmeli panel üzerinde yer alan programlama tuşuna basınız;</text:p>
        </text:list-item>
        <text:list-item>
          <text:p text:style-name="Text_20_body"> 7] Programlama sonunda eğer herşey yolunda giderse, bir mesaj olumlu neticeyi bildirecek ve etiket otomatik olarak yazdırılacaktır. Aksi taktirde, olumsuz netice olması halinde, parçayı programlamayı yeniden denemek amacıyla, daha sonra yeniden programlamayı başlatarak yeniden basmak için önceki faza (6) dönmek amacıyla tuşa bir defa basınız.</text:p>
        </text:list-item>
      </text:list>
      <text:p text:style-name="Text_20_body">
Çalışmayı sonlandırmak için, siparişte öngörülen tüm parçalar programlanmamış olsa bile, stop tuşuna <draw:frame draw:style-name="media" draw:name="" text:anchor-type="as-char" draw:z-index="0" svg:width="0.84666666666667cm" svg:height="0.84666666666667cm"><draw:image xlink:href="Pictures/06d8f375b58ca109679d54749a532514.png" xlink:type="simple" xlink:show="embed" xlink:actuate="onLoad"/></draw:frame> basınız.</text:p>
      <text:h text:style-name="Heading_20_2" text:outline-level="2"><text:bookmark-start text:name="operatoerlerin_yoenetimi"/>Operatörlerin Yönetimi<text:bookmark-end text:name="operatoerlerin_yoenetimi"/></text:h>
      <text:p text:style-name="Text_20_body">
Sadece yöneticiler için mevcut olan bu araç vasıtasıyla, mevcut olan operatörleri görüntülemek, değiştirmek, yeniden girmek veya mevcut olanları silmek mümkündür. Tuşa basınız:</text:p>
      <text:p text:style-name="Text_20_body"><draw:frame draw:style-name="media" draw:name="" text:anchor-type="as-char" draw:z-index="0" svg:width="0.84666666666667cm" svg:height="0.84666666666667cm"><draw:image xlink:href="Pictures/0846a5576b89843cbe7af46f5deb04f7.png" xlink:type="simple" xlink:show="embed" xlink:actuate="onLoad"/></draw:frame></text:p>
      <text:p text:style-name="Text_20_body">aşağıdaki panele erişmek için:</text:p>
      <text:p text:style-name="Text_20_body"><draw:frame draw:style-name="mediacenter" draw:name="" text:anchor-type="paragraph" draw:z-index="0" svg:width="7.9375cm" svg:height="8.4666666666667cm"><draw:image xlink:href="Pictures/43c2402013efff127cce09dfddfc2435.jpg" xlink:type="simple" xlink:show="embed" xlink:actuate="onLoad"/></draw:frame></text:p>
      <text:h text:style-name="Heading_20_3" text:outline-level="3"><text:bookmark-start text:name="yeni_operatoer"/>Yeni operatör<text:bookmark-end text:name="yeni_operatoer"/></text:h>
      <text:p text:style-name="Text_20_body">
Yeni bir operatör girmek için:</text:p>
      <text:list text:style-name="List_20_1">
        <text:list-item>
          <text:p text:style-name="Text_20_body"> <draw:frame draw:style-name="media" draw:name="" text:anchor-type="as-char" draw:z-index="0" svg:width="0.84666666666667cm" svg:height="0.84666666666667cm"><draw:image xlink:href="Pictures/730039b5a17bbdc02f11591a846273eb.png" xlink:type="simple" xlink:show="embed" xlink:actuate="onLoad"/></draw:frame> butonuna basınız;</text:p>
        </text:list-item>
        <text:list-item>
          <text:p text:style-name="Text_20_body"> Erişim kodunu giriniz;</text:p>
        </text:list-item>
        <text:list-item>
          <text:p text:style-name="Text_20_body"> Olası bir ad giriniz;</text:p>
        </text:list-item>
        <text:list-item>
          <text:p text:style-name="Text_20_body"> Kart kodunu giriniz;</text:p>
        </text:list-item>
        <text:list-item>
          <text:p text:style-name="Text_20_body"> Operatör tipini seçiniz (yönetici veya standart);</text:p>
        </text:list-item>
        <text:list-item>
          <text:p text:style-name="Text_20_body"> Atanacak şifreyi iki defa giriniz;</text:p>
        </text:list-item>
        <text:list-item>
          <text:p text:style-name="Text_20_body"> <text:span text:style-name="Strong_20_Emphasis">Onayla</text:span> butonuna basınız.</text:p>
        </text:list-item>
      </text:list>
      <text:h text:style-name="Heading_20_3" text:outline-level="3"><text:bookmark-start text:name="operatoeruen_degistirilmesi"/>Operatörün değiştirilmesi<text:bookmark-end text:name="operatoeruen_degistirilmesi"/></text:h>
      <text:p text:style-name="Text_20_body">
Mevcut olan bir operatörü değiştirmek için:</text:p>
      <text:list text:style-name="List_20_1">
        <text:list-item>
          <text:p text:style-name="Text_20_body"> Farenin sol tuşu ile listeden operatörü seçiniz;</text:p>
        </text:list-item>
        <text:list-item>
          <text:p text:style-name="Text_20_body"> <draw:frame draw:style-name="media" draw:name="" text:anchor-type="as-char" draw:z-index="0" svg:width="0.84666666666667cm" svg:height="0.84666666666667cm"><draw:image xlink:href="Pictures/814082e01553ac9ead45ebe520401909.png" xlink:type="simple" xlink:show="embed" xlink:actuate="onLoad"/></draw:frame> butonuna basınız;</text:p>
        </text:list-item>
        <text:list-item>
          <text:p text:style-name="Text_20_body"> Yeni bir operatör girilmesi için olduğu gibi detayları değiştiriniz;</text:p>
        </text:list-item>
        <text:list-item>
          <text:p text:style-name="Text_20_body"> Son olarak <text:span text:style-name="Strong_20_Emphasis">Onayla</text:span> butonu üzerinde tıklayınız.</text:p>
        </text:list-item>
      </text:list>
      <text:h text:style-name="Heading_20_3" text:outline-level="3"><text:bookmark-start text:name="operatoeruen_silinmesi"/>Operatörün silinmesi<text:bookmark-end text:name="operatoeruen_silinmesi"/></text:h>
      <text:p text:style-name="Text_20_body">
Mevcut olan bir operatörü silmek için:</text:p>
      <text:list text:style-name="List_20_1">
        <text:list-item>
          <text:p text:style-name="Text_20_body"> Farenin sol tuşu ile listeden operatörü seçiniz;</text:p>
        </text:list-item>
        <text:list-item>
          <text:p text:style-name="Text_20_body"> <draw:frame draw:style-name="media" draw:name="" text:anchor-type="as-char" draw:z-index="0" svg:width="0.84666666666667cm" svg:height="0.84666666666667cm"><draw:image xlink:href="Pictures/4dd821bd90406a4714b48efd4d245936.png" xlink:type="simple" xlink:show="embed" xlink:actuate="onLoad"/></draw:frame> butonu üzerine tıklayınız ve sonraki onay mesajına <text:span text:style-name="Strong_20_Emphasis">Evet</text:span> yanıtını veriniz.</text:p>
        </text:list-item>
      </text:list>
      <text:h text:style-name="Heading_20_2" text:outline-level="2"><text:bookmark-start text:name="diger_araclar"/>Diğer Araçlar<text:bookmark-end text:name="diger_araclar"/></text:h>
      <text:h text:style-name="Heading_20_3" text:outline-level="3"><text:bookmark-start text:name="etiketin_yeniden_yazdırılması"/>Etiketin yeniden yazdırılması<text:bookmark-end text:name="etiketin_yeniden_yazdırılması"/></text:h>
      <text:p text:style-name="Text_20_body">
Programlanan son parçanın etiketini yeniden yazdırmak için, tuşa basınız:</text:p>
      <text:p text:style-name="Text_20_body"><draw:frame draw:style-name="mediacenter" draw:name="" text:anchor-type="paragraph" draw:z-index="0" svg:width="0.84666666666667cm" svg:height="0.84666666666667cm"><draw:image xlink:href="Pictures/02531953e70f3422aa8e56aa9c40dead.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Yeniden yazdırmalarda sınır yoktur.</text:p>
          </table:table-cell>
        </table:table-row>
      </table:table>
      <text:h text:style-name="Heading_20_3" text:outline-level="3"><text:bookmark-start text:name="sap_tan_verilerin_guencellenmesi"/>SAP'tan verilerin güncellenmesi<text:bookmark-end text:name="sap_tan_verilerin_guencellenmesi"/></text:h>
      <text:p text:style-name="Text_20_body">
Sistem, siparişlerin listesini SAP'tan otomatik olarak kaldırır. <draw:frame draw:style-name="media" draw:name="" text:anchor-type="as-char" draw:z-index="0" svg:width="0.84666666666667cm" svg:height="0.84666666666667cm"><draw:image xlink:href="Pictures/b71f599a50cd7f02e7d4bb8e21617de7.png" xlink:type="simple" xlink:show="embed" xlink:actuate="onLoad"/></draw:frame> tuşuna basınca, güncelleme işlemi çabuklaştırılır:</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Mevcut sipariş sayısına göre, güncelleme prosedürü farklı süre kullanabilir.</text:p>
          </table:table-cell>
        </table:table-row>
      </table:table>
      <text:h text:style-name="Heading_20_3" text:outline-level="3"><text:bookmark-start text:name="log_un_goeruentuelenmesi"/>Log'un görüntülenmesi<text:bookmark-end text:name="log_un_goeruentuelenmesi"/></text:h>
      <text:p text:style-name="Text_20_body">
<draw:frame draw:style-name="media" draw:name="" text:anchor-type="as-char" draw:z-index="0" svg:width="0.84666666666667cm" svg:height="0.84666666666667cm"><draw:image xlink:href="Pictures/d8319c95088210930b0bb6b8a4ca02b6.png" xlink:type="simple" xlink:show="embed" xlink:actuate="onLoad"/></draw:frame> tuşuna basınca, program tüm hata mesajları listesini ve çalışma sırasında kaydedilen tüm uyarı mesajları listesini görüntüler:</text:p>
      <text:p text:style-name="Text_20_body"><draw:frame draw:style-name="mediacenter" draw:name="" text:anchor-type="paragraph" draw:z-index="0" svg:width="10.583333333333cm" svg:height="6.19125cm"><draw:image xlink:href="Pictures/0ee9e983608c1a721ed8e849f2439f7f.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Konsültasyon, normal kullanım sırasında karşılaşılan olası sorunların çözümünde kullanıcıyı çabuklaştırabilir.</text:p>
          </table:table-cell>
        </table:table-row>
      </table:table>
      <text:h text:style-name="Heading_20_2" text:outline-level="2"><text:bookmark-start text:name="sistemin_mesajları"/>Sistemin mesajları<text:bookmark-end text:name="sistemin_mesajları"/></text:h>
      <text:p text:style-name="Text_20_body">
Bu paragrafta, tüm hata veya uyarı mesajları aktarılmaktadır.</text:p>
      <text:h text:style-name="Heading_20_5" text:outline-level="5"><text:bookmark-start text:name="cfg001uygulamanın_konfiguerasyon_dosyasının_okunmasında_hata"/>"CFG001:Uygulamanın konfigürasyon dosyasının okunmasında hata!"<text:bookmark-end text:name="cfg001uygulamanın_konfiguerasyon_dosyasının_okunmasında_hata"/></text:h>
      <text:p text:style-name="Text_20_body">
Uygulama, konfigürasyon dosyası geçerli veya okunabilir olmadığından, başlatılamaz.</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ir yazılım teknisyeninin müdahalesi gerekir.</text:p>
          </table:table-cell>
        </table:table-row>
      </table:table>
      <text:p text:style-name="Horizontal_20_Line"/>
      <text:h text:style-name="Heading_20_5" text:outline-level="5"><text:bookmark-start text:name="ep001henuez_programlanmamis_olan_bir_veya_daha_fazla_parca_kaliyor.yine_de_cikilsin_mi"/>"EP001:HENÜZ PROGRAMLANMAMIŞ OLAN BİR VEYA DAHA FAZLA PARÇA KALIYOR.YİNE DE ÇIKILSIN MI?"<text:bookmark-end text:name="ep001henuez_programlanmamis_olan_bir_veya_daha_fazla_parca_kaliyor.yine_de_cikilsin_mi"/></text:h>
      <text:p text:style-name="Text_20_body">
Üretim siparişinde öngörülen tüm parçaları programlamadan kartların programlama fazını terketmek üzere olan operatörü uyarmak için kullanılan normal çalışma mesajı.
</text:p>
      <text:p text:style-name="Horizontal_20_Line"/>
      <text:h text:style-name="Heading_20_5" text:outline-level="5"><text:bookmark-start text:name="job001kurulum_yoentemini_yazarken_hata._baglantiyi_kontrol_ediniz"/>"JOB001:KURULUM YÖNTEMİNİ YAZARKEN HATA. BAĞLANTIYI KONTROL EDİNİZ"<text:bookmark-end text:name="job001kurulum_yoentemini_yazarken_hata._baglantiyi_kontrol_ediniz"/></text:h>
      <text:p text:style-name="Text_20_body">
Sistem, programlanacak karta gönderilen kurulum komutunda birkaç yanıtı almadı.</text:p>
      <text:list text:style-name="List_20_1">
        <text:list-item>
          <text:p text:style-name="Text_20_body"> Kartın özel kablo vasıtasıyla programlama basma düğmeli paneline bağlandığını kontrol ediniz.</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ğer basma düğmeli panelde yer alan sarı renkteki led kapalı ise, bir teknisyenin müdahalesi gerekir.</text:p>
          </table:table-cell>
        </table:table-row>
      </table:table>
      <text:p text:style-name="Horizontal_20_Line"/>
      <text:h text:style-name="Heading_20_5" text:outline-level="5"><text:bookmark-start text:name="job002flash_in_iptal_edilmesinde_hata"/>"JOB002:FLASH'IN İPTAL EDİLMESİNDE HATA!"<text:bookmark-end text:name="job002flash_in_iptal_edilmesinde_hata"/></text:h>
      <text:p text:style-name="Text_20_body">
Sistem, flash belleğin iptal edilme komutunda birkaç yanıt almadı. Kartın basma düğmeli panele hala daha bağlı olduğunu kontrol ediniz ve kartı programlamayı yeniden denemek için START tuşuna yeniden basınız (2 defa). 
</text:p>
      <text:p text:style-name="Horizontal_20_Line"/>
      <text:h text:style-name="Heading_20_5" text:outline-level="5"><text:bookmark-start text:name="job003flash_bellegin_yazilmasinda_hata"/>"JOB003:FLASH BELLEĞİN YAZILMASINDA HATA!"<text:bookmark-end text:name="job003flash_bellegin_yazilmasinda_hata"/></text:h>
      <text:p text:style-name="Text_20_body">
Sistem, flash belleğin yazılması komutunda birkaç yanıt almadı. Kartın basma düğmeli panele hala daha bağlı olduğunu kontrol ediniz ve kartı programlamayı yeniden denemek için START tuşuna yeniden basınız (2 defa).
</text:p>
      <text:p text:style-name="Horizontal_20_Line"/>
      <text:h text:style-name="Heading_20_5" text:outline-level="5"><text:bookmark-start text:name="job004flash_bellegin_kontroluende_hata"/>"JOB004:FLASH BELLEĞİN KONTROLÜNDE HATA!"<text:bookmark-end text:name="job004flash_bellegin_kontroluende_hata"/></text:h>
      <text:p text:style-name="Text_20_body">
Sistem, kartın programlanmasında bir hata algıladı. Kartı yeniden programlamak için, START tuşuna yeniden basınız (2 defa).
</text:p>
      <text:p text:style-name="Horizontal_20_Line"/>
      <text:h text:style-name="Heading_20_5" text:outline-level="5"><text:bookmark-start text:name="job005tuem_parcalar_zaten_programlanmistir._devam_edilsin_mi"/>"JOB005:TÜM PARÇALAR ZATEN PROGRAMLANMIŞTIR. DEVAM EDİLSİN Mİ?"<text:bookmark-end text:name="job005tuem_parcalar_zaten_programlanmistir._devam_edilsin_mi"/></text:h>
      <text:p text:style-name="Text_20_body">
Üretim siparişinde öngörülen tüm parçaların zaten programlanmış olduğunu operatöre bildirmek için kullanılan normal çalışma mesajı.
</text:p>
      <text:p text:style-name="Horizontal_20_Line"/>
      <text:h text:style-name="Heading_20_5" text:outline-level="5"><text:bookmark-start text:name="mp001siparis_numarasini_girin"/>"MP001:SİPARİŞ NUMARASINI GİRİN!"<text:bookmark-end text:name="mp001siparis_numarasini_girin"/></text:h>
      <text:p text:style-name="Text_20_body">
Manüel modda bir çalışma başlatmak için, SAP sistemine sorulacak olan siparişin numarasını girmek gerekir.
</text:p>
      <text:p text:style-name="Horizontal_20_Line"/>
      <text:h text:style-name="Heading_20_5" text:outline-level="5"><text:bookmark-start text:name="mp002sap_tan_verilerin_okunma_hatasi._log_a_bakiniz"/>"MP002:SAP'TAN VERİLERİN OKUNMA HATASI. LOG'A BAKINIZ!"<text:bookmark-end text:name="mp002sap_tan_verilerin_okunma_hatasi._log_a_bakiniz"/></text:h>
      <text:p text:style-name="Text_20_body">
SAP'tan tek siparişin okunmasında bir hata ortaya çıkmıştır.</text:p>
      <text:list text:style-name="List_20_1">
        <text:list-item>
          <text:p text:style-name="Text_20_body"> Ağ bağlantısını kontrol ediniz. </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ğer SAP'a olan bağlantı kırmızı renkteki ikon ile bildirilir ise, bir yazılım teknisyeninin müdahalesi gerekir.</text:p>
          </table:table-cell>
        </table:table-row>
      </table:table>
      <text:p text:style-name="Horizontal_20_Line"/>
      <text:h text:style-name="Heading_20_5" text:outline-level="5"><text:bookmark-start text:name="mp003siparis_bulunamadi"/>"MP003:SİPARİŞ BULUNAMADI!"<text:bookmark-end text:name="mp003siparis_bulunamadi"/></text:h>
      <text:p text:style-name="Text_20_body">
Girilen siparişin geçerli olmadığını operatöre bildiren normal çalışma mesajı.
</text:p>
      <text:p text:style-name="Horizontal_20_Line"/>
      <text:h text:style-name="Heading_20_5" text:outline-level="5"><text:bookmark-start text:name="mp004yerel_veri_tabaninin_guencellenmesinde_hata._log_u_kontrol_ediniz"/>"MP004:YEREL VERİ TABANININ GÜNCELLENMESİNDE HATA. LOG'U KONTROL EDİNİZ!"<text:bookmark-end text:name="mp004yerel_veri_tabaninin_guencellenmesinde_hata._log_u_kontrol_ediniz"/></text:h>
      <text:p text:style-name="Text_20_body">
SAP sistemi tarafından okunan veriler ile yerel veri tabanının güncellenmesinde bir hata ortaya çıkmıştı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ir yazılım teknisyeninin müdahalesi gerekir.</text:p>
          </table:table-cell>
        </table:table-row>
      </table:table>
      <text:p text:style-name="Horizontal_20_Line"/>
      <text:h text:style-name="Heading_20_5" text:outline-level="5"><text:bookmark-start text:name="mp005veri_tabani_tarafindan_tek_siparisin_okunma_hatasi._log_a_bakiniz"/>"MP005:VERİ TABANI TARAFINDAN TEK SİPARİŞİN OKUNMA HATASI. LOG'A BAKINIZ!"<text:bookmark-end text:name="mp005veri_tabani_tarafindan_tek_siparisin_okunma_hatasi._log_a_bakiniz"/></text:h>
      <text:p text:style-name="Text_20_body">
Yerel veri tabanı tarafından verilerin okunmasında bir hata ortaya çıkmıştı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ir yazılım teknisyeninin müdahalesi gerekir.</text:p>
          </table:table-cell>
        </table:table-row>
      </table:table>
      <text:p text:style-name="Horizontal_20_Line"/>
      <text:h text:style-name="Heading_20_5" text:outline-level="5"><text:bookmark-start text:name="network001ayarlar_dosyalarinin_yeri_bulunamadi_veya_haritalanmadi"/>"NETWORK001:AYARLAR DOSYALARININ YERİ BULUNAMADI VEYA HARİTALANMADI!"<text:bookmark-end text:name="network001ayarlar_dosyalarinin_yeri_bulunamadi_veya_haritalanmadi"/></text:h>
      <text:p text:style-name="Text_20_body">
Sistem, ayarlar dosyalarının okunması için uzak birime bağlanamaz.</text:p>
      <text:list text:style-name="List_20_1">
        <text:list-item>
          <text:p text:style-name="Text_20_body"> Sistemin şirket ağına bağlı olduğunu kontrol ediniz. </text:p>
        </text:list-item>
      </text:list>
      <text:p text:style-name="Text_20_body">Eğer SAP'a olan bağlantı da kırmızı renkli ikon ile bildirilir ise, ağdaki bağlantıda geçici bir sorun olması muhtemeldi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istemin aynı mesajı görüntülemeye devam etmesi halinde, bir yazılım teknisyeninin müdahalesi gerekir.</text:p>
          </table:table-cell>
        </table:table-row>
      </table:table>
      <text:p text:style-name="Horizontal_20_Line"/>
      <text:h text:style-name="Heading_20_5" text:outline-level="5"><text:bookmark-start text:name="opt001program_secenekleri_dosyasinin_yazilmasinda_hata"/>"OPT001:PROGRAM SEÇENEKLERİ DOSYASININ YAZILMASINDA HATA!"<text:bookmark-end text:name="opt001program_secenekleri_dosyasinin_yazilmasinda_hata"/></text:h>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Disk üzerine verilerin yazılmasına ilişkin sorunu doğrulamak için, bir yazılım teknisyeninin müdahalesi gerekir.</text:p>
          </table:table-cell>
        </table:table-row>
      </table:table>
      <text:p text:style-name="Horizontal_20_Line"/>
      <text:h text:style-name="Heading_20_5" text:outline-level="5"><text:bookmark-start text:name="print001etiketin_yazdirilmasind_hata._olaylar_log_unu_kontrol_ediniz"/>"PRINT001:ETİKETİN YAZDIRILMASIND HATA. OLAYLAR LOG'UNU KONTROL EDİNİZ!"<text:bookmark-end text:name="print001etiketin_yazdirilmasind_hata._olaylar_log_unu_kontrol_ediniz"/></text:h>
      <text:p text:style-name="Text_20_body">
Etiket yazıcısına verilerin gönderilmesinde bir hata ortaya çıkmıştır.</text:p>
      <text:list text:style-name="List_20_1">
        <text:list-item>
          <text:p text:style-name="Text_20_body"> Yazıcının bağlı olduğunu kontrol ediniz;</text:p>
        </text:list-item>
        <text:list-item>
          <text:p text:style-name="Text_20_body"> Yazıcının açık olduğunu kontrol ediniz;</text:p>
        </text:list-item>
        <text:list-item>
          <text:p text:style-name="Text_20_body"> Özel yazdırma tuşu ile etiketi yeniden yazdırmayı deneyiniz.</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istemin aynı mesajı görüntülemeye devam etmesi halinde, bir teknisyenin müdahalesi gerekir.</text:p>
          </table:table-cell>
        </table:table-row>
      </table:table>
      <text:p text:style-name="Horizontal_20_Line"/>
      <text:h text:style-name="Heading_20_5" text:outline-level="5"><text:bookmark-start text:name="printersts001yazıcının_durumunu_kontrol_edin._mesaj_devam_edilsin_mi"/>"PRINTERSTS001:Yazıcının durumunu kontrol edin. &lt;mesaj&gt; Devam edilsin mi?"<text:bookmark-end text:name="printersts001yazıcının_durumunu_kontrol_edin._mesaj_devam_edilsin_mi"/></text:h>
      <text:p text:style-name="Text_20_body">
Yazıcı, bir hata durumuna geri döner.</text:p>
      <text:list text:style-name="List_20_1">
        <text:list-item>
          <text:p text:style-name="Text_20_body"> Etiketlerin mevcudiyetini kontrol ediniz;</text:p>
        </text:list-item>
        <text:list-item>
          <text:p text:style-name="Text_20_body"> Mürekkep kartuşunun mevcudiyetini kontrol ediniz;</text:p>
        </text:list-item>
        <text:list-item>
          <text:p text:style-name="Text_20_body"> Kapağın kapandığını kontrol ediniz.</text:p>
        </text:list-item>
      </text:list>
      <text:p text:style-name="Horizontal_20_Line"/>
      <text:h text:style-name="Heading_20_5" text:outline-level="5"><text:bookmark-start text:name="printersts002yazıcı_baglı_degil_devam_edilsin_mi"/>"PRINTERSTS002:Yazıcı bağlı değil! Devam edilsin mi?"<text:bookmark-end text:name="printersts002yazıcı_baglı_degil_devam_edilsin_mi"/></text:h>
      <text:p text:style-name="Text_20_body">
Sistem, yazıcı ile irtibat kuramaz.</text:p>
      <text:list text:style-name="List_20_1">
        <text:list-item>
          <text:p text:style-name="Text_20_body"> Yazıcının bağlı olduğunu kontrol ediniz;</text:p>
        </text:list-item>
        <text:list-item>
          <text:p text:style-name="Text_20_body"> Yazıcının açık olduğunu kontrol ediniz.</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ğer yazıcı açılmaz ise, bir donanım teknisyeninin müdahalesi gerekir</text:p>
          </table:table-cell>
        </table:table-row>
      </table:table>
      <text:p text:style-name="Horizontal_20_Line"/>
      <text:h text:style-name="Heading_20_5" text:outline-level="5"><text:bookmark-start text:name="sap001sap_a_baglanti_baslatilmadi"/>"SAP001:SAP'A BAĞLANTI BAŞLATILMADI!"<text:bookmark-end text:name="sap001sap_a_baglanti_baslatilmadi"/></text:h>
      <text:p text:style-name="Text_20_body">
SAP veri tabanına olan bağlantı konfigüre edilmemiş, bu nedenle sistem yerel siparişlerin listesini güncelleyemeyecekti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ir yazılım teknisyeninin müdahalesi gerekir.</text:p>
          </table:table-cell>
        </table:table-row>
      </table:table>
      <text:p text:style-name="Horizontal_20_Line"/>
      <text:h text:style-name="Heading_20_5" text:outline-level="5"><text:bookmark-start text:name="sapquery001sap_tarafindan_verilerin_okunma_hatasi._log_a_bakiniz"/>"SAPQUERY001:SAP TARAFINDAN VERİLERİN OKUNMA HATASI. LOG'A BAKINIZ!"<text:bookmark-end text:name="sapquery001sap_tarafindan_verilerin_okunma_hatasi._log_a_bakiniz"/></text:h>
      <text:p text:style-name="Text_20_body">
SAP sistemi tarafından siparişlerin okunma fazı sırasında bir hata ortaya çıkmıştı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ir yazılım teknisyeninin müdahalesi gerekir.</text:p>
          </table:table-cell>
        </table:table-row>
      </table:table>
      <text:p text:style-name="Horizontal_20_Line"/>
      <text:h text:style-name="Heading_20_5" text:outline-level="5"><text:bookmark-start text:name="sapquery002yerel_veri_tabaninin_guencellenmesinde_hata._log_u_kontrol_ediniz"/>"SAPQUERY002:YEREL VERİ TABANININ GÜNCELLENMESİNDE HATA. LOG'U KONTROL EDİNİZ!"<text:bookmark-end text:name="sapquery002yerel_veri_tabaninin_guencellenmesinde_hata._log_u_kontrol_ediniz"/></text:h>
      <text:p text:style-name="Text_20_body">
SAP'tan geçen veriler ile yerel veri tabanını güncelleme fazı sırasında bir hata ortaya çıkmıştı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ir yazılım teknisyeninin müdahalesi gerekir.</text:p>
          </table:table-cell>
        </table:table-row>
      </table:table>
      <text:p text:style-name="Horizontal_20_Line"/>
      <text:h text:style-name="Heading_20_5" text:outline-level="5"><text:bookmark-start text:name="scan001siparis_numarasi_bulunamadi"/>"SCAN001:SİPARİŞ NUMARASI BULUNAMADI!"<text:bookmark-end text:name="scan001siparis_numarasi_bulunamadi"/></text:h>
      <text:p text:style-name="Text_20_body">
Tarayıcı ile okunan sipariş numarası, yerel siparişlerin listesinde mevcut değil.</text:p>
      <text:list text:style-name="List_20_1">
        <text:list-item>
          <text:p text:style-name="Text_20_body"> Yeniden tarayıcı ile kodu yeniden okumayı deneyiniz;</text:p>
        </text:list-item>
        <text:list-item>
          <text:p text:style-name="Text_20_body"> Eğer yeni bir sipariş ise, SAP tarafından verileri güncelleme prosedürü sorunu çözebilecektir.</text:p>
        </text:list-item>
      </text:list>
      <text:p text:style-name="Horizontal_20_Line"/>
      <text:h text:style-name="Heading_20_5" text:outline-level="5"><text:bookmark-start text:name="scan002operatoer_onaylanmadi"/>"SCAN002:OPERATÖR ONAYLANMADI!"<text:bookmark-end text:name="scan002operatoer_onaylanmadi"/></text:h>
      <text:p text:style-name="Text_20_body">
Onaylanmadan önce, bir çalışma fazını başlatmak deneniyor.</text:p>
      <text:list text:style-name="List_20_1">
        <text:list-item>
          <text:p text:style-name="Text_20_body"> Login işlemini gerçekleştiriniz ve kodu yeniden okuyunuz.</text:p>
        </text:list-item>
      </text:list>
      <text:p text:style-name="Horizontal_20_Line"/>
      <text:h text:style-name="Heading_20_5" text:outline-level="5"><text:bookmark-start text:name="sp001luetfen_sap_tarafindan_guencelleme_isleminin_sonunu_bekleyiniz"/>"SP001:LÜTFEN SAP TARAFINDAN GÜNCELLEME İŞLEMİNİN SONUNU BEKLEYİNİZ!"<text:bookmark-end text:name="sp001luetfen_sap_tarafindan_guencelleme_isleminin_sonunu_bekleyiniz"/></text:h>
      <text:p text:style-name="Text_20_body">
SAP tarafından siparişleri güncelleme prosedürü uygulamada, bu nedenle bitmesini beklemek gerekir.
</text:p>
      <text:p text:style-name="Horizontal_20_Line"/>
      <text:h text:style-name="Heading_20_5" text:outline-level="5"><text:bookmark-start text:name="sp002oence_siparisi_secmek_gerekir"/>"SP002:ÖNCE SİPARİŞİ SEÇMEK GEREKİR!"<text:bookmark-end text:name="sp002oence_siparisi_secmek_gerekir"/></text:h>
      <text:p text:style-name="Text_20_body">
Bir çalışma fazı başlatmadan önce, gönderilmesi istenen siparişi seçmek gerekir.
</text:p>
      <text:p text:style-name="Horizontal_20_Line"/>
      <text:h text:style-name="Heading_20_5" text:outline-level="5"><text:bookmark-start text:name="sp003tuem_parcalar_zaten_programlanmis._yine_de_baslatilsin_mi"/>"SP003:TÜM PARÇALAR ZATEN PROGRAMLANMIŞ. YİNE DE BAŞLATILSIN MI?"<text:bookmark-end text:name="sp003tuem_parcalar_zaten_programlanmis._yine_de_baslatilsin_mi"/></text:h>
      <text:p text:style-name="Text_20_body">
Sistemde, siparişte belirtilen tüm parçalar önceden programlanmıştır. Diğer parçaların programlanmasına devam etmek yine de mümkündür.
</text:p>
      <text:p text:style-name="Horizontal_20_Line"/>
      <text:h text:style-name="Heading_20_5" text:outline-level="5"><text:bookmark-start text:name="sp004veri_tabanindan_ayarlarin_okunma_hatasi"/>"SP004:VERİ TABANINDAN AYARLARIN OKUNMA HATASI!"<text:bookmark-end text:name="sp004veri_tabanindan_ayarlarin_okunma_hatasi"/></text:h>
      <text:p text:style-name="Text_20_body">
Kartı programlamak için ayarlar dosyasını yerel veri tabanından okumak mümkün değildi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ir yazılım teknisyeninin müdahalesi gerekir.</text:p>
          </table:table-cell>
        </table:table-row>
      </table:table>
      <text:p text:style-name="Horizontal_20_Line"/>
      <text:h text:style-name="Heading_20_5" text:outline-level="5"><text:bookmark-start text:name="sp005ayarlar_dosyasi_mevcut_degil"/>"SP005:AYARLAR DOSYASI MEVCUT DEĞİL!"<text:bookmark-end text:name="sp005ayarlar_dosyasi_mevcut_degil"/></text:h>
      <text:p text:style-name="Text_20_body">
Seçilen sipariş bazı ayarlar dosyalarını içermez ve bu nedenle birkaç kartı programlamak mümkün değildir. 
</text:p>
      <text:p text:style-name="Horizontal_20_Line"/>
      <text:h text:style-name="Heading_20_5" text:outline-level="5"><text:bookmark-start text:name="swstart001diskin_haritalama_komut_dosyası_bulunamadı"/>"SWSTART001:Diskin haritalama komut dosyası bulunamadı!"<text:bookmark-end text:name="swstart001diskin_haritalama_komut_dosyası_bulunamadı"/></text:h>
      <text:p text:style-name="Text_20_body">
SAP'tan verileri güncelleme prosedürü sırasında ayarlar dosyalarının okunması için ağ yolu konfigüre edilmemişti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ir yazılım teknisyeninin müdahalesi gerekir.</text:p>
          </table:table-cell>
        </table:table-row>
      </table:table>
      <text:p text:style-name="Horizontal_20_Line"/>
      <text:h text:style-name="Heading_20_5" text:outline-level="5"><text:bookmark-start text:name="swstart002yerel_veri_tabanına_baglantı_hatası"/>SWSTART002:Yerel veri tabanına bağlantı hatası!"<text:bookmark-end text:name="swstart002yerel_veri_tabanına_baglantı_hatası"/></text:h>
      <text:p text:style-name="Text_20_body">
Yerel veri tabanına bağlanmak mümkün değildir ve bu nedenle, sistem kullanılabilir değildi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ir yazılım teknisyeninin müdahalesi gerekir.</text:p>
          </table:table-cell>
        </table:table-row>
      </table:table>
      <text:p text:style-name="Horizontal_20_Line"/>
      <text:h text:style-name="Heading_20_5" text:outline-level="5"><text:bookmark-start text:name="swstart003sap_a_baglantı_hatası"/>"SWSTART003:SAP'a bağlantı hatası!"<text:bookmark-end text:name="swstart003sap_a_baglantı_hatası"/></text:h>
      <text:p text:style-name="Text_20_body">
SAP sistemine bağlanmak mümkün değildir.</text:p>
      <text:list text:style-name="List_20_1">
        <text:list-item>
          <text:p text:style-name="Text_20_body"> Ethernet ağına olan bağlantı kablosunu kontrol ediniz. </text:p>
        </text:list-item>
      </text:list>
      <text:p text:style-name="Text_20_body">Sistem, önceden kaldırılan yerel siparişler ile buna rağmen kullanılabili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ğer her yeniden başlatmada, aynı sorun ortaya çıkar ise, ağ bağlantısını kontrol etmek için bir donanım teknisyeninin veya programın konfigürasyon dosyasını güncellemek için bir yazılım teknisyeninin müdahalesi gerekli olabilir. </text:p>
          </table:table-cell>
        </table:table-row>
      </table:table>
      <text:p text:style-name="Horizontal_20_Line"/>
      <text:h text:style-name="Heading_20_5" text:outline-level="5"><text:bookmark-start text:name="swstart004tarayıcı_ile_iletisim_seri_hattının_acılmasında_hata"/>"SWSTART004:Tarayıcı ile iletişim seri hattının açılmasında hata!"<text:bookmark-end text:name="swstart004tarayıcı_ile_iletisim_seri_hattının_acılmasında_hata"/></text:h>
      <text:p text:style-name="Text_20_body">
Tarayıcının hatalı işleyişi veya konfigürasyon kaybı.</text:p>
      <text:list text:style-name="List_20_1">
        <text:list-item>
          <text:p text:style-name="Text_20_body"> Sisteme bağlı olduğunu kontrol ediniz;</text:p>
        </text:list-item>
        <text:list-item>
          <text:p text:style-name="Text_20_body"> Tarama tuşuna basınca yandığını kontrol ediniz.</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ğer tarayıcı çalışma belirtileri göstermez ise, bir donanım teknisyeninin müdahalesi gerekli olabilir. Tarama tuşuna basınca yanmadığı taktirde, yeniden programlamak gerekebilir. Bu durumda, bir yazılım teknisyeninin müdahalesi gerekir.</text:p>
          </table:table-cell>
        </table:table-row>
      </table:table>
      <text:p text:style-name="Horizontal_20_Line"/>
      <text:h text:style-name="Heading_20_5" text:outline-level="5"><text:bookmark-start text:name="swstart005programlayıcı_ile_iletisim_seri_hattının_acılmasında_hata"/>"SWSTART005:Programlayıcı ile iletişim seri hattının açılmasında hata!"<text:bookmark-end text:name="swstart005programlayıcı_ile_iletisim_seri_hattının_acılmasında_hata"/></text:h>
      <text:p text:style-name="Text_20_body">
Programlama basma düğmeli paneline bağlanan iletişim seri hattının hatalı işleyiş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u durumda, bir donanım teknisyeninin müdahalesi gerekir.</text:p>
          </table:table-cell>
        </table:table-row>
      </table:table>
      <text:p text:style-name="Horizontal_20_Line"/>
      <text:h text:style-name="Heading_20_5" text:outline-level="5"><text:bookmark-start text:name="swstart006yazıcının_baglantısında_hata"/>"SWSTART006:Yazıcının bağlantısında hata!"<text:bookmark-end text:name="swstart006yazıcının_baglantısında_hata"/></text:h>
      <text:p text:style-name="Text_20_body">
Sistem, yazıcı ile irtibat kuramaz.</text:p>
      <text:list text:style-name="List_20_1">
        <text:list-item>
          <text:p text:style-name="Text_20_body"> Yazıcının bağlı olduğunu kontrol ediniz;</text:p>
        </text:list-item>
        <text:list-item>
          <text:p text:style-name="Text_20_body"> Yazıcının açık olduğunu kontrol ediniz.</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ğer yazıcı açılmaz ise, bir donanım teknisyeninin müdahalesi gerekir</text:p>
          </table:table-cell>
        </table:table-row>
      </table:table>
      <text:p text:style-name="Horizontal_20_Line"/>
      <text:h text:style-name="Heading_20_5" text:outline-level="5"><text:bookmark-start text:name="swstart007yazıcının_durumunu_kontrol_edin"/>"SWSTART007:Yazıcının durumunu kontrol edin!"<text:bookmark-end text:name="swstart007yazıcının_durumunu_kontrol_edin"/></text:h>
      <text:p text:style-name="Text_20_body">
Yazıcı, bir hata durumuna geri döner.</text:p>
      <text:list text:style-name="List_20_1">
        <text:list-item>
          <text:p text:style-name="Text_20_body"> Etiketlerin mevcudiyetini kontrol ediniz;</text:p>
        </text:list-item>
        <text:list-item>
          <text:p text:style-name="Text_20_body"> Mürekkep kartuşunun mevcudiyetini kontrol ediniz;</text:p>
        </text:list-item>
        <text:list-item>
          <text:p text:style-name="Text_20_body"> Kapağın kapandığını kontrol ediniz.</text:p>
        </text:list-item>
      </text:list>
      <text:p text:style-name="Horizontal_20_Line"/>
      <text:h text:style-name="Heading_20_5" text:outline-level="5"><text:bookmark-start text:name="swstart008yazıcı_konfiguere_edilmedi._simdi_baglayın_veya_otomatik_olarak_konfiguere_etmek_icin_acın"/>"SWSTART008:Yazıcı konfigüre edilmedi. Şimdi bağlayın veya otomatik olarak konfigüre etmek için açın!"<text:bookmark-end text:name="swstart008yazıcı_konfiguere_edilmedi._simdi_baglayın_veya_otomatik_olarak_konfiguere_etmek_icin_acın"/></text:h>
      <text:p text:style-name="Text_20_body">
Sistem, yazıcının kullanılması için konfigüre edilmemiş. Açınca, yazılım otomatik olarak konfigüre edilecektir.  
</text:p>
      <text:p text:style-name="Horizontal_20_Line"/>
      <text:h text:style-name="Heading_20_5" text:outline-level="5"><text:bookmark-start text:name="swstart009etiket_dosyasi_bulunamadi"/>"SWSTART009:ETİKET DOSYASI BULUNAMADI!"<text:bookmark-end text:name="swstart009etiket_dosyasi_bulunamadi"/></text:h>
      <text:p text:style-name="Text_20_body">
Sistemde etiketin yazdırılması için dosya mevcut değil.</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Bir yazılım teknisyeninin müdahalesi gerekir.</text:p>
          </table:table-cell>
        </table:table-row>
      </table:table>
      <text:p text:style-name="Horizontal_20_Line"/>
      <text:h text:style-name="Heading_20_5" text:outline-level="5"><text:bookmark-start text:name="swstart010program_secenekleri_dosyasinin_okunmasinda_hata"/>"SWSTART010:PROGRAM SEÇENEKLERİ DOSYASININ OKUNMASINDA HATA!"<text:bookmark-end text:name="swstart010program_secenekleri_dosyasinin_okunmasinda_hata"/></text:h>
      <text:p text:style-name="Text_20_body">
Program ayarlarını içeren dosyanın okunmasında bir sorun ortaya çıkmıştır. Sorun, dosya yeniden doğru ayarlar ile yeniden yazılacak şekilde, seçenekler paneline erişince çözülebilecektir.
</text:p>
      <text:p text:style-name="Horizontal_20_Line"/>
      <text:h text:style-name="Heading_20_5" text:outline-level="5"><text:bookmark-start text:name="usr001kod_veya_sifre_dogru_degil"/>"USR001:KOD VEYA ŞİFRE DOĞRU DEĞİL!"<text:bookmark-end text:name="usr001kod_veya_sifre_dogru_degil"/></text:h>
      <text:p text:style-name="Text_20_body">
Girilen kod veya şifre doğru değil ve bu nedenle, programlama fonksiyonlarına erişmek mümkün değildir.</text:p>
      <text:h text:style-name="Heading_20_2" text:outline-level="2"><text:bookmark-start text:name="kurulum_ve_konfiguerasyon_proseduerue"/>Kurulum ve konfigürasyon prosedürü<text:bookmark-end text:name="kurulum_ve_konfiguerasyon_proseduerue"/></text:h>
      <text:p text:style-name="Text_20_body">
Sistemler önceden kurulumu yapılan yazılım ile temin edilirler, ancak gerekli görülmesi halinde işletim sisteminin ve programın kurulumunu yeniden yapınız, aşağıdaki paragraflarda listelenen iki prosedürden birini takip etmek mümkündür.</text:p>
      <text:h text:style-name="Heading_20_3" text:outline-level="3"><text:bookmark-start text:name="imaj_dosyasını_kullanmadan_kurulum"/>İmaj dosyasını kullanmadan kurulum<text:bookmark-end text:name="imaj_dosyasını_kullanmadan_kurulum"/></text:h>
      <text:list text:style-name="List_20_1">
        <text:list-item>
          <text:p text:style-name="Text_20_body"> 1] Herşeyden önce Microsoft tarafından verilen desteği (gerekli olmayan birçok bileşenin de kurulumunu yapan) veya işletim sisteminin daha hafifi bir sürümü (XPProLite) ile MAREL tarafından verilen CDROM'u kullanarak, Microsoft Windows XP işletim sisteminin kurulumunu gerçekleştiriniz.</text:p>
        </text:list-item>
        <text:list-item>
          <text:p text:style-name="Text_20_body"> 2] Internet veya telefon vasıtasıyla Microsoft ürününün aktivasyonu ile işleme devam ediniz (işletim sistemi tarafından verilen talimatları takip ediniz);</text:p>
        </text:list-item>
        <text:list-item>
          <text:p text:style-name="Text_20_body"> 3] <text:span text:style-name="Emphasis"><text:span text:style-name="Source_20_Text">AthenaSD_Net_X.Y.Z_Setup.exe</text:span></text:span> dosyasını yerine getiriniz (X.Y.Z'nin uygulamanın güncel versiyonunun olduğu dosya). Kurulum işlemi sırasında varsayılan ayarları onaylayınız.</text:p>
        </text:list-item>
        <text:list-item>
          <text:p text:style-name="Text_20_body"> 4] Notepad ile otomatik olarak açılacak olan AthenaSD_Net.exe.config dosyasındaki ayarları değiştiriniz;</text:p>
        </text:list-item>
        <text:list-item>
          <text:p text:style-name="Text_20_body"> 5] Yerel veri tabanının oluşturulması için <text:span text:style-name="Strong_20_Emphasis">SQLQueryAthena_SD.bat</text:span> dosyasını Masaüstünden çalıştırınız;</text:p>
        </text:list-item>
        <text:list-item>
          <text:p text:style-name="Text_20_body"> 6] Masaüstünden dosyayı siliniz;</text:p>
        </text:list-item>
        <text:list-item>
          <text:p text:style-name="Text_20_body"> 7] Sistemi yeniden başlatınız.</text:p>
        </text:list-item>
      </text:list>
      <text:p text:style-name="Text_20_body">
Eğer herşey yolunda giderse prosedür sona erdikten sonra, <text:span text:style-name="Strong_20_Emphasis">AccessiNet</text:span> yazılımına hem masaüstünde hem de <text:span text:style-name="Emphasis">Start ⇒ Programlar ⇒ Marel ⇒ AccessiNet</text:span> menüsünde iki bağlantı oluşturulacaktır.
</text:p>
      <text:h text:style-name="Heading_20_3" text:outline-level="3"><text:bookmark-start text:name="bir_imaj_dosyası_tarafından_sistemin_sıfırlanması"/>Bir imaj dosyası tarafından sistemin sıfırlanması<text:bookmark-end text:name="bir_imaj_dosyası_tarafından_sistemin_sıfırlanması"/></text:h>
      <text:p text:style-name="Text_20_body">
Eğer öngörülür ise, hard disk'in tam imajını sıfırlamak için makine ile birlikte verilen usb anahtarını kullanınız. Usb anahtarından doğrudan sistem boot'unu gerçekleştirince, tüm işlemi sona erdirmek için rehberlik edilen bir prosedür devreye girecektir. Sonunda uygulamanın konfigürasyon dosyasında bazı ayarları değiştirmek mümkün olabilecektir.</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Dikkat: bu prosedür, hard disk'in tüm içeriğini siler.</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