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a7367359277fa0f99c3c788a63fbdf9a.png"/>
  <manifest:file-entry manifest:media-type="image/png" manifest:full-path="Pictures/e72557735d46bdd13e4ca31518cd1589.png"/>
  <manifest:file-entry manifest:media-type="image/png" manifest:full-path="Pictures/385a9658560d458b9bb707b37dcc5166.png"/>
  <manifest:file-entry manifest:media-type="image/png" manifest:full-path="Pictures/243d716187db577b7fddf0d7d4b2a1cf.png"/>
  <manifest:file-entry manifest:media-type="image/png" manifest:full-path="Pictures/5d75987099efdeeb23f538663f1c09d8.png"/>
  <manifest:file-entry manifest:media-type="image/png" manifest:full-path="Pictures/a188ba11031ba22ede8e62f3f3f4eef4.png"/>
  <manifest:file-entry manifest:media-type="image/png" manifest:full-path="Pictures/048e7ac68d0c69d00dd3c4b75a20a178.png"/>
  <manifest:file-entry manifest:media-type="image/png" manifest:full-path="Pictures/e603952cb23fddb1c014ba3912f0231e.png"/>
  <manifest:file-entry manifest:media-type="image/png" manifest:full-path="Pictures/0a9e557768f57401eb9008d7e7e18f02.png"/>
  <manifest:file-entry manifest:media-type="image/png" manifest:full-path="Pictures/f35e071ff3d134872d98bc428a8af6f9.png"/>
  <manifest:file-entry manifest:media-type="image/png" manifest:full-path="Pictures/c1816e8c85eeadd3930380c96985ddad.png"/>
  <manifest:file-entry manifest:media-type="image/png" manifest:full-path="Pictures/ad6c5f0d69d34e5dd8f14a91901583ff.png"/>
  <manifest:file-entry manifest:media-type="image/png" manifest:full-path="Pictures/9084b6d960de8f30a2e8ae761abdef6b.png"/>
  <manifest:file-entry manifest:media-type="image/png" manifest:full-path="Pictures/c20ebd14a6cba9aafdb644e8d3eda579.png"/>
  <manifest:file-entry manifest:media-type="image/png" manifest:full-path="Pictures/851c895dd75412f39850d1b652f5829a.png"/>
  <manifest:file-entry manifest:media-type="image/png" manifest:full-path="Pictures/06d8f375b58ca109679d54749a532514.png"/>
  <manifest:file-entry manifest:media-type="image/png" manifest:full-path="Pictures/3a2a23c554266fa95b6c70abf933aa1c.png"/>
  <manifest:file-entry manifest:media-type="image/png" manifest:full-path="Pictures/3eebdbe794f42bd35db47505e8a92b21.png"/>
  <manifest:file-entry manifest:media-type="image/png" manifest:full-path="Pictures/7bcde58784b5657050837d663a537547.png"/>
  <manifest:file-entry manifest:media-type="image/png" manifest:full-path="Pictures/3d702a6d61737e8668a96355a1586aaa.png"/>
  <manifest:file-entry manifest:media-type="image/png" manifest:full-path="Pictures/280e7563624de41a5418c64250be17c7.png"/>
  <manifest:file-entry manifest:media-type="image/png" manifest:full-path="Pictures/7609a5ff0e5d4024fe372144e3d67145.png"/>
  <manifest:file-entry manifest:media-type="image/png" manifest:full-path="Pictures/1b1ba46c6debfa73089bf24cb5fbf904.png"/>
  <manifest:file-entry manifest:media-type="image/png" manifest:full-path="Pictures/e61687ac62afb4a1c4113373fab0bb6b.png"/>
  <manifest:file-entry manifest:media-type="image/png" manifest:full-path="Pictures/596b9617bda3a80127af98b95cedbdfa.png"/>
  <manifest:file-entry manifest:media-type="image/png" manifest:full-path="Pictures/76e22bb8a5598657c1ca3fc2cbccd189.png"/>
  <manifest:file-entry manifest:media-type="image/png" manifest:full-path="Pictures/bb78aa795574ec548e1b1439b614a687.png"/>
  <manifest:file-entry manifest:media-type="image/png" manifest:full-path="Pictures/2e5638190490626a507fa03166cf74b9.png"/>
  <manifest:file-entry manifest:media-type="image/png" manifest:full-path="Pictures/b0118a2a375489c74d6220202f470e28.png"/>
  <manifest:file-entry manifest:media-type="image/png" manifest:full-path="Pictures/0e9b293acb0f75197a6a855a6542bf0f.png"/>
  <manifest:file-entry manifest:media-type="image/png" manifest:full-path="Pictures/d4f94ec4721f70ba730de5eb11670f83.png"/>
  <manifest:file-entry manifest:media-type="image/png" manifest:full-path="Pictures/9d40a8c89aa71aa58372d9f152b94778.png"/>
  <manifest:file-entry manifest:media-type="image/png" manifest:full-path="Pictures/37ddae0b36555a1a0fda229d2e0c38a3.png"/>
  <manifest:file-entry manifest:media-type="image/png" manifest:full-path="Pictures/02531953e70f3422aa8e56aa9c40dead.png"/>
  <manifest:file-entry manifest:media-type="image/png" manifest:full-path="Pictures/14327b2a5c486e7e62c093273209ca29.png"/>
  <manifest:file-entry manifest:media-type="image/png" manifest:full-path="Pictures/fd3586d1cc1c8d0a4268075c04cce1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00" fo:font-weight="bold"/>
    </style:style>
    <style:style style:name="highlight.59" style:family="text">
      <style:text-properties fo:color="#009900"/>
    </style:style>
    <style:style style:name="highlight.60" style:family="text">
      <style:text-properties fo:color="#000000" fo:font-weight="bold"/>
    </style:style>
    <style:style style:name="highlight.61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thermostats_test"/>Thermostats Test<text:bookmark-end text:name="thermostats_test"/></text:h>
      <text:h text:style-name="Heading_20_2" text:outline-level="2"><text:bookmark-start text:name="introduzione"/>Introduzione<text:bookmark-end text:name="introduzione"/></text:h>
      <text:p text:style-name="Text_20_body">
Il sistema simula l’ambiente reale di funzionamento dei termostati e permette di rilevarne le temperature di stacco e riattacco. Tramite il software di collaudo, se previsto, è possibile pilotare il regolatore direttamente dal personal computer; la procedura di avvio di un test, particolarmente semplice e flessibile, permette di impostare la temperatura minima di avvio prova e la massima da raggiungere, nonché il numero di cicli da ripetere.</text:p>
      <text:p text:style-name="Text_20_body">Durante l’esecuzione della prova vengono memorizzate tutte le variazioni di stato dei termostati, sono visibili in tempo reale nella schermata principale del programma di collaudo.</text:p>
      <text:h text:style-name="Heading_20_2" text:outline-level="2"><text:bookmark-start text:name="installazione_e_configurazione"/>Installazione e configurazione<text:bookmark-end text:name="installazione_e_configurazione"/></text:h>
      <text:p text:style-name="Text_20_body">
In questo capitolo viene descritta la procedura di installazione del software di collaudo. Per il montaggio delle apparecchiature ed il collegamento della stampante, fare riferimento ai rispettivi manuali.</text:p>
      <text:h text:style-name="Heading_20_3" text:outline-level="3"><text:bookmark-start text:name="installazione"/>Installazione<text:bookmark-end text:name="installazione"/></text:h>
      <text:p text:style-name="Text_20_body">
Prima di procedere, assicurarsi che non ci siano applicazioni attive che possano interferire con il normale svolgimento della procedura di installazione.</text:p>
      <text:p text:style-name="Text_20_body">L'installazione del programma avviene in maniera automatica tramite il file di setup con il quale è possibile installare anche i seguenti componenti Microsoft richiesti:
</text:p>
      <text:list text:style-name="List_20_1">
        <text:list-item>
          <text:p text:style-name="Text_20_body"> Microsoft .Net Framework 2.0 o superiore;</text:p>
        </text:list-item>
      </text:list>
      <text:p text:style-name="Text_20_body">
Terminata la procedura di installazione è necessario modificare il file di configurazione prima di procedere con il primo avvio del programma.</text:p>
      <text:h text:style-name="Heading_20_3" text:outline-level="3"><text:bookmark-start text:name="configurazione"/>Configurazione<text:bookmark-end text:name="configurazione"/></text:h>
      <text:p text:style-name="Text_20_body">
Il file “ThermostatsTest.exe.config“ memorizzato nella stessa cartella del file eseguibile “ThermostatsTest.exe” può essere modificato con il programma Blocco Note o WordPad di Windows ®.</text:p>
      <text:p text:style-name="Text_20_body">Di seguito viene riportato un esempio del suo contenuto senza però specificare il significato di ogni singola “chiave” vista la natura tecnica:</text:p>
      <text:p text:style-name="Source_20_Code">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2"/><text:span text:style-name="highlight.11"><text:span text:style-name="highlight.12">&lt;appSettings<text:span text:style-name="highlight.13">&gt;</text:span></text:span></text:span><text:line-break/><text:s text:c="4"/><text:span text:style-name="highlight.14"><text:span text:style-name="highlight.15">&lt;add</text:span> <text:span text:style-name="highlight.16">key</text:span>=<text:span text:style-name="highlight.17">"LANGUAGE"</text:span> <text:span text:style-name="highlight.18">value</text:span>=<text:span text:style-name="highlight.19">"IT"</text:span><text:span text:style-name="highlight.20">/&gt;</text:span></text:span><text:line-break/><text:s text:c="4"/><text:span text:style-name="highlight.21"><text:span text:style-name="highlight.22">&lt;add</text:span> <text:span text:style-name="highlight.23">key</text:span>=<text:span text:style-name="highlight.24">"OVEN_PORT"</text:span> <text:span text:style-name="highlight.25">value</text:span>=<text:span text:style-name="highlight.26">"COM1"</text:span><text:span text:style-name="highlight.27">/&gt;</text:span></text:span><text:line-break/><text:s text:c="4"/><text:span text:style-name="highlight.28"><text:span text:style-name="highlight.29">&lt;add</text:span> <text:span text:style-name="highlight.30">key</text:span>=<text:span text:style-name="highlight.31">"ICPDAS_PORT"</text:span> <text:span text:style-name="highlight.32">value</text:span>=<text:span text:style-name="highlight.33">"COM2"</text:span><text:span text:style-name="highlight.34">/&gt;</text:span></text:span><text:line-break/><text:s text:c="4"/><text:span text:style-name="highlight.35"><text:span text:style-name="highlight.36">&lt;add</text:span> <text:span text:style-name="highlight.37">key</text:span>=<text:span text:style-name="highlight.38">"ICPDAS_BAUDRATE"</text:span> <text:span text:style-name="highlight.39">value</text:span>=<text:span text:style-name="highlight.40">"115200"</text:span><text:span text:style-name="highlight.41">/&gt;</text:span></text:span><text:s text:c="2"/><text:line-break/><text:s text:c="4"/><text:span text:style-name="highlight.42"><text:span text:style-name="highlight.43">&lt;add</text:span> <text:span text:style-name="highlight.44">key</text:span>=<text:span text:style-name="highlight.45">"ROWS"</text:span> <text:span text:style-name="highlight.46">value</text:span>=<text:span text:style-name="highlight.47">"5"</text:span><text:span text:style-name="highlight.48">/&gt;</text:span></text:span><text:line-break/><text:s text:c="4"/><text:span text:style-name="highlight.49"><text:span text:style-name="highlight.50">&lt;add</text:span> <text:span text:style-name="highlight.51">key</text:span>=<text:span text:style-name="highlight.52">"COLUMNS"</text:span> <text:span text:style-name="highlight.53">value</text:span>=<text:span text:style-name="highlight.54">"10"</text:span><text:span text:style-name="highlight.55">/&gt;</text:span></text:span><text:line-break/><text:s text:c="2"/><text:span text:style-name="highlight.56"><text:span text:style-name="highlight.57">&lt;/appSettings<text:span text:style-name="highlight.58">&gt;</text:span></text:span></text:span><text:line-break/><text:span text:style-name="highlight.59"><text:span text:style-name="highlight.60">&lt;/configuration<text:span text:style-name="highlight.61">&gt;</text:span></text:span></text:span></text:p>
      <text:h text:style-name="Heading_20_2" text:outline-level="2"><text:bookmark-start text:name="interfaccia_utente"/>Interfaccia utente<text:bookmark-end text:name="interfaccia_utente"/></text:h>
      <text:p text:style-name="Text_20_body">
All'avvio il programma visualizza la schermata principale con il menù, la toolbar dei tasti ed il sinottico delle linee e con le relative postazioni di collaudo.</text:p>
      <text:p text:style-name="Text_20_body"><draw:frame draw:style-name="mediacenter" draw:name="" text:anchor-type="paragraph" draw:z-index="0" svg:width="15.875cm" svg:height="7.62cm"><draw:image xlink:href="Pictures/a7367359277fa0f99c3c788a63fbdf9a.png" xlink:type="simple" xlink:show="embed" xlink:actuate="onLoad"/></draw:frame></text:p>
      <text:p text:style-name="Text_20_body">Il riquadro in alto visualizza il titolo dell’applicazione e contiene i tre pulsanti per il ridimensionamento e la chiusura del programma (fare riferimento al manuale del sistema operativo riguardo il loro funzionamento), immediatamente sotto sono situate la Barra dei menù e la Barra degli strumenti.</text:p>
      <text:p text:style-name="Text_20_body">Il riquadro centrale mostra, in ordine:</text:p>
      <text:list text:style-name="List_20_1">
        <text:list-item>
          <text:p text:style-name="Text_20_body"> il pannello di informazione sul forno;</text:p>
        </text:list-item>
        <text:list-item>
          <text:p text:style-name="Text_20_body"> il pannello di informazione sul collaudo attivo;</text:p>
        </text:list-item>
        <text:list-item>
          <text:p text:style-name="Text_20_body"> il grafico con le temperature lette e impostate del forno;</text:p>
        </text:list-item>
        <text:list-item>
          <text:p text:style-name="Text_20_body"> in pannello con lo stato in tempo reale dei termostati;</text:p>
        </text:list-item>
      </text:list>
      <text:p text:style-name="Text_20_body">
Il riquadro sulla destra mostra la lista degli eventi</text:p>
      <text:p text:style-name="Text_20_body">Nel riquadro in basso è presente la Barra di stato, che riporta a sinistra l’ultimo errore rilevato dall’applicazione (se presente) ed il nome dell'operatore collegato (se presente).</text:p>
      <text:p text:style-name="Text_20_body">Nei paragrafi seguenti verrà descritto in dettaglio ciascun componente della schermata principale.</text:p>
      <text:h text:style-name="Heading_20_3" text:outline-level="3"><text:bookmark-start text:name="barra_dei_menu"/>Barra dei menù<text:bookmark-end text:name="barra_dei_menu"/></text:h>
      <text:p text:style-name="Text_20_body">
Tutte le funzioni previste dal programma di collaudo sono accessibili dalla Barra dei menù e sono selezionabili tramite il mouse oppure da tastiera tenendo premuto il tasto Alt e successivamente la lettera sottolineata del comando scelto.</text:p>
      <text:p text:style-name="Text_20_body">Di volta in volta nel manuale verrà indicato quale menù utilizzare per ciascuna specifica funzione, attraverso il seguente schema: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<text:span text:style-name="Emphasis">Voce menù → Voce sottomenù → …</text:span></text:p>
          </table:table-cell>
        </table:table-row>
      </table:table>
      <text:h text:style-name="Heading_20_3" text:outline-level="3"><text:bookmark-start text:name="barra_degli_strumenti"/>Barra degli strumenti<text:bookmark-end text:name="barra_degli_strumenti"/></text:h>
      <text:p text:style-name="Text_20_body">Nella barra degli strumenti sono contenuti dei tasti per l’accesso rapido alle funzioni di menù:
</text:p>
      <table:table>
        <table:table-column/>
        <table:table-column/>
        <table:table-row>
          <table:table-cell office:value-type="string" table:style-name="tableheader">
            <text:p text:style-name="Table_20_Heading"> Tasto </text:p>
          </table:table-cell>
          <table:table-cell office:value-type="string" table:style-name="tableheader">
            <text:p text:style-name="Table_20_Heading"> Descri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85a9658560d458b9bb707b37dcc5166.png" xlink:type="simple" xlink:show="embed" xlink:actuate="onLoad"/></draw:frame> </text:p>
          </table:table-cell>
          <table:table-cell office:value-type="string" table:style-name="tablecell">
            <text:p text:style-name="tablealignleft"> Esce dall’applica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243d716187db577b7fddf0d7d4b2a1cf.png" xlink:type="simple" xlink:show="embed" xlink:actuate="onLoad"/></draw:frame> </text:p>
          </table:table-cell>
          <table:table-cell office:value-type="string" table:style-name="tablecell">
            <text:p text:style-name="tablealignleft"> Login operator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5d75987099efdeeb23f538663f1c09d8.png" xlink:type="simple" xlink:show="embed" xlink:actuate="onLoad"/></draw:frame> </text:p>
          </table:table-cell>
          <table:table-cell office:value-type="string" table:style-name="tablecell">
            <text:p text:style-name="tablealignleft"> Logout operator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a188ba11031ba22ede8e62f3f3f4eef4.png" xlink:type="simple" xlink:show="embed" xlink:actuate="onLoad"/></draw:frame> </text:p>
          </table:table-cell>
          <table:table-cell office:value-type="string" table:style-name="tablecell">
            <text:p text:style-name="tablealignleft"> Visualizza il log event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48e7ac68d0c69d00dd3c4b75a20a178.png" xlink:type="simple" xlink:show="embed" xlink:actuate="onLoad"/></draw:frame> </text:p>
          </table:table-cell>
          <table:table-cell office:value-type="string" table:style-name="tablecell">
            <text:p text:style-name="tablealignleft"> Impostazion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603952cb23fddb1c014ba3912f0231e.png" xlink:type="simple" xlink:show="embed" xlink:actuate="onLoad"/></draw:frame> </text:p>
          </table:table-cell>
          <table:table-cell office:value-type="string" table:style-name="tablecell">
            <text:p text:style-name="tablealignleft"> Archivio termostat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a9e557768f57401eb9008d7e7e18f02.png" xlink:type="simple" xlink:show="embed" xlink:actuate="onLoad"/></draw:frame> </text:p>
          </table:table-cell>
          <table:table-cell office:value-type="string" table:style-name="tablecell">
            <text:p text:style-name="tablealignleft"> Archivio tipi test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35e071ff3d134872d98bc428a8af6f9.png" xlink:type="simple" xlink:show="embed" xlink:actuate="onLoad"/></draw:frame> </text:p>
          </table:table-cell>
          <table:table-cell office:value-type="string" table:style-name="tablecell">
            <text:p text:style-name="tablealignleft"> Archivio collaud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1816e8c85eeadd3930380c96985ddad.png" xlink:type="simple" xlink:show="embed" xlink:actuate="onLoad"/></draw:frame> </text:p>
          </table:table-cell>
          <table:table-cell office:value-type="string" table:style-name="tablecell">
            <text:p text:style-name="tablealignleft"> Prepara un nuovo collaudo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ad6c5f0d69d34e5dd8f14a91901583ff.png" xlink:type="simple" xlink:show="embed" xlink:actuate="onLoad"/></draw:frame> </text:p>
          </table:table-cell>
          <table:table-cell office:value-type="string" table:style-name="tablecell">
            <text:p text:style-name="tablealignleft"> Modifica i dati del collaudo attivo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084b6d960de8f30a2e8ae761abdef6b.png" xlink:type="simple" xlink:show="embed" xlink:actuate="onLoad"/></draw:frame> </text:p>
          </table:table-cell>
          <table:table-cell office:value-type="string" table:style-name="tablecell">
            <text:p text:style-name="tablealignleft"> Elimina i dati del collaud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20ebd14a6cba9aafdb644e8d3eda579.png" xlink:type="simple" xlink:show="embed" xlink:actuate="onLoad"/></draw:frame> </text:p>
          </table:table-cell>
          <table:table-cell office:value-type="string" table:style-name="tablecell">
            <text:p text:style-name="tablealignleft"> Chiude un collaudo aperto da archivi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851c895dd75412f39850d1b652f5829a.png" xlink:type="simple" xlink:show="embed" xlink:actuate="onLoad"/></draw:frame> </text:p>
          </table:table-cell>
          <table:table-cell office:value-type="string" table:style-name="tablecell">
            <text:p text:style-name="tablealignleft"> Avvia il collaud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6d8f375b58ca109679d54749a532514.png" xlink:type="simple" xlink:show="embed" xlink:actuate="onLoad"/></draw:frame> </text:p>
          </table:table-cell>
          <table:table-cell office:value-type="string" table:style-name="tablecell">
            <text:p text:style-name="tablealignleft"> Ferma il collaud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a2a23c554266fa95b6c70abf933aa1c.png" xlink:type="simple" xlink:show="embed" xlink:actuate="onLoad"/></draw:frame> </text:p>
          </table:table-cell>
          <table:table-cell office:value-type="string" table:style-name="tablecell">
            <text:p text:style-name="tablealignleft"> Forza fase successiva del collaud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eebdbe794f42bd35db47505e8a92b21.png" xlink:type="simple" xlink:show="embed" xlink:actuate="onLoad"/></draw:frame> </text:p>
          </table:table-cell>
          <table:table-cell office:value-type="string" table:style-name="tablecell">
            <text:p text:style-name="tablealignleft"> Stampa il report del collaudo </text:p>
          </table:table-cell>
        </table:table-row>
      </table:table>
      <text:h text:style-name="Heading_20_3" text:outline-level="3"><text:bookmark-start text:name="barra_di_stato"/>Barra di stato<text:bookmark-end text:name="barra_di_stato"/></text:h>
      <text:p text:style-name="Text_20_body">
La barra di stato situata in basso visualizza:</text:p>
      <text:list text:style-name="List_20_1">
        <text:list-item>
          <text:p text:style-name="Text_20_body"> l’ultimo errore verificatosi (se presente);</text:p>
        </text:list-item>
        <text:list-item>
          <text:p text:style-name="Text_20_body"> il nome dell'operatore connesso (se presente).</text:p>
        </text:list-item>
      </text:list>
      <text:h text:style-name="Heading_20_1" text:outline-level="1"><text:bookmark-start text:name="gestione_del_collaudo"/>Gestione del collaudo<text:bookmark-end text:name="gestione_del_collaudo"/></text:h>
      <text:p text:style-name="Text_20_body">
Per avviare in nuovo collaudo è necessario inserire i dati del termostato da collaudare, del tipo di prova da eseguire (temperature, ecc.) e il tempo di campionamento.
</text:p>
      <text:h text:style-name="Heading_20_2" text:outline-level="2"><text:bookmark-start text:name="creazione_di_un_collaudo"/>Creazione di un collaudo<text:bookmark-end text:name="creazione_di_un_collaudo"/></text:h>
      <text:p text:style-name="Text_20_body">
Premere il pulsante <draw:frame draw:style-name="media" draw:name="" text:anchor-type="as-char" draw:z-index="0" svg:width="0.42333333333333cm" svg:height="0.42333333333333cm"><draw:image xlink:href="Pictures/7bcde58784b5657050837d663a537547.png" xlink:type="simple" xlink:show="embed" xlink:actuate="onLoad"/></draw:frame> per accedere alla finestra di creazione del collaudo.</text:p>
      <text:p text:style-name="Text_20_body"><draw:frame draw:style-name="mediacenter" draw:name="" text:anchor-type="paragraph" draw:z-index="0" svg:width="10.583333333333cm" svg:height="9.4985416666667cm"><draw:image xlink:href="Pictures/3d702a6d61737e8668a96355a1586aaa.png" xlink:type="simple" xlink:show="embed" xlink:actuate="onLoad"/></draw:frame></text:p>
      <text:p text:style-name="Text_20_body">Inserire le seguenti informazioni:</text:p>
      <text:list text:style-name="List_20_1">
        <text:list-item>
          <text:p text:style-name="Text_20_body"> selezionare il tipo di test;</text:p>
        </text:list-item>
        <text:list-item>
          <text:p text:style-name="Text_20_body"> selezionare il tempo di campionamento (100, 500 o 100 millisecondi);</text:p>
        </text:list-item>
        <text:list-item>
          <text:p text:style-name="Text_20_body"> selezionare se salvare o no il grafico delle temperature del forno;</text:p>
        </text:list-item>
        <text:list-item>
          <text:p text:style-name="Text_20_body"> selezionare il modello del termostato (è possibile modificare descrizione modello, fornitore/cliente, la temperatura nominale e la presenza della sicurezza);</text:p>
        </text:list-item>
        <text:list-item>
          <text:p text:style-name="Text_20_body"> inserire temperatura minima, massima e incremento del collaudo;</text:p>
        </text:list-item>
        <text:list-item>
          <text:p text:style-name="Text_20_body"> inserire il numero di cicli da eseguire;</text:p>
        </text:list-item>
        <text:list-item>
          <text:p text:style-name="Text_20_body"> selezionare se il collaudo prevede solo cicli di riscaldamento;</text:p>
        </text:list-item>
        <text:list-item>
          <text:p text:style-name="Text_20_body"> inserire eventuali note;</text:p>
        </text:list-item>
        <text:list-item>
          <text:p text:style-name="Text_20_body"> selezionare <text:span text:style-name="Strong_20_Emphasis">Ok</text:span> per completare la procedura e tornare alla schermata principale.</text:p>
        </text:list-item>
      </text:list>
      <text:h text:style-name="Heading_20_2" text:outline-level="2"><text:bookmark-start text:name="avvio_del_collaudo"/>Avvio del collaudo<text:bookmark-end text:name="avvio_del_collaudo"/></text:h>
      <text:p text:style-name="Text_20_body">
Assicurarsi prima di avviare un collaudo che i termostati siano collegati al sistema.</text:p>
      <text:p text:style-name="Text_20_body">Premere il tasto <draw:frame draw:style-name="media" draw:name="" text:anchor-type="as-char" draw:z-index="0" svg:width="0.42333333333333cm" svg:height="0.42333333333333cm"><draw:image xlink:href="Pictures/280e7563624de41a5418c64250be17c7.png" xlink:type="simple" xlink:show="embed" xlink:actuate="onLoad"/></draw:frame> della barra degli strumenti per avviare il collaudo.</text:p>
      <text:h text:style-name="Heading_20_2" text:outline-level="2"><text:bookmark-start text:name="interruzione_del_collaudo"/>Interruzione del collaudo<text:bookmark-end text:name="interruzione_del_collaudo"/></text:h>
      <text:p text:style-name="Text_20_body">
Premere il tasto <draw:frame draw:style-name="media" draw:name="" text:anchor-type="as-char" draw:z-index="0" svg:width="0.42333333333333cm" svg:height="0.42333333333333cm"><draw:image xlink:href="Pictures/7609a5ff0e5d4024fe372144e3d67145.png" xlink:type="simple" xlink:show="embed" xlink:actuate="onLoad"/></draw:frame> della barra degli strumenti per interrompere il collaudo.</text:p>
      <text:h text:style-name="Heading_20_2" text:outline-level="2"><text:bookmark-start text:name="passaggio_forzato_allo_step_successivo"/>Passaggio forzato allo step successivo<text:bookmark-end text:name="passaggio_forzato_allo_step_successivo"/></text:h>
      <text:p text:style-name="Text_20_body">
Premere il tasto <draw:frame draw:style-name="media" draw:name="" text:anchor-type="as-char" draw:z-index="0" svg:width="0.42333333333333cm" svg:height="0.42333333333333cm"><draw:image xlink:href="Pictures/1b1ba46c6debfa73089bf24cb5fbf904.png" xlink:type="simple" xlink:show="embed" xlink:actuate="onLoad"/></draw:frame> della barra degli strumenti per forzare il passaggio alla fase successiva del collaudo.
</text:p>
      <text:h text:style-name="Heading_20_1" text:outline-level="1"><text:bookmark-start text:name="archivio_termostati"/>Archivio termostati<text:bookmark-end text:name="archivio_termostati"/></text:h>
      <text:p text:style-name="Text_20_body">
In questa finestra di archivio è possibile gestire i vari termostati da utilizzare successivamente nei collaudi. Definire i termostati è anche utile per la successiva ricerca in archivio dei collaudi.</text:p>
      <text:p text:style-name="Text_20_body">Per aprire la finestra di gestione selezionare <text:span text:style-name="Emphasis">Archivio → Termostati</text:span> dalla barra dei menù o il pulsante <draw:frame draw:style-name="media" draw:name="" text:anchor-type="as-char" draw:z-index="0" svg:width="0.42333333333333cm" svg:height="0.42333333333333cm"><draw:image xlink:href="Pictures/e61687ac62afb4a1c4113373fab0bb6b.png" xlink:type="simple" xlink:show="embed" xlink:actuate="onLoad"/></draw:frame> della barra degli strumenti.</text:p>
      <text:p text:style-name="Text_20_body"><draw:frame draw:style-name="mediacenter" draw:name="" text:anchor-type="paragraph" draw:z-index="0" svg:width="13.229166666667cm" svg:height="9.445625cm"><draw:image xlink:href="Pictures/596b9617bda3a80127af98b95cedbdfa.png" xlink:type="simple" xlink:show="embed" xlink:actuate="onLoad"/></draw:frame></text:p>
      <text:p text:style-name="Text_20_body">Per ogni termostato, vanno definiti i seguenti campi:</text:p>
      <text:list text:style-name="List_20_1">
        <text:list-item>
          <text:p text:style-name="Text_20_body"> <text:span text:style-name="Strong_20_Emphasis">Modello</text:span>;</text:p>
        </text:list-item>
        <text:list-item>
          <text:p text:style-name="Text_20_body"> <text:span text:style-name="Strong_20_Emphasis">Fornitore/cliente</text:span>;</text:p>
        </text:list-item>
        <text:list-item>
          <text:p text:style-name="Text_20_body"> <text:span text:style-name="Strong_20_Emphasis">Temperatura nominale</text:span>;</text:p>
        </text:list-item>
        <text:list-item>
          <text:p text:style-name="Text_20_body"> <text:span text:style-name="Strong_20_Emphasis">Sicurezza presente</text:span>.</text:p>
        </text:list-item>
      </text:list>
      <text:p text:style-name="Text_20_body">
Per aggiungere un nuovo termostato:</text:p>
      <text:list text:style-name="List_20_1">
        <text:list-item>
          <text:p text:style-name="Text_20_body"> Premere il pulsante <text:span text:style-name="Strong_20_Emphasis">Nuovo</text:span>;</text:p>
        </text:list-item>
        <text:list-item>
          <text:p text:style-name="Text_20_body"> Inserire i campi richiesti;</text:p>
        </text:list-item>
        <text:list-item>
          <text:p text:style-name="Text_20_body"> Premere il pulsante <text:span text:style-name="Strong_20_Emphasis">Aggiorna</text:span>.</text:p>
        </text:list-item>
      </text:list>
      <text:p text:style-name="Text_20_body">
Per modificare un termostato già esistente:</text:p>
      <text:list text:style-name="List_20_1">
        <text:list-item>
          <text:p text:style-name="Text_20_body"> Selezionare nella lista l'elemento da modificare;</text:p>
        </text:list-item>
        <text:list-item>
          <text:p text:style-name="Text_20_body"> Modificare i campi desiderati;</text:p>
        </text:list-item>
        <text:list-item>
          <text:p text:style-name="Text_20_body"> Premere il pulsante <text:span text:style-name="Strong_20_Emphasis">Aggiorna</text:span>.</text:p>
        </text:list-item>
      </text:list>
      <text:p text:style-name="Text_20_body">
Per eliminare un termostato già esistente:</text:p>
      <text:list text:style-name="List_20_1">
        <text:list-item>
          <text:p text:style-name="Text_20_body"> Selezionare nella lista l'elemento da rimuovere;</text:p>
        </text:list-item>
        <text:list-item>
          <text:p text:style-name="Text_20_body"> Premere il pulsante <text:span text:style-name="Strong_20_Emphasis">Elimina</text:span>.</text:p>
        </text:list-item>
      </text:list>
      <text:h text:style-name="Heading_20_1" text:outline-level="1"><text:bookmark-start text:name="archivio_tipi_test"/>Archivio tipi test<text:bookmark-end text:name="archivio_tipi_test"/></text:h>
      <text:p text:style-name="Text_20_body">
In questa finestra di archivio è possibile gestire i tipi di test da effettuare. Definire i tipi di test è utile per la successiva ricerca in archivio dei collaudi.</text:p>
      <text:p text:style-name="Text_20_body">Per aprire la finestra di gestione selezionare <text:span text:style-name="Emphasis">Archivio → Tipi test</text:span> dalla barra dei menù o il pulsante <draw:frame draw:style-name="media" draw:name="" text:anchor-type="as-char" draw:z-index="0" svg:width="0.42333333333333cm" svg:height="0.42333333333333cm"><draw:image xlink:href="Pictures/76e22bb8a5598657c1ca3fc2cbccd189.png" xlink:type="simple" xlink:show="embed" xlink:actuate="onLoad"/></draw:frame> della barra degli strumenti.</text:p>
      <text:p text:style-name="Text_20_body"><draw:frame draw:style-name="mediacenter" draw:name="" text:anchor-type="paragraph" draw:z-index="0" svg:width="6.6145833333333cm" svg:height="11.059583333333cm"><draw:image xlink:href="Pictures/bb78aa795574ec548e1b1439b614a687.png" xlink:type="simple" xlink:show="embed" xlink:actuate="onLoad"/></draw:frame></text:p>
      <text:p text:style-name="Text_20_body">Per aggiungere un nuovo tipo test:</text:p>
      <text:list text:style-name="List_20_1">
        <text:list-item>
          <text:p text:style-name="Text_20_body"> Premere il pulsante <text:span text:style-name="Strong_20_Emphasis">Nuovo</text:span>;</text:p>
        </text:list-item>
        <text:list-item>
          <text:p text:style-name="Text_20_body"> Inserire la descrizione;</text:p>
        </text:list-item>
        <text:list-item>
          <text:p text:style-name="Text_20_body"> Premere il pulsante <text:span text:style-name="Strong_20_Emphasis">Aggiorna</text:span>.</text:p>
        </text:list-item>
      </text:list>
      <text:p text:style-name="Text_20_body">
Per modificare un tipo test già esistente:</text:p>
      <text:list text:style-name="List_20_1">
        <text:list-item>
          <text:p text:style-name="Text_20_body"> Selezionare nella lista l'elemento da modificare;</text:p>
        </text:list-item>
        <text:list-item>
          <text:p text:style-name="Text_20_body"> Modificare la descrizione.</text:p>
        </text:list-item>
        <text:list-item>
          <text:p text:style-name="Text_20_body"> Premere il pulsante <text:span text:style-name="Strong_20_Emphasis">Aggiorna</text:span>.</text:p>
        </text:list-item>
      </text:list>
      <text:p text:style-name="Text_20_body">
Per eliminare un tipo test già esistente:</text:p>
      <text:list text:style-name="List_20_1">
        <text:list-item>
          <text:p text:style-name="Text_20_body"> Selezionare nella lista l'elemento da rimuovere;</text:p>
        </text:list-item>
        <text:list-item>
          <text:p text:style-name="Text_20_body"> Premere il pulsante <text:span text:style-name="Strong_20_Emphasis">Elimina</text:span>.</text:p>
        </text:list-item>
      </text:list>
      <text:h text:style-name="Heading_20_1" text:outline-level="1"><text:bookmark-start text:name="archivio_collaudi"/>Archivio collaudi<text:bookmark-end text:name="archivio_collaudi"/></text:h>
      <text:p text:style-name="Text_20_body">
Come illustrato nei paragrafi seguenti tutti i collaudi salvati in archivio possono essere successivamente caricati, visualizzati ed eventualmente anche eliminati. </text:p>
      <text:h text:style-name="Heading_20_2" text:outline-level="2"><text:bookmark-start text:name="ricerca_collaudi"/>Ricerca collaudi<text:bookmark-end text:name="ricerca_collaudi"/></text:h>
      <text:p text:style-name="Text_20_body">
Per aprire la finestra di ricerca dei collaudi selezionare <text:span text:style-name="Emphasis">Archivio → Collaudi</text:span> dalla barra dei menù oppure il seguente pulsante della barra degli strumenti. <text:line-break/><draw:frame draw:style-name="mediacenter" draw:name="" text:anchor-type="paragraph" draw:z-index="0" svg:width="0.84666666666667cm" svg:height="0.84666666666667cm"><draw:image xlink:href="Pictures/f35e071ff3d134872d98bc428a8af6f9.png" xlink:type="simple" xlink:show="embed" xlink:actuate="onLoad"/></draw:frame></text:p>
      <text:p text:style-name="Text_20_body">il software presenterà la seguente schermata:</text:p>
      <text:p text:style-name="Text_20_body"><draw:frame draw:style-name="mediacenter" draw:name="" text:anchor-type="paragraph" draw:z-index="0" svg:width="18.520833333333cm" style:rel-width="100%" svg:height="8.5460416666667cm" style:rel-height="scale"><draw:image xlink:href="Pictures/2e5638190490626a507fa03166cf74b9.png" xlink:type="simple" xlink:show="embed" xlink:actuate="onLoad"/></draw:frame></text:p>
      <text:p text:style-name="Text_20_body">Dal pannello di destra è possibile effettuare ricerche per:
</text:p>
      <text:list text:style-name="List_20_1">
        <text:list-item>
          <text:p text:style-name="Text_20_body"> <text:span text:style-name="Strong_20_Emphasis">Data del collaudo</text:span>: intervallo per la ricerca tramite data di inizio collaudo (caricamento del prodotto nella postazione);</text:p>
        </text:list-item>
        <text:list-item>
          <text:p text:style-name="Text_20_body"> <text:span text:style-name="Strong_20_Emphasis">Modello termostato</text:span>;</text:p>
        </text:list-item>
        <text:list-item>
          <text:p text:style-name="Text_20_body"> <text:span text:style-name="Strong_20_Emphasis">Fornitore/cliente termostato</text:span>;</text:p>
        </text:list-item>
        <text:list-item>
          <text:p text:style-name="Text_20_body"> <text:span text:style-name="Strong_20_Emphasis">Tipo test</text:span>;</text:p>
        </text:list-item>
        <text:list-item>
          <text:p text:style-name="Text_20_body"> <text:span text:style-name="Strong_20_Emphasis">Note</text:span>.</text:p>
        </text:list-item>
      </text:list>
      <text:p text:style-name="Text_20_body">
Per trovare un collaudo archiviato:</text:p>
      <text:list text:style-name="List_20_1">
        <text:list-item>
          <text:p text:style-name="Text_20_body"> Se necessario inserire uno o più criteri di ricerca per evitare di elencare tutti i collaudi in archivio;</text:p>
        </text:list-item>
        <text:list-item>
          <text:p text:style-name="Text_20_body"> Premere il tasto <text:span text:style-name="Strong_20_Emphasis">Cerca</text:span>.</text:p>
        </text:list-item>
      </text:list>
      <text:h text:style-name="Heading_20_3" text:outline-level="3"><text:bookmark-start text:name="visualizzazione_collaudo"/>Visualizzazione collaudo<text:bookmark-end text:name="visualizzazione_collaudo"/></text:h>
      <text:p text:style-name="Text_20_body">
Dopo aver effettuato la ricerca:</text:p>
      <text:list text:style-name="List_20_1">
        <text:list-item>
          <text:p text:style-name="Text_20_body"> Selezionare nella lista il collaudo;</text:p>
        </text:list-item>
        <text:list-item>
          <text:p text:style-name="Text_20_body"> Premere il pulsante <text:span text:style-name="Strong_20_Emphasis">Visualizza</text:span>.</text:p>
        </text:list-item>
      </text:list>
      <text:p text:style-name="Text_20_body">
Al caricamento del collaudo verrà visualizzata la schermata con l'elenco di tutti i cicli eseguiti come per le postazioni attive. Alla chiusura della schermata il collaudo verrà automaticamente chiuso.</text:p>
      <text:h text:style-name="Heading_20_3" text:outline-level="3"><text:bookmark-start text:name="eliminazione_collaudo"/>Eliminazione collaudo<text:bookmark-end text:name="eliminazione_collaudo"/></text:h>
      <text:p text:style-name="Text_20_body">
Dopo aver effettuato la ricerca:</text:p>
      <text:list text:style-name="List_20_1">
        <text:list-item>
          <text:p text:style-name="Text_20_body"> Selezionare nella lista il collaudo con il tasto destro del mouse;</text:p>
        </text:list-item>
        <text:list-item>
          <text:p text:style-name="Text_20_body"> Premere il pulsante <text:span text:style-name="Strong_20_Emphasis">Elimina</text:span> nel menu a comparsa per eliminarlo dall'archivio.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warning.A1" office:value-type="string">
            <text:p text:style-name="Table_20_Contents"><draw:frame draw:style-name="media" draw:name="" text:anchor-type="as-char" draw:z-index="0" svg:width="1.27cm" svg:height="1.27cm"><draw:image xlink:href="Pictures/b0118a2a375489c74d6220202f470e28.png" xlink:type="simple" xlink:show="embed" xlink:actuate="onLoad"/></draw:frame></text:p>
          </table:table-cell>
          <table:table-cell table:style-name="pluginnotewarning.B1" office:value-type="string">
            <text:p text:style-name="Text_20_body">Attenzione: un collaudo eliminato non può essere più recuperato.</text:p>
          </table:table-cell>
        </table:table-row>
      </table:table>
      <text:h text:style-name="Heading_20_2" text:outline-level="2"><text:bookmark-start text:name="operatori"/>Operatori<text:bookmark-end text:name="operatori"/></text:h>
      <text:p text:style-name="Text_20_body">
La gestione degli operatori è limitata agli operatori che hanno permessi di amministratore.</text:p>
      <text:p text:style-name="Text_20_body">Per aprire la finestra di gestione selezionare <text:span text:style-name="Emphasis">Archivio → Operatori</text:span> dalla barra dei menù.</text:p>
      <text:p text:style-name="Text_20_body"><draw:frame draw:style-name="mediacenter" draw:name="" text:anchor-type="paragraph" draw:z-index="0" svg:width="7.9375cm" svg:height="7.1966666666667cm"><draw:image xlink:href="Pictures/0e9b293acb0f75197a6a855a6542bf0f.png" xlink:type="simple" xlink:show="embed" xlink:actuate="onLoad"/></draw:frame></text:p>
      <text:p text:style-name="Text_20_body">All'apertura vengono automaticamente caricati tutti gli operatori. Per visualizzarne solamente uno o un elenco ristretto servirsi delle caselle di testo per l'inserimento dei criteri di ricerca e premere il tasto <text:span text:style-name="Strong_20_Emphasis">Aggiorna</text:span>.</text:p>
      <text:p text:style-name="Text_20_body">Per ogni operatore è necessario fornire le seguenti informazioni:</text:p>
      <text:list text:style-name="List_20_1">
        <text:list-item>
          <text:p text:style-name="Text_20_body"> <text:span text:style-name="Strong_20_Emphasis">Codice:</text:span> Un codice composto da tre cifre numeriche;</text:p>
        </text:list-item>
        <text:list-item>
          <text:p text:style-name="Text_20_body"> <text:span text:style-name="Strong_20_Emphasis">Operatore:</text:span> Il nome dell'operatore;</text:p>
        </text:list-item>
        <text:list-item>
          <text:p text:style-name="Text_20_body"> <text:span text:style-name="Strong_20_Emphasis">Tipo:</text:span> Il tipo di operatore (amministratore o utente).</text:p>
        </text:list-item>
      </text:list>
      <text:p text:style-name="Text_20_body">
Per aggiungere un operatore:</text:p>
      <text:list text:style-name="List_20_1">
        <text:list-item>
          <text:p text:style-name="Text_20_body"> Premere il pulsante <text:span text:style-name="Strong_20_Emphasis">Nuovo</text:span>;</text:p>
        </text:list-item>
        <text:list-item>
          <text:p text:style-name="Text_20_body"> Inserire i dati dell'operatore nella nuova finestra visualizzata;</text:p>
        </text:list-item>
      </text:list>
      <text:p text:style-name="Text_20_body">
<draw:frame draw:style-name="mediacenter" draw:name="" text:anchor-type="paragraph" draw:z-index="0" svg:width="3.96875cm" svg:height="3.0427083333333cm"><draw:image xlink:href="Pictures/d4f94ec4721f70ba730de5eb11670f83.png" xlink:type="simple" xlink:show="embed" xlink:actuate="onLoad"/></draw:frame>
</text:p>
      <text:list text:style-name="List_20_1">
        <text:list-item>
          <text:p text:style-name="Text_20_body"> Premere il pulsante <text:span text:style-name="Strong_20_Emphasis">Ok</text:span>.</text:p>
        </text:list-item>
      </text:list>
      <text:p text:style-name="Text_20_body">
Per modificare un operatore:</text:p>
      <text:list text:style-name="List_20_1">
        <text:list-item>
          <text:p text:style-name="Text_20_body"> Selezionare l'operatore dalla lista;</text:p>
        </text:list-item>
        <text:list-item>
          <text:p text:style-name="Text_20_body"> Premere il pulsante <text:span text:style-name="Strong_20_Emphasis">Modifica</text:span>;</text:p>
        </text:list-item>
        <text:list-item>
          <text:p text:style-name="Text_20_body"> Modificare i dati dell'operatore;</text:p>
        </text:list-item>
        <text:list-item>
          <text:p text:style-name="Text_20_body"> Premere il pulsante <text:span text:style-name="Strong_20_Emphasis">Ok</text:span>.</text:p>
        </text:list-item>
      </text:list>
      <text:p text:style-name="Text_20_body">
Per eliminare un operatore:</text:p>
      <text:list text:style-name="List_20_1">
        <text:list-item>
          <text:p text:style-name="Text_20_body"> Selezionare l'operatore dalla lista;</text:p>
        </text:list-item>
        <text:list-item>
          <text:p text:style-name="Text_20_body"> Premere il pulsante <text:span text:style-name="Strong_20_Emphasis">Elimina</text:span>.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warning.A1" office:value-type="string">
            <text:p text:style-name="Table_20_Contents"><draw:frame draw:style-name="media" draw:name="" text:anchor-type="as-char" draw:z-index="0" svg:width="1.27cm" svg:height="1.27cm"><draw:image xlink:href="Pictures/b0118a2a375489c74d6220202f470e28.png" xlink:type="simple" xlink:show="embed" xlink:actuate="onLoad"/></draw:frame></text:p>
          </table:table-cell>
          <table:table-cell table:style-name="pluginnotewarning.B1" office:value-type="string">
            <text:p text:style-name="Text_20_body">Un operatore rimosso non può più essere ripristinato. Anche aggiungendone un'altro con lo stesso nome e codice <text:line-break/>per il sistema è comunque un nuovo operatore.</text:p>
          </table:table-cell>
        </table:table-row>
      </table:table>
      <text:h text:style-name="Heading_20_1" text:outline-level="1"><text:bookmark-start text:name="impostazioni"/>Impostazioni<text:bookmark-end text:name="impostazioni"/></text:h>
      <text:p text:style-name="Text_20_body">
La finestra di gestione delle impostazioni è accessibile selezionando il pulsante <draw:frame draw:style-name="media" draw:name="" text:anchor-type="as-char" draw:z-index="0" svg:width="0.42333333333333cm" svg:height="0.42333333333333cm"><draw:image xlink:href="Pictures/9d40a8c89aa71aa58372d9f152b94778.png" xlink:type="simple" xlink:show="embed" xlink:actuate="onLoad"/></draw:frame> della barra degli strumenti.</text:p>
      <text:p text:style-name="Text_20_body"><draw:frame draw:style-name="mediacenter" draw:name="" text:anchor-type="paragraph" draw:z-index="0" svg:width="13.229166666667cm" svg:height="8.73125cm"><draw:image xlink:href="Pictures/37ddae0b36555a1a0fda229d2e0c38a3.png" xlink:type="simple" xlink:show="embed" xlink:actuate="onLoad"/></draw:frame></text:p>
      <text:p text:style-name="Text_20_body">È possibile impostare:</text:p>
      <text:list text:style-name="List_20_1">
        <text:list-item>
          <text:p text:style-name="Text_20_body"> <text:span text:style-name="Strong_20_Emphasis">Temperatura di scarto dalla temperatura nominale per l'inizio collaudo (°C)</text:span>.</text:p>
        </text:list-item>
        <text:list-item>
          <text:p text:style-name="Text_20_body"> <text:span text:style-name="Strong_20_Emphasis">Temperatura di scarto dalla temperatura nominale per la fine collaudo (°C)</text:span>.</text:p>
        </text:list-item>
        <text:list-item>
          <text:p text:style-name="Text_20_body"> <text:span text:style-name="Strong_20_Emphasis">Tempo dall'apertura dell'ultimo contatto per il raffreddamento anticipato (secondi)</text:span>.</text:p>
        </text:list-item>
        <text:list-item>
          <text:p text:style-name="Text_20_body"> <text:span text:style-name="Strong_20_Emphasis">Tempo dalla chiusura dell'ultimo contatto per la fine anticipata (secondi)</text:span>.</text:p>
        </text:list-item>
        <text:list-item>
          <text:p text:style-name="Text_20_body"> <text:span text:style-name="Strong_20_Emphasis">Tempo di stabilizzazione (secondi):</text:span> La durata della stabilizzazione della temperatura.</text:p>
        </text:list-item>
        <text:list-item>
          <text:p text:style-name="Text_20_body"> <text:span text:style-name="Strong_20_Emphasis">Intervallo di stabilizzazione temperatura (°C):</text:span> L'intervallo in cui considerare valida la stabilizzazione.</text:p>
        </text:list-item>
        <text:list-item>
          <text:p text:style-name="Text_20_body"> <text:span text:style-name="Strong_20_Emphasis">Esegui la stabilizzazione ogni ciclo:</text:span> Determina se eseguire la stabilizzazione ogni ciclo.</text:p>
        </text:list-item>
        <text:list-item>
          <text:p text:style-name="Text_20_body"> <text:span text:style-name="Strong_20_Emphasis">Salva grafico temperature acquisite:</text:span> Determina se salvare il grafico delle temperature acquisite del forno.</text:p>
        </text:list-item>
      </text:list>
      <text:h text:style-name="Heading_20_1" text:outline-level="1"><text:bookmark-start text:name="stampa_del_report"/>Stampa del report<text:bookmark-end text:name="stampa_del_report"/></text:h>
      <text:p text:style-name="Text_20_body">
È possibile stampare il report del collaudo dalla schermata principale tramite il seguente pulsante della barra degli strumenti:</text:p>
      <text:p text:style-name="Text_20_body"><draw:frame draw:style-name="mediacenter" draw:name="" text:anchor-type="paragraph" draw:z-index="0" svg:width="0.84666666666667cm" svg:height="0.84666666666667cm"><draw:image xlink:href="Pictures/02531953e70f3422aa8e56aa9c40dead.png" xlink:type="simple" xlink:show="embed" xlink:actuate="onLoad"/></draw:frame></text:p>
      <text:p text:style-name="Text_20_body">La stampa contiene i dati della prova e del termostato, l'elenco di tutte le temperature di apertura e chiusura dei termostati, e i valori medi calcolati.
</text:p>
      <text:h text:style-name="Heading_20_1" text:outline-level="1"><text:bookmark-start text:name="eventi"/>Eventi<text:bookmark-end text:name="eventi"/></text:h>
      <text:p text:style-name="Text_20_body">
Nella finestra di visualizzazione degli eventi è possibile osservare tutti gli errori che si sono verificati durante l’esecuzione dell’applicazione.</text:p>
      <text:p text:style-name="Text_20_body">Per aprire la finestra, occorre procedere in uno dei due seguenti modi:</text:p>
      <text:list text:style-name="List_20_1">
        <text:list-item>
          <text:p text:style-name="Text_20_body"> scegliere <text:span text:style-name="Emphasis">File → Eventi</text:span> dalla barra dei menù della schermata principale;</text:p>
        </text:list-item>
        <text:list-item>
          <text:p text:style-name="Text_20_body"> premere il seguente pulsante dalla barra degli strumenti della schermata principale; <text:line-break/><draw:frame draw:style-name="mediacenter" draw:name="" text:anchor-type="paragraph" draw:z-index="0" svg:width="0.84666666666667cm" svg:height="0.84666666666667cm"><draw:image xlink:href="Pictures/14327b2a5c486e7e62c093273209ca29.png" xlink:type="simple" xlink:show="embed" xlink:actuate="onLoad"/></draw:frame></text:p>
        </text:list-item>
      </text:list>
      <text:p text:style-name="Text_20_body">
Per ogni evento vengono visualizzati il tipo: errore, avviso o informazione, la data e l’ora in cui si è verificato e il messaggio.
Facendo doppio click su un evento nella lista viene aperta una finestra che mostra ulteriori dettagli su di esso.</text:p>
      <text:p text:style-name="Text_20_body"><draw:frame draw:style-name="mediacenter" draw:name="" text:anchor-type="paragraph" draw:z-index="0" svg:width="10.583333333333cm" svg:height="5.7414583333333cm"><draw:image xlink:href="Pictures/fd3586d1cc1c8d0a4268075c04cce171.png" xlink:type="simple" xlink:show="embed" xlink:actuate="onLoad"/></draw:frame></text:p>
      <text:p text:style-name="Text_20_body">Per svuotare la lista degli eventi occorre scegliere <text:span text:style-name="Strong_20_Emphasis">Svuota</text:span> dalla barra dei menù della finestr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00" fo:font-weight="bold"/>
    </style:style>
    <style:style style:name="highlight.59" style:family="text">
      <style:text-properties fo:color="#009900"/>
    </style:style>
    <style:style style:name="highlight.60" style:family="text">
      <style:text-properties fo:color="#000000" fo:font-weight="bold"/>
    </style:style>
    <style:style style:name="highlight.61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