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224088fad17b806b24467158e892b2b0.png"/>
  <manifest:file-entry manifest:media-type="image/jpeg" manifest:full-path="Pictures/4cd31201498dabbcaf30d073ed34d95f.jpg"/>
  <manifest:file-entry manifest:media-type="image/jpeg" manifest:full-path="Pictures/d375897d7e0664a9a5fe10fcba62503c.jpg"/>
  <manifest:file-entry manifest:media-type="image/jpeg" manifest:full-path="Pictures/6893aba1ec1c7493a2ed387b06b0da6c.jpg"/>
  <manifest:file-entry manifest:media-type="image/png" manifest:full-path="Pictures/71854d9d6ec1298cac35a45b35421a35.png"/>
  <manifest:file-entry manifest:media-type="image/jpeg" manifest:full-path="Pictures/05776978a3e8c4f1b225042258b053c6.jpg"/>
  <manifest:file-entry manifest:media-type="image/png" manifest:full-path="Pictures/7be2ad89c8590191e3af8a50fa13d15b.png"/>
  <manifest:file-entry manifest:media-type="image/png" manifest:full-path="Pictures/fc4ab0907d720d8d234d11a2714493c9.png"/>
  <manifest:file-entry manifest:media-type="image/png" manifest:full-path="Pictures/65087edb14b4d89861dc31917c33fd86.png"/>
  <manifest:file-entry manifest:media-type="image/png" manifest:full-path="Pictures/290302a79da9fe7507bd3415915c3702.png"/>
  <manifest:file-entry manifest:media-type="image/png" manifest:full-path="Pictures/efa42edd0f3f17f7ed0bfc12d7162523.png"/>
  <manifest:file-entry manifest:media-type="image/png" manifest:full-path="Pictures/ec8773ed1f651ada31f243a13489701a.png"/>
  <manifest:file-entry manifest:media-type="image/png" manifest:full-path="Pictures/bdbf51fafaa9c6328893f571e29aa8a8.png"/>
  <manifest:file-entry manifest:media-type="image/png" manifest:full-path="Pictures/38dcf3fd336ab4c1177792154da378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software_su_pc"/>Software su PC<text:bookmark-end text:name="software_su_pc"/></text:h>
      <text:p text:style-name="Text_20_body">
In dotazione con il sistema viene rilasciato un software per la gestione dell'archivio delle curve acquisite e delle prove effettuate. Il programma può essere liberamente installato in uno o più computer e deve essere utilizzato per preparate la chiave o le chiavi USB che vengono impiegate nel tastator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 Il programma funziona su sistema operativo Microsoft Windows e richiede il Microsoft .NET Framework 2.0. Questa libreria può essere installata tramite il file <text:span text:style-name="Emphasis">dotnetfx.exe</text:span> presente nel dispositivo USB.</text:p>
          </table:table-cell>
        </table:table-row>
      </table:table>
      <text:h text:style-name="Heading_20_2" text:outline-level="2"><text:bookmark-start text:name="installazione"/>Installazione<text:bookmark-end text:name="installazione"/></text:h>
      <text:p text:style-name="Text_20_body">
Inserire la chiave USB in dotazione ed eseguire il file <text:span text:style-name="Emphasis">SetupCollaudoTastiere.msi</text:span>.</text:p>
      <text:h text:style-name="Heading_20_2" text:outline-level="2"><text:bookmark-start text:name="preparazione_della_chiavetta_usb"/>Preparazione della chiavetta USB<text:bookmark-end text:name="preparazione_della_chiavetta_usb"/></text:h>
      <text:p text:style-name="Text_20_body">
Il Tastatore utilizza la chiavetta USB come supporto di memoria per la lettura e scrittura delle curve e per il salvataggio delle prove effettuate.
Affinchè questa possa essere riconosciuta dal dispositivo è necessario prepararla nel seguente modo:
</text:p>
      <text:list text:style-name="Numbering_20_1">
        <text:list-item>
          <text:p text:style-name="Text_20_body"> Inserire la chiave USB nel PC;</text:p>
        </text:list-item>
        <text:list-item>
          <text:p text:style-name="Text_20_body"> Selezionare il comando *Prepara* dal menu <text:span text:style-name="Strong_20_Emphasis">Dispositivo</text:span>;</text:p>
        </text:list-item>
        <text:list-item>
          <text:p text:style-name="Text_20_body"> Selezionare l'unità assegnata alla chiavetta e premere il tasto <text:span text:style-name="Strong_20_Emphasis">Salva</text:span>.</text:p>
        </text:list-item>
      </text:list>
      <text:p text:style-name="Text_20_body">
<draw:frame draw:style-name="media" draw:name="" text:anchor-type="as-char" draw:z-index="0" svg:width="10.583333333333cm" svg:height="7.8845833333333cm"><draw:image xlink:href="Pictures/4cd31201498dabbcaf30d073ed34d95f.jpg" xlink:type="simple" xlink:show="embed" xlink:actuate="onLoad"/></draw:frame></text:p>
      <text:h text:style-name="Heading_20_2" text:outline-level="2"><text:bookmark-start text:name="sincronizzazione_dei_dati"/>Sincronizzazione dei dati<text:bookmark-end text:name="sincronizzazione_dei_dati"/></text:h>
      <text:p text:style-name="Text_20_body">
Tutti i dati del programma Collaudo Tastiere sono memorizzati nel database ACCESS <text:span text:style-name="Source_20_Text">CollaudoTastiere.mdb</text:span> pertanto lo si può utilizzare anche senza la chiave USB inserita. Infatti il trasferimento dei dati può essere fatto in un secondo momento utilizzando la funzione di sincronizzazione. La procedura per la sincronizzarione è la seguente:
</text:p>
      <text:list text:style-name="Numbering_20_1">
        <text:list-item>
          <text:p text:style-name="Text_20_body"> Inserire la chave USB nel PC;</text:p>
        </text:list-item>
        <text:list-item>
          <text:p text:style-name="Text_20_body"> Selezionare il comando <text:span text:style-name="Strong_20_Emphasis">Sincronizza</text:span> nel menu <text:span text:style-name="Strong_20_Emphasis">Dispositivo</text:span> ed attendere la fine della procedura:</text:p>
        </text:list-item>
      </text:list>
      <text:p text:style-name="Text_20_body">
<draw:frame draw:style-name="media" draw:name="" text:anchor-type="as-char" draw:z-index="0" svg:width="5.2916666666667cm" svg:height="5.2916666666667cm"><draw:image xlink:href="Pictures/d375897d7e0664a9a5fe10fcba62503c.jpg" xlink:type="simple" xlink:show="embed" xlink:actuate="onLoad"/></draw:frame>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Se la chiave USB non è presente o non è stata preparata la posto del comando <text:span text:style-name="Strong_20_Emphasis">Sincronizza</text:span> viene visualizzata la voce <text:span text:style-name="Strong_20_Emphasis">Nessun dispositivo Presente</text:span>.</text:p>
          </table:table-cell>
        </table:table-row>
      </table:table>
      <text:h text:style-name="Heading_20_2" text:outline-level="2"><text:bookmark-start text:name="backup_del_database"/>Backup del database<text:bookmark-end text:name="backup_del_database"/></text:h>
      <text:p text:style-name="Text_20_body">
E' consigliabile periodicamente utilizzare la funzione di backup del database <text:span text:style-name="Source_20_Text">CollaudoTastiere.mdb</text:span> in modo da averne una copia su un altro dispositivo o su una cartella di rete da poter ripristinare in caso di problemi a eliminazioni accidentali.
</text:p>
      <text:list text:style-name="Numbering_20_1">
        <text:list-item>
          <text:p text:style-name="Text_20_body"> Selezionare il comando Backup nel menu File;</text:p>
        </text:list-item>
        <text:list-item>
          <text:p text:style-name="Text_20_body"> Selezionare il percorso e premere il tasto Salva:</text:p>
        </text:list-item>
      </text:list>
      <text:p text:style-name="Text_20_body">
<draw:frame draw:style-name="media" draw:name="" text:anchor-type="as-char" draw:z-index="0" svg:width="10.583333333333cm" svg:height="7.8845833333333cm"><draw:image xlink:href="Pictures/6893aba1ec1c7493a2ed387b06b0da6c.jpg" xlink:type="simple" xlink:show="embed" xlink:actuate="onLoad"/></draw:frame></text:p>
      <text:h text:style-name="Heading_20_2" text:outline-level="2"><text:bookmark-start text:name="impostazioni_grafico"/>Impostazioni grafico<text:bookmark-end text:name="impostazioni_grafico"/></text:h>
      <text:p text:style-name="Text_20_body">Tramite il comando <text:span text:style-name="Strong_20_Emphasis">Grafico</text:span> nel menu <text:span text:style-name="Strong_20_Emphasis">Impostazioni</text:span> si accede alla relativa finestra di personalizzazione:</text:p>
      <text:p text:style-name="Text_20_body"><draw:frame draw:style-name="media" draw:name="" text:anchor-type="as-char" draw:z-index="0" svg:width="6.7733333333333cm" svg:height="7.6729166666667cm"><draw:image xlink:href="Pictures/71854d9d6ec1298cac35a45b35421a35.png" xlink:type="simple" xlink:show="embed" xlink:actuate="onLoad"/></draw:frame></text:p>
      <text:p text:style-name="Text_20_body">I colori delle curve visualizzate sono stabiliti in base a quelli contenuti nella lista. Con il tasto destro del mouse si accede alle seguenti funzioni:</text:p>
      <text:list text:style-name="List_20_1">
        <text:list-item>
          <text:p text:style-name="Text_20_body"> <text:span text:style-name="Strong_20_Emphasis">Nuovo</text:span></text:p>
        </text:list-item>
        <text:list-item>
          <text:p text:style-name="Text_20_body"> <text:span text:style-name="Strong_20_Emphasis">Modifica</text:span></text:p>
        </text:list-item>
        <text:list-item>
          <text:p text:style-name="Text_20_body"> <text:span text:style-name="Strong_20_Emphasis">Elimina</text:span></text:p>
        </text:list-item>
      </text:list>
      <text:p text:style-name="Text_20_body">Per scegliere invece il colore dello sfondo fare click con il mouse nel relativo riquadro.</text:p>
      <text:p text:style-name="Text_20_body">Per impostare infine l'asse X del grafico spostare la “leva” fino al raggiungimento dei secondi desiderati.</text:p>
      <text:h text:style-name="Heading_20_2" text:outline-level="2"><text:bookmark-start text:name="gestione_delle_curve"/>Gestione delle curve<text:bookmark-end text:name="gestione_delle_curve"/></text:h>
      <text:p text:style-name="Text_20_body">
La gestione dei tracciati campione da riprodurre avviene nella scheda <text:span text:style-name="Strong_20_Emphasis">Curve</text:span>:</text:p>
      <text:p text:style-name="Text_20_body"><draw:frame draw:style-name="media" draw:name="" text:anchor-type="as-char" draw:z-index="0" svg:width="15.875cm" svg:height="12.54125cm"><draw:image xlink:href="Pictures/05776978a3e8c4f1b225042258b053c6.jpg" xlink:type="simple" xlink:show="embed" xlink:actuate="onLoad"/></draw:frame></text:p>
      <text:p text:style-name="Text_20_body">Le curve sono ordinate cronologicamente nella lista visualizzata in alto a sinistra. Selezionandone una con il tasto destro del mouse possono essere attivate le seguenti funzioni:</text:p>
      <text:list text:style-name="List_20_1">
        <text:list-item>
          <text:p text:style-name="Text_20_body"> <text:span text:style-name="Strong_20_Emphasis">Visualizza</text:span></text:p>
        </text:list-item>
        <text:list-item>
          <text:p text:style-name="Text_20_body"> <text:span text:style-name="Strong_20_Emphasis">Esporta</text:span></text:p>
        </text:list-item>
        <text:list-item>
          <text:p text:style-name="Text_20_body"> <text:span text:style-name="Strong_20_Emphasis">Rinomina</text:span></text:p>
        </text:list-item>
        <text:list-item>
          <text:p text:style-name="Text_20_body"> <text:span text:style-name="Strong_20_Emphasis">Elimina</text:span></text:p>
        </text:list-item>
      </text:list>
      <text:p text:style-name="Text_20_body">Sempre con il tasto destro del mouse puntando in una riga vuota è inoltre possibile attivare la funzione <text:span text:style-name="Strong_20_Emphasis">Importa Nuova</text:span> che permette di creare un nuovo tracciato direttamente da un file di testo. Questo comando può essere utilizzato anche per modificare una curva tra quelle in elenco:</text:p>
      <text:list text:style-name="Numbering_20_1">
        <text:list-item>
          <text:p text:style-name="Text_20_body"> Selezionare la curva da modificare;</text:p>
        </text:list-item>
        <text:list-item>
          <text:p text:style-name="Text_20_body"> Esportare la curva con la funzione <text:span text:style-name="Strong_20_Emphasis">Esporta</text:span>;</text:p>
        </text:list-item>
        <text:list-item>
          <text:p text:style-name="Text_20_body"> Modificare con un editor esterno i valori contenuti nel file appena creato (è possibile utilizzare anche un foglio di calcolo);</text:p>
        </text:list-item>
        <text:list-item>
          <text:p text:style-name="Text_20_body"> Importare il tracciato come nuova curva.</text:p>
        </text:list-item>
      </text:list>
      <text:p text:style-name="Text_20_body">
Al di sotto della lista viene visualizzato il grafico della curva selezionata dove con il mouse è possibile visualizzare il valore in Newton.</text:p>
      <text:p text:style-name="Text_20_body">Per creare un sottoinsieme di curve da riprodurre sequenzialmente procedere nel seguente modo:</text:p>
      <text:list text:style-name="Numbering_20_1">
        <text:list-item>
          <text:p text:style-name="Text_20_body"> Con il tasto destro del mouse evidenziare una riga vuota nella lista di destra (Sequenze) e selezionare il comando <text:span text:style-name="Strong_20_Emphasis">Nuova</text:span>;</text:p>
        </text:list-item>
        <text:list-item>
          <text:p text:style-name="Text_20_body"> Selezionare la nuova sequenza appena creata;</text:p>
        </text:list-item>
        <text:list-item>
          <text:p text:style-name="Text_20_body"> Trascinare una ad una le curve desiderate nella lista posta al di sotto.</text:p>
        </text:list-item>
      </text:list>
      <text:p text:style-name="Text_20_body">Selezionando invece una sequenza già creata è possibile accedere, sempre con il tasto destro del mouse, alle seguenti funzioni:</text:p>
      <text:list text:style-name="List_20_1">
        <text:list-item>
          <text:p text:style-name="Text_20_body"> <text:span text:style-name="Strong_20_Emphasis">Rinomina</text:span></text:p>
        </text:list-item>
        <text:list-item>
          <text:p text:style-name="Text_20_body"> <text:span text:style-name="Strong_20_Emphasis">Elimina</text:span></text:p>
        </text:list-item>
      </text:list>
      <text:p text:style-name="Text_20_body">
Note: per utilizzare una nuova sequenza o una modificata è sufficiente eseguire la funzione di sincronizzazione della chiave USB.</text:p>
      <text:h text:style-name="Heading_20_2" text:outline-level="2"><text:bookmark-start text:name="gestione_delle_prove"/>Gestione delle prove<text:bookmark-end text:name="gestione_delle_prove"/></text:h>
      <text:p text:style-name="Text_20_body">
La gestione delle prove effettuate avviene nella scheda <text:span text:style-name="Strong_20_Emphasis">Prove</text:span>:</text:p>
      <text:p text:style-name="Text_20_body"><draw:frame draw:style-name="media" draw:name="" text:anchor-type="as-char" draw:z-index="0" svg:width="13.229166666667cm" svg:height="10.451041666667cm"><draw:image xlink:href="Pictures/7be2ad89c8590191e3af8a50fa13d15b.png" xlink:type="simple" xlink:show="embed" xlink:actuate="onLoad"/></draw:frame></text:p>
      <text:p text:style-name="Text_20_body">Nella lista di sinistra sono elencate tutte quelle eseguite ordinate cronologicamente. Con il tasto destro del mouse è possibile accedere ai seguenti comandi:</text:p>
      <text:list text:style-name="List_20_1">
        <text:list-item>
          <text:p text:style-name="Text_20_body"> <text:span text:style-name="Strong_20_Emphasis">Rinomina</text:span></text:p>
        </text:list-item>
        <text:list-item>
          <text:p text:style-name="Text_20_body"> <text:span text:style-name="Strong_20_Emphasis">Elimina</text:span></text:p>
        </text:list-item>
      </text:list>
      <text:p text:style-name="Text_20_body">Selezionandone una vengono visualizzate nella lista di destra le rilevazioni in essa conenute. Per visualizzare il grafico di una rilevazione e sufficiente selezionarla con il mouse. L'opzione posta al di sotto del grafico abilita o disabilita la visualizzazione della curva campione.</text:p>
      <text:h text:style-name="Heading_20_1" text:outline-level="1"><text:bookmark-start text:name="utilizzo_dell_apparecchiatura"/>Utilizzo dell'apparecchiatura<text:bookmark-end text:name="utilizzo_dell_apparecchiatura"/></text:h>
      <text:p text:style-name="Text_20_body">
Collegare l'apparecchiatura ad una presa di corrente e premere l'interruttore. Il monitor si accende e mostra il logo Marel durante il caricamento.</text:p>
      <text:h text:style-name="Heading_20_2" text:outline-level="2"><text:bookmark-start text:name="accensione"/>Accensione<text:bookmark-end text:name="accensione"/></text:h>
      <text:p text:style-name="Text_20_body">
Inserire il dispositivo USB nell'apposito slot. Una volta accesa l'apparecchiatura attendere qualche secondo prima di effettuare operazioni per consentire al sistema di rilevare il dispositivo USB.</text:p>
      <text:p text:style-name="Text_20_body"><draw:frame draw:style-name="media" draw:name="" text:anchor-type="as-char" draw:z-index="0" svg:width="8.41375cm" svg:height="6.2970833333333cm"><draw:image xlink:href="Pictures/fc4ab0907d720d8d234d11a2714493c9.png" xlink:type="simple" xlink:show="embed" xlink:actuate="onLoad"/></draw:frame></text:p>
      <text:p text:style-name="Text_20_body">La schermata principale mostra tre pulsanti:</text:p>
      <text:list text:style-name="List_20_1">
        <text:list-item>
          <text:p text:style-name="Text_20_body"> <text:span text:style-name="Strong_20_Emphasis">Acquisisci</text:span> per effettuare l'acquisizione di una curva.</text:p>
        </text:list-item>
        <text:list-item>
          <text:p text:style-name="Text_20_body"> <text:span text:style-name="Strong_20_Emphasis">Riproduci</text:span> per effettuare la riproduzione di una curva o di una sequenza di curve registrate in precedenza.</text:p>
        </text:list-item>
        <text:list-item>
          <text:p text:style-name="Text_20_body"> <text:span text:style-name="Strong_20_Emphasis">...</text:span> per effettuare la calibrazione.</text:p>
        </text:list-item>
      </text:list>
      <text:h text:style-name="Heading_20_2" text:outline-level="2"><text:bookmark-start text:name="acquisizione"/>Acquisizione<text:bookmark-end text:name="acquisizione"/></text:h>
      <text:p text:style-name="Text_20_body">
Prima di effettuare l'acquisizione occorre impostare la durata della curva, in secondi, tramite i tasti + e -. Rivolgere quindi la pistola con l'attuatore verso l'alto. Premere il pulsante <text:span text:style-name="Strong_20_Emphasis">Nuova</text:span> per iniziare l'acquisizione. Fare pressione con il dito sul pistone per registrare la curva.</text:p>
      <text:p text:style-name="Text_20_body">Una volta terminata l'acquisizione, il grafico mostrerà la curva appena registrata. E' possibile salvare la curva in memoria tramite il tasto <text:span text:style-name="Strong_20_Emphasis">Salva</text:span> (attenzione: le curve non salvate andranno perse). E' ora possibile iniziare una nuova acquisizione.</text:p>
      <text:p text:style-name="Text_20_body"><draw:frame draw:style-name="media" draw:name="" text:anchor-type="as-char" draw:z-index="0" svg:width="8.41375cm" svg:height="6.2970833333333cm"><draw:image xlink:href="Pictures/65087edb14b4d89861dc31917c33fd86.png" xlink:type="simple" xlink:show="embed" xlink:actuate="onLoad"/></draw:frame></text:p>
      <text:p text:style-name="Text_20_body">Quando si entra nella schermata di acquisizione, viene mostrata, se presente, l'ultima curva salvata, che è possibile eliminare con il tasto <text:span text:style-name="Strong_20_Emphasis">Elimina</text:span>. Il tasto <text:span text:style-name="Strong_20_Emphasis">...</text:span> permette invece di modificare le opzioni del grafico. Premere il tasto <text:span text:style-name="Strong_20_Emphasis">Esci</text:span> per tornare alla schermata principale.</text:p>
      <text:h text:style-name="Heading_20_2" text:outline-level="2"><text:bookmark-start text:name="riproduzione"/>Riproduzione<text:bookmark-end text:name="riproduzione"/></text:h>
      <text:p text:style-name="Text_20_body">
Entrati nella schermata di riproduzione è necessario:</text:p>
      <text:list text:style-name="Numbering_20_1">
        <text:list-item>
          <text:p text:style-name="Text_20_body"> Selezionare se si intende effettuare la riproduzione di una singola curva o di una sequenza creata tramite il software su PC. Se selezionata una sequenza, è possibile scegliere, tramite i tasti <text:span text:style-name="Strong_20_Emphasis">&lt;</text:span> e <text:span text:style-name="Strong_20_Emphasis">&gt;</text:span>, la curva da cui partire.</text:p>
        </text:list-item>
        <text:list-item>
          <text:p text:style-name="Text_20_body"> Impostare il numero di riprove tramite i tasti <text:span text:style-name="Strong_20_Emphasis">+</text:span> e <text:span text:style-name="Strong_20_Emphasis">-</text:span>.</text:p>
        </text:list-item>
        <text:list-item>
          <text:p text:style-name="Text_20_body"> Impostare l'attenuazione percentuale tramite i tasti <text:span text:style-name="Strong_20_Emphasis">+</text:span> e <text:span text:style-name="Strong_20_Emphasis">-</text:span>. Il tasto <text:span text:style-name="Strong_20_Emphasis">01</text:span> consente di impostare l'incremento dato dai tasti di aumento e diminuzione, che può essere 1 o 10.</text:p>
        </text:list-item>
        <text:list-item>
          <text:p text:style-name="Text_20_body"> Per iniziare la riproduzione, premere il tasto <text:span text:style-name="Strong_20_Emphasis">Start</text:span> della pistola. Una volta completata la riproduzione, la curva rilevata viene mostrata nel grafico. E' quindi possibile assegnare l'esito della riproduzione tramite i tasti <text:span text:style-name="Strong_20_Emphasis">Ok</text:span> e <text:span text:style-name="Strong_20_Emphasis">Ko</text:span> della pistola.</text:p>
        </text:list-item>
      </text:list>
      <text:p text:style-name="Text_20_body">
<draw:frame draw:style-name="media" draw:name="" text:anchor-type="as-char" draw:z-index="0" svg:width="8.3872916666667cm" svg:height="6.35cm"><draw:image xlink:href="Pictures/290302a79da9fe7507bd3415915c3702.png" xlink:type="simple" xlink:show="embed" xlink:actuate="onLoad"/></draw:frame> <draw:frame draw:style-name="media" draw:name="" text:anchor-type="as-char" draw:z-index="0" svg:width="8.4666666666667cm" svg:height="6.35cm"><draw:image xlink:href="Pictures/efa42edd0f3f17f7ed0bfc12d7162523.png" xlink:type="simple" xlink:show="embed" xlink:actuate="onLoad"/></draw:frame></text:p>
      <text:p text:style-name="Text_20_body">Il tasto <text:span text:style-name="Strong_20_Emphasis">...</text:span> permette di modificare le opzioni del grafico visualizzato. Premere il tasto <text:span text:style-name="Strong_20_Emphasis">Esci</text:span> per tornare alla schermata principal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Se la curva riprodotta non è fedele è possibile agire sul potenziometro esterno per regolare la potenza di riproduzione.</text:p>
          </table:table-cell>
        </table:table-row>
      </table:table>
      <text:h text:style-name="Heading_20_2" text:outline-level="2"><text:bookmark-start text:name="opzioni_grafico"/>Opzioni grafico<text:bookmark-end text:name="opzioni_grafico"/></text:h>
      <text:p text:style-name="Text_20_body">
In questa schermata è possibile impostare la scala in Newton visualizzata, e la durata di secondi mostrata nel grafico.
</text:p>
      <text:list text:style-name="List_20_1">
        <text:list-item>
          <text:p text:style-name="Text_20_body"> Premere il tasto <text:span text:style-name="Strong_20_Emphasis">Applica</text:span> per salvare le impostazioni.</text:p>
        </text:list-item>
        <text:list-item>
          <text:p text:style-name="Text_20_body"> Premere il tasto <text:span text:style-name="Strong_20_Emphasis">Esci</text:span> per tornare alla schermata precedente.</text:p>
        </text:list-item>
      </text:list>
      <text:p text:style-name="Text_20_body">
<draw:frame draw:style-name="media" draw:name="" text:anchor-type="as-char" draw:z-index="0" svg:width="8.3608333333333cm" svg:height="6.2441666666667cm"><draw:image xlink:href="Pictures/bdbf51fafaa9c6328893f571e29aa8a8.png" xlink:type="simple" xlink:show="embed" xlink:actuate="onLoad"/></draw:frame></text:p>
      <text:h text:style-name="Heading_20_2" text:outline-level="2"><text:bookmark-start text:name="calibrazione"/>Calibrazione<text:bookmark-end text:name="calibrazione"/></text:h>
      <text:p text:style-name="Text_20_body">
Per effettuare la calibrazione rivolgere la pistola con l'attuatore verso l'alto. Una volta stabilizzato il valore letto premere il pulsante <text:span text:style-name="Strong_20_Emphasis">Zero</text:span>. Applicare un peso campione di 1 kilogrammo sul pistone e premere il pulsante <text:span text:style-name="Strong_20_Emphasis">Rileva</text:span>. Effettuata correttamente la rilevazione del peso, premere il pulsante <text:span text:style-name="Strong_20_Emphasis">Calcola</text:span> per calcolare il guadagno. Premere infine il pulsante <text:span text:style-name="Strong_20_Emphasis">Salva</text:span> per salvare la calibrazione.</text:p>
      <text:p text:style-name="Text_20_body"><draw:frame draw:style-name="media" draw:name="" text:anchor-type="as-char" draw:z-index="0" svg:width="8.3872916666667cm" svg:height="6.2970833333333cm"><draw:image xlink:href="Pictures/38dcf3fd336ab4c1177792154da37803.png" xlink:type="simple" xlink:show="embed" xlink:actuate="onLoad"/></draw:frame></text:p>
      <text:p text:style-name="Text_20_body">Premere <text:span text:style-name="Strong_20_Emphasis">Esci</text:span> per tornare alla schermata principal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