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jpeg" manifest:full-path="Pictures/2976f39d126c0f8349fcec3f40396e42.jpg"/>
  <manifest:file-entry manifest:media-type="image/jpeg" manifest:full-path="Pictures/455e9c4b62252df53b0bfc28a42d08ed.jpg"/>
  <manifest:file-entry manifest:media-type="image/jpeg" manifest:full-path="Pictures/ff3570ccdaf0bfc101d11cf773693246.jpg"/>
  <manifest:file-entry manifest:media-type="image/png" manifest:full-path="Pictures/385a9658560d458b9bb707b37dcc5166.png"/>
  <manifest:file-entry manifest:media-type="image/png" manifest:full-path="Pictures/224088fad17b806b24467158e892b2b0.png"/>
  <manifest:file-entry manifest:media-type="image/png" manifest:full-path="Pictures/b4a9c3deb0290b7062a427130b136bdd.png"/>
  <manifest:file-entry manifest:media-type="image/png" manifest:full-path="Pictures/5f7a5877aba70867685b6d85950fcf4a.png"/>
  <manifest:file-entry manifest:media-type="image/png" manifest:full-path="Pictures/243d716187db577b7fddf0d7d4b2a1cf.png"/>
  <manifest:file-entry manifest:media-type="image/png" manifest:full-path="Pictures/5d75987099efdeeb23f538663f1c09d8.png"/>
  <manifest:file-entry manifest:media-type="image/png" manifest:full-path="Pictures/a188ba11031ba22ede8e62f3f3f4eef4.png"/>
  <manifest:file-entry manifest:media-type="image/png" manifest:full-path="Pictures/dc7f9d015ef0fe96e6cf20b19e6ab8c5.png"/>
  <manifest:file-entry manifest:media-type="image/png" manifest:full-path="Pictures/d9fa3839d9dde0e52ba4a4bb05168b0b.png"/>
  <manifest:file-entry manifest:media-type="image/png" manifest:full-path="Pictures/c76a24e591862b5c8b050decbcbb9078.png"/>
  <manifest:file-entry manifest:media-type="image/png" manifest:full-path="Pictures/207b77e545ec53f8793c02fd16883719.png"/>
  <manifest:file-entry manifest:media-type="image/png" manifest:full-path="Pictures/8fd6c34efaa85844c2fc15e471ddfb35.png"/>
  <manifest:file-entry manifest:media-type="image/png" manifest:full-path="Pictures/e603952cb23fddb1c014ba3912f0231e.png"/>
  <manifest:file-entry manifest:media-type="image/png" manifest:full-path="Pictures/cafd0338f02a6d8edc10a19c36f1ea7f.png"/>
  <manifest:file-entry manifest:media-type="image/png" manifest:full-path="Pictures/ad6c5f0d69d34e5dd8f14a91901583ff.png"/>
  <manifest:file-entry manifest:media-type="image/png" manifest:full-path="Pictures/acbb3d1109252d1011b8d3665e4e815c.png"/>
  <manifest:file-entry manifest:media-type="image/png" manifest:full-path="Pictures/9084b6d960de8f30a2e8ae761abdef6b.png"/>
  <manifest:file-entry manifest:media-type="image/png" manifest:full-path="Pictures/76decc76c335b6871485bfc0d941ab6b.png"/>
  <manifest:file-entry manifest:media-type="image/png" manifest:full-path="Pictures/952c0c703e74a0c662adf1edca12c3f9.png"/>
  <manifest:file-entry manifest:media-type="image/png" manifest:full-path="Pictures/c20ebd14a6cba9aafdb644e8d3eda579.png"/>
  <manifest:file-entry manifest:media-type="image/png" manifest:full-path="Pictures/5e8831fefef6c5b1480b2560ee639386.png"/>
  <manifest:file-entry manifest:media-type="image/png" manifest:full-path="Pictures/0aa0801c41260a0282757424266d6ab5.png"/>
  <manifest:file-entry manifest:media-type="image/png" manifest:full-path="Pictures/3eebdbe794f42bd35db47505e8a92b21.png"/>
  <manifest:file-entry manifest:media-type="image/png" manifest:full-path="Pictures/cc9fe499942b1f665e5d33465bfdffab.png"/>
  <manifest:file-entry manifest:media-type="image/png" manifest:full-path="Pictures/cc1209c34f41f1fdf259d197818cb0ca.png"/>
  <manifest:file-entry manifest:media-type="image/png" manifest:full-path="Pictures/fe709b1b671d95009c52cc93bc7944b1.png"/>
  <manifest:file-entry manifest:media-type="image/png" manifest:full-path="Pictures/f54bf7b3661e4a0e806effdab5e0dd54.png"/>
  <manifest:file-entry manifest:media-type="image/png" manifest:full-path="Pictures/525f32fe4f424ed924e1b31ad783e97c.png"/>
  <manifest:file-entry manifest:media-type="image/png" manifest:full-path="Pictures/314f02ab8c9b13d3588dce20e827e41e.png"/>
  <manifest:file-entry manifest:media-type="image/jpeg" manifest:full-path="Pictures/95fc2f320b3f2b5197c39fda03e45897.jpg"/>
  <manifest:file-entry manifest:media-type="image/png" manifest:full-path="Pictures/d087695936d22d8c57be6cd6e25d2a0d.png"/>
  <manifest:file-entry manifest:media-type="image/png" manifest:full-path="Pictures/01aaf5555c202e035a910ab54d973fab.png"/>
  <manifest:file-entry manifest:media-type="image/png" manifest:full-path="Pictures/5fc88e491c75ab70153f63bae2f9fbef.png"/>
  <manifest:file-entry manifest:media-type="image/png" manifest:full-path="Pictures/5e556974c1fb87ab3272ea092308d334.png"/>
  <manifest:file-entry manifest:media-type="image/png" manifest:full-path="Pictures/58313025553c1b6736c0f3ea22d2304a.png"/>
  <manifest:file-entry manifest:media-type="image/png" manifest:full-path="Pictures/965acc45748d5e45dae72527a5eac001.png"/>
  <manifest:file-entry manifest:media-type="image/png" manifest:full-path="Pictures/344a2d51e01822fed3c8da4a91d9b148.png"/>
  <manifest:file-entry manifest:media-type="image/jpeg" manifest:full-path="Pictures/c885e59f5c9674e3cea0e133a80d6d82.jpg"/>
  <manifest:file-entry manifest:media-type="image/jpeg" manifest:full-path="Pictures/6a0bb5c12ea95edc25ab6a7fbff940db.jpg"/>
  <manifest:file-entry manifest:media-type="image/jpeg" manifest:full-path="Pictures/f112139499f1950b2c8040b2dd3fc049.jpg"/>
  <manifest:file-entry manifest:media-type="image/jpeg" manifest:full-path="Pictures/189557620af20df8806fb879c62bef59.jpg"/>
  <manifest:file-entry manifest:media-type="image/jpeg" manifest:full-path="Pictures/b499cbc85294fa0eb60ddc156e3d85a1.jpg"/>
  <manifest:file-entry manifest:media-type="image/jpeg" manifest:full-path="Pictures/d85252916bc21169ca84992fa42c2d82.jpg"/>
  <manifest:file-entry manifest:media-type="image/jpeg" manifest:full-path="Pictures/55e657dcb49494e61386d43b13879e39.jpg"/>
  <manifest:file-entry manifest:media-type="image/jpeg" manifest:full-path="Pictures/474521ffed1c575d119c77f000a3ad34.jpg"/>
  <manifest:file-entry manifest:media-type="image/png" manifest:full-path="Pictures/ec8773ed1f651ada31f243a13489701a.png"/>
  <manifest:file-entry manifest:media-type="image/jpeg" manifest:full-path="Pictures/fbe3758e87f8aa1ea304791d9b7dc099.jpg"/>
  <manifest:file-entry manifest:media-type="image/jpeg" manifest:full-path="Pictures/9de70f1c7f0d216686c038c281d6317d.jpg"/>
  <manifest:file-entry manifest:media-type="image/jpeg" manifest:full-path="Pictures/80e6c4e083bb11e5af35983224ae7850.jpg"/>
  <manifest:file-entry manifest:media-type="image/jpeg" manifest:full-path="Pictures/3e0f9195aaa7dff8029283a16f3c6f46.jpg"/>
  <manifest:file-entry manifest:media-type="image/jpeg" manifest:full-path="Pictures/883bf80cc7e5fc245755ff765ff91137.jpg"/>
  <manifest:file-entry manifest:media-type="image/jpeg" manifest:full-path="Pictures/81f1c201296512e84f84d5753bcad31d.jpg"/>
  <manifest:file-entry manifest:media-type="image/png" manifest:full-path="Pictures/14c682ba29f562d3216ac3a06de2e2c7.png"/>
  <manifest:file-entry manifest:media-type="image/png" manifest:full-path="Pictures/83167dffe8045d40ece389f3c591d9ac.png"/>
  <manifest:file-entry manifest:media-type="image/png" manifest:full-path="Pictures/bb4a64457917f82ea5afbd95dbd632ac.png"/>
  <manifest:file-entry manifest:media-type="image/png" manifest:full-path="Pictures/75596aa1df46aa6cb5698f9d53925f93.png"/>
  <manifest:file-entry manifest:media-type="image/png" manifest:full-path="Pictures/6c37df91d7ded5f367db9bd0a62d8d6a.png"/>
  <manifest:file-entry manifest:media-type="image/png" manifest:full-path="Pictures/4c3170e2cb7c8636f47a65f85d55e4c6.png"/>
  <manifest:file-entry manifest:media-type="image/png" manifest:full-path="Pictures/e33b75a27909eb786db4604d65337ed5.png"/>
  <manifest:file-entry manifest:media-type="image/png" manifest:full-path="Pictures/07be082307abedfc807af37147cc9dd9.png"/>
  <manifest:file-entry manifest:media-type="image/png" manifest:full-path="Pictures/d8e5296e340fc3ecfd8238b3595da93e.png"/>
  <manifest:file-entry manifest:media-type="image/png" manifest:full-path="Pictures/90a5a2362a6f073bbd21f57ea593b3fb.png"/>
  <manifest:file-entry manifest:media-type="image/png" manifest:full-path="Pictures/91667d73b72b7846f0b7aac0aae588a6.png"/>
  <manifest:file-entry manifest:media-type="image/png" manifest:full-path="Pictures/b3c8f2dcbd825fccf3b25a983d1636b6.png"/>
  <manifest:file-entry manifest:media-type="image/png" manifest:full-path="Pictures/5fafd0c7023a3143b5e8efca04336d62.png"/>
  <manifest:file-entry manifest:media-type="image/png" manifest:full-path="Pictures/5c546c7a8eea0f31ffedbbdc4b71ad04.png"/>
  <manifest:file-entry manifest:media-type="image/png" manifest:full-path="Pictures/82045155e6c5bb2f574dde8edae608f0.png"/>
  <manifest:file-entry manifest:media-type="image/png" manifest:full-path="Pictures/82425b5425bec024dba8c2d3aeca112a.png"/>
  <manifest:file-entry manifest:media-type="image/png" manifest:full-path="Pictures/e5ea730a48d64d81951f087cdfb89190.png"/>
  <manifest:file-entry manifest:media-type="image/png" manifest:full-path="Pictures/3b3ebaed5cb02796dadc3be68b38330b.png"/>
  <manifest:file-entry manifest:media-type="image/png" manifest:full-path="Pictures/92cd1dca12cbcf38d6b364d2355597b0.png"/>
  <manifest:file-entry manifest:media-type="image/jpeg" manifest:full-path="Pictures/68dcec749da4a9d2b653a6667fad1e21.jpg"/>
  <manifest:file-entry manifest:media-type="image/jpeg" manifest:full-path="Pictures/fcecb66f45142e9f2f5b531456195e82.jpg"/>
  <manifest:file-entry manifest:media-type="image/png" manifest:full-path="Pictures/b64baced2b26c6e4b33698513278a881.png"/>
  <manifest:file-entry manifest:media-type="image/png" manifest:full-path="Pictures/57a4e395e53a76fed84a4425f00ef350.png"/>
  <manifest:file-entry manifest:media-type="image/png" manifest:full-path="Pictures/023cf6b539787e11118a1e04b6068bd1.png"/>
  <manifest:file-entry manifest:media-type="image/png" manifest:full-path="Pictures/3a05222c618ea648fb32ffe444b5c704.png"/>
  <manifest:file-entry manifest:media-type="image/png" manifest:full-path="Pictures/e48de276f81f60d40c22f4ab4fecc070.png"/>
  <manifest:file-entry manifest:media-type="image/png" manifest:full-path="Pictures/cc1c630340cc2e0e76911c36119a027f.png"/>
  <manifest:file-entry manifest:media-type="image/png" manifest:full-path="Pictures/3821142238c6f45803c8cbcfa47ccf62.png"/>
  <manifest:file-entry manifest:media-type="image/png" manifest:full-path="Pictures/fca2ce5dd9081620da3e1a93810c65cb.png"/>
  <manifest:file-entry manifest:media-type="image/png" manifest:full-path="Pictures/820342aa1a73426228a533c6ffa31d80.png"/>
  <manifest:file-entry manifest:media-type="image/jpeg" manifest:full-path="Pictures/9f6f1d4f6aa4cf5c2db137d316ceb208.jpg"/>
  <manifest:file-entry manifest:media-type="image/png" manifest:full-path="Pictures/72caded06ead40a986bb53a5a1fc0d84.png"/>
  <manifest:file-entry manifest:media-type="image/png" manifest:full-path="Pictures/3e7d145ba2aeb3f2e95ec52338d27704.png"/>
  <manifest:file-entry manifest:media-type="image/png" manifest:full-path="Pictures/b0118a2a375489c74d6220202f470e28.png"/>
  <manifest:file-entry manifest:media-type="image/jpeg" manifest:full-path="Pictures/11ee4870a9a97313de5ac8d157410738.jpg"/>
  <manifest:file-entry manifest:media-type="image/png" manifest:full-path="Pictures/1e5b1b04426fbb156b5f0f9437adb0b0.png"/>
  <manifest:file-entry manifest:media-type="image/png" manifest:full-path="Pictures/42928a9fede96652123c52aa438d1d51.png"/>
  <manifest:file-entry manifest:media-type="image/png" manifest:full-path="Pictures/0bd70024f10d064238a4643cfb48c397.png"/>
  <manifest:file-entry manifest:media-type="image/png" manifest:full-path="Pictures/f457b41841505e6bdabb9876e4bb6011.png"/>
  <manifest:file-entry manifest:media-type="image/jpeg" manifest:full-path="Pictures/d0ab48f72c9a5fc2f809dea4f33fd4c4.jpg"/>
  <manifest:file-entry manifest:media-type="image/png" manifest:full-path="Pictures/a4c44b0f3d228e31a38487ea6a1ae8d3.png"/>
  <manifest:file-entry manifest:media-type="image/png" manifest:full-path="Pictures/b3ed644e0d7c3966fff734c5ceef5c2e.png"/>
  <manifest:file-entry manifest:media-type="image/png" manifest:full-path="Pictures/88fab840748a590174208f906117b931.png"/>
  <manifest:file-entry manifest:media-type="image/png" manifest:full-path="Pictures/42c303c68e0089393f7279379c79022f.png"/>
  <manifest:file-entry manifest:media-type="image/png" manifest:full-path="Pictures/359d5dac27f048c8558b5fc410880811.png"/>
  <manifest:file-entry manifest:media-type="image/png" manifest:full-path="Pictures/22ae73077dc1478f150ebb550acbf1b4.png"/>
  <manifest:file-entry manifest:media-type="image/png" manifest:full-path="Pictures/94ef1c1c3faeee2eb3ad70e13fe92e86.png"/>
  <manifest:file-entry manifest:media-type="image/png" manifest:full-path="Pictures/9c4e9c3a9560cca59a72037fccd939aa.png"/>
  <manifest:file-entry manifest:media-type="image/jpeg" manifest:full-path="Pictures/ed31f00e56d1d03aa38c95a5f54fe8ff.jpg"/>
  <manifest:file-entry manifest:media-type="image/png" manifest:full-path="Pictures/1e0a27c699310c68a63bd69bfe581bed.png"/>
  <manifest:file-entry manifest:media-type="image/png" manifest:full-path="Pictures/0e9b293acb0f75197a6a855a6542bf0f.png"/>
  <manifest:file-entry manifest:media-type="image/png" manifest:full-path="Pictures/d4f94ec4721f70ba730de5eb11670f83.png"/>
  <manifest:file-entry manifest:media-type="image/png" manifest:full-path="Pictures/82caa4db03996609455ba58948d90acc.png"/>
  <manifest:file-entry manifest:media-type="image/png" manifest:full-path="Pictures/02531953e70f3422aa8e56aa9c40dead.png"/>
  <manifest:file-entry manifest:media-type="image/png" manifest:full-path="Pictures/9d9e85ab9f2050da1085e20ba7ceae12.png"/>
  <manifest:file-entry manifest:media-type="image/png" manifest:full-path="Pictures/c37f19a10cf4c0278460e91a1d1b283b.png"/>
  <manifest:file-entry manifest:media-type="image/png" manifest:full-path="Pictures/b80fb238e4437814922557a7f0e6ab6d.png"/>
  <manifest:file-entry manifest:media-type="image/png" manifest:full-path="Pictures/14327b2a5c486e7e62c093273209ca29.png"/>
  <manifest:file-entry manifest:media-type="image/png" manifest:full-path="Pictures/fd3586d1cc1c8d0a4268075c04cce171.png"/>
  <manifest:file-entry manifest:media-type="image/png" manifest:full-path="Pictures/564a13a2fe1041188a4015017f05c069.png"/>
  <manifest:file-entry manifest:media-type="image/jpeg" manifest:full-path="Pictures/8b9c89ba50dd65492e1b371c2f623cbb.jp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q_fx_wifi"/>CQ_FX WIFI<text:bookmark-end text:name="cq_fx_wifi"/></text:h>
      <text:h text:style-name="Heading_20_1" text:outline-level="1"><text:bookmark-start text:name="uvod"/>Úvod<text:bookmark-end text:name="uvod"/></text:h>
      <text:p text:style-name="Text_20_body"><text:span text:style-name="Strong_20_Emphasis">CQ_FX WIFI</text:span> je program, ktorý vznikol na overenie spoľahlivosti výrobkov prostredníctvom grafického zobrazenia získaných veličín.<text:line-break/>
 Hlavné vlastnosti sú:
</text:p>
      <text:list text:style-name="List_20_1">
        <text:list-item>
          <text:p text:style-name="Text_20_body"> správa rôznych typov výrobkov;</text:p>
        </text:list-item>
        <text:list-item>
          <text:p text:style-name="Text_20_body"> prispôsobenie archívu výrobkov;</text:p>
        </text:list-item>
        <text:list-item>
          <text:p text:style-name="Text_20_body"> správa skúšobných kariet s programami a prispôsobiteľnými funkciami;</text:p>
        </text:list-item>
        <text:list-item>
          <text:p text:style-name="Text_20_body"> archív činností s plánovaním frekvencie;</text:p>
        </text:list-item>
        <text:list-item>
          <text:p text:style-name="Text_20_body"> zoskupovanie výrobkov do skúšky pre súčasné spustenie cyklov;</text:p>
        </text:list-item>
        <text:list-item>
          <text:p text:style-name="Text_20_body"> správa archívu skúšok s vyhľadávaním podľa dátumu, modelu, čísla projektu atď.;</text:p>
        </text:list-item>
        <text:list-item>
          <text:p text:style-name="Text_20_body"> možnosť voľby času vzorkovania pre každé jednotlivé pracovisko;</text:p>
        </text:list-item>
        <text:list-item>
          <text:p text:style-name="Text_20_body"> prispôsobenie vstupov použitých v každom jednotlivom cykle akvizície;</text:p>
        </text:list-item>
        <text:list-item>
          <text:p text:style-name="Text_20_body"> nástroje grafickej analýzy (zoom, pruhy atď.);</text:p>
        </text:list-item>
        <text:list-item>
          <text:p text:style-name="Text_20_body"> export hodnôt vo formáte textu;</text:p>
        </text:list-item>
        <text:list-item>
          <text:p text:style-name="Text_20_body"> export grafov do obrazového súboru;</text:p>
        </text:list-item>
        <text:list-item>
          <text:p text:style-name="Text_20_body"> tlač grafu (celá strana alebo zväčšenie);</text:p>
        </text:list-item>
        <text:list-item>
          <text:p text:style-name="Text_20_body"> výpočet minimálnych, priemerných a maximálnych hodnôt a spotrieb v cykle;</text:p>
        </text:list-item>
        <text:list-item>
          <text:p text:style-name="Text_20_body"> správy o vykonaných cykloch;</text:p>
        </text:list-item>
        <text:list-item>
          <text:p text:style-name="Text_20_body"> správy vo formáte EXCEL ® o vykonaných cykloch so zoznamom poznámok a príloh. </text:p>
        </text:list-item>
      </text:list>
      <text:p text:style-name="Text_20_body">
Na rozdiel od verzie <text:span text:style-name="Strong_20_Emphasis">CQ_FX</text:span>, aplikácia <text:span text:style-name="Strong_20_Emphasis">CQ_FX WIFI</text:span> podporuje vzdialenú správu skúšobných cyklov prostredníctvom jedného alebo viacerých mobilných zariadení
(pozri manuál k aplikácii <text:span text:style-name="Strong_20_Emphasis">CQ_FX Mobile</text:span>).</text:p>
      <text:h text:style-name="Heading_20_1" text:outline-level="1"><text:bookmark-start text:name="instalacia_a_konfiguracia"/>Inštalácia a konfigurácia<text:bookmark-end text:name="instalacia_a_konfiguracia"/></text:h>
      <text:p text:style-name="Text_20_body">
Inštalácia programu prebieha automaticky prostredníctvom inštalačného súboru setup, pomocou ktorého je možné nainštalovať aj nasledujúce požadované komponenty Microsoft:
</text:p>
      <text:list text:style-name="List_20_1">
        <text:list-item>
          <text:p text:style-name="Text_20_body"> Microsoft .Net Framework 2.0 alebo vyšší;</text:p>
        </text:list-item>
        <text:list-item>
          <text:p text:style-name="Text_20_body"> Microsoft SQL Express 2005 alebo vyšší (iba pre konfiguráciu servera).</text:p>
        </text:list-item>
      </text:list>
      <text:p text:style-name="Text_20_body">
Po dokončení inštalačného postupu je potrebné pred prvým spustením programu upraviť konfiguračný súbor.</text:p>
      <text:h text:style-name="Heading_20_2" text:outline-level="2"><text:bookmark-start text:name="konfiguracny_subor"/>Konfiguračný súbor<text:bookmark-end text:name="konfiguracny_subor"/></text:h>
      <text:p text:style-name="Text_20_body">Súbor “CQ_FX.exe.config” uložený v rovnakom priečinku ako spustiteľný súbor “CQ_FX.exe” je možné upraviť pomocou programu Poznámkový blok alebo WordPad systému Windows ®.</text:p>
      <text:p text:style-name="Text_20_body">Nižšie je uvedený príklad jeho obsahu bez uvedenia významu každej jednotlivé „kľúča“ vzhľadom na technickú povahu:</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s text:c="4"/><text:span text:style-name="highlight.23">&lt;!-- Imposta la lingua del collaudo ("it","en") --&gt;</text:span><text:line-break/><text:s text:c="4"/><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s text:c="4"/><text:span text:style-name="highlight.33">&lt;!-- Stringa di connessione al database ("Data Source=#SERVER#;Initial Catalog=#DATABASE#;User ID=sa;Password=#PASSWORD#") --&gt;</text:span><text:line-break/><text:s text:c="4"/><text:span text:style-name="highlight.34"><text:span text:style-name="highlight.35">&lt;add</text:span> <text:span text:style-name="highlight.36">key</text:span>=<text:span text:style-name="highlight.37">"SQL_SERVER_CONNECTION"</text:span> <text:span text:style-name="highlight.38">value</text:span>=<text:span text:style-name="highlight.39">"Data Source=(local)\SQLEXPRESS;Initial Catalog=CQ_FX;User ID=sa;Password=marel"</text:span><text:span text:style-name="highlight.40">&gt;</text:span><text:span text:style-name="highlight.41">&lt;/add<text:span text:style-name="highlight.42">&gt;</text:span></text:span></text:span><text:line-break/><text:s text:c="4"/><text:span text:style-name="highlight.43">&lt;!-- Percorso dell'archvio --&gt;</text:span><text:line-break/><text:s text:c="4"/><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s text:c="4"/><text:span text:style-name="highlight.53">&lt;!-- Percorso della directory di lavoro --&gt;</text:span><text:line-break/><text:s text:c="4"/><text:span text:style-name="highlight.54"><text:span text:style-name="highlight.55">&lt;add</text:span> <text:span text:style-name="highlight.56">key</text:span>=<text:span text:style-name="highlight.57">"PATH_DATI"</text:span> <text:span text:style-name="highlight.58">value</text:span>=<text:span text:style-name="highlight.59">"..\data"</text:span><text:span text:style-name="highlight.60">&gt;</text:span><text:span text:style-name="highlight.61">&lt;/add<text:span text:style-name="highlight.62">&gt;</text:span></text:span></text:span><text:line-break/><text:s text:c="4"/><text:span text:style-name="highlight.63">&lt;!-- Percorso della directory delle foto --&gt;</text:span><text:line-break/><text:s text:c="4"/><text:span text:style-name="highlight.64"><text:span text:style-name="highlight.65">&lt;add</text:span> <text:span text:style-name="highlight.66">key</text:span>=<text:span text:style-name="highlight.67">"PATH_LAVORO"</text:span> <text:span text:style-name="highlight.68">value</text:span>=<text:span text:style-name="highlight.69">"..\work"</text:span><text:span text:style-name="highlight.70">&gt;</text:span><text:span text:style-name="highlight.71">&lt;/add<text:span text:style-name="highlight.72">&gt;</text:span></text:span></text:span><text:line-break/><text:s text:c="4"/><text:span text:style-name="highlight.73">&lt;!-- Percorso della directory delle foto --&gt;</text:span><text:line-break/><text:s text:c="4"/><text:span text:style-name="highlight.74"><text:span text:style-name="highlight.75">&lt;add</text:span> <text:span text:style-name="highlight.76">key</text:span>=<text:span text:style-name="highlight.77">"PATH_FOTO"</text:span> <text:span text:style-name="highlight.78">value</text:span>=<text:span text:style-name="highlight.79">"..\IMAGES"</text:span><text:span text:style-name="highlight.80">&gt;</text:span><text:span text:style-name="highlight.81">&lt;/add<text:span text:style-name="highlight.82">&gt;</text:span></text:span></text:span><text:line-break/><text:s text:c="4"/><text:span text:style-name="highlight.83">&lt;!-- Identificazione sistema --&gt;</text:span><text:line-break/><text:s text:c="4"/><text:span text:style-name="highlight.84"><text:span text:style-name="highlight.85">&lt;add</text:span> <text:span text:style-name="highlight.86">key</text:span>=<text:span text:style-name="highlight.87">"NOME_SISTEMA"</text:span> <text:span text:style-name="highlight.88">value</text:span>=<text:span text:style-name="highlight.89">"Laboratorio Debug"</text:span><text:span text:style-name="highlight.90">&gt;</text:span><text:span text:style-name="highlight.91">&lt;/add<text:span text:style-name="highlight.92">&gt;</text:span></text:span></text:span><text:line-break/><text:s text:c="4"/><text:span text:style-name="highlight.93"><text:span text:style-name="highlight.94">&lt;add</text:span> <text:span text:style-name="highlight.95">key</text:span>=<text:span text:style-name="highlight.96">"NOME_CLIENTE"</text:span> <text:span text:style-name="highlight.97">value</text:span>=<text:span text:style-name="highlight.98">"MAREL srl"</text:span><text:span text:style-name="highlight.99">&gt;</text:span><text:span text:style-name="highlight.100">&lt;/add<text:span text:style-name="highlight.101">&gt;</text:span></text:span></text:span><text:line-break/><text:s text:c="4"/><text:span text:style-name="highlight.102">&lt;!-- Impostazioni di comunicazione moduli PM110--&gt;</text:span><text:line-break/><text:s text:c="4"/><text:span text:style-name="highlight.103"><text:span text:style-name="highlight.104">&lt;add</text:span> <text:span text:style-name="highlight.105">key</text:span>=<text:span text:style-name="highlight.106">"COM_PM110"</text:span> <text:span text:style-name="highlight.107">value</text:span>=<text:span text:style-name="highlight.108">"0"</text:span><text:span text:style-name="highlight.109">&gt;</text:span><text:span text:style-name="highlight.110">&lt;/add<text:span text:style-name="highlight.111">&gt;</text:span></text:span></text:span><text:line-break/><text:s text:c="4"/><text:span text:style-name="highlight.112">&lt;!-- Modalità collegamento ingressi PM110: 0=continui, 1=come moduli ADAM, 2=separati per ognli linea--&gt;</text:span><text:line-break/><text:s text:c="4"/><text:span text:style-name="highlight.113"><text:span text:style-name="highlight.114">&lt;add</text:span> <text:span text:style-name="highlight.115">key</text:span>=<text:span text:style-name="highlight.116">"PM110_INPUTS_MODE"</text:span> <text:span text:style-name="highlight.117">value</text:span>=<text:span text:style-name="highlight.118">"2"</text:span><text:span text:style-name="highlight.119">/&gt;</text:span></text:span><text:line-break/><text:s text:c="4"/><text:span text:style-name="highlight.120">&lt;!-- Parametri di comunicazione moduli ADAM--&gt;</text:span><text:line-break/><text:s text:c="4"/><text:span text:style-name="highlight.121"><text:span text:style-name="highlight.122">&lt;add</text:span> <text:span text:style-name="highlight.123">key</text:span>=<text:span text:style-name="highlight.124">"COM_ADAM5000"</text:span> <text:span text:style-name="highlight.125">value</text:span>=<text:span text:style-name="highlight.126">"0"</text:span><text:span text:style-name="highlight.127">&gt;</text:span><text:span text:style-name="highlight.128">&lt;/add<text:span text:style-name="highlight.129">&gt;</text:span></text:span></text:span><text:line-break/><text:s text:c="4"/><text:span text:style-name="highlight.130"><text:span text:style-name="highlight.131">&lt;add</text:span> <text:span text:style-name="highlight.132">key</text:span>=<text:span text:style-name="highlight.133">"ADAM_BAUDRATE"</text:span> <text:span text:style-name="highlight.134">value</text:span>=<text:span text:style-name="highlight.135">"57600"</text:span><text:span text:style-name="highlight.136">&gt;</text:span><text:span text:style-name="highlight.137">&lt;/add<text:span text:style-name="highlight.138">&gt;</text:span></text:span></text:span><text:line-break/><text:s text:c="4"/><text:span text:style-name="highlight.139"><text:span text:style-name="highlight.140">&lt;add</text:span> <text:span text:style-name="highlight.141">key</text:span>=<text:span text:style-name="highlight.142">"ADAM_CHECKSUM"</text:span> <text:span text:style-name="highlight.143">value</text:span>=<text:span text:style-name="highlight.144">"1"</text:span><text:span text:style-name="highlight.145">&gt;</text:span><text:span text:style-name="highlight.146">&lt;/add<text:span text:style-name="highlight.147">&gt;</text:span></text:span></text:span><text:line-break/><text:s text:c="4"/><text:span text:style-name="highlight.148">&lt;!-- Porte di comunicazione moduli di acquisizione delle grandezze elettriche --&gt;</text:span><text:line-break/><text:s text:c="4"/><text:span text:style-name="highlight.149"><text:span text:style-name="highlight.150">&lt;add</text:span> <text:span text:style-name="highlight.151">key</text:span>=<text:span text:style-name="highlight.152">"COM_C_ENERGETICO"</text:span> <text:span text:style-name="highlight.153">value</text:span>=<text:span text:style-name="highlight.154">"0"</text:span><text:span text:style-name="highlight.155">&gt;</text:span><text:span text:style-name="highlight.156">&lt;/add<text:span text:style-name="highlight.157">&gt;</text:span></text:span></text:span><text:line-break/><text:s text:c="4"/><text:span text:style-name="highlight.158"><text:span text:style-name="highlight.159">&lt;add</text:span> <text:span text:style-name="highlight.160">key</text:span>=<text:span text:style-name="highlight.161">"COM_CBS_4C"</text:span> <text:span text:style-name="highlight.162">value</text:span>=<text:span text:style-name="highlight.163">"0"</text:span><text:span text:style-name="highlight.164">/&gt;</text:span></text:span><text:line-break/><text:s text:c="4"/><text:span text:style-name="highlight.165"><text:span text:style-name="highlight.166">&lt;add</text:span> <text:span text:style-name="highlight.167">key</text:span>=<text:span text:style-name="highlight.168">"CBS_4C_BAUDRATE"</text:span> <text:span text:style-name="highlight.169">value</text:span>=<text:span text:style-name="highlight.170">"57600"</text:span><text:span text:style-name="highlight.171">/&gt;</text:span></text:span><text:line-break/><text:s text:c="4"/><text:span text:style-name="highlight.172"><text:span text:style-name="highlight.173">&lt;add</text:span> <text:span text:style-name="highlight.174">key</text:span>=<text:span text:style-name="highlight.175">"CBS_4C_MAX_INGRESSI"</text:span> <text:span text:style-name="highlight.176">value</text:span>=<text:span text:style-name="highlight.177">"3"</text:span><text:span text:style-name="highlight.178">/&gt;</text:span></text:span><text:line-break/><text:s text:c="4"/><text:span text:style-name="highlight.179">&lt;!-- Numero linee (controllo energetico) per seriale di comunicazione (=0 una sola linea seriale)--&gt;</text:span><text:line-break/><text:s text:c="4"/><text:span text:style-name="highlight.180"><text:span text:style-name="highlight.181">&lt;add</text:span> <text:span text:style-name="highlight.182">key</text:span>=<text:span text:style-name="highlight.183">"N_LINEE_COM_C_ENERGETICO"</text:span> <text:span text:style-name="highlight.184">value</text:span>=<text:span text:style-name="highlight.185">"0"</text:span><text:span text:style-name="highlight.186">&gt;</text:span><text:span text:style-name="highlight.187">&lt;/add<text:span text:style-name="highlight.188">&gt;</text:span></text:span></text:span><text:line-break/><text:s text:c="4"/><text:span text:style-name="highlight.189">&lt;!-- Impostazioni PhoenixContact --&gt;</text:span><text:line-break/><text:s text:c="4"/><text:span text:style-name="highlight.190"><text:span text:style-name="highlight.191">&lt;add</text:span> <text:span text:style-name="highlight.192">key</text:span>=<text:span text:style-name="highlight.193">"PHOENIXCONTACT_ENABLED"</text:span> <text:span text:style-name="highlight.194">value</text:span>=<text:span text:style-name="highlight.195">"0"</text:span><text:span text:style-name="highlight.196">/&gt;</text:span></text:span><text:line-break/><text:s text:c="4"/><text:span text:style-name="highlight.197"><text:span text:style-name="highlight.198">&lt;add</text:span> <text:span text:style-name="highlight.199">key</text:span>=<text:span text:style-name="highlight.200">"PHOENIXCONTACT_UPDATE_TIME"</text:span> <text:span text:style-name="highlight.201">value</text:span>=<text:span text:style-name="highlight.202">"200"</text:span><text:span text:style-name="highlight.203">/&gt;</text:span></text:span><text:line-break/><text:s text:c="4"/><text:span text:style-name="highlight.204">&lt;!-- key="PHOENIXCONTACT_CPU_XX" value="xxx.xxx.xxx.xxx,slot" --&gt;</text:span><text:line-break/><text:s text:c="4"/><text:span text:style-name="highlight.205"><text:span text:style-name="highlight.206">&lt;add</text:span> <text:span text:style-name="highlight.207">key</text:span>=<text:span text:style-name="highlight.208">"PHOENIXCONTACT_CPU_01"</text:span> <text:span text:style-name="highlight.209">value</text:span>=<text:span text:style-name="highlight.210">"192.168.1.101,20"</text:span><text:span text:style-name="highlight.211">/&gt;</text:span></text:span><text:line-break/><text:s text:c="4"/><text:span text:style-name="highlight.212">&lt;!-- Intervallo di aggiornamento degli ingressi --&gt;</text:span><text:line-break/><text:s text:c="4"/><text:span text:style-name="highlight.213"><text:span text:style-name="highlight.214">&lt;add</text:span> <text:span text:style-name="highlight.215">key</text:span>=<text:span text:style-name="highlight.216">"TEMPO_ACQUISIZIONE_MINIMO"</text:span> <text:span text:style-name="highlight.217">value</text:span>=<text:span text:style-name="highlight.218">"1"</text:span><text:span text:style-name="highlight.219">&gt;</text:span><text:span text:style-name="highlight.220">&lt;/add<text:span text:style-name="highlight.221">&gt;</text:span></text:span></text:span><text:line-break/><text:s text:c="4"/><text:span text:style-name="highlight.222">&lt;!-- Impostazioni di visualizzazione 0,1,2,3,4--&gt;</text:span><text:line-break/><text:s text:c="4"/><text:span text:style-name="highlight.223"><text:span text:style-name="highlight.224">&lt;add</text:span> <text:span text:style-name="highlight.225">key</text:span>=<text:span text:style-name="highlight.226">"MODO_VISUALIZZAZIONE_LINEA"</text:span> <text:span text:style-name="highlight.227">value</text:span>=<text:span text:style-name="highlight.228">"1"</text:span><text:span text:style-name="highlight.229">&gt;</text:span><text:span text:style-name="highlight.230">&lt;/add<text:span text:style-name="highlight.231">&gt;</text:span></text:span></text:span><text:line-break/><text:s text:c="4"/><text:span text:style-name="highlight.232"><text:span text:style-name="highlight.233">&lt;add</text:span> <text:span text:style-name="highlight.234">key</text:span>=<text:span text:style-name="highlight.235">"POSTAZIONI_RIGA"</text:span> <text:span text:style-name="highlight.236">value</text:span>=<text:span text:style-name="highlight.237">"10"</text:span><text:span text:style-name="highlight.238">&gt;</text:span><text:span text:style-name="highlight.239">&lt;/add<text:span text:style-name="highlight.240">&gt;</text:span></text:span></text:span><text:line-break/><text:s text:c="4"/><text:span text:style-name="highlight.241">&lt;!-- Imposta lo stato di VoltageManager_FX ("0","1","2") --&gt;</text:span><text:line-break/><text:s text:c="4"/><text:span text:style-name="highlight.242"><text:span text:style-name="highlight.243">&lt;add</text:span> <text:span text:style-name="highlight.244">key</text:span>=<text:span text:style-name="highlight.245">"VoltageManager_FX"</text:span> <text:span text:style-name="highlight.246">value</text:span>=<text:span text:style-name="highlight.247">"0"</text:span><text:span text:style-name="highlight.248">&gt;</text:span><text:span text:style-name="highlight.249">&lt;/add<text:span text:style-name="highlight.250">&gt;</text:span></text:span></text:span><text:line-break/><text:s text:c="4"/><text:span text:style-name="highlight.251">&lt;!-- Indica se sono attive le verifiche ("0","1") --&gt;</text:span><text:line-break/><text:s text:c="4"/><text:span text:style-name="highlight.252"><text:span text:style-name="highlight.253">&lt;add</text:span> <text:span text:style-name="highlight.254">key</text:span>=<text:span text:style-name="highlight.255">"VERIFICHE"</text:span> <text:span text:style-name="highlight.256">value</text:span>=<text:span text:style-name="highlight.257">"1"</text:span><text:span text:style-name="highlight.258">/&gt;</text:span></text:span><text:line-break/><text:s text:c="4"/><text:span text:style-name="highlight.259">&lt;!-- Contagiri su PM110=0 o PhoenixContact=1 --&gt;</text:span><text:line-break/><text:s text:c="4"/><text:span text:style-name="highlight.260"><text:span text:style-name="highlight.261">&lt;add</text:span> <text:span text:style-name="highlight.262">key</text:span>=<text:span text:style-name="highlight.263">"REVOLUTION_INPUTS_MODE"</text:span> <text:span text:style-name="highlight.264">value</text:span>=<text:span text:style-name="highlight.265">"1"</text:span><text:span text:style-name="highlight.266">/&gt;</text:span></text:span><text:line-break/><text:s text:c="4"/><text:span text:style-name="highlight.267">&lt;!-- Abilita/Disabilita scambio dati su pipe--&gt;</text:span><text:line-break/><text:s text:c="4"/><text:span text:style-name="highlight.268"><text:span text:style-name="highlight.269">&lt;add</text:span> <text:span text:style-name="highlight.270">key</text:span>=<text:span text:style-name="highlight.271">"PIPE_ENABLED"</text:span> <text:span text:style-name="highlight.272">value</text:span>=<text:span text:style-name="highlight.273">"1"</text:span><text:span text:style-name="highlight.274">/&gt;</text:span></text:span><text:line-break/><text:s text:c="4"/><text:span text:style-name="highlight.275">&lt;!-- Abilita/Disabilita condivisione ingressi linea--&gt;</text:span><text:line-break/><text:s text:c="4"/><text:span text:style-name="highlight.276"><text:span text:style-name="highlight.277">&lt;add</text:span> <text:span text:style-name="highlight.278">key</text:span>=<text:span text:style-name="highlight.279">"LINE_INPUTS_SHARED"</text:span> <text:span text:style-name="highlight.280">value</text:span>=<text:span text:style-name="highlight.281">"1"</text:span><text:span text:style-name="highlight.282">/&gt;</text:span></text:span><text:line-break/><text:s text:c="4"/><text:span text:style-name="highlight.283">&lt;!-- Abilita il monitoraggio e imposta gli schermi --&gt;</text:span><text:line-break/><text:s text:c="4"/><text:span text:style-name="highlight.284"><text:span text:style-name="highlight.285">&lt;add</text:span> <text:span text:style-name="highlight.286">key</text:span>=<text:span text:style-name="highlight.287">"MONITORS"</text:span> <text:span text:style-name="highlight.288">value</text:span>=<text:span text:style-name="highlight.289">""</text:span><text:span text:style-name="highlight.290">/&gt;</text:span></text:span><text:line-break/><text:s text:c="4"/><text:span text:style-name="highlight.291">&lt;!-- Abilita/Disabilita server UDP --&gt;</text:span><text:line-break/><text:s text:c="4"/><text:span text:style-name="highlight.292"><text:span text:style-name="highlight.293">&lt;add</text:span> <text:span text:style-name="highlight.294">key</text:span>=<text:span text:style-name="highlight.295">"UDP_SERVER_PORT"</text:span> <text:span text:style-name="highlight.296">value</text:span>=<text:span text:style-name="highlight.297">"10000"</text:span><text:span text:style-name="highlight.298">/&gt;</text:span></text:span><text:line-break/><text:s text:c="4"/><text:span text:style-name="highlight.299">&lt;!-- IP Server remoto in configurazione monitoragggio --&gt;</text:span><text:line-break/><text:s text:c="4"/><text:span text:style-name="highlight.300"><text:span text:style-name="highlight.301">&lt;add</text:span> <text:span text:style-name="highlight.302">key</text:span>=<text:span text:style-name="highlight.303">"UDP_SERVER_IP"</text:span> <text:span text:style-name="highlight.304">value</text:span>=<text:span text:style-name="highlight.305">""</text:span><text:span text:style-name="highlight.306">/&gt;</text:span></text:span><text:line-break/><text:s text:c="4"/><text:span text:style-name="highlight.307">&lt;!-- Numero cicli scheda predefinito --&gt;</text:span><text:line-break/><text:s text:c="4"/><text:span text:style-name="highlight.308"><text:span text:style-name="highlight.309">&lt;add</text:span> <text:span text:style-name="highlight.310">key</text:span>=<text:span text:style-name="highlight.311">"NUMERO_CICLI"</text:span> <text:span text:style-name="highlight.312">value</text:span>=<text:span text:style-name="highlight.313">"240"</text:span><text:span text:style-name="highlight.314">/&gt;</text:span></text:span><text:line-break/><text:s text:c="4"/><text:span text:style-name="highlight.315">&lt;!-- Parametri di comunicazione moduli ICPDAS--&gt;</text:span><text:line-break/><text:s text:c="4"/><text:span text:style-name="highlight.316"><text:span text:style-name="highlight.317">&lt;add</text:span> <text:span text:style-name="highlight.318">key</text:span>=<text:span text:style-name="highlight.319">"COM_ICPDAS"</text:span> <text:span text:style-name="highlight.320">value</text:span>=<text:span text:style-name="highlight.321">"0"</text:span><text:span text:style-name="highlight.322">&gt;</text:span><text:span text:style-name="highlight.323">&lt;/add<text:span text:style-name="highlight.324">&gt;</text:span></text:span></text:span><text:line-break/><text:s text:c="4"/><text:span text:style-name="highlight.325"><text:span text:style-name="highlight.326">&lt;add</text:span> <text:span text:style-name="highlight.327">key</text:span>=<text:span text:style-name="highlight.328">"ICPDAS_BAUDRATE"</text:span> <text:span text:style-name="highlight.329">value</text:span>=<text:span text:style-name="highlight.330">"115200"</text:span><text:span text:style-name="highlight.331">&gt;</text:span><text:span text:style-name="highlight.332">&lt;/add<text:span text:style-name="highlight.333">&gt;</text:span></text:span></text:span><text:line-break/><text:s text:c="4"/><text:span text:style-name="highlight.334"><text:span text:style-name="highlight.335">&lt;add</text:span> <text:span text:style-name="highlight.336">key</text:span>=<text:span text:style-name="highlight.337">"ICPDAS_CHECKSUM"</text:span> <text:span text:style-name="highlight.338">value</text:span>=<text:span text:style-name="highlight.339">"1"</text:span><text:span text:style-name="highlight.340">&gt;</text:span><text:span text:style-name="highlight.341">&lt;/add<text:span text:style-name="highlight.342">&gt;</text:span></text:span></text:span><text:line-break/><text:s text:c="4"/><text:span text:style-name="highlight.343">&lt;!-- Richiesta login operatore ("0","1") --&gt;</text:span><text:line-break/><text:s text:c="4"/><text:span text:style-name="highlight.344"><text:span text:style-name="highlight.345">&lt;add</text:span> <text:span text:style-name="highlight.346">key</text:span>=<text:span text:style-name="highlight.347">"LOGIN_OPERATORE"</text:span> <text:span text:style-name="highlight.348">value</text:span>=<text:span text:style-name="highlight.349">"1"</text:span><text:span text:style-name="highlight.350">&gt;</text:span><text:span text:style-name="highlight.351">&lt;/add<text:span text:style-name="highlight.352">&gt;</text:span></text:span></text:span><text:line-break/><text:s text:c="4"/><text:span text:style-name="highlight.353">&lt;!-- scanner.dat --&gt;</text:span><text:line-break/><text:s text:c="4"/><text:span text:style-name="highlight.354"><text:span text:style-name="highlight.355">&lt;add</text:span> <text:span text:style-name="highlight.356">key</text:span>=<text:span text:style-name="highlight.357">"COM_SCANNER"</text:span> <text:span text:style-name="highlight.358">value</text:span>=<text:span text:style-name="highlight.359">"1"</text:span> <text:span text:style-name="highlight.360">/&gt;</text:span></text:span><text:line-break/><text:s text:c="4"/><text:span text:style-name="highlight.361"><text:span text:style-name="highlight.362">&lt;add</text:span> <text:span text:style-name="highlight.363">key</text:span>=<text:span text:style-name="highlight.364">"SCANNER_BARCODE_SETTINGS"</text:span> <text:span text:style-name="highlight.365">value</text:span>=<text:span text:style-name="highlight.366">"20,1,11,12,9,16"</text:span><text:span text:style-name="highlight.367">/&gt;</text:span></text:span><text:line-break/><text:s text:c="4"/><text:span text:style-name="highlight.368"><text:span text:style-name="highlight.369">&lt;add</text:span> <text:span text:style-name="highlight.370">key</text:span>=<text:span text:style-name="highlight.371">"IMPORTA_FOGLIO"</text:span> <text:span text:style-name="highlight.372">value</text:span>=<text:span text:style-name="highlight.373">"[Foglio1$]"</text:span><text:span text:style-name="highlight.374">/&gt;</text:span></text:span><text:line-break/><text:s text:c="4"/><text:span text:style-name="highlight.375"><text:span text:style-name="highlight.376">&lt;add</text:span> <text:span text:style-name="highlight.377">key</text:span>=<text:span text:style-name="highlight.378">"IMPORTA_COLONNA_CODICE"</text:span> <text:span text:style-name="highlight.379">value</text:span>=<text:span text:style-name="highlight.380">"[Codice Modello]"</text:span><text:span text:style-name="highlight.381">/&gt;</text:span></text:span><text:line-break/><text:s text:c="4"/><text:span text:style-name="highlight.382"><text:span text:style-name="highlight.383">&lt;add</text:span> <text:span text:style-name="highlight.384">key</text:span>=<text:span text:style-name="highlight.385">"IMPORTA_COLONNA_DESCRIZIONE"</text:span> <text:span text:style-name="highlight.386">value</text:span>=<text:span text:style-name="highlight.387">"[Descrizione Modello]"</text:span><text:span text:style-name="highlight.388">/&gt;</text:span></text:span><text:line-break/><text:s text:c="2"/><text:span text:style-name="highlight.389"><text:span text:style-name="highlight.390">&lt;/appSettings<text:span text:style-name="highlight.391">&gt;</text:span></text:span></text:span><text:line-break/><text:span text:style-name="highlight.392"><text:span text:style-name="highlight.393">&lt;/configuration<text:span text:style-name="highlight.394">&gt;</text:span></text:span></text:span></text:p>
      <text:h text:style-name="Heading_20_2" text:outline-level="2"><text:bookmark-start text:name="prve_spustenie_programu"/>Prvé spustenie programu<text:bookmark-end text:name="prve_spustenie_programu"/></text:h>
      <text:p text:style-name="Text_20_body">
Spustite program dvojitým kliknutím na ikonu <text:span text:style-name="Strong_20_Emphasis">“CQ_FX”</text:span> na pracovnej ploche alebo výberom nasledujúcich možností myšou z ponuky Štart systému Window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Štart → Všetky programy → Marel → CQ_FX</text:p>
          </table:table-cell>
        </table:table-row>
      </table:table>
      <text:p text:style-name="Text_20_body">Po spustení aplikácie je potrebné pokračovať v manuálnej konfigurácii liniek a pracovísk, ako je opísané v nasledujúcom odseku.</text:p>
      <text:h text:style-name="Heading_20_2" text:outline-level="2"><text:bookmark-start text:name="konfiguracia_testovacej_oblasti"/>Konfigurácia testovacej oblasti<text:bookmark-end text:name="konfiguracia_testovacej_oblasti"/></text:h>
      <text:p text:style-name="Text_20_body">
Konfigurácia liniek a pracovísk je uložená v databáze SETUP.MDB. Aj keď sú tieto funkcie popísané v tomto návode, funkcie konfigurácie a kalibrácie sú chránené heslom, aby sa zabránilo náhodným zmenám, ktoré by mohli ohroziť správne fungovanie programu.</text:p>
      <text:h text:style-name="Heading_20_3" text:outline-level="3"><text:bookmark-start text:name="konfiguracia_liniek_a_pracovisk"/>Konfigurácia liniek a pracovísk<text:bookmark-end text:name="konfiguracia_liniek_a_pracovisk"/></text:h>
      <text:p text:style-name="Text_20_body">V ponuke vyberte Nástroje → Konfigurovať a zadajte heslo pre prístup k nasledujúcemu oknu:</text:p>
      <text:p text:style-name="Text_20_body"><draw:frame draw:style-name="mediacenter" draw:name="" text:anchor-type="paragraph" draw:z-index="0" svg:width="10.583333333333cm" svg:height="8.09625cm"><draw:image xlink:href="Pictures/2976f39d126c0f8349fcec3f40396e42.jpg" xlink:type="simple" xlink:show="embed" xlink:actuate="onLoad"/></draw:frame></text:p>
      <text:h text:style-name="Heading_20_4" text:outline-level="4"><text:bookmark-start text:name="konfiguracia_liniek"/>Konfigurácia liniek<text:bookmark-end text:name="konfiguracia_liniek"/></text:h>
      <text:p text:style-name="Text_20_body">
Pre každú linku musia byť vložené nasledujúce informácie:</text:p>
      <text:list text:style-name="List_20_1">
        <text:list-item>
          <text:p text:style-name="Text_20_body"> <text:span text:style-name="Strong_20_Emphasis">Teplotné sondy</text:span>: teplota prostredia linky, teplota vody …;</text:p>
        </text:list-item>
        <text:list-item>
          <text:p text:style-name="Text_20_body"> <text:span text:style-name="Strong_20_Emphasis">Snímače vlhkosti</text:span>: snímač vlhkosti prostredia;</text:p>
        </text:list-item>
        <text:list-item>
          <text:p text:style-name="Text_20_body"> <text:span text:style-name="Strong_20_Emphasis">Snímače tlaku</text:span>: snímač tlaku vody, plynu …;</text:p>
        </text:list-item>
        <text:list-item>
          <text:p text:style-name="Text_20_body"> <text:span text:style-name="Strong_20_Emphasis">Analógové vstupy</text:span>: vstup pre prispôsobiteľný analógový snímač;</text:p>
        </text:list-item>
        <text:list-item>
          <text:p text:style-name="Text_20_body"> <text:span text:style-name="Strong_20_Emphasis">Digitálne vstupy</text:span>: digitálne vstupy na signalizáciu porúch;</text:p>
        </text:list-item>
        <text:list-item>
          <text:p text:style-name="Text_20_body"> <text:span text:style-name="Strong_20_Emphasis">Moduly CPU</text:span>: počet CPU patriacich k linke;</text:p>
        </text:list-item>
        <text:list-item>
          <text:p text:style-name="Text_20_body"> <text:span text:style-name="Strong_20_Emphasis">Identifikátor</text:span>: prípadný identifikátor zobrazený v synoptike.</text:p>
        </text:list-item>
      </text:list>
      <text:p text:style-name="Text_20_body">Na pridanie linky:</text:p>
      <text:list text:style-name="List_20_1">
        <text:list-item>
          <text:p text:style-name="Text_20_body"> Stlačte tlačidlo <text:span text:style-name="Strong_20_Emphasis">Nový</text:span> a zadajte požadované údaje;</text:p>
        </text:list-item>
        <text:list-item>
          <text:p text:style-name="Text_20_body"> Potvrďte tlačidlom <text:span text:style-name="Strong_20_Emphasis">Aktualizovať</text:span>.</text:p>
        </text:list-item>
      </text:list>
      <text:p text:style-name="Text_20_body">Na úpravu linky:</text:p>
      <text:list text:style-name="List_20_1">
        <text:list-item>
          <text:p text:style-name="Text_20_body"> Vyberte linku a upravte údaje rovnako ako pri vkladaní;</text:p>
        </text:list-item>
        <text:list-item>
          <text:p text:style-name="Text_20_body"> Potvrďte tlačidlom <text:span text:style-name="Strong_20_Emphasis">Aktualizovať</text:span>.</text:p>
        </text:list-item>
      </text:list>
      <text:p text:style-name="Text_20_body">Na odstránenie linky a všetkých s ňou spojených pracovísk:</text:p>
      <text:list text:style-name="List_20_1">
        <text:list-item>
          <text:p text:style-name="Text_20_body"> Vyberte linku, ktorú chcete odstrániť;</text:p>
        </text:list-item>
        <text:list-item>
          <text:p text:style-name="Text_20_body"> Stlačte tlačidlo <text:span text:style-name="Strong_20_Emphasis">Odstrániť</text:span>.</text:p>
        </text:list-item>
      </text:list>
      <text:h text:style-name="Heading_20_4" text:outline-level="4"><text:bookmark-start text:name="konfiguracia_pracovisk"/>Konfigurácia pracovísk<text:bookmark-end text:name="konfiguracia_pracovisk"/></text:h>
      <text:p text:style-name="Text_20_body">
Pracoviská je možné vytvoriť až po vytvorení aspoň jednej skúšobnej linky.</text:p>
      <text:p text:style-name="Text_20_body">Pre každé pracovisko musia byť vložené nasledujúce informácie:
</text:p>
      <text:list text:style-name="List_20_1">
        <text:list-item>
          <text:p text:style-name="Text_20_body"> <text:span text:style-name="Strong_20_Emphasis">Termočlánky t</text:span>: termočlánky typu t</text:p>
        </text:list-item>
        <text:list-item>
          <text:p text:style-name="Text_20_body"> <text:span text:style-name="Strong_20_Emphasis">Termočlánky k</text:span>: termočlánky typu k (odolné voči vysokým teplotám)</text:p>
        </text:list-item>
        <text:list-item>
          <text:p text:style-name="Text_20_body"> <text:span text:style-name="Strong_20_Emphasis">Otáčkomery</text:span>: vstupy na pripojenie otáčkomerov</text:p>
        </text:list-item>
        <text:list-item>
          <text:p text:style-name="Text_20_body"> <text:span text:style-name="Strong_20_Emphasis">Vodomer</text:span>: vstupy na pripojenie vodomerov pre meranie spotreby vody</text:p>
        </text:list-item>
        <text:list-item>
          <text:p text:style-name="Text_20_body"> <text:span text:style-name="Strong_20_Emphasis">Analógové vstupy</text:span>: vstup pre prispôsobiteľný analógový snímač</text:p>
        </text:list-item>
        <text:list-item>
          <text:p text:style-name="Text_20_body"> <text:span text:style-name="Strong_20_Emphasis">Energetická kontrola</text:span>: zariadenie používané na čítanie elektrických veličín</text:p>
        </text:list-item>
        <text:list-item>
          <text:p text:style-name="Text_20_body"> <text:span text:style-name="Strong_20_Emphasis">Diferenciálny vstup</text:span>: zariadenie na meranie unikajúcich prúdov</text:p>
        </text:list-item>
        <text:list-item>
          <text:p text:style-name="Text_20_body"> <text:span text:style-name="Strong_20_Emphasis">Index modulu a fázy</text:span>: index modulu a fázy na čítanie elektrických veličín</text:p>
        </text:list-item>
        <text:list-item>
          <text:p text:style-name="Text_20_body"> <text:span text:style-name="Strong_20_Emphasis">Identifikátor</text:span>: prípadný identifikátor zobrazený v synoptike</text:p>
        </text:list-item>
      </text:list>
      <text:p text:style-name="Text_20_body">
Pre pridanie pracoviska:
</text:p>
      <text:list text:style-name="Numbering_20_1">
        <text:list-item>
          <text:p text:style-name="Text_20_body"> Stlačte tlačidlo <text:span text:style-name="Strong_20_Emphasis">Nové</text:span> a zadajte požadované údaje;</text:p>
        </text:list-item>
        <text:list-item>
          <text:p text:style-name="Text_20_body"> Potvrďte tlačidlom <text:span text:style-name="Strong_20_Emphasis">Aktualizovať</text:span>.</text:p>
        </text:list-item>
      </text:list>
      <text:p text:style-name="Text_20_body">
Pre úpravu pracoviska:
</text:p>
      <text:list text:style-name="Numbering_20_1">
        <text:list-item>
          <text:p text:style-name="Text_20_body"> Vyberte pracovisko a upravte údaje rovnako ako pri vkladaní</text:p>
        </text:list-item>
        <text:list-item>
          <text:p text:style-name="Text_20_body"> Potvrďte tlačidlom <text:span text:style-name="Strong_20_Emphasis">Aktualizovať</text:span></text:p>
        </text:list-item>
      </text:list>
      <text:p text:style-name="Text_20_body">
Pre odstránenie pracoviska:
</text:p>
      <text:list text:style-name="Numbering_20_1">
        <text:list-item>
          <text:p text:style-name="Text_20_body"> Vyberte pracovisko, ktoré chcete odstrániť</text:p>
        </text:list-item>
        <text:list-item>
          <text:p text:style-name="Text_20_body"> Stlačte tlačidlo <text:span text:style-name="Strong_20_Emphasis">Odstrániť</text:span></text:p>
        </text:list-item>
      </text:list>
      <text:p text:style-name="Text_20_body">
Pre vytvorenie nového pracoviska identického s existujúcim:
</text:p>
      <text:list text:style-name="Numbering_20_1">
        <text:list-item>
          <text:p text:style-name="Text_20_body"> Vyberte pracovisko, ktoré chcete skopírovať</text:p>
        </text:list-item>
        <text:list-item>
          <text:p text:style-name="Text_20_body"> Stlačte tlačidlo <text:span text:style-name="Strong_20_Emphasis">Kopírovať</text:span></text:p>
        </text:list-item>
      </text:list>
      <text:h text:style-name="Heading_20_2" text:outline-level="2"><text:bookmark-start text:name="kalibracia_systemu"/>Kalibrácia systému<text:bookmark-end text:name="kalibracia_systemu"/></text:h>
      <text:p text:style-name="Text_20_body">
Kalibrácia alebo nastavenie systému sa musí nevyhnutne vykonať v nasledujúcich prípadoch:
</text:p>
      <text:list text:style-name="List_20_1">
        <text:list-item>
          <text:p text:style-name="Text_20_body"> Inštalácia programu</text:p>
        </text:list-item>
        <text:list-item>
          <text:p text:style-name="Text_20_body"> Výmena akvizičných zariadení</text:p>
        </text:list-item>
      </text:list>
      <text:p text:style-name="Text_20_body">
Odporúča sa však pravidelne vykonávať overenie získaných veličín a v prípade, že nie sú správne, pokračovať novou kalibráciou.
Kliknite myšou v ponuke Nástroje → Kalibrovať a zadajte heslo pre zobrazenie nasledujúceho rozhrania:</text:p>
      <text:p text:style-name="Text_20_body"><draw:frame draw:style-name="mediacenter" draw:name="" text:anchor-type="paragraph" draw:z-index="0" svg:width="10.583333333333cm" svg:height="7.9110416666667cm"><draw:image xlink:href="Pictures/455e9c4b62252df53b0bfc28a42d08ed.jpg" xlink:type="simple" xlink:show="embed" xlink:actuate="onLoad"/></draw:frame></text:p>
      <text:p text:style-name="Text_20_body">Kalibrácia spočíva v úprave hodnôt offsetu a zosilnenia, ktoré sa aplikujú na čítanie kanála. Hodnoty môžu byť vypočítané automaticky programom alebo zadané manuálne obsluhou.</text:p>
      <text:h text:style-name="Heading_20_3" text:outline-level="3"><text:bookmark-start text:name="manualna_kalibracia_jednotliveho_kanala"/>Manuálna kalibrácia jednotlivého kanála<text:bookmark-end text:name="manualna_kalibracia_jednotliveho_kanala"/></text:h>
      <text:list text:style-name="Numbering_20_1">
        <text:list-item>
          <text:p text:style-name="Text_20_body"> Vyberte linku</text:p>
        </text:list-item>
        <text:list-item>
          <text:p text:style-name="Text_20_body"> Vyberte typ vstupu</text:p>
        </text:list-item>
        <text:list-item>
          <text:p text:style-name="Text_20_body"> Vyberte zo zoznamu kanál, ktorý chcete kalibrovať</text:p>
        </text:list-item>
        <text:list-item>
          <text:p text:style-name="Text_20_body"> V paneli vpravo dole <text:span text:style-name="Strong_20_Emphasis">Manuálna kalibrácia</text:span> zadajte hodnoty Offset a Zosilnenie a potvrďte tlačidlom <text:span text:style-name="Strong_20_Emphasis">Aktualizovať</text:span></text:p>
        </text:list-item>
      </text:list>
      <text:h text:style-name="Heading_20_3" text:outline-level="3"><text:bookmark-start text:name="automaticka_procedura_kalibracie"/>Automatická procedúra kalibrácie<text:bookmark-end text:name="automaticka_procedura_kalibracie"/></text:h>
      <text:p text:style-name="Text_20_body">
Automatická kalibrácia môže byť vykonaná iba s pomocou kalibrátora, teda zariadenia, ktoré pripojené k vstupom určeným na kalibráciu dokáže generovať prúdy na simuláciu rôznych hodnôt nastaviteľných obsluhou.
Na dosiahnutie uspokojivých výsledkov použite zariadenie certifikované v kalibračnom centre, ktoré musí byť pred použitím stabilizované na teplotu prostredia skúšobnej linky.
</text:p>
      <text:list text:style-name="Numbering_20_1">
        <text:list-item>
          <text:p text:style-name="Text_20_body"> Pripojte výstup kalibrátora k vstupom určeným na kalibráciu</text:p>
        </text:list-item>
        <text:list-item>
          <text:p text:style-name="Text_20_body"> Vyberte linku</text:p>
        </text:list-item>
        <text:list-item>
          <text:p text:style-name="Text_20_body"> Vyberte typ vstupu</text:p>
        </text:list-item>
        <text:list-item>
          <text:p text:style-name="Text_20_body"> Zadajte dve hraničné hodnoty kalibrácie</text:p>
        </text:list-item>
        <text:list-item>
          <text:p text:style-name="Text_20_body"> Povoliť možnosť <text:span text:style-name="Strong_20_Emphasis">Štandard. odchýlka</text:span> pre automatické získanie hodnoty po dvoch čítaniach s odchýlkou menšou ako nastavená hodnota</text:p>
        </text:list-item>
        <text:list-item>
          <text:p text:style-name="Text_20_body"> Vyberte kanály zo zoznamu dvojklikom myši alebo ich označte podržaním myši a potom stlačte tlačidlo <text:span text:style-name="Strong_20_Emphasis">Vybrať</text:span>. Vybraté kanály sú zobrazené symbolom “kľúč”</text:p>
        </text:list-item>
      </text:list>
      <text:p text:style-name="Text_20_body"> <draw:frame draw:style-name="mediacenter" draw:name="" text:anchor-type="paragraph" draw:z-index="0" svg:width="13.17625cm" svg:height="2.8045833333333cm"><draw:image xlink:href="Pictures/ff3570ccdaf0bfc101d11cf773693246.jpg" xlink:type="simple" xlink:show="embed" xlink:actuate="onLoad"/></draw:frame></text:p>
      <text:list text:style-name="Numbering_20_1">
        <text:list-item>
          <text:p text:style-name="Text_20_body"> Simulujte kalibrátorom prvú nastavenú hodnotu, potom stlačte tlačidlo <text:span text:style-name="Strong_20_Emphasis">Spustiť</text:span> a nakoniec <text:span text:style-name="Strong_20_Emphasis">Enter</text:span> ako odpoveď na potvrdzujúcu správu</text:p>
          <text:list text:style-name="Numbering_20_1">
            <text:list-item>
              <text:p text:style-name="Text_20_body"> Bez povolenej možnosti Štandard. odchýlka stlačte <text:span text:style-name="Strong_20_Emphasis">Potvrdiť</text:span> na potvrdenie prvej hodnoty</text:p>
            </text:list-item>
          </text:list>
        </text:list-item>
        <text:list-item>
          <text:p text:style-name="Text_20_body"> Počkajte, kým program zobrazí druhú správu, potom generujte kalibrátorom druhú nastavenú hodnotu a stlačte <text:span text:style-name="Strong_20_Emphasis">Enter</text:span></text:p>
          <text:list text:style-name="Numbering_20_1">
            <text:list-item>
              <text:p text:style-name="Text_20_body"> Aj v tomto prípade bez povolenej možnosti Štandard. odchýlka stlačte <text:span text:style-name="Strong_20_Emphasis">Potvrdiť</text:span> na potvrdenie druhej hodnoty</text:p>
            </text:list-item>
          </text:list>
        </text:list-item>
        <text:list-item>
          <text:p text:style-name="Text_20_body"> Po zobrazení správy o ukončení procedúry stlačte <text:span text:style-name="Strong_20_Emphasis">Enter</text:span> a stlačte tlačidlo <text:span text:style-name="Strong_20_Emphasis">Uložiť</text:span> na uloženie kalibrácie do databázy</text:p>
        </text:list-item>
      </text:list>
      <text:p text:style-name="Text_20_body">
Kedykoľvek môžete stlačiť tlačidlo <text:span text:style-name="Strong_20_Emphasis">Zrušiť</text:span> na prerušenie kalibračnej procedúry. Na kalibráciu ďalších kanálov zopakujte procedúru od bodu 6.</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 ukončení kalibrácie kanálov je potrebné reštartovať program, aby sa aktivovala.</text:p>
          </table:table-cell>
        </table:table-row>
      </table:table>
      <text:h text:style-name="Heading_20_2" text:outline-level="2"><text:bookmark-start text:name="ukoncenie_programu"/>Ukončenie programu<text:bookmark-end text:name="ukoncenie_programu"/></text:h>
      <text:p text:style-name="Text_20_body">Vyberte položku <text:span text:style-name="Emphasis">Súbor → Ukončiť</text:span> z panela ponúk alebo stlačte nasledujúce tlačidlo a odpovedzte Áno na následnú potvrdzujúcu správu, aby ste zatvorili aplikáciu.</text:p>
      <text:p text:style-name="Text_20_body"><draw:frame draw:style-name="mediacenter" draw:name="" text:anchor-type="paragraph" draw:z-index="0" svg:width="0.84666666666667cm" svg:height="0.84666666666667cm"><draw:image xlink:href="Pictures/385a9658560d458b9bb707b37dcc5166.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Získavanie údajov zo skúšok prebieha iba vtedy, ak je program spustený!</text:p>
          </table:table-cell>
        </table:table-row>
      </table:table>
      <text:h text:style-name="Heading_20_1" text:outline-level="1"><text:bookmark-start text:name="uzivatelske_rozhranie"/>Užívateľské rozhranie<text:bookmark-end text:name="uzivatelske_rozhranie"/></text:h>
      <text:p text:style-name="Text_20_body">
Pri spustení program zobrazí hlavnú obrazovku s ponukou, panelom nástrojov a synoptikou liniek a príslušných skúšobných pracovísk.</text:p>
      <text:h text:style-name="Heading_20_2" text:outline-level="2"><text:bookmark-start text:name="hlavna_obrazovka"/>Hlavná obrazovka<text:bookmark-end text:name="hlavna_obrazovka"/></text:h>
      <text:p text:style-name="Text_20_body">Nasledujúci obrázok zobrazuje hlavný synoptik aplikácie:</text:p>
      <text:p text:style-name="Text_20_body"><draw:frame draw:style-name="mediacenter" draw:name="" text:anchor-type="paragraph" draw:z-index="0" svg:width="13.229166666667cm" svg:height="7.4347916666667cm"><draw:image xlink:href="Pictures/b4a9c3deb0290b7062a427130b136bdd.png" xlink:type="simple" xlink:show="embed" xlink:actuate="onLoad"/></draw:frame></text:p>
      <text:p text:style-name="Text_20_body">Horný panel zobrazuje názov aplikácie a obsahuje tri tlačidlá na zmenu veľkosti a zatvorenie programu (pozrite si príručku operačného systému o ich fungovaní), hneď pod nimi sa nachádzajú Panel ponúk a Panel nástrojov.</text:p>
      <text:p text:style-name="Text_20_body">Stredný panel zobrazuje skúšobné linky s príslušnými pracoviskami. Usporiadanie týchto pracovísk sa môže meniť v závislosti od nastavení obsiahnutých v konfiguračnom súbore aplikácie.</text:p>
      <text:p text:style-name="Text_20_body">V dolnom paneli sa nachádza Stavový riadok, ktorý zobrazuje vľavo poslednú chybu zistenú aplikáciou (ak existuje) a vpravo aktuálny dátum a čas systému.</text:p>
      <text:p text:style-name="Text_20_body">V nasledujúcich odsekoch bude podrobne opísaná každá súčasť hlavnej obrazovky.</text:p>
      <text:h text:style-name="Heading_20_3" text:outline-level="3"><text:bookmark-start text:name="panel_ponuk"/>Panel ponúk<text:bookmark-end text:name="panel_ponuk"/></text:h>
      <text:p text:style-name="Text_20_body">
Všetky funkcie testovacieho programu sú prístupné z Panelu ponúk a je možné ich vybrať pomocou myši alebo z klávesnice podržaním klávesu Alt a následným stlačením podčiarknutého písmena vybraného príkazu.</text:p>
      <text:p text:style-name="Text_20_body"><draw:frame draw:style-name="mediacenter" draw:name="" text:anchor-type="paragraph" draw:z-index="0" svg:width="6.985cm" svg:height="0.635cm"><draw:image xlink:href="Pictures/5f7a5877aba70867685b6d85950fcf4a.png" xlink:type="simple" xlink:show="embed" xlink:actuate="onLoad"/></draw:frame></text:p>
      <text:p text:style-name="Text_20_body">V príručke bude vždy uvedené, ktoré menu použiť pre konkrétnu funkciu, prostredníctvom nasledujúcej schémy: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xt:span text:style-name="Emphasis">Položka menu → Položka podmenu → …</text:span></text:p>
          </table:table-cell>
        </table:table-row>
      </table:table>
      <text:h text:style-name="Heading_20_3" text:outline-level="3"><text:bookmark-start text:name="panel_nastrojov"/>Panel nástrojov<text:bookmark-end text:name="panel_nastrojov"/></text:h>
      <text:p text:style-name="Text_20_body">Na paneli nástrojov sa nachádzajú tlačidlá pre rýchly prístup k funkciám menu:
</text:p>
      <table:table>
        <table:table-column/>
        <table:table-column/>
        <table:table-column/>
        <table:table-row>
          <table:table-cell office:value-type="string" table:style-name="tableheader" table:number-columns-spanned="2">
            <text:p text:style-name="Table_20_Heading"> Tlačidlo </text:p>
          </table:table-cell>
          <table:table-cell office:value-type="string" table:style-name="tableheader">
            <text:p text:style-name="Table_20_Heading"> Popis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85a9658560d458b9bb707b37dcc5166.png" xlink:type="simple" xlink:show="embed" xlink:actuate="onLoad"/></draw:frame> </text:p>
          </table:table-cell>
          <table:table-cell office:value-type="string" table:style-name="tablecell">
            <text:p text:style-name="tablealignleft"> Ukončí aplikáciu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43d716187db577b7fddf0d7d4b2a1cf.png" xlink:type="simple" xlink:show="embed" xlink:actuate="onLoad"/></draw:frame> </text:p>
          </table:table-cell>
          <table:table-cell office:value-type="string" table:style-name="tablecell">
            <text:p text:style-name="tablealignleft"> Prihlásenie operátor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d75987099efdeeb23f538663f1c09d8.png" xlink:type="simple" xlink:show="embed" xlink:actuate="onLoad"/></draw:frame> </text:p>
          </table:table-cell>
          <table:table-cell office:value-type="string" table:style-name="tablecell">
            <text:p text:style-name="tablealignleft"> Odhlásenie operátor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188ba11031ba22ede8e62f3f3f4eef4.png" xlink:type="simple" xlink:show="embed" xlink:actuate="onLoad"/></draw:frame> </text:p>
          </table:table-cell>
          <table:table-cell office:value-type="string" table:style-name="tablecell">
            <text:p text:style-name="tablealignleft"> Zobraziť log udalostí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c7f9d015ef0fe96e6cf20b19e6ab8c5.png" xlink:type="simple" xlink:show="embed" xlink:actuate="onLoad"/></draw:frame> </text:p>
          </table:table-cell>
          <table:table-cell office:value-type="string" table:style-name="tablecell">
            <text:p text:style-name="tablealignleft"> Zastaviť zvukové upozorneni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9fa3839d9dde0e52ba4a4bb05168b0b.png" xlink:type="simple" xlink:show="embed" xlink:actuate="onLoad"/></draw:frame> </text:p>
          </table:table-cell>
          <table:table-cell office:value-type="string" table:style-name="tablecell">
            <text:p text:style-name="tablealignleft"> Prechod na predchádzajúce pracovisko v obrazovke zobrazenia skúšok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76a24e591862b5c8b050decbcbb9078.png" xlink:type="simple" xlink:show="embed" xlink:actuate="onLoad"/></draw:frame> </text:p>
          </table:table-cell>
          <table:table-cell office:value-type="string" table:style-name="tablecell">
            <text:p text:style-name="tablealignleft"> Prechod na nasledujúce pracovisko v obrazovke zobrazenia skúšok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07b77e545ec53f8793c02fd16883719.png" xlink:type="simple" xlink:show="embed" xlink:actuate="onLoad"/></draw:frame> </text:p>
          </table:table-cell>
          <table:table-cell office:value-type="string" table:style-name="tablecell">
            <text:p text:style-name="tablealignleft"> Aktivovať/deaktivovať zobrazenie mriežky v obrazovke skúšok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8fd6c34efaa85844c2fc15e471ddfb35.png" xlink:type="simple" xlink:show="embed" xlink:actuate="onLoad"/></draw:frame> </text:p>
          </table:table-cell>
          <table:table-cell office:value-type="string" table:style-name="tablecell">
            <text:p text:style-name="tablealignleft"> Zavrie obrazovku skúšok a vráti sa na hlavnú obrazovku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e603952cb23fddb1c014ba3912f0231e.png" xlink:type="simple" xlink:show="embed" xlink:actuate="onLoad"/></draw:frame> </text:p>
          </table:table-cell>
          <table:table-cell office:value-type="string" table:style-name="tablecell">
            <text:p text:style-name="tablealignleft"> Otvoriť skúšku z archívu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afd0338f02a6d8edc10a19c36f1ea7f.png" xlink:type="simple" xlink:show="embed" xlink:actuate="onLoad"/></draw:frame> </text:p>
          </table:table-cell>
          <table:table-cell office:value-type="string" table:style-name="tablecell">
            <text:p text:style-name="tablealignleft"> Spustiť novú skúšku na vybranom pracovisku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d6c5f0d69d34e5dd8f14a91901583ff.png" xlink:type="simple" xlink:show="embed" xlink:actuate="onLoad"/></draw:frame> </text:p>
          </table:table-cell>
          <table:table-cell office:value-type="string" table:style-name="tablecell">
            <text:p text:style-name="tablealignleft"> Upraviť údaje aktívnej skúšky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Uložiť údaje skúšky do archívu a uvoľniť pracovisko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084b6d960de8f30a2e8ae761abdef6b.png" xlink:type="simple" xlink:show="embed" xlink:actuate="onLoad"/></draw:frame> </text:p>
          </table:table-cell>
          <table:table-cell office:value-type="string" table:style-name="tablecell">
            <text:p text:style-name="tablealignleft"> Natrvalo vymazať údaje skúšky a uvoľniť pracovisko</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6decc76c335b6871485bfc0d941ab6b.png" xlink:type="simple" xlink:show="embed" xlink:actuate="onLoad"/></draw:frame> </text:p>
          </table:table-cell>
          <table:table-cell office:value-type="string" table:style-name="tablecell">
            <text:p text:style-name="tablealignleft"> Spustiť cyklus akvizíci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52c0c703e74a0c662adf1edca12c3f9.png" xlink:type="simple" xlink:show="embed" xlink:actuate="onLoad"/></draw:frame> </text:p>
          </table:table-cell>
          <table:table-cell office:value-type="string" table:style-name="tablecell">
            <text:p text:style-name="tablealignleft"> Prerušiť cyklus akvizíci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20ebd14a6cba9aafdb644e8d3eda579.png" xlink:type="simple" xlink:show="embed" xlink:actuate="onLoad"/></draw:frame> </text:p>
          </table:table-cell>
          <table:table-cell office:value-type="string" table:style-name="tablecell">
            <text:p text:style-name="tablealignleft"> Ukončiť cyklus akvizíci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e8831fefef6c5b1480b2560ee639386.png" xlink:type="simple" xlink:show="embed" xlink:actuate="onLoad"/></draw:frame> </text:p>
          </table:table-cell>
          <table:table-cell office:value-type="string" table:style-name="tablecell">
            <text:p text:style-name="tablealignleft"> Vymazať posledný zaznamenaný cyklus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Otvoriť obrazovku so zobrazením vykonaných cyklov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Vytlačiť skúšobný hárok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9fe499942b1f665e5d33465bfdffab.png" xlink:type="simple" xlink:show="embed" xlink:actuate="onLoad"/></draw:frame> </text:p>
          </table:table-cell>
          <table:table-cell office:value-type="string" table:style-name="tablecell">
            <text:p text:style-name="tablealignleft"> Vytlačiť report vykonaných cyklov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1209c34f41f1fdf259d197818cb0ca.png" xlink:type="simple" xlink:show="embed" xlink:actuate="onLoad"/></draw:frame> </text:p>
          </table:table-cell>
          <table:table-cell office:value-type="string" table:style-name="tablecell">
            <text:p text:style-name="tablealignleft"> Vytlačiť Excel report vykonaných cyklov </text:p>
          </table:table-cell>
        </table:table-row>
        <table:table-row>
          <table:table-cell office:value-type="string" table:style-name="tablecell"/>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Vytlačiť náhľad Excel reportu podľa skúšobného hárku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f54bf7b3661e4a0e806effdab5e0dd54.png" xlink:type="simple" xlink:show="embed" xlink:actuate="onLoad"/></draw:frame> </text:p>
          </table:table-cell>
          <table:table-cell office:value-type="string" table:style-name="tablecell">
            <text:p text:style-name="tablealignleft"> Kopírovať údaje pracovisk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25f32fe4f424ed924e1b31ad783e97c.png" xlink:type="simple" xlink:show="embed" xlink:actuate="onLoad"/></draw:frame> </text:p>
          </table:table-cell>
          <table:table-cell office:value-type="string" table:style-name="tablecell">
            <text:p text:style-name="tablealignleft"> Presunúť údaje pracoviska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14f02ab8c9b13d3588dce20e827e41e.png" xlink:type="simple" xlink:show="embed" xlink:actuate="onLoad"/></draw:frame> </text:p>
          </table:table-cell>
          <table:table-cell office:value-type="string" table:style-name="tablecell">
            <text:p text:style-name="tablealignleft"> Zobraziť hodnoty vstupov pracoviska </text:p>
          </table:table-cell>
        </table:table-row>
      </table:table>
      <text:h text:style-name="Heading_20_3" text:outline-level="3"><text:bookmark-start text:name="stavovy_riadok"/>Stavový riadok<text:bookmark-end text:name="stavovy_riadok"/></text:h>
      <text:p text:style-name="Text_20_body">Stavový riadok umiestnený dole zobrazuje:</text:p>
      <text:list text:style-name="List_20_1">
        <text:list-item>
          <text:p text:style-name="Text_20_body"> poslednú zistenú chybu (ak existuje)</text:p>
        </text:list-item>
        <text:list-item>
          <text:p text:style-name="Text_20_body"> stav UDP servera pre pripojenie wifi zariadení Datalogic Elf</text:p>
        </text:list-item>
        <text:list-item>
          <text:p text:style-name="Text_20_body"> stav sériového pripojenia s čítačkami čiarových kódov Datalogic Dragon</text:p>
        </text:list-item>
        <text:list-item>
          <text:p text:style-name="Text_20_body"> meno prihláseného operátora (ak existuje)</text:p>
        </text:list-item>
        <text:list-item>
          <text:p text:style-name="Text_20_body"> dátum a čas systému</text:p>
        </text:list-item>
      </text:list>
      <text:h text:style-name="Heading_20_3" text:outline-level="3"><text:bookmark-start text:name="zobrazenie_liniek_a_pracovisk"/>Zobrazenie liniek a pracovísk<text:bookmark-end text:name="zobrazenie_liniek_a_pracovisk"/></text:h>
      <text:p text:style-name="Text_20_body">
<draw:frame draw:style-name="mediacenter" draw:name="" text:anchor-type="paragraph" draw:z-index="0" svg:width="13.229166666667cm" svg:height="3.2279166666667cm"><draw:image xlink:href="Pictures/95fc2f320b3f2b5197c39fda03e45897.jpg" xlink:type="simple" xlink:show="embed" xlink:actuate="onLoad"/></draw:frame></text:p>
      <text:p text:style-name="Text_20_body">V strednom paneli aplikácie sa nachádzajú všetky nakonfigurované pracoviská, rozdelené podľa linky. Pre každé pracovisko sa zobrazujú:
</text:p>
      <text:list text:style-name="List_20_1">
        <text:list-item>
          <text:p text:style-name="Text_20_body"> obrázok predstavujúci typ výrobku v skúške</text:p>
        </text:list-item>
        <text:list-item>
          <text:p text:style-name="Text_20_body"> model</text:p>
        </text:list-item>
        <text:list-item>
          <text:p text:style-name="Text_20_body"> identifikátor pridelený pracovisku pri nastavení</text:p>
        </text:list-item>
        <text:list-item>
          <text:p text:style-name="Text_20_body"> LED so stavom skúšky: </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d087695936d22d8c57be6cd6e25d2a0d.png" xlink:type="simple" xlink:show="embed" xlink:actuate="onLoad"/></draw:frame> </text:p>
          </table:table-cell>
          <table:table-cell office:value-type="string" table:style-name="tablecell">
            <text:p text:style-name="tablealignleft"> Žiadny cyklus prítomný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1aaf5555c202e035a910ab54d973fab.png" xlink:type="simple" xlink:show="embed" xlink:actuate="onLoad"/></draw:frame> </text:p>
          </table:table-cell>
          <table:table-cell office:value-type="string" table:style-name="tablecell">
            <text:p text:style-name="tablealignleft"> Cyklus spustený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fc88e491c75ab70153f63bae2f9fbef.png" xlink:type="simple" xlink:show="embed" xlink:actuate="onLoad"/></draw:frame> </text:p>
          </table:table-cell>
          <table:table-cell office:value-type="string" table:style-name="tablecell">
            <text:p text:style-name="tablealignleft"> Cyklus prerušený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556974c1fb87ab3272ea092308d334.png" xlink:type="simple" xlink:show="embed" xlink:actuate="onLoad"/></draw:frame> </text:p>
          </table:table-cell>
          <table:table-cell office:value-type="string" table:style-name="tablecell">
            <text:p text:style-name="tablealignleft"> Cyklus ukončený </text:p>
          </table:table-cell>
        </table:table-row>
      </table:table>
      <text:list text:style-name="List_20_1">
        <text:list-item>
          <text:p text:style-name="Text_20_body"> ak je aktívna funkcia kontrol, zobrazí sa výsledok priradený poslednému vykonanému cyklu:</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58313025553c1b6736c0f3ea22d2304a.png" xlink:type="simple" xlink:show="embed" xlink:actuate="onLoad"/></draw:frame> </text:p>
          </table:table-cell>
          <table:table-cell office:value-type="string" table:style-name="tablecell">
            <text:p text:style-name="tablealignleft"> Prebieha kontrol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65acc45748d5e45dae72527a5eac001.png" xlink:type="simple" xlink:show="embed" xlink:actuate="onLoad"/></draw:frame> </text:p>
          </table:table-cell>
          <table:table-cell office:value-type="string" table:style-name="tablecell">
            <text:p text:style-name="tablealignleft"> Výsledok kontroly pozitívny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44a2d51e01822fed3c8da4a91d9b148.png" xlink:type="simple" xlink:show="embed" xlink:actuate="onLoad"/></draw:frame> </text:p>
          </table:table-cell>
          <table:table-cell office:value-type="string" table:style-name="tablecell">
            <text:p text:style-name="tablealignleft"> Výsledok kontroly negatívny </text:p>
          </table:table-cell>
        </table:table-row>
      </table:table>
      <text:h text:style-name="Heading_20_4" text:outline-level="4"><text:bookmark-start text:name="vyber_pracoviska"/>Výber pracoviska<text:bookmark-end text:name="vyber_pracoviska"/></text:h>
      <text:p text:style-name="Text_20_body">Na výber pracoviska kliknite na jeho panel ľavým tlačidlom myši. Vybrané pracovisko je označené červeným rámikom.</text:p>
      <text:p text:style-name="Text_20_body"><draw:frame draw:style-name="mediacenter" draw:name="" text:anchor-type="paragraph" draw:z-index="0" svg:width="3.5454166666667cm" svg:height="2.8839583333333cm"><draw:image xlink:href="Pictures/c885e59f5c9674e3cea0e133a80d6d82.jpg" xlink:type="simple" xlink:show="embed" xlink:actuate="onLoad"/></draw:frame></text:p>
      <text:h text:style-name="Heading_20_4" text:outline-level="4"><text:bookmark-start text:name="viacnasobny_vyber_pracovisk"/>Viacnásobný výber pracovísk<text:bookmark-end text:name="viacnasobny_vyber_pracovisk"/></text:h>
      <text:p text:style-name="Text_20_body">Je tiež možné vybrať skupinu pracovísk, ktoré majú rovnakú <text:span text:style-name="Strong_20_Emphasis">Skupinu</text:span>. Na tento účel podržte kláves Shift počas výberu pracoviska.</text:p>
      <text:p text:style-name="Text_20_body"><draw:frame draw:style-name="mediacenter" draw:name="" text:anchor-type="paragraph" draw:z-index="0" svg:width="6.82625cm" svg:height="2.8045833333333cm"><draw:image xlink:href="Pictures/6a0bb5c12ea95edc25ab6a7fbff940db.jpg" xlink:type="simple" xlink:show="embed" xlink:actuate="onLoad"/></draw:frame></text:p>
      <text:h text:style-name="Heading_20_1" text:outline-level="1"><text:bookmark-start text:name="sprava_skusky"/>Správa skúšky<text:bookmark-end text:name="sprava_skusky"/></text:h>
      <text:p text:style-name="Text_20_body">
Na spustenie novej skúšky je potrebné zadať údaje o výrobku, vybrať príslušný hárok so sekvenciou cyklov, ktoré sa majú vykonať, a nakonfigurovať vstupy používané na získavanie údajov.</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Konfigurácia vstupov je požadovaná iba pri prvom spustení alebo v prípade, že chcete zmeniť získavané veličiny z jedného cyklu na druhý.</text:p>
          </table:table-cell>
        </table:table-row>
      </table:table>
      <text:p text:style-name="Text_20_body">Kedykoľvek počas skúšky je možné upraviť údaje o výrobku v skúške, ako aj upraviť skúšobný hárok. 
V tejto časti sú analyzované všetky dostupné funkcie od vytvorenia až po konečné uloženie do archívu.</text:p>
      <text:h text:style-name="Heading_20_2" text:outline-level="2"><text:bookmark-start text:name="zacatie_testovania"/>Začatie testovania<text:bookmark-end text:name="zacatie_testovania"/></text:h>
      <text:p text:style-name="Text_20_body">Kliknite pravým tlačidlom myši na post “Prázdna” a vyberte <text:span text:style-name="Emphasis">Postavisko → Načítať</text:span> pre otvorenie obrazovky na spustenie/úpravu.</text:p>
      <text:p text:style-name="Text_20_body">Pre rýchle spustenie testovania so zadaním minimálnych požadovaných údajov postupujte nasledovne:</text:p>
      <text:list text:style-name="List_20_1">
        <text:list-item>
          <text:p text:style-name="Text_20_body"> otvorte archív a vyberte model produktu pomocou tlačidla <text:span text:style-name="Strong_20_Emphasis">Načítať</text:span> v rámčeku <text:span text:style-name="Strong_20_Emphasis">Osobné</text:span> údaje;</text:p>
        </text:list-item>
        <text:list-item>
          <text:p text:style-name="Text_20_body"> vyberte <text:span text:style-name="Strong_20_Emphasis">kartičku</text:span>;</text:p>
        </text:list-item>
        <text:list-item>
          <text:p text:style-name="Text_20_body"> vyberte <text:span text:style-name="Strong_20_Emphasis">Načítať</text:span> pre otvorenie archívu testovacích kariet;</text:p>
        </text:list-item>
        <text:list-item>
          <text:p text:style-name="Text_20_body"> vyberte <text:span text:style-name="Strong_20_Emphasis">Potvrdiť</text:span> pre dokončenie postupu a návrat do prehľadu postáv.</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pisovaný postup umožňuje rýchle načítanie produktu, no predpokladá, že vstupy boli predtým definované v nastaveniach.</text:p>
          </table:table-cell>
        </table:table-row>
      </table:table>
      <text:p text:style-name="Text_20_body">Pre všetky informácie o testovaní si pozrite nasledujúce odseky, ktoré popisujú údaje rozdelené do troch dostupných kariet:</text:p>
      <text:list text:style-name="List_20_1">
        <text:list-item>
          <text:p text:style-name="Text_20_body"> Údaje;</text:p>
        </text:list-item>
        <text:list-item>
          <text:p text:style-name="Text_20_body"> Kartička;</text:p>
        </text:list-item>
        <text:list-item>
          <text:p text:style-name="Text_20_body"> Vstupy.</text:p>
        </text:list-item>
      </text:list>
      <text:h text:style-name="Heading_20_3" text:outline-level="3"><text:bookmark-start text:name="udaje_o_testovani"/>Údaje o testovaní<text:bookmark-end text:name="udaje_o_testovani"/></text:h>
      <text:p text:style-name="Text_20_body">
V ráme Testovanie sú uvedené všeobecné informácie o teste:
</text:p>
      <text:list text:style-name="List_20_1">
        <text:list-item>
          <text:p text:style-name="Text_20_body"> <text:span text:style-name="Strong_20_Emphasis">Linka/Post</text:span>: identifikátor linky a vybraného pracoviska;</text:p>
        </text:list-item>
        <text:list-item>
          <text:p text:style-name="Text_20_body"> <text:span text:style-name="Strong_20_Emphasis">Dátum/Čas</text:span>: dátum a čas začiatku nového testovania;</text:p>
        </text:list-item>
        <text:list-item>
          <text:p text:style-name="Text_20_body"> <text:span text:style-name="Strong_20_Emphasis">Číslo karty</text:span>: pole pre popisné vyhľadávanie v archíve;</text:p>
        </text:list-item>
        <text:list-item>
          <text:p text:style-name="Text_20_body"> <text:span text:style-name="Strong_20_Emphasis">Čas vzorkovania</text:span>: interval vzorkovania hodnôt, ktorý je možné vybrať z možností: 1, 2, 5, 10, 15, 30 alebo 60 sekúnd;</text:p>
        </text:list-item>
        <text:list-item>
          <text:p text:style-name="Text_20_body"> <text:span text:style-name="Strong_20_Emphasis">Sériové číslo</text:span>: výrobné číslo produktu;</text:p>
        </text:list-item>
        <text:list-item>
          <text:p text:style-name="Text_20_body"> <text:span text:style-name="Strong_20_Emphasis">Projekt/Linka</text:span>: používateľské pole pre vyhľadávanie v archíve;</text:p>
        </text:list-item>
        <text:list-item>
          <text:p text:style-name="Text_20_body"> <text:span text:style-name="Strong_20_Emphasis">Skupina</text:span>: pole rozlišujúce pracoviská patriace do tej istej skupiny, ktoré môžu spustiť cykly simultánne;</text:p>
        </text:list-item>
        <text:list-item>
          <text:p text:style-name="Text_20_body"> <text:span text:style-name="Strong_20_Emphasis">Typ testovania</text:span>: vyberateľné medzi SOFT TOOL/AUDIT atď.;</text:p>
        </text:list-item>
        <text:list-item>
          <text:p text:style-name="Text_20_body"> <text:span text:style-name="Strong_20_Emphasis">Poznámky</text:span>: pole pre vloženie voľného textu;</text:p>
        </text:list-item>
      </text:list>
      <text:p text:style-name="Text_20_body">
V ráme Osobné údaje sú uložené informácie týkajúce sa produktu. Tieto informácie možno načítať priamo z archívu a v prípade potreby upraviť lokálne len pre testovaný produkt.</text:p>
      <text:p text:style-name="Text_20_body"><draw:frame draw:style-name="mediacenter" draw:name="" text:anchor-type="paragraph" draw:z-index="0" svg:width="10.583333333333cm" svg:height="8.8370833333333cm"><draw:image xlink:href="Pictures/f112139499f1950b2c8040b2dd3fc049.jpg" xlink:type="simple" xlink:show="embed" xlink:actuate="onLoad"/></draw:frame></text:p>
      <text:h text:style-name="Heading_20_3" text:outline-level="3"><text:bookmark-start text:name="testovacia_karta"/>Testovacia karta<text:bookmark-end text:name="testovacia_karta"/></text:h>
      <text:p text:style-name="Text_20_body">Z tohto panela je možné vybrať kartu obsahujúcu zoznam cyklov, ktoré musí operátor vykonať v sekvencii počas celého trvania testu. Po načítaní karty je možné ju lokálne upravovať (bez zmeny tej definovanej v archíve), a to ako v cykloch, tak aj v plánovaných aktivitách.</text:p>
      <text:p text:style-name="Text_20_body"><draw:frame draw:style-name="mediacenter" draw:name="" text:anchor-type="paragraph" draw:z-index="0" svg:width="10.583333333333cm" svg:height="8.8370833333333cm"><draw:image xlink:href="Pictures/189557620af20df8806fb879c62bef59.jpg" xlink:type="simple" xlink:show="embed" xlink:actuate="onLoad"/></draw:frame></text:p>
      <text:p text:style-name="Text_20_body">Pre načítanie karty z archívu:</text:p>
      <text:list text:style-name="List_20_1">
        <text:list-item>
          <text:p text:style-name="Text_20_body"> Stlačte tlačidlo Načítať;</text:p>
        </text:list-item>
        <text:list-item>
          <text:p text:style-name="Text_20_body"> Zvýraznite kartu medzi tými, ktoré sú v archíve, a stlačte tlačidlo Vybrať.</text:p>
        </text:list-item>
      </text:list>
      <text:p text:style-name="Text_20_body">
Po načítaní karty budú všetky programy a aktivity v nej obsiahnuté uvedené v príslušných zoznamoch.</text:p>
      <text:h text:style-name="Heading_20_4" text:outline-level="4"><text:bookmark-start text:name="programy_karty"/>Programy karty<text:bookmark-end text:name="programy_karty"/></text:h>
      <text:p text:style-name="Text_20_body">
Aj po spustení môže operátor upravovať programy obsiahnuté v sekvencii testovania. Pridávanie môže byť vykonané kedykoľvek, odstránenie však nie je možné, ak už boli vykonané cykly spojené s programom, ktorý sa má odstrániť.
Pre vloženie programu:
</text:p>
      <text:list text:style-name="List_20_1">
        <text:list-item>
          <text:p text:style-name="Text_20_body"> Stlačte tlačidlo <text:span text:style-name="Strong_20_Emphasis">Pridať</text:span>;</text:p>
        </text:list-item>
        <text:list-item>
          <text:p text:style-name="Text_20_body"> Vyberte jeden z existujúcich programov alebo vytvorte nový (pozrite si odsek o programoch) a stlačte tlačidlo <text:span text:style-name="Strong_20_Emphasis">Vybrať</text:span>.</text:p>
        </text:list-item>
      </text:list>
      <text:p text:style-name="Text_20_body">Pre úpravu programu:</text:p>
      <text:list text:style-name="List_20_1">
        <text:list-item>
          <text:p text:style-name="Text_20_body"> Vyberte program zo zoznamu;</text:p>
        </text:list-item>
        <text:list-item>
          <text:p text:style-name="Text_20_body"> Stlačte tlačidlo <text:span text:style-name="Strong_20_Emphasis">Upraviť</text:span>.</text:p>
        </text:list-item>
      </text:list>
      <text:p text:style-name="Text_20_body">
<draw:frame draw:style-name="mediacenter" draw:name="" text:anchor-type="paragraph" draw:z-index="0" svg:width="5.2916666666667cm" svg:height="8.016875cm"><draw:image xlink:href="Pictures/b499cbc85294fa0eb60ddc156e3d85a1.jpg" xlink:type="simple" xlink:show="embed" xlink:actuate="onLoad"/></draw:frame></text:p>
      <text:h text:style-name="Heading_20_4" text:outline-level="4"><text:bookmark-start text:name="aktivity_karty"/>Aktivity karty<text:bookmark-end text:name="aktivity_karty"/></text:h>
      <text:p text:style-name="Text_20_body">Aj aktivity je možné pridávať kedykoľvek a rovnako ako pri programoch ich nemožno odstrániť, ak bola niektorá z aktivít v už vykonaných cykloch označená ako “potvrdená”.</text:p>
      <text:p text:style-name="Text_20_body">Pre vloženie aktivity:</text:p>
      <text:list text:style-name="List_20_1">
        <text:list-item>
          <text:p text:style-name="Text_20_body"> Stlačte tlačidlo <text:span text:style-name="Strong_20_Emphasis">Pridať</text:span>;</text:p>
        </text:list-item>
        <text:list-item>
          <text:p text:style-name="Text_20_body"> Vyberte jednu z existujúcich aktivít alebo vytvorte novú (pozrite si kapitolu o aktivitách) a stlačte tlačidlo <text:span text:style-name="Strong_20_Emphasis">Vybrať</text:span>.</text:p>
        </text:list-item>
      </text:list>
      <text:p text:style-name="Text_20_body">Pre úpravu aktivity:</text:p>
      <text:list text:style-name="List_20_1">
        <text:list-item>
          <text:p text:style-name="Text_20_body"> Vyberte aktivitu zo zoznamu;</text:p>
        </text:list-item>
        <text:list-item>
          <text:p text:style-name="Text_20_body"> Stlačte tlačidlo <text:span text:style-name="Strong_20_Emphasis">Upraviť</text:span>.</text:p>
        </text:list-item>
      </text:list>
      <text:p text:style-name="Text_20_body">
<draw:frame draw:style-name="mediacenter" draw:name="" text:anchor-type="paragraph" draw:z-index="0" svg:width="5.2916666666667cm" svg:height="2.6458333333333cm"><draw:image xlink:href="Pictures/d85252916bc21169ca84992fa42c2d82.jpg" xlink:type="simple" xlink:show="embed" xlink:actuate="onLoad"/></draw:frame></text:p>
      <text:h text:style-name="Heading_20_3" text:outline-level="3"><text:bookmark-start text:name="konfiguracia_vstupov"/>Konfigurácia vstupov<text:bookmark-end text:name="konfiguracia_vstupov"/></text:h>
      <text:p text:style-name="Text_20_body">Kanály, pre ktoré program graficky zobrazuje získané hodnoty, sú uvedené v karte vstupov. Podľa typu pracoviska je možné mať rôzne typy vstupov: napätie, prúd, výkon, teplota, počítadlo litrov, počítadlo otáčok atď.</text:p>
      <text:p text:style-name="Text_20_body"><draw:frame draw:style-name="mediacenter" draw:name="" text:anchor-type="paragraph" draw:z-index="0" svg:width="13.229166666667cm" svg:height="11.059583333333cm"><draw:image xlink:href="Pictures/55e657dcb49494e61386d43b13879e39.jpg" xlink:type="simple" xlink:show="embed" xlink:actuate="onLoad"/></draw:frame></text:p>
      <text:p text:style-name="Text_20_body">Pre každý vstup sa zobrazujú tieto informácie:
</text:p>
      <text:list text:style-name="List_20_1">
        <text:list-item>
          <text:p text:style-name="Text_20_body"> <text:span text:style-name="Strong_20_Emphasis">Č.</text:span>: číslo kanála podľa pracoviska a typu;</text:p>
        </text:list-item>
        <text:list-item>
          <text:p text:style-name="Text_20_body"> <text:span text:style-name="Strong_20_Emphasis">Popis</text:span>: popis priradený ku kanálu;</text:p>
        </text:list-item>
        <text:list-item>
          <text:p text:style-name="Text_20_body"> <text:span text:style-name="Strong_20_Emphasis">Možnosti</text:span>: parametre pre inžinierske nastavenie;</text:p>
        </text:list-item>
        <text:list-item>
          <text:p text:style-name="Text_20_body"> <text:span text:style-name="Strong_20_Emphasis">Linka</text:span>: identifikátor linky;</text:p>
        </text:list-item>
        <text:list-item>
          <text:p text:style-name="Text_20_body"> <text:span text:style-name="Strong_20_Emphasis">Pracovisko</text:span>: identifikátor pracoviska;</text:p>
        </text:list-item>
        <text:list-item>
          <text:p text:style-name="Text_20_body"> <text:span text:style-name="Strong_20_Emphasis">Typ</text:span>: typ kanála (teplota t, teplota k, počítadlo otáčok, počítadlo litrov atď.)</text:p>
        </text:list-item>
      </text:list>
      <text:p text:style-name="Text_20_body">
Ako je uvedené v nasledujúcich kapitolách, je možné používať aj linkové vstupy, teda zdieľané všetkými pracoviskami, ako aj vstupy z iných pracovísk patriacich do tej istej testovacej linky.</text:p>
      <text:h text:style-name="Heading_20_4" text:outline-level="4"><text:bookmark-start text:name="uprava_konfiguracie_vstupov"/>Úprava konfigurácie vstupov<text:bookmark-end text:name="uprava_konfiguracie_vstupov"/></text:h>
      <text:p text:style-name="Text_20_body">Stlačením tlačidla Upraviť sa otvorí okno na úpravu používaných vstupov:</text:p>
      <text:p text:style-name="Text_20_body"><draw:frame draw:style-name="mediacenter" draw:name="" text:anchor-type="paragraph" draw:z-index="0" svg:width="13.229166666667cm" svg:height="8.89cm"><draw:image xlink:href="Pictures/474521ffed1c575d119c77f000a3ad34.jpg" xlink:type="simple" xlink:show="embed" xlink:actuate="onLoad"/></draw:frame></text:p>
      <text:p text:style-name="Text_20_body">Po otvorení okna program predvolene zobrazuje kartu Vstupy pracoviska, kde sú uvedené všetky vstupy patriace danému pracovisku, či už sú použité (farbou alebo priradeným popisom) alebo nie. Výberom Vstupy linky sa zobrazia kanály spoločné pre všetky pracoviská linky, používané napríklad pre meranie teploty a vlhkosti prostredia alebo tlaku plynu atď.
Pre priradenie kanála:</text:p>
      <text:list text:style-name="List_20_1">
        <text:list-item>
          <text:p text:style-name="Text_20_body"> Vyberte kanál v ľavom zozname;</text:p>
        </text:list-item>
        <text:list-item>
          <text:p text:style-name="Text_20_body"> Vyberte v pravom zozname popis a farbu, ktorú chcete priradiť;</text:p>
        </text:list-item>
        <text:list-item>
          <text:p text:style-name="Text_20_body"> Pre niektoré typy vstupov sú potrebné ďalšie informácie:</text:p>
          <text:list text:style-name="List_20_1">
            <text:list-item>
              <text:p text:style-name="Text_20_body"> <text:span text:style-name="Strong_20_Emphasis">Počítadlo otáčok</text:span>: zadajte počet impulzov za otáčku podľa pripojeného zariadenia;</text:p>
            </text:list-item>
            <text:list-item>
              <text:p text:style-name="Text_20_body"> <text:span text:style-name="Strong_20_Emphasis">Analógový vstup</text:span>: zadajte offset a zosilnenie podľa pripojeného prístroja alebo stlačte tlačidlo Kalibrovať pre automatický výpočet;</text:p>
            </text:list-item>
          </text:list>
        </text:list-item>
        <text:list-item>
          <text:p text:style-name="Text_20_body"> Stlačte tlačidlo <text:span text:style-name="Strong_20_Emphasis">Aktualizovať</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ed stlačením tlačidla <text:span text:style-name="Strong_20_Emphasis">Aktualizovať</text:span> môžete zmeniť farbu a popis vstupu v príslušnom textovom poli.</text:p>
          </table:table-cell>
        </table:table-row>
      </table:table>
      <text:p text:style-name="Text_20_body">Pre odpojenie kanála:
</text:p>
      <text:list text:style-name="List_20_1">
        <text:list-item>
          <text:p text:style-name="Text_20_body"> Vyberte kanál v ľavom zozname;</text:p>
        </text:list-item>
        <text:list-item>
          <text:p text:style-name="Text_20_body"> Stlačte tlačidlo <text:span text:style-name="Strong_20_Emphasis">Odstrániť</text:span> na odstránenie asociácií.</text:p>
        </text:list-item>
      </text:list>
      <text:p text:style-name="Text_20_body">
Pomocou výberovej funkcie v ľavom dolnom rohu je možné prechádzať medzi pracoviskami a využívať voľné vstupy iných pracovísk.
Pre vstupy pracoviska (nie zdieľané linkové vstupy) je možné načítať predtým definované konfigurácie z archívu.</text:p>
      <text:p text:style-name="Text_20_body">Pre načítanie konfigurácie:</text:p>
      <text:list text:style-name="List_20_1">
        <text:list-item>
          <text:p text:style-name="Text_20_body"> Stlačte tlačidlo <text:span text:style-name="Strong_20_Emphasis">Načítať</text:span>;</text:p>
        </text:list-item>
        <text:list-item>
          <text:p text:style-name="Text_20_body"> Vyberte konfiguráciu na načítanie;</text:p>
        </text:list-item>
        <text:list-item>
          <text:p text:style-name="Text_20_body"> Stlačte tlačidlo <text:span text:style-name="Strong_20_Emphasis">Vybrať</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Pre vytvorenie jednej alebo viacerých konfigurácií pozrite kapitolu o konfigurácii vstupov.</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 načítaní konfigurácie sa odstránia predchádzajúce asociácie kanálov pracoviska.</text:p>
          </table:table-cell>
        </table:table-row>
      </table:table>
      <text:p text:style-name="Text_20_body">Ecco la traduzione in slovacco del testo fornito:</text:p>
      <text:h text:style-name="Heading_20_4" text:outline-level="4"><text:bookmark-start text:name="aktivity_karty1"/>Aktivity karty<text:bookmark-end text:name="aktivity_karty1"/></text:h>
      <text:p text:style-name="Text_20_body">Aj aktivity je možné pridávať kedykoľvek a rovnako ako pri programoch ich nemožno odstrániť, ak bola niektorá z aktivít v už vykonaných cykloch označená ako „potvrdená“.
Pre vloženie aktivity:
</text:p>
      <text:list text:style-name="List_20_1">
        <text:list-item>
          <text:p text:style-name="Text_20_body"> Stlačte tlačidlo Pridať;</text:p>
        </text:list-item>
        <text:list-item>
          <text:p text:style-name="Text_20_body"> Vyberte jednu z existujúcich aktivít alebo vytvorte novú (pozrite si kapitolu o aktivitách) a stlačte tlačidlo Vybrať.</text:p>
        </text:list-item>
      </text:list>
      <text:p text:style-name="Text_20_body">
Pre úpravu aktivity:</text:p>
      <text:list text:style-name="List_20_1">
        <text:list-item>
          <text:p text:style-name="Text_20_body"> Vyberte aktivitu zo zoznamu;</text:p>
        </text:list-item>
        <text:list-item>
          <text:p text:style-name="Text_20_body"> Stlačte tlačidlo Upraviť.</text:p>
        </text:list-item>
      </text:list>
      <text:p text:style-name="Text_20_body">
<draw:frame draw:style-name="mediacenter" draw:name="" text:anchor-type="paragraph" draw:z-index="0" svg:width="5.2916666666667cm" svg:height="2.6458333333333cm"><draw:image xlink:href="Pictures/d85252916bc21169ca84992fa42c2d82.jpg" xlink:type="simple" xlink:show="embed" xlink:actuate="onLoad"/></draw:frame></text:p>
      <text:h text:style-name="Heading_20_3" text:outline-level="3"><text:bookmark-start text:name="konfiguracia_vstupov1"/>Konfigurácia vstupov<text:bookmark-end text:name="konfiguracia_vstupov1"/></text:h>
      <text:p text:style-name="Text_20_body">Kanály, pre ktoré program graficky zobrazuje získané hodnoty, sú uvedené v karte vstupov. Podľa typu pracoviska je možné mať rôzne typy vstupov: napätie, prúd, výkon, teplota, počítadlo litrov, počítadlo otáčok atď.</text:p>
      <text:p text:style-name="Text_20_body"><draw:frame draw:style-name="mediacenter" draw:name="" text:anchor-type="paragraph" draw:z-index="0" svg:width="13.229166666667cm" svg:height="11.059583333333cm"><draw:image xlink:href="Pictures/55e657dcb49494e61386d43b13879e39.jpg" xlink:type="simple" xlink:show="embed" xlink:actuate="onLoad"/></draw:frame></text:p>
      <text:p text:style-name="Text_20_body">Pre každý vstup sa zobrazujú tieto informácie:
</text:p>
      <text:list text:style-name="List_20_1">
        <text:list-item>
          <text:p text:style-name="Text_20_body"> Č.: číslo kanála podľa pracoviska a typu;</text:p>
        </text:list-item>
        <text:list-item>
          <text:p text:style-name="Text_20_body"> Popis: popis priradený ku kanálu;</text:p>
        </text:list-item>
        <text:list-item>
          <text:p text:style-name="Text_20_body"> Možnosti: parametre pre inžinierske nastavenie;</text:p>
        </text:list-item>
        <text:list-item>
          <text:p text:style-name="Text_20_body"> Linka: identifikátor linky;</text:p>
        </text:list-item>
        <text:list-item>
          <text:p text:style-name="Text_20_body"> Pracovisko: identifikátor pracoviska;</text:p>
        </text:list-item>
        <text:list-item>
          <text:p text:style-name="Text_20_body"> Typ: typ kanála (teplota t, teplota k, počítadlo otáčok, počítadlo litrov atď.)</text:p>
        </text:list-item>
      </text:list>
      <text:p text:style-name="Text_20_body">
Ako je uvedené v nasledujúcich kapitolách, je možné používať aj linkové vstupy, teda zdieľané všetkými pracoviskami, ako aj vstupy z iných pracovísk patriacich do tej istej testovacej linky.</text:p>
      <text:h text:style-name="Heading_20_4" text:outline-level="4"><text:bookmark-start text:name="uprava_konfiguracie_vstupov1"/>Úprava konfigurácie vstupov<text:bookmark-end text:name="uprava_konfiguracie_vstupov1"/></text:h>
      <text:p text:style-name="Text_20_body">Stlačením tlačidla Upraviť sa otvorí okno na úpravu používaných vstupov:</text:p>
      <text:p text:style-name="Text_20_body"><draw:frame draw:style-name="mediacenter" draw:name="" text:anchor-type="paragraph" draw:z-index="0" svg:width="13.229166666667cm" svg:height="8.89cm"><draw:image xlink:href="Pictures/474521ffed1c575d119c77f000a3ad34.jpg" xlink:type="simple" xlink:show="embed" xlink:actuate="onLoad"/></draw:frame></text:p>
      <text:p text:style-name="Text_20_body">Po otvorení okna program predvolene zobrazuje kartu Vstupy pracoviska, kde sú uvedené všetky vstupy patriace danému pracovisku, či už sú použité (farbou alebo priradeným popisom) alebo nie. Výberom Vstupy linky sa zobrazia kanály spoločné pre všetky pracoviská linky, používané napríklad pre meranie teploty a vlhkosti prostredia alebo tlaku plynu atď.
Pre priradenie kanála:
</text:p>
      <text:list text:style-name="List_20_1">
        <text:list-item>
          <text:p text:style-name="Text_20_body"> Vyberte kanál v ľavom zozname;</text:p>
        </text:list-item>
        <text:list-item>
          <text:p text:style-name="Text_20_body"> Vyberte v pravom zozname popis a farbu, ktorú chcete priradiť;</text:p>
        </text:list-item>
        <text:list-item>
          <text:p text:style-name="Text_20_body"> Pre niektoré typy vstupov sú potrebné ďalšie informácie:</text:p>
        </text:list-item>
        <text:list-item>
          <text:p text:style-name="Text_20_body"> Počítadlo otáčok: zadajte počet impulzov za otáčku podľa pripojeného zariadenia;</text:p>
        </text:list-item>
        <text:list-item>
          <text:p text:style-name="Text_20_body"> Analógový vstup: zadajte offset a zosilnenie podľa pripojeného prístroja alebo stlačte tlačidlo Kalibrovať pre automatický výpočet;</text:p>
        </text:list-item>
        <text:list-item>
          <text:p text:style-name="Text_20_body"> Stlačte tlačidlo Aktualizovať.</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ed stlačením tlačidla Aktualizovať môžete zmeniť farbu a popis vstupu v príslušnom textovom poli.</text:p>
          </table:table-cell>
        </table:table-row>
      </table:table>
      <text:p text:style-name="Text_20_body">Pre odpojenie kanála:</text:p>
      <text:list text:style-name="List_20_1">
        <text:list-item>
          <text:p text:style-name="Text_20_body"> Vyberte kanál v ľavom zozname;</text:p>
        </text:list-item>
        <text:list-item>
          <text:p text:style-name="Text_20_body"> Stlačte tlačidlo Odstrániť na odstránenie asociácií.</text:p>
        </text:list-item>
      </text:list>
      <text:p text:style-name="Text_20_body">
Pomocou výberovej funkcie v ľavom dolnom rohu je možné prechádzať medzi pracoviskami a využívať voľné vstupy iných pracovísk.
Pre vstupy pracoviska (nie zdieľané linkové vstupy) je možné načítať predtým definované konfigurácie z archívu.
Pre načítanie konfigurácie:</text:p>
      <text:list text:style-name="List_20_1">
        <text:list-item>
          <text:p text:style-name="Text_20_body"> Stlačte tlačidlo Načítať;</text:p>
        </text:list-item>
        <text:list-item>
          <text:p text:style-name="Text_20_body"> Vyberte konfiguráciu na načítanie;</text:p>
        </text:list-item>
        <text:list-item>
          <text:p text:style-name="Text_20_body"> Stlačte tlačidlo Vybrať.</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Pre vytvorenie jednej alebo viacerých konfigurácií pozrite kapitolu o konfigurácii vstupov.</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 načítaní konfigurácie sa odstránia predchádzajúce asociácie kanálov pracoviska.</text:p>
          </table:table-cell>
        </table:table-row>
      </table:table>
      <text:h text:style-name="Heading_20_2" text:outline-level="2"><text:bookmark-start text:name="uprava_testovania"/>Úprava testovania<text:bookmark-end text:name="uprava_testovania"/></text:h>
      <text:p text:style-name="Text_20_body">Kedykoľvek je možné upraviť údaje o produkte, ako aj manipulovať s programami a aktivitami obsiahnutými v testovacej karte.
Je tiež možné vybrať iný interval vzorkovania a zmeniť konfiguráciu vstupov používaných pre fázy akvizície po vykonaní úprav.
Pre prístup k panelu na úpravu údajov kliknite pravým tlačidlom myši na pracovisko a vyberte <text:span text:style-name="Emphasis">Pracovisko → Upraviť</text:span> z menu, ktoré sa zobrazí.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kno, ktoré sa otvorí, je rovnaké, ako bolo popísané pri spustení testovania.</text:p>
          </table:table-cell>
        </table:table-row>
      </table:table>
      <text:h text:style-name="Heading_20_2" text:outline-level="2"><text:bookmark-start text:name="testovacie_cykly"/>Testovacie cykly<text:bookmark-end text:name="testovacie_cykly"/></text:h>
      <text:p text:style-name="Text_20_body">Termín „Cyklus“ označuje časové obdobie zberu údajov, ktoré môže byť spojené s vykonaním určitého programu na testovanom produkte. Počas trvania testovania je možné spustiť, prerušiť alebo ukončiť viacero cyklov postupne.</text:p>
      <text:h text:style-name="Heading_20_3" text:outline-level="3"><text:bookmark-start text:name="spustenie_cyklu"/>Spustenie cyklu<text:bookmark-end text:name="spustenie_cyklu"/></text:h>
      <text:p text:style-name="Text_20_body">Pre spustenie cyklu, a teda aj zber hodnôt zo vstupov, postupujte nasledovne:</text:p>
      <text:p text:style-name="Text_20_body">Kliknite pravým tlačidlom myši na pracovisko a vyberte <text:span text:style-name="Emphasis">Pracovisko → Cyklus → Spustiť</text:span> z kontextového menu;
<draw:frame draw:style-name="mediacenter" draw:name="" text:anchor-type="paragraph" draw:z-index="0" svg:width="9.2604166666667cm" svg:height="10.63625cm"><draw:image xlink:href="Pictures/fbe3758e87f8aa1ea304791d9b7dc099.jpg" xlink:type="simple" xlink:show="embed" xlink:actuate="onLoad"/></draw:frame>
</text:p>
      <text:list text:style-name="List_20_1">
        <text:list-item>
          <text:p text:style-name="Text_20_body"> V zobrazenom okne vyberte všetky parametre spúšťaného cyklu:</text:p>
          <text:list text:style-name="List_20_1">
            <text:list-item>
              <text:p text:style-name="Text_20_body"> V hornej časti je zobrazený názov posledného vykonaného cyklu. Stlačením tlačidla Detail si môžete zobraziť okno so všetkými podrobnosťami o poslednom cykle.</text:p>
            </text:list-item>
            <text:list-item>
              <text:p text:style-name="Text_20_body"> Vyberte požadovaný program zo zoznamu všetkých programov v karte. Program na vykonanie je podľa sekvencie karty už predvolene vybraný. V zozname sú uvedené popis, typ, teplota, čas varenia, trvanie a poznámky.</text:p>
            </text:list-item>
            <text:list-item>
              <text:p text:style-name="Text_20_body"> Vyberte vykonané aktivity. Zoznam predvolene ukazuje aktivity, ktoré je potrebné vykonať počas spúšťaného cyklu.</text:p>
              <text:list text:style-name="List_20_1">
                <text:list-item>
                  <text:p text:style-name="Text_20_body"> Pre zobrazenie všetkých aktivít karty vyberte možnosť Zobraziť všetko.</text:p>
                </text:list-item>
                <text:list-item>
                  <text:p text:style-name="Text_20_body"> Pre preskočenie aktivity a presunutie na ďalší cyklus ju vyberte a stlačte tlačidlo Preskočiť aktivitu.</text:p>
                </text:list-item>
                <text:list-item>
                  <text:p text:style-name="Text_20_body"> Pre potvrdenie vykonania všetkých plánovaných aktivít stlačte tlačidlo Potvrdiť všetky.</text:p>
                </text:list-item>
              </text:list>
            </text:list-item>
            <text:list-item>
              <text:p text:style-name="Text_20_body"> Ak testovací program obsahuje jednu alebo viacero funkcií, môžete v nasledujúcom zozname nastaviť požadované hodnoty. Výberom funkcie môžete nastaviť predvolenú hodnotu stlačením tlačidla vedľa nej alebo zmeniť hodnotu v nasledujúcom textovom poli stlačením Ok na potvrdenie alebo Predvolené pre nastavenie hodnoty ako predvolenej pre nasledujúce cykly.</text:p>
            </text:list-item>
            <text:list-item>
              <text:p text:style-name="Text_20_body"> Výberom možnosti Ignorovať maximálnu dĺžku nebude cyklus automaticky ukončený po dosiahnutí dĺžky nastavenej v programe.</text:p>
            </text:list-item>
            <text:list-item>
              <text:p text:style-name="Text_20_body"> Výberom možnosti Upraviť dáta cyklu sa po potvrdení nového cyklu zobrazí okno, kde môžete ďalej upravovať nový cyklus, ako napríklad:</text:p>
              <text:list text:style-name="List_20_1">
                <text:list-item>
                  <text:p text:style-name="Text_20_body"> Popis, typ, teplota, čas varenia, trvanie a poznámky programu.</text:p>
                </text:list-item>
                <text:list-item>
                  <text:p text:style-name="Text_20_body"> Hodnoty funkcií.</text:p>
                </text:list-item>
                <text:list-item>
                  <text:p text:style-name="Text_20_body"> Zobrazenie prítomných overení s typom, sondou a teplotou pre každé overenie.</text:p>
                </text:list-item>
                <text:list-item>
                  <text:p text:style-name="Text_20_body"> Stlačte tlačidlo Potvrdiť na uloženie vykonaných zmien.</text:p>
                </text:list-item>
              </text:list>
            </text:list-item>
            <text:list-item>
              <text:p text:style-name="Text_20_body"> Výberom možnosti Znova spustiť sekvenciu testov po výbere iného programu ako predvoleného začne od nasledujúceho cyklu sekvencia programov od programu nasledujúceho po vybranom.</text:p>
            </text:list-item>
            <text:list-item>
              <text:p text:style-name="Text_20_body"> Stlačte tlačidlo Potvrdiť na spustenie nového testovacieho cyklu.</text:p>
            </text:list-item>
          </text:list>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kona stavu testu sa zmení na zelenú a bude potvrdené, že testovací cyklus bol spustený.</text:p>
          </table:table-cell>
        </table:table-row>
      </table:table>
      <text:h text:style-name="Heading_20_3" text:outline-level="3"><text:bookmark-start text:name="prerusenie_cyklu"/>Prerušenie cyklu<text:bookmark-end text:name="prerusenie_cyklu"/></text:h>
      <text:p text:style-name="Text_20_body">Ak je potrebné opakovať bežiaci cyklus, operátor ho môže kedykoľvek prerušiť a následne znovu spustiť.
Pre prerušenie cyklu:</text:p>
      <text:p text:style-name="Text_20_body">Kliknite pravým tlačidlom myši na pracovisko a vyberte <text:span text:style-name="Emphasis">Pracovisko → Cyklus → Prerušiť</text:span> z menu, ktoré sa zobrazí;
Prerušený cyklus bude automaticky prepísaný nasledujúcim cyklom alebo môže byť odstránený pomocou funkcie odstránenia popísanej neskôr v tejto kapito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kona stavu pracoviska sa zmení na žltú, čo potvrdzuje prerušenie.</text:p>
          </table:table-cell>
        </table:table-row>
      </table:table>
      <text:h text:style-name="Heading_20_3" text:outline-level="3"><text:bookmark-start text:name="ukoncenie_cyklu"/>Ukončenie cyklu<text:bookmark-end text:name="ukoncenie_cyklu"/></text:h>
      <text:p text:style-name="Text_20_body">Cyklus s nastaveným časom trvania (lišným od 0) sa po dosiahnutí nastaveného limitu automaticky ukončí, zatiaľ čo cykly bez maximálneho času musia byť pred spustením nasledujúceho cyklu ukončené operátorom.
Pre ukončenie cyklu:</text:p>
      <text:p text:style-name="Text_20_body">Kliknite pravým tlačidlom myši na pracovisko a vyberte <text:span text:style-name="Emphasis">Pracovisko → Cyklus → Ukončiť</text:span> z menu, ktoré sa zobrazí;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kona stavu pracoviska sa zmení na červenú, čo potvrdzuje ukončenie.</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perátor môže predčasne ukončiť aj cykly, ktorým bola priradená dĺžka trvania.</text:p>
          </table:table-cell>
        </table:table-row>
      </table:table>
      <text:h text:style-name="Heading_20_3" text:outline-level="3"><text:bookmark-start text:name="odstranenie_cyklu"/>Odstránenie cyklu<text:bookmark-end text:name="odstranenie_cyklu"/></text:h>
      <text:p text:style-name="Text_20_body">Pre trvalé odstránenie posledného prerušeného alebo ukončeného cyklu postupujte nasledovne:</text:p>
      <text:p text:style-name="Text_20_body">Kliknite pravým tlačidlom myši na pracovisko a vyberte <text:span text:style-name="Emphasis">Pracovisko → Cyklus → Odstrániť</text:span> z menu, ktoré sa zobrazí.
Po každom odstránení sa zníži počet vykonaných cyklov. Použitím tohto postupu je možné postupne odstrániť všetky cykly.</text:p>
      <text:h text:style-name="Heading_20_2" text:outline-level="2"><text:bookmark-start text:name="zobrazenie_cyklov"/>Zobrazenie cyklov<text:bookmark-end text:name="zobrazenie_cyklov"/></text:h>
      <text:p text:style-name="Text_20_body">Po výbere pracoviska je možné zobraziť zoznam vykonaných cyklov tromi spôsobmi:</text:p>
      <text:p text:style-name="Text_20_body">Kliknutím pravým tlačidlom na pracovisko a výberom <text:span text:style-name="Emphasis">Pracovisko → Zobraziť</text:span> z kontextového menu;</text:p>
      <text:p text:style-name="Text_20_body">Stlačením klávesu F4;</text:p>
      <text:p text:style-name="Text_20_body">Stlačením nasledujúceho tlačidla na paneli nástrojov:
<draw:frame draw:style-name="mediacenter" draw:name="" text:anchor-type="paragraph" draw:z-index="0" svg:width="0.84666666666667cm" svg:height="0.84666666666667cm"><draw:image xlink:href="Pictures/0aa0801c41260a0282757424266d6ab5.png" xlink:type="simple" xlink:show="embed" xlink:actuate="onLoad"/></draw:frame>
Program otvorí nové okno, kde je možné prechádzať zoznam vykonaných cyklov a prezerať grafy a rôzne detaily: vykonaný program, poznámky ku cyklu, pridelený výsledok …
<draw:frame draw:style-name="mediacenter" draw:name="" text:anchor-type="paragraph" draw:z-index="0" svg:width="13.229166666667cm" svg:height="10.31875cm"><draw:image xlink:href="Pictures/9de70f1c7f0d216686c038c281d6317d.jpg" xlink:type="simple" xlink:show="embed" xlink:actuate="onLoad"/></draw:frame>
V novo otvorenom okne sú:</text:p>
      <text:p text:style-name="Text_20_body">Panel nástrojov umiestnený hore;</text:p>
      <text:p text:style-name="Text_20_body">Naľavo zoznam cyklov, zoznam sond a údaje o vybranom teste;</text:p>
      <text:p text:style-name="Text_20_body">Napravo graf vybraného testu.</text:p>
      <text:h text:style-name="Heading_20_3" text:outline-level="3"><text:bookmark-start text:name="zoznam_cyklov"/>Zoznam cyklov<text:bookmark-end text:name="zoznam_cyklov"/></text:h>
      <text:p text:style-name="Text_20_body">Zoznam uvádza všetky testy vykonané na vybranom pracovisku, so sériovým číslom, dátumom a časom začiatku a názvom vykonaného testovacieho programu.
<draw:frame draw:style-name="mediacenter" draw:name="" text:anchor-type="paragraph" draw:z-index="0" svg:width="6.6145833333333cm" svg:height="6.6675cm"><draw:image xlink:href="Pictures/80e6c4e083bb11e5af35983224ae7850.jpg" xlink:type="simple" xlink:show="embed" xlink:actuate="onLoad"/></draw:frame></text:p>
      <text:h text:style-name="Heading_20_3" text:outline-level="3"><text:bookmark-start text:name="zoznam_sond"/>Zoznam sond<text:bookmark-end text:name="zoznam_sond"/></text:h>
      <text:p text:style-name="Text_20_body">Zobrazuje zoznam všetkých sond použitých v teste, uvádza v prvých dvoch stĺpcoch farby na grafe a popisy pre každú z nich.
V nasledujúcom stĺpci sa zobrazujú hodnoty sond z posledného merania. V hlavičke je uvedený čas posledného záznamu. Ak je aktívna funkcia panelov (viď nasledujúci odsek), tento stĺpec je rozdelený na dve časti, kde sú uvedené hodnoty sond na bodoch určených polohou panelov.
<draw:frame draw:style-name="mediacenter" draw:name="" text:anchor-type="paragraph" draw:z-index="0" svg:width="6.6145833333333cm" svg:height="7.9110416666667cm"><draw:image xlink:href="Pictures/3e0f9195aaa7dff8029283a16f3c6f46.jpg" xlink:type="simple" xlink:show="embed" xlink:actuate="onLoad"/></draw:frame>
Na zobrazenie alebo skrytie sondy v grafe stačí kliknúť myšou na príslušné políčko naľavo.</text:p>
      <text:h text:style-name="Heading_20_3" text:outline-level="3"><text:bookmark-start text:name="vysledok_testu"/>Výsledok testu<text:bookmark-end text:name="vysledok_testu"/></text:h>
      <text:p text:style-name="Text_20_body">Zobrazuje niektoré údaje o vybranom teste: celkovú dobu trvania, spotrebu v kWh a spotrebu vody v litroch. Samozrejme, tieto údaje nemusia byť zobrazené, ak v cykle neboli použité príslušné sondy výkonu a počítadla litrov.
<draw:frame draw:style-name="mediacenter" draw:name="" text:anchor-type="paragraph" draw:z-index="0" svg:width="10.027708333333cm" svg:height="1.9579166666667cm"><draw:image xlink:href="Pictures/883bf80cc7e5fc245755ff765ff91137.jpg" xlink:type="simple" xlink:show="embed" xlink:actuate="onLoad"/></draw:frame></text:p>
      <text:h text:style-name="Heading_20_3" text:outline-level="3"><text:bookmark-start text:name="graf"/>Graf<text:bookmark-end text:name="graf"/></text:h>
      <text:p text:style-name="Text_20_body">Graficky zobrazuje hodnoty zaznamenané vstupnými sondami. V hornej časti rámu sú zobrazené čísla linky a pracoviska, ako aj model, na ktorý sa odkazuje.
<draw:frame draw:style-name="mediacenter" draw:name="" text:anchor-type="paragraph" draw:z-index="0" svg:width="10.186458333333cm" svg:height="9.4985416666667cm"><draw:image xlink:href="Pictures/81f1c201296512e84f84d5753bcad31d.jpg" xlink:type="simple" xlink:show="embed" xlink:actuate="onLoad"/></draw:frame></text:p>
      <text:h text:style-name="Heading_20_3" text:outline-level="3"><text:bookmark-start text:name="panel_nastrojov1"/>Panel nástrojov<text:bookmark-end text:name="panel_nastrojov1"/></text:h>
      <text:p text:style-name="Text_20_body">Na paneli nástrojov sú tlačidlá na rýchly prístup k funkciám grafu:</text:p>
      <table:table>
        <table:table-column/>
        <table:table-column/>
        <table:table-row>
          <table:table-cell office:value-type="string" table:style-name="tableheader">
            <text:p text:style-name="Table_20_Heading"> Tlačidlo </text:p>
          </table:table-cell>
          <table:table-cell office:value-type="string" table:style-name="tableheader">
            <text:p text:style-name="Table_20_Heading"> Akci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Funkcia tlače graf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Funkcia exportu dát do textového súbor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Funkcia uloženia grafu do obrazového súboru (jpeg alebo bitmap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3167dffe8045d40ece389f3c591d9ac.png" xlink:type="simple" xlink:show="embed" xlink:actuate="onLoad"/></draw:frame> </text:p>
          </table:table-cell>
          <table:table-cell office:value-type="string" table:style-name="tablecell">
            <text:p text:style-name="tablealignleft"> Umožňuje vynútiť biele pozadie v uložených obrázkoch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Umožňuje pripojiť zobrazený graf k report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75596aa1df46aa6cb5698f9d53925f93.png" xlink:type="simple" xlink:show="embed" xlink:actuate="onLoad"/></draw:frame> </text:p>
          </table:table-cell>
          <table:table-cell office:value-type="string" table:style-name="tablecell">
            <text:p text:style-name="tablealignleft"> Zobrazuje priemerné hodnoty vybraného cykl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Nástroj na zväčšovanie (zoom)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c37df91d7ded5f367db9bd0a62d8d6a.png" xlink:type="simple" xlink:show="embed" xlink:actuate="onLoad"/></draw:frame> </text:p>
          </table:table-cell>
          <table:table-cell office:value-type="string" table:style-name="tablecell">
            <text:p text:style-name="tablealignleft"> Nástroj na vkladanie panelov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4c3170e2cb7c8636f47a65f85d55e4c6.png" xlink:type="simple" xlink:show="embed" xlink:actuate="onLoad"/></draw:frame> </text:p>
          </table:table-cell>
          <table:table-cell office:value-type="string" table:style-name="tablecell">
            <text:p text:style-name="tablealignleft"> Nástroj na vkladanie udalostí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33b75a27909eb786db4604d65337ed5.png" xlink:type="simple" xlink:show="embed" xlink:actuate="onLoad"/></draw:frame> </text:p>
          </table:table-cell>
          <table:table-cell office:value-type="string" table:style-name="tablecell">
            <text:p text:style-name="tablealignleft"> Obnovuje graf na predvolené zobrazeni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be082307abedfc807af37147cc9dd9.png" xlink:type="simple" xlink:show="embed" xlink:actuate="onLoad"/></draw:frame> </text:p>
          </table:table-cell>
          <table:table-cell office:value-type="string" table:style-name="tablecell">
            <text:p text:style-name="tablealignleft"> Odstraňuje vložené čítani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d8e5296e340fc3ecfd8238b3595da93e.png" xlink:type="simple" xlink:show="embed" xlink:actuate="onLoad"/></draw:frame> </text:p>
          </table:table-cell>
          <table:table-cell office:value-type="string" table:style-name="tablecell">
            <text:p text:style-name="tablealignleft"> Zobrazuje čítania pri vložených paneloch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0a5a2362a6f073bbd21f57ea593b3fb.png" xlink:type="simple" xlink:show="embed" xlink:actuate="onLoad"/></draw:frame> </text:p>
          </table:table-cell>
          <table:table-cell office:value-type="string" table:style-name="tablecell">
            <text:p text:style-name="tablealignleft"> Funkcia oddelenia cykl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1667d73b72b7846f0b7aac0aae588a6.png" xlink:type="simple" xlink:show="embed" xlink:actuate="onLoad"/></draw:frame> </text:p>
          </table:table-cell>
          <table:table-cell office:value-type="string" table:style-name="tablecell">
            <text:p text:style-name="tablealignleft"> Vyberá predchádzajúci test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3c8f2dcbd825fccf3b25a983d1636b6.png" xlink:type="simple" xlink:show="embed" xlink:actuate="onLoad"/></draw:frame> </text:p>
          </table:table-cell>
          <table:table-cell office:value-type="string" table:style-name="tablecell">
            <text:p text:style-name="tablealignleft"> Vyberá nasledujúci test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fafd0c7023a3143b5e8efca04336d62.png" xlink:type="simple" xlink:show="embed" xlink:actuate="onLoad"/></draw:frame> </text:p>
          </table:table-cell>
          <table:table-cell office:value-type="string" table:style-name="tablecell">
            <text:p text:style-name="tablealignleft"> Umožňuje upraviť nastavenia graf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5c546c7a8eea0f31ffedbbdc4b71ad04.png" xlink:type="simple" xlink:show="embed" xlink:actuate="onLoad"/></draw:frame> </text:p>
          </table:table-cell>
          <table:table-cell office:value-type="string" table:style-name="tablecell">
            <text:p text:style-name="tablealignleft"> Umožňuje upraviť údaje cykl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045155e6c5bb2f574dde8edae608f0.png" xlink:type="simple" xlink:show="embed" xlink:actuate="onLoad"/></draw:frame> </text:p>
          </table:table-cell>
          <table:table-cell office:value-type="string" table:style-name="tablecell">
            <text:p text:style-name="tablealignleft"> Umožňuje upraviť poznámky ku cykl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425b5425bec024dba8c2d3aeca112a.png" xlink:type="simple" xlink:show="embed" xlink:actuate="onLoad"/></draw:frame> </text:p>
          </table:table-cell>
          <table:table-cell office:value-type="string" table:style-name="tablecell">
            <text:p text:style-name="tablealignleft"> Zobrazuje zoznam vložených udalostí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5ea730a48d64d81951f087cdfb89190.png" xlink:type="simple" xlink:show="embed" xlink:actuate="onLoad"/></draw:frame> </text:p>
          </table:table-cell>
          <table:table-cell office:value-type="string" table:style-name="tablecell">
            <text:p text:style-name="tablealignleft"> Zobrazuje zoznam vložených príloh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b3ebaed5cb02796dadc3be68b38330b.png" xlink:type="simple" xlink:show="embed" xlink:actuate="onLoad"/></draw:frame> </text:p>
          </table:table-cell>
          <table:table-cell office:value-type="string" table:style-name="tablecell">
            <text:p text:style-name="tablealignleft"> Ak sú povolené overovania, priradí kladný výsledok aktuálnemu testu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2cd1dca12cbcf38d6b364d2355597b0.png" xlink:type="simple" xlink:show="embed" xlink:actuate="onLoad"/></draw:frame> </text:p>
          </table:table-cell>
          <table:table-cell office:value-type="string" table:style-name="tablecell">
            <text:p text:style-name="tablealignleft"> Ak sú povolené overovania, priradí záporný výsledok aktuálnemu testu </text:p>
          </table:table-cell>
        </table:table-row>
      </table:table>
      <text:p text:style-name="Text_20_body">
Niektoré z týchto nástrojov sú popísané v nasledujúcich odsekoch.</text:p>
      <text:h text:style-name="Heading_20_3" text:outline-level="3"><text:bookmark-start text:name="nastroj_zvaecsovania_zoom"/>Nástroj zväčšovania (Zoom)<text:bookmark-end text:name="nastroj_zvaecsovania_zoom"/></text:h>
      <text:p text:style-name="Text_20_body">Použite nasledujúce tlačidlo na aktiváciu funkcie zväčšovania:
<draw:frame draw:style-name="mediacenter" draw:name="" text:anchor-type="paragraph" draw:z-index="0" svg:width="0.84666666666667cm" svg:height="0.84666666666667cm"><draw:image xlink:href="Pictures/0aa0801c41260a0282757424266d6ab5.png" xlink:type="simple" xlink:show="embed" xlink:actuate="onLoad"/></draw:frame>
Ak chcete zväčšiť časť grafu, kliknite ľavým tlačidlom myši na prvý bod, potom držte tlačidlo a ťahajte diagonálne na druhý bod a nakoniec uvoľnite tlačidlo.
<draw:frame draw:style-name="mediacenter" draw:name="" text:anchor-type="paragraph" draw:z-index="0" svg:width="10.583333333333cm" svg:height="10.186458333333cm"><draw:image xlink:href="Pictures/68dcec749da4a9d2b653a6667fad1e21.jpg" xlink:type="simple" xlink:show="embed" xlink:actuate="onLoad"/></draw:frame></text:p>
      <text:h text:style-name="Heading_20_3" text:outline-level="3"><text:bookmark-start text:name="nastroj_panelov"/>Nástroj panelov<text:bookmark-end text:name="nastroj_panelov"/></text:h>
      <text:p text:style-name="Text_20_body">Použite nasledujúce tlačidlo na aktiváciu funkcie vkladania panelov:
<draw:frame draw:style-name="mediacenter" draw:name="" text:anchor-type="paragraph" draw:z-index="0" svg:width="0.84666666666667cm" svg:height="0.84666666666667cm"><draw:image xlink:href="Pictures/6c37df91d7ded5f367db9bd0a62d8d6a.png" xlink:type="simple" xlink:show="embed" xlink:actuate="onLoad"/></draw:frame>
Je možné umiestniť na graf dva panely: prvý ľavým tlačidlom myši a druhý pravým tlačidlom. Vo zozname sond je tretí stĺpec rozdelený na dve časti, ktoré zobrazujú hodnoty každej sondy zaznamenané na pozícii panelov. V hlavičke stĺpca je zobrazený čas merania, kedy je panel umiestnený.
V výsledku testu sú dĺžka a celková spotreba cyklu nahradené dĺžkou a spotrebou vypočítanou za obdobie medzi dvoma panelmi.
<draw:frame draw:style-name="mediacenter" draw:name="" text:anchor-type="paragraph" draw:z-index="0" svg:width="10.583333333333cm" svg:height="9.604375cm"><draw:image xlink:href="Pictures/fcecb66f45142e9f2f5b531456195e82.jpg" xlink:type="simple" xlink:show="embed" xlink:actuate="onLoad"/></draw:frame>
Držaním klávesu SHIFT počas vkladania panelov môžete vytvoriť zoznam hodnôt, ktoré je možné neskôr zobraziť a vytlačiť.</text:p>
      <text:h text:style-name="Heading_20_3" text:outline-level="3"><text:bookmark-start text:name="nastroj_vkladania_udalosti"/>Nástroj vkladania udalosti<text:bookmark-end text:name="nastroj_vkladania_udalosti"/></text:h>
      <text:p text:style-name="Text_20_body">Použite nasledujúce tlačidlo na aktiváciu funkcie vkladania udalosti:
<draw:frame draw:style-name="mediacenter" draw:name="" text:anchor-type="paragraph" draw:z-index="0" svg:width="0.84666666666667cm" svg:height="0.84666666666667cm"><draw:image xlink:href="Pictures/4c3170e2cb7c8636f47a65f85d55e4c6.png" xlink:type="simple" xlink:show="embed" xlink:actuate="onLoad"/></draw:frame>
Vyberte bod grafu, kde chcete vložiť novú udalosť. V zobrazenom okne zadajte popis udalosti a stlačte tlačidlo Potvrdiť pre dokončenie vloženia.</text:p>
      <text:h text:style-name="Heading_20_3" text:outline-level="3"><text:bookmark-start text:name="nastroj_vkladania_prilohy"/>Nástroj vkladania prílohy<text:bookmark-end text:name="nastroj_vkladania_prilohy"/></text:h>
      <text:p text:style-name="Text_20_body">Použite nasledujúce tlačidlo na vloženie zobrazeného grafu ako prílohy k aktuálnemu cyklu:
<draw:frame draw:style-name="mediacenter" draw:name="" text:anchor-type="paragraph" draw:z-index="0" svg:width="0.84666666666667cm" svg:height="0.84666666666667cm"><draw:image xlink:href="Pictures/bb4a64457917f82ea5afbd95dbd632ac.png" xlink:type="simple" xlink:show="embed" xlink:actuate="onLoad"/></draw:frame>
V nasledujúcom okne zadajte prípadné poznámky k prílohe a stlačte tlačidlo Ok pre potvrdenie.
Použite nasledujúce tlačidlo na zobrazenie už vložených príloh k aktuálnemu cyklu:
<draw:frame draw:style-name="mediacenter" draw:name="" text:anchor-type="paragraph" draw:z-index="0" svg:width="0.84666666666667cm" svg:height="0.84666666666667cm"><draw:image xlink:href="Pictures/e5ea730a48d64d81951f087cdfb89190.png" xlink:type="simple" xlink:show="embed" xlink:actuate="onLoad"/></draw:frame>
V nasledujúcom okne sú zobrazené vložené prílohy, vrátane dátumu, času vloženia a príslušných poznámok.
<draw:frame draw:style-name="mediacenter" draw:name="" text:anchor-type="paragraph" draw:z-index="0" svg:width="13.229166666667cm" svg:height="6.1647916666667cm"><draw:image xlink:href="Pictures/b64baced2b26c6e4b33698513278a881.png" xlink:type="simple" xlink:show="embed" xlink:actuate="onLoad"/></draw:frame></text:p>
      <text:p text:style-name="Text_20_body">Stlačte tlačidlo Upraviť poznámky ak chcete upraviť poznámky. Následne stlačte Uložiť poznámky pre potvrdenie zmien;</text:p>
      <text:p text:style-name="Text_20_body">Stlačte tlačidlo Odstrániť pre vymazanie prílohy.</text:p>
      <text:h text:style-name="Heading_20_3" text:outline-level="3"><text:bookmark-start text:name="nastroj_predvoleneho_zobrazenia"/>Nástroj predvoleného zobrazenia<text:bookmark-end text:name="nastroj_predvoleneho_zobrazenia"/></text:h>
      <text:p text:style-name="Text_20_body">Pomocou nasledujúceho tlačidla:
<draw:frame draw:style-name="mediacenter" draw:name="" text:anchor-type="paragraph" draw:z-index="0" svg:width="0.84666666666667cm" svg:height="0.84666666666667cm"><draw:image xlink:href="Pictures/e33b75a27909eb786db4604d65337ed5.png" xlink:type="simple" xlink:show="embed" xlink:actuate="onLoad"/></draw:frame>
je možné obnoviť graf do predvolenej počiatočnej podoby. Táto funkcia je užitočná, ak ste použili nástroj zväčšovania alebo vkladania panelov a chcete sa vrátiť k pôvodnému zobrazeniu. Rovnakú funkciu je možné spustiť aj pravým tlačidlom myši.</text:p>
      <text:h text:style-name="Heading_20_3" text:outline-level="3"><text:bookmark-start text:name="nastroj_zobrazenia_panelov"/>Nástroj zobrazenia panelov<text:bookmark-end text:name="nastroj_zobrazenia_panelov"/></text:h>
      <text:p text:style-name="Text_20_body">Pomocou nasledujúceho tlačidla:
<draw:frame draw:style-name="mediacenter" draw:name="" text:anchor-type="paragraph" draw:z-index="0" svg:width="0.84666666666667cm" svg:height="0.84666666666667cm"><draw:image xlink:href="Pictures/d8e5296e340fc3ecfd8238b3595da93e.png" xlink:type="simple" xlink:show="embed" xlink:actuate="onLoad"/></draw:frame>
môžete zobraziť hodnoty získané pri vložených paneloch:
<draw:frame draw:style-name="mediacenter" draw:name="" text:anchor-type="paragraph" draw:z-index="0" svg:width="10.583333333333cm" svg:height="7.064375cm"><draw:image xlink:href="Pictures/57a4e395e53a76fed84a4425f00ef350.png" xlink:type="simple" xlink:show="embed" xlink:actuate="onLoad"/></draw:frame></text:p>
      <text:h text:style-name="Heading_20_3" text:outline-level="3"><text:bookmark-start text:name="nastroj_odstranenia_panelov"/>Nástroj odstránenia panelov<text:bookmark-end text:name="nastroj_odstranenia_panelov"/></text:h>
      <text:p text:style-name="Text_20_body">Pre odstránenie predtým vložených panelov stlačte nasledujúce tlačidlo:
<draw:frame draw:style-name="mediacenter" draw:name="" text:anchor-type="paragraph" draw:z-index="0" svg:width="0.84666666666667cm" svg:height="0.84666666666667cm"><draw:image xlink:href="Pictures/07be082307abedfc807af37147cc9dd9.png" xlink:type="simple" xlink:show="embed" xlink:actuate="onLoad"/></draw:frame></text:p>
      <text:h text:style-name="Heading_20_3" text:outline-level="3"><text:bookmark-start text:name="nastroj_oddelenia_cyklu"/>Nástroj oddelenia cyklu<text:bookmark-end text:name="nastroj_oddelenia_cyklu"/></text:h>
      <text:p text:style-name="Text_20_body">Funkcia oddelenia cyklu sa aktivuje pomocou nasledujúceho tlačidla:
<draw:frame draw:style-name="mediacenter" draw:name="" text:anchor-type="paragraph" draw:z-index="0" svg:width="0.84666666666667cm" svg:height="0.84666666666667cm"><draw:image xlink:href="Pictures/023cf6b539787e11118a1e04b6068bd1.png" xlink:type="simple" xlink:show="embed" xlink:actuate="onLoad"/></draw:frame>
Táto funkcia umožňuje rozdeliť posledný cyklus podľa polohy prvého panela vloženého pomocou nástroja panelov. Časť získavania údajov po paneli sa odstráni a vloží do nového cyklu. Túto funkciu môžete použiť znova na ďalšie delenie posledného vytvoreného cyklu.</text:p>
      <text:h text:style-name="Heading_20_3" text:outline-level="3"><text:bookmark-start text:name="nastroje_vyberu_cyklu"/>Nástroje výberu cyklu<text:bookmark-end text:name="nastroje_vyberu_cyklu"/></text:h>
      <text:p text:style-name="Text_20_body">Pomocou nasledujúcich tlačidiel:
<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
môžete vybrať predchádzajúci a nasledujúci cyklus. Tieto nástroje sú obzvlášť užitočné pri súčasnom zobrazení viacerých pracovísk.
</text:p>
      <text:h text:style-name="Heading_20_3" text:outline-level="3"><text:bookmark-start text:name="nastroj_nastaveni_grafu"/>Nástroj nastavení grafu<text:bookmark-end text:name="nastroj_nastaveni_grafu"/></text:h>
      <text:p text:style-name="Text_20_body">Nasledujúce tlačidlo umožňuje prístup k nastaveniam zobrazenia grafu:
<draw:frame draw:style-name="mediacenter" draw:name="" text:anchor-type="paragraph" draw:z-index="0" svg:width="0.84666666666667cm" svg:height="0.84666666666667cm"><draw:image xlink:href="Pictures/cc1c630340cc2e0e76911c36119a027f.png" xlink:type="simple" xlink:show="embed" xlink:actuate="onLoad"/></draw:frame></text:p>
      <text:p text:style-name="Text_20_body">Z tohto okna je možné nastaviť:
</text:p>
      <text:list text:style-name="List_20_1">
        <text:list-item>
          <text:p text:style-name="Text_20_body"> Minimálne a maximálne zobrazované hodnoty;</text:p>
        </text:list-item>
        <text:list-item>
          <text:p text:style-name="Text_20_body"> Hodnotu horizontálneho rozdelenia mriežky;</text:p>
        </text:list-item>
        <text:list-item>
          <text:p text:style-name="Text_20_body"> Dĺžku každej stránky v hodinách;</text:p>
        </text:list-item>
        <text:list-item>
          <text:p text:style-name="Text_20_body"> Dĺžku časových rozdelení mriežky;</text:p>
        </text:list-item>
        <text:list-item>
          <text:p text:style-name="Text_20_body"> Funkciu softvérového vyhladzovania grafu;</text:p>
        </text:list-item>
        <text:list-item>
          <text:p text:style-name="Text_20_body"> Filter otáčok za minútu pre vstupy typu počítadlo;</text:p>
        </text:list-item>
        <text:list-item>
          <text:p text:style-name="Text_20_body"> Farby grafu (pozadie, osi, panely, poznámky a overenia);</text:p>
        </text:list-item>
        <text:list-item>
          <text:p text:style-name="Text_20_body"> Mierku zobrazenia pre každý typ vstupu. Vyberte typ vstupu zo zoznamu, zmeňte hodnotu v príslušnom poli a stlačte tlačidlo Aktualizovať na potvrdenie;</text:p>
        </text:list-item>
        <text:list-item>
          <text:p text:style-name="Text_20_body"> Typ vstupu na použitie ako druhú mierku.</text:p>
        </text:list-item>
      </text:list>
      <text:p text:style-name="Text_20_body">
<draw:frame draw:style-name="mediacenter" draw:name="" text:anchor-type="paragraph" draw:z-index="0" svg:width="10.583333333333cm" svg:height="8.9429166666667cm"><draw:image xlink:href="Pictures/3821142238c6f45803c8cbcfa47ccf62.png" xlink:type="simple" xlink:show="embed" xlink:actuate="onLoad"/></draw:frame></text:p>
      <text:p text:style-name="Text_20_body">Stlačte tlačidlo <text:span text:style-name="Strong_20_Emphasis">Zavrieť</text:span> na potvrdenie zmien.</text:p>
      <text:h text:style-name="Heading_20_3" text:outline-level="3"><text:bookmark-start text:name="nastroj_udajov_cyklu"/>Nástroj údajov cyklu<text:bookmark-end text:name="nastroj_udajov_cyklu"/></text:h>
      <text:p text:style-name="Text_20_body">Pre prístup k panelu údajov cyklu použite nasledujúce tlačidlo:
<draw:frame draw:style-name="mediacenter" draw:name="" text:anchor-type="paragraph" draw:z-index="0" svg:width="0.84666666666667cm" svg:height="0.84666666666667cm"><draw:image xlink:href="Pictures/fca2ce5dd9081620da3e1a93810c65cb.png" xlink:type="simple" xlink:show="embed" xlink:actuate="onLoad"/></draw:frame>
V zobrazenom okne možno upraviť názov, teplotu, poznámky a prispôsobené polia programu. Nie je možné upraviť predtým nastavenú dĺžku trvania cyklu.
<draw:frame draw:style-name="mediacenter" draw:name="" text:anchor-type="paragraph" draw:z-index="0" svg:width="3.96875cm" svg:height="8.0433333333333cm"><draw:image xlink:href="Pictures/820342aa1a73426228a533c6ffa31d80.png" xlink:type="simple" xlink:show="embed" xlink:actuate="onLoad"/></draw:frame></text:p>
      <text:h text:style-name="Heading_20_3" text:outline-level="3"><text:bookmark-start text:name="nastroj_poznamok_cyklu"/>Nástroj poznámok cyklu<text:bookmark-end text:name="nastroj_poznamok_cyklu"/></text:h>
      <text:p text:style-name="Text_20_body">Použite nasledujúce tlačidlo na prístup k oknu poznámok cyklu:
<draw:frame draw:style-name="mediacenter" draw:name="" text:anchor-type="paragraph" draw:z-index="0" svg:width="0.84666666666667cm" svg:height="0.84666666666667cm"><draw:image xlink:href="Pictures/82045155e6c5bb2f574dde8edae608f0.png" xlink:type="simple" xlink:show="embed" xlink:actuate="onLoad"/></draw:frame>
Stlačte tlačidlo Potvrdiť na uloženie zmien a tlačidlo Zrušiť na zrušenie.
<draw:frame draw:style-name="mediacenter" draw:name="" text:anchor-type="paragraph" draw:z-index="0" svg:width="5.2916666666667cm" svg:height="3.9158333333333cm"><draw:image xlink:href="Pictures/9f6f1d4f6aa4cf5c2db137d316ceb208.jpg" xlink:type="simple" xlink:show="embed" xlink:actuate="onLoad"/></draw:frame></text:p>
      <text:h text:style-name="Heading_20_2" text:outline-level="2"><text:bookmark-start text:name="zobrazenie_v_mriezke"/>Zobrazenie v mriežke<text:bookmark-end text:name="zobrazenie_v_mriezke"/></text:h>
      <text:p text:style-name="Text_20_body">Pomocou tlačidla mriežky na hlavnom paneli nástrojov je možné zapnúť alebo vypnúť zobrazenie viacerých pracovísk naraz. Ak bola predtým vykonaná viacnásobná voľba pracovísk, zobrazia sa všetky pracoviská v tej istej skupine, inak sa zobrazia všetky pracoviská patriace k vybranej linke.
V zobrazení mriežky sa zoznam cyklov, sond a výsledkov vzťahuje na pracovisko označené zelenou značkou.
<draw:frame draw:style-name="mediacenter" draw:name="" text:anchor-type="paragraph" draw:z-index="0" svg:width="1.905cm" svg:height="0.60854166666667cm"><draw:image xlink:href="Pictures/72caded06ead40a986bb53a5a1fc0d84.png" xlink:type="simple" xlink:show="embed" xlink:actuate="onLoad"/></draw:frame>
Je možné sa presúvať na iné pracovisko pomocou tlačidiel Predchádzajúce a Nasledujúce na hlavnom paneli nástrojov.
<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
Nižšie je zobrazený vzhľad obrazovky na zobrazenie testov:
<draw:frame draw:style-name="mediacenter" draw:name="" text:anchor-type="paragraph" draw:z-index="0" svg:width="11.90625cm" svg:height="6.6939583333333cm"><draw:image xlink:href="Pictures/3e7d145ba2aeb3f2e95ec52338d27704.png" xlink:type="simple" xlink:show="embed" xlink:actuate="onLoad"/></draw:frame></text:p>
      <text:h text:style-name="Heading_20_2" text:outline-level="2"><text:bookmark-start text:name="vymazanie_testu"/>Vymazanie testu<text:bookmark-end text:name="vymazanie_testu"/></text:h>
      <text:p text:style-name="Text_20_body">Ak chcete pracovisko uvoľniť a nechcete test archivovať, je potrebné vykonať vymazanie.</text:p>
      <text:p text:style-name="Text_20_body">Pre vymazanie údajov testu:
</text:p>
      <text:list text:style-name="List_20_1">
        <text:list-item>
          <text:p text:style-name="Text_20_body"> Kliknite pravým tlačidlom myši na pracovisko a vyberte <text:span text:style-name="Emphasis">Pracovisko → Vymazať</text:span> z menu, ktoré sa zobrazí;</text:p>
        </text:list-item>
        <text:list-item>
          <text:p text:style-name="Text_20_body"> Potvrďte správou Áno;</text:p>
        </text:list-item>
        <text:list-item>
          <text:p text:style-name="Text_20_body"> Potvrďte vymazanie vložením aktuálneho dátumu vo formáte ddmmyyyy.</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Údaje vymazaného testu už nie je možné obnoviť.</text:p>
          </table:table-cell>
        </table:table-row>
      </table:table>
      <text:h text:style-name="Heading_20_2" text:outline-level="2"><text:bookmark-start text:name="archivacia_testu"/>Archivácia testu<text:bookmark-end text:name="archivacia_testu"/></text:h>
      <text:p text:style-name="Text_20_body">Uložením testu do archívu sa okrem zoznamu vykonaných cyklov uložia aj všetky údaje týkajúce sa akvizícií (grafy hodnôt).
Uložený test je možné neskôr znova otvoriť z archívu; operátor bude mať k dispozícii rovnaké nástroje na analýzu a tlač ako pri aktívnych pracoviskách.
Pre uloženie testu pracoviska:
</text:p>
      <text:list text:style-name="List_20_1">
        <text:list-item>
          <text:p text:style-name="Text_20_body"> Kliknite pravým tlačidlom myši na pracovisko a vyberte <text:span text:style-name="Emphasis">Pracovisko → Uložiť</text:span> z menu, ktoré sa zobrazí;</text:p>
        </text:list-item>
        <text:list-item>
          <text:p text:style-name="Text_20_body"> Potvrďte správou Áno a počkajte na dokončenie ukladacieho procesu;</text:p>
        </text:list-item>
        <text:list-item>
          <text:p text:style-name="Text_20_body"> Stlačte tlačidlo Ok pre návrat do prehľadu pracovísk.</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Vzhľadom na množstvo údajov môže táto operácia trvať niekoľko sekúnd.</text:p>
          </table:table-cell>
        </table:table-row>
      </table:table>
      <text:h text:style-name="Heading_20_2" text:outline-level="2"><text:bookmark-start text:name="presun_testu"/>Presun testu<text:bookmark-end text:name="presun_testu"/></text:h>
      <text:p text:style-name="Text_20_body">Test je možné presunúť z jedného pracoviska na druhé aj medzi rôznymi testovacími linkami.
Pre presun testu:
</text:p>
      <text:list text:style-name="List_20_1">
        <text:list-item>
          <text:p text:style-name="Text_20_body"> Kliknite pravým tlačidlom myši na pracovisko a vyberte <text:span text:style-name="Emphasis">Pracovisko → Presunúť</text:span> z menu, ktoré sa zobrazí;</text:p>
        </text:list-item>
        <text:list-item>
          <text:p text:style-name="Text_20_body"> Vyberte ľavým tlačidlom myši voľnú plochu (zelený rám);</text:p>
        </text:list-item>
        <text:list-item>
          <text:p text:style-name="Text_20_body"> Potvrďte správou Án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esun testu neprehádza konfiguráciu vstupov, preto pred spustením cyklu skontrolujte, či vstupy v cieľovom pracovisku vyhovujú vašim požiadavkám.</text:p>
          </table:table-cell>
        </table:table-row>
      </table:table>
      <text:h text:style-name="Heading_20_1" text:outline-level="1"><text:bookmark-start text:name="archiv_testov"/>Archív testov<text:bookmark-end text:name="archiv_testov"/></text:h>
      <text:p text:style-name="Text_20_body">Ako je uvedené v nasledujúcich odsekoch, všetky uložené testy v archíve je možné neskôr načítať, zobraziť a prípadne aj vymazať.</text:p>
      <text:h text:style-name="Heading_20_2" text:outline-level="2"><text:bookmark-start text:name="vyhladavanie_testov"/>Vyhľadávanie testov<text:bookmark-end text:name="vyhladavanie_testov"/></text:h>
      <text:p text:style-name="Text_20_body">Pre otvorenie okna vyhľadávania testov vyberte <text:span text:style-name="Emphasis">Archív → Testy</text:span> z menu alebo kliknite na nasledujúce tlačidlo na paneli nástrojov: \ <draw:frame draw:style-name="mediacenter" draw:name="" text:anchor-type="paragraph" draw:z-index="0" svg:width="0.84666666666667cm" svg:height="0.84666666666667cm"><draw:image xlink:href="Pictures/e603952cb23fddb1c014ba3912f0231e.png" xlink:type="simple" xlink:show="embed" xlink:actuate="onLoad"/></draw:frame>
Zobrazí sa nasledujúca obrazovka:
<draw:frame draw:style-name="mediacenter" draw:name="" text:anchor-type="paragraph" draw:z-index="0" svg:width="10.583333333333cm" svg:height="7.0908333333333cm"><draw:image xlink:href="Pictures/11ee4870a9a97313de5ac8d157410738.jpg" xlink:type="simple" xlink:show="embed" xlink:actuate="onLoad"/></draw:frame>
Sprava je možné vyhľadávať podľa:
</text:p>
      <text:list text:style-name="List_20_1">
        <text:list-item>
          <text:p text:style-name="Text_20_body"> <text:span text:style-name="Strong_20_Emphasis">Číslo testu</text:span>;</text:p>
        </text:list-item>
        <text:list-item>
          <text:p text:style-name="Text_20_body"> <text:span text:style-name="Strong_20_Emphasis">Typ produktu</text:span>;</text:p>
        </text:list-item>
        <text:list-item>
          <text:p text:style-name="Text_20_body"> <text:span text:style-name="Strong_20_Emphasis">Polia produktu</text:span>: prispôsobiteľné polia v registračnej karte produktu;</text:p>
        </text:list-item>
        <text:list-item>
          <text:p text:style-name="Text_20_body"> <text:span text:style-name="Strong_20_Emphasis">Dátum testu</text:span>: rozsah vyhľadávania podľa dátumu začiatku testu (nahranie produktu na pracovisko);</text:p>
        </text:list-item>
        <text:list-item>
          <text:p text:style-name="Text_20_body"> <text:span text:style-name="Strong_20_Emphasis">Poznámky k testu</text:span>;</text:p>
        </text:list-item>
        <text:list-item>
          <text:p text:style-name="Text_20_body"> <text:span text:style-name="Strong_20_Emphasis">Kód produktu</text:span>;</text:p>
        </text:list-item>
        <text:list-item>
          <text:p text:style-name="Text_20_body"> <text:span text:style-name="Strong_20_Emphasis">Model</text:span>;</text:p>
        </text:list-item>
        <text:list-item>
          <text:p text:style-name="Text_20_body"> <text:span text:style-name="Strong_20_Emphasis">Poznámky k produktu</text:span>;</text:p>
        </text:list-item>
        <text:list-item>
          <text:p text:style-name="Text_20_body"> <text:span text:style-name="Strong_20_Emphasis">Sériové číslo</text:span>;</text:p>
        </text:list-item>
        <text:list-item>
          <text:p text:style-name="Text_20_body"> <text:span text:style-name="Strong_20_Emphasis">Projekt/Linka</text:span>;</text:p>
        </text:list-item>
        <text:list-item>
          <text:p text:style-name="Text_20_body"> <text:span text:style-name="Strong_20_Emphasis">Číslo karty.</text:span></text:p>
        </text:list-item>
      </text:list>
      <text:p text:style-name="Text_20_body">
Pre nájdenie uloženého testu:
</text:p>
      <text:list text:style-name="List_20_1">
        <text:list-item>
          <text:p text:style-name="Text_20_body"> Ak je to potrebné, zadajte jeden alebo viac vyhľadávacích kritérií, aby ste sa vyhli zobrazovaniu všetkých testov v archíve;</text:p>
        </text:list-item>
        <text:list-item>
          <text:p text:style-name="Text_20_body"> Stlačte tlačidlo <text:span text:style-name="Strong_20_Emphasis">Nájsť</text:span>.</text:p>
        </text:list-item>
      </text:list>
      <text:h text:style-name="Heading_20_3" text:outline-level="3"><text:bookmark-start text:name="zobrazenie_testu"/>Zobrazenie testu<text:bookmark-end text:name="zobrazenie_testu"/></text:h>
      <text:p text:style-name="Text_20_body">Po vykonaní vyhľadávania:
</text:p>
      <text:list text:style-name="List_20_1">
        <text:list-item>
          <text:p text:style-name="Text_20_body"> Vyberte test zo zoznamu;</text:p>
        </text:list-item>
        <text:list-item>
          <text:p text:style-name="Text_20_body"> Stlačte tlačidlo Načítať.</text:p>
        </text:list-item>
      </text:list>
      <text:p text:style-name="Text_20_body">
Po načítaní testu sa zobrazí obrazovka so zoznamom všetkých vykonaných cyklov rovnakým spôsobom ako pre aktívne pracoviská. Po zatvorení obrazovky sa test automaticky ukončí.</text:p>
      <text:h text:style-name="Heading_20_3" text:outline-level="3"><text:bookmark-start text:name="vymazanie_testu1"/>Vymazanie testu<text:bookmark-end text:name="vymazanie_testu1"/></text:h>
      <text:p text:style-name="Text_20_body">Po vykonaní vyhľadávania:
</text:p>
      <text:list text:style-name="List_20_1">
        <text:list-item>
          <text:p text:style-name="Text_20_body"> Vyberte test zo zoznamu;</text:p>
        </text:list-item>
        <text:list-item>
          <text:p text:style-name="Text_20_body"> Stlačte tlačidlo Vymazať pre odstránenie zo štatistík.</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pozornenie: vymazaný test už nemožno obnoviť.</text:p>
          </table:table-cell>
        </table:table-row>
      </table:table>
      <text:h text:style-name="Heading_20_1" text:outline-level="1"><text:bookmark-start text:name="hlavny_archiv"/>Hlavný archív<text:bookmark-end text:name="hlavny_archiv"/></text:h>
      <text:p text:style-name="Text_20_body">Databáza programu CQ_FX_WiFi je navrhnutá na spravovanie nasledujúcich typov položiek:
</text:p>
      <text:list text:style-name="List_20_1">
        <text:list-item>
          <text:p text:style-name="Text_20_body"> <text:span text:style-name="Strong_20_Emphasis">Typy produktov</text:span>;</text:p>
        </text:list-item>
        <text:list-item>
          <text:p text:style-name="Text_20_body"> <text:span text:style-name="Strong_20_Emphasis">Produkty, Polia produktov</text:span>: na správu evidencie produktov;</text:p>
        </text:list-item>
        <text:list-item>
          <text:p text:style-name="Text_20_body"> <text:span text:style-name="Strong_20_Emphasis">Karty, Typy programov, Programy, Funkcie, Aktivity</text:span>: na správu testovacích cyklov;</text:p>
        </text:list-item>
        <text:list-item>
          <text:p text:style-name="Text_20_body"> <text:span text:style-name="Strong_20_Emphasis">Vstupy, Konfigurácia vstupov</text:span>: na správu vstupov;</text:p>
        </text:list-item>
        <text:list-item>
          <text:p text:style-name="Text_20_body"> <text:span text:style-name="Strong_20_Emphasis">Operátori</text:span>: na správu oprávnených operátorov testovania.</text:p>
        </text:list-item>
      </text:list>
      <text:h text:style-name="Heading_20_2" text:outline-level="2"><text:bookmark-start text:name="typy_produktov"/>Typy produktov<text:bookmark-end text:name="typy_produktov"/></text:h>
      <text:p text:style-name="Text_20_body">Všetky položky v archíve: testovacie karty, konfigurácie vstupov, produkty atď. sú rozdelené podľa Typu produktu, preto je jeho vytvorenie zásadné.</text:p>
      <text:p text:style-name="Text_20_body">Pre otvorenie okna správy vyberte <text:span text:style-name="Emphasis">Archív → Typy produktov</text:span> z menu:</text:p>
      <text:p text:style-name="Text_20_body"><draw:frame draw:style-name="mediacenter" draw:name="" text:anchor-type="paragraph" draw:z-index="0" svg:width="9.2604166666667cm" svg:height="5.1329166666667cm"><draw:image xlink:href="Pictures/1e5b1b04426fbb156b5f0f9437adb0b0.png" xlink:type="simple" xlink:show="embed" xlink:actuate="onLoad"/></draw:frame></text:p>
      <text:p text:style-name="Text_20_body">Informácie, ktoré charakterizujú každú položku sú:
</text:p>
      <text:list text:style-name="List_20_1">
        <text:list-item>
          <text:p text:style-name="Text_20_body"> <text:span text:style-name="Strong_20_Emphasis">Typ produktu</text:span>: popisné pole, ktoré zoskupuje typ produktov: LVB, LVS, DW, Rúra …;</text:p>
        </text:list-item>
        <text:list-item>
          <text:p text:style-name="Text_20_body"> <text:span text:style-name="Strong_20_Emphasis">Obrázok</text:span>: obrázok vo formáte gif 48×48, ktorý sa zobrazuje v hlavnom prehľade.</text:p>
        </text:list-item>
      </text:list>
      <text:p text:style-name="Text_20_body">
Pre pridanie typu produktu:
</text:p>
      <text:list text:style-name="List_20_1">
        <text:list-item>
          <text:p text:style-name="Text_20_body"> Stlačte tlačidlo <text:span text:style-name="Strong_20_Emphasis">Nový</text:span>;</text:p>
        </text:list-item>
        <text:list-item>
          <text:p text:style-name="Text_20_body"> Zadajte typ produktu a nahrajte obrázok tlačidlom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Potvrďte tlačidlom Aktualizovať.</text:p>
        </text:list-item>
      </text:list>
      <text:p text:style-name="Text_20_body">
Pre úpravu existujúceho typu produktu:</text:p>
      <text:list text:style-name="List_20_1">
        <text:list-item>
          <text:p text:style-name="Text_20_body"> Vyberte typ produktu zo zoznamu;</text:p>
        </text:list-item>
        <text:list-item>
          <text:p text:style-name="Text_20_body"> Zmeňte typ produktu a prípadne nahrajte nový obrázok tlačidlom <draw:frame draw:style-name="media" draw:name="" text:anchor-type="as-char" draw:z-index="0" svg:width="0.42333333333333cm" svg:height="0.42333333333333cm"><draw:image xlink:href="Pictures/42928a9fede96652123c52aa438d1d51.png" xlink:type="simple" xlink:show="embed" xlink:actuate="onLoad"/></draw:frame>;</text:p>
        </text:list-item>
        <text:list-item>
          <text:p text:style-name="Text_20_body"> Stlačte tlačidlo <text:span text:style-name="Strong_20_Emphasis">Aktualizovať</text:span>.</text:p>
        </text:list-item>
      </text:list>
      <text:p text:style-name="Text_20_body">
Pre odstránenie existujúceho typu produktu:</text:p>
      <text:list text:style-name="List_20_1">
        <text:list-item>
          <text:p text:style-name="Text_20_body"> Vyberte typ produktu na odstránenie zo zoznamu;</text:p>
        </text:list-item>
        <text:list-item>
          <text:p text:style-name="Text_20_body"> Stlačte tlačidlo <text:span text:style-name="Strong_20_Emphasis">Vymazať</text:span>.</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pozornenie: typ produktu možno odstrániť len vtedy, ak k nemu nie sú priradené žiadne testovacie karty, produkty alebo iné položky.</text:p>
          </table:table-cell>
        </table:table-row>
      </table:table>
      <text:h text:style-name="Heading_20_2" text:outline-level="2"><text:bookmark-start text:name="polia_produktov"/>Polia produktov<text:bookmark-end text:name="polia_produktov"/></text:h>
      <text:p text:style-name="Text_20_body">V okne archívu polí produktov je možné spravovať prispôsobiteľné polia týkajúce sa rôznych typov produktov. Definovanie polí produktov je užitočné pre následné vyhľadávanie v archíve testov.</text:p>
      <text:p text:style-name="Text_20_body">Pre otvorenie okna správy vyberte <text:span text:style-name="Emphasis">Archív → Polia produktov</text:span> z menu.</text:p>
      <text:p text:style-name="Text_20_body"><draw:frame draw:style-name="mediacenter" draw:name="" text:anchor-type="paragraph" draw:z-index="0" svg:width="9.2604166666667cm" svg:height="8.810625cm"><draw:image xlink:href="Pictures/0bd70024f10d064238a4643cfb48c397.png" xlink:type="simple" xlink:show="embed" xlink:actuate="onLoad"/></draw:frame></text:p>
      <text:p text:style-name="Text_20_body">Pre pridanie nového prispôsobiteľného poľa:
</text:p>
      <text:list text:style-name="List_20_1">
        <text:list-item>
          <text:p text:style-name="Text_20_body"> Vyberte typ produktu;</text:p>
        </text:list-item>
        <text:list-item>
          <text:p text:style-name="Text_20_body"> Stlačte tlačidlo <text:span text:style-name="Strong_20_Emphasis">Nové</text:span>;</text:p>
        </text:list-item>
        <text:list-item>
          <text:p text:style-name="Text_20_body"> Zadajte identifikátor poľa produktu;</text:p>
        </text:list-item>
        <text:list-item>
          <text:p text:style-name="Text_20_body"> Stlačte tlačidlo <text:span text:style-name="Strong_20_Emphasis">Aktualizovať</text:span>.</text:p>
        </text:list-item>
      </text:list>
      <text:p text:style-name="Text_20_body">Pre úpravu existujúceho prispôsobiteľného poľa:</text:p>
      <text:list text:style-name="List_20_1">
        <text:list-item>
          <text:p text:style-name="Text_20_body"> Vyberte typ produktu, ku ktorému chcete upraviť existujúce pole;</text:p>
        </text:list-item>
        <text:list-item>
          <text:p text:style-name="Text_20_body"> Vyberte položku na úpravu v zozname;</text:p>
        </text:list-item>
        <text:list-item>
          <text:p text:style-name="Text_20_body"> Zmeňte text;</text:p>
        </text:list-item>
        <text:list-item>
          <text:p text:style-name="Text_20_body"> Stlačte tlačidlo <text:span text:style-name="Strong_20_Emphasis">Aktualizovať</text:span>.</text:p>
        </text:list-item>
      </text:list>
      <text:p text:style-name="Text_20_body">Pre odstránenie existujúceho prispôsobiteľného poľa:</text:p>
      <text:list text:style-name="List_20_1">
        <text:list-item>
          <text:p text:style-name="Text_20_body"> Vyberte typ produktu;</text:p>
        </text:list-item>
        <text:list-item>
          <text:p text:style-name="Text_20_body"> Vyberte položku na odstránenie v zozname;</text:p>
        </text:list-item>
        <text:list-item>
          <text:p text:style-name="Text_20_body"> Stlačte tlačidlo <text:span text:style-name="Strong_20_Emphasis">Vymazať</text:span>.</text:p>
        </text:list-item>
      </text:list>
      <text:h text:style-name="Heading_20_2" text:outline-level="2"><text:bookmark-start text:name="produkty"/>Produkty<text:bookmark-end text:name="produkty"/></text:h>
      <text:p text:style-name="Text_20_body">V archíve produktov sú všetky modely zoskupené podľa typu. Existujú pevné polia spoločné pre všetky typy produktov a ďalšie prispôsobiteľné v popise.</text:p>
      <text:p text:style-name="Text_20_body">Pre otvorenie okna správy vyberte <text:span text:style-name="Emphasis">Archív → Produkty</text:span> z menu.</text:p>
      <text:p text:style-name="Text_20_body"><draw:frame draw:style-name="mediacenter" draw:name="" text:anchor-type="paragraph" draw:z-index="0" svg:width="11.90625cm" svg:height="11.853333333333cm"><draw:image xlink:href="Pictures/f457b41841505e6bdabb9876e4bb6011.png" xlink:type="simple" xlink:show="embed" xlink:actuate="onLoad"/></draw:frame></text:p>
      <text:p text:style-name="Text_20_body">Pre každý produkt je potrebné zadať tieto informácie:</text:p>
      <text:list text:style-name="List_20_1">
        <text:list-item>
          <text:p text:style-name="Text_20_body"> <text:span text:style-name="Strong_20_Emphasis">Obchodný kód</text:span>: Obchodný kód produktu;</text:p>
        </text:list-item>
        <text:list-item>
          <text:p text:style-name="Text_20_body"> <text:span text:style-name="Strong_20_Emphasis">Model</text:span>: Popis modelu produktu;</text:p>
        </text:list-item>
        <text:list-item>
          <text:p text:style-name="Text_20_body"> <text:span text:style-name="Strong_20_Emphasis">Poznámky</text:span>: Prípadné poznámky k produktu;</text:p>
        </text:list-item>
        <text:list-item>
          <text:p text:style-name="Text_20_body"> <text:span text:style-name="Strong_20_Emphasis">Polia produktu</text:span>: Vlastné polia produktu. Viď nasledujúca kapitola.</text:p>
        </text:list-item>
      </text:list>
      <text:p text:style-name="Text_20_body">Pre pridanie nového modelu:</text:p>
      <text:list text:style-name="List_20_1">
        <text:list-item>
          <text:p text:style-name="Text_20_body"> Vyberte typ produktu hore;</text:p>
        </text:list-item>
        <text:list-item>
          <text:p text:style-name="Text_20_body"> Stlačte tlačidlo <text:span text:style-name="Strong_20_Emphasis">Nový</text:span>;</text:p>
        </text:list-item>
        <text:list-item>
          <text:p text:style-name="Text_20_body"> Zadajte informácie o produkte;</text:p>
        </text:list-item>
        <text:list-item>
          <text:p text:style-name="Text_20_body"> Stlačte tlačidlo <text:span text:style-name="Strong_20_Emphasis">Aktualizovať</text:span>.</text:p>
        </text:list-item>
      </text:list>
      <text:p text:style-name="Text_20_body">Pre úpravu existujúceho modelu:</text:p>
      <text:list text:style-name="List_20_1">
        <text:list-item>
          <text:p text:style-name="Text_20_body"> Vyberte typ produktu hore;</text:p>
        </text:list-item>
        <text:list-item>
          <text:p text:style-name="Text_20_body"> Vyberte model zo zoznamu vľavo;</text:p>
        </text:list-item>
        <text:list-item>
          <text:p text:style-name="Text_20_body"> Upravte informácie o produkte;</text:p>
        </text:list-item>
        <text:list-item>
          <text:p text:style-name="Text_20_body"> Stlačte tlačidlo <text:span text:style-name="Strong_20_Emphasis">Aktualizovať</text:span>.</text:p>
        </text:list-item>
      </text:list>
      <text:p text:style-name="Text_20_body">Pre odstránenie existujúceho modelu:</text:p>
      <text:list text:style-name="List_20_1">
        <text:list-item>
          <text:p text:style-name="Text_20_body"> Vyberte typ produktu hore;</text:p>
        </text:list-item>
        <text:list-item>
          <text:p text:style-name="Text_20_body"> Vyberte model zo zoznamu vľavo;</text:p>
        </text:list-item>
        <text:list-item>
          <text:p text:style-name="Text_20_body"> Stlačte tlačidlo <text:span text:style-name="Strong_20_Emphasis">Vymazať</text:span>.</text:p>
        </text:list-item>
      </text:list>
      <text:h text:style-name="Heading_20_3" text:outline-level="3"><text:bookmark-start text:name="priradenie_poli_produktu"/>Priradenie polí produktu<text:bookmark-end text:name="priradenie_poli_produktu"/></text:h>
      <text:p text:style-name="Text_20_body">V archíve produktov je možné tiež priradiť hodnoty vlastných polí ku každému vloženému modelu.
<draw:frame draw:style-name="mediacenter" draw:name="" text:anchor-type="paragraph" draw:z-index="0" svg:width="8.255cm" svg:height="5.794375cm"><draw:image xlink:href="Pictures/d0ab48f72c9a5fc2f809dea4f33fd4c4.jpg" xlink:type="simple" xlink:show="embed" xlink:actuate="onLoad"/></draw:frame>
Postup je nasledovný:</text:p>
      <text:list text:style-name="List_20_1">
        <text:list-item>
          <text:p text:style-name="Text_20_body"> Vyberte typ produktu hore;</text:p>
        </text:list-item>
        <text:list-item>
          <text:p text:style-name="Text_20_body"> Vyberte model zo zoznamu vľavo, na ktorom chcete aktualizovať vlastné polia;</text:p>
        </text:list-item>
        <text:list-item>
          <text:p text:style-name="Text_20_body"> Vyberte vlastné pole, ktoré chcete priradiť;</text:p>
        </text:list-item>
        <text:list-item>
          <text:p text:style-name="Text_20_body"> Zmeňte hodnotu v príslušnom poli;</text:p>
        </text:list-item>
        <text:list-item>
          <text:p text:style-name="Text_20_body"> Stlačte tlačidlo <text:span text:style-name="Strong_20_Emphasis">Ok</text:span>.</text:p>
        </text:list-item>
      </text:list>
      <text:h text:style-name="Heading_20_2" text:outline-level="2"><text:bookmark-start text:name="funkcie_programu"/>Funkcie programu<text:bookmark-end text:name="funkcie_programu"/></text:h>
      <text:p text:style-name="Text_20_body">Funkcia je možnosť, ktorú je možné povoliť pri spustení cyklu priradeného k programu. Napríklad to môže byť aktivácia tlačidla, ktoré ovplyvní vlastnosti programu, či už varenia, prania atď.</text:p>
      <text:p text:style-name="Text_20_body">Pre otvorenie okna správy vyberte <text:span text:style-name="Emphasis">Archív → Funkcie</text:span> z ponuky menu.</text:p>
      <text:p text:style-name="Text_20_body"><draw:frame draw:style-name="mediacenter" draw:name="" text:anchor-type="paragraph" draw:z-index="0" svg:width="7.9375cm" svg:height="7.3554166666667cm"><draw:image xlink:href="Pictures/a4c44b0f3d228e31a38487ea6a1ae8d3.png" xlink:type="simple" xlink:show="embed" xlink:actuate="onLoad"/></draw:frame></text:p>
      <text:p text:style-name="Text_20_body">Pre vloženie novej funkcie:</text:p>
      <text:list text:style-name="List_20_1">
        <text:list-item>
          <text:p text:style-name="Text_20_body"> Vyberte typ produktu;</text:p>
        </text:list-item>
        <text:list-item>
          <text:p text:style-name="Text_20_body"> Stlačte tlačidlo <text:span text:style-name="Strong_20_Emphasis">Nové</text:span>;</text:p>
        </text:list-item>
        <text:list-item>
          <text:p text:style-name="Text_20_body"> Zadajte názov funkcie;</text:p>
        </text:list-item>
        <text:list-item>
          <text:p text:style-name="Text_20_body"> Stlačte tlačidlo <text:span text:style-name="Strong_20_Emphasis">Aktualizovať</text:span>.</text:p>
        </text:list-item>
      </text:list>
      <text:p text:style-name="Text_20_body">Pre úpravu existujúcej funkcie:</text:p>
      <text:list text:style-name="List_20_1">
        <text:list-item>
          <text:p text:style-name="Text_20_body"> Vyberte typ produktu;</text:p>
        </text:list-item>
        <text:list-item>
          <text:p text:style-name="Text_20_body"> Vyberte položku na úpravu;</text:p>
        </text:list-item>
        <text:list-item>
          <text:p text:style-name="Text_20_body"> Zmeňte názov funkcie v príslušnom poli;</text:p>
        </text:list-item>
        <text:list-item>
          <text:p text:style-name="Text_20_body"> Stlačte tlačidlo <text:span text:style-name="Strong_20_Emphasis">Aktualizovať</text:span>.</text:p>
        </text:list-item>
      </text:list>
      <text:p text:style-name="Text_20_body">Pre vymazanie existujúcej funkcie:</text:p>
      <text:list text:style-name="List_20_1">
        <text:list-item>
          <text:p text:style-name="Text_20_body"> Vyberte typ produktu;</text:p>
        </text:list-item>
        <text:list-item>
          <text:p text:style-name="Text_20_body"> Vyberte položku zo zoznamu na odstránenie;</text:p>
        </text:list-item>
        <text:list-item>
          <text:p text:style-name="Text_20_body"> Stlačte tlačidlo <text:span text:style-name="Strong_20_Emphasis">Vymazať</text:span>.</text:p>
        </text:list-item>
      </text:list>
      <text:h text:style-name="Heading_20_2" text:outline-level="2"><text:bookmark-start text:name="typy_programov"/>Typy programov<text:bookmark-end text:name="typy_programov"/></text:h>
      <text:p text:style-name="Text_20_body">Typ programu je základný popis, ktorý sa priraďuje k viacerým programom rovnakého typu. Napríklad viacero varných alebo pracích programov pri rôznych teplotách s rovnakými vlastnosťami patrí do rovnakého typu: gril, statický, bavlna, vlna atď.
Typy programov sa používajú pri tlači reportu vo formáte Excel ®, kde budú automaticky priradené písmenám abecedy pre zhrnutie všetkých vykonaných cyklov.</text:p>
      <text:p text:style-name="Text_20_body">Pre otvorenie okna správy vyberte <text:span text:style-name="Emphasis">Archív → Typy programov</text:span> z menu.</text:p>
      <text:p text:style-name="Text_20_body"><draw:frame draw:style-name="mediacenter" draw:name="" text:anchor-type="paragraph" draw:z-index="0" svg:width="9.2604166666667cm" svg:height="9.5514583333333cm"><draw:image xlink:href="Pictures/b3ed644e0d7c3966fff734c5ceef5c2e.png" xlink:type="simple" xlink:show="embed" xlink:actuate="onLoad"/></draw:frame></text:p>
      <text:p text:style-name="Text_20_body">Pre vloženie nového typu programu:</text:p>
      <text:list text:style-name="List_20_1">
        <text:list-item>
          <text:p text:style-name="Text_20_body"> Vyberte typ produktu;</text:p>
        </text:list-item>
        <text:list-item>
          <text:p text:style-name="Text_20_body"> Stlačte tlačidlo Nové;</text:p>
        </text:list-item>
        <text:list-item>
          <text:p text:style-name="Text_20_body"> Zadajte stručný popis;</text:p>
        </text:list-item>
        <text:list-item>
          <text:p text:style-name="Text_20_body"> Stlačte tlačidlo Aktualizovať.</text:p>
        </text:list-item>
      </text:list>
      <text:p text:style-name="Text_20_body">Pre úpravu typu programu:</text:p>
      <text:list text:style-name="List_20_1">
        <text:list-item>
          <text:p text:style-name="Text_20_body"> Vyberte typ produktu;</text:p>
        </text:list-item>
        <text:list-item>
          <text:p text:style-name="Text_20_body"> Vyberte položku zo zoznamu na úpravu;</text:p>
        </text:list-item>
        <text:list-item>
          <text:p text:style-name="Text_20_body"> Zmeňte text;</text:p>
        </text:list-item>
        <text:list-item>
          <text:p text:style-name="Text_20_body"> Stlačte tlačidlo Aktualizovať.</text:p>
        </text:list-item>
      </text:list>
      <text:p text:style-name="Text_20_body">Pre vymazanie existujúceho typu programu:</text:p>
      <text:list text:style-name="List_20_1">
        <text:list-item>
          <text:p text:style-name="Text_20_body"> Vyberte typ produktu;</text:p>
        </text:list-item>
        <text:list-item>
          <text:p text:style-name="Text_20_body"> Vyberte položku zo zoznamu na odstránenie;</text:p>
        </text:list-item>
        <text:list-item>
          <text:p text:style-name="Text_20_body"> Stlačte tlačidlo Vymazať.</text:p>
        </text:list-item>
      </text:list>
      <text:h text:style-name="Heading_20_2" text:outline-level="2"><text:bookmark-start text:name="programy"/>Programy<text:bookmark-end text:name="programy"/></text:h>
      <text:p text:style-name="Text_20_body">Program predstavuje typ cyklu, ktorý treba vykonať na testovanom produkte.</text:p>
      <text:p text:style-name="Text_20_body">Pre otvorenie okna správy vyberte <text:span text:style-name="Emphasis">Archív → Programy</text:span> z menu.</text:p>
      <text:p text:style-name="Text_20_body"><draw:frame draw:style-name="mediacenter" draw:name="" text:anchor-type="paragraph" draw:z-index="0" svg:width="11.90625cm" svg:height="7.381875cm"><draw:image xlink:href="Pictures/88fab840748a590174208f906117b931.png" xlink:type="simple" xlink:show="embed" xlink:actuate="onLoad"/></draw:frame></text:p>
      <text:p text:style-name="Text_20_body">Pre každý program sú uvedené tieto informácie:</text:p>
      <text:list text:style-name="List_20_1">
        <text:list-item>
          <text:p text:style-name="Text_20_body"> <text:span text:style-name="Strong_20_Emphasis">Názov</text:span>: Stručný popis programu;</text:p>
        </text:list-item>
        <text:list-item>
          <text:p text:style-name="Text_20_body"> <text:span text:style-name="Strong_20_Emphasis">Teplota</text:span>: Teplota nastavená v produkte pre program;</text:p>
        </text:list-item>
        <text:list-item>
          <text:p text:style-name="Text_20_body"> <text:span text:style-name="Strong_20_Emphasis">Doba varenia</text:span>: Čas varenia;</text:p>
        </text:list-item>
        <text:list-item>
          <text:p text:style-name="Text_20_body"> <text:span text:style-name="Strong_20_Emphasis">Dĺžka akvizície</text:span>: Prednastavená dĺžka cyklu. Ak je zadané '0', cyklus nemá maximálnu dobu;</text:p>
        </text:list-item>
        <text:list-item>
          <text:p text:style-name="Text_20_body"> <text:span text:style-name="Strong_20_Emphasis">Poznámky</text:span>: Prípadné poznámky k programu;</text:p>
        </text:list-item>
        <text:list-item>
          <text:p text:style-name="Text_20_body"> <text:span text:style-name="Strong_20_Emphasis">Vlastné polia</text:span>: Rôzne ďalšie polia prispôsobiteľné operátorom, kde je možné definovať funkcie.</text:p>
        </text:list-item>
      </text:list>
      <text:p text:style-name="Text_20_body">Pre vloženie nového programu:</text:p>
      <text:list text:style-name="List_20_1">
        <text:list-item>
          <text:p text:style-name="Text_20_body"> Vyberte typ produktu;</text:p>
        </text:list-item>
        <text:list-item>
          <text:p text:style-name="Text_20_body"> Stlačte tlačidlo Nové;</text:p>
        </text:list-item>
        <text:list-item>
          <text:p text:style-name="Text_20_body"> Zadajte údaje programu;</text:p>
        </text:list-item>
        <text:list-item>
          <text:p text:style-name="Text_20_body"> Stlačte tlačidlo Aktualizovať.</text:p>
        </text:list-item>
      </text:list>
      <text:p text:style-name="Text_20_body">Pre úpravu programu:</text:p>
      <text:list text:style-name="List_20_1">
        <text:list-item>
          <text:p text:style-name="Text_20_body"> Vyberte typ produktu;</text:p>
        </text:list-item>
        <text:list-item>
          <text:p text:style-name="Text_20_body"> Vyberte program zo zoznamu na úpravu;</text:p>
        </text:list-item>
        <text:list-item>
          <text:p text:style-name="Text_20_body"> Zmeňte nastavenia programu;</text:p>
        </text:list-item>
        <text:list-item>
          <text:p text:style-name="Text_20_body"> Stlačte tlačidlo Aktualizovať.</text:p>
        </text:list-item>
      </text:list>
      <text:p text:style-name="Text_20_body">Pre vymazanie programu:</text:p>
      <text:list text:style-name="List_20_1">
        <text:list-item>
          <text:p text:style-name="Text_20_body"> Vyberte typ produktu;</text:p>
        </text:list-item>
        <text:list-item>
          <text:p text:style-name="Text_20_body"> Vyberte program zo zoznamu na vymazanie;</text:p>
        </text:list-item>
        <text:list-item>
          <text:p text:style-name="Text_20_body"> Stlačte tlačidlo Vymazať.</text:p>
        </text:list-item>
      </text:list>
      <text:h text:style-name="Heading_20_3" text:outline-level="3"><text:bookmark-start text:name="sprava_funkcii_programu"/>Správa funkcií programu<text:bookmark-end text:name="sprava_funkcii_programu"/></text:h>
      <text:p text:style-name="Text_20_body">Pre priradenie funkcií jednotlivých programov:
</text:p>
      <text:list text:style-name="List_20_1">
        <text:list-item>
          <text:p text:style-name="Text_20_body"> Vyberte typ produktu;</text:p>
        </text:list-item>
        <text:list-item>
          <text:p text:style-name="Text_20_body"> Vyberte program zo zoznamu na úpravu;</text:p>
        </text:list-item>
        <text:list-item>
          <text:p text:style-name="Text_20_body"> Vyberte funkciu zo zoznamu na priradenie;</text:p>
        </text:list-item>
        <text:list-item>
          <text:p text:style-name="Text_20_body"> Priraďte hodnotu funkcii;</text:p>
        </text:list-item>
        <text:list-item>
          <text:p text:style-name="Text_20_body"> Stlačte tlačidlo <text:span text:style-name="Strong_20_Emphasis">Ok</text:span>.</text:p>
        </text:list-item>
      </text:list>
      <text:h text:style-name="Heading_20_3" text:outline-level="3"><text:bookmark-start text:name="sprava_overeni_programu"/>Správa overení programu<text:bookmark-end text:name="sprava_overeni_programu"/></text:h>
      <text:p text:style-name="Text_20_body">Z panela správy programov je možné nastaviť funkcie automatického overovania len ak sú povolené v konfiguračnom súbore.</text:p>
      <text:p text:style-name="Text_20_body">Pre každé overenie sú špecifikované tieto informácie:</text:p>
      <text:list text:style-name="List_20_1">
        <text:list-item>
          <text:p text:style-name="Text_20_body"> <text:span text:style-name="Strong_20_Emphasis">Typ</text:span>: Typ overenia, rozsah v intervale alebo bod v intervale;</text:p>
        </text:list-item>
        <text:list-item>
          <text:p text:style-name="Text_20_body"> <text:span text:style-name="Strong_20_Emphasis">Sonda</text:span>: Číslo sondy, vo formáte “1xx”;</text:p>
        </text:list-item>
        <text:list-item>
          <text:p text:style-name="Text_20_body"> <text:span text:style-name="Strong_20_Emphasis">Spúšťač (°C)</text:span>: Teplota spúšťača overenia;</text:p>
        </text:list-item>
        <text:list-item>
          <text:p text:style-name="Text_20_body"> <text:span text:style-name="Strong_20_Emphasis">Čas od spúšťača (min.)</text:span>: Doba čakania v minútach po dosiahnutí spúšťača pred začiatkom overovania;</text:p>
        </text:list-item>
        <text:list-item>
          <text:p text:style-name="Text_20_body"> <text:span text:style-name="Strong_20_Emphasis">Interval (min.)</text:span>: Trvanie overovania v minútach;</text:p>
        </text:list-item>
        <text:list-item>
          <text:p text:style-name="Text_20_body"> <text:span text:style-name="Strong_20_Emphasis">Nastavená hodnota (°C)</text:span>: Teplota, ktorú treba dosiahnuť v intervale;</text:p>
        </text:list-item>
        <text:list-item>
          <text:p text:style-name="Text_20_body"> <text:span text:style-name="Strong_20_Emphasis">Teplotný rozsah (°C)</text:span>: Prijateľný rozsah teploty v intervale.</text:p>
        </text:list-item>
      </text:list>
      <text:p text:style-name="Text_20_body">
<draw:frame draw:style-name="mediacenter" draw:name="" text:anchor-type="paragraph" draw:z-index="0" svg:width="7.9375cm" svg:height="5.7679166666667cm"><draw:image xlink:href="Pictures/42c303c68e0089393f7279379c79022f.png" xlink:type="simple" xlink:show="embed" xlink:actuate="onLoad"/></draw:frame></text:p>
      <text:p text:style-name="Text_20_body">Pre pridanie overenia:</text:p>
      <text:list text:style-name="List_20_1">
        <text:list-item>
          <text:p text:style-name="Text_20_body"> Vyberte typ produktu;</text:p>
        </text:list-item>
        <text:list-item>
          <text:p text:style-name="Text_20_body"> Vyberte program zo zoznamu;</text:p>
        </text:list-item>
        <text:list-item>
          <text:p text:style-name="Text_20_body"> Stlačte tlačidlo Pridať;</text:p>
        </text:list-item>
        <text:list-item>
          <text:p text:style-name="Text_20_body"> Zadajte informácie o overovaní;</text:p>
        </text:list-item>
        <text:list-item>
          <text:p text:style-name="Text_20_body"> Stlačte tlačidlo Potvrdiť.</text:p>
        </text:list-item>
      </text:list>
      <text:p text:style-name="Text_20_body">Pre úpravu overenia:</text:p>
      <text:list text:style-name="List_20_1">
        <text:list-item>
          <text:p text:style-name="Text_20_body"> Vyberte typ produktu;</text:p>
        </text:list-item>
        <text:list-item>
          <text:p text:style-name="Text_20_body"> Vyberte program zo zoznamu;</text:p>
        </text:list-item>
        <text:list-item>
          <text:p text:style-name="Text_20_body"> Stlačte tlačidlo Upraviť;</text:p>
        </text:list-item>
        <text:list-item>
          <text:p text:style-name="Text_20_body"> Upravte parametre;</text:p>
        </text:list-item>
        <text:list-item>
          <text:p text:style-name="Text_20_body"> Stlačte tlačidlo Potvrdiť.</text:p>
        </text:list-item>
      </text:list>
      <text:p text:style-name="Text_20_body">Pre vymazanie overenia:</text:p>
      <text:list text:style-name="List_20_1">
        <text:list-item>
          <text:p text:style-name="Text_20_body"> Vyberte typ produktu;</text:p>
        </text:list-item>
        <text:list-item>
          <text:p text:style-name="Text_20_body"> Vyberte program zo zoznamu;</text:p>
        </text:list-item>
        <text:list-item>
          <text:p text:style-name="Text_20_body"> Vyberte overenie;</text:p>
        </text:list-item>
        <text:list-item>
          <text:p text:style-name="Text_20_body"> Stlačte tlačidlo Vymazať.</text:p>
        </text:list-item>
      </text:list>
      <text:h text:style-name="Heading_20_2" text:outline-level="2"><text:bookmark-start text:name="aktivity"/>Aktivity<text:bookmark-end text:name="aktivity"/></text:h>
      <text:p text:style-name="Text_20_body">V archíve aktivít je možné definovať aktivity, ktoré treba vykonať počas cyklov testovacej karty.</text:p>
      <text:p text:style-name="Text_20_body">Pre otvorenie okna správy vyberte <text:span text:style-name="Emphasis"> Archív → Aktivity </text:span> z menu.</text:p>
      <text:p text:style-name="Text_20_body"><draw:frame draw:style-name="mediacenter" draw:name="" text:anchor-type="paragraph" draw:z-index="0" svg:width="10.583333333333cm" svg:height="7.7522916666667cm"><draw:image xlink:href="Pictures/359d5dac27f048c8558b5fc410880811.png" xlink:type="simple" xlink:show="embed" xlink:actuate="onLoad"/></draw:frame></text:p>
      <text:p text:style-name="Text_20_body">Pre pridanie novej aktivity:</text:p>
      <text:list text:style-name="List_20_1">
        <text:list-item>
          <text:p text:style-name="Text_20_body"> Vyberte typ produktu;</text:p>
        </text:list-item>
        <text:list-item>
          <text:p text:style-name="Text_20_body"> Stlačte tlačidlo Nové;</text:p>
        </text:list-item>
        <text:list-item>
          <text:p text:style-name="Text_20_body"> Zadajte popis aktivity a nahrajte symbol obrázka zo súboru (odporúčaná veľkosť 16×16);</text:p>
        </text:list-item>
        <text:list-item>
          <text:p text:style-name="Text_20_body"> Stlačte tlačidlo Aktualizovať.</text:p>
        </text:list-item>
      </text:list>
      <text:p text:style-name="Text_20_body">Pre úpravu existujúcej aktivity:</text:p>
      <text:list text:style-name="List_20_1">
        <text:list-item>
          <text:p text:style-name="Text_20_body"> Vyberte typ produktu;</text:p>
        </text:list-item>
        <text:list-item>
          <text:p text:style-name="Text_20_body"> Vyberte aktivitu zo zoznamu na úpravu;</text:p>
        </text:list-item>
        <text:list-item>
          <text:p text:style-name="Text_20_body"> Upravte popis a/alebo reprezentujúci obrázok;</text:p>
        </text:list-item>
        <text:list-item>
          <text:p text:style-name="Text_20_body"> Stlačte tlačidlo Aktualizovať.</text:p>
        </text:list-item>
      </text:list>
      <text:p text:style-name="Text_20_body">Pre vymazanie existujúcej aktivity:</text:p>
      <text:list text:style-name="List_20_1">
        <text:list-item>
          <text:p text:style-name="Text_20_body"> Vyberte typ produktu;</text:p>
        </text:list-item>
        <text:list-item>
          <text:p text:style-name="Text_20_body"> Vyberte aktivitu na odstránenie zo zoznamu;</text:p>
        </text:list-item>
        <text:list-item>
          <text:p text:style-name="Text_20_body"> Stlačte tlačidlo Vymazať.</text:p>
        </text:list-item>
      </text:list>
      <text:h text:style-name="Heading_20_2" text:outline-level="2"><text:bookmark-start text:name="testovacie_karty"/>Testovacie karty<text:bookmark-end text:name="testovacie_karty"/></text:h>
      <text:p text:style-name="Text_20_body">Testovacia karta zoskupuje zoznam programov plánovaných pre testovaný produkt a tiež zoznam možných aktivít, ktoré operátor musí vykonať pri spustení cyklov.</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Každej testovacej karte je vhodné priradiť vhodný názov, aby sa uľahčilo jej vyhľadávanie pri spustení testovania pomocou PDA alebo skenera.</text:p>
          </table:table-cell>
        </table:table-row>
      </table:table>
      <text:p text:style-name="Text_20_body">Pre otvorenie okna správy vyberte <text:span text:style-name="Emphasis"> Archív → Karty </text:span> z menu.</text:p>
      <text:p text:style-name="Text_20_body"><draw:frame draw:style-name="mediacenter" draw:name="" text:anchor-type="paragraph" draw:z-index="0" svg:width="11.90625cm" svg:height="8.5989583333333cm"><draw:image xlink:href="Pictures/22ae73077dc1478f150ebb550acbf1b4.png" xlink:type="simple" xlink:show="embed" xlink:actuate="onLoad"/></draw:frame></text:p>
      <text:p text:style-name="Text_20_body">Každá testovacia karta obsahuje tieto informácie:</text:p>
      <text:list text:style-name="List_20_1">
        <text:list-item>
          <text:p text:style-name="Text_20_body"> <text:span text:style-name="Strong_20_Emphasis">Názov karty</text:span>: Priradený názov karty;</text:p>
        </text:list-item>
        <text:list-item>
          <text:p text:style-name="Text_20_body"> <text:span text:style-name="Strong_20_Emphasis">Počet cyklov</text:span>: Celkový počet plánovaných cyklov používaný na predbežný náhľad pri tlači reportu a programovaní cyklov;</text:p>
        </text:list-item>
        <text:list-item>
          <text:p text:style-name="Text_20_body"> <text:span text:style-name="Strong_20_Emphasis">Zoznam programov</text:span>: Zoznam programov, ktoré musí operátor v rotácii vybrať pri každom spustení cyklu;</text:p>
        </text:list-item>
        <text:list-item>
          <text:p text:style-name="Text_20_body"> <text:span text:style-name="Strong_20_Emphasis">Zoznam aktivít</text:span>: Aktivity s príslušnými intervalmi a opakovaniami, ktoré musí operátor vykonať.</text:p>
        </text:list-item>
      </text:list>
      <text:p text:style-name="Text_20_body">Pre pridanie novej testovacej karty:</text:p>
      <text:list text:style-name="List_20_1">
        <text:list-item>
          <text:p text:style-name="Text_20_body"> Vyberte typ produktu;</text:p>
        </text:list-item>
        <text:list-item>
          <text:p text:style-name="Text_20_body"> Stlačte tlačidlo Nová;</text:p>
        </text:list-item>
        <text:list-item>
          <text:p text:style-name="Text_20_body"> Zadajte názov a počet cyklov novej karty;</text:p>
        </text:list-item>
        <text:list-item>
          <text:p text:style-name="Text_20_body"> Stlačte tlačidlo Aktualizovať.</text:p>
        </text:list-item>
      </text:list>
      <text:p text:style-name="Text_20_body">Pre úpravu názvu existujúcej testovacej karty:</text:p>
      <text:list text:style-name="List_20_1">
        <text:list-item>
          <text:p text:style-name="Text_20_body"> Vyberte typ produktu;</text:p>
        </text:list-item>
        <text:list-item>
          <text:p text:style-name="Text_20_body"> Vyberte kartu zo zoznamu na úpravu;</text:p>
        </text:list-item>
        <text:list-item>
          <text:p text:style-name="Text_20_body"> Upraviť polia karty;</text:p>
        </text:list-item>
        <text:list-item>
          <text:p text:style-name="Text_20_body"> Stlačte tlačidlo Aktualizovať.</text:p>
        </text:list-item>
      </text:list>
      <text:p text:style-name="Text_20_body">Pre vymazanie existujúcej testovacej karty:</text:p>
      <text:list text:style-name="List_20_1">
        <text:list-item>
          <text:p text:style-name="Text_20_body"> Vyberte typ produktu;</text:p>
        </text:list-item>
        <text:list-item>
          <text:p text:style-name="Text_20_body"> Vyberte kartu zo zoznamu na odstránenie;</text:p>
        </text:list-item>
        <text:list-item>
          <text:p text:style-name="Text_20_body"> Stlačte tlačidlo Vymazať;</text:p>
        </text:list-item>
        <text:list-item>
          <text:p text:style-name="Text_20_body"> Potvrďte správou Áno.</text:p>
        </text:list-item>
      </text:list>
      <text:h text:style-name="Heading_20_3" text:outline-level="3"><text:bookmark-start text:name="programy_karty_v_archive"/>Programy karty v archíve<text:bookmark-end text:name="programy_karty_v_archive"/></text:h>
      <text:p text:style-name="Text_20_body">Pomocou panela Programy môžete upravovať programy vybranej karty.
Pre pridanie programu do testovacej karty:</text:p>
      <text:list text:style-name="List_20_1">
        <text:list-item>
          <text:p text:style-name="Text_20_body"> Vyberte typ produktu;</text:p>
        </text:list-item>
        <text:list-item>
          <text:p text:style-name="Text_20_body"> Vyberte program;</text:p>
        </text:list-item>
        <text:list-item>
          <text:p text:style-name="Text_20_body"> Vyberte program na pridanie zo zoznamu vpravo;</text:p>
        </text:list-item>
        <text:list-item>
          <text:p text:style-name="Text_20_body"> Stlačte tlačidlo <text:span text:style-name="Strong_20_Emphasis">Pridať</text:span>.</text:p>
        </text:list-item>
      </text:list>
      <text:p text:style-name="Text_20_body">Pre odstránenie programu z testovacej karty:</text:p>
      <text:list text:style-name="List_20_1">
        <text:list-item>
          <text:p text:style-name="Text_20_body"> Vyberte typ produktu;</text:p>
        </text:list-item>
        <text:list-item>
          <text:p text:style-name="Text_20_body"> Vyberte program;</text:p>
        </text:list-item>
        <text:list-item>
          <text:p text:style-name="Text_20_body"> Vyberte program na odstránenie zo zoznamu vľavo;</text:p>
        </text:list-item>
        <text:list-item>
          <text:p text:style-name="Text_20_body"> Stlačte tlačidlo <text:span text:style-name="Strong_20_Emphasis">Odstrániť</text:span>.</text:p>
        </text:list-item>
      </text:list>
      <text:p text:style-name="Text_20_body">Pre presun programu v testovacej karte:</text:p>
      <text:list text:style-name="List_20_1">
        <text:list-item>
          <text:p text:style-name="Text_20_body"> Vyberte typ produktu;</text:p>
        </text:list-item>
        <text:list-item>
          <text:p text:style-name="Text_20_body"> Vyberte program;</text:p>
        </text:list-item>
        <text:list-item>
          <text:p text:style-name="Text_20_body"> Vyberte program na presun zo zoznamu vľavo;</text:p>
        </text:list-item>
        <text:list-item>
          <text:p text:style-name="Text_20_body"> Stlačte tlačidlo <draw:frame draw:style-name="media" draw:name="" text:anchor-type="as-char" draw:z-index="0" svg:width="0.42333333333333cm" svg:height="0.42333333333333cm"><draw:image xlink:href="Pictures/94ef1c1c3faeee2eb3ad70e13fe92e86.png" xlink:type="simple" xlink:show="embed" xlink:actuate="onLoad"/></draw:frame> pre posun programom nahor alebo tlačidlo <draw:frame draw:style-name="media" draw:name="" text:anchor-type="as-char" draw:z-index="0" svg:width="0.42333333333333cm" svg:height="0.42333333333333cm"><draw:image xlink:href="Pictures/9c4e9c3a9560cca59a72037fccd939aa.png" xlink:type="simple" xlink:show="embed" xlink:actuate="onLoad"/></draw:frame> pre posun nadol.</text:p>
        </text:list-item>
      </text:list>
      <text:h text:style-name="Heading_20_3" text:outline-level="3"><text:bookmark-start text:name="aktivity_karty_v_archive"/>Aktivity karty v archíve<text:bookmark-end text:name="aktivity_karty_v_archive"/></text:h>
      <text:p text:style-name="Text_20_body">
Pomocou panela <text:span text:style-name="Strong_20_Emphasis">Aktivity</text:span> môžete upravovať aktivity vybranej karty.</text:p>
      <text:p text:style-name="Text_20_body">Pre každú aktivitu je potrebné zadať tieto informácie:</text:p>
      <text:list text:style-name="List_20_1">
        <text:list-item>
          <text:p text:style-name="Text_20_body"> <text:span text:style-name="Strong_20_Emphasis">Začiatok cyklu</text:span>: Cyklus, v ktorom začať vykonávať aktivitu;</text:p>
        </text:list-item>
        <text:list-item>
          <text:p text:style-name="Text_20_body"> <text:span text:style-name="Strong_20_Emphasis">Opakovania</text:span>: Počet opakovaní aktivity;</text:p>
        </text:list-item>
        <text:list-item>
          <text:p text:style-name="Text_20_body"> <text:span text:style-name="Strong_20_Emphasis">Krok</text:span>: Počet cyklov medzi vykonaniami aktivity.</text:p>
        </text:list-item>
      </text:list>
      <text:p text:style-name="Text_20_body">Pre pridanie aktivity do testovacej karty:</text:p>
      <text:list text:style-name="List_20_1">
        <text:list-item>
          <text:p text:style-name="Text_20_body"> Vyberte aktivitu na pridanie zo zoznamu vpravo;</text:p>
        </text:list-item>
        <text:list-item>
          <text:p text:style-name="Text_20_body"> Zadajte parametre aktivity;</text:p>
        </text:list-item>
        <text:list-item>
          <text:p text:style-name="Text_20_body"> Stlačte tlačidlo Pridať.</text:p>
        </text:list-item>
      </text:list>
      <text:p text:style-name="Text_20_body">Pre odstránenie aktivity z testovacej karty:</text:p>
      <text:list text:style-name="List_20_1">
        <text:list-item>
          <text:p text:style-name="Text_20_body"> Vyberte aktivitu na odstránenie zo zoznamu vľavo;</text:p>
        </text:list-item>
        <text:list-item>
          <text:p text:style-name="Text_20_body"> Stlačte tlačidlo Odstrániť.</text:p>
        </text:list-item>
      </text:list>
      <text:h text:style-name="Heading_20_2" text:outline-level="2"><text:bookmark-start text:name="definicie_vstupov"/>Definície vstupov<text:bookmark-end text:name="definicie_vstupov"/></text:h>
      <text:p text:style-name="Text_20_body">V tomto archíve musí operátor vytvoriť všetky bežné definície vstupov na neskoršie použitie v konfiguráciách vstupov podľa typu produktu.</text:p>
      <text:p text:style-name="Text_20_body">Pre otvorenie okna správy vyberte <text:span text:style-name="Emphasis">Archív → Definície vstupov</text:span> z menu.</text:p>
      <text:p text:style-name="Text_20_body"><draw:frame draw:style-name="mediacenter" draw:name="" text:anchor-type="paragraph" draw:z-index="0" svg:width="9.2604166666667cm" svg:height="9.2339583333333cm"><draw:image xlink:href="Pictures/ed31f00e56d1d03aa38c95a5f54fe8ff.jpg" xlink:type="simple" xlink:show="embed" xlink:actuate="onLoad"/></draw:frame></text:p>
      <text:p text:style-name="Text_20_body">Pre každú definíciu je potrebné zadať tieto informácie:</text:p>
      <text:list text:style-name="List_20_1">
        <text:list-item>
          <text:p text:style-name="Text_20_body"> <text:span text:style-name="Strong_20_Emphasis">Typ vstupu</text:span>: Vyberte typ vstupu zo zoznamu;</text:p>
        </text:list-item>
        <text:list-item>
          <text:p text:style-name="Text_20_body"> <text:span text:style-name="Strong_20_Emphasis">Popis</text:span>: Krátky popis priradený k vstupu;</text:p>
        </text:list-item>
        <text:list-item>
          <text:p text:style-name="Text_20_body"> <text:span text:style-name="Strong_20_Emphasis">Farba</text:span>: Farba používaná v grafe.</text:p>
        </text:list-item>
      </text:list>
      <text:p text:style-name="Text_20_body">Pre vloženie nového vstupu:</text:p>
      <text:list text:style-name="List_20_1">
        <text:list-item>
          <text:p text:style-name="Text_20_body"> Vyberte typ produktu;</text:p>
        </text:list-item>
        <text:list-item>
          <text:p text:style-name="Text_20_body"> Stlačte tlačidlo Nový;</text:p>
        </text:list-item>
        <text:list-item>
          <text:p text:style-name="Text_20_body"> Zadajte informácie;</text:p>
        </text:list-item>
        <text:list-item>
          <text:p text:style-name="Text_20_body"> Stlačte tlačidlo Aktualizovať.</text:p>
        </text:list-item>
      </text:list>
      <text:p text:style-name="Text_20_body">Pre úpravu vstupu:</text:p>
      <text:list text:style-name="List_20_1">
        <text:list-item>
          <text:p text:style-name="Text_20_body"> Vyberte typ produktu;</text:p>
        </text:list-item>
        <text:list-item>
          <text:p text:style-name="Text_20_body"> Vyberte vstup zo zoznamu;</text:p>
        </text:list-item>
        <text:list-item>
          <text:p text:style-name="Text_20_body"> Zmeňte informácie;</text:p>
        </text:list-item>
        <text:list-item>
          <text:p text:style-name="Text_20_body"> Stlačte tlačidlo Aktualizovať.</text:p>
        </text:list-item>
      </text:list>
      <text:p text:style-name="Text_20_body">Pre odstránenie vstupu:</text:p>
      <text:list text:style-name="List_20_1">
        <text:list-item>
          <text:p text:style-name="Text_20_body"> Vyberte typ produktu;</text:p>
        </text:list-item>
        <text:list-item>
          <text:p text:style-name="Text_20_body"> Vyberte vstup na odstránenie zo zoznamu;</text:p>
        </text:list-item>
        <text:list-item>
          <text:p text:style-name="Text_20_body"> Stlačte tlačidlo Odstrániť.</text:p>
        </text:list-item>
      </text:list>
      <text:h text:style-name="Heading_20_2" text:outline-level="2"><text:bookmark-start text:name="konfiguracie_vstupov"/>Konfigurácie vstupov<text:bookmark-end text:name="konfiguracie_vstupov"/></text:h>
      <text:p text:style-name="Text_20_body">Je možné definovať zoskupenia vstupov, ktoré po načítaní do pracoviska zrýchľujú konfiguráciu používaných kanálov.</text:p>
      <text:p text:style-name="Text_20_body">Pre otvorenie okna správy vyberte <text:span text:style-name="Emphasis">Archív → Konfigurácie</text:span> z menu.</text:p>
      <text:p text:style-name="Text_20_body"><draw:frame draw:style-name="mediacenter" draw:name="" text:anchor-type="paragraph" draw:z-index="0" svg:width="10.583333333333cm" svg:height="10.583333333333cm"><draw:image xlink:href="Pictures/1e0a27c699310c68a63bd69bfe581bed.png" xlink:type="simple" xlink:show="embed" xlink:actuate="onLoad"/></draw:frame></text:p>
      <text:p text:style-name="Text_20_body">Pre vytvorenie novej konfigurácie:</text:p>
      <text:list text:style-name="List_20_1">
        <text:list-item>
          <text:p text:style-name="Text_20_body"> Vyberte typ produktu;</text:p>
        </text:list-item>
        <text:list-item>
          <text:p text:style-name="Text_20_body"> Stlačte tlačidlo Nová;</text:p>
        </text:list-item>
        <text:list-item>
          <text:p text:style-name="Text_20_body"> Zadajte názov konfigurácie;</text:p>
        </text:list-item>
        <text:list-item>
          <text:p text:style-name="Text_20_body"> Stlačte tlačidlo Aktualizovať.</text:p>
        </text:list-item>
      </text:list>
      <text:p text:style-name="Text_20_body">Pre úpravu názvu:</text:p>
      <text:list text:style-name="List_20_1">
        <text:list-item>
          <text:p text:style-name="Text_20_body"> Vyberte typ produktu;</text:p>
        </text:list-item>
        <text:list-item>
          <text:p text:style-name="Text_20_body"> Vyberte konfiguráciu zo zoznamu;</text:p>
        </text:list-item>
        <text:list-item>
          <text:p text:style-name="Text_20_body"> Zmeňte názov konfigurácie;</text:p>
        </text:list-item>
        <text:list-item>
          <text:p text:style-name="Text_20_body"> Stlačte tlačidlo Aktualizovať.</text:p>
        </text:list-item>
      </text:list>
      <text:p text:style-name="Text_20_body">Pre odstránenie konfigurácie:</text:p>
      <text:list text:style-name="List_20_1">
        <text:list-item>
          <text:p text:style-name="Text_20_body"> Vyberte typ produktu;</text:p>
        </text:list-item>
        <text:list-item>
          <text:p text:style-name="Text_20_body"> Vyberte konfiguráciu zo zoznamu;</text:p>
        </text:list-item>
        <text:list-item>
          <text:p text:style-name="Text_20_body"> Stlačte tlačidlo Odstrániť. </text:p>
        </text:list-item>
      </text:list>
      <text:h text:style-name="Heading_20_3" text:outline-level="3"><text:bookmark-start text:name="pridanie_a_odstranenie_vstupov_v_konfiguracii"/>Pridanie a odstránenie vstupov v konfigurácii<text:bookmark-end text:name="pridanie_a_odstranenie_vstupov_v_konfiguracii"/></text:h>
      <text:p text:style-name="Text_20_body">Pre pridanie vstupu do konfigurácie:</text:p>
      <text:list text:style-name="List_20_1">
        <text:list-item>
          <text:p text:style-name="Text_20_body"> Vyberte vstup zo zoznamu vpravo;</text:p>
        </text:list-item>
        <text:list-item>
          <text:p text:style-name="Text_20_body"> Stlačte tlačidlo Pridať.</text:p>
        </text:list-item>
      </text:list>
      <text:p text:style-name="Text_20_body">Pre odstránenie vstupu z konfigurácie:</text:p>
      <text:list text:style-name="List_20_1">
        <text:list-item>
          <text:p text:style-name="Text_20_body"> Vyberte vstup zo zoznamu vľavo;</text:p>
        </text:list-item>
        <text:list-item>
          <text:p text:style-name="Text_20_body"> Stlačte tlačidlo Odstrániť.</text:p>
        </text:list-item>
      </text:list>
      <text:p text:style-name="Text_20_body">
Stlačením tlačidla Otvoriť sa dostanete do správy definícií vstupov (viď predchádzajúca kapitola).</text:p>
      <text:h text:style-name="Heading_20_2" text:outline-level="2"><text:bookmark-start text:name="operatori"/>Operátori<text:bookmark-end text:name="operatori"/></text:h>
      <text:p text:style-name="Text_20_body">Správa operátorov je obmedzená na operátorov s administrátorskými právami.</text:p>
      <text:p text:style-name="Text_20_body">Pre otvorenie okna správy vyberte <text:span text:style-name="Emphasis">Archív → Operátori</text:span> z menu.</text:p>
      <text:p text:style-name="Text_20_body"><draw:frame draw:style-name="mediacenter" draw:name="" text:anchor-type="paragraph" draw:z-index="0" svg:width="7.9375cm" svg:height="7.1966666666667cm"><draw:image xlink:href="Pictures/0e9b293acb0f75197a6a855a6542bf0f.png" xlink:type="simple" xlink:show="embed" xlink:actuate="onLoad"/></draw:frame></text:p>
      <text:p text:style-name="Text_20_body">Po otvorení sa automaticky načítajú všetci operátori. Na zobrazenie len jedného alebo zúženého zoznamu použite polia pre vyhľadávanie a stlačte tlačidlo Aktualizovať.
Pre každého operátora je potrebné zadať tieto informácie:</text:p>
      <text:list text:style-name="List_20_1">
        <text:list-item>
          <text:p text:style-name="Text_20_body"> <text:span text:style-name="Strong_20_Emphasis">Kód</text:span>: Trojciferný číselný kód;</text:p>
        </text:list-item>
        <text:list-item>
          <text:p text:style-name="Text_20_body"> <text:span text:style-name="Strong_20_Emphasis">Operátor</text:span>: Meno operátora;</text:p>
        </text:list-item>
        <text:list-item>
          <text:p text:style-name="Text_20_body"> <text:span text:style-name="Strong_20_Emphasis">Typ</text:span>: Typ operátora (administrátor alebo používateľ).</text:p>
        </text:list-item>
      </text:list>
      <text:p text:style-name="Text_20_body">Pre pridanie operátora:</text:p>
      <text:list text:style-name="List_20_1">
        <text:list-item>
          <text:p text:style-name="Text_20_body"> Stlačte tlačidlo Nový;</text:p>
        </text:list-item>
        <text:list-item>
          <text:p text:style-name="Text_20_body"> Zadajte údaje operátora v novom okne;</text:p>
        </text:list-item>
      </text:list>
      <text:p text:style-name="Text_20_body"><draw:frame draw:style-name="mediacenter" draw:name="" text:anchor-type="paragraph" draw:z-index="0" svg:width="3.96875cm" svg:height="3.0427083333333cm"><draw:image xlink:href="Pictures/d4f94ec4721f70ba730de5eb11670f83.png" xlink:type="simple" xlink:show="embed" xlink:actuate="onLoad"/></draw:frame></text:p>
      <text:list text:style-name="List_20_1">
        <text:list-item>
          <text:p text:style-name="Text_20_body"> Stlačte tlačidlo Ok.</text:p>
        </text:list-item>
      </text:list>
      <text:p text:style-name="Text_20_body">Pre úpravu operátora:</text:p>
      <text:list text:style-name="List_20_1">
        <text:list-item>
          <text:p text:style-name="Text_20_body"> Vyberte operátora zo zoznamu;</text:p>
        </text:list-item>
        <text:list-item>
          <text:p text:style-name="Text_20_body"> Stlačte tlačidlo Upraviť;</text:p>
        </text:list-item>
        <text:list-item>
          <text:p text:style-name="Text_20_body"> Upravte údaje operátora;</text:p>
        </text:list-item>
        <text:list-item>
          <text:p text:style-name="Text_20_body"> Stlačte tlačidlo Ok.</text:p>
        </text:list-item>
      </text:list>
      <text:p text:style-name="Text_20_body">Pre odstránenie operátora:</text:p>
      <text:list text:style-name="List_20_1">
        <text:list-item>
          <text:p text:style-name="Text_20_body"> Vyberte operátora zo zoznamu;</text:p>
        </text:list-item>
        <text:list-item>
          <text:p text:style-name="Text_20_body"> Stlačte tlačidlo Vymazať.</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Odstráneného operátora už nie je možné obnoviť. Aj keď pridáte nového s rovnakým menom a kódom, pre systém je to nový operátor.</text:p>
          </table:table-cell>
        </table:table-row>
      </table:table>
      <text:h text:style-name="Heading_20_1" text:outline-level="1"><text:bookmark-start text:name="nastavenia"/>Nastavenia<text:bookmark-end text:name="nastavenia"/></text:h>
      <text:p text:style-name="Text_20_body">Okno nastavení je dostupné cez <text:span text:style-name="Emphasis">Súbor → Nastavenia</text:span> v hlavnom menu.
<draw:frame draw:style-name="mediacenter" draw:name="" text:anchor-type="paragraph" draw:z-index="0" svg:width="5.2916666666667cm" svg:height="2.9633333333333cm"><draw:image xlink:href="Pictures/82caa4db03996609455ba58948d90acc.png" xlink:type="simple" xlink:show="embed" xlink:actuate="onLoad"/></draw:frame></text:p>
      <text:h text:style-name="Heading_20_2" text:outline-level="2"><text:bookmark-start text:name="nastavenia_digitalnych_vstupov"/>Nastavenia digitálnych vstupov<text:bookmark-end text:name="nastavenia_digitalnych_vstupov"/></text:h>
      <text:p text:style-name="Text_20_body">Nastavenia v tomto paneli sa používajú len v prípade, že boli nakonfigurované digitálne vstupy. Je možné:
</text:p>
      <text:list text:style-name="List_20_1">
        <text:list-item>
          <text:p text:style-name="Text_20_body"> Aktivovať alebo deaktivovať zvukový signál pri zaznamenaní uzavretia kontaktu digitálneho vstupu použitého ako alarm.</text:p>
        </text:list-item>
        <text:list-item>
          <text:p text:style-name="Text_20_body"> Nastaviť interval v sekundách medzi jednotlivými zvukovými signálmi počas alarmového stavu.</text:p>
        </text:list-item>
      </text:list>
      <text:h text:style-name="Heading_20_1" text:outline-level="1"><text:bookmark-start text:name="funkcie_tlace"/>Funkcie tlače<text:bookmark-end text:name="funkcie_tlace"/></text:h>
      <text:p text:style-name="Text_20_body">Aplikácia ponúka rôzne funkcie tlače, niektoré sú dostupné cez hlavné menu a iné cez okno zobrazenia testov.</text:p>
      <text:h text:style-name="Heading_20_2" text:outline-level="2"><text:bookmark-start text:name="tlac_testovacej_karty"/>Tlač testovacej karty<text:bookmark-end text:name="tlac_testovacej_karty"/></text:h>
      <text:p text:style-name="Text_20_body">Testovaciu kartu je možné vytlačiť z hlavnej obrazovky jedným z nasledovných spôsobov:
</text:p>
      <text:list text:style-name="List_20_1">
        <text:list-item>
          <text:p text:style-name="Text_20_body"> Kliknite pravým tlačidlom myši na pracovisko a vyberte <text:span text:style-name="Emphasis">Pracovisko → Tlač → Karta</text:span> z menu;</text:p>
        </text:list-item>
        <text:list-item>
          <text:p text:style-name="Text_20_body"> Kliknite ľavým tlačidlom myši na pracovisko a stlačte nasledujúce tlačidlo na paneli nástrojov;</text:p>
        </text:list-item>
      </text:list>
      <text:p text:style-name="Text_20_body">
<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Tlač obsahuje údaje o pracovisku a podrobnosti všetkých programov na testovacej karte.</text:p>
      <text:h text:style-name="Heading_20_2" text:outline-level="2"><text:bookmark-start text:name="tlac_testovacej_spravy"/>Tlač testovacej správy<text:bookmark-end text:name="tlac_testovacej_spravy"/></text:h>
      <text:p text:style-name="Text_20_body">Testovaciu správu je možné vytlačiť z hlavnej obrazovky jedným z nasledovných spôsobov:
</text:p>
      <text:list text:style-name="List_20_1">
        <text:list-item>
          <text:p text:style-name="Text_20_body"> Kliknite pravým tlačidlom myši na pracovisko a vyberte <text:span text:style-name="Emphasis">Pracovisko → Tlač → Správa</text:span> z menu;</text:p>
        </text:list-item>
        <text:list-item>
          <text:p text:style-name="Text_20_body"> Kliknite ľavým tlačidlom myši na pracovisko a stlačte nasledujúce tlačidlo na paneli nástrojov;</text:p>
        </text:list-item>
      </text:list>
      <text:p text:style-name="Text_20_body">
<draw:frame draw:style-name="mediacenter" draw:name="" text:anchor-type="paragraph" draw:z-index="0" svg:width="0.84666666666667cm" svg:height="0.84666666666667cm"><draw:image xlink:href="Pictures/9d9e85ab9f2050da1085e20ba7ceae12.png" xlink:type="simple" xlink:show="embed" xlink:actuate="onLoad"/></draw:frame></text:p>
      <text:p text:style-name="Text_20_body">Tlač obsahuje údaje o pracovisku a podrobnosti všetkých cyklov vykonaných na aktívnom teste pracoviska.</text:p>
      <text:h text:style-name="Heading_20_2" text:outline-level="2"><text:bookmark-start text:name="tlac_excel_spravy"/>Tlač Excel správy<text:bookmark-end text:name="tlac_excel_spravy"/></text:h>
      <text:p text:style-name="Text_20_body">Excel správu testu je možné vytlačiť z hlavnej obrazovky jedným z nasledovných spôsobov:
</text:p>
      <text:list text:style-name="List_20_1">
        <text:list-item>
          <text:p text:style-name="Text_20_body"> Kliknite pravým tlačidlom myši na pracovisko a vyberte <text:span text:style-name="Emphasis">Pracovisko → Tlač → Správa XLS</text:span> z menu;</text:p>
        </text:list-item>
        <text:list-item>
          <text:p text:style-name="Text_20_body"> Kliknite ľavým tlačidlom myši na pracovisko a stlačte nasledujúce tlačidlo na paneli nástrojov;</text:p>
        </text:list-item>
      </text:list>
      <text:p text:style-name="Text_20_body">
<draw:frame draw:style-name="mediacenter" draw:name="" text:anchor-type="paragraph" draw:z-index="0" svg:width="0.84666666666667cm" svg:height="0.84666666666667cm"><draw:image xlink:href="Pictures/cc1209c34f41f1fdf259d197818cb0ca.png" xlink:type="simple" xlink:show="embed" xlink:actuate="onLoad"/></draw:frame></text:p>
      <text:h text:style-name="Heading_20_2" text:outline-level="2"><text:bookmark-start text:name="tlac_planu_aktivit"/>Tlač plánu aktivít<text:bookmark-end text:name="tlac_planu_aktivit"/></text:h>
      <text:p text:style-name="Text_20_body">Správu plánovaných aktivít je možné vytlačiť z hlavnej obrazovky pomocou nasledujúceho postupu:</text:p>
      <text:p text:style-name="Text_20_body">Vyberte <text:span text:style-name="Emphasis">Súbor → Tlač aktivít</text:span> z hlavného menu.</text:p>
      <text:p text:style-name="Text_20_body"><draw:frame draw:style-name="mediacenter" draw:name="" text:anchor-type="paragraph" draw:z-index="0" svg:width="5.2916666666667cm" svg:height="4.6566666666667cm"><draw:image xlink:href="Pictures/c37f19a10cf4c0278460e91a1d1b283b.png" xlink:type="simple" xlink:show="embed" xlink:actuate="onLoad"/></draw:frame></text:p>
      <text:p text:style-name="Text_20_body">Po zadaní parametrov bude vytlačený plán cyklov a aktivít pre všetky pracoviská s aktívnymi testami. Parametre sú:</text:p>
      <text:list text:style-name="List_20_1">
        <text:list-item>
          <text:p text:style-name="Text_20_body"> <text:span text:style-name="Strong_20_Emphasis">Denné alebo Týždenné</text:span>: koľko dní má správa pokrývať. Pri týždennej voľbe sa nastaví aj počet dní (od 2 do 7);</text:p>
        </text:list-item>
        <text:list-item>
          <text:p text:style-name="Text_20_body"> <text:span text:style-name="Strong_20_Emphasis">Cyklov za deň</text:span>: ak je povolené, je možné nastaviť počet cyklov za deň, ktoré sa majú vykonať. Inak sa vypočíta priemer na základe už vykonaných cyklov pre každé pracovisko.</text:p>
        </text:list-item>
      </text:list>
      <text:h text:style-name="Heading_20_2" text:outline-level="2"><text:bookmark-start text:name="tlac_spravy_cyklu"/>Tlač správy cyklu<text:bookmark-end text:name="tlac_spravy_cyklu"/></text:h>
      <text:p text:style-name="Text_20_body">V okne zobrazenia testov je možné vytlačiť správu o cykle nasledovne:
</text:p>
      <text:list text:style-name="List_20_1">
        <text:list-item>
          <text:p text:style-name="Text_20_body"> Vyberte cyklus zo zoznamu, ktorý chcete vytlačiť;</text:p>
        </text:list-item>
        <text:list-item>
          <text:p text:style-name="Text_20_body"> Stlačte nasledovné tlačidlo na paneli nástrojov;</text:p>
        </text:list-item>
      </text:list>
      <text:p text:style-name="Text_20_body">
<draw:frame draw:style-name="mediacenter" draw:name="" text:anchor-type="paragraph" draw:z-index="0" svg:width="0.84666666666667cm" svg:height="0.84666666666667cm"><draw:image xlink:href="Pictures/3eebdbe794f42bd35db47505e8a92b21.png" xlink:type="simple" xlink:show="embed" xlink:actuate="onLoad"/></draw:frame></text:p>
      <text:p text:style-name="Text_20_body">Tlač obsahuje údaje o pracovisku, všetky podrobnosti o aktívnom cykle (program, graf hodnôt, vstupy pracoviska) a výsledok testu.</text:p>
      <text:h text:style-name="Heading_20_1" text:outline-level="1"><text:bookmark-start text:name="hodnoty_vstupov_pracoviska"/>Hodnoty vstupov pracoviska<text:bookmark-end text:name="hodnoty_vstupov_pracoviska"/></text:h>
      <text:p text:style-name="Text_20_body">Okno zobrazuje v prvom zozname hodnoty vstupov vybraného pracoviska a v druhom zozname hodnoty vstupov linky, ku ktorej pracovisko patrí.
<draw:frame draw:style-name="mediacenter" draw:name="" text:anchor-type="paragraph" draw:z-index="0" svg:width="5.2916666666667cm" svg:height="8.09625cm"><draw:image xlink:href="Pictures/b80fb238e4437814922557a7f0e6ab6d.png" xlink:type="simple" xlink:show="embed" xlink:actuate="onLoad"/></draw:frame></text:p>
      <text:h text:style-name="Heading_20_1" text:outline-level="1"><text:bookmark-start text:name="zvukove_upozornenia"/>Zvukové upozornenia<text:bookmark-end text:name="zvukove_upozornenia"/></text:h>
      <text:p text:style-name="Text_20_body">Zvukové upozornenia sú funkcie dostupné, ak sú nakonfigurované jeden alebo viac digitálnych vstupov. Túto funkciu možno aktivovať v okne Nastavenia.
Keď je zvukové upozornenie aktivované, je možné ho zastaviť:
</text:p>
      <text:list text:style-name="List_20_1">
        <text:list-item>
          <text:p text:style-name="Text_20_body"> Výberom <text:span text:style-name="Emphasis">Súbor → Zastaviť zvukové upozornenie</text:span> z hlavného menu;</text:p>
        </text:list-item>
        <text:list-item>
          <text:p text:style-name="Text_20_body"> Použitím nasledujúceho tlačidla na paneli nástrojov:</text:p>
        </text:list-item>
      </text:list>
      <text:p text:style-name="Text_20_body">
<draw:frame draw:style-name="mediacenter" draw:name="" text:anchor-type="paragraph" draw:z-index="0" svg:width="0.84666666666667cm" svg:height="0.84666666666667cm"><draw:image xlink:href="Pictures/dc7f9d015ef0fe96e6cf20b19e6ab8c5.png" xlink:type="simple" xlink:show="embed" xlink:actuate="onLoad"/></draw:frame></text:p>
      <text:h text:style-name="Heading_20_1" text:outline-level="1"><text:bookmark-start text:name="udalosti"/>Udalosti<text:bookmark-end text:name="udalosti"/></text:h>
      <text:p text:style-name="Text_20_body">V okne zobrazenia udalostí si môžete pozrieť všetky chyby, ktoré sa vyskytli počas vykonávania aplikácie.
Pre otvorenie okna postupujte jedným z týchto spôsobov:
</text:p>
      <text:list text:style-name="List_20_1">
        <text:list-item>
          <text:p text:style-name="Text_20_body"> Vyberte <text:span text:style-name="Emphasis">Súbor → Udalosti</text:span> z menu hlavnej obrazovky;</text:p>
        </text:list-item>
        <text:list-item>
          <text:p text:style-name="Text_20_body"> Stlačte nasledovné tlačidlo na paneli nástrojov hlavnej obrazovky;</text:p>
        </text:list-item>
      </text:list>
      <text:p text:style-name="Text_20_body">
<draw:frame draw:style-name="mediacenter" draw:name="" text:anchor-type="paragraph" draw:z-index="0" svg:width="0.84666666666667cm" svg:height="0.84666666666667cm"><draw:image xlink:href="Pictures/14327b2a5c486e7e62c093273209ca29.png" xlink:type="simple" xlink:show="embed" xlink:actuate="onLoad"/></draw:frame></text:p>
      <text:p text:style-name="Text_20_body">Pre každú udalosť sa zobrazí typ: chyba, upozornenie alebo informácia, dátum a čas výskytu a správa.
Dvojklikom na udalosť v zozname sa otvorí okno s ďalšími podrobnosťami o udalosti.</text:p>
      <text:p text:style-name="Text_20_body"><draw:frame draw:style-name="mediacenter" draw:name="" text:anchor-type="paragraph" draw:z-index="0" svg:width="10.583333333333cm" svg:height="5.7414583333333cm"><draw:image xlink:href="Pictures/fd3586d1cc1c8d0a4268075c04cce171.png" xlink:type="simple" xlink:show="embed" xlink:actuate="onLoad"/></draw:frame></text:p>
      <text:p text:style-name="Text_20_body">Pre vyprázdnenie zoznamu udalostí vyberte možnosť Vyprázdniť z menu okna.</text:p>
      <text:h text:style-name="Heading_20_1" text:outline-level="1"><text:bookmark-start text:name="sprava_skenerov_a_pda"/>Správa skenerov a PDA<text:bookmark-end text:name="sprava_skenerov_a_pda"/></text:h>
      <text:p text:style-name="Text_20_body">CQ_FX_WiFi podporuje aj použitie PDA Datalogic Elf® a skenerov Dragon®, prostredníctvom ktorých je možné vykonávať najbežnejšie a rutinné funkcie priamo z testovacích pracovísk.
<draw:frame draw:style-name="media" draw:name="" text:anchor-type="as-char" draw:z-index="0" svg:width="5.23875cm" svg:height="5.23875cm"><draw:image xlink:href="Pictures/564a13a2fe1041188a4015017f05c069.png" xlink:type="simple" xlink:show="embed" xlink:actuate="onLoad"/></draw:frame> <draw:frame draw:style-name="media" draw:name="" text:anchor-type="as-char" draw:z-index="0" svg:width="2.6458333333333cm" svg:height="6.1647916666667cm"><draw:image xlink:href="Pictures/8b9c89ba50dd65492e1b371c2f623cbb.jpg" xlink:type="simple" xlink:show="embed" xlink:actuate="onLoad"/></draw:frame>
Nastavenia pripojenia a konfigurácie sú uložené v súbore CQ_FX.exe.config.
Kľúč COM_SCANNER identifikuje sériový port, ku ktorému je pripojená RF základňa skenerov, zatiaľ čo čísla v kľúči SCANNER_BARCODE_SETTINGS označujú:
</text:p>
      <text:list text:style-name="List_20_1">
        <text:list-item>
          <text:p text:style-name="Text_20_body"> dĺžku čiarového kódu produktu;</text:p>
        </text:list-item>
        <text:list-item>
          <text:p text:style-name="Text_20_body"> znak začiatku modelového kódu;</text:p>
        </text:list-item>
        <text:list-item>
          <text:p text:style-name="Text_20_body"> dĺžku modelového kódu;</text:p>
        </text:list-item>
        <text:list-item>
          <text:p text:style-name="Text_20_body"> znak začiatku sériového čísla;</text:p>
        </text:list-item>
        <text:list-item>
          <text:p text:style-name="Text_20_body"> dĺžku sériového čísla;</text:p>
        </text:list-item>
        <text:list-item>
          <text:p text:style-name="Text_20_body"> znak začiatku kódovania modelu.</text:p>
        </text:list-item>
      </text:list>
      <text:p text:style-name="Text_20_body">
Pre povolenie správy zariadení Elf® sa nastavuje port počúvania v kľúči UDP_SERVER_PORT. Nastavenia čítania čiarových kódov sú spoločné pre obidva typy skenerov Dragon aj Elf.
Program obsahuje funkciu importu nových produktov z Excel pracovného hárka, ktorá sa aktivuje pri načítaní neznámeho modelového kódu, či už čítačom Dragon alebo Elf. Pre použitie tejto funkcie musí byť súbor “Importa.XLS” so zoznamom modelov v rovnakom priečinku ako aplikácia a musia byť nakonfigurované nasledujúce kľúče:</text:p>
      <text:p text:style-name="Source_20_Code"> <text:span text:style-name="highlight.395"><text:span text:style-name="highlight.396">&lt;add</text:span> <text:span text:style-name="highlight.397">key</text:span>=<text:span text:style-name="highlight.398">"IMPORTA_FOGLIO"</text:span> <text:span text:style-name="highlight.399">value</text:span>=<text:span text:style-name="highlight.400">"[Foglio1$]"</text:span><text:span text:style-name="highlight.401">/&gt;</text:span></text:span> <text:span text:style-name="highlight.402"><text:span text:style-name="highlight.403">&lt;add</text:span> <text:span text:style-name="highlight.404">key</text:span>=<text:span text:style-name="highlight.405">"IMPORTA_COLONNA_CODICE"</text:span> <text:span text:style-name="highlight.406">value</text:span>=<text:span text:style-name="highlight.407">"[Codice Modello]"</text:span><text:span text:style-name="highlight.408">/&gt;</text:span></text:span> <text:span text:style-name="highlight.409"><text:span text:style-name="highlight.410">&lt;add</text:span> <text:span text:style-name="highlight.411">key</text:span>=<text:span text:style-name="highlight.412">"IMPORTA_COLONNA_DESCRIZIONE"</text:span> <text:span text:style-name="highlight.413">value</text:span>=<text:span text:style-name="highlight.414">"[Descrizione Modello]"</text:span><text:span text:style-name="highlight.415">/&gt;</text:span></text:span> </text:p>
      <text:p text:style-name="Text_20_body">
V tejto kapitole sú ďalej popísané funkcie skenerov Datalogic Dragon®, pre použitie PDA sa odvolajte na manuál CQ_FX_Mobile.</text:p>
      <text:h text:style-name="Heading_20_2" text:outline-level="2"><text:bookmark-start text:name="prihlasovanie_operatora"/>Prihlasovanie operátora<text:bookmark-end text:name="prihlasovanie_operatora"/></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Funkcia prihlasovania operátora môže byť v závislosti od konfigurácie systému neaktivovaná.</text:p>
          </table:table-cell>
        </table:table-row>
      </table:table>
      <text:p text:style-name="Text_20_body">
Prihlásiť sa je možné načítaním čiarového kódu vlastného kódu alebo pomocou troch tlačidiel na skeneri. Pre prihlásenie cez klávesnicu:
</text:p>
      <text:list text:style-name="List_20_1">
        <text:list-item>
          <text:p text:style-name="Text_20_body"> Stlačte ľubovoľné tlačidlo pre zapnutie skenera a zobrazenie obrazovky “systém pripravený”;</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MAREL
\
\ Italy
\ &lt;LOGIN&gt;
</text:p>
          </table:table-cell>
        </table:table-row>
      </table:table>
      <text:list text:style-name="List_20_1">
        <text:list-item>
          <text:p text:style-name="Text_20_body"> Stlačte pravé tlačidlo &lt;LOGIN&gt;;</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gt;OPERÁTOR&lt;
\ &gt;000&lt;
\ &gt;^ &lt;
\ ←1&gt; &lt;OK&gt; &lt;+1&gt;
</text:p>
          </table:table-cell>
        </table:table-row>
      </table:table>
      <text:list text:style-name="List_20_1">
        <text:list-item>
          <text:p text:style-name="Text_20_body"> Stlačte <text:span text:style-name="Strong_20_Emphasis">&lt; -1&gt;</text:span> alebo <text:span text:style-name="Strong_20_Emphasis">&lt;+1&gt;</text:span> pre zníženie alebo zvýšenie čísla označeného znakmi ^ a tlačidlo &lt;OK&gt; pre potvrdenie a postúpenie na ďalšie číslo. Po dokončení znova stlačte &lt;OK&gt; pre potvrdenie a prechod na obrazovku prihláseného operátora.</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gt;PRIHLÁSENÝ&lt;
\ Operátor1
\
\ &lt;LOGOUT&gt;
</text:p>
          </table:table-cell>
        </table:table-row>
      </table:table>
      <text:h text:style-name="Heading_20_2" text:outline-level="2"><text:bookmark-start text:name="odhlasenie_operatora"/>Odhlásenie operátora<text:bookmark-end text:name="odhlasenie_operatora"/></text:h>
      <text:p text:style-name="Text_20_body">Ak má skener používať druhý operátor, je potrebné najprv odhlásiť sa.
</text:p>
      <text:list text:style-name="List_20_1">
        <text:list-item>
          <text:p text:style-name="Text_20_body"> Na obrazovke prihláseného operátora stlačte tlačidlo &lt;LOGOUT&gt; pre návrat na úvodnú obrazovku “systém pripravený”.</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MAREL
\
\ Italy
\ &lt;LOGIN&gt;
</text:p>
          </table:table-cell>
        </table:table-row>
      </table:table>
      <text:h text:style-name="Heading_20_2" text:outline-level="2"><text:bookmark-start text:name="nahravanie_produktu"/>Nahrávanie produktu<text:bookmark-end text:name="nahravanie_produktu"/></text:h>
      <text:p text:style-name="Text_20_body">Nahranie produktu na voľné pracovisko môže byť vykonané aj pomocou skenera:
</text:p>
      <text:list text:style-name="List_20_1">
        <text:list-item>
          <text:p text:style-name="Text_20_body"> Načítajte čiarový kód voľného pracoviska;</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1 VOĽNÉ
\
\
\ &gt;ČIAROVÝ KÓD&lt;
</text:p>
          </table:table-cell>
        </table:table-row>
      </table:table>
      <text:list text:style-name="List_20_1">
        <text:list-item>
          <text:p text:style-name="Text_20_body"> Načítajte čiarový kód produktu. Ak modelový kód nie je v archíve produktov, softvér ho vyhľadá v súbore “Import.xls”. Ak nie je prítomný, zobrazí varovnú správu, inak čaká na výber typu produktu operátorom pre importovaný alebo neimportovaný model (ak modelový kód zodpovedá viacerým typom produktov);</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gt;IMPORT&lt;
\ &gt;TYP PRODUKTU&lt;
\ 1/2: Rúra
\
</text:p>
          </table:table-cell>
        </table:table-row>
      </table:table>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p>
            <text:p text:style-name="Text_20_body">TYP PRODUKTU&lt;\
1/1: Rúra</text:p>
          </table:table-cell>
        </table:table-row>
      </table:table>
      <text:list text:style-name="List_20_1">
        <text:list-item>
          <text:p text:style-name="Text_20_body"> Zmeňte typ produktu tlačidlami vpravo a vľavo a potvrďte stredným tlačidlom pre výber testovacej karty;</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1
\ &gt; KARTA &lt;
\ 2/2: (TESTOVACIA KARTA 1)
\
</text:p>
          </table:table-cell>
        </table:table-row>
      </table:table>
      <text:list text:style-name="List_20_1">
        <text:list-item>
          <text:p text:style-name="Text_20_body"> Pomocou tlačidiel vpravo a vľavo prechádzajte zoznam kariet a potvrďte stredným tlačidlom pre zadanie výrobnej linky;</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1
\ &gt; VÝROBNÁ LINKA &lt;
\
\ &lt;CAN&gt; &lt;OK&gt;
</text:p>
          </table:table-cell>
        </table:table-row>
      </table:table>
      <text:list text:style-name="List_20_1">
        <text:list-item>
          <text:p text:style-name="Text_20_body"> Načítajte kód výrobnej linky pomocou skenera a stlačte &lt;CAN&gt; na zrušenie zadania alebo &lt;OK&gt; na potvrdeni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Zadanie výrobnej linky možno vynechať priamym stlačením &lt;OK&gt;.</text:p>
          </table:table-cell>
        </table:table-row>
      </table:table>
      <text:h text:style-name="Heading_20_2" text:outline-level="2"><text:bookmark-start text:name="spustenie_cyklu1"/>Spustenie cyklu<text:bookmark-end text:name="spustenie_cyklu1"/></text:h>
      <text:list text:style-name="List_20_1">
        <text:list-item>
          <text:p text:style-name="Text_20_body"> Na spustenie zberu údajov načítajte čiarový kód testovacieho pracoviska. Ak sú naplánované aktivity, zobrazí sa obrazovka na ich potvrdenie, odloženie alebo zrušeni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21 STOP
\ čistenie
\ &lt;ÁNO&gt; 1/2 &lt;NIE&gt;
\ &lt;PRIPOMENA&gt;
</text:p>
          </table:table-cell>
        </table:table-row>
      </table:table>
      <text:list text:style-name="List_20_1">
        <text:list-item>
          <text:p text:style-name="Text_20_body"> Potom stlačte &lt;ÁNO&gt; pre potvrdenie zobrazených aktivít, &lt;NIE&gt; pre ich zrušenie alebo &lt;PRIPOMENA&gt; pre odloženie na nasledujúci cyklus;</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02 ZATVORENÉ
\ 40:Fast220
\ 21/21
\ 21 STOP
</text:p>
          </table:table-cell>
        </table:table-row>
      </table:table>
      <text:list text:style-name="List_20_1">
        <text:list-item>
          <text:p text:style-name="Text_20_body"> Nakoniec stlačte stredné tlačidlo pre potvrdenie spustenia navrhovaného typu cyklu alebo tlačidlá vpravo a vľavo pre výber iného typu cyklu. Ak sú teplota a čas cyklu odlišné od nuly, môžete pred potvrdením spustenia zmeniť hodnoty:</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Stat.250+V
\ Teplota
\ ←10&gt; 250 &lt;+10&gt;
</text:p>
          </table:table-cell>
        </table:table-row>
      </table:table>
      <text:list text:style-name="List_20_1">
        <text:list-item>
          <text:p text:style-name="Text_20_body"> Stlačte &lt; -10&gt; alebo &lt;+10&gt; pre zmenu teploty alebo času v krokoch po 10 a stredné tlačidlo pre potvrdeni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Stat.250+V</text:p>
            <text:p text:style-name="Text_20_body">\ &lt;NOVÝ CYKLUS&gt;
\ &lt;OK&gt; &lt;CAN&gt;
</text:p>
          </table:table-cell>
        </table:table-row>
      </table:table>
      <text:list text:style-name="List_20_1">
        <text:list-item>
          <text:p text:style-name="Text_20_body"> Nakoniec stlačte &lt;OK&gt; pre potvrdenie spustenia alebo &lt;CAN&gt; pre zrušenie. Ak bol zvolený iný cyklus ako navrhovaný, stlačením tlačidla &lt;NOVÝ CYKLUS&gt; potvrdíte štart a nastavíte tento cyklus ako začiatok novej sekvencie</text:p>
        </text:list-item>
      </text:list>
      <text:p text:style-name="Text_20_body">.
</text:p>
      <text:h text:style-name="Heading_20_2" text:outline-level="2"><text:bookmark-start text:name="ukoncenie_alebo_prerusenie_cyklu"/>Ukončenie alebo prerušenie cyklu<text:bookmark-end text:name="ukoncenie_alebo_prerusenie_cyklu"/></text:h>
      <text:p text:style-name="Text_20_body">
Načítajte čiarový kód pracoviska;</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02 AKTÍVNE
\ 21 STOP
\
\ &lt;STOP&gt; &lt;ZAVRIEŤ&gt;
</text:p>
          </table:table-cell>
        </table:table-row>
      </table:table>
      <text:p text:style-name="Text_20_body">Stlačte tlačidlo &lt;STOP&gt; pre prerušenie alebo &lt;ZAVRIEŤ&gt; pre ukončenie a uloženie cyklu.</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 riadok1/02 AKTÍVNE
\
\ PRERUŠIŤ TEST
\ &lt;POTVRDIŤ&gt;
</text:p>
          </table:table-cell>
        </table:table-row>
      </table:table>
      <text:p text:style-name="Text_20_body">Potvrďte tlačidlom &lt;POTVRDIŤ&gt;, inak stlačte ľubovoľné iné tlačidl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