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jpeg" manifest:full-path="Pictures/10000000000000B10000034A90A1BEDD.jpg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binary" manifest:full-path="layout-cache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  <manifest:file-entry manifest:media-type="image/png" manifest:full-path="Pictures/fcbbfb064031e17b24ab0cc4d5dbaa05.png"/>
  <manifest:file-entry manifest:media-type="image/png" manifest:full-path="Pictures/a8f19d4205df763c20aaf9992077f88e.png"/>
  <manifest:file-entry manifest:media-type="image/png" manifest:full-path="Pictures/224088fad17b806b24467158e892b2b0.png"/>
  <manifest:file-entry manifest:media-type="image/png" manifest:full-path="Pictures/35584967c2aab338bb3b3e30d5c77e76.png"/>
  <manifest:file-entry manifest:media-type="image/png" manifest:full-path="Pictures/98b8c236d775b4149b172c7d36078cf0.png"/>
  <manifest:file-entry manifest:media-type="image/png" manifest:full-path="Pictures/d0a4fc299feb17dff8a7e1003a79a5b2.png"/>
  <manifest:file-entry manifest:media-type="image/png" manifest:full-path="Pictures/8fa8f95af41d291f411168da63f43319.png"/>
  <manifest:file-entry manifest:media-type="image/png" manifest:full-path="Pictures/21e6cc1d86b25fa9f23bc60559a73be4.png"/>
  <manifest:file-entry manifest:media-type="image/png" manifest:full-path="Pictures/d2a685b33611883c37bad1348c9180aa.png"/>
  <manifest:file-entry manifest:media-type="image/png" manifest:full-path="Pictures/628a441f04ceec4a962984738087ea09.png"/>
  <manifest:file-entry manifest:media-type="image/png" manifest:full-path="Pictures/6f2af24591e617a79afa3c7a8d7fc57e.png"/>
  <manifest:file-entry manifest:media-type="image/png" manifest:full-path="Pictures/c7b6b56cfaa3e6ec8ced9ade1e67561c.png"/>
  <manifest:file-entry manifest:media-type="image/png" manifest:full-path="Pictures/80a2626c01e42389cab76fb52e6207bd.png"/>
  <manifest:file-entry manifest:media-type="image/png" manifest:full-path="Pictures/55aad0030fe94df56f3d7afbbb27474c.png"/>
  <manifest:file-entry manifest:media-type="image/png" manifest:full-path="Pictures/b3cc6c4d998dc8fef7c5f314083e2a9a.png"/>
  <manifest:file-entry manifest:media-type="image/png" manifest:full-path="Pictures/7f26dc4a1c80ccd3c478a4c636aa1375.png"/>
  <manifest:file-entry manifest:media-type="image/png" manifest:full-path="Pictures/82f8724139167ab103a7359938974068.png"/>
  <manifest:file-entry manifest:media-type="image/png" manifest:full-path="Pictures/275b232c603e1f05c383f2e519a83649.png"/>
  <manifest:file-entry manifest:media-type="image/png" manifest:full-path="Pictures/103bbf35d2a5cf0d731ea910d7cc306e.png"/>
  <manifest:file-entry manifest:media-type="image/png" manifest:full-path="Pictures/479af98e673f46d04a088f292cf0aaf4.png"/>
  <manifest:file-entry manifest:media-type="image/png" manifest:full-path="Pictures/a3dac12fdef60b5baa20c46f996a1c5b.png"/>
  <manifest:file-entry manifest:media-type="image/png" manifest:full-path="Pictures/0e19e2c571edc487f9128fb0344e5f7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style style:name="P1" style:family="paragraph" style:parent-style-name="Text_20_body">
      <style:paragraph-properties fo:break-before="page"/>
    </style:style>
    <style:style style:name="P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/>
    </style:style>
    <style:style style:name="P3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32pt" style:font-size-asian="32pt" style:font-size-complex="32pt"/>
    </style:style>
    <style:style style:name="P4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14pt" style:font-size-asian="14pt" style:font-size-complex="14pt"/>
    </style:style>
    <style:style style:name="P5" style:family="paragraph" style:parent-style-name="Standard">
      <style:paragraph-properties fo:margin-left="0.079cm" fo:margin-right="0cm" fo:text-align="start" style:justify-single-word="false" fo:text-indent="0cm" style:auto-text-indent="false"/>
      <style:text-properties style:font-name="Arial Black" fo:font-size="24pt" style:font-size-asian="24pt" style:font-size-complex="24pt"/>
    </style:style>
    <style:style style:name="P6" style:family="paragraph" style:parent-style-name="Standard">
      <style:paragraph-properties fo:margin-left="7.885cm" fo:margin-right="0cm" fo:text-indent="0cm" style:auto-text-indent="false"/>
      <style:text-properties style:font-name="Arial Black" fo:font-size="24pt" style:font-size-asian="24pt" style:font-size-complex="24pt"/>
    </style:style>
    <style:style style:name="P7" style:family="paragraph" style:parent-style-name="Standard">
      <style:paragraph-properties fo:margin-left="7.885cm" fo:margin-right="0cm" fo:text-indent="0cm" style:auto-text-indent="false"/>
      <style:text-properties style:font-name="Arial Black" fo:font-size="14pt" style:font-size-asian="14pt" style:font-size-complex="14pt"/>
    </style:style>
    <style:style style:name="P8" style:family="paragraph" style:parent-style-name="Standard" style:master-page-name="First_20_Page">
      <style:paragraph-properties fo:margin-left="0cm" fo:margin-right="0cm" fo:text-align="start" style:justify-single-word="false" fo:text-indent="0cm" style:auto-text-indent="false" style:page-number="auto"/>
      <style:text-properties style:font-name="Arial Black" fo:font-size="32pt" style:font-size-asian="32pt" style:font-size-complex="32pt"/>
    </style:style>
    <style:style style:name="T1" style:family="text">
      <style:text-properties fo:font-size="12pt" style:font-size-asian="12pt" style:font-size-complex="12pt"/>
    </style:style>
    <style:style style:name="fr1" style:family="graphic" style:parent-style-name="Graphics">
      <style:graphic-properties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3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009900"/>
    </style:style>
    <style:style style:name="highlight.2" style:family="text">
      <style:text-properties fo:color="#000000" fo:font-weight="bold"/>
    </style:style>
    <style:style style:name="highlight.3" style:family="text">
      <style:text-properties fo:color="#000066"/>
    </style:style>
    <style:style style:name="highlight.4" style:family="text">
      <style:text-properties fo:color="#ff0000"/>
    </style:style>
    <style:style style:name="highlight.5" style:family="text">
      <style:text-properties fo:color="#000066"/>
    </style:style>
    <style:style style:name="highlight.6" style:family="text">
      <style:text-properties fo:color="#ff0000"/>
    </style:style>
    <style:style style:name="highlight.7" style:family="text">
      <style:text-properties fo:color="#000000" fo:font-weight="bold"/>
    </style:style>
    <style:style style:name="highlight.8" style:family="text">
      <style:text-properties fo:color="#009900"/>
    </style:style>
    <style:style style:name="highlight.9" style:family="text">
      <style:text-properties fo:color="#000000" fo:font-weight="bold"/>
    </style:style>
    <style:style style:name="highlight.10" style:family="text">
      <style:text-properties fo:color="#000000" fo:font-weight="bold"/>
    </style:style>
    <style:style style:name="highlight.11" style:family="text">
      <style:text-properties fo:color="#009900"/>
    </style:style>
    <style:style style:name="highlight.12" style:family="text">
      <style:text-properties fo:color="#000000" fo:font-weight="bold"/>
    </style:style>
    <style:style style:name="highlight.13" style:family="text">
      <style:text-properties fo:color="#000000" fo:font-weight="bold"/>
    </style:style>
    <style:style style:name="highlight.14" style:family="text">
      <style:text-properties fo:color="#009900"/>
    </style:style>
    <style:style style:name="highlight.15" style:family="text">
      <style:text-properties fo:color="#000000" fo:font-weight="bold"/>
    </style:style>
    <style:style style:name="highlight.16" style:family="text">
      <style:text-properties fo:color="#000066"/>
    </style:style>
    <style:style style:name="highlight.17" style:family="text">
      <style:text-properties fo:color="#ff0000"/>
    </style:style>
    <style:style style:name="highlight.18" style:family="text">
      <style:text-properties fo:color="#000066"/>
    </style:style>
    <style:style style:name="highlight.19" style:family="text">
      <style:text-properties fo:color="#ff0000"/>
    </style:style>
    <style:style style:name="highlight.20" style:family="text">
      <style:text-properties fo:color="#000000" fo:font-weight="bold"/>
    </style:style>
    <style:style style:name="highlight.21" style:family="text">
      <style:text-properties fo:color="#000000" fo:font-weight="bold"/>
    </style:style>
    <style:style style:name="highlight.22" style:family="text">
      <style:text-properties fo:color="#000000" fo:font-weight="bold"/>
    </style:style>
    <style:style style:name="highlight.23" style:family="text">
      <style:text-properties fo:color="#009900"/>
    </style:style>
    <style:style style:name="highlight.24" style:family="text">
      <style:text-properties fo:color="#000000" fo:font-weight="bold"/>
    </style:style>
    <style:style style:name="highlight.25" style:family="text">
      <style:text-properties fo:color="#000066"/>
    </style:style>
    <style:style style:name="highlight.26" style:family="text">
      <style:text-properties fo:color="#ff0000"/>
    </style:style>
    <style:style style:name="highlight.27" style:family="text">
      <style:text-properties fo:color="#000066"/>
    </style:style>
    <style:style style:name="highlight.28" style:family="text">
      <style:text-properties fo:color="#ff0000"/>
    </style:style>
    <style:style style:name="highlight.29" style:family="text">
      <style:text-properties fo:color="#000000" fo:font-weight="bold"/>
    </style:style>
    <style:style style:name="highlight.30" style:family="text">
      <style:text-properties fo:color="#000000" fo:font-weight="bold"/>
    </style:style>
    <style:style style:name="highlight.31" style:family="text">
      <style:text-properties fo:color="#000000" fo:font-weight="bold"/>
    </style:style>
    <style:style style:name="highlight.32" style:family="text">
      <style:text-properties fo:color="#009900"/>
    </style:style>
    <style:style style:name="highlight.33" style:family="text">
      <style:text-properties fo:color="#000000" fo:font-weight="bold"/>
    </style:style>
    <style:style style:name="highlight.34" style:family="text">
      <style:text-properties fo:color="#000066"/>
    </style:style>
    <style:style style:name="highlight.35" style:family="text">
      <style:text-properties fo:color="#ff0000"/>
    </style:style>
    <style:style style:name="highlight.36" style:family="text">
      <style:text-properties fo:color="#000066"/>
    </style:style>
    <style:style style:name="highlight.37" style:family="text">
      <style:text-properties fo:color="#ff0000"/>
    </style:style>
    <style:style style:name="highlight.38" style:family="text">
      <style:text-properties fo:color="#000000" fo:font-weight="bold"/>
    </style:style>
    <style:style style:name="highlight.39" style:family="text">
      <style:text-properties fo:color="#009900"/>
    </style:style>
    <style:style style:name="highlight.40" style:family="text">
      <style:text-properties fo:color="#000000" fo:font-weight="bold"/>
    </style:style>
    <style:style style:name="highlight.41" style:family="text">
      <style:text-properties fo:color="#000000" fo:font-weight="bold"/>
    </style:style>
    <style:style style:name="highlight.42" style:family="text">
      <style:text-properties fo:color="#009900"/>
    </style:style>
    <style:style style:name="highlight.43" style:family="text">
      <style:text-properties fo:color="#000000" fo:font-weight="bold"/>
    </style:style>
    <style:style style:name="highlight.44" style:family="text">
      <style:text-properties fo:color="#000000" fo:font-weight="bold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important.A1" style:family="table-cell">
      <style:table-cell-properties style:vertical-align="middle" fo:padding="0.1cm" fo:border-left="0.002cm solid #000000" fo:border-right="none" fo:border-top="0.002cm solid #000000" fo:border-bottom="0.002cm solid #000000" fo:background-color="#ffffcc"/>
    </style:style>
    <style:style style:name="pluginnoteimportant.B1" style:family="table-cell">
      <style:table-cell-properties style:vertical-align="middle" fo:padding="0.3cm" fo:border-left="none" fo:border-right="0.002cm solid #000000" fo:border-top="0.002cm solid #000000" fo:border-bottom="0.002cm solid #000000" fo:background-color="#ffffcc"/>
    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/>
      <text:p text:style-name="P3"><draw:frame draw:style-name="fr1" draw:name="immagini1" text:anchor-type="paragraph" svg:x="11.952cm" svg:y="0.205cm" svg:width="4.683cm" svg:height="22.278cm" draw:z-index="0"><draw:image xlink:href="Pictures/10000000000000B10000034A90A1BEDD.jpg" xlink:type="simple" xlink:show="embed" xlink:actuate="onLoad"/></draw:frame></text:p>
      <text:p text:style-name="P3"/>
      <text:p text:style-name="P3"/>
      <text:p text:style-name="P3">$NOME</text:p>
      <text:p text:style-name="P5">Manuale Software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7"/>
      <text:p text:style-name="P4"/>
      <text:p text:style-name="P4"/>
      <text:p text:style-name="P4"/>
      <text:p text:style-name="P4"/>
      <text:p text:style-name="P4">MAREL srl - FABRIANO (AN) – Italy</text:p>
      <text:p text:style-name="P2">www.marelsrl.com<text:span text:style-name="T1"><text:tab/></text:span></text:p>
      <text:p text:style-name="P1"/>
      <text:table-of-content text:style-name="Sect1" text:protected="true" text:name="Indice generale1">
        <text:table-of-content-source text:outline-level="10">
          <text:index-title-template text:style-name="Contents_20_Heading">Indice generale</text:index-title-template>
          <text:table-of-content-entry-template text:outline-level="1" text:style-name="Contents_20_1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2" text:style-name="Contents_20_2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3" text:style-name="Contents_20_3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4" text:style-name="Contents_20_4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5" text:style-name="Contents_20_5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6" text:style-name="Contents_20_6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7" text:style-name="Contents_20_7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8" text:style-name="Contents_20_8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9" text:style-name="Contents_20_9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10" text:style-name="Contents_20_10">
            <text:index-entry-chapter/>
            <text:index-entry-text/>
            <text:index-entry-tab-stop style:type="right" style:leader-char="."/>
            <text:index-entry-page-number/>
          </text:table-of-content-entry-template>
        </text:table-of-content-source>
        <text:index-body>
          <text:index-title text:style-name="Sect1" text:name="Indice generale1_Head">
            <text:p text:style-name="Contents_20_Heading">Indice generale</text:p>
          </text:index-title>
        </text:index-body>
      </text:table-of-content>
      <text:p text:style-name="Text_20_body"/>
      <text:p text:style-name="P1"/>
      <text:h text:style-name="Heading_20_1" text:outline-level="1"><text:bookmark-start text:name="introduzione"/>Introduzione<text:bookmark-end text:name="introduzione"/></text:h>
      <text:p text:style-name="Text_20_body">
In questo manuale vengono illustrate le procedure per il corretto utilizzo del software <text:span text:style-name="Strong_20_Emphasis">RubinettiLight</text:span>.</text:p>
      <text:h text:style-name="Heading_20_2" text:outline-level="2"><text:bookmark-start text:name="installazione"/>Installazione<text:bookmark-end text:name="installazione"/></text:h>
      <text:p text:style-name="Text_20_body">
Inserire il CD fornito con il sistema nel lettore del computer, poi selezionare il comando <text:span text:style-name="Emphasis">Start » Esegui</text:span>:</text:p>
      <text:p text:style-name="Text_20_body"><draw:frame draw:style-name="mediacenter" draw:name="" text:anchor-type="paragraph" draw:z-index="0" svg:width="6.6145833333333cm" svg:height="3.5454166666667cm"><draw:image xlink:href="Pictures/fcbbfb064031e17b24ab0cc4d5dbaa05.png" xlink:type="simple" xlink:show="embed" xlink:actuate="onLoad"/></draw:frame></text:p>
      <text:p text:style-name="Text_20_body">Nella finestra che appare inserire il comando: <text:span text:style-name="Strong_20_Emphasis"><text:span text:style-name="Source_20_Text">D:\SetupRubinettiLight.exe</text:span></text:span> dove “D” è la lettera che identifica il lettore CD e premere il tasto <text:span text:style-name="Strong_20_Emphasis">Ok</text:span>.</text:p>
      <text:p text:style-name="Text_20_body"><draw:frame draw:style-name="mediacenter" draw:name="Installazione Legend" text:anchor-type="paragraph" draw:z-index="0" svg:width="11.90625cm"><draw:text-box><text:p text:style-name="legendcenter"><draw:frame draw:style-name="mediacenter" draw:name="Installazione" text:anchor-type="paragraph" draw:z-index="0" svg:width="11.90625cm" svg:height="9.3133333333333cm"><draw:image xlink:href="Pictures/a8f19d4205df763c20aaf9992077f88e.png" xlink:type="simple" xlink:show="embed" xlink:actuate="onLoad"/></draw:frame>Installazione</text:p></draw:text-box></draw:frame></text:p>
      <text:p text:style-name="Text_20_body">L'utility appena avviata guiderà l'utente nella procedura di installazione dell'applicazione RubinettiLight nel computer.</text:p>
      <text:h text:style-name="Heading_20_2" text:outline-level="2"><text:bookmark-start text:name="configurazione"/>Configurazione<text:bookmark-end text:name="configurazione"/></text:h>
      <text:p text:style-name="Text_20_body">
Durante l'installazione viene automaticamente creato il file di configurazione <text:span text:style-name="Strong_20_Emphasis"><text:span text:style-name="Emphasis">RubinettiLight.exe.config</text:span></text:span> con le impostazioni di default. Tuttavia se necessario apportare alcune modifiche (seriale di comunicazione, numero postazioni, ecc…) è possibile aprire il file con un qualsiasi editor di testo come ad esempio <text:span text:style-name="Strong_20_Emphasis">Blocco Note</text:span> di windows.</text:p>
      <text:p text:style-name="Source_20_Code"><text:span text:style-name="highlight.1"><text:span text:style-name="highlight.2">&lt;?xml</text:span> <text:span text:style-name="highlight.3">version</text:span>=<text:span text:style-name="highlight.4">"1.0"</text:span> <text:span text:style-name="highlight.5">encoding</text:span>=<text:span text:style-name="highlight.6">"utf-8"</text:span> <text:span text:style-name="highlight.7">?&gt;</text:span></text:span><text:line-break/><text:span text:style-name="highlight.8"><text:span text:style-name="highlight.9">&lt;configuration<text:span text:style-name="highlight.10">&gt;</text:span></text:span></text:span><text:line-break/><text:s text:c="2"/><text:span text:style-name="highlight.11"><text:span text:style-name="highlight.12">&lt;appSettings<text:span text:style-name="highlight.13">&gt;</text:span></text:span></text:span><text:line-break/><text:s text:c="4"/><text:span text:style-name="highlight.14"><text:span text:style-name="highlight.15">&lt;add</text:span> <text:span text:style-name="highlight.16">key</text:span>=<text:span text:style-name="highlight.17">"POSTAZIONI"</text:span> <text:span text:style-name="highlight.18">value</text:span>=<text:span text:style-name="highlight.19">"6"</text:span><text:span text:style-name="highlight.20">&gt;</text:span><text:span text:style-name="highlight.21">&lt;/add<text:span text:style-name="highlight.22">&gt;</text:span></text:span></text:span><text:line-break/><text:s text:c="4"/><text:span text:style-name="highlight.23"><text:span text:style-name="highlight.24">&lt;add</text:span> <text:span text:style-name="highlight.25">key</text:span>=<text:span text:style-name="highlight.26">"PORTA_PM110"</text:span> <text:span text:style-name="highlight.27">value</text:span>=<text:span text:style-name="highlight.28">"COM1"</text:span><text:span text:style-name="highlight.29">&gt;</text:span><text:span text:style-name="highlight.30">&lt;/add<text:span text:style-name="highlight.31">&gt;</text:span></text:span></text:span><text:line-break/><text:s text:c="4"/><text:span text:style-name="highlight.32"><text:span text:style-name="highlight.33">&lt;add</text:span> <text:span text:style-name="highlight.34">key</text:span>=<text:span text:style-name="highlight.35">"IMPULSIGIRO_ENCODER"</text:span> <text:span text:style-name="highlight.36">value</text:span>=<text:span text:style-name="highlight.37">"200"</text:span><text:span text:style-name="highlight.38">/&gt;</text:span></text:span><text:line-break/><text:s text:c="2"/><text:span text:style-name="highlight.39"><text:span text:style-name="highlight.40">&lt;/appSettings<text:span text:style-name="highlight.41">&gt;</text:span></text:span></text:span><text:line-break/><text:span text:style-name="highlight.42"><text:span text:style-name="highlight.43">&lt;/configuration<text:span text:style-name="highlight.44">&gt;</text:span></text:span></text:span>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important.A1" office:value-type="string">
            <text:p text:style-name="Table_20_Contents"><draw:frame draw:style-name="media" draw:name="" text:anchor-type="as-char" draw:z-index="0" svg:width="1.27cm" svg:height="1.27cm"><draw:image xlink:href="Pictures/224088fad17b806b24467158e892b2b0.png" xlink:type="simple" xlink:show="embed" xlink:actuate="onLoad"/></draw:frame></text:p>
          </table:table-cell>
          <table:table-cell table:style-name="pluginnoteimportant.B1" office:value-type="string">
            <text:p text:style-name="Text_20_body"> Prestare molta attenzione a non alterare il formato del file, alcuni caratteri speciali o spazi accidentalmente inseriti possono pregiudicare l'avvio dell'applicazione di collaudo ed il funzionamento della macchina stessa. </text:p>
          </table:table-cell>
        </table:table-row>
      </table:table>
      <text:h text:style-name="Heading_20_2" text:outline-level="2"><text:bookmark-start text:name="avvio"/>Avvio<text:bookmark-end text:name="avvio"/></text:h>
      <text:p text:style-name="Text_20_body">
Per avviare l'applicazione, selezionare il comando <text:span text:style-name="Emphasis">Start » Programmi » RubinettiLight » RubinettiLight</text:span> oppure fare doppio click sull'icona <text:span text:style-name="Strong_20_Emphasis">RubinettiLight</text:span> presente sul desktop.</text:p>
      <text:p text:style-name="Text_20_body"><draw:frame draw:style-name="mediacenter" draw:name="" text:anchor-type="paragraph" draw:z-index="0" svg:width="2.8310416666667cm" svg:height="2.6458333333333cm"><draw:image xlink:href="Pictures/35584967c2aab338bb3b3e30d5c77e76.png" xlink:type="simple" xlink:show="embed" xlink:actuate="onLoad"/></draw:frame></text:p>
      <text:h text:style-name="Heading_20_2" text:outline-level="2"><text:bookmark-start text:name="chiusura"/>Chiusura<text:bookmark-end text:name="chiusura"/></text:h>
      <text:p text:style-name="Text_20_body">
Selezionare la voce <text:span text:style-name="Emphasis">File » Esci</text:span> dalla barra dei menù oppure <text:span text:style-name="Strong_20_Emphasis"> ALT+F4</text:span> o semplicemente il seguente pulsante nella barra degli strumenti:</text:p>
      <text:p text:style-name="Text_20_body"><draw:frame draw:style-name="mediacenter" draw:name="" text:anchor-type="paragraph" draw:z-index="0" svg:width="0.84666666666667cm" svg:height="0.84666666666667cm"><draw:image xlink:href="Pictures/98b8c236d775b4149b172c7d36078cf0.png" xlink:type="simple" xlink:show="embed" xlink:actuate="onLoad"/></draw:frame></text:p>
      <text:p text:style-name="Text_20_body">Fare click sul pulsante <text:span text:style-name="Strong_20_Emphasis">Sì</text:span> o premere <text:span text:style-name="Strong_20_Emphasis">INVIO</text:span> al successivo messaggio di conferma.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important.A1" office:value-type="string">
            <text:p text:style-name="Table_20_Contents"><draw:frame draw:style-name="media" draw:name="" text:anchor-type="as-char" draw:z-index="0" svg:width="1.27cm" svg:height="1.27cm"><draw:image xlink:href="Pictures/224088fad17b806b24467158e892b2b0.png" xlink:type="simple" xlink:show="embed" xlink:actuate="onLoad"/></draw:frame></text:p>
          </table:table-cell>
          <table:table-cell table:style-name="pluginnoteimportant.B1" office:value-type="string">
            <text:p text:style-name="Text_20_body">Non è possibile terminare il programma con un collaudo attivo.</text:p>
          </table:table-cell>
        </table:table-row>
      </table:table>
      <text:h text:style-name="Heading_20_1" text:outline-level="1"><text:bookmark-start text:name="interfaccia_utente"/>Interfaccia utente<text:bookmark-end text:name="interfaccia_utente"/></text:h>
      <text:p text:style-name="Text_20_body">
Il programma all'avvio mostra la finestra principale dell'applicazione nel quale sono visibili la barra dei menu, la barra degli strumenti e lo stato del collaudo attivo, se presente.</text:p>
      <text:h text:style-name="Heading_20_2" text:outline-level="2"><text:bookmark-start text:name="finestra_principale"/>Finestra principale<text:bookmark-end text:name="finestra_principale"/></text:h>
      <text:p text:style-name="Text_20_body">
La schermata principale dell'applicazione è la seguente:</text:p>
      <text:p text:style-name="Text_20_body"><draw:frame draw:style-name="mediacenter" draw:name="Finestra principale Legend" text:anchor-type="paragraph" draw:z-index="0" svg:width="17.727083333333cm" style:rel-width="100%"><draw:text-box><text:p text:style-name="legendcenter"><draw:frame draw:style-name="mediacenter" draw:name="Finestra principale" text:anchor-type="paragraph" draw:z-index="0" svg:width="17.727083333333cm" style:rel-width="100%" svg:height="9.525cm" style:rel-height="scale"><draw:image xlink:href="Pictures/d0a4fc299feb17dff8a7e1003a79a5b2.png" xlink:type="simple" xlink:show="embed" xlink:actuate="onLoad"/></draw:frame>Finestra principale</text:p></draw:text-box></draw:frame></text:p>
      <text:p text:style-name="Text_20_body">La barra in alto visualizza il titolo dell'applicazione e contiene i tre tasti per il ridimensionamento e la chiusura del programma (fare riferimento al manuale del sistema operativo installato nel computer); immediatamente sotto, vi sono situate la Barra dei menù e la Barra degli strumenti. </text:p>
      <text:p text:style-name="Text_20_body">La restante area è suddivisa in tre parti: la prima in alto visualizza il nome del collaudo, la seconda al centro visualizza a sinitra il programma di collaudo ed a destra il log degli eventi, la terza in basso visualizza graficamente il progresso del collaudo.</text:p>
      <text:h text:style-name="Heading_20_2" text:outline-level="2"><text:bookmark-start text:name="barra_dei_menu"/>Barra dei menù<text:bookmark-end text:name="barra_dei_menu"/></text:h>
      <text:p text:style-name="Text_20_body">
Dalla barra menù è possibile accedere a tutte le funzioni previste dal programma di collaudo. Tali funzioni possono essere selezionate tramite il mouse o da tastiera, premendo il tasto <text:span text:style-name="Strong_20_Emphasis">Alt</text:span> e successivamente la lettera sottolineata del comando scelto.</text:p>
      <text:h text:style-name="Heading_20_2" text:outline-level="2"><text:bookmark-start text:name="barra_degli_strumenti"/>Barra degli strumenti<text:bookmark-end text:name="barra_degli_strumenti"/></text:h>
      <text:p text:style-name="Text_20_body">
Nella barra degli strumenti sono contenuti i tasti per l'accesso rapido alle funzioni di menù:
</text:p>
      <table:table>
        <table:table-column/>
        <table:table-column/>
        <table:table-column/>
        <table:table-row>
          <table:table-cell office:value-type="string" table:style-name="tableheader">
            <text:p text:style-name="Table_20_Heading"> Tasto </text:p>
          </table:table-cell>
          <table:table-cell office:value-type="string" table:style-name="tableheader">
            <text:p text:style-name="Table_20_Heading"> Comando Barra Menù </text:p>
          </table:table-cell>
          <table:table-cell office:value-type="string" table:style-name="tableheader">
            <text:p text:style-name="Table_20_Heading"> Scorciatoia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98b8c236d775b4149b172c7d36078cf0.png" xlink:type="simple" xlink:show="embed" xlink:actuate="onLoad"/></draw:frame> </text:p>
          </table:table-cell>
          <table:table-cell office:value-type="string" table:style-name="tablecell">
            <text:p text:style-name="tablealignleft"> Chiude l'applicazione </text:p>
          </table:table-cell>
          <table:table-cell office:value-type="string" table:style-name="tablecell">
            <text:p text:style-name="tablealignleft"> ALT + F4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8fa8f95af41d291f411168da63f43319.png" xlink:type="simple" xlink:show="embed" xlink:actuate="onLoad"/></draw:frame> </text:p>
          </table:table-cell>
          <table:table-cell office:value-type="string" table:style-name="tablecell">
            <text:p text:style-name="tablealignleft"> Crea un nuovo collaudo </text:p>
          </table:table-cell>
          <table:table-cell office:value-type="string" table:style-name="tablecell">
            <text:p text:style-name="tablealignleft"> CTRL + N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21e6cc1d86b25fa9f23bc60559a73be4.png" xlink:type="simple" xlink:show="embed" xlink:actuate="onLoad"/></draw:frame> </text:p>
          </table:table-cell>
          <table:table-cell office:value-type="string" table:style-name="tablecell">
            <text:p text:style-name="tablealignleft"> Modifica i dati del collaudo </text:p>
          </table:table-cell>
          <table:table-cell office:value-type="string" table:style-name="tablecell">
            <text:p text:style-name="tablealignleft"> CTRL + M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d2a685b33611883c37bad1348c9180aa.png" xlink:type="simple" xlink:show="embed" xlink:actuate="onLoad"/></draw:frame> </text:p>
          </table:table-cell>
          <table:table-cell office:value-type="string" table:style-name="tablecell">
            <text:p text:style-name="tablealignleft"> Avvia il collaudo </text:p>
          </table:table-cell>
          <table:table-cell office:value-type="string" table:style-name="tablecell">
            <text:p text:style-name="tablealignleft"> F5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628a441f04ceec4a962984738087ea09.png" xlink:type="simple" xlink:show="embed" xlink:actuate="onLoad"/></draw:frame> </text:p>
          </table:table-cell>
          <table:table-cell office:value-type="string" table:style-name="tablecell">
            <text:p text:style-name="tablealignleft"> Sospende il collaudo </text:p>
          </table:table-cell>
          <table:table-cell office:value-type="string" table:style-name="tablecell">
            <text:p text:style-name="tablealignleft"> F6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6f2af24591e617a79afa3c7a8d7fc57e.png" xlink:type="simple" xlink:show="embed" xlink:actuate="onLoad"/></draw:frame> </text:p>
          </table:table-cell>
          <table:table-cell office:value-type="string" table:style-name="tablecell" table:number-columns-spanned="2">
            <text:p text:style-name="tablealignleft"> Salva il collaudo nell'archivio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c7b6b56cfaa3e6ec8ced9ade1e67561c.png" xlink:type="simple" xlink:show="embed" xlink:actuate="onLoad"/></draw:frame> </text:p>
          </table:table-cell>
          <table:table-cell office:value-type="string" table:style-name="tablecell" table:number-columns-spanned="2">
            <text:p text:style-name="tablealignleft"> Elimina il collaudo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80a2626c01e42389cab76fb52e6207bd.png" xlink:type="simple" xlink:show="embed" xlink:actuate="onLoad"/></draw:frame> </text:p>
          </table:table-cell>
          <table:table-cell office:value-type="string" table:style-name="tablecell" table:number-columns-spanned="2">
            <text:p text:style-name="tablealignleft"> Apre l'archivio dei collaudi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55aad0030fe94df56f3d7afbbb27474c.png" xlink:type="simple" xlink:show="embed" xlink:actuate="onLoad"/></draw:frame> </text:p>
          </table:table-cell>
          <table:table-cell office:value-type="string" table:style-name="tablecell" table:number-columns-spanned="2">
            <text:p text:style-name="tablealignleft"> Apre lo strumento dell'anagrafica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b3cc6c4d998dc8fef7c5f314083e2a9a.png" xlink:type="simple" xlink:show="embed" xlink:actuate="onLoad"/></draw:frame> </text:p>
          </table:table-cell>
          <table:table-cell office:value-type="string" table:style-name="tablecell" table:number-columns-spanned="2">
            <text:p text:style-name="tablealignleft"> Apre l'editor dei programmi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7f26dc4a1c80ccd3c478a4c636aa1375.png" xlink:type="simple" xlink:show="embed" xlink:actuate="onLoad"/></draw:frame> </text:p>
          </table:table-cell>
          <table:table-cell office:value-type="string" table:style-name="tablecell" table:number-columns-spanned="2">
            <text:p text:style-name="tablealignleft"> Apre la finestra delle opzioni </text:p>
          </table:table-cell>
        </table:table-row>
      </table:table>
      <text:h text:style-name="Heading_20_1" text:outline-level="1"><text:bookmark-start text:name="collaudo"/>Collaudo<text:bookmark-end text:name="collaudo"/></text:h>
      <text:p text:style-name="Text_20_body">
In questa sezione vedremo nello specifico tutte le operazioni che possono essere compiute durante le fasi di collaudo: avvio, sospensione, ripresa, modifica, eliminazione e memorizzazione.</text:p>
      <text:h text:style-name="Heading_20_2" text:outline-level="2"><text:bookmark-start text:name="nuovo"/>Nuovo<text:bookmark-end text:name="nuovo"/></text:h>
      <text:p text:style-name="Text_20_body">Per iniziare la fase di movimentazione è necessario avviare un collaudo.
Selezionare nel menù <text:span text:style-name="Emphasis">Collaudo » Nuovo</text:span> o premere i tasti <text:span text:style-name="Strong_20_Emphasis">CTRL+N</text:span>; più semplicemente, premere il seguente pulsante nella barra degli strumenti:</text:p>
      <text:p text:style-name="Text_20_body"><draw:frame draw:style-name="mediacenter" draw:name="" text:anchor-type="paragraph" draw:z-index="0" svg:width="0.84666666666667cm" svg:height="0.84666666666667cm"><draw:image xlink:href="Pictures/8fa8f95af41d291f411168da63f43319.png" xlink:type="simple" xlink:show="embed" xlink:actuate="onLoad"/></draw:frame></text:p>
      <text:p text:style-name="Text_20_body">Il programma visualizza l'interfaccia per l'inserimento dei dati relativi alla prova da effettuare:</text:p>
      <text:p text:style-name="Text_20_body"><draw:frame draw:style-name="mediacenter" draw:name="" text:anchor-type="paragraph" draw:z-index="0" svg:width="10.054166666667cm" svg:height="12.435416666667cm"><draw:image xlink:href="Pictures/82f8724139167ab103a7359938974068.png" xlink:type="simple" xlink:show="embed" xlink:actuate="onLoad"/></draw:frame></text:p>
      <text:p text:style-name="Text_20_body">Occorre, innanzitutto, scegliere le postazioni sulle quali verrà effettuato il collaudo, quindi premere con il mouse sulle icone dei rubinetti nel riquadro in alto per abilitarle o disabilitarle.
Successivamente per ogni componente da provare si debbono inserire le seguenti informazioni: Modello, Descrizione, Fornitore/Tipo, Campione/Codice, Lotto/Macchina ed eventuali altre note.
Quindi selezionare tutte le postazioni elencate nella lista facendo click con il mouse nella colonna Tutti e premere il tasto <text:span text:style-name="Strong_20_Emphasis">Carica</text:span> per accedere all'archivio dei rubinetti.</text:p>
      <text:p text:style-name="Text_20_body"><draw:frame draw:style-name="mediacenter" draw:name="Finesta &quot;Gestione componenti&quot; Legend" text:anchor-type="paragraph" draw:z-index="0" svg:width="10.583333333333cm"><draw:text-box><text:p text:style-name="legendcenter"><draw:frame draw:style-name="mediacenter" draw:name="Finesta &quot;Gestione componenti&quot;" text:anchor-type="paragraph" draw:z-index="0" svg:width="10.583333333333cm" svg:height="8.2020833333333cm"><draw:image xlink:href="Pictures/275b232c603e1f05c383f2e519a83649.png" xlink:type="simple" xlink:show="embed" xlink:actuate="onLoad"/></draw:frame>Finesta "Gestione componenti"</text:p></draw:text-box></draw:frame></text:p>
      <text:p text:style-name="Text_20_body">Evidenziare il componente nella lista e premere il tasto <text:span text:style-name="Strong_20_Emphasis">Seleziona</text:span> per tornare al pannello di avvio collaudo.
Successivamente se necessario è possibile variare manualmente le informazioni caricate anche per un solo componente agendo sulla selezione dei componenti nella lista.</text:p>
      <text:p text:style-name="Text_20_body">Successivamente per selezionare il programma di collaudo (unico per tutti i componenti), fare click nel pannello dei programmi Standard o Avanzati e premere il tasto <text:span text:style-name="Strong_20_Emphasis">Carica</text:span> per accedere alla finestra di selezione.</text:p>
      <text:p text:style-name="Text_20_body">Evidenziarlo nella lista di quelli presenti in archivio e premere il tasto <text:span text:style-name="Strong_20_Emphasis">Seleziona</text:span>. Per maggiori informazioni sulla gestione dei programmi standard e avanzati consultare il relativo paragrafo nel capitolo Archivio. </text:p>
      <text:p text:style-name="Text_20_body">Completare la procedura con il tasto <text:span text:style-name="Strong_20_Emphasis">Conferma</text:span> oppure premere il tasto <text:span text:style-name="Strong_20_Emphasis">Annulla</text:span> per annullare l'avvio.</text:p>
      <text:h text:style-name="Heading_20_2" text:outline-level="2"><text:bookmark-start text:name="modifica"/>Modifica<text:bookmark-end text:name="modifica"/></text:h>
      <text:p text:style-name="Text_20_body">
È possibile modificare alcuni dati del collaudo anche se quest'ultimo è in esecuzione. Scegliere dal menù <text:span text:style-name="Emphasis">Collaudo » Modifica</text:span>, oppure premere i tasti <text:span text:style-name="Strong_20_Emphasis">CTRL+M</text:span>, o in alternativa il seguente pulsante dalla barra degli strumenti:</text:p>
      <text:p text:style-name="Text_20_body"><draw:frame draw:style-name="mediacenter" draw:name="" text:anchor-type="paragraph" draw:z-index="0" svg:width="0.84666666666667cm" svg:height="0.84666666666667cm"><draw:image xlink:href="Pictures/21e6cc1d86b25fa9f23bc60559a73be4.png" xlink:type="simple" xlink:show="embed" xlink:actuate="onLoad"/></draw:frame></text:p>
      <text:p text:style-name="Text_20_body">Dalla finestra che appare è possibile correggere i dati anagrafici della postazione (modello, descrizione, fornitore/tipo, campione/codice, lotto/macchina e note). Non è possibile modificare il programma di collaudo.
Se il collaudo non è stato ancora avviato, è possibile anche rimuovere una o più postazioni da esso. Occorre premere con il mouse sull'icona corrispondente nel riquadro in alto e rispondere Sì al successivo messaggio di conferma. La postazione verrà eliminata dal collaudo risultando vuota.</text:p>
      <text:h text:style-name="Heading_20_2" text:outline-level="2"><text:bookmark-start text:name="avvio1"/>Avvio<text:bookmark-end text:name="avvio1"/></text:h>
      <text:p text:style-name="Text_20_body">Una volta creato un nuovo collaudo è possibile iniziare la fase di movimentazione ed acquisizione della coppia.
Selezionare nel menù <text:span text:style-name="Emphasis">Collaudo » Avvia</text:span> oppure premere il tasto <text:span text:style-name="Strong_20_Emphasis">F5</text:span> o, più semplicemente, premere il seguente pulsante nella barra degli strumenti:</text:p>
      <text:p text:style-name="Text_20_body"><draw:frame draw:style-name="mediacenter" draw:name="" text:anchor-type="paragraph" draw:z-index="0" svg:width="0.84666666666667cm" svg:height="0.84666666666667cm"><draw:image xlink:href="Pictures/d2a685b33611883c37bad1348c9180aa.png" xlink:type="simple" xlink:show="embed" xlink:actuate="onLoad"/></draw:frame></text:p>
      <text:p text:style-name="Text_20_body">Una volta avviato il collaudo il programma mostra in tempo reale lo stato dell'esecuzione del programma.</text:p>
      <text:h text:style-name="Heading_20_2" text:outline-level="2"><text:bookmark-start text:name="interruzione"/>Interruzione<text:bookmark-end text:name="interruzione"/></text:h>
      <text:p text:style-name="Text_20_body">L'interruzione di un collaudo sospende l'acquisizione dei dati che può essere ripresa successivamente. Per sospendere un collaudo è necessario selezionare nel menù <text:span text:style-name="Emphasis">Collaudo » Pausa</text:span> oppure premere il tasto <text:span text:style-name="Strong_20_Emphasis">F6</text:span> o, più semplicemente, premere il seguente pulsante nella barra degli strumenti:</text:p>
      <text:p text:style-name="Text_20_body"><draw:frame draw:style-name="mediacenter" draw:name="" text:anchor-type="paragraph" draw:z-index="0" svg:width="0.84666666666667cm" svg:height="0.84666666666667cm"><draw:image xlink:href="Pictures/628a441f04ceec4a962984738087ea09.png" xlink:type="simple" xlink:show="embed" xlink:actuate="onLoad"/></draw:frame></text:p>
      <text:p text:style-name="Text_20_body">Selezionare quindi <text:span text:style-name="Strong_20_Emphasis">Sì</text:span> nel successivo messaggio di conferma. Attendere che il programma completi la fase di movimentazione per riportare i componenti alla posizione di zero iniziale.</text:p>
      <text:h text:style-name="Heading_20_2" text:outline-level="2"><text:bookmark-start text:name="eliminazione"/>Eliminazione<text:bookmark-end text:name="eliminazione"/></text:h>
      <text:p text:style-name="Text_20_body">
L'eliminazione di un collaudo consiste nella cancellazione definitiva di tutti i dati acquisiti. Per effettuare tale operazione è necessario selezionare nel menù il comando <text:span text:style-name="Emphasis">Collaudo » Elimina</text:span> oppure, più semplicemente, premere il seguente tasto nella barra degli strumenti:</text:p>
      <text:p text:style-name="Text_20_body"><draw:frame draw:style-name="mediacenter" draw:name="" text:anchor-type="paragraph" draw:z-index="0" svg:width="0.84666666666667cm" svg:height="0.84666666666667cm"><draw:image xlink:href="Pictures/c7b6b56cfaa3e6ec8ced9ade1e67561c.png" xlink:type="simple" xlink:show="embed" xlink:actuate="onLoad"/></draw:frame></text:p>
      <text:p text:style-name="Text_20_body">Quindi premere il tasto <text:span text:style-name="Strong_20_Emphasis">Sì</text:span> nel successivo messaggio di conferma.</text:p>
      <text:h text:style-name="Heading_20_2" text:outline-level="2"><text:bookmark-start text:name="memorizzazione"/>Memorizzazione<text:bookmark-end text:name="memorizzazione"/></text:h>
      <text:p text:style-name="Text_20_body">
Tale funzione consente di memorizzare nell'archivio un collaudo terminato o interrotto. Innanzitutto, si consiglia di portare a termine l'inserimento completo dei dati relativi alla prova e del rispettivo esito di collaudo, affinché una volta archiviata, possa essere ritrovata facilmente con gli strumenti di ricerca.
Selezionare nel menù la voce <text:span text:style-name="Emphasis">Collaudo » Salva</text:span> oppure, più semplicemente, premere il seguente bottone nella barra degli strumenti:</text:p>
      <text:p text:style-name="Text_20_body"><draw:frame draw:style-name="mediacenter" draw:name="" text:anchor-type="paragraph" draw:z-index="0" svg:width="0.84666666666667cm" svg:height="0.84666666666667cm"><draw:image xlink:href="Pictures/6f2af24591e617a79afa3c7a8d7fc57e.png" xlink:type="simple" xlink:show="embed" xlink:actuate="onLoad"/></draw:frame></text:p>
      <text:p text:style-name="Text_20_body">Selezionare <text:span text:style-name="Strong_20_Emphasis">Sì</text:span> nel successivo messaggio di conferma.</text:p>
      <text:h text:style-name="Heading_20_2" text:outline-level="2"><text:bookmark-start text:name="esito"/>Esito<text:bookmark-end text:name="esito"/></text:h>
      <text:p text:style-name="Text_20_body">
Tale funzione consente di visualizzare e modificare l'esito del collaudo. 
Selezionare dal menù <text:span text:style-name="Emphasis">Collaudo » Esito</text:span> o premere i tasti <text:span text:style-name="Strong_20_Emphasis">CTRL + E</text:span> per accedere alla seguente finestra:</text:p>
      <text:p text:style-name="Text_20_body"><draw:frame draw:style-name="mediacenter" draw:name="Finestra &quot;Risultati di collaudo&quot; Legend" text:anchor-type="paragraph" draw:z-index="0" svg:width="10.583333333333cm"><draw:text-box><text:p text:style-name="legendcenter"><draw:frame draw:style-name="mediacenter" draw:name="Finestra &quot;Risultati di collaudo&quot;" text:anchor-type="paragraph" draw:z-index="0" svg:width="10.583333333333cm" svg:height="8.2285416666667cm"><draw:image xlink:href="Pictures/103bbf35d2a5cf0d731ea910d7cc306e.png" xlink:type="simple" xlink:show="embed" xlink:actuate="onLoad"/></draw:frame>Finestra "Risultati di collaudo"</text:p></draw:text-box></draw:frame></text:p>
      <text:p text:style-name="Text_20_body">Da questo pannello è possibile osservare il numero di cicli eseguiti, il numero di errori che si sono verificati durante il collaudo e i valori di picco rilevati di tutte le postazioni presenti nel collaudo. Inoltre, è possibile assegnare un commento personalizzato all'esito del collaudo ed un commento per ciascun componente.</text:p>
      <text:h text:style-name="Heading_20_1" text:outline-level="1"><text:bookmark-start text:name="archivio_collaudi"/>Archivio collaudi<text:bookmark-end text:name="archivio_collaudi"/></text:h>
      <text:p text:style-name="Text_20_body">
In questo capitolo vengono descritte le procedure per la ricerca e l'apertura dei collaudi archiviati localmente oppure su unità esterna (rete, chiave usb).</text:p>
      <text:h text:style-name="Heading_20_2" text:outline-level="2"><text:bookmark-start text:name="apertura_di_un_collaudo_locale"/>Apertura di un collaudo locale<text:bookmark-end text:name="apertura_di_un_collaudo_locale"/></text:h>
      <text:p text:style-name="Text_20_body">
Questa funzione consente di caricare e visualizzare i collaudi precedentemente salvati in archivio locale. Selezionare dal menù <text:span text:style-name="Emphasis">Archivio » Collaudi</text:span>, oppure premere il tasto <text:span text:style-name="Strong_20_Emphasis">F9</text:span>, in alternativa premere il seguente pulsante nella barra degli strumenti:</text:p>
      <text:p text:style-name="Text_20_body"><draw:frame draw:style-name="mediacenter" draw:name="" text:anchor-type="paragraph" draw:z-index="0" svg:width="0.84666666666667cm" svg:height="0.84666666666667cm"><draw:image xlink:href="Pictures/80a2626c01e42389cab76fb52e6207bd.png" xlink:type="simple" xlink:show="embed" xlink:actuate="onLoad"/></draw:frame></text:p>
      <text:p text:style-name="Text_20_body">Di conseguenza apparirà la seguente finestra:</text:p>
      <text:p text:style-name="Text_20_body"><draw:frame draw:style-name="mediacenter" draw:name="Finestra &quot;Archivio collaudi&quot; Legend" text:anchor-type="paragraph" draw:z-index="0" svg:width="10.583333333333cm"><draw:text-box><text:p text:style-name="legendcenter"><draw:frame draw:style-name="mediacenter" draw:name="Finestra &quot;Archivio collaudi&quot;" text:anchor-type="paragraph" draw:z-index="0" svg:width="10.583333333333cm" svg:height="6.6145833333333cm"><draw:image xlink:href="Pictures/479af98e673f46d04a088f292cf0aaf4.png" xlink:type="simple" xlink:show="embed" xlink:actuate="onLoad"/></draw:frame>Finestra "Archivio collaudi"</text:p></draw:text-box></draw:frame></text:p>
      <text:p text:style-name="Text_20_body">Premendo il tasto <text:span text:style-name="Strong_20_Emphasis">Trova</text:span> è possibile visualizzare tutte le prove archiviate. È possibile, inoltre, effettuare la ricerca inserendo le informazioni richieste nei vari campi presenti nel pannello. Essi sono:
</text:p>
      <text:list text:style-name="List_20_1">
        <text:list-item>
          <text:p text:style-name="Text_20_body"> Numero</text:p>
        </text:list-item>
        <text:list-item>
          <text:p text:style-name="Text_20_body"> Data</text:p>
        </text:list-item>
        <text:list-item>
          <text:p text:style-name="Text_20_body"> Modello</text:p>
        </text:list-item>
        <text:list-item>
          <text:p text:style-name="Text_20_body"> Descrizione</text:p>
        </text:list-item>
        <text:list-item>
          <text:p text:style-name="Text_20_body"> Fornitore/Tipo</text:p>
        </text:list-item>
        <text:list-item>
          <text:p text:style-name="Text_20_body"> Campione/Codice</text:p>
        </text:list-item>
        <text:list-item>
          <text:p text:style-name="Text_20_body"> Lotto/Macchina</text:p>
        </text:list-item>
        <text:list-item>
          <text:p text:style-name="Text_20_body"> Note</text:p>
        </text:list-item>
        <text:list-item>
          <text:p text:style-name="Text_20_body"> Esito</text:p>
        </text:list-item>
      </text:list>
      <text:p text:style-name="Text_20_body">
Dopo aver visualizzato i collaudi, selezionare quello di interesse e premere il tasto <text:span text:style-name="Strong_20_Emphasis">Carica</text:span>. I dettagli del collaudo verranno visualizzati in una nuova finestra, come la seguente.</text:p>
      <text:p text:style-name="Text_20_body"><draw:frame draw:style-name="mediacenter" draw:name="" text:anchor-type="paragraph" draw:z-index="0" svg:width="7.9375cm" svg:height="9.4985416666667cm"><draw:image xlink:href="Pictures/a3dac12fdef60b5baa20c46f996a1c5b.png" xlink:type="simple" xlink:show="embed" xlink:actuate="onLoad"/></draw:frame></text:p>
      <text:p text:style-name="Text_20_body">Se si desidera eliminare un collaudo archiviato, selezionare quello da rimuovere e premere il tasto <text:span text:style-name="Strong_20_Emphasis">Elimina</text:span>.
Per uscire da questa finestra senza caricare un collaudo, premere il tasto <text:span text:style-name="Strong_20_Emphasis">Esci</text:span>.</text:p>
      <text:h text:style-name="Heading_20_1" text:outline-level="1"><text:bookmark-start text:name="componenti"/>Componenti<text:bookmark-end text:name="componenti"/></text:h>
      <text:p text:style-name="Text_20_body">
Per entrare nella gestione dell'archivio componenti selezionare dal menù <text:span text:style-name="Emphasis">Archivio » Componenti</text:span>; in alternativa premere il seguente pulsante nella barra degli strumenti:</text:p>
      <text:p text:style-name="Text_20_body"><draw:frame draw:style-name="mediacenter" draw:name="" text:anchor-type="paragraph" draw:z-index="0" svg:width="0.84666666666667cm" svg:height="0.84666666666667cm"><draw:image xlink:href="Pictures/55aad0030fe94df56f3d7afbbb27474c.png" xlink:type="simple" xlink:show="embed" xlink:actuate="onLoad"/></draw:frame></text:p>
      <text:p text:style-name="Text_20_body">Di conseguenza apparirà la seguente finestra:</text:p>
      <text:p text:style-name="Text_20_body"><draw:frame draw:style-name="mediacenter" draw:name="Finestra &quot;Gestione componenti&quot; Legend" text:anchor-type="paragraph" draw:z-index="0" svg:width="10.583333333333cm"><draw:text-box><text:p text:style-name="legendcenter"><draw:frame draw:style-name="mediacenter" draw:name="Finestra &quot;Gestione componenti&quot;" text:anchor-type="paragraph" draw:z-index="0" svg:width="10.583333333333cm" svg:height="8.2020833333333cm"><draw:image xlink:href="Pictures/275b232c603e1f05c383f2e519a83649.png" xlink:type="simple" xlink:show="embed" xlink:actuate="onLoad"/></draw:frame>Finestra "Gestione componenti"</text:p></draw:text-box></draw:frame></text:p>
      <text:p text:style-name="Text_20_body">
Per aggiungere un componente è necessario:</text:p>
      <text:list text:style-name="List_20_1">
        <text:list-item>
          <text:p text:style-name="Text_20_body"> Premere con il mouse sul tasto <text:span text:style-name="Strong_20_Emphasis">Nuovo</text:span>.</text:p>
        </text:list-item>
        <text:list-item>
          <text:p text:style-name="Text_20_body"> Inserire le varie informazioni nelle apposite caselle;</text:p>
        </text:list-item>
        <text:list-item>
          <text:p text:style-name="Text_20_body"> Premere il tasto <text:span text:style-name="Strong_20_Emphasis">Aggiorna</text:span> per salvare i dati.</text:p>
        </text:list-item>
      </text:list>
      <text:p text:style-name="Text_20_body">Per modificare un componente è necessario:</text:p>
      <text:list text:style-name="List_20_1">
        <text:list-item>
          <text:p text:style-name="Text_20_body"> Selezionare nella lista il componente da modificare.</text:p>
        </text:list-item>
        <text:list-item>
          <text:p text:style-name="Text_20_body"> Modificare le informazioni visualizzate;</text:p>
        </text:list-item>
        <text:list-item>
          <text:p text:style-name="Text_20_body"> Premere il tasto <text:span text:style-name="Strong_20_Emphasis">Aggiorna</text:span> per salvare i dati.</text:p>
        </text:list-item>
      </text:list>
      <text:p text:style-name="Text_20_body">Per eliminare un componente è necessario</text:p>
      <text:list text:style-name="List_20_1">
        <text:list-item>
          <text:p text:style-name="Text_20_body"> Selezionare nella lista il componente da eliminare;</text:p>
        </text:list-item>
        <text:list-item>
          <text:p text:style-name="Text_20_body"> Premere il pulsante <text:span text:style-name="Strong_20_Emphasis">Elimina</text:span> e selezionare <text:span text:style-name="Strong_20_Emphasis">Sì</text:span> al successivo messaggio di conferma.</text:p>
        </text:list-item>
      </text:list>
      <text:p text:style-name="Text_20_body">
Per uscire da tale finestra premere con il mouse il tasto <text:span text:style-name="Strong_20_Emphasis">Esci</text:span>.</text:p>
      <text:p text:style-name="Text_20_body">
Per ogni prodotto possono essere specificate le seguenti informazioni:</text:p>
      <text:h text:style-name="Heading_20_4" text:outline-level="4"><text:bookmark-start text:name="modello"/>Modello<text:bookmark-end text:name="modello"/></text:h>
      <text:p text:style-name="Text_20_body">Codice identificativo del componente.</text:p>
      <text:h text:style-name="Heading_20_4" text:outline-level="4"><text:bookmark-start text:name="descrizione"/>Descrizione<text:bookmark-end text:name="descrizione"/></text:h>
      <text:p text:style-name="Text_20_body">È una descrizione del prodotto abbinata al codice.</text:p>
      <text:h text:style-name="Heading_20_4" text:outline-level="4"><text:bookmark-start text:name="fornitore_tipo"/>Fornitore/Tipo<text:bookmark-end text:name="fornitore_tipo"/></text:h>
      <text:p text:style-name="Text_20_body">Eventuale produttore del componente o tipologia.</text:p>
      <text:h text:style-name="Heading_20_1" text:outline-level="1"><text:bookmark-start text:name="programmi"/>Programmi<text:bookmark-end text:name="programmi"/></text:h>
      <text:p text:style-name="Text_20_body">Per entrare nella gestione dell'archivio dei programmi selezionare dal menù <text:span text:style-name="Emphasis">Archivio » Programmi</text:span> o più semplicemente premere il seguente pulsante nella barra degli strumenti:</text:p>
      <text:p text:style-name="Text_20_body"><draw:frame draw:style-name="mediacenter" draw:name="" text:anchor-type="paragraph" draw:z-index="0" svg:width="0.84666666666667cm" svg:height="0.84666666666667cm"><draw:image xlink:href="Pictures/b3cc6c4d998dc8fef7c5f314083e2a9a.png" xlink:type="simple" xlink:show="embed" xlink:actuate="onLoad"/></draw:frame></text:p>
      <text:p text:style-name="Text_20_body">Di conseguenza apparirà la seguente finestra:</text:p>
      <text:p text:style-name="Text_20_body"><draw:frame draw:style-name="mediacenter" draw:name="" text:anchor-type="paragraph" draw:z-index="0" svg:width="15.875cm" svg:height="8.175625cm"><draw:image xlink:href="Pictures/0e19e2c571edc487f9128fb0344e5f79.png" xlink:type="simple" xlink:show="embed" xlink:actuate="onLoad"/></draw:frame></text:p>
      <text:p text:style-name="Text_20_body">I programmi si suddividono in blocchi. Ciascun blocco, ripetuto per un numero di cicli prestabilito, può contenere uno o più comandi selezionabili da una lista predefinita.</text:p>
      <text:p text:style-name="Text_20_body">La finestra di gestione è suddivisa in tre pannelli: a sinistra la lista dei programmi, al centro la lista dei blocchi e dei comandi appartenenti al programma selezionato, a destra l'elenco dei comandi inseribili.</text:p>
      <text:h text:style-name="Heading_20_4" text:outline-level="4"><text:bookmark-start text:name="programmi1"/>Programmi<text:bookmark-end text:name="programmi1"/></text:h>
      <text:p text:style-name="Text_20_body">
Per creare un nuovo programma:</text:p>
      <text:list text:style-name="List_20_1">
        <text:list-item>
          <text:p text:style-name="Text_20_body"> Fare clic con il tasto destro nella lista dei programmi e scegliere <text:span text:style-name="Strong_20_Emphasis">Nuovo</text:span> dal menù che appare.</text:p>
        </text:list-item>
        <text:list-item>
          <text:p text:style-name="Text_20_body"> Inserire il nome del programma e premere <text:span text:style-name="Strong_20_Emphasis">Ok</text:span>.</text:p>
        </text:list-item>
      </text:list>
      <text:p text:style-name="Text_20_body">
Per rinominare un programma:</text:p>
      <text:list text:style-name="List_20_1">
        <text:list-item>
          <text:p text:style-name="Text_20_body"> Fare clic con il tasto destro sopra al programma che si desidera rinominare e scegliere <text:span text:style-name="Strong_20_Emphasis">Rinomina</text:span> dal menù che appare.</text:p>
        </text:list-item>
      </text:list>
      <text:p text:style-name="Text_20_body">
Per creare una copia di un programma esistente:</text:p>
      <text:list text:style-name="List_20_1">
        <text:list-item>
          <text:p text:style-name="Text_20_body"> Fare clic con il tasto destro sopra al programma che si desidera copiare e scegliere <text:span text:style-name="Strong_20_Emphasis">Copia</text:span> dal menù che appare.</text:p>
        </text:list-item>
        <text:list-item>
          <text:p text:style-name="Text_20_body"> In fondo alla lista apparirà una copia esatta del programma selezionato, con lo stesso nome.</text:p>
        </text:list-item>
      </text:list>
      <text:p text:style-name="Text_20_body">Per rimuovere un programma:</text:p>
      <text:list text:style-name="List_20_1">
        <text:list-item>
          <text:p text:style-name="Text_20_body"> Fare clic con il tasto destro sopra al programma che si desidera eliminare e scegliere <text:span text:style-name="Strong_20_Emphasis">Elimina</text:span> dal menù che appare.</text:p>
        </text:list-item>
        <text:list-item>
          <text:p text:style-name="Text_20_body"> Rispondere <text:span text:style-name="Strong_20_Emphasis">Sì</text:span> al successivo messaggio di conferma.</text:p>
        </text:list-item>
      </text:list>
      <text:h text:style-name="Heading_20_4" text:outline-level="4"><text:bookmark-start text:name="blocchi"/>Blocchi<text:bookmark-end text:name="blocchi"/></text:h>
      <text:p text:style-name="Text_20_body">
Per creare un nuovo blocco:</text:p>
      <text:list text:style-name="List_20_1">
        <text:list-item>
          <text:p text:style-name="Text_20_body"> Selezionare il programma desiderato.</text:p>
        </text:list-item>
        <text:list-item>
          <text:p text:style-name="Text_20_body"> Fare clic con il tasto destro nella listra centrale e scegliere <text:span text:style-name="Strong_20_Emphasis">Nuovo blocco</text:span> dal menù che appare.</text:p>
        </text:list-item>
        <text:list-item>
          <text:p text:style-name="Text_20_body"> Inserire la descrizione del blocco, il numero di cicli, il numero che indica ogni quanti cicli salvare una curva, e la coppia massima se diversa da quella predefinita del componente.</text:p>
        </text:list-item>
        <text:list-item>
          <text:p text:style-name="Text_20_body"> Premere il tasto <text:span text:style-name="Strong_20_Emphasis">Ok</text:span>.</text:p>
        </text:list-item>
      </text:list>
      <text:p text:style-name="Text_20_body">
Per modificare un blocco:</text:p>
      <text:list text:style-name="List_20_1">
        <text:list-item>
          <text:p text:style-name="Text_20_body"> Fare clic con il tasto destro sopra al blocco da modificare e scegliere <text:span text:style-name="Strong_20_Emphasis">Modifica blocco</text:span> dal menù che appare.</text:p>
        </text:list-item>
        <text:list-item>
          <text:p text:style-name="Text_20_body"> Modificare i parametri nella finestra seguente.</text:p>
        </text:list-item>
        <text:list-item>
          <text:p text:style-name="Text_20_body"> Premere il tasto <text:span text:style-name="Strong_20_Emphasis">Ok</text:span> per confermare la modifica.</text:p>
        </text:list-item>
      </text:list>
      <text:p text:style-name="Text_20_body">
Per eliminare un blocco:</text:p>
      <text:list text:style-name="List_20_1">
        <text:list-item>
          <text:p text:style-name="Text_20_body"> Fare clic con il tasto destro del mouse sopra al blocco da rimuovere e scegliere <text:span text:style-name="Strong_20_Emphasis">Elimina blocco</text:span> dal menù che appare.</text:p>
        </text:list-item>
        <text:list-item>
          <text:p text:style-name="Text_20_body"> Rispondere <text:span text:style-name="Strong_20_Emphasis">Sì</text:span> al successivo messaggio di conferma.</text:p>
        </text:list-item>
      </text:list>
      <text:p text:style-name="Text_20_body">
Per copiare un blocco:</text:p>
      <text:list text:style-name="List_20_1">
        <text:list-item>
          <text:p text:style-name="Text_20_body"> Fare clic con il tasto destro del mouse sopra al blocco da copiare e scegliere <text:span text:style-name="Strong_20_Emphasis">Copia blocco</text:span> dal menù che appare.</text:p>
        </text:list-item>
      </text:list>
      <text:p text:style-name="Text_20_body">
E' anche possibile creare un collegamento ad un blocco. Un collegamento crea una copia identica del blocco selezionato ed ogni modifica applicata a ciascuno dei due blocchi verrà applicata anche all'altro. E' possibile creare anche più di un collegamento per ciascun blocco.</text:p>
      <text:list text:style-name="List_20_1">
        <text:list-item>
          <text:p text:style-name="Text_20_body"> Fare clic con il tasto destro del mouse sopra al blocco desiderato e scegliere <text:span text:style-name="Strong_20_Emphasis">Crea collegamento di questo blocco</text:span> dal menù che appare.</text:p>
        </text:list-item>
      </text:list>
      <text:h text:style-name="Heading_20_4" text:outline-level="4"><text:bookmark-start text:name="comandi"/>Comandi<text:bookmark-end text:name="comandi"/></text:h>
      <text:p text:style-name="Text_20_body">
Nel pannello a destra è possibile vedere la lista di comandi disponibili per l'inserimento nei blocchi.</text:p>
      <text:p text:style-name="Text_20_body">Per aggiungere un comando, trascinarlo con il mouse sopra al blocco in cui si intende inserirlo. Impostare innanzitutto se si tratta di un comando ad esecuzione singola o se verrà eseguito ad ogni ciclo del blocco. Inserire i parametri, a seconda del comando, e premere il tasto <text:span text:style-name="Strong_20_Emphasis">Ok</text:span> per confermare l'inserimento.</text:p>
      <text:p text:style-name="Text_20_body">Per modificare un comando, selezionarlo con il tasto destro del mouse e scegliere <text:span text:style-name="Strong_20_Emphasis">Modifica comando</text:span> dal menù che appare. Modificare i parametri e premere <text:span text:style-name="Strong_20_Emphasis">Ok</text:span> per confermare le modifiche.</text:p>
      <text:p text:style-name="Text_20_body">Per eliminare un comando, selezionarlo con il tasto destro del mouse e scegliere <text:span text:style-name="Strong_20_Emphasis">Elimina comando</text:span> dal menù che appare. Rispondere <text:span text:style-name="Strong_20_Emphasis">Sì</text:span> al successivo messaggio di conferma.</text:p>
      <text:p text:style-name="Text_20_body">I comandi disponibili sono i seguenti:
</text:p>
      <table:table>
        <table:table-column/>
        <table:table-column/>
        <table:table-column/>
        <table:table-row>
          <table:table-cell office:value-type="string" table:style-name="tableheader">
            <text:p text:style-name="Table_20_Heading"> Comando </text:p>
          </table:table-cell>
          <table:table-cell office:value-type="string" table:style-name="tableheader">
            <text:p text:style-name="Table_20_Heading"> Descrizione </text:p>
          </table:table-cell>
          <table:table-cell office:value-type="string" table:style-name="tableheader">
            <text:p text:style-name="Table_20_Heading"> Parametri </text:p>
          </table:table-cell>
        </table:table-row>
        <table:table-row>
          <table:table-cell office:value-type="string" table:style-name="tablecell">
            <text:p text:style-name="tablealignleft"> Aspetta </text:p>
          </table:table-cell>
          <table:table-cell office:value-type="string" table:style-name="tablecell">
            <text:p text:style-name="tablealignleft"> Ferma l'esecuzione del programma </text:p>
          </table:table-cell>
          <table:table-cell office:value-type="string" table:style-name="tablecell">
            <text:p text:style-name="tablealignleft"> <text:span text:style-name="Strong_20_Emphasis">Secondi:</text:span> tempo di attesa </text:p>
          </table:table-cell>
        </table:table-row>
        <table:table-row>
          <table:table-cell office:value-type="string" table:style-name="tablecell">
            <text:p text:style-name="tablealignleft"> Ingressi </text:p>
          </table:table-cell>
          <table:table-cell office:value-type="string" table:style-name="tablecell">
            <text:p text:style-name="tablealignleft"> Legge lo stato degli ingressi </text:p>
          </table:table-cell>
          <table:table-cell office:value-type="string" table:style-name="tablecell">
            <text:p text:style-name="tablealignleft"> <text:span text:style-name="Strong_20_Emphasis">Interrompi:</text:span> interrompe il programma se lo stato è diverso <text:line-break/><text:span text:style-name="Strong_20_Emphasis">In 1, In 2, In 3, In 4:</text:span> stati degli ingressi </text:p>
          </table:table-cell>
        </table:table-row>
        <table:table-row>
          <table:table-cell office:value-type="string" table:style-name="tablecell">
            <text:p text:style-name="tablealignleft"> Ruota   </text:p>
          </table:table-cell>
          <table:table-cell office:value-type="string" table:style-name="tablecell">
            <text:p text:style-name="tablealignleft"> Ruota i rubinetti in base ai gradi </text:p>
          </table:table-cell>
          <table:table-cell office:value-type="string" table:style-name="tablecell">
            <text:p text:style-name="tablealignleft"> <text:span text:style-name="Strong_20_Emphasis">Gradi:</text:span> gradi della rotazione da compiere <text:line-break/><text:span text:style-name="Strong_20_Emphasis">Verso:</text:span> verso della rotazione <text:line-break/><text:span text:style-name="Strong_20_Emphasis">Velocità:</text:span> velocità di rotazione <text:line-break/><text:span text:style-name="Strong_20_Emphasis">Sblocca:</text:span> sblocca il motore a fine rotazione. Se non abilitato il motore rimane in trazione. </text:p>
          </table:table-cell>
        </table:table-row>
        <table:table-row>
          <table:table-cell office:value-type="string" table:style-name="tablecell">
            <text:p text:style-name="tablealignleft"> Ruota con durata  </text:p>
          </table:table-cell>
          <table:table-cell office:value-type="string" table:style-name="tablecell">
            <text:p text:style-name="tablealignleft"> Ruota i rubinetti per un certo intervallo di tempo</text:p>
          </table:table-cell>
          <table:table-cell office:value-type="string" table:style-name="tablecell">
            <text:p text:style-name="tablealignleft"> <text:span text:style-name="Strong_20_Emphasis">Secondi:</text:span> durata della rotazione <text:line-break/><text:span text:style-name="Strong_20_Emphasis">Verso:</text:span> verso della rotazione <text:line-break/><text:span text:style-name="Strong_20_Emphasis">Velocità:</text:span> velocità di rotazione </text:p>
          </table:table-cell>
        </table:table-row>
      </table:table>
      <text:h text:style-name="Heading_20_1" text:outline-level="1"><text:bookmark-start text:name="opzioni"/>Opzioni<text:bookmark-end text:name="opzioni"/></text:h>
      <text:p text:style-name="Text_20_body">
Per entrare nella gestione delle opzioni selezionare dal menù <text:span text:style-name="Emphasis">Impostazioni » Opzioni</text:span> oppure il seguente pulsante dalla barra degli strumenti.</text:p>
      <text:p text:style-name="Text_20_body"><draw:frame draw:style-name="mediacenter" draw:name="" text:anchor-type="paragraph" draw:z-index="0" svg:width="0.84666666666667cm" svg:height="0.84666666666667cm"><draw:image xlink:href="Pictures/7f26dc4a1c80ccd3c478a4c636aa1375.png" xlink:type="simple" xlink:show="embed" xlink:actuate="onLoad"/></draw:frame></text:p>
      <text:h text:style-name="Heading_20_4" text:outline-level="4"><text:bookmark-start text:name="escludi_test_rotazione"/>Escludi test rotazione<text:bookmark-end text:name="escludi_test_rotazione"/></text:h>
      <text:p text:style-name="Text_20_body">Questa opzione disabilita il controllo della rotazione tramite encoder. Se selezionato ad ogni rotazione non viene eseguito il test sul numero degli impulsi generati dall'encoder.</text:p>
      <text:h text:style-name="Heading_20_4" text:outline-level="4"><text:bookmark-start text:name="escludi_tutte_le_attese"/>Escludi tutte le attese<text:bookmark-end text:name="escludi_tutte_le_attese"/></text:h>
      <text:p text:style-name="Text_20_body">Selezionando questa opzione vengono disabilitati tutti i comandi di attesa inseriti nei programmi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line-height="150%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default-outline-level="1" style:class="text" style:master-page-name="">
      <style:paragraph-properties style:page-number="auto" fo:break-before="page" fo:background-color="transparent" style:shadow="none">
        <style:tab-stops/>
        <style:background-image/>
      </style:paragraph-properties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Frame_20_contents" style:display-name="Frame contents" style:family="paragraph" style:parent-style-name="Text_20_body" style:class="extra"/>
    <style:style style:name="Illustration" style:family="paragraph" style:parent-style-name="Caption" style:class="extra"/>
    <style:style style:name="Footer" style:family="paragraph" style:parent-style-name="Standard" style:class="extra" style:master-page-name="">
      <style:paragraph-properties style:page-number="auto" fo:background-color="transparent" fo:padding="0cm" fo:border-left="none" fo:border-right="none" fo:border-top="0.51pt solid #000000" fo:border-bottom="none" style:shadow="none" text:number-lines="false" text:line-number="0">
        <style:tab-stops>
          <style:tab-stop style:position="8.5cm" style:type="center"/>
          <style:tab-stop style:position="17cm" style:type="right"/>
        </style:tab-stops>
        <style:background-image/>
      </style:paragraph-properties>
    </style:style>
    <style:style style:name="Header" style:family="paragraph" style:parent-style-name="Standard" style:class="extra" style:master-page-name="">
      <style:paragraph-properties style:page-number="auto" fo:padding="0cm" fo:border-left="none" fo:border-right="none" fo:border-top="none" fo:border-bottom="0.51pt solid #000000" style:shadow="non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Contents_20_Heading" style:display-name="Contents Heading" style:family="paragraph" style:parent-style-name="Heading" style:auto-update="true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text:style-name="Numbering_20_Symbols" style:num-suffix="." style:num-format="1">
        <style:list-level-properties text:space-before="0.501cm" text:min-label-width="0.499cm"/>
      </text:list-level-style-number>
      <text:list-level-style-number text:level="3" text:style-name="Numbering_20_Symbols" style:num-suffix="." style:num-format="1">
        <style:list-level-properties text:space-before="1cm" text:min-label-width="0.499cm"/>
      </text:list-level-style-number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4cm"/>
        <style:text-properties style:font-name="StarSymbol"/>
      </text:list-level-style-bullet>
      <text:list-level-style-bullet text:level="2" text:style-name="Numbering_20_Symbols" text:bullet-char="•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•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•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•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•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•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•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•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•">
        <style:list-level-properties text:space-before="3.601cm" text:min-label-width="0.4cm"/>
        <style:text-properties style:font-name="Star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009900"/>
    </style:style>
    <style:style style:name="highlight.2" style:family="text">
      <style:text-properties fo:color="#000000" fo:font-weight="bold"/>
    </style:style>
    <style:style style:name="highlight.3" style:family="text">
      <style:text-properties fo:color="#000066"/>
    </style:style>
    <style:style style:name="highlight.4" style:family="text">
      <style:text-properties fo:color="#ff0000"/>
    </style:style>
    <style:style style:name="highlight.5" style:family="text">
      <style:text-properties fo:color="#000066"/>
    </style:style>
    <style:style style:name="highlight.6" style:family="text">
      <style:text-properties fo:color="#ff0000"/>
    </style:style>
    <style:style style:name="highlight.7" style:family="text">
      <style:text-properties fo:color="#000000" fo:font-weight="bold"/>
    </style:style>
    <style:style style:name="highlight.8" style:family="text">
      <style:text-properties fo:color="#009900"/>
    </style:style>
    <style:style style:name="highlight.9" style:family="text">
      <style:text-properties fo:color="#000000" fo:font-weight="bold"/>
    </style:style>
    <style:style style:name="highlight.10" style:family="text">
      <style:text-properties fo:color="#000000" fo:font-weight="bold"/>
    </style:style>
    <style:style style:name="highlight.11" style:family="text">
      <style:text-properties fo:color="#009900"/>
    </style:style>
    <style:style style:name="highlight.12" style:family="text">
      <style:text-properties fo:color="#000000" fo:font-weight="bold"/>
    </style:style>
    <style:style style:name="highlight.13" style:family="text">
      <style:text-properties fo:color="#000000" fo:font-weight="bold"/>
    </style:style>
    <style:style style:name="highlight.14" style:family="text">
      <style:text-properties fo:color="#009900"/>
    </style:style>
    <style:style style:name="highlight.15" style:family="text">
      <style:text-properties fo:color="#000000" fo:font-weight="bold"/>
    </style:style>
    <style:style style:name="highlight.16" style:family="text">
      <style:text-properties fo:color="#000066"/>
    </style:style>
    <style:style style:name="highlight.17" style:family="text">
      <style:text-properties fo:color="#ff0000"/>
    </style:style>
    <style:style style:name="highlight.18" style:family="text">
      <style:text-properties fo:color="#000066"/>
    </style:style>
    <style:style style:name="highlight.19" style:family="text">
      <style:text-properties fo:color="#ff0000"/>
    </style:style>
    <style:style style:name="highlight.20" style:family="text">
      <style:text-properties fo:color="#000000" fo:font-weight="bold"/>
    </style:style>
    <style:style style:name="highlight.21" style:family="text">
      <style:text-properties fo:color="#000000" fo:font-weight="bold"/>
    </style:style>
    <style:style style:name="highlight.22" style:family="text">
      <style:text-properties fo:color="#000000" fo:font-weight="bold"/>
    </style:style>
    <style:style style:name="highlight.23" style:family="text">
      <style:text-properties fo:color="#009900"/>
    </style:style>
    <style:style style:name="highlight.24" style:family="text">
      <style:text-properties fo:color="#000000" fo:font-weight="bold"/>
    </style:style>
    <style:style style:name="highlight.25" style:family="text">
      <style:text-properties fo:color="#000066"/>
    </style:style>
    <style:style style:name="highlight.26" style:family="text">
      <style:text-properties fo:color="#ff0000"/>
    </style:style>
    <style:style style:name="highlight.27" style:family="text">
      <style:text-properties fo:color="#000066"/>
    </style:style>
    <style:style style:name="highlight.28" style:family="text">
      <style:text-properties fo:color="#ff0000"/>
    </style:style>
    <style:style style:name="highlight.29" style:family="text">
      <style:text-properties fo:color="#000000" fo:font-weight="bold"/>
    </style:style>
    <style:style style:name="highlight.30" style:family="text">
      <style:text-properties fo:color="#000000" fo:font-weight="bold"/>
    </style:style>
    <style:style style:name="highlight.31" style:family="text">
      <style:text-properties fo:color="#000000" fo:font-weight="bold"/>
    </style:style>
    <style:style style:name="highlight.32" style:family="text">
      <style:text-properties fo:color="#009900"/>
    </style:style>
    <style:style style:name="highlight.33" style:family="text">
      <style:text-properties fo:color="#000000" fo:font-weight="bold"/>
    </style:style>
    <style:style style:name="highlight.34" style:family="text">
      <style:text-properties fo:color="#000066"/>
    </style:style>
    <style:style style:name="highlight.35" style:family="text">
      <style:text-properties fo:color="#ff0000"/>
    </style:style>
    <style:style style:name="highlight.36" style:family="text">
      <style:text-properties fo:color="#000066"/>
    </style:style>
    <style:style style:name="highlight.37" style:family="text">
      <style:text-properties fo:color="#ff0000"/>
    </style:style>
    <style:style style:name="highlight.38" style:family="text">
      <style:text-properties fo:color="#000000" fo:font-weight="bold"/>
    </style:style>
    <style:style style:name="highlight.39" style:family="text">
      <style:text-properties fo:color="#009900"/>
    </style:style>
    <style:style style:name="highlight.40" style:family="text">
      <style:text-properties fo:color="#000000" fo:font-weight="bold"/>
    </style:style>
    <style:style style:name="highlight.41" style:family="text">
      <style:text-properties fo:color="#000000" fo:font-weight="bold"/>
    </style:style>
    <style:style style:name="highlight.42" style:family="text">
      <style:text-properties fo:color="#009900"/>
    </style:style>
    <style:style style:name="highlight.43" style:family="text">
      <style:text-properties fo:color="#000000" fo:font-weight="bold"/>
    </style:style>
    <style:style style:name="highlight.44" style:family="text">
      <style:text-properties fo:color="#000000" fo:font-weight="bold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important.A1" style:family="table-cell">
      <style:table-cell-properties style:vertical-align="middle" fo:padding="0.1cm" fo:border-left="0.002cm solid #000000" fo:border-right="none" fo:border-top="0.002cm solid #000000" fo:border-bottom="0.002cm solid #000000" fo:background-color="#ffffcc"/>
    </style:style>
    <style:style style:name="pluginnoteimportant.B1" style:family="table-cell">
      <style:table-cell-properties style:vertical-align="middle" fo:padding="0.3cm" fo:border-left="none" fo:border-right="0.002cm solid #000000" fo:border-top="0.002cm solid #000000" fo:border-bottom="0.002cm solid #000000" fo:background-color="#ffffcc"/>
    </style:style>
  </office:automatic-styles>
  <office:master-styles>
    <style:master-page style:name="Standard" style:page-layout-name="Mpm1">
      <style:header>
        <text:p text:style-name="Header"><text:description/>Manuale Software $NOME</text:p>
      </style:header>
      <style:footer>
        <text:p text:style-name="Footer"><text:s/><text:chapter text:display="name" text:outline-level="1"/><text:tab/><text:tab/>Pag. <text:page-number text:select-page="current">3</text:page-number></text:p>
      </style:footer>
    </style:master-page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4$Linux LibreOffice_project/340m1$Build-402</meta:generator>
    <dc:date>2011-12-27T12:12:03</dc:date>
    <meta:editing-cycles>9</meta:editing-cycles>
    <meta:editing-duration>PT1H13M40S</meta:editing-duration>
    <meta:document-statistic meta:table-count="0" meta:image-count="1" meta:object-count="0" meta:page-count="3" meta:paragraph-count="8" meta:word-count="19" meta:character-count="138" meta:non-whitespace-character-count="121"/>
    <meta:user-defined meta:name="Info 1"/>
    <meta:user-defined meta:name="Info 2"/>
    <meta:user-defined meta:name="Info 3"/>
    <meta:user-defined meta:name="Info 4"/>
  </office:meta>
</office:document-meta>
</file>