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224088fad17b806b24467158e892b2b0.png"/>
  <manifest:file-entry manifest:media-type="image/png" manifest:full-path="Pictures/1816e799dbb2571fbf319c94c18db6e1.png"/>
  <manifest:file-entry manifest:media-type="image/png" manifest:full-path="Pictures/e00d4473197d31150ae09851870f6030.png"/>
  <manifest:file-entry manifest:media-type="image/png" manifest:full-path="Pictures/324ffbf74baabe59c19104ae99282487.png"/>
  <manifest:file-entry manifest:media-type="image/png" manifest:full-path="Pictures/98b8c236d775b4149b172c7d36078cf0.png"/>
  <manifest:file-entry manifest:media-type="image/png" manifest:full-path="Pictures/b8a6613a22fd74c24c7583b2720ae0b4.png"/>
  <manifest:file-entry manifest:media-type="image/png" manifest:full-path="Pictures/1c0995b839053d753d339591d8546166.png"/>
  <manifest:file-entry manifest:media-type="image/png" manifest:full-path="Pictures/ad04fe8fdcc0cab8eb4c77b05cd69457.png"/>
  <manifest:file-entry manifest:media-type="image/png" manifest:full-path="Pictures/8088682bfbd51bb78e98759cf6cf42ad.png"/>
  <manifest:file-entry manifest:media-type="image/png" manifest:full-path="Pictures/3ec0a07d369cab726b9522c82a38b052.png"/>
  <manifest:file-entry manifest:media-type="image/png" manifest:full-path="Pictures/5b9415ded48e3c509e438e3c67050a19.png"/>
  <manifest:file-entry manifest:media-type="image/png" manifest:full-path="Pictures/8fa8f95af41d291f411168da63f43319.png"/>
  <manifest:file-entry manifest:media-type="image/png" manifest:full-path="Pictures/21e6cc1d86b25fa9f23bc60559a73be4.png"/>
  <manifest:file-entry manifest:media-type="image/png" manifest:full-path="Pictures/d2a685b33611883c37bad1348c9180aa.png"/>
  <manifest:file-entry manifest:media-type="image/png" manifest:full-path="Pictures/8ec90eb66077cb20e837e8ef4c7b1011.png"/>
  <manifest:file-entry manifest:media-type="image/png" manifest:full-path="Pictures/ad9d0411eb9313d0c9734ba174892cb3.png"/>
  <manifest:file-entry manifest:media-type="image/png" manifest:full-path="Pictures/ad3e15f84eea95df16dc465900b6bf16.png"/>
  <manifest:file-entry manifest:media-type="image/png" manifest:full-path="Pictures/6f2af24591e617a79afa3c7a8d7fc57e.png"/>
  <manifest:file-entry manifest:media-type="image/png" manifest:full-path="Pictures/d0d882e95b1e887e76db07a7787f0739.png"/>
  <manifest:file-entry manifest:media-type="image/png" manifest:full-path="Pictures/a87d1800d05563ea7c479e40a32baa4a.png"/>
  <manifest:file-entry manifest:media-type="image/png" manifest:full-path="Pictures/87f711c7d2dfaf4cb0c209caeb7c6b1d.png"/>
  <manifest:file-entry manifest:media-type="image/png" manifest:full-path="Pictures/cdd5e34a0e75ace488cdddb6528ccf49.png"/>
  <manifest:file-entry manifest:media-type="image/png" manifest:full-path="Pictures/caf883611faecd3322cd2a6f3ccc3069.png"/>
  <manifest:file-entry manifest:media-type="image/png" manifest:full-path="Pictures/844386903b62deb90cb5fcafcd3e8e0f.png"/>
  <manifest:file-entry manifest:media-type="image/png" manifest:full-path="Pictures/fce2f3a58ed06c38068e59113b622856.png"/>
  <manifest:file-entry manifest:media-type="image/png" manifest:full-path="Pictures/c9dbca2016624b82a5cb917043c790f8.png"/>
  <manifest:file-entry manifest:media-type="image/png" manifest:full-path="Pictures/c807d2fd772781607ce6401d0bde7d7c.png"/>
  <manifest:file-entry manifest:media-type="image/png" manifest:full-path="Pictures/213741c7a73c818bc587f5d9aa48389c.png"/>
  <manifest:file-entry manifest:media-type="image/png" manifest:full-path="Pictures/58fc746ff57a49f7ce27053fb07645bf.png"/>
  <manifest:file-entry manifest:media-type="image/png" manifest:full-path="Pictures/5aa47be53924487cf2d084d008783a74.png"/>
  <manifest:file-entry manifest:media-type="image/png" manifest:full-path="Pictures/0c2a190f626e2c6ca8a032c716241609.png"/>
  <manifest:file-entry manifest:media-type="image/png" manifest:full-path="Pictures/ef95544369765f5d0c87515e00facb0d.png"/>
  <manifest:file-entry manifest:media-type="image/png" manifest:full-path="Pictures/c867684cdd14b0ddbcbb1af0fe16eee8.png"/>
  <manifest:file-entry manifest:media-type="image/png" manifest:full-path="Pictures/5950af66359d27d0918849053e4141c9.png"/>
  <manifest:file-entry manifest:media-type="image/png" manifest:full-path="Pictures/5189d92cc1ad121c86b206630e657d8d.png"/>
  <manifest:file-entry manifest:media-type="image/png" manifest:full-path="Pictures/6271b562ab252a015a3cc8d5b4b6c0b8.png"/>
  <manifest:file-entry manifest:media-type="image/png" manifest:full-path="Pictures/34d71de6bbc424de004b9b20747067f2.png"/>
  <manifest:file-entry manifest:media-type="image/png" manifest:full-path="Pictures/5c1442a22f463845aa65dc51fc5df952.png"/>
  <manifest:file-entry manifest:media-type="image/png" manifest:full-path="Pictures/b51ec9f74454c35b43ef2dd298d3746c.png"/>
  <manifest:file-entry manifest:media-type="image/png" manifest:full-path="Pictures/42e4e8e59b876e671b537d507e00019b.png"/>
  <manifest:file-entry manifest:media-type="image/png" manifest:full-path="Pictures/238adf7e4975d0e63b7501d4ca5f52ac.png"/>
  <manifest:file-entry manifest:media-type="image/png" manifest:full-path="Pictures/0bcc86e609c5fd9255613a6e9b74d37f.png"/>
  <manifest:file-entry manifest:media-type="image/png" manifest:full-path="Pictures/7560c30f65cadc51e14a0d5b0ae699b7.png"/>
  <manifest:file-entry manifest:media-type="image/png" manifest:full-path="Pictures/e9e62078787c81c43e69c07be269b465.png"/>
  <manifest:file-entry manifest:media-type="image/png" manifest:full-path="Pictures/275b232c603e1f05c383f2e519a83649.png"/>
  <manifest:file-entry manifest:media-type="image/png" manifest:full-path="Pictures/87d0c8f085412e0d9e6bc244c7482df7.png"/>
  <manifest:file-entry manifest:media-type="image/png" manifest:full-path="Pictures/75689138045fdc08e92d4574d22d730c.png"/>
  <manifest:file-entry manifest:media-type="image/png" manifest:full-path="Pictures/72bff598b6db3921dc7d62ed47386440.png"/>
  <manifest:file-entry manifest:media-type="image/png" manifest:full-path="Pictures/103bbf35d2a5cf0d731ea910d7cc306e.png"/>
  <manifest:file-entry manifest:media-type="image/png" manifest:full-path="Pictures/479af98e673f46d04a088f292cf0aaf4.png"/>
  <manifest:file-entry manifest:media-type="image/png" manifest:full-path="Pictures/228e689795f6d4015babab0b36a1ecda.png"/>
  <manifest:file-entry manifest:media-type="image/png" manifest:full-path="Pictures/c9af2fed05c7c63ae67bcc076c2b3d88.png"/>
  <manifest:file-entry manifest:media-type="image/png" manifest:full-path="Pictures/aa1edc6fed92faf11a05c87a5eb72434.png"/>
  <manifest:file-entry manifest:media-type="image/png" manifest:full-path="Pictures/fe585cdb38b87457c094e2cc2f3d8c16.png"/>
  <manifest:file-entry manifest:media-type="image/png" manifest:full-path="Pictures/a8c1f46ce0cd809d6ba20aeda8f347c6.png"/>
  <manifest:file-entry manifest:media-type="image/png" manifest:full-path="Pictures/d9bc462dbc10ddf91a6b87d576635073.png"/>
  <manifest:file-entry manifest:media-type="image/png" manifest:full-path="Pictures/f967081027867fa3494939de56a76ed9.png"/>
  <manifest:file-entry manifest:media-type="image/png" manifest:full-path="Pictures/6626b76cbd045ca94c004e3400c2cd45.png"/>
  <manifest:file-entry manifest:media-type="image/png" manifest:full-path="Pictures/603605ca068d4c90f7fd94672a7ddefd.png"/>
  <manifest:file-entry manifest:media-type="image/png" manifest:full-path="Pictures/1a6d21d11760cadf26288e4fa76347f7.png"/>
  <manifest:file-entry manifest:media-type="image/png" manifest:full-path="Pictures/b755be6da05186f30b71dfd87ad93c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zione"/>Introduzione<text:bookmark-end text:name="introduzione"/></text:h>
      <text:p text:style-name="Text_20_body">
In questo manuale vengono illustrate le procedure per il corretto utilizzo del software <text:span text:style-name="Strong_20_Emphasis">Rubinetti2005</text:span> e dell'intero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e temperatura dei rubinetti durante la rotazione nei due sensi: antiorario ed orario.</text:p>
      <text:p text:style-name="Text_20_body">In fase di collaudo viene tracciata la curva di coppia rilevata e vengono segnalati i componenti con valori di picco oltre una soglia massima impostata.</text:p>
      <text:h text:style-name="Heading_20_2" text:outline-level="2"><text:bookmark-start text:name="installazione_e_configurazione"/>Installazione e configurazione<text:bookmark-end text:name="installazione_e_configurazione"/></text:h>
      <text:p text:style-name="Text_20_body">
In questo capitolo vengono descritte le procedure di installazione e configurazione del programma di acquisizione e di tutti i componenti necessari.</text:p>
      <text:h text:style-name="Heading_20_3" text:outline-level="3"><text:bookmark-start text:name="installazione_delle_librerie_advantech"/>Installazione delle librerie ADVANTECH<text:bookmark-end text:name="installazione_delle_librerie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ma di inserire la scheda ADVANTECH PCI 1716 è necessario installare i driver.</text:p>
          </table:table-cell>
        </table:table-row>
      </table:table>
      <text:list text:style-name="Numbering_20_1">
        <text:list-item>
          <text:p text:style-name="Text_20_body"> Inserire il CD-Rom fornito con il sistema nel lettore del computer;</text:p>
        </text:list-item>
        <text:list-item>
          <text:p text:style-name="Text_20_body"> Selezionare il comando <text:span text:style-name="Emphasis">Start » Esegui</text:span>;</text:p>
        </text:list-item>
        <text:list-item>
          <text:p text:style-name="Text_20_body"> Assumendo che D: identifichi il lettore CD/DVD, digitare: <text:span text:style-name="Strong_20_Emphasis"><text:span text:style-name="Source_20_Text">D:\ADVANTECH\DevMgr.exe</text:span></text:span> e completare la procedura guidata accettando le impostazioni di predefinite.</text:p>
        </text:list-item>
        <text:list-item>
          <text:p text:style-name="Text_20_body"> Ripetere la stessa procedura per il programma <text:span text:style-name="Emphasis">PCI1716.exe</text:span> e <text:span text:style-name="Emphasis">ActiveDAQ.exe</text:span> situati nella medesima cartella.</text:p>
        </text:list-item>
      </text:list>
      <text:p text:style-name="Text_20_body">
Installati i driver è possibile spegnere il computer per inserire la scheda. Al riavvio procedere con il setup dei canali analogici tramite il programma <text:span text:style-name="Strong_20_Emphasis">Advantech Device Manager</text:span> specificando la modalità <text:span text:style-name="Strong_20_Emphasis">“single-ended”</text:span> o <text:span text:style-name="Strong_20_Emphasis">“differential”</text:span>.</text:p>
      <text:h text:style-name="Heading_20_3" text:outline-level="3"><text:bookmark-start text:name="installazione_dell_applicazione"/>Installazione dell'applicazione<text:bookmark-end text:name="installazione_dell_applicazione"/></text:h>
      <text:p text:style-name="Text_20_body">
Inserire il CD fornito con il sistema nel lettore del computer, poi selezionare il comando <text:span text:style-name="Emphasis">Start » Esegui</text:span>:</text:p>
      <text:p text:style-name="Text_20_body"><draw:frame draw:style-name="mediacenter" draw:name="Comando &quot;Esegui&quot; Legend" text:anchor-type="paragraph" draw:z-index="0" svg:width="6.6145833333333cm"><draw:text-box><text:p text:style-name="legendcenter"><draw:frame draw:style-name="mediacenter" draw:name="Comando &quot;Esegui&quot;" text:anchor-type="paragraph" draw:z-index="0" svg:width="6.6145833333333cm" svg:height="3.5454166666667cm"><draw:image xlink:href="Pictures/1816e799dbb2571fbf319c94c18db6e1.png" xlink:type="simple" xlink:show="embed" xlink:actuate="onLoad"/></draw:frame>Comando "Esegui"</text:p></draw:text-box></draw:frame></text:p>
      <text:p text:style-name="Text_20_body">Nella finestra che appare inserire il comando: <text:span text:style-name="Strong_20_Emphasis"><text:span text:style-name="Source_20_Text">D:\SetupRubinetti2005.exe</text:span></text:span> dove “D” è la lettera che identifica il lettore CD e premere il tasto <text:span text:style-name="Strong_20_Emphasis">Ok</text:span>.</text:p>
      <text:p text:style-name="Text_20_body"><draw:frame draw:style-name="mediacenter" draw:name="Utility di installazione guidata di Rubinetti2005 Legend" text:anchor-type="paragraph" draw:z-index="0" svg:width="9.2604166666667cm"><draw:text-box><text:p text:style-name="legendcenter"><draw:frame draw:style-name="mediacenter" draw:name="Utility di installazione guidata di Rubinetti2005" text:anchor-type="paragraph" draw:z-index="0" svg:width="9.2604166666667cm" svg:height="7.2495833333333cm"><draw:image xlink:href="Pictures/e00d4473197d31150ae09851870f6030.png" xlink:type="simple" xlink:show="embed" xlink:actuate="onLoad"/></draw:frame>Utility di installazione guidata di Rubinetti2005</text:p></draw:text-box></draw:frame></text:p>
      <text:p text:style-name="Text_20_body">L'utility appena avviata guiderà l'utente nella procedura di installazione dell'applicazione Rubinetti2005 nel computer.</text:p>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Rubinetti2005.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Start » Programmi » Rubinetti2005 » Rubinetti2005</text:span> oppure fare doppio click sull'icona <text:span text:style-name="Strong_20_Emphasis">Rubinetti2005</text:span> presente sul desktop.</text:p>
      <text:p text:style-name="Text_20_body"><draw:frame draw:style-name="mediacenter" draw:name="Icona &quot;Rubinetti2005&quot; nel desktop Legend" text:anchor-type="paragraph" draw:z-index="0" svg:width="5.2916666666667cm"><draw:text-box><text:p text:style-name="legendcenter"><draw:frame draw:style-name="mediacenter" draw:name="Icona &quot;Rubinetti2005&quot; nel desktop" text:anchor-type="paragraph" draw:z-index="0" svg:width="5.2916666666667cm" svg:height="3.6777083333333cm"><draw:image xlink:href="Pictures/324ffbf74baabe59c19104ae99282487.png" xlink:type="simple" xlink:show="embed" xlink:actuate="onLoad"/></draw:frame>Icona "Rubinetti2005" nel desktop</text:p></draw:text-box></draw:frame></text:p>
      <text:h text:style-name="Heading_20_2" text:outline-level="2"><text:bookmark-start text:name="chiusura_del_programma"/>Chiusura del programma<text:bookmark-end text:name="chiusura_del_programma"/></text:h>
      <text:p text:style-name="Text_20_body">
Selezionare la voce <text:span text:style-name="Emphasis">File » Esci</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8c236d775b4149b172c7d36078cf0.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text:p>
          </table:table-cell>
        </table:table-row>
      </table:table>
      <text:h text:style-name="Heading_20_1" text:outline-level="1"><text:bookmark-start text:name="interfaccia_utente"/>Interfaccia utente<text:bookmark-end text:name="interfaccia_utente"/></text:h>
      <text:p text:style-name="Text_20_body">
Il programma all'avvio mostra il sinottico principale dell'applicazione nel quale sono visibili il pannello del forno e di tutte le postazioni di collaudo componenti. Se è presente un collaudo attivo vengono visualizzati i dati che fanno riferimento a quest'ultimo.</text:p>
      <text:h text:style-name="Heading_20_2" text:outline-level="2"><text:bookmark-start text:name="visualizzazione_grafica"/>Visualizzazione grafica<text:bookmark-end text:name="visualizzazione_grafica"/></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7.9375cm"><draw:image xlink:href="Pictures/b8a6613a22fd74c24c7583b2720ae0b4.pn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immediatamente sotto, vi sono situate la Barra dei menù e la Barra degli strumenti. </text:p>
      <text:p text:style-name="Text_20_body">La restante area è suddivisa in tre parti: la prima in alto a sinistra visualizza il forno con le relative postazioni, la seconda in basso a sinistra mostra la temperatura e le altre informazioni del forno, ed infine la terza che riporta tutti i dettagli delle postazioni .</text:p>
      <text:h text:style-name="Heading_20_3" text:outline-level="3"><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text:p>
      <text:h text:style-name="Heading_20_3" text:outline-level="3"><text:bookmark-start text:name="barra_degli_strumenti"/>Barra degli strumenti<text:bookmark-end text:name="barra_degli_strumenti"/></text:h>
      <text:p text:style-name="Text_20_body">
Nella barra degli strumenti sono contenuti i tasti per l'accesso rapido alle funzioni di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Comando Barra Menù </text:p>
          </table:table-cell>
          <table:table-cell office:value-type="string" table:style-name="tableheader">
            <text:p text:style-name="Table_20_Heading"> Scorciato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8c236d775b4149b172c7d36078cf0.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c0995b839053d753d339591d8546166.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d04fe8fdcc0cab8eb4c77b05cd69457.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088682bfbd51bb78e98759cf6cf42ad.png" xlink:type="simple" xlink:show="embed" xlink:actuate="onLoad"/></draw:frame> </text:p>
          </table:table-cell>
          <table:table-cell office:value-type="string" table:style-name="tablecell">
            <text:p text:style-name="tablealignleft"> Visualizza l'archivio dei programmi standard </text:p>
          </table:table-cell>
          <table:table-cell office:value-type="string" table:style-name="tablecell">
            <text:p text:style-name="tablealignleft"> F4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c0a07d369cab726b9522c82a38b052.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b9415ded48e3c509e438e3c67050a19.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fa8f95af41d291f411168da63f43319.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e6cc1d86b25fa9f23bc60559a73be4.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a685b33611883c37bad1348c9180aa.png" xlink:type="simple" xlink:show="embed" xlink:actuate="onLoad"/></draw:frame> </text:p>
          </table:table-cell>
          <table:table-cell office:value-type="string" table:style-name="tablecell">
            <text:p text:style-name="tablealignleft"> Avvia un collaudo </text:p>
          </table:table-cell>
          <table:table-cell office:value-type="string" table:style-name="tablecell">
            <text:p text:style-name="tablealignleft"> F5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ec90eb66077cb20e837e8ef4c7b1011.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d9d0411eb9313d0c9734ba174892cb3.png" xlink:type="simple" xlink:show="embed" xlink:actuate="onLoad"/></draw:frame> </text:p>
          </table:table-cell>
          <table:table-cell office:value-type="string" table:style-name="tablecell">
            <text:p text:style-name="tablealignleft"> Riprende un collaudo </text:p>
          </table:table-cell>
          <table:table-cell office:value-type="string" table:style-name="tablecell">
            <text:p text:style-name="tablealignleft"> CTRL + F5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d3e15f84eea95df16dc465900b6bf16.png" xlink:type="simple" xlink:show="embed" xlink:actuate="onLoad"/></draw:frame> </text:p>
          </table:table-cell>
          <table:table-cell office:value-type="string" table:style-name="tablecell" table:number-columns-spanned="2">
            <text:p text:style-name="tablealignleft"> Elimina u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f2af24591e617a79afa3c7a8d7fc57e.png" xlink:type="simple" xlink:show="embed" xlink:actuate="onLoad"/></draw:frame> </text:p>
          </table:table-cell>
          <table:table-cell office:value-type="string" table:style-name="tablecell" table:number-columns-spanned="2">
            <text:p text:style-name="tablealignleft"> Salva un collaudo nell'archivi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0d882e95b1e887e76db07a7787f073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87d1800d05563ea7c479e40a32baa4a.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7f711c7d2dfaf4cb0c209caeb7c6b1d.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dd5e34a0e75ace488cdddb6528ccf49.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f883611faecd3322cd2a6f3ccc3069.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CTRL + L</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44386903b62deb90cb5fcafcd3e8e0f.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able:table-row>
      </table:table>
      <text:h text:style-name="Heading_20_3" text:outline-level="3"><text:bookmark-start text:name="lista_postazioni_e_collaudi"/>Lista postazioni e collaudi<text:bookmark-end text:name="lista_postazioni_e_collaudi"/></text:h>
      <text:p text:style-name="Text_20_body">
Nella lista viene riportato il forno con le relative postazioni di prova dei componenti. Eventuali altri collaudi riaperti dall'archivio vengono aggiunti in coda e sono rappresentati da una immagine di una “cartella aperta”.</text:p>
      <text:p text:style-name="Text_20_body"><draw:frame draw:style-name="mediacenter" draw:name="Lista postazioni e collaudi Legend" text:anchor-type="paragraph" draw:z-index="0" svg:width="2.6458333333333cm"><draw:text-box><text:p text:style-name="legendcenter"><draw:frame draw:style-name="mediacenter" draw:name="Lista postazioni e collaudi" text:anchor-type="paragraph" draw:z-index="0" svg:width="2.6458333333333cm" svg:height="3.8364583333333cm"><draw:image xlink:href="Pictures/fce2f3a58ed06c38068e59113b622856.png" xlink:type="simple" xlink:show="embed" xlink:actuate="onLoad"/></draw:frame>Lista postazioni e collaudi</text:p></draw:text-box></draw:frame></text:p>
      <text:h text:style-name="Heading_20_3" text:outline-level="3"><text:bookmark-start text:name="pannello_del_forno"/>Pannello del forno<text:bookmark-end text:name="pannello_del_forno"/></text:h>
      <text:p text:style-name="Text_20_body">
Le informazioni riguardanti il funzionamento del forno sono raggruppate nel seguente pannello:</text:p>
      <text:p text:style-name="Text_20_body"><draw:frame draw:style-name="mediacenter" draw:name="Pannello forno Legend" text:anchor-type="paragraph" draw:z-index="0" svg:width="5.3975cm"><draw:text-box><text:p text:style-name="legendcenter"><draw:frame draw:style-name="mediacenter" draw:name="Pannello forno" text:anchor-type="paragraph" draw:z-index="0" svg:width="5.3975cm" svg:height="5.2122916666667cm"><draw:image xlink:href="Pictures/c9dbca2016624b82a5cb917043c790f8.png" xlink:type="simple" xlink:show="embed" xlink:actuate="onLoad"/></draw:frame>Pannello forno</text:p></draw:text-box></draw:frame></text:p>
      <text:h text:style-name="Heading_20_4" text:outline-level="4"><text:bookmark-start text:name="temperatura_letta_c"/>Temperatura Letta (°C)<text:bookmark-end text:name="temperatura_letta_c"/></text:h>
      <text:p text:style-name="Text_20_body">Visualizza la temperatura interna rilevata dal sensore del forno.</text:p>
      <text:h text:style-name="Heading_20_4" text:outline-level="4"><text:bookmark-start text:name="temperatura_impostata_c"/>Temperatura Impostata (°C)<text:bookmark-end text:name="temperatura_impostata_c"/></text:h>
      <text:p text:style-name="Text_20_body">Soglia di temperatura impostata manualmente. E' abilitata solamente se selezionata la modalità di controllo Manuale.</text:p>
      <text:h text:style-name="Heading_20_4" text:outline-level="4"><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h text:style-name="Heading_20_3" text:outline-level="3"><text:bookmark-start text:name="pannelli_delle_postazioni"/>Pannelli delle postazioni<text:bookmark-end text:name="pannelli_delle_postazioni"/></text:h>
      <text:p text:style-name="Text_20_body">Selezionando il forno vengono visualizzati i pannelli delle relative postazioni.</text:p>
      <text:p text:style-name="Text_20_body"><draw:frame draw:style-name="mediacenter" draw:name="Pannelli delle postazioni Legend" text:anchor-type="paragraph" draw:z-index="0" svg:width="10.583333333333cm"><draw:text-box><text:p text:style-name="legendcenter"><draw:frame draw:style-name="mediacenter" draw:name="Pannelli delle postazioni" text:anchor-type="paragraph" draw:z-index="0" svg:width="10.583333333333cm" svg:height="8.651875cm"><draw:image xlink:href="Pictures/c807d2fd772781607ce6401d0bde7d7c.png" xlink:type="simple" xlink:show="embed" xlink:actuate="onLoad"/></draw:frame>Pannelli delle postazioni</text:p></draw:text-box></draw:frame></text:p>
      <text:p text:style-name="Text_20_body">Le informazioni contenute in ognuno di questi sono:</text:p>
      <text:list text:style-name="List_20_1">
        <text:list-item>
          <text:p text:style-name="Text_20_body"> Nel riquadro in alto, a sinistra è visualizzato il numero della postazione, a destra una spia colorata ed un etichetta indicanti lo stato della postazione.</text:p>
        </text:list-item>
        <text:list-item>
          <text:p text:style-name="Text_20_body"> Nel riquadro centrale sono mostrati la data e ora di inizio del collaudo, il modello ed il campione/codice riferiti al componente. Sono inoltre riportati i seguenti dettagli del collaudo: step attuale, totale step, ciclo attuale, totale cicli e contatore assoluto del ciclo in esecuzione nel caso di programma standard, oppure blocco attuale, totale blocchi, comando attuale, totale comandi e nome del comando in esecuzione nel caso di programma avanzato.</text:p>
        </text:list-item>
        <text:list-item>
          <text:p text:style-name="Text_20_body"> Nel riquadro in basso viene visualizzato il grafico e il verso dell'ultima rotazione effettuata, l'immagine animata di un pomello che mostra indicativamente la rotazione del rubinetto, la pressione rilevata esercitata sul componente, la temperatura rilevata dalla sonda del rubinetto ed una casella dove è presente numero di errori (in caso di numero di errori superiore a zero è accompagnato da un'icona rossa e la scritta “KO”).</text:p>
        </text:list-item>
      </text:list>
      <text:p text:style-name="Text_20_body">
In seguito vengono elencati i quattro stati che può assumere una postazione ed il loro significato:
</text:p>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3741c7a73c818bc587f5d9aa48389c.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8fc746ff57a49f7ce27053fb07645bf.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a47be53924487cf2d084d008783a74.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c2a190f626e2c6ca8a032c716241609.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h text:style-name="Heading_20_3" text:outline-level="3"><text:bookmark-start text:name="area_grafica"/>Area grafica<text:bookmark-end text:name="area_grafica"/></text:h>
      <text:p text:style-name="Text_20_body">
Tale finestra mostra l'elenco delle curve rilevate e il grafico relativo ai valori acquisiti o in acquisizione; essa si presenta nel seguente modo:</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7.1966666666667cm"><draw:image xlink:href="Pictures/ef95544369765f5d0c87515e00facb0d.png" xlink:type="simple" xlink:show="embed" xlink:actuate="onLoad"/></draw:frame>Area grafica</text:p></draw:text-box></draw:frame></text:p>
      <text:p text:style-name="Text_20_body">Nella barra in alto sono riportati i seguenti tasti:</text:p>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867684cdd14b0ddbcbb1af0fe16eee8.png" xlink:type="simple" xlink:show="embed" xlink:actuate="onLoad"/></draw:frame> </text:p>
          </table:table-cell>
          <table:table-cell office:value-type="string" table:style-name="tablecell">
            <text:p text:style-name="tablealignleft"> Visualizza contemporaneamente tutte le curve acquisite relative al collaudo in ogget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50af66359d27d0918849053e4141c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189d92cc1ad121c86b206630e657d8d.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6271b562ab252a015a3cc8d5b4b6c0b8.png" xlink:type="simple" xlink:show="embed" xlink:actuate="onLoad"/></draw:frame> </text:p>
          </table:table-cell>
          <table:table-cell office:value-type="string" table:style-name="tablecell">
            <text:p text:style-name="tablealignleft"> Visualizza le curve con i valori di picco più elevati ottenute durante il collau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4d71de6bbc424de004b9b20747067f2.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c1442a22f463845aa65dc51fc5df952.png" xlink:type="simple" xlink:show="embed" xlink:actuate="onLoad"/></draw:frame> </text:p>
          </table:table-cell>
          <table:table-cell office:value-type="string" table:style-name="tablecell">
            <text:p text:style-name="tablealignleft"> Annulla la visualizza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51ec9f74454c35b43ef2dd298d3746c.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2e4e8e59b876e671b537d507e00019b.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38adf7e4975d0e63b7501d4ca5f52a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cc86e609c5fd9255613a6e9b74d37f.png" xlink:type="simple" xlink:show="embed" xlink:actuate="onLoad"/></draw:frame> </text:p>
          </table:table-cell>
          <table:table-cell office:value-type="string" table:style-name="tablecell">
            <text:p text:style-name="tablealignleft"> Elimina i punti inseriti nel grafico </text:p>
          </table:table-cell>
        </table:table-row>
      </table:table>
      <text:p text:style-name="Text_20_body">
Nella lista, per ogni curva rilevata, sono visibili le seguenti informazioni:</text:p>
      <text:list text:style-name="List_20_1">
        <text:list-item>
          <text:p text:style-name="Text_20_body"> il numero dello step o la combinazione blocco/comando nel caso di una programmazione avanzata;</text:p>
        </text:list-item>
        <text:list-item>
          <text:p text:style-name="Text_20_body"> il numero del ciclo in riferimento allo step o al blocco;</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esito;</text:p>
        </text:list-item>
        <text:list-item>
          <text:p text:style-name="Text_20_body"> la temperatura rilevata;</text:p>
        </text:list-item>
        <text:list-item>
          <text:p text:style-name="Text_20_body"> la pressione rilevata;</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Auto” per le curve memorizzate secondo le impostazioni del programma di collaudo, le altre sono quelle salvate perché giudicate con esito negativo;</text:p>
        </text:list-item>
        <text:list-item>
          <text:p text:style-name="Text_20_body"> l'esito del movimento assiale;</text:p>
        </text:list-item>
        <text:list-item>
          <text:p text:style-name="Text_20_body"> l'esito dell'eventuale contatto aggiuntivo (micro) del componente.</text:p>
        </text:list-item>
      </text:list>
      <text:p text:style-name="Text_20_body">
Nel riquadro in basso vengono riportate le curve relative al collaudo in esame. La scala della coppia espressa in Newton o Kilogrammi è disposta verticalmente, la scala dei gradi è tracciata orizzontalmente.
Premendo con il tasto sinistro del mouse sull'area grafica viene inserito un punto che mostra il valore della coppia rilevato in quella posizione; racchiusi tra parentesi sono visibili i gradi relativi.
Tenendo premuto il tasto destro è possibile invece esaminare velocemente i valori di coppia che vengono visualizzati accanto ad una barra verticale tracciata continuamente in corrispondenza del mouse. </text:p>
      <text:p text:style-name="Text_20_body"><draw:frame draw:style-name="mediacenter" draw:name="Esempio di stampa Legend" text:anchor-type="paragraph" draw:z-index="0" svg:width="13.229166666667cm"><draw:text-box><text:p text:style-name="legendcenter"><draw:frame draw:style-name="mediacenter" draw:name="Esempio di stampa" text:anchor-type="paragraph" draw:z-index="0" svg:width="13.229166666667cm" svg:height="9.2604166666667cm"><draw:image xlink:href="Pictures/7560c30f65cadc51e14a0d5b0ae699b7.png" xlink:type="simple" xlink:show="embed" xlink:actuate="onLoad"/></draw:frame>Esempio di stampa</text:p></draw:text-box></draw:frame></text:p>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avviare un collaudo.
Selezionare nel menù <text:span text:style-name="Emphasis">Collaudo » Nuovo</text:span> o premere i tasti <text:span text:style-name="Strong_20_Emphasis">CTRL+N</text:span>; più semplicemente, premere il seguente pulsante nella barra degli strumenti:</text:p>
      <text:p text:style-name="Text_20_body"><draw:frame draw:style-name="mediaright" draw:name="" text:anchor-type="paragraph" draw:z-index="0" svg:width="0.84666666666667cm" svg:height="0.84666666666667cm"><draw:image xlink:href="Pictures/8fa8f95af41d291f411168da63f43319.png" xlink:type="simple" xlink:show="embed" xlink:actuate="onLoad"/></draw:frame></text:p>
      <text:p text:style-name="Text_20_body">Il programma visualizza l'interfaccia per l'inserimento dei dati relativi alla prova da effettuare:</text:p>
      <text:p text:style-name="Text_20_body"><draw:frame draw:style-name="mediacenter" draw:name="Finestra &quot;Dati di collaudo&quot; Legend" text:anchor-type="paragraph" draw:z-index="0" svg:width="10.583333333333cm"><draw:text-box><text:p text:style-name="legendcenter"><draw:frame draw:style-name="mediacenter" draw:name="Finestra &quot;Dati di collaudo&quot;" text:anchor-type="paragraph" draw:z-index="0" svg:width="10.583333333333cm" svg:height="13.599583333333cm"><draw:image xlink:href="Pictures/e9e62078787c81c43e69c07be269b465.png" xlink:type="simple" xlink:show="embed" xlink:actuate="onLoad"/></draw:frame>Finestra "Dati di collaudo"</text:p></draw:text-box></draw:frame></text:p>
      <text:p text:style-name="Text_20_body">Occorre, innanzitutto, scegliere le postazioni sulle quali verrà effettuato il collaudo, quindi premere con il mouse sulle icone dei rubinetti nel riquadro in alto per abilitarle o disabilitarle.
Successivamente per ogni componente da provare si debbono inserire le seguenti informazioni: Modello, Descrizione, Fornitore/Tipo, Rotazione Sx (gradi), Rotazione Dx, Coppia massima (Nm), Pressione (N), Tolleranza pressione (N) e Numero contatti, Campione/Codice, Lotto/Macchina ed eventuali altre note.
Quindi selezionare tutte le postazioni elencate nella lista facendo click con il mouse nella colonna Tutti e premere il tasto <text:span text:style-name="Strong_20_Emphasis">Carica</text:span> per accedere all'archivio dei rubinetti.</text:p>
      <text:p text:style-name="Text_20_body"><draw:frame draw:style-name="mediacenter" draw:name="Finesta &quot;Gestione componenti&quot; Legend" text:anchor-type="paragraph" draw:z-index="0" svg:width="10.583333333333cm"><draw:text-box><text:p text:style-name="legendcenter"><draw:frame draw:style-name="mediacenter" draw:name="Finesta &quot;Gestione componenti&quot;" text:anchor-type="paragraph" draw:z-index="0" svg:width="10.583333333333cm" svg:height="8.2020833333333cm"><draw:image xlink:href="Pictures/275b232c603e1f05c383f2e519a83649.png" xlink:type="simple" xlink:show="embed" xlink:actuate="onLoad"/></draw:frame>Finesta "Gestione componenti"</text:p></draw:text-box></draw:frame></text:p>
      <text:p text:style-name="Text_20_body">Evidenziare il componente nella lista e premere il tasto <text:span text:style-name="Strong_20_Emphasis">Seleziona</text:span> per tornare al pannello di avvio collaudo.
Successivamente se necessario è possibile variare manualmente le informazioni caricate anche per un solo componente agendo sulla selezione dei componenti nella lista.</text:p>
      <text:p text:style-name="Text_20_body">Successivamente per selezionare il programma di collaudo (unico per tutti i componenti), fare click nel pannello dei programmi Standard o Avanzati e premere il tasto <text:span text:style-name="Strong_20_Emphasis">Carica</text:span> per accedere alla finestra di selezione.</text:p>
      <text:p text:style-name="Text_20_body">Evidenziarlo nella lista di quelli presenti in archivio e premere il tasto <text:span text:style-name="Strong_20_Emphasis">Seleziona</text:span>. Per maggiori informazioni sulla gestione dei programmi standard e avanzati consultare il relativo paragrafo nel capitolo Archivio. </text:p>
      <text:p text:style-name="Text_20_body">Completare la procedura con il tasto <text:span text:style-name="Strong_20_Emphasis">Conferma</text:span> oppure premere il tasto <text:span text:style-name="Strong_20_Emphasis">Annulla</text:span> per annullare l'avvio.</text:p>
      <text:h text:style-name="Heading_20_2" text:outline-level="2"><text:bookmark-start text:name="modifica"/>Modifica<text:bookmark-end text:name="modifica"/></text:h>
      <text:p text:style-name="Text_20_body">
È possibile modificare alcuni dati del collaudo anche se quest'ultimo è in esecuzione. Scegliere dal menù <text:span text:style-name="Emphasis">Collaudo » Modifica</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21e6cc1d86b25fa9f23bc60559a73be4.png" xlink:type="simple" xlink:show="embed" xlink:actuate="onLoad"/></draw:frame></text:p>
      <text:p text:style-name="Text_20_body">Dalla finestra che appare è possibile correggere i dati anagrafici della postazione (modello, descrizione, fornitore/tipo, campione/codice, lotto/macchina e note). Non è possibile modificare la coppia massima, la presenza del movimento assiale, il numero di contatti, la rotazione (Sx e Dx), i dati della pressione ed il programma di collaudo.
Se il collaudo non è stato ancora avviato, è possibile anche rimuovere una o più postazioni da esso. Occorre premere con il mouse sull'icona corrispondente nel riquadro in alto e rispondere Sì al successivo messaggio di conferma. La postazione verrà eliminata dal collaudo risultando vuota.</text:p>
      <text:h text:style-name="Heading_20_2" text:outline-level="2"><text:bookmark-start text:name="avvio"/>Avvio<text:bookmark-end text:name="avvio"/></text:h>
      <text:p text:style-name="Text_20_body">Una volta creato un nuovo collaudo è possibile iniziare la fase di movimentazione ed acquisizione della coppia.
Selezionare nel menù <text:span text:style-name="Emphasis">Collaudo » Avvia</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d2a685b33611883c37bad1348c9180aa.png" xlink:type="simple" xlink:show="embed" xlink:actuate="onLoad"/></draw:frame></text:p>
      <text:p text:style-name="Text_20_body">Una volta avviato il collaudo il programma mostra in tempo reale il grafico della coppia rilevata oltre che i valori di temperatura e pressione rilevate sul componente.</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Collaudo » Sospendi</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ec90eb66077cb20e837e8ef4c7b1011.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ext:h text:style-name="Heading_20_2" text:outline-level="2"><text:bookmark-start text:name="interruzione_con_sblocco_motori"/>Interruzione con sblocco motori<text:bookmark-end text:name="interruzione_con_sblocco_motori"/></text:h>
      <text:p text:style-name="Text_20_body">Come per la funzione <text:span text:style-name="Strong_20_Emphasis">Interruzione</text:span> interrompe il collaudo e sblocca i motori dopo averli riposizionati nella posizione iniziale.
Per sospendere un collaudo premere il seguente pulsante nella barra degli strumenti:</text:p>
      <text:p text:style-name="Text_20_body"><draw:frame draw:style-name="mediacenter" draw:name="" text:anchor-type="paragraph" draw:z-index="0" svg:width="0.84666666666667cm" svg:height="0.84666666666667cm"><draw:image xlink:href="Pictures/844386903b62deb90cb5fcafcd3e8e0f.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ext:h text:style-name="Heading_20_2" text:outline-level="2"><text:bookmark-start text:name="riavvio"/>Riavvio<text:bookmark-end text:name="riavvio"/></text:h>
      <text:p text:style-name="Text_20_body">
Come spiegato nel precedente paragrafo, un collaudo può essere riavviato dal punto in cui era stato interrotto per proseguire con l'acquisizione e la visualizzazione grafica dei dati.
Selezionare nel menù <text:span text:style-name="Emphasis">Collaudo » Riprendi</text:span> oppure premere i tasti <text:span text:style-name="Strong_20_Emphasis">CTRL+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ad9d0411eb9313d0c9734ba174892cb3.png" xlink:type="simple" xlink:show="embed" xlink:actuate="onLoad"/></draw:frame></text:p>
      <text:p text:style-name="Text_20_body">Selezionare quindi il tasto <text:span text:style-name="Strong_20_Emphasis">Sì</text:span> nel successivo messaggio di conferma.</text:p>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Collaudo » Elimina</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ad3e15f84eea95df16dc465900b6bf16.png" xlink:type="simple" xlink:show="embed" xlink:actuate="onLoad"/></draw:frame></text:p>
      <text:p text:style-name="Text_20_body">Quindi premere il tasto <text:span text:style-name="Strong_20_Emphasis">Sì</text:span> nel successivo messaggio di conferma.</text:p>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Collaudo » Salva</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6f2af24591e617a79afa3c7a8d7fc57e.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prima di tutto selezionare una delle postazioni nella lista a destra, e poi selezionare dal menù <text:span text:style-name="Emphasis">Collaudo » Dettagli</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d0d882e95b1e887e76db07a7787f0739.png" xlink:type="simple" xlink:show="embed" xlink:actuate="onLoad"/></draw:frame></text:p>
      <text:p text:style-name="Text_20_body">Nella finestra che compare verranno elencati, nel caso di programma standard, tutti gli step del programma in esecuzione, mentre nel caso di programma avanzato, le informazioni sui blocchi ed i comandi di collaudo.</text:p>
      <text:p text:style-name="Text_20_body">Per tornare alla schermata principale premere il pulsante <text:span text:style-name="Strong_20_Emphasis">Esci</text:span>.</text:p>
      <text:h text:style-name="Heading_20_3" text:outline-level="3"><text:bookmark-start text:name="dettagli_programma_standard"/>Dettagli programma standard<text:bookmark-end text:name="dettagli_programma_standard"/></text:h>
      <text:p text:style-name="Text_20_body">
<draw:frame draw:style-name="mediacenter" draw:name="" text:anchor-type="paragraph" draw:z-index="0" svg:width="10.583333333333cm" svg:height="8.175625cm"><draw:image xlink:href="Pictures/87d0c8f085412e0d9e6bc244c7482df7.png" xlink:type="simple" xlink:show="embed" xlink:actuate="onLoad"/></draw:frame></text:p>
      <text:p text:style-name="Text_20_body">Per ogni step del programma vengono visualizzati:</text:p>
      <text:list text:style-name="List_20_1">
        <text:list-item>
          <text:p text:style-name="Text_20_body"> Numero progressivo </text:p>
        </text:list-item>
        <text:list-item>
          <text:p text:style-name="Text_20_body"> Numero cicli totali </text:p>
        </text:list-item>
        <text:list-item>
          <text:p text:style-name="Text_20_body"> Inizio rotazione (gradi)</text:p>
        </text:list-item>
        <text:list-item>
          <text:p text:style-name="Text_20_body"> Fine rotazione (gradi)</text:p>
        </text:list-item>
        <text:list-item>
          <text:p text:style-name="Text_20_body"> Velocità (gradi al secondo)</text:p>
        </text:list-item>
        <text:list-item>
          <text:p text:style-name="Text_20_body"> Cicli movimentazione assiale</text:p>
        </text:list-item>
        <text:list-item>
          <text:p text:style-name="Text_20_body"> Cicli rilevazione coppia</text:p>
        </text:list-item>
        <text:list-item>
          <text:p text:style-name="Text_20_body"> Contatti da rilevare: Nessuno, Molla, Micro, Molla+Micro</text:p>
        </text:list-item>
        <text:list-item>
          <text:p text:style-name="Text_20_body"> Temperatura forno impostata</text:p>
        </text:list-item>
        <text:list-item>
          <text:p text:style-name="Text_20_body"> Cicli rilascio</text:p>
        </text:list-item>
        <text:list-item>
          <text:p text:style-name="Text_20_body"> Tempo di attesa</text:p>
        </text:list-item>
        <text:list-item>
          <text:p text:style-name="Text_20_body"> Senso iniziale della rotazione</text:p>
        </text:list-item>
      </text:list>
      <text:h text:style-name="Heading_20_3" text:outline-level="3"><text:bookmark-start text:name="dettagli_programma_avanzato"/>Dettagli programma avanzato<text:bookmark-end text:name="dettagli_programma_avanzato"/></text:h>
      <text:p text:style-name="Text_20_body">
<draw:frame draw:style-name="mediacenter" draw:name="Finestra &quot;Dettagli programma avanzato&quot; Legend" text:anchor-type="paragraph" draw:z-index="0" svg:width="10.583333333333cm"><draw:text-box><text:p text:style-name="legendcenter"><draw:frame draw:style-name="mediacenter" draw:name="Finestra &quot;Dettagli programma avanzato&quot;" text:anchor-type="paragraph" draw:z-index="0" svg:width="10.583333333333cm" svg:height="4.5772916666667cm"><draw:image xlink:href="Pictures/75689138045fdc08e92d4574d22d730c.png" xlink:type="simple" xlink:show="embed" xlink:actuate="onLoad"/></draw:frame>Finestra "Dettagli programma avanzato"</text:p></draw:text-box></draw:frame></text:p>
      <text:p text:style-name="Text_20_body">Questa finestra mostra la lista dei blocchi e dei rispettivi comandi del programma corrente. Accanto al nome del blocco si trova il numero di cicli eseguiti ed il totale. Delle frecce colorate indicano invece il comando attualmente in esecuzione e quelli già eseguiti.</text:p>
      <text:h text:style-name="Heading_20_2" text:outline-level="2"><text:bookmark-start text:name="valori_massimi"/>Valori massimi<text:bookmark-end text:name="valori_massimi"/></text:h>
      <text:p text:style-name="Text_20_body">
Questa funzione permette di analizzare i valori massimi delle acquisizioni eseguite durante il collaudo.
Per accedere a questo strumento, selezionare dal menù <text:span text:style-name="Emphasis">Collaudo » Valori massimi</text:span>, oppure premere la combinazione di tasti <text:span text:style-name="Strong_20_Emphasis">CTRL + V</text:span>.
La finestra che compare mostra i valori massimi acquisiti:</text:p>
      <text:p text:style-name="Text_20_body"><draw:frame draw:style-name="mediacenter" draw:name="Finestra &quot;Valori massimi&quot; Legend" text:anchor-type="paragraph" draw:z-index="0" svg:width="10.583333333333cm"><draw:text-box><text:p text:style-name="legendcenter"><draw:frame draw:style-name="mediacenter" draw:name="Finestra &quot;Valori massimi&quot;" text:anchor-type="paragraph" draw:z-index="0" svg:width="10.583333333333cm" svg:height="8.1227083333333cm"><draw:image xlink:href="Pictures/72bff598b6db3921dc7d62ed47386440.png" xlink:type="simple" xlink:show="embed" xlink:actuate="onLoad"/></draw:frame>Finestra "Valori massimi"</text:p></draw:text-box></draw:frame></text:p>
      <text:p text:style-name="Text_20_body">Nel pannello a sinistra è possibile, in ordine:</text:p>
      <text:list text:style-name="List_20_1">
        <text:list-item>
          <text:p text:style-name="Text_20_body"> selezionare le postazioni di cui si desidera visualizzare il grafico dei valori massimi;</text:p>
        </text:list-item>
        <text:list-item>
          <text:p text:style-name="Text_20_body"> scegliere se visualizzare i valori massimi di tutte le curve rilevate, solamente delle curve di acquisizione del collaudo, oppure di tutte le curve rilevate escluse quelle in errore;</text:p>
        </text:list-item>
        <text:list-item>
          <text:p text:style-name="Text_20_body"> selezionare se visualizzare le curve orarie, le curve antiorarie o entrambe;</text:p>
        </text:list-item>
        <text:list-item>
          <text:p text:style-name="Text_20_body"> impostare lo scarto di letture dall'inizio e dalla fine per evitare di visualizzare i valori rilevati in prossimità dell'apertura e della battuta di fine rotazione;</text:p>
        </text:list-item>
        <text:list-item>
          <text:p text:style-name="Text_20_body"> salvare un'immagine del grafico dei valori massimi;</text:p>
        </text:list-item>
        <text:list-item>
          <text:p text:style-name="Text_20_body"> esportare le curve dei valori massimi in un file di testo;</text:p>
        </text:list-item>
        <text:list-item>
          <text:p text:style-name="Text_20_body"> stampare il grafico dei valori massimi.</text:p>
        </text:list-item>
      </text:list>
      <text:p text:style-name="Text_20_body">
Nel pannello a destra, è visualizzato in alto il grafico delle curve dei valori massimi, in basso il grafico della temperatura rilevata nel forno.</text:p>
      <text:h text:style-name="Heading_20_2" text:outline-level="2"><text:bookmark-start text:name="esito"/>Esito<text:bookmark-end text:name="esito"/></text:h>
      <text:p text:style-name="Text_20_body">
Tale funzione consente di visualizzare e modificare l'esito del collaudo. 
Selezionare dal menù <text:span text:style-name="Emphasis">Collaudo » Esito</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0.583333333333cm"><draw:text-box><text:p text:style-name="legendcenter"><draw:frame draw:style-name="mediacenter" draw:name="Finestra &quot;Risultati di collaudo&quot;" text:anchor-type="paragraph" draw:z-index="0" svg:width="10.583333333333cm" svg:height="8.2285416666667cm"><draw:image xlink:href="Pictures/103bbf35d2a5cf0d731ea910d7cc306e.png" xlink:type="simple" xlink:show="embed" xlink:actuate="onLoad"/></draw:frame>Finestra "Risultati di collaudo"</text:p></draw:text-box></draw:frame></text:p>
      <text:p text:style-name="Text_20_body">Da questo pannello è possibile osservare il numero di cicli eseguiti, il numero di errori che si sono verificati durante il collaudo e i valori di picco rilevati di tutte le postazioni presenti nel collaudo. Inoltre, è possibile assegnare un commento personalizzato all'esito del collaudo ed un commento per ciascun componente.</text:p>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il collaudo solamente con le restanti. Selezionare dal menù <text:span text:style-name="Emphasis">Postazione » Escludi e continua </text:span>.</text:p>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Postazione » Salva e continua </text:span>.   </text:p>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in archivio locale. Selezionare dal menù <text:span text:style-name="Emphasis">Archivio » Collaudi</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3ec0a07d369cab726b9522c82a38b052.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6.6145833333333cm"><draw:image xlink:href="Pictures/479af98e673f46d04a088f292cf0aaf4.png" xlink:type="simple" xlink:show="embed" xlink:actuate="onLoad"/></draw:frame>Finestra "Archivio collaudi"</text:p></draw:text-box></draw:frame></text:p>
      <text:p text:style-name="Text_20_body">Premendo il tasto <text:span text:style-name="Strong_20_Emphasis">Trova</text:span> è possibile visualizzare tutte le prove archiviate. È possibile, inoltre, effettuare la ricerca inserendo le informazioni richieste nei vari campi presenti nel pannello. Essi sono:
</text:p>
      <text:list text:style-name="List_20_1">
        <text:list-item>
          <text:p text:style-name="Text_20_body"> Numero</text:p>
        </text:list-item>
        <text:list-item>
          <text:p text:style-name="Text_20_body"> Data</text:p>
        </text:list-item>
        <text:list-item>
          <text:p text:style-name="Text_20_body"> Modello</text:p>
        </text:list-item>
        <text:list-item>
          <text:p text:style-name="Text_20_body"> Descrizione</text:p>
        </text:list-item>
        <text:list-item>
          <text:p text:style-name="Text_20_body"> Fornitore/Tipo</text:p>
        </text:list-item>
        <text:list-item>
          <text:p text:style-name="Text_20_body"> Campione/Codice</text:p>
        </text:list-item>
        <text:list-item>
          <text:p text:style-name="Text_20_body"> Lotto/Macchina</text:p>
        </text:list-item>
        <text:list-item>
          <text:p text:style-name="Text_20_body"> Note</text:p>
        </text:list-item>
        <text:list-item>
          <text:p text:style-name="Text_20_body"> Esito</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Se si desidera eliminare un collaudo archiviato, selezionare quello da rimuovere e premere il tasto <text:span text:style-name="Strong_20_Emphasis">Elimina</text:span>.
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CTRL + F9</text:span> quindi selezionare il percorso dell'archivio:</text:p>
      <text:p text:style-name="Text_20_body"><draw:frame draw:style-name="mediacenter" draw:name="Selezione percorso dei collaudi esterni Legend" text:anchor-type="paragraph" draw:z-index="0" svg:width="9.2604166666667cm"><draw:text-box><text:p text:style-name="legendcenter"><draw:frame draw:style-name="mediacenter" draw:name="Selezione percorso dei collaudi esterni" text:anchor-type="paragraph" draw:z-index="0" svg:width="9.2604166666667cm" svg:height="10.16cm"><draw:image xlink:href="Pictures/228e689795f6d4015babab0b36a1ecda.pn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icona di una cartella aperta, come evidenziato nella seguente figura:</text:p>
      <text:p text:style-name="Text_20_body"><draw:frame draw:style-name="mediacenter" draw:name="Collaudo aperto da archivio Legend" text:anchor-type="paragraph" draw:z-index="0" svg:width="2.6458333333333cm"><draw:text-box><text:p text:style-name="legendcenter"><draw:frame draw:style-name="mediacenter" draw:name="Collaudo aperto da archivio" text:anchor-type="paragraph" draw:z-index="0" svg:width="2.6458333333333cm" svg:height="5.3975cm"><draw:image xlink:href="Pictures/c9af2fed05c7c63ae67bcc076c2b3d88.png" xlink:type="simple" xlink:show="embed" xlink:actuate="onLoad"/></draw:frame>Collaudo aperto da archivio</text:p></draw:text-box></draw:frame></text:p>
      <text:p text:style-name="Text_20_body">Per effettuare la chiusura del collaudo è necessario evidenziare il collaudo che si desidera chiudere e selezionare nel menù <text:span text:style-name="Emphasis">Archivio » Chiudi</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5b9415ded48e3c509e438e3c67050a19.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i tutti i dati del sistema: calibrazione, modelli, programmi e collaudi su una unità di rete  o di memorizzazione esterna.
Selezionare dal menù Archivio » Backup per accedere al seguente pannello:</text:p>
      <text:p text:style-name="Text_20_body"><draw:frame draw:style-name="mediacenter" draw:name="Utilità di backup Legend" text:anchor-type="paragraph" draw:z-index="0" svg:width="7.7522916666667cm"><draw:text-box><text:p text:style-name="legendcenter"><draw:frame draw:style-name="mediacenter" draw:name="Utilità di backup" text:anchor-type="paragraph" draw:z-index="0" svg:width="7.7522916666667cm" svg:height="10.95375cm"><draw:image xlink:href="Pictures/aa1edc6fed92faf11a05c87a5eb72434.pn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Con il tasto <text:span text:style-name="Strong_20_Emphasis">Modifica</text:span> è possibile specificare un percorso diverso ed è anche possibile eseguire in backup incrementale per copiare solamente i files non presenti nella directory di destinazione.</text:p>
      <text:h text:style-name="Heading_20_1" text:outline-level="1"><text:bookmark-start text:name="archivio_componenti_e_programmi"/>Archivio componenti e programmi<text:bookmark-end text:name="archivio_componenti_e_programmi"/></text:h>
      <text:p text:style-name="Text_20_body">In questo capitolo vengono descritte le interfacce per l'inserimento, la modifica e l'eliminazione dei componenti e dei programmi di collaudo in archivio.</text:p>
      <text:h text:style-name="Heading_20_2" text:outline-level="2"><text:bookmark-start text:name="componenti"/>Componenti<text:bookmark-end text:name="componenti"/></text:h>
      <text:p text:style-name="Text_20_body">
Per entrare nella gestione dell'archivio componenti selezionare dal menù <text:span text:style-name="Emphasis">Archivio » Componenti</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1c0995b839053d753d339591d8546166.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8.2020833333333cm"><draw:image xlink:href="Pictures/275b232c603e1f05c383f2e519a83649.pn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Per ogni prodotto possono essere specificate le seguenti informazioni:</text:p>
      <text:h text:style-name="Heading_20_4" text:outline-level="4"><text:bookmark-start text:name="modello"/>Modello<text:bookmark-end text:name="modello"/></text:h>
      <text:p text:style-name="Text_20_body">Codice identificativo del componente.</text:p>
      <text:h text:style-name="Heading_20_4" text:outline-level="4"><text:bookmark-start text:name="descrizione"/>Descrizione<text:bookmark-end text:name="descrizione"/></text:h>
      <text:p text:style-name="Text_20_body">È una descrizione del prodotto abbinata al codice.</text:p>
      <text:h text:style-name="Heading_20_4" text:outline-level="4"><text:bookmark-start text:name="fornitore_tipo"/>Fornitore/Tipo<text:bookmark-end text:name="fornitore_tipo"/></text:h>
      <text:p text:style-name="Text_20_body">Eventuale produttore del componente o tipologia.</text:p>
      <text:h text:style-name="Heading_20_4" text:outline-level="4"><text:bookmark-start text:name="rotazione_sx"/>Rotazione Sx<text:bookmark-end text:name="rotazione_sx"/></text:h>
      <text:p text:style-name="Text_20_body">Specifica l'angolo di rotazione massima antioraria del componente da 0° a 360°.</text:p>
      <text:h text:style-name="Heading_20_4" text:outline-level="4"><text:bookmark-start text:name="rotazione_dx"/>Rotazione Dx<text:bookmark-end text:name="rotazione_dx"/></text:h>
      <text:p text:style-name="Text_20_body">Specifica l'angolo di rotazione oraria massima del componente da 0° a 360°.</text:p>
      <text:h text:style-name="Heading_20_4" text:outline-level="4"><text:bookmark-start text:name="coppia_massima"/>Coppia massima<text:bookmark-end text:name="coppia_massima"/></text:h>
      <text:p text:style-name="Text_20_body">È la coppia nominale massima accettabile dal componente oltre il quale la macchina lo considera guasto.</text:p>
      <text:h text:style-name="Heading_20_4" text:outline-level="4"><text:bookmark-start text:name="numero_dei_contatti"/>Numero dei contatti<text:bookmark-end text:name="numero_dei_contatti"/></text:h>
      <text:p text:style-name="Text_20_body">Tale numero deve essere posto uguale ad 1 se il componente da collaudare prevede un contatto alla pressione (ad esempio un microinterruttore).</text:p>
      <text:h text:style-name="Heading_20_4" text:outline-level="4"><text:bookmark-start text:name="pressione"/>Pressione<text:bookmark-end text:name="pressione"/></text:h>
      <text:p text:style-name="Text_20_body">Indica la pressione nominale che può essere esercitata sul componente.</text:p>
      <text:h text:style-name="Heading_20_4" text:outline-level="4"><text:bookmark-start text:name="tolleranza_pressione"/>Tolleranza pressione<text:bookmark-end text:name="tolleranza_pressione"/></text:h>
      <text:p text:style-name="Text_20_body">Indica entro quali valori la pressione rilevata può essere considerata corretta.</text:p>
      <text:h text:style-name="Heading_20_2" text:outline-level="2"><text:bookmark-start text:name="programmi"/>Programmi<text:bookmark-end text:name="programmi"/></text:h>
      <text:p text:style-name="Text_20_body">Rubinetti2005 prevede due tipi di programmi per l'esecuzione dei collaudi. I programmi standard mantengono la compatibilità con le vecchie versioni dell'applicazione, mentre i programmi avanzati consentono una gestione più completa del processo di test.</text:p>
      <text:h text:style-name="Heading_20_3" text:outline-level="3"><text:bookmark-start text:name="programmi_standard"/>Programmi standard<text:bookmark-end text:name="programmi_standard"/></text:h>
      <text:p text:style-name="Text_20_body">Per entrare nella gestione dell'archivio programmi standard selezionare dal menù <text:span text:style-name="Emphasis">Archivio » Programmi standard</text:span> oppure premere il tasto <text:span text:style-name="Strong_20_Emphasis">F3</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3ec0a07d369cab726b9522c82a38b052.png" xlink:type="simple" xlink:show="embed" xlink:actuate="onLoad"/></draw:frame></text:p>
      <text:p text:style-name="Text_20_body">Di conseguenza apparirà la seguente finestra:</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10.556875cm"><draw:image xlink:href="Pictures/fe585cdb38b87457c094e2cc2f3d8c16.png" xlink:type="simple" xlink:show="embed" xlink:actuate="onLoad"/></draw:frame>Finestra Gestione programmi standard</text:p></draw:text-box></draw:frame></text:p>
      <text:p text:style-name="Text_20_body">Tale pannello è suddiviso in due parti: il pannello in alto viene utilizzato per aggiungere, modificare ed eliminare un programma; il pannello in basso per aggiungere, modificare ed eliminare gli steps del programma selezionato.</text:p>
      <text:p text:style-name="Text_20_body">Per aggiungere un programma è necessario:</text:p>
      <text:list text:style-name="List_20_1">
        <text:list-item>
          <text:p text:style-name="Text_20_body"> Premere il tasto <text:span text:style-name="Strong_20_Emphasis">Nuovo</text:span>.</text:p>
        </text:list-item>
        <text:list-item>
          <text:p text:style-name="Text_20_body"> Digitare il nome del nuovo programma nel campo Nome Programma.</text:p>
        </text:list-item>
        <text:list-item>
          <text:p text:style-name="Text_20_body"> Premere il tasto <text:span text:style-name="Strong_20_Emphasis">Aggiorna</text:span> per salvare i dati.</text:p>
        </text:list-item>
      </text:list>
      <text:p text:style-name="Text_20_body">
Per modificare il nome di un programma è necessario:</text:p>
      <text:list text:style-name="List_20_1">
        <text:list-item>
          <text:p text:style-name="Text_20_body"> Selezionare nella lista il programma da modificare.</text:p>
        </text:list-item>
        <text:list-item>
          <text:p text:style-name="Text_20_body"> Digitare il nuovo nome nel campo Nome Programma.</text:p>
        </text:list-item>
        <text:list-item>
          <text:p text:style-name="Text_20_body"> Selezionare il tasto <text:span text:style-name="Strong_20_Emphasis">Aggiorna</text:span> per salvare i dati.</text:p>
        </text:list-item>
      </text:list>
      <text:p text:style-name="Text_20_body">
Per eliminare un programma è necessario:</text:p>
      <text:list text:style-name="List_20_1">
        <text:list-item>
          <text:p text:style-name="Text_20_body"> Selezionare nella lista il programma d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h text:style-name="Heading_20_4" text:outline-level="4"><text:bookmark-start text:name="step"/>Step<text:bookmark-end text:name="step"/></text:h>
      <text:p text:style-name="Text_20_body">Per ogni programma è necessario inserire gli step (uno o più di uno) che lo compongono.</text:p>
      <text:p text:style-name="Text_20_body">Per aggiungere uno step è necessario:</text:p>
      <text:list text:style-name="List_20_1">
        <text:list-item>
          <text:p text:style-name="Text_20_body"> Premere con il mouse sul tasto <text:span text:style-name="Strong_20_Emphasis">Nuovo</text:span>.</text:p>
        </text:list-item>
        <text:list-item>
          <text:p text:style-name="Text_20_body"> Inserire i dati richiesti nelle caselle di testo presenti;</text:p>
        </text:list-item>
        <text:list-item>
          <text:p text:style-name="Text_20_body"> Selezionare il tasto <text:span text:style-name="Strong_20_Emphasis">Aggiorna</text:span> per salvare i dati.</text:p>
        </text:list-item>
      </text:list>
      <text:p text:style-name="Text_20_body">
Per modificare uno step è necessario:</text:p>
      <text:list text:style-name="List_20_1">
        <text:list-item>
          <text:p text:style-name="Text_20_body"> Selezionare nella lista lo step che si desidera modificare.</text:p>
        </text:list-item>
        <text:list-item>
          <text:p text:style-name="Text_20_body"> Modificare le informazioni visualizzate nelle relative caselle di testo;</text:p>
        </text:list-item>
        <text:list-item>
          <text:p text:style-name="Text_20_body"> Premere il tasto <text:span text:style-name="Strong_20_Emphasis">Aggiorna</text:span> per salvare i dati.</text:p>
        </text:list-item>
      </text:list>
      <text:p text:style-name="Text_20_body">
Per eliminare uno step è necessario:</text:p>
      <text:list text:style-name="List_20_1">
        <text:list-item>
          <text:p text:style-name="Text_20_body"> Selezionare nella lista lo step che si desider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p text:style-name="Text_20_body">
E' anche possibile creare una copia di uno step già esistente:</text:p>
      <text:list text:style-name="List_20_1">
        <text:list-item>
          <text:p text:style-name="Text_20_body"> Selezionare nella lista lo step di cui si desidera effettuare una copia.</text:p>
        </text:list-item>
        <text:list-item>
          <text:p text:style-name="Text_20_body"> Premere con il mouse il tasto <text:span text:style-name="Strong_20_Emphasis">Copia</text:span>.</text:p>
        </text:list-item>
      </text:list>
      <text:p text:style-name="Text_20_body">
Per chiudere l'archivio premere con il mouse il tasto <text:span text:style-name="Strong_20_Emphasis">Esci</text:span>.</text:p>
      <text:p text:style-name="Text_20_body">Ogni step presenta le seguenti caratteristiche:</text:p>
      <text:h text:style-name="Heading_20_5" text:outline-level="5"><text:bookmark-start text:name="numero_cicli"/>Numero cicli<text:bookmark-end text:name="numero_cicli"/></text:h>
      <text:p text:style-name="Text_20_body">Indica il numero di cicli da effettuare. Ogni ciclo è composto da una rotazione antioraria ed oraria.</text:p>
      <text:h text:style-name="Heading_20_5" text:outline-level="5"><text:bookmark-start text:name="inizio_rotazione"/>Inizio rotazione<text:bookmark-end text:name="inizio_rotazione"/></text:h>
      <text:p text:style-name="Text_20_body">Rappresenta i gradi di inizio rotazione. Se diversi da zero, all'avvio o ad ogni riavvio del collaudo verrà eseguita una movimentazione del rubinetto fino alraggiungimento del valore impostato.</text:p>
      <text:h text:style-name="Heading_20_5" text:outline-level="5"><text:bookmark-start text:name="fine_rotazione"/>Fine rotazione<text:bookmark-end text:name="fine_rotazione"/></text:h>
      <text:p text:style-name="Text_20_body">Rappresenta i gradi in cui si arresta la movimentazione. Se viene immesso il valore “0” viene effettuato una rotazione a battuta; l'arresto avviene al superamento di una coppia massima di circa 0,6 Nm. Se il programma prevede almeno uno step a battuta, la rotazione massima del componente verrà automaticamente aggiornata. All'inizio dello step durante la rilevazione il componente verrà ruotato in senso orario o antiorario ad una velocità ridotta.   </text:p>
      <text:h text:style-name="Heading_20_5" text:outline-level="5"><text:bookmark-start text:name="gradi_al_secondo"/>Gradi al secondo<text:bookmark-end text:name="gradi_al_secondo"/></text:h>
      <text:p text:style-name="Text_20_body">Indica la velocità di rotazione.</text:p>
      <text:h text:style-name="Heading_20_5" text:outline-level="5"><text:bookmark-start text:name="cicli_rilevamento_coppia"/>Cicli rilevamento coppia<text:bookmark-end text:name="cicli_rilevamento_coppia"/></text:h>
      <text:p text:style-name="Text_20_body">Indica ogni quanti cicli viene eseguita una movimentazione a velocità di rilevamento impostabile nelle opzioni del programma (vedere il paragrafo Opzioni nel capitolo IMPOSTAZIONI), durante la quale vengono memorizzati i valori di coppia.</text:p>
      <text:h text:style-name="Heading_20_5" text:outline-level="5"><text:bookmark-start text:name="cicli_movimentazione_assiale"/>Cicli movimentazione assiale<text:bookmark-end text:name="cicli_movimentazione_assiale"/></text:h>
      <text:p text:style-name="Text_20_body">Indica ogni quanti cicli viene eseguita la movimentazione assiale per il rilascio e la pressione del rubinetto.</text:p>
      <text:h text:style-name="Heading_20_5" text:outline-level="5"><text:bookmark-start text:name="test_contatti"/>Test contatti<text:bookmark-end text:name="test_contatti"/></text:h>
      <text:p text:style-name="Text_20_body">Selezionare la combinazione di contatti che si intende rilevare durante la movimentazione assiale. Se selezionato “Nessuno”, non viene effettuato alcun test; se selezionato “Molla”, viene effettuato il test sul ritorno dell'asta del componente; se selezionato “Micro”, viene effettuato il test sull'ulteriore contatto del componente (qualora fosse previsto); infine, se selezionato “Molla+Micro” viene effettuato il test su entrambi i contatti.</text:p>
      <text:h text:style-name="Heading_20_5" text:outline-level="5"><text:bookmark-start text:name="temperatura_forno_gradi"/>Temperatura forno (gradi)<text:bookmark-end text:name="temperatura_forno_gradi"/></text:h>
      <text:p text:style-name="Text_20_body">Indica la temperatura del forno da impostare per tutta la durata dello step; essa viene espressa in gradi e può variare da 20 a 200.</text:p>
      <text:h text:style-name="Heading_20_5" text:outline-level="5"><text:bookmark-start text:name="cicli_rilascio"/>Cicli rilascio<text:bookmark-end text:name="cicli_rilascio"/></text:h>
      <text:p text:style-name="Text_20_body">Indica ogni quanti cicli il rubinetto viene rilasciato e successivamente premuto nella posizione di “Aperto”.</text:p>
      <text:h text:style-name="Heading_20_5" text:outline-level="5"><text:bookmark-start text:name="attesa"/>Attesa<text:bookmark-end text:name="attesa"/></text:h>
      <text:p text:style-name="Text_20_body">Indica il tempo di attesa in secondi prima di iniziare la movimentazione a ritroso.</text:p>
      <text:h text:style-name="Heading_20_5" text:outline-level="5"><text:bookmark-start text:name="senso_rotazione"/>Senso rotazione<text:bookmark-end text:name="senso_rotazione"/></text:h>
      <text:p text:style-name="Text_20_body">Indica il senso della prima movimentazione: Antiorario o Orario. Qualora si voglia testare un rubinetto con una posizione di 0 centrale che prevede quindi una rotazione oraria ed antioraria, prima dell'avvio collaudo disabilitare l'opzione di ricerca posizione iniziale come descritto nel paragrafo Opzioni del capitolo Impostazioni.</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Archivio » Programmi avanzati</text:span> oppure premere <text:span text:style-name="Strong_20_Emphasis">F4</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ad04fe8fdcc0cab8eb4c77b05cd69457.png" xlink:type="simple" xlink:show="embed" xlink:actuate="onLoad"/></draw:frame></text:p>
      <text:p text:style-name="Text_20_body">Di conseguenza apparirà la seguente finestra:</text:p>
      <text:p text:style-name="Text_20_body"><draw:frame draw:style-name="mediacenter" draw:name="Finestra &quot;Gestione programmi avanzati&quot; Legend" text:anchor-type="paragraph" draw:z-index="0" svg:width="10.583333333333cm"><draw:text-box><text:p text:style-name="legendcenter"><draw:frame draw:style-name="mediacenter" draw:name="Finestra &quot;Gestione programmi avanzati&quot;" text:anchor-type="paragraph" draw:z-index="0" svg:width="10.583333333333cm" svg:height="5.3445833333333cm"><draw:image xlink:href="Pictures/a8c1f46ce0cd809d6ba20aeda8f347c6.png" xlink:type="simple" xlink:show="embed" xlink:actuate="onLoad"/></draw:frame>Finestra "Gestione programmi avanzati"</text:p></draw:text-box></draw:frame></text:p>
      <text:p text:style-name="Text_20_body">A differenza dei programmi standard, i programmi avanzati si suddividono in blocchi. Ciascun blocco, ripetuto per un numero di cicli prestabilito, può contenere uno o più comandi selezionabili da una lista predefinita.</text:p>
      <text:p text:style-name="Text_20_body">La finestra di gestione è suddivisa in tre pannelli: a sinistra la lista dei programmi, al centro la lista dei blocchi e dei comandi appartenenti al programma selezionato, a destra l'elenco dei comandi inseribil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
Per rinominare un programma avanzato:</text:p>
      <text:list text:style-name="List_20_1">
        <text:list-item>
          <text:p text:style-name="Text_20_body"> Fare clic con il tasto destro sopra al programma che si desidera rinominare e scegliere <text:span text:style-name="Strong_20_Emphasis">Rinomina</text:span> dal menù che appare.</text:p>
        </text:list-item>
      </text:list>
      <text:p text:style-name="Text_20_body">
Per creare una copia di un programma esistente:</text:p>
      <text:list text:style-name="List_20_1">
        <text:list-item>
          <text:p text:style-name="Text_20_body"> Fare clic con il tasto destro sopra a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
Per rimuovere un programma avanzato:</text:p>
      <text:list text:style-name="List_20_1">
        <text:list-item>
          <text:p text:style-name="Text_20_body"> Fare clic con il tasto destro sopra a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e la coppia massima se diversa da quella predefinita del componente.</text:p>
        </text:list-item>
        <text:list-item>
          <text:p text:style-name="Text_20_body"> Premere il tasto <text:span text:style-name="Strong_20_Emphasis">Ok</text:span>.</text:p>
        </text:list-item>
      </text:list>
      <text:p text:style-name="Text_20_body">
Per modificare un blocco:</text:p>
      <text:list text:style-name="List_20_1">
        <text:list-item>
          <text:p text:style-name="Text_20_body"> Fare clic con il tasto destro sopra a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sopra a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sopra a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text:p>
      <text:list text:style-name="List_20_1">
        <text:list-item>
          <text:p text:style-name="Text_20_body"> Fare clic con il tasto destro del mouse sopra a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o se verrà eseguito ad ogni ciclo del blocco. Inserire i parametri, a seconda del comando, e premere il tasto <text:span text:style-name="Strong_20_Emphasis">Ok</text:span> per confermare l'inserimento.</text:p>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1" text:outline-level="1"><text:bookmark-start text:name="strumenti"/>Strumenti<text:bookmark-end text:name="strumenti"/></text:h>
      <text:p text:style-name="Text_20_body">
In questo capitolo vengono descritti gli strumenti a disposizione dell'operatore per installare nuovi componenti nelle postazioni all'interno del forno.</text:p>
      <text:h text:style-name="Heading_20_2" text:outline-level="2"><text:bookmark-start text:name="installa_componenti"/>Installa componenti<text:bookmark-end text:name="installa_componenti"/></text:h>
      <text:p text:style-name="Text_20_body">Questa funzione consente all'utente di effettuare manualmente sia la movimentazione assiale sia la rotazione durante la fase di installazione dei componenti o durante le pause del collaudo attivo.
Per accedere al pannello selezionare dal menù <text:span text:style-name="Emphasis">Strumenti » Installa Componenti</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87f711c7d2dfaf4cb0c209caeb7c6b1d.png" xlink:type="simple" xlink:show="embed" xlink:actuate="onLoad"/></draw:frame></text:p>
      <text:p text:style-name="Text_20_body">Di conseguenza apparirà la seguente finestra:</text:p>
      <text:p text:style-name="Text_20_body"><draw:frame draw:style-name="mediacenter" draw:name="Finestra &quot;Installa componenti&quot; Legend" text:anchor-type="paragraph" draw:z-index="0" svg:width="10.583333333333cm"><draw:text-box><text:p text:style-name="legendcenter"><draw:frame draw:style-name="mediacenter" draw:name="Finestra &quot;Installa componenti&quot;" text:anchor-type="paragraph" draw:z-index="0" svg:width="10.583333333333cm" svg:height="7.3554166666667cm"><draw:image xlink:href="Pictures/d9bc462dbc10ddf91a6b87d576635073.png" xlink:type="simple" xlink:show="embed" xlink:actuate="onLoad"/></draw:frame>Finestra "Installa componenti"</text:p></draw:text-box></draw:frame></text:p>
      <text:p text:style-name="Text_20_body">A sinistra vengono elencate le postazioni presenti nel sistema e per ciascuna di queste sono visualizzate le seguenti informazioni:
- posizione (in gradi);
- valori istantanei della coppia in senso antiorario ed orario;
- pressione assiale esercitata sul componente disponibile solo se prevista la movimentazione assiale, misurata in Newton;
- temperatura del forno o di una eventuale termocoppia aggiuntiva posta nel componente stesso, misurata in °C.</text:p>
      <text:p text:style-name="Text_20_body">Per prima cosa scegliere le postazioni sulle quali operare selezionandole con il mouse. Le postazioni selezionate sono contrassegnate da un segno di spunta. E' possibile selezionare tutte le postazioni premendo con il mouse sul tasto <text:span text:style-name="Strong_20_Emphasis">Seleziona tutte</text:span>. </text:p>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ext:p text:style-name="Text_20_body">E' possibile  compiere manualmente la movimentazione assiale dei motori per verificare il corretto posizionamento dei componenti.</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Impostazioni » Grafico</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cdd5e34a0e75ace488cdddb6528ccf49.png" xlink:type="simple" xlink:show="embed" xlink:actuate="onLoad"/></draw:frame></text:p>
      <text:p text:style-name="Text_20_body">Di conseguenza apparirà la seguente finestra:</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810625cm"><draw:image xlink:href="Pictures/f967081027867fa3494939de56a76ed9.png" xlink:type="simple" xlink:show="embed" xlink:actuate="onLoad"/></draw:frame>Finestra "Impostazioni grafico"</text:p></draw:text-box></draw:frame></text:p>
      <text:p text:style-name="Text_20_body">Il pannello è suddiviso in due parti: il pannello a sinistra consente di aggiungere, modificare ed eliminare i colori delle curve selezionate; il pannello a destra consente di modificare l'unità di misura, le scale di visualizzazione, il numero delle curve selezionate per ogni verso con la funzione <text:span text:style-name="Emphasis">“Peggiori”</text:span> e di scegliere se mostrare i gradi nella visualizzazione dei punti.</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6626b76cbd045ca94c004e3400c2cd45.pn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Impostazioni » Opzioni</text:span> oppure premere il tasto <text:span text:style-name="Strong_20_Emphasis">F11</text:span>.</text:p>
      <text:p text:style-name="Text_20_body"><draw:frame draw:style-name="mediacenter" draw:name="Finestra &quot;Opzioni programma&quot; Legend" text:anchor-type="paragraph" draw:z-index="0" svg:width="7.9375cm"><draw:text-box><text:p text:style-name="legendcenter"><draw:frame draw:style-name="mediacenter" draw:name="Finestra &quot;Opzioni programma&quot;" text:anchor-type="paragraph" draw:z-index="0" svg:width="7.9375cm" svg:height="6.0854166666667cm"><draw:image xlink:href="Pictures/603605ca068d4c90f7fd94672a7ddefd.png" xlink:type="simple" xlink:show="embed" xlink:actuate="onLoad"/></draw:frame>Finestra "Opzioni programma"</text:p></draw:text-box></draw:frame></text:p>
      <text:p text:style-name="Text_20_body">La finestra è suddivisa in tre pannelli: generali, programmi standard e programmi avanzati. Il primo pannello contiene le opzioni generali dell'applicazione, gli altri due le opzioni in base al tipo di programma in esecuzione.</text:p>
      <text:h text:style-name="Heading_20_3" text:outline-level="3"><text:bookmark-start text:name="opzioni_generali"/>Opzioni generali<text:bookmark-end text:name="opzioni_generali"/></text:h>
      <text:h text:style-name="Heading_20_4" text:outline-level="4"><text:bookmark-start text:name="rilevazione_guasti"/>Rilevazione guasti<text:bookmark-end text:name="rilevazione_guasti"/></text:h>
      <text:h text:style-name="Heading_20_5" text:outline-level="5"><text:bookmark-start text:name="numero_massimo_di_curve_da_salvare_fuori_range"/>Numero massimo di curve da salvare fuori range<text:bookmark-end text:name="numero_massimo_di_curve_da_salvare_fuori_range"/></text:h>
      <text:p text:style-name="Text_20_body">L'utente può impostare il numero massimo delle curve da salvare fuori range. Tale numero può variare da 0 a 1000.</text:p>
      <text:h text:style-name="Heading_20_5" text:outline-level="5"><text:bookmark-start text:name="gradi_esclusi_nel_test_a_battuta"/>Gradi esclusi nel test a battuta<text:bookmark-end text:name="gradi_esclusi_nel_test_a_battuta"/></text:h>
      <text:p text:style-name="Text_20_body">Nell'esecuzione dei test a battuta è necessario specificare quanti gradi, all'inizio ed alla fine della rilevazione, debbono ovviamente essere esclusi nella rilevazione della coppia.
È importante sottolineare che tale opzione deve essere sempre impostata prima dell'avvio del un collaudo. </text:p>
      <text:h text:style-name="Heading_20_5" text:outline-level="5"><text:bookmark-start text:name="azione_da_intraprendere_in_caso_di_componente_guasto"/>Azione da intraprendere in caso di componente guasto<text:bookmark-end text:name="azione_da_intraprendere_in_caso_di_componente_guasto"/></text:h>
      <text:p text:style-name="Text_20_body">Indica l'azione da intraprendere nel caso che un componente venga considerato guasto:</text:p>
      <text:list text:style-name="List_20_1">
        <text:list-item>
          <text:p text:style-name="Text_20_body"> fermare il collaudo;</text:p>
        </text:list-item>
        <text:list-item>
          <text:p text:style-name="Text_20_body"> salvare il componente guasto nell'archivio e continuare il collaudo dei componenti restanti;</text:p>
        </text:list-item>
        <text:list-item>
          <text:p text:style-name="Text_20_body"> escludere il componente (perdendo tutti i dati) e continuare il collaudo.</text:p>
        </text:list-item>
      </text:list>
      <text:h text:style-name="Heading_20_3" text:outline-level="3"><text:bookmark-start text:name="programmi_standard1"/>Programmi standard<text:bookmark-end text:name="programmi_standard1"/></text:h>
      <text:h text:style-name="Heading_20_4" text:outline-level="4"><text:bookmark-start text:name="controllo_temperatura_forno"/>Controllo temperatura forno<text:bookmark-end text:name="controllo_temperatura_forno"/></text:h>
      <text:h text:style-name="Heading_20_5" text:outline-level="5"><text:bookmark-start text:name="setpoint_temperatura"/>Setpoint temperatura<text:bookmark-end text:name="setpoint_temperatura"/></text:h>
      <text:p text:style-name="Text_20_body">Le prime due opzioni influenzano la durata della prova in quanto se abilitate, ad ogni cambio di step fermano l'esecuzione ed attendono che la temperatura del forno raggiunga il setpoint stabilito.
La prima opzione influenza il passaggio da un ciclo freddo ad un ciclo caldo, la seconda invece interagisce nel passaggio da un ciclo freddo ad uno caldo. Ogni opzione prevede un range che può essere aumentato per diminuire l'attesa.</text:p>
      <text:h text:style-name="Heading_20_5" text:outline-level="5"><text:bookmark-start text:name="utilizza_ventola_supplementare_per_il_raffreddamento"/>Utilizza ventola supplementare per il raffreddamento<text:bookmark-end text:name="utilizza_ventola_supplementare_per_il_raffreddamento"/></text:h>
      <text:p text:style-name="Text_20_body">E' possibile scegliere se utilizzare la ventola supplementare (esterna) di raffreddamento del forno quando durante un collaudo si passa a uno step di temperatura inferiore.</text:p>
      <text:h text:style-name="Heading_20_5" text:outline-level="5"><text:bookmark-start text:name="apri_la_porta_in_raffreddamento"/>Apri la porta in raffreddamento<text:bookmark-end text:name="apri_la_porta_in_raffreddamento"/></text:h>
      <text:p text:style-name="Text_20_body">Gestisce l'apertura della porta in fase di raffreddamento (se prevista).</text:p>
      <text:h text:style-name="Heading_20_4" text:outline-level="4"><text:bookmark-start text:name="movimentazione"/>Movimentazione<text:bookmark-end text:name="movimentazione"/></text:h>
      <text:h text:style-name="Heading_20_5" text:outline-level="5"><text:bookmark-start text:name="sblocca_il_motore_al_termine_della_movimentazione"/>Sblocca il motore al termine della movimentazione<text:bookmark-end text:name="sblocca_il_motore_al_termine_della_movimentazione"/></text:h>
      <text:p text:style-name="Text_20_body">Se selezionata questa opzione, al termine della rotazione il motore rimane libero di girare. Nell'esecuzione dei test a battuta è preferibile lasciare i motori in tenuta disabilitando questa opzione.</text:p>
      <text:h text:style-name="Heading_20_5" text:outline-level="5"><text:bookmark-start text:name="velocita_di_rilevazione_della_coppia_gradi_secondo"/>Velocità di rilevazione della coppia (gradi/secondo)<text:bookmark-end text:name="velocita_di_rilevazione_della_coppia_gradi_secondo"/></text:h>
      <text:p text:style-name="Text_20_body">Si può impostare la velocità di rotazione del componente applicata in fase di rilevazione della coppia. Il valore predefinito è 20 gradi/secondo che permette di effettuare circa 2 letture per ogni grado. 
E' preferibile non modificare questo valore.</text:p>
      <text:h text:style-name="Heading_20_5" text:outline-level="5"><text:bookmark-start text:name="esegui_movimentazione_per_ricerca_posizione_iniziale"/>Esegui movimentazione per ricerca posizione iniziale<text:bookmark-end text:name="esegui_movimentazione_per_ricerca_posizione_iniziale"/></text:h>
      <text:p text:style-name="Text_20_body">L'utente può anche scegliere di eseguire la movimentazione per determinare la posizione iniziale del componente all'avvio del collaudo. La ricerca viene effettuata ruotando il componente in senso orario. Ovviamente il componente deve prevedere una battuta di arresto.</text:p>
      <text:h text:style-name="Heading_20_5" text:outline-level="5"><text:bookmark-start text:name="arresto_movimentazione_prima_della_battuta_di_gradi"/>Arresto movimentazione prima della battuta di gradi<text:bookmark-end text:name="arresto_movimentazione_prima_della_battuta_di_gradi"/></text:h>
      <text:p text:style-name="Text_20_body">Poiché dopo l'esecuzione di molti cicli a battuta possono sorgere problemi relativi al componente, è possibile scegliere quanti gradi prima arrestare la movimentazione. 
Inserendo un valore diverso da 0 il test della battuta sarà effettuato solamente durante i cicli di rilevazione della coppia, per tutti gli altri la rotazione verrà arrestata anticipatamente in base al valore inserito.</text:p>
      <text:h text:style-name="Heading_20_5" text:outline-level="5"><text:bookmark-start text:name="escludi_pressione_nella_fase_di_ritorno"/>Escludi pressione nella fase di ritorno<text:bookmark-end text:name="escludi_pressione_nella_fase_di_ritorno"/></text:h>
      <text:p text:style-name="Text_20_body">Attivando questa opzione si esclude la pressione del rubinetto durante la movimentazione per il ritorno alla posizione iniziale. L'opzione influenza tutti i cicli del collaudo durante i quali è previsto il rilascio del rubinetto nella posizione di aperto.  </text:p>
      <text:h text:style-name="Heading_20_3" text:outline-level="3"><text:bookmark-start text:name="programmi_avanzati1"/>Programmi avanzati<text:bookmark-end text:name="programmi_avanzati1"/></text:h>
      <text:h text:style-name="Heading_20_4" text:outline-level="4"><text:bookmark-start text:name="blocchi1"/>Blocchi<text:bookmark-end text:name="blocchi1"/></text:h>
      <text:h text:style-name="Heading_20_5" text:outline-level="5"><text:bookmark-start text:name="escludi_tutti_i_comandi_relativi_al_forno"/>Escludi tutti i comandi relativi al forno<text:bookmark-end text:name="escludi_tutti_i_comandi_relativi_al_forno"/></text:h>
      <text:p text:style-name="Text_20_body">
Quest'opzione permette di disabilitare tutti i controlli relativi al forno (come l'impostazione o l'attesa di una temeratura) dai collaudi.</text:p>
      <text:h text:style-name="Heading_20_5" text:outline-level="5"><text:bookmark-start text:name="escludi_le_attese"/>Escludi le attese<text:bookmark-end text:name="escludi_le_attese"/></text:h>
      <text:p text:style-name="Text_20_body">
Quest'opzione disabilita tutte le attese dei programmi avanzati.</text:p>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Pannello del forno Legend" text:anchor-type="paragraph" draw:z-index="0" svg:width="3.96875cm"><draw:text-box><text:p text:style-name="legendcenter"><draw:frame draw:style-name="mediacenter" draw:name="Pannello del forno" text:anchor-type="paragraph" draw:z-index="0" svg:width="3.96875cm" svg:height="3.8364583333333cm"><draw:image xlink:href="Pictures/c9dbca2016624b82a5cb917043c790f8.png" xlink:type="simple" xlink:show="embed" xlink:actuate="onLoad"/></draw:frame>Pannello del forno</text:p></draw:text-box></draw:frame></text:p>
      <text:p text:style-name="Text_20_body">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del forno varia in corrispondenza degli steps o dei comandi dei programmi di collaudo.</text:p>
      <text:h text:style-name="Heading_20_4" text:outline-level="4"><text:bookmark-start text:name="modalita_manuale"/>Modalità Manuale<text:bookmark-end text:name="modalita_manuale"/></text:h>
      <text:p text:style-name="Text_20_body">La temperatura e la ventilazione del forno rimangono stabili ai valori impostati manualmente dall'operatore anche durante l'esecuzione di programmi standard che prevedono step a diverse temperature o programmi avanzati con comandi di modifica della temperatura e ventalazione. Anche il braccetto di apertura e chiusura della porta rimane fermo nella posizione attuale.
In questa modalità per modificare la temperatura del forno impostare il valore di setpoint desiderato nel campo Temperatura impostata e premere il pulsante <text:span text:style-name="Strong_20_Emphasis">Ok</text:span>.</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3.8629166666667cm"><draw:image xlink:href="Pictures/1a6d21d11760cadf26288e4fa76347f7.png" xlink:type="simple" xlink:show="embed" xlink:actuate="onLoad"/></draw:frame>Finestra "Opzioni forno"</text:p></draw:text-box></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af883611faecd3322cd2a6f3ccc3069.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1383333333333cm"><draw:image xlink:href="Pictures/b755be6da05186f30b71dfd87ad93c4a.pn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Emphasis">File » Eventi » Svuota</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