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e72557735d46bdd13e4ca31518cd1589.png"/>
  <manifest:file-entry manifest:media-type="image/jpeg" manifest:full-path="Pictures/f0169c849950588e23c71090eae06f6a.jpg"/>
  <manifest:file-entry manifest:media-type="image/png" manifest:full-path="Pictures/98ba1aad8a2e072cb0ad968c521ee6de.png"/>
  <manifest:file-entry manifest:media-type="image/jpeg" manifest:full-path="Pictures/8a6efe41b0669279f1617735f2ba4471.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4d8f42f16bb157cdd2ef7241a876fcb4.jpg"/>
  <manifest:file-entry manifest:media-type="image/png" manifest:full-path="Pictures/b71f599a50cd7f02e7d4bb8e21617de7.png"/>
  <manifest:file-entry manifest:media-type="image/jpeg" manifest:full-path="Pictures/006a1cf9fdde5f29f794f42c7ecc4337.jpg"/>
  <manifest:file-entry manifest:media-type="image/jpeg" manifest:full-path="Pictures/020d7f2f8bca0ec165f9e8c3b80797e0.jpg"/>
  <manifest:file-entry manifest:media-type="image/png" manifest:full-path="Pictures/a95d688db5ebaf2357ce33a52b954f0e.png"/>
  <manifest:file-entry manifest:media-type="image/png" manifest:full-path="Pictures/78f915b4b42c2160992b17a348ea2a9a.png"/>
  <manifest:file-entry manifest:media-type="image/png" manifest:full-path="Pictures/1acf37da14ab24a2dda12344b3c74752.png"/>
  <manifest:file-entry manifest:media-type="image/png" manifest:full-path="Pictures/ee87a2767be0515456e91c1bf4884113.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jpeg" manifest:full-path="Pictures/0cc13df1860e2c6c9a32d93ba0fbb021.jpg"/>
  <manifest:file-entry manifest:media-type="image/jpeg" manifest:full-path="Pictures/b68fabc995c82523592f9b7989954def.jpg"/>
  <manifest:file-entry manifest:media-type="image/jpeg" manifest:full-path="Pictures/588e882a93fdfaadb8b50d47c520211e.jpg"/>
  <manifest:file-entry manifest:media-type="image/jpeg" manifest:full-path="Pictures/b4c09f20568d9c0c751e89698d472838.jpg"/>
  <manifest:file-entry manifest:media-type="image/jpeg" manifest:full-path="Pictures/957dace50723f050ededf8fab0d67409.jp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63a43b6cb1e0aa60de27216f1c9edefb.jpg"/>
  <manifest:file-entry manifest:media-type="image/jpeg" manifest:full-path="Pictures/87cdde0bbce3c3e84e9295d1daccfe82.jpg"/>
  <manifest:file-entry manifest:media-type="image/jpeg" manifest:full-path="Pictures/d070fabc2a8baf92d4471de8de09e9f6.jpg"/>
  <manifest:file-entry manifest:media-type="image/jpeg" manifest:full-path="Pictures/5b0547f57513f3b432d10ea1ed0ea8bf.jpg"/>
  <manifest:file-entry manifest:media-type="image/jpeg" manifest:full-path="Pictures/0f1a34fce8cfb65e11c1e1f60d069676.jpg"/>
  <manifest:file-entry manifest:media-type="image/jpeg" manifest:full-path="Pictures/bd10da9dbf94128e5880010e2c0ba421.jpg"/>
  <manifest:file-entry manifest:media-type="image/jpeg" manifest:full-path="Pictures/3526ad0cd9999f2ee8a36f67f533c833.jpg"/>
  <manifest:file-entry manifest:media-type="image/jpeg" manifest:full-path="Pictures/95e25991157e185d1ce595ee74afbe7b.jpg"/>
  <manifest:file-entry manifest:media-type="image/jpeg" manifest:full-path="Pictures/2a4a39da0063d0caa3d986a62d5c6b3e.jpg"/>
  <manifest:file-entry manifest:media-type="image/png" manifest:full-path="Pictures/ec8773ed1f651ada31f243a13489701a.png"/>
  <manifest:file-entry manifest:media-type="image/jpeg" manifest:full-path="Pictures/480dab7fd8a3967b54d8aae6bae39807.jp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491e9c314fd4489ebd2b1f3a3335b1b4.jpg"/>
  <manifest:file-entry manifest:media-type="image/jpeg" manifest:full-path="Pictures/07717a8467d43e787a26e438aec40c7a.jpg"/>
  <manifest:file-entry manifest:media-type="image/jpeg" manifest:full-path="Pictures/2e821a6f6be8de1177091f77ed4e0249.jpg"/>
  <manifest:file-entry manifest:media-type="image/jpeg" manifest:full-path="Pictures/5b47e77ff37df1e44be64f41d872a0bc.jpg"/>
  <manifest:file-entry manifest:media-type="image/jpeg" manifest:full-path="Pictures/fcc9c6900dab2e8620c765d2e710c1fd.jpg"/>
  <manifest:file-entry manifest:media-type="image/jpeg" manifest:full-path="Pictures/309e02316f9815cfec54cf6fc1f6fbb6.jpg"/>
  <manifest:file-entry manifest:media-type="image/jpeg" manifest:full-path="Pictures/3e83a5ad595261f0f5eee7aa611f254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nhtestsystem"/>GasTapsEnhTestSystem<text:bookmark-end text:name="gastapsenhtestsystem"/></text:h>
      <text:p text:style-name="Text_20_body">
În acest manual sunt ilustrate procedurile pentru utilizarea corectă a software-ului <text:span text:style-name="Strong_20_Emphasis">GasTapsEnhTestSystem</text:span> din dotarea sistemului de testare a robinetelor.</text:p>
      <text:h text:style-name="Heading_20_2" text:outline-level="2"><text:bookmark-start text:name="sistem_de_testare_a_robinetelor"/>Sistem de testare a robinetelor<text:bookmark-end text:name="sistem_de_testare_a_robinetelor"/></text:h>
      <text:p text:style-name="Text_20_body">
Acest sistem a fost proiectat şi dezvoltat pentru achiziţia valorilor de cuplu, presiune şi temperatură a robinetelor în timpul rotaţiei în cele două sensuri: antiorar şi orar.</text:p>
      <text:p text:style-name="Text_20_body">În etapa de testare este trasată curba de cuplu măsurată şi sunt semnalate componentele cu valori de vârf peste un prag maxim stabilit. Sistemul poate efectua şi automat probele de etanşare a robinetelor şi a magneţilor în interiorul acestora. </text:p>
      <text:p text:style-name="Text_20_body">Pentru orice instalare, sistemul este dotat, de asemenea, cu patru intrări digitale pentru citirea contactelor respective în timpul etapelor de manipulare.</text:p>
      <text:h text:style-name="Heading_20_2" text:outline-level="2"><text:bookmark-start text:name="instalarea_si_configurarea"/>Instalarea şi configurarea<text:bookmark-end text:name="instalarea_si_configurarea"/></text:h>
      <text:p text:style-name="Text_20_body">
În acest capitol sunt descrise procedurile de instalare şi configurare a programului de achiziţie şi a tuturor componentelor şi driverelor necesar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istemul furnizat clientului final funcţionează deja, aşadar această procedură nu trebuie efectuată.</text:p>
          </table:table-cell>
        </table:table-row>
      </table:table>
      <text:p text:style-name="Text_20_body">Informaţiile cuprinse în acest paragraf sunt utile numai pentru o eventuală înlocuire a pc-ului sau în cazul unei noi instalări a sistemului operativ Windows XP/Windows 7.</text:p>
      <text:h text:style-name="Heading_20_3" text:outline-level="3"><text:bookmark-start text:name="instalarea_placii_de_achizitie_advantech"/>Instalarea plăcii de achiziţie ADVANTECH<text:bookmark-end text:name="instalarea_placii_de_achizitie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Înainte de a instala placa ADVANTECH PCI 1716 trebuie instalate driverele Advantech.</text:p>
          </table:table-cell>
        </table:table-row>
      </table:table>
      <text:p text:style-name="Text_20_body">Driverele sunt instalate automat cu programul de setup, aşa cum se arată în paragraful următor.</text:p>
      <text:p text:style-name="Text_20_body">După instalarea driverelor, se poate stinge computerul pentru a introduce placa. La repornire, efectuaţi setup-ul canalelor analogice prin intermediul programului <text:span text:style-name="Strong_20_Emphasis">Advantech Device Manager</text:span> specificând modalitatea <text:span text:style-name="Strong_20_Emphasis">“single-ended”</text:span> sau <text:span text:style-name="Strong_20_Emphasis">“differential”</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În acest sistem intrările sunt în modalitatea <text:span text:style-name="Strong_20_Emphasis">single-ended</text:span>.</text:p>
          </table:table-cell>
        </table:table-row>
      </table:table>
      <text:h text:style-name="Heading_20_3" text:outline-level="3"><text:bookmark-start text:name="instalarea_aplicatiei"/>Instalarea aplicaţiei<text:bookmark-end text:name="instalarea_aplicatiei"/></text:h>
      <text:p text:style-name="Text_20_body">
Procedura pentru instalarea programului este următoarea:</text:p>
      <text:list text:style-name="Numbering_20_1">
        <text:list-item>
          <text:p text:style-name="Text_20_body"> Introduceţi în unitatea CD a computerului CD-ROM-ul de instalare furnizat cu sistemul;</text:p>
        </text:list-item>
      </text:list>
      <text:list text:style-name="Numbering_20_1">
        <text:list-item>
          <text:p text:style-name="Text_20_body"> Porniţi programul de setup <text:span text:style-name="Strong_20_Emphasis">Setup GasTapsEnhTestSystem x.xx</text:span>;</text:p>
        </text:list-item>
      </text:list>
      <text:list text:style-name="Numbering_20_1">
        <text:list-item>
          <text:p text:style-name="Text_20_body"> Lăsaţi setările prestabilite şi aşteptaţi completarea procedurii de instalare.</text:p>
        </text:list-item>
      </text:list>
      <text:p text:style-name="Text_20_body">
Setările sistemului (poarta serială conectată la cuptor, denumirea clientului etc…) sunt menţionate într-un fişier de configurare, astfel cum se arată în paragraful următor.</text:p>
      <text:h text:style-name="Heading_20_3" text:outline-level="3"><text:bookmark-start text:name="configurarea_aplicatiei"/>Configurarea aplicaţiei<text:bookmark-end text:name="configurarea_aplicatiei"/></text:h>
      <text:p text:style-name="Text_20_body">
În timpul instalării se creează automat fişierul de configurare <text:span text:style-name="Strong_20_Emphasis"><text:span text:style-name="Emphasis">GasTapsEnhTastSystem.exe.config</text:span></text:span> cu setările corecte. Totuşi, dacă trebuie efectuate unele modificări (numele clientului, porţile seriale de comunicare etc…) se poate deschide fişierul cu orice editor de texte, de exemplu <text:span text:style-name="Strong_20_Emphasis">Notepad</text:span> din windows.</text:p>
      <text:p text:style-name="Text_20_body">Conţinutul fişierului este următorul:</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tab/><text:span text:style-name="highlight.14">&lt;!--lingua utilizzata nell'applicazione:it,en--&gt;</text:span><text:line-break/><text:tab/><text:tab/><text:span text:style-name="highlight.15"><text:span text:style-name="highlight.16">&lt;add</text:span> <text:span text:style-name="highlight.17">key</text:span>=<text:span text:style-name="highlight.18">"LINGUA"</text:span> <text:span text:style-name="highlight.19">value</text:span>=<text:span text:style-name="highlight.20">"it"</text:span><text:span text:style-name="highlight.21">&gt;</text:span><text:span text:style-name="highlight.22">&lt;/add<text:span text:style-name="highlight.23">&gt;</text:span></text:span></text:span><text:line-break/><text:tab/><text:tab/><text:span text:style-name="highlight.24">&lt;!--seriale di comunicazione con il forno (""=non collegato)--&gt;</text:span><text:line-break/><text:tab/><text:tab/><text:span text:style-name="highlight.25"><text:span text:style-name="highlight.26">&lt;add</text:span> <text:span text:style-name="highlight.27">key</text:span>=<text:span text:style-name="highlight.28">"COMM_FORNO"</text:span> <text:span text:style-name="highlight.29">value</text:span>=<text:span text:style-name="highlight.30">"1"</text:span><text:span text:style-name="highlight.31">&gt;</text:span><text:span text:style-name="highlight.32">&lt;/add<text:span text:style-name="highlight.33">&gt;</text:span></text:span></text:span><text:line-break/><text:tab/><text:tab/><text:span text:style-name="highlight.34">&lt;!--seriale di comunicazione con le PM110 (""=non collegate)--&gt;</text:span><text:line-break/><text:tab/><text:tab/><text:span text:style-name="highlight.35"><text:span text:style-name="highlight.36">&lt;add</text:span> <text:span text:style-name="highlight.37">key</text:span>=<text:span text:style-name="highlight.38">"COMM_PM110"</text:span> <text:span text:style-name="highlight.39">value</text:span>=<text:span text:style-name="highlight.40">"3"</text:span><text:span text:style-name="highlight.41">&gt;</text:span><text:span text:style-name="highlight.42">&lt;/add<text:span text:style-name="highlight.43">&gt;</text:span></text:span></text:span><text:line-break/><text:tab/><text:tab/><text:span text:style-name="highlight.44">&lt;!--ID della scheda advantech. Vedere advantech DeviceManager (-1=disabilitata)--&gt;</text:span><text:line-break/><text:tab/><text:tab/><text:span text:style-name="highlight.45"><text:span text:style-name="highlight.46">&lt;add</text:span> <text:span text:style-name="highlight.47">key</text:span>=<text:span text:style-name="highlight.48">"BOARD_ADVANTECH"</text:span> <text:span text:style-name="highlight.49">value</text:span>=<text:span text:style-name="highlight.50">"0"</text:span><text:span text:style-name="highlight.51">&gt;</text:span><text:span text:style-name="highlight.52">&lt;/add<text:span text:style-name="highlight.53">&gt;</text:span></text:span></text:span><text:line-break/><text:tab/><text:tab/><text:span text:style-name="highlight.54"><text:span text:style-name="highlight.55">&lt;add</text:span> <text:span text:style-name="highlight.56">key</text:span>=<text:span text:style-name="highlight.57">"ADVANTECH_AI_DIFFERENZIALI"</text:span> <text:span text:style-name="highlight.58">value</text:span>=<text:span text:style-name="highlight.59">"1"</text:span><text:span text:style-name="highlight.60">&gt;</text:span><text:span text:style-name="highlight.61">&lt;/add<text:span text:style-name="highlight.62">&gt;</text:span></text:span></text:span><text:line-break/><text:tab/><text:tab/><text:span text:style-name="highlight.63">&lt;!--seriale di comunicazione con il modulo ADAM 4018 se previsto (""=non collegato)--&gt;</text:span><text:line-break/><text:tab/><text:tab/><text:span text:style-name="highlight.64"><text:span text:style-name="highlight.65">&lt;add</text:span> <text:span text:style-name="highlight.66">key</text:span>=<text:span text:style-name="highlight.67">"COMM_ADAM_4018"</text:span> <text:span text:style-name="highlight.68">value</text:span>=<text:span text:style-name="highlight.69">""</text:span><text:span text:style-name="highlight.70">&gt;</text:span><text:span text:style-name="highlight.71">&lt;/add<text:span text:style-name="highlight.72">&gt;</text:span></text:span></text:span><text:line-break/><text:tab/><text:tab/><text:span text:style-name="highlight.73">&lt;!--movimantazione assiale--&gt;</text:span><text:line-break/><text:tab/><text:tab/><text:span text:style-name="highlight.74"><text:span text:style-name="highlight.75">&lt;add</text:span> <text:span text:style-name="highlight.76">key</text:span>=<text:span text:style-name="highlight.77">"MOVIMENTAZIONE_ASSIALE"</text:span> <text:span text:style-name="highlight.78">value</text:span>=<text:span text:style-name="highlight.79">"1"</text:span><text:span text:style-name="highlight.80">&gt;</text:span><text:span text:style-name="highlight.81">&lt;/add<text:span text:style-name="highlight.82">&gt;</text:span></text:span></text:span><text:line-break/><text:tab/><text:tab/><text:span text:style-name="highlight.83">&lt;!--1=abilita la lettura degli ingressi--&gt;</text:span><text:line-break/><text:tab/><text:tab/><text:span text:style-name="highlight.84"><text:span text:style-name="highlight.85">&lt;add</text:span> <text:span text:style-name="highlight.86">key</text:span>=<text:span text:style-name="highlight.87">"INGRESSI_ABILITATI"</text:span> <text:span text:style-name="highlight.88">value</text:span>=<text:span text:style-name="highlight.89">"1"</text:span><text:span text:style-name="highlight.90">&gt;</text:span><text:span text:style-name="highlight.91">&lt;/add<text:span text:style-name="highlight.92">&gt;</text:span></text:span></text:span><text:line-break/><text:tab/><text:tab/><text:span text:style-name="highlight.93">&lt;!--generalità del cliente e nome sistema--&gt;</text:span><text:line-break/><text:tab/><text:tab/><text:span text:style-name="highlight.94"><text:span text:style-name="highlight.95">&lt;add</text:span> <text:span text:style-name="highlight.96">key</text:span>=<text:span text:style-name="highlight.97">"CLIENTE"</text:span> <text:span text:style-name="highlight.98">value</text:span>=<text:span text:style-name="highlight.99">"COPRECI"</text:span><text:span text:style-name="highlight.100">&gt;</text:span><text:span text:style-name="highlight.101">&lt;/add<text:span text:style-name="highlight.102">&gt;</text:span></text:span></text:span><text:line-break/><text:tab/><text:tab/><text:span text:style-name="highlight.103"><text:span text:style-name="highlight.104">&lt;add</text:span> <text:span text:style-name="highlight.105">key</text:span>=<text:span text:style-name="highlight.106">"SISTEMA"</text:span> <text:span text:style-name="highlight.107">value</text:span>=<text:span text:style-name="highlight.108">"GAS TAPS TEST SYSTEM"</text:span><text:span text:style-name="highlight.109">&gt;</text:span><text:span text:style-name="highlight.110">&lt;/add<text:span text:style-name="highlight.111">&gt;</text:span></text:span></text:span><text:line-break/><text:tab/><text:tab/><text:span text:style-name="highlight.112">&lt;!--1=abilita la lettura della pressione (ulteriore ingresso Analogico per ogni rubinetto)--&gt;</text:span><text:line-break/><text:tab/><text:tab/><text:span text:style-name="highlight.113"><text:span text:style-name="highlight.114">&lt;add</text:span> <text:span text:style-name="highlight.115">key</text:span>=<text:span text:style-name="highlight.116">"PRESSIONE_ABILITATA"</text:span> <text:span text:style-name="highlight.117">value</text:span>=<text:span text:style-name="highlight.118">"0"</text:span><text:span text:style-name="highlight.119">&gt;</text:span><text:span text:style-name="highlight.120">&lt;/add<text:span text:style-name="highlight.121">&gt;</text:span></text:span></text:span><text:line-break/><text:tab/><text:tab/><text:span text:style-name="highlight.122">&lt;!--posizione prima postazione("DX" o "SX")--&gt;</text:span><text:line-break/><text:tab/><text:tab/><text:span text:style-name="highlight.123"><text:span text:style-name="highlight.124">&lt;add</text:span> <text:span text:style-name="highlight.125">key</text:span>=<text:span text:style-name="highlight.126">"POSIZIONE_PRIMA_POSTAZIONE"</text:span> <text:span text:style-name="highlight.127">value</text:span>=<text:span text:style-name="highlight.128">"DX"</text:span><text:span text:style-name="highlight.129">&gt;</text:span><text:span text:style-name="highlight.130">&lt;/add<text:span text:style-name="highlight.131">&gt;</text:span></text:span></text:span><text:line-break/><text:tab/><text:tab/><text:span text:style-name="highlight.132">&lt;!--presenza braccetto apertura porta--&gt;</text:span><text:line-break/><text:tab/><text:tab/><text:span text:style-name="highlight.133"><text:span text:style-name="highlight.134">&lt;add</text:span> <text:span text:style-name="highlight.135">key</text:span>=<text:span text:style-name="highlight.136">"APERTURA_FORNO"</text:span> <text:span text:style-name="highlight.137">value</text:span>=<text:span text:style-name="highlight.138">"1"</text:span><text:span text:style-name="highlight.139">/&gt;</text:span></text:span><text:line-break/><text:tab/><text:tab/><text:span text:style-name="highlight.140">&lt;!--secondi impiegati nella movimentazione della porta--&gt;</text:span><text:line-break/><text:tab/><text:tab/><text:span text:style-name="highlight.141"><text:span text:style-name="highlight.142">&lt;add</text:span> <text:span text:style-name="highlight.143">key</text:span>=<text:span text:style-name="highlight.144">"TEMPO_APERTURA_FORNO"</text:span> <text:span text:style-name="highlight.145">value</text:span>=<text:span text:style-name="highlight.146">"12"</text:span><text:span text:style-name="highlight.147">/&gt;</text:span></text:span><text:line-break/><text:s text:c="16"/><text:span text:style-name="highlight.148">&lt;!--presenza ventola supplementare di raffreddamento--&gt;</text:span><text:line-break/><text:s text:c="16"/><text:span text:style-name="highlight.149"><text:span text:style-name="highlight.150">&lt;add</text:span> <text:span text:style-name="highlight.151">key</text:span>=<text:span text:style-name="highlight.152">"VENTOLA_FORNO"</text:span> <text:span text:style-name="highlight.153">value</text:span>=<text:span text:style-name="highlight.154">"1"</text:span><text:span text:style-name="highlight.155">/&gt;</text:span></text:span><text:line-break/><text:s text:c="16"/><text:span text:style-name="highlight.156">&lt;!--presenza resistenza supplementare di riscaldamento--&gt;</text:span><text:line-break/><text:s text:c="16"/><text:span text:style-name="highlight.157"><text:span text:style-name="highlight.158">&lt;add</text:span> <text:span text:style-name="highlight.159">key</text:span>=<text:span text:style-name="highlight.160">"RESISTENZA_FORNO"</text:span> <text:span text:style-name="highlight.161">value</text:span>=<text:span text:style-name="highlight.162">"1"</text:span><text:span text:style-name="highlight.163">/&gt;</text:span></text:span><text:line-break/><text:s text:c="16"/><text:span text:style-name="highlight.164">&lt;!--seriale di comunicazione con dispositivo ATEQ--&gt;</text:span><text:line-break/><text:s text:c="16"/><text:span text:style-name="highlight.165"><text:span text:style-name="highlight.166">&lt;add</text:span> <text:span text:style-name="highlight.167">key</text:span>=<text:span text:style-name="highlight.168">"COMM_ATEQ"</text:span> <text:span text:style-name="highlight.169">value</text:span>=<text:span text:style-name="highlight.170">"4"</text:span><text:span text:style-name="highlight.171">/&gt;</text:span></text:span><text:line-break/><text:s text:c="16"/><text:span text:style-name="highlight.172">&lt;!--controllo rotazione massima nello stesso senso--&gt;</text:span><text:line-break/><text:s text:c="16"/><text:span text:style-name="highlight.173"><text:span text:style-name="highlight.174">&lt;add</text:span> <text:span text:style-name="highlight.175">key</text:span>=<text:span text:style-name="highlight.176">"ROTAZIONE_360"</text:span> <text:span text:style-name="highlight.177">value</text:span>=<text:span text:style-name="highlight.178">"1"</text:span><text:span text:style-name="highlight.179">/&gt;</text:span></text:span><text:line-break/><text:tab/><text:span text:style-name="highlight.180"><text:span text:style-name="highlight.181">&lt;/appSettings<text:span text:style-name="highlight.182">&gt;</text:span></text:span></text:span><text:line-break/><text:span text:style-name="highlight.183"><text:span text:style-name="highlight.184">&lt;/configuration<text:span text:style-name="highlight.185">&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Fiţi foarte atenţi să nu schimbaţi formatul fişierului, unele caractere speciale sau spaţii introduse accidental pot compromite pornirea aplicaţiei de testare şi funcţionarea maşinii. De asemenea, opţiunea “COMM_ADAM_4018” nu trebuie setată, deoarece modulul de intrare termocuple ADAM 4018 nu este prezent</text:p>
          </table:table-cell>
        </table:table-row>
      </table:table>
      <text:h text:style-name="Heading_20_2" text:outline-level="2"><text:bookmark-start text:name="pornirea_programului"/>Pornirea programului<text:bookmark-end text:name="pornirea_programului"/></text:h>
      <text:p text:style-name="Text_20_body">
Pentru a porni aplicaţia, selectaţi comanda <text:span text:style-name="Emphasis"><text:span text:style-name="Strong_20_Emphasis">Start » Programe » MAREL » GasTapsEnhTestSystem</text:span></text:span> sau faceţi dublu click pe pictograma<text:span text:style-name="Strong_20_Emphasis">GasTapsEnhTestSystem</text:span> de pe desktop.</text:p>
      <text:p text:style-name="Text_20_body"><draw:frame draw:style-name="mediacenter" draw:name=" Icona &quot;GasTapsEnhTestSystem&quot; nel desktop Legend" text:anchor-type="paragraph" draw:z-index="0" svg:width="3.095625cm"><draw:text-box><text:p text:style-name="legendcenter"><draw:frame draw:style-name="mediacenter" draw:name=" Icona &quot;GasTapsEnhTestSystem&quot; nel desktop" text:anchor-type="paragraph" draw:z-index="0" svg:width="3.095625cm" svg:height="2.5929166666667cm"><draw:image xlink:href="Pictures/f0169c849950588e23c71090eae06f6a.jpg" xlink:type="simple" xlink:show="embed" xlink:actuate="onLoad"/></draw:frame> Icona "GasTapsEnhTestSystem" nel desktop</text:p></draw:text-box></draw:frame>
</text:p>
      <text:h text:style-name="Heading_20_2" text:outline-level="2"><text:bookmark-start text:name="selectarea_limbii"/>Selectarea limbii<text:bookmark-end text:name="selectarea_limbii"/></text:h>
      <text:p text:style-name="Text_20_body">
În bara meniului selectaţi rubrica <text:span text:style-name="Emphasis"><text:span text:style-name="Strong_20_Emphasis">Fişier » Limbă</text:span></text:span> şi apoi faceţi clic cu mouse-ul în elementul corespunzător limbii dorite :</text:p>
      <text:p text:style-name="Text_20_body"><text:span text:style-name="Strong_20_Emphasis">“it”</text:span> =italiană, <text:span text:style-name="Strong_20_Emphasis">“ro“</text:span>=română, <text:span text:style-name="Strong_20_Emphasis">“pl“</text:span>=poloneză etc…</text:p>
      <text:p text:style-name="Text_20_body">Limba selectată va fi activată la următoarea pornire a aplicaţiei.</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ista limbilor disponibile variază în funcţie de fişierele de traducere  ”.po“ aflate în acelaşi director al programului.</text:p>
          </table:table-cell>
        </table:table-row>
      </table:table>
      <text:h text:style-name="Heading_20_2" text:outline-level="2"><text:bookmark-start text:name="inchiderea_programului"/>Închiderea programului<text:bookmark-end text:name="inchiderea_programului"/></text:h>
      <text:p text:style-name="Text_20_body">
Selecţionaţi rubrica <text:span text:style-name="Emphasis"><text:span text:style-name="Strong_20_Emphasis">File » Ieşi</text:span></text:span>din bara meniului sau<text:span text:style-name="Strong_20_Emphasis"> ALT+F4</text:span> sau doar următorul buton din bara instrumentelor:</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faceţi clic pe butonul <text:span text:style-name="Strong_20_Emphasis">Da</text:span> sau apăsaţi <text:span text:style-name="Strong_20_Emphasis">ENTER</text:span> la următorul mesaj de confirmar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u se poate termina programul cu o testare activă. În cazul în care se desfăşoară manipularea uşii, programul aşteaptă să se termine.</text:p>
          </table:table-cell>
        </table:table-row>
      </table:table>
      <text:h text:style-name="Heading_20_1" text:outline-level="1"><text:bookmark-start text:name="interfata_utilizator"/>Interfaţă utilizator<text:bookmark-end text:name="interfata_utilizator"/></text:h>
      <text:p text:style-name="Text_20_body">
Ecranul principal al aplicaţiei este următorul:</text:p>
      <text:p text:style-name="Text_20_body"><draw:frame draw:style-name="mediacenter" draw:name="Ecran principal Legend" text:anchor-type="paragraph" draw:z-index="0" svg:width="11.90625cm"><draw:text-box><text:p text:style-name="legendcenter"><draw:frame draw:style-name="mediacenter" draw:name="Ecran principal" text:anchor-type="paragraph" draw:z-index="0" svg:width="11.90625cm" svg:height="9.525cm"><draw:image xlink:href="Pictures/8a6efe41b0669279f1617735f2ba4471.jpg" xlink:type="simple" xlink:show="embed" xlink:actuate="onLoad"/></draw:frame>Ecran principal</text:p></draw:text-box></draw:frame></text:p>
      <text:p text:style-name="Text_20_body">Bara de sus afişează titlul aplicaţiei şi conţine trei taste pentru redimensionarea şi închiderea programului (consultaţi manualul sistemului operativ instalat în computer). </text:p>
      <text:p text:style-name="Text_20_body">Imediat mai jos se află Bara meniurilor şi Bara instrumentelor. </text:p>
      <text:p text:style-name="Text_20_body">Tot în partea din stânga jos sunt vizibile Lista staţiilor şi testărilor şi Panoul cuptorului.</text:p>
      <text:p text:style-name="Text_20_body">În funcţie de elementul selectat în lista staţiilor din partea centrală a aplicaţiei se pot vizualiza Panoul staţiilor sau Zona grafică.</text:p>
      <text:p text:style-name="Text_20_body">Bara de stare aflată la capătul ferestrei  afişează data şi ora curente fără a o afişa neapărat pe cea standard din windows.</text:p>
      <text:h text:style-name="Heading_20_2" text:outline-level="2"><text:bookmark-start text:name="bara_de_meniuri"/>Bara de meniuri<text:bookmark-end text:name="bara_de_meniuri"/></text:h>
      <text:p text:style-name="Text_20_body">
Din bara de meniuri puteţi avea acces la toate funcţiile prevăzute de programul de testare. Aceste funcţii pot fi selectate cu mouse-ul sau tastatura, apăsând tasta <text:span text:style-name="Strong_20_Emphasis">Alt</text:span> şi apoi litera subliniată a comenzii dorite. Cele mai utilizate pot fi activate şi cu o tastă funcţională sau o combinaţie de taste, astfel cum se afişează în meniul de lângă funcţie.</text:p>
      <text:p text:style-name="Text_20_body">În tabelul următor sunt rezumate toate comenzile meniului:</text:p>
      <table:table>
        <table:table-column/>
        <table:table-column/>
        <table:table-column/>
        <table:table-row>
          <table:table-cell office:value-type="string" table:style-name="tableheader">
            <text:p text:style-name="Table_20_Heading"> Comenzi Meniu </text:p>
          </table:table-cell>
          <table:table-cell office:value-type="string" table:style-name="tableheader">
            <text:p text:style-name="Table_20_Heading"> Descriere </text:p>
          </table:table-cell>
          <table:table-cell office:value-type="string" table:style-name="tableheader">
            <text:p text:style-name="Table_20_Heading"> Scurtătură</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imente</text:p>
          </table:table-cell>
          <table:table-cell office:value-type="string" table:style-name="tablecell">
            <text:p text:style-name="tablealignleft"> Afişează lista evenimentelor înregistrate </text:p>
          </table:table-cell>
          <table:table-cell office:value-type="string" table:style-name="tablecell">
            <text:p text:style-name="tablealignleft"> CTRL + L </text:p>
          </table:table-cell>
        </table:table-row>
        <table:table-row>
          <table:table-cell office:value-type="string" table:style-name="tablecell">
            <text:p text:style-name="tablealignleft"> –&gt; Ieşi </text:p>
          </table:table-cell>
          <table:table-cell office:value-type="string" table:style-name="tablecell">
            <text:p text:style-name="tablealignleft"> Închide aplicaţia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hivă</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e </text:p>
          </table:table-cell>
          <table:table-cell office:value-type="string" table:style-name="tablecell">
            <text:p text:style-name="tablealignleft"> Afişează arhiva componentelor </text:p>
          </table:table-cell>
          <table:table-cell office:value-type="string" table:style-name="tablecell">
            <text:p text:style-name="tablealignleft"> F2 </text:p>
          </table:table-cell>
        </table:table-row>
        <table:table-row>
          <table:table-cell office:value-type="string" table:style-name="tablecell">
            <text:p text:style-name="tablealignleft"> –&gt; Programe avansate </text:p>
          </table:table-cell>
          <table:table-cell office:value-type="string" table:style-name="tablecell">
            <text:p text:style-name="tablealignleft"> Afişează arhiva programelor avansate </text:p>
          </table:table-cell>
          <table:table-cell office:value-type="string" table:style-name="tablecell">
            <text:p text:style-name="tablealignleft"> F3 </text:p>
          </table:table-cell>
        </table:table-row>
        <table:table-row>
          <table:table-cell office:value-type="string" table:style-name="tablecell">
            <text:p text:style-name="tablealignleft"> –&gt; Programe standard </text:p>
          </table:table-cell>
          <table:table-cell office:value-type="string" table:style-name="tablecell">
            <text:p text:style-name="tablealignleft"> Afişează arhiva programelor standard </text:p>
          </table:table-cell>
          <table:table-cell office:value-type="string" table:style-name="tablecell">
            <text:p text:style-name="tablealignleft"> F4 </text:p>
          </table:table-cell>
        </table:table-row>
        <table:table-row>
          <table:table-cell office:value-type="string" table:style-name="tablecell">
            <text:p text:style-name="tablealignleft"> –&gt; Testări </text:p>
          </table:table-cell>
          <table:table-cell office:value-type="string" table:style-name="tablecell">
            <text:p text:style-name="tablealignleft"> Afişează arhiva testărilor </text:p>
          </table:table-cell>
          <table:table-cell office:value-type="string" table:style-name="tablecell">
            <text:p text:style-name="tablealignleft"> F9 </text:p>
          </table:table-cell>
        </table:table-row>
        <table:table-row>
          <table:table-cell office:value-type="string" table:style-name="tablecell">
            <text:p text:style-name="tablealignleft"> –&gt; Testări externe </text:p>
          </table:table-cell>
          <table:table-cell office:value-type="string" table:style-name="tablecell">
            <text:p text:style-name="tablealignleft"> Afişează lista testărilor memorizate pe o altă cale sau unitate </text:p>
          </table:table-cell>
          <table:table-cell office:value-type="string" table:style-name="tablecell">
            <text:p text:style-name="tablealignleft"> ALT + F9 </text:p>
          </table:table-cell>
        </table:table-row>
        <table:table-row>
          <table:table-cell office:value-type="string" table:style-name="tablecell">
            <text:p text:style-name="tablealignleft"> –&gt; Închide </text:p>
          </table:table-cell>
          <table:table-cell office:value-type="string" table:style-name="tablecell">
            <text:p text:style-name="tablealignleft"> Închide o testare deschisă din arhivă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Porneşte utilitatea de backup a testărilor </text:p>
          </table:table-cell>
          <table:table-cell office:value-type="string" table:style-name="tablecell"/>
        </table:table-row>
        <table:table-row>
          <table:table-cell office:value-type="string" table:style-name="tablecell">
            <text:p text:style-name="tablealignleft"> <text:span text:style-name="Strong_20_Emphasis">Testare</text:span> </text:p>
          </table:table-cell>
          <table:table-cell office:value-type="string" table:style-name="tablecell"/>
          <table:table-cell office:value-type="string" table:style-name="tablecell"/>
        </table:table-row>
        <table:table-row>
          <table:table-cell office:value-type="string" table:style-name="tablecell">
            <text:p text:style-name="tablealignleft"> –&gt; Nou </text:p>
          </table:table-cell>
          <table:table-cell office:value-type="string" table:style-name="tablecell">
            <text:p text:style-name="tablealignleft"> Creează o nouă testare  </text:p>
          </table:table-cell>
          <table:table-cell office:value-type="string" table:style-name="tablecell">
            <text:p text:style-name="tablealignleft"> CTRL + N </text:p>
          </table:table-cell>
        </table:table-row>
        <table:table-row>
          <table:table-cell office:value-type="string" table:style-name="tablecell">
            <text:p text:style-name="tablealignleft"> –&gt; Repetă </text:p>
          </table:table-cell>
          <table:table-cell office:value-type="string" table:style-name="tablecell">
            <text:p text:style-name="tablealignleft"> Porneşte o nouă testare cu aceleaşi setări ale ultimei care a fost executată </text:p>
          </table:table-cell>
          <table:table-cell office:value-type="string" table:style-name="tablecell">
            <text:p text:style-name="tablealignleft"> CTRL + R </text:p>
          </table:table-cell>
        </table:table-row>
        <table:table-row>
          <table:table-cell office:value-type="string" table:style-name="tablecell">
            <text:p text:style-name="tablealignleft"> –&gt; Modifică </text:p>
          </table:table-cell>
          <table:table-cell office:value-type="string" table:style-name="tablecell">
            <text:p text:style-name="tablealignleft"> Modifică datele unei testări </text:p>
          </table:table-cell>
          <table:table-cell office:value-type="string" table:style-name="tablecell">
            <text:p text:style-name="tablealignleft"> CTRL + M </text:p>
          </table:table-cell>
        </table:table-row>
        <table:table-row>
          <table:table-cell office:value-type="string" table:style-name="tablecell">
            <text:p text:style-name="tablealignleft"> –&gt; Porneşte </text:p>
          </table:table-cell>
          <table:table-cell office:value-type="string" table:style-name="tablecell">
            <text:p text:style-name="tablealignleft"> Porneşte/Reia o testare </text:p>
          </table:table-cell>
          <table:table-cell office:value-type="string" table:style-name="tablecell">
            <text:p text:style-name="tablealignleft"> F5 </text:p>
          </table:table-cell>
        </table:table-row>
        <table:table-row>
          <table:table-cell office:value-type="string" table:style-name="tablecell">
            <text:p text:style-name="tablealignleft"> –&gt; Suspendă </text:p>
          </table:table-cell>
          <table:table-cell office:value-type="string" table:style-name="tablecell">
            <text:p text:style-name="tablealignleft"> Suspendă o testare </text:p>
          </table:table-cell>
          <table:table-cell office:value-type="string" table:style-name="tablecell">
            <text:p text:style-name="tablealignleft"> F6 </text:p>
          </table:table-cell>
        </table:table-row>
        <table:table-row>
          <table:table-cell office:value-type="string" table:style-name="tablecell">
            <text:p text:style-name="tablealignleft"> –&gt; Suspendă şi deblochează </text:p>
          </table:table-cell>
          <table:table-cell office:value-type="string" table:style-name="tablecell">
            <text:p text:style-name="tablealignleft"> Suspendă o testare şi deblochează motoarele </text:p>
          </table:table-cell>
          <table:table-cell office:value-type="string" table:style-name="tablecell"/>
        </table:table-row>
        <table:table-row>
          <table:table-cell office:value-type="string" table:style-name="tablecell">
            <text:p text:style-name="tablealignleft"> –&gt; Elimină </text:p>
          </table:table-cell>
          <table:table-cell office:value-type="string" table:style-name="tablecell">
            <text:p text:style-name="tablealignleft"> Elimină o testare </text:p>
          </table:table-cell>
          <table:table-cell office:value-type="string" table:style-name="tablecell"/>
        </table:table-row>
        <table:table-row>
          <table:table-cell office:value-type="string" table:style-name="tablecell">
            <text:p text:style-name="tablealignleft"> –&gt; Salvează </text:p>
          </table:table-cell>
          <table:table-cell office:value-type="string" table:style-name="tablecell">
            <text:p text:style-name="tablealignleft"> Salvează o testare în arhivă </text:p>
          </table:table-cell>
          <table:table-cell office:value-type="string" table:style-name="tablecell"/>
        </table:table-row>
        <table:table-row>
          <table:table-cell office:value-type="string" table:style-name="tablecell">
            <text:p text:style-name="tablealignleft"> –&gt; Detalii </text:p>
          </table:table-cell>
          <table:table-cell office:value-type="string" table:style-name="tablecell">
            <text:p text:style-name="tablealignleft"> Afişează detaliile programului staţiei selectate </text:p>
          </table:table-cell>
          <table:table-cell office:value-type="string" table:style-name="tablecell">
            <text:p text:style-name="tablealignleft"> CTRL + D </text:p>
          </table:table-cell>
        </table:table-row>
        <table:table-row>
          <table:table-cell office:value-type="string" table:style-name="tablecell">
            <text:p text:style-name="tablealignleft"> –&gt; Valori maxime </text:p>
          </table:table-cell>
          <table:table-cell office:value-type="string" table:style-name="tablecell">
            <text:p text:style-name="tablealignleft"> Afişează fereastra de analiză a valorilor maxime </text:p>
          </table:table-cell>
          <table:table-cell office:value-type="string" table:style-name="tablecell">
            <text:p text:style-name="tablealignleft"> CTRL + V </text:p>
          </table:table-cell>
        </table:table-row>
        <table:table-row>
          <table:table-cell office:value-type="string" table:style-name="tablecell">
            <text:p text:style-name="tablealignleft"> –&gt; Probe etanşare </text:p>
          </table:table-cell>
          <table:table-cell office:value-type="string" table:style-name="tablecell">
            <text:p text:style-name="tablealignleft"> Afişează fereastra cu lista probelor de etanşare efectuate </text:p>
          </table:table-cell>
          <table:table-cell office:value-type="string" table:style-name="tablecell">
            <text:p text:style-name="tablealignleft"> CTRL + T </text:p>
          </table:table-cell>
        </table:table-row>
        <table:table-row>
          <table:table-cell office:value-type="string" table:style-name="tablecell">
            <text:p text:style-name="tablealignleft"> –&gt; Rezultat </text:p>
          </table:table-cell>
          <table:table-cell office:value-type="string" table:style-name="tablecell">
            <text:p text:style-name="tablealignleft"> Afişează fereastra pentru introducerea/modificarea unui eventual rezultat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Staţi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ează </text:p>
          </table:table-cell>
          <table:table-cell office:value-type="string" table:style-name="tablecell">
            <text:p text:style-name="tablealignleft"> Afişează fereastra pentru calibrarea cuplului staţiei </text:p>
          </table:table-cell>
          <table:table-cell office:value-type="string" table:style-name="tablecell"/>
        </table:table-row>
        <table:table-row>
          <table:table-cell office:value-type="string" table:style-name="tablecell">
            <text:p text:style-name="tablealignleft"> –&gt; Salvează şi continuă </text:p>
          </table:table-cell>
          <table:table-cell office:value-type="string" table:style-name="tablecell">
            <text:p text:style-name="tablealignleft"> Salvează datele staţiei şi continuă testarea cu cele rămase </text:p>
          </table:table-cell>
          <table:table-cell office:value-type="string" table:style-name="tablecell"/>
        </table:table-row>
        <table:table-row>
          <table:table-cell office:value-type="string" table:style-name="tablecell">
            <text:p text:style-name="tablealignleft"> –&gt; Exclude şi continuă </text:p>
          </table:table-cell>
          <table:table-cell office:value-type="string" table:style-name="tablecell">
            <text:p text:style-name="tablealignleft"> Elimină datele staţiei şi continuă testarea cu cele rămase </text:p>
          </table:table-cell>
          <table:table-cell office:value-type="string" table:style-name="tablecell"/>
        </table:table-row>
        <table:table-row>
          <table:table-cell office:value-type="string" table:style-name="tablecell">
            <text:p text:style-name="tablealignleft"> <text:span text:style-name="Strong_20_Emphasis">Instrumente</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ează componentele </text:p>
          </table:table-cell>
          <table:table-cell office:value-type="string" table:style-name="tablecell">
            <text:p text:style-name="tablealignleft"> Deschide panoul pentru gestionarea manuală a staţiilor </text:p>
          </table:table-cell>
          <table:table-cell office:value-type="string" table:style-name="tablecell">
            <text:p text:style-name="tablealignleft"> F8 </text:p>
          </table:table-cell>
        </table:table-row>
        <table:table-row>
          <table:table-cell office:value-type="string" table:style-name="tablecell">
            <text:p text:style-name="tablealignleft"> –&gt; Calibrare cuptor </text:p>
          </table:table-cell>
          <table:table-cell office:value-type="string" table:style-name="tablecell">
            <text:p text:style-name="tablealignleft"> (opţional) Deschide panoul pentru calibrarea termocuplelor de măsurare a temperaturilor </text:p>
          </table:table-cell>
          <table:table-cell office:value-type="string" table:style-name="tablecell"/>
        </table:table-row>
        <table:table-row>
          <table:table-cell office:value-type="string" table:style-name="tablecell">
            <text:p text:style-name="tablealignleft"> –&gt; Parolă </text:p>
          </table:table-cell>
          <table:table-cell office:value-type="string" table:style-name="tablecell">
            <text:p text:style-name="tablealignleft"> Activează/Dezactivează funcţii administrator protejate prin parolă </text:p>
          </table:table-cell>
          <table:table-cell office:value-type="string" table:style-name="tablecell"/>
        </table:table-row>
        <table:table-row>
          <table:table-cell office:value-type="string" table:style-name="tablecell">
            <text:p text:style-name="tablealignleft"> <text:span text:style-name="Strong_20_Emphasis">Setări</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ic </text:p>
          </table:table-cell>
          <table:table-cell office:value-type="string" table:style-name="tablecell">
            <text:p text:style-name="tablealignleft"> Afişează/Modifică setările graficului </text:p>
          </table:table-cell>
          <table:table-cell office:value-type="string" table:style-name="tablecell">
            <text:p text:style-name="tablealignleft"> F10 </text:p>
          </table:table-cell>
        </table:table-row>
        <table:table-row>
          <table:table-cell office:value-type="string" table:style-name="tablecell">
            <text:p text:style-name="tablealignleft"> –&gt; Opţiuni </text:p>
          </table:table-cell>
          <table:table-cell office:value-type="string" table:style-name="tablecell">
            <text:p text:style-name="tablealignleft"> Deschide panoul setărilor programului </text:p>
          </table:table-cell>
          <table:table-cell office:value-type="string" table:style-name="tablecell">
            <text:p text:style-name="tablealignleft"> F11 </text:p>
          </table:table-cell>
        </table:table-row>
      </table:table>
      <text:h text:style-name="Heading_20_2" text:outline-level="2"><text:bookmark-start text:name="bara_de_instrumente"/>Bara de instrumente<text:bookmark-end text:name="bara_de_instrumente"/></text:h>
      <text:p text:style-name="Text_20_body">În bara de instrumente se află tastele pentru accesul rapid la unele comenzi ale meniului:</text:p>
      <table:table>
        <table:table-column/>
        <table:table-column/>
        <table:table-column/>
        <table:table-row>
          <table:table-cell office:value-type="string" table:style-name="tableheader">
            <text:p text:style-name="Table_20_Heading"> Tasta </text:p>
          </table:table-cell>
          <table:table-cell office:value-type="string" table:style-name="tableheader">
            <text:p text:style-name="Table_20_Heading"> Tasta Bară Instrumente </text:p>
          </table:table-cell>
          <table:table-cell office:value-type="string" table:style-name="tableheader">
            <text:p text:style-name="Table_20_Heading"> Comandă meniu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Închide aplicaţia </text:p>
          </table:table-cell>
          <table:table-cell office:value-type="string" table:style-name="tablecell">
            <text:p text:style-name="tablealignleft"> Fişier–&gt;Ieş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ctivează/Dezactivează funcţii protejate prin parolă </text:p>
          </table:table-cell>
          <table:table-cell office:value-type="string" table:style-name="tablecell">
            <text:p text:style-name="tablealignleft"> Instrumente –&gt;Parolă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Afişează arhiva componentelor </text:p>
          </table:table-cell>
          <table:table-cell office:value-type="string" table:style-name="tablecell">
            <text:p text:style-name="tablealignleft"> Arhivă–&gt;Componen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Afişează arhiva programelor avansate </text:p>
          </table:table-cell>
          <table:table-cell office:value-type="string" table:style-name="tablecell">
            <text:p text:style-name="tablealignleft"> Arhivă→Programe avansa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Afişează arhiva programelor standard </text:p>
          </table:table-cell>
          <table:table-cell office:value-type="string" table:style-name="tablecell">
            <text:p text:style-name="tablealignleft"> Arhivă→Programe standar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Afişează arhiva testărilor </text:p>
          </table:table-cell>
          <table:table-cell office:value-type="string" table:style-name="tablecell">
            <text:p text:style-name="tablealignleft"> Arhivă–&gt;Testăr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Închide o testare deschisă din arhivă Arhivă–&gt; Închide </text:p>
          </tabl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ează o nouă testare </text:p>
          </table:table-cell>
          <table:table-cell office:value-type="string" table:style-name="tablecell">
            <text:p text:style-name="tablealignleft"> Testare –&gt;Nou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Porneşte o nouă testare cu aceleaşi setări ale ultimei care a fost executată </text:p>
          </table:table-cell>
          <table:table-cell office:value-type="string" table:style-name="tablecell">
            <text:p text:style-name="tablealignleft"> Testare–&gt;Repetă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ă datele unei testări </text:p>
          </table:table-cell>
          <table:table-cell office:value-type="string" table:style-name="tablecell">
            <text:p text:style-name="tablealignleft"> Testare–&gt;Modifică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Porneşte/Reia o testare </text:p>
          </table:table-cell>
          <table:table-cell office:value-type="string" table:style-name="tablecell">
            <text:p text:style-name="tablealignleft"> Testare–&gt;Porneş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uspendă o testare </text:p>
          </table:table-cell>
          <table:table-cell office:value-type="string" table:style-name="tablecell">
            <text:p text:style-name="tablealignleft"> Testare–&gt;Suspendă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uspendă o testare şi deblochează motoarele </text:p>
          </table:table-cell>
          <table:table-cell office:value-type="string" table:style-name="tablecell">
            <text:p text:style-name="tablealignright">  Testare–&gt;Suspendă şi deblochează</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ă o testare </text:p>
          </table:table-cell>
          <table:table-cell office:value-type="string" table:style-name="tablecell">
            <text:p text:style-name="tablealignleft"> Testare–&gt; Elimină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ează o testare în arhivă </text:p>
          </table:table-cell>
          <table:table-cell office:value-type="string" table:style-name="tablecell">
            <text:p text:style-name="tablealignleft"> Testare–&gt;Salvează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Afişează detaliile programului staţiei selectate l Testare–&gt;Detalii </text:p>
          </table:table-cell>
          <table:table-cell office:value-type="string" table:style-nam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Deschide panoul setărilor programului </text:p>
          </table:table-cell>
          <table:table-cell office:value-type="string" table:style-name="tablecell">
            <text:p text:style-name="tablealignleft"> Setări–&gt;Opţiun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Deschide panoul pentru gestionarea manuală a staţiilor </text:p>
          </table:table-cell>
          <table:table-cell office:value-type="string" table:style-name="tablecell">
            <text:p text:style-name="tablealignleft"> Instrumente–&gt;Instalează componente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ă setările graficului </text:p>
          </table:table-cell>
          <table:table-cell office:value-type="string" table:style-name="tablecell">
            <text:p text:style-name="tablealignleft"> Setări–&gt;Grafic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Afişează registrul evenimente </text:p>
          </table:table-cell>
          <table:table-cell office:value-type="string" table:style-name="tablecell">
            <text:p text:style-name="tablealignleft"> Fişier–&gt;Evenimente</text:p>
          </table:table-cell>
        </table:table-row>
      </table:table>
      <text:h text:style-name="Heading_20_2" text:outline-level="2"><text:bookmark-start text:name="lista_statii_si_testari"/>Lista staţii şi testări<text:bookmark-end text:name="lista_statii_si_testari"/></text:h>
      <text:p text:style-name="Text_20_body">
Nella lista tip arbore se afişează cuptorul şi staţiile de probă a componentelor. Selecţionând cuptorul, programul afişează Panoul setărilor; dimpotrivă, selectând o staţie se afişează datele respective cu lista curbelor achiziţionate şi graficul achiziţiei eventual selectate Zona grafică. </text:p>
      <text:p text:style-name="Text_20_body"><draw:frame draw:style-name="mediacenter" draw:name="Listă staţii şi testări Legend" text:anchor-type="paragraph" draw:z-index="0" svg:width="5.318125cm"><draw:text-box><text:p text:style-name="legendcenter"><draw:frame draw:style-name="mediacenter" draw:name="Listă staţii şi testări" text:anchor-type="paragraph" draw:z-index="0" svg:width="5.318125cm" svg:height="6.4029166666667cm"><draw:image xlink:href="Pictures/4d8f42f16bb157cdd2ef7241a876fcb4.jpg" xlink:type="simple" xlink:show="embed" xlink:actuate="onLoad"/></draw:frame>Listă staţii şi testări</text:p></draw:text-box></draw:frame></text:p>
      <text:p text:style-name="Text_20_body">Eventualele alte testări redeschise din arhivă sunt adăugate la coadă şi sunt reprezentate de o imagine diferită:</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oul_cuptorului"/>Panoul cuptorului<text:bookmark-end text:name="panoul_cuptorului"/></text:h>
      <text:p text:style-name="Text_20_body">
Informaţiile privind funcţionarea cuptorului sunt grupate în următorul panou:</text:p>
      <text:p text:style-name="Text_20_body"><draw:frame draw:style-name="mediacenter" draw:name="Panou cuptor Legend" text:anchor-type="paragraph" draw:z-index="0" svg:width="5.318125cm"><draw:text-box><text:p text:style-name="legendcenter"><draw:frame draw:style-name="mediacenter" draw:name="Panou cuptor" text:anchor-type="paragraph" draw:z-index="0" svg:width="5.318125cm" svg:height="7.7258333333333cm"><draw:image xlink:href="Pictures/006a1cf9fdde5f29f794f42c7ecc4337.jpg" xlink:type="simple" xlink:show="embed" xlink:actuate="onLoad"/></draw:frame>Panou cuptor</text:p></draw:text-box></draw:frame></text:p>
      <text:h text:style-name="Heading_20_5" text:outline-level="5"><text:bookmark-start text:name="temperatura_citita_c"/>Temperatura citită (°C)<text:bookmark-end text:name="temperatura_citita_c"/></text:h>
      <text:p text:style-name="Text_20_body">
Afişează temperatura internă măsurată de senzorul cuptorului.</text:p>
      <text:h text:style-name="Heading_20_5" text:outline-level="5"><text:bookmark-start text:name="temperatura_setata_c"/>Temperatura setată (°C)<text:bookmark-end text:name="temperatura_setata_c"/></text:h>
      <text:p text:style-name="Text_20_body">
Prag de temperatură setată manual. Este abilitată numai dacă este selectată modalitatea de control manual.</text:p>
      <text:h text:style-name="Heading_20_5" text:outline-level="5"><text:bookmark-start text:name="stare"/>Stare<text:bookmark-end text:name="stare"/></text:h>
      <text:p text:style-name="Text_20_body">
Indică modalitatea de funcţionare şi starea comunicării seriale, însoţită de o pictogramă corespunzătoare. 
</text:p>
      <text:list text:style-name="List_20_1">
        <text:list-item>
          <text:p text:style-name="Text_20_body"> ONLINE–AUTO;</text:p>
        </text:list-item>
      </text:list>
      <text:list text:style-name="List_20_1">
        <text:list-item>
          <text:p text:style-name="Text_20_body"> ONLINE–MANUAL;</text:p>
        </text:list-item>
      </text:list>
      <text:list text:style-name="List_20_1">
        <text:list-item>
          <text:p text:style-name="Text_20_body"> EROARE.  </text:p>
        </text:list-item>
      </text:list>
      <text:p text:style-name="Text_20_body">
Dacă se afişează starea de eroare în chenarul de mai jos, este menţionată şi o descriere explicativă a problemei constatate.</text:p>
      <text:p text:style-name="Text_20_body">Pentru a cunoaşte funcţiile tastelor, consultaţi paragraful Opţiuni Cuptor.</text:p>
      <text:h text:style-name="Heading_20_2" text:outline-level="2"><text:bookmark-start text:name="panoul_statiilor"/>Panoul staţiilor<text:bookmark-end text:name="panoul_statiilor"/></text:h>
      <text:p text:style-name="Text_20_body">
Panoul staţiilor oferă un tablou general al stării sistemului, afişând în acelaşi timp toate zonele de testare:</text:p>
      <text:p text:style-name="Text_20_body"> <draw:frame draw:style-name="mediacenter" draw:name="Panoul staţiilor Legend" text:anchor-type="paragraph" draw:z-index="0" svg:width="10.583333333333cm"><draw:text-box><text:p text:style-name="legendcenter"><draw:frame draw:style-name="mediacenter" draw:name="Panoul staţiilor" text:anchor-type="paragraph" draw:z-index="0" svg:width="10.583333333333cm" svg:height="8.6254166666667cm"><draw:image xlink:href="Pictures/020d7f2f8bca0ec165f9e8c3b80797e0.jpg" xlink:type="simple" xlink:show="embed" xlink:actuate="onLoad"/></draw:frame>Panoul staţiilor</text:p></draw:text-box></draw:frame></text:p>
      <text:p text:style-name="Text_20_body">În partea de sus, în comun pentru toate staţiile, sunt afişate data/ora de pornire a testării, descrierea probei şi programul de testare. Imediat mai jos, pentru fiecare staţie informaţiile afişate sunt:</text:p>
      <text:list text:style-name="List_20_1">
        <text:list-item>
          <text:p text:style-name="Text_20_body"> În partea din stânga sus, este afişat numărul staţiei, iar la dreapta, un indicator colorat şi o etichetă care indică starea, aşa cum se arată în următorul tabel:</text:p>
        </text:list-item>
      </text:list>
      <table:table>
        <table:table-column/>
        <table:table-column/>
        <table:table-column/>
        <table:table-row>
          <table:table-cell office:value-type="string" table:style-name="tableheader" table:number-columns-spanned="3">
            <text:p text:style-name="Table_20_Heading"> Listă stările staţie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95d688db5ebaf2357ce33a52b954f0e.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Staţie nu în testa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8f915b4b42c2160992b17a348ea2a9a.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Staţie cu testare inactivă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acf37da14ab24a2dda12344b3c7475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Staţie cu testare activă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e87a2767be0515456e91c1bf488411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oare de comunicare hardware cu staţia </text:p>
          </table:table-cell>
        </table:table-row>
      </table:table>
      <text:list text:style-name="List_20_1">
        <text:list-item>
          <text:p text:style-name="Text_20_body"> Imediat mai jos se vizualizează <text:span text:style-name="Strong_20_Emphasis">furnizorul/tipul</text:span>,  <text:span text:style-name="Strong_20_Emphasis">modelul</text:span> şi <text:span text:style-name="Strong_20_Emphasis">eşantionul/codul/ANC</text:span> referitor la componentă. În funcţie de tipul programului aflat în execuţie sunt menţionate, de asemenea, următoarele detalii ale testării : </text:p>
        </text:list-item>
      </text:list>
      <text:list text:style-name="Numbering_20_1">
        <text:list-item>
          <text:p text:style-name="Text_20_body"> <text:span text:style-name="Strong_20_Emphasis">Program standard</text:span>: step actual, total step, ciclu actual, total cicluri şi contor absolut al ciclului aflat în execuţie;</text:p>
        </text:list-item>
        <text:list-item>
          <text:p text:style-name="Text_20_body"> <text:span text:style-name="Strong_20_Emphasis">Program avansat</text:span>: bloc actual, total blocuri, comandă actuală, total comenzi şi numele comenzii aflate în execuţie;</text:p>
        </text:list-item>
      </text:list>
      <text:list text:style-name="List_20_1">
        <text:list-item>
          <text:p text:style-name="Text_20_body"> Mai jos este afişat graficul şi o săgeată spre dreapta sau stânga care arată sensul ultimei rotaţii efectuate. Imediat mai jos, temperatura măsurării şi presiunea exercitată pe componentă. La dreapta, o pictogramă de culoare roşie sau verde şi o expresie “OK”,”KO“ care arată prezenţa sau absenţa eventualelor erori menţionate în căsuţele de mai jos.</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Valoarea presiunii este vizibilă numai dacă la pornirea testării, pentru câmpul <text:span text:style-name="Strong_20_Emphasis">Presiune (N)</text:span> este specificată o valoare diferită de 0. Va fi vizualizat de culoare verde dacă se încadrează în toleranţa specificată, în caz contrar de culoare roşie. </text:p>
          </table:table-cell>
        </table:table-row>
      </table:table>
      <text:h text:style-name="Heading_20_2" text:outline-level="2"><text:bookmark-start text:name="zona_grafica"/>Zona grafică<text:bookmark-end text:name="zona_grafica"/></text:h>
      <text:p text:style-name="Text_20_body">
Selectând din lista testărilor o singură staţie, programul arată lista curbelor măsurate şi graficul referitor la valorile achiziţionate:</text:p>
      <text:p text:style-name="Text_20_body">{{ gastapsenhtestsystem:ro_grapharea.jpg?600 |Zona grafică}</text:p>
      <text:p text:style-name="Text_20_body">În bara de sus se află următoarele taste:
</text:p>
      <table:table>
        <table:table-column/>
        <table:table-column/>
        <table:table-row>
          <table:table-cell office:value-type="string" table:style-name="tableheader" table:number-columns-spanned="2">
            <text:p text:style-name="Table_20_Heading"> Instrumentele zonei grafic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Afişează în acelaşi timp toate curbele achiziţ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Afişează în acelaşi timp toate curbele măsurate în sens antiorar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Afişează în acelaşi timp toate curbele măsurate în sens orar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Afişează curbele cu valorile de vârf mai ridicate obţinute în timpul rotaţiei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ctează curbele în eroare. Ţinând apăsate tastele SHIFT + CTRL se activează funcţia de eliminare a curbelor măsurate greşi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Anulează selecţia curbelor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Tipăreşte un raport al curbelor select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ă în format text valorile curbelor select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ează graficul afişat într-o imagine în format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ă punctele introduse în grafic </text:p>
          </table:table-cell>
        </table:table-row>
      </table:table>
      <text:p text:style-name="Text_20_body">În listă, pentru fiecare curbă măsurată, sunt vizibile următoarele informaţii: 
</text:p>
      <text:list text:style-name="List_20_1">
        <text:list-item>
          <text:p text:style-name="Text_20_body">numărul step-ului sau combinaţia bloc/comandă în cazul unei programări avansate;</text:p>
        </text:list-item>
        <text:list-item>
          <text:p text:style-name="Text_20_body"> numărul ciclului referitor la step sau la bloc;</text:p>
        </text:list-item>
        <text:list-item>
          <text:p text:style-name="Text_20_body"> data şi ora măsurării;</text:p>
        </text:list-item>
        <text:list-item>
          <text:p text:style-name="Text_20_body"> sensul: O pentru rotaţie orară, A pentru rotaţie antiorară;</text:p>
        </text:list-item>
        <text:list-item>
          <text:p text:style-name="Text_20_body"> temperatura măsurată la sfârşitul rotaţiei (*);</text:p>
        </text:list-item>
        <text:list-item>
          <text:p text:style-name="Text_20_body"> presiunea măsurată la sfârşitul rotaţiei;</text:p>
        </text:list-item>
        <text:list-item>
          <text:p text:style-name="Text_20_body"> începutul rotaţiei (exprimat în grade);</text:p>
        </text:list-item>
        <text:list-item>
          <text:p text:style-name="Text_20_body"> gradele efectuate;</text:p>
        </text:list-item>
        <text:list-item>
          <text:p text:style-name="Text_20_body"> viteza de rotaţie (exprimată în grade pe secundă);</text:p>
        </text:list-item>
        <text:list-item>
          <text:p text:style-name="Text_20_body"> tipul curbei care poate fi „Auto“ pentru curbele memorizate potrivit setărilor programului de testare, altfel gol pentru celelalte salvate, deoarece au rezultat negativ;</text:p>
        </text:list-item>
        <text:list-item>
          <text:p text:style-name="Text_20_body"> valoarea maximă de cuplu (Nm);</text:p>
        </text:list-item>
        <text:list-item>
          <text:p text:style-name="Text_20_body"> rezultatul curbei;</text:p>
        </text:list-item>
        <text:list-item>
          <text:p text:style-name="Text_20_body"> numărul contactelor măsurate (pentru intrarea 1) în mişcarea axială;</text:p>
        </text:list-item>
        <text:list-item>
          <text:p text:style-name="Text_20_body"> numărul contactelor măsurate (pentru intrările 2, 3, 4) în timpul fazei de rotaţie.</text:p>
        </text:list-item>
      </text:list>
      <text:p text:style-name="Text_20_body">Curbele cu rezultat negativ, atât pentru depăşirea valorii de pe placă la măsurarea cuplului, cât şi pentru probleme la contacte, sunt menţionate cu roș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emperatura va fi cea citită de controllerul cuptorului, cu excepţia cazului în care este prezent un modul suplimentar (ADAM 4018) pentru conectarea termocuplelor suplimentare ce trebuie conectate la fiecare staţie..</text:p>
          </table:table-cell>
        </table:table-row>
      </table:table>
      <text:p text:style-name="Text_20_body">
În chenarul de jos sunt menţionate curbele referitoare la testarea în cauză. Scara cuplului exprimată în Newton sau kilograme este dispusă vertical, scara gradelor este trasată orizontal.</text:p>
      <text:p text:style-name="Text_20_body">Apăsând cu butonul stâng al mouse-ului pe zona grafică se introduce în locul corespunzător un punct care arată valoarea cuplului măsurat (dacă este abilitat în setările grafice, în paranteze sunt vizibile gradele poziţiei).</text:p>
      <text:p text:style-name="Text_20_body">Ţinând apăsat butonul drept, se poate examina rapid valorile cuplului care sunt afişate lângă o bară verticală trasată continuu, corespunzător mouse-ului. </text:p>
      <text:p text:style-name="Text_20_body">
<draw:frame draw:style-name="mediacenter" draw:name=" Exemplu de imprimare grafic Legend" text:anchor-type="paragraph" draw:z-index="0" svg:width="13.229166666667cm"><draw:text-box><text:p text:style-name="legendcenter"><draw:frame draw:style-name="mediacenter" draw:name=" Exemplu de imprimare grafic" text:anchor-type="paragraph" draw:z-index="0" svg:width="13.229166666667cm" svg:height="10.583333333333cm"><draw:image xlink:href="Pictures/0cc13df1860e2c6c9a32d93ba0fbb021.jpg" xlink:type="simple" xlink:show="embed" xlink:actuate="onLoad"/></draw:frame> Exemplu de imprimare grafic</text:p></draw:text-box></draw:frame></text:p>
      <text:h text:style-name="Heading_20_1" text:outline-level="1"><text:bookmark-start text:name="testare"/>Testare<text:bookmark-end text:name="testare"/></text:h>
      <text:p text:style-name="Text_20_body">
În această secţiune vom vedea în detaliu toate operaţiunile care pot fi efectuate în fazele de testare: pornire, suspendare, reluare, modificare, eliminare şi memorizare.</text:p>
      <text:h text:style-name="Heading_20_2" text:outline-level="2"><text:bookmark-start text:name="nou"/>Nou<text:bookmark-end text:name="nou"/></text:h>
      <text:p text:style-name="Text_20_body">
Pentru a începe faza de manipulare şi achiziţie a cuplului, trebuie creată o testare.</text:p>
      <text:p text:style-name="Text_20_body">Selectaţi în meniu <text:span text:style-name="Emphasis"><text:span text:style-name="Strong_20_Emphasis">Testare » Nou</text:span></text:span> sau apăsaţi butoanele <text:span text:style-name="Strong_20_Emphasis">CTRL+N</text:span>; mai simplu, apăsaţi următorul buton din bara de instrumente:</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Programul afişează interfaţa pentru introducerea datelor privind proba de efectuat:</text:p>
      <text:p text:style-name="Text_20_body"><draw:frame draw:style-name="mediacenter" draw:name="Fereastra de pornire a noii testări Legend" text:anchor-type="paragraph" draw:z-index="0" svg:width="10.583333333333cm"><draw:text-box><text:p text:style-name="legendcenter"><draw:frame draw:style-name="mediacenter" draw:name="Fereastra de pornire a noii testări" text:anchor-type="paragraph" draw:z-index="0" svg:width="10.583333333333cm" svg:height="15.372291666667cm"><draw:image xlink:href="Pictures/b68fabc995c82523592f9b7989954def.jpg" xlink:type="simple" xlink:show="embed" xlink:actuate="onLoad"/></draw:frame>Fereastra de pornire a noii testări</text:p></draw:text-box></draw:frame></text:p>
      <text:p text:style-name="Text_20_body">În primul rând, trebuie să alegeţi staţiile pe care se va efectua testarea, apoi apăsaţi cu mouse-ul pe pictogramele robinetelor din chenarul de sus, pentru a le activa sau dezactiva. </text:p>
      <text:p text:style-name="Text_20_body">Dacă este necesar, dar nu se cere în vederea testării, introduceţi o descriere a probei şi apoi, pentru fiecare componentă, introduceţi următoarele informaţii:<text:span text:style-name="Strong_20_Emphasis"> Furnizor/Tip</text:span>, <text:span text:style-name="Strong_20_Emphasis">Model</text:span>, <text:span text:style-name="Strong_20_Emphasis">Descriere</text:span>, <text:span text:style-name="Strong_20_Emphasis">Rotaţie Stg</text:span> (grade), <text:span text:style-name="Strong_20_Emphasis">Rotaţie Dr</text:span>, <text:span text:style-name="Strong_20_Emphasis">Cuplu maxim (Nm)</text:span>, <text:span text:style-name="Strong_20_Emphasis">Presiune (N)</text:span>, <text:span text:style-name="Strong_20_Emphasis">Toleranţă presiune (N)</text:span>, <text:span text:style-name="Strong_20_Emphasis">Contacte axiale</text:span> şi <text:span text:style-name="Strong_20_Emphasis">Contacte rotaţie</text:span>.</text:p>
      <text:p text:style-name="Text_20_body">Pentru a încărca aceste date din arhiva componentelor, selectaţi toate staţiile enumerate în listă făcând clic cu mouse-ul în coloana <text:span text:style-name="Strong_20_Emphasis">Toate</text:span> şi apăsaţi tasta <text:span text:style-name="Strong_20_Emphasis">Încărcare</text:span> pentru a accede la arhivă:</text:p>
      <text:p text:style-name="Text_20_body"><draw:frame draw:style-name="mediacenter" draw:name="Arhivă componente Legend" text:anchor-type="paragraph" draw:z-index="0" svg:width="10.583333333333cm"><draw:text-box><text:p text:style-name="legendcenter"><draw:frame draw:style-name="mediacenter" draw:name="Arhivă componente" text:anchor-type="paragraph" draw:z-index="0" svg:width="10.583333333333cm" svg:height="7.9639583333333cm"><draw:image xlink:href="Pictures/588e882a93fdfaadb8b50d47c520211e.jpg" xlink:type="simple" xlink:show="embed" xlink:actuate="onLoad"/></draw:frame>Arhivă componente</text:p></draw:text-box></draw:frame></text:p>
      <text:p text:style-name="Text_20_body">Evidenţiaţi componenta în listă şi apăsaţi tasta <text:span text:style-name="Strong_20_Emphasis">Selectează</text:span> pentru a reveni la panoul de pornire a testării.</text:p>
      <text:p text:style-name="Text_20_body">Ulterior puteţi modifica manual informaţiile încărcate chiar şi pentru o singură componentă, acţionând asupra selecţiei componentelor din listă. Celelalte câmpuri: <text:span text:style-name="Strong_20_Emphasis">Eşantion/Cod/ANC</text:span>, <text:span text:style-name="Strong_20_Emphasis">Ştanţare/Data producţiei</text:span>, <text:span text:style-name="Strong_20_Emphasis">Lot/Maşină</text:span> şi <text:span text:style-name="Strong_20_Emphasis">Note</text:span> trebuie, în schimb, să fie introduse de fiecare dată.</text:p>
      <text:p text:style-name="Text_20_body">În sfârşit, pentru a selecta programul de testare (unic pentru toate componentele), faceţi clic în panoul programelor Standard sau Avansate şi apăsaţi tasta  <text:span text:style-name="Strong_20_Emphasis">Încărcare</text:span> pentru a accede la fereastra de selectare.</text:p>
      <text:p text:style-name="Text_20_body">Evidenţiaţi-l în lista celor prezente în arhivă şi apăsaţi tasta <text:span text:style-name="Strong_20_Emphasis">Selectează</text:span>. Pentru informaţii suplimentare despre gestionarea programelor standard şi avansate, consultaţi paragrafele respective din capitolul Arhivă. </text:p>
      <text:p text:style-name="Text_20_body">Completaţi procedura cu tasta <text:span text:style-name="Strong_20_Emphasis">Confirmă</text:span> sau apăsaţi tasta <text:span text:style-name="Strong_20_Emphasis">Anulează</text:span> pentru a anula pornire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Modificarea unor câmpuri privind rotaţia, presiunea şi intrările este permisă numai după ce v-aţi autentificat cu parola.</text:p>
          </table:table-cell>
        </table:table-row>
      </table:table>
      <text:h text:style-name="Heading_20_2" text:outline-level="2"><text:bookmark-start text:name="repeta"/>Repetă<text:bookmark-end text:name="repeta"/></text:h>
      <text:p text:style-name="Text_20_body">
După terminarea unei testări, se poate porni una nouă cu aceleaşi date şi acelaşi program ca cel anterior. </text:p>
      <text:p text:style-name="Text_20_body">Selectaţi în meniu <text:span text:style-name="Emphasis"><text:span text:style-name="Strong_20_Emphasis">Testare » Repetă</text:span></text:span> sau apăsaţi butoanele <text:span text:style-name="Strong_20_Emphasis">CTRL+R</text:span>; mai simplu, apăsaţi următorul buton din bara de instrumente:</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La fel ca pentru modificare (a se vedea paragraful următor) programul afişează fereastra pentru a introduce sau schimba toate acele date care nu influenţează funcţionarea testării.   
</text:p>
      <text:h text:style-name="Heading_20_2" text:outline-level="2"><text:bookmark-start text:name="modifica"/>Modifică<text:bookmark-end text:name="modifica"/></text:h>
      <text:p text:style-name="Text_20_body">
Şi în timpul testării se poate modifica o parte a datelor pur descriptive introduse anterior care nu influenţează executarea testului. Selectaţi din meniu <text:span text:style-name="Emphasis"><text:span text:style-name="Strong_20_Emphasis">Testare » Modifică</text:span></text:span> sau apăsaţi butoanele <text:span text:style-name="Strong_20_Emphasis">CTRL+M</text:span>; mai simplu, apăsaţi următorul buton din bara de instrumente:</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in fereastra care apare se pot corecta datele staţiei:<text:span text:style-name="Strong_20_Emphasis">furnizor/tip</text:span>, <text:span text:style-name="Strong_20_Emphasis">model</text:span>, <text:span text:style-name="Strong_20_Emphasis">descriere</text:span>, <text:span text:style-name="Strong_20_Emphasis">Eşantion/Cod/ANC</text:span>, <text:span text:style-name="Strong_20_Emphasis">Ştanţare/Data producţiei</text:span>, <text:span text:style-name="Strong_20_Emphasis">Lot/Maşină</text:span> şi <text:span text:style-name="Strong_20_Emphasis">Note</text:span></text:p>
      <text:p text:style-name="Text_20_body">Nu se pot modifica: cuplul maxim, numărul de contacte axiale şi de rotaţie, gradele de rotaţie (Stg şi Dr), valoarea menţionată pe placă a presiunii şi toleranţa respectivă şi programul de testare aflat în execuţie.</text:p>
      <text:p text:style-name="Text_20_body">Dacă testarea nu a fost încă pornită, se poate elimina una sau mai multe staţii din aceasta. Trebuie să apăsaţi cu mouse-ul pe pictograma corespunzătoare din chenarul de sus şi să răspundeţi <text:span text:style-name="Strong_20_Emphasis">Da</text:span> la următorul mesaj de confirmare. Staţia va fi astfel eliminată din testare, fiind goală.</text:p>
      <text:h text:style-name="Heading_20_2" text:outline-level="2"><text:bookmark-start text:name="pornire"/>Pornire<text:bookmark-end text:name="pornire"/></text:h>
      <text:p text:style-name="Text_20_body">
După crearea unei noi testări trebuie să o porniţi.</text:p>
      <text:p text:style-name="Text_20_body">Selectaţi în meniu <text:span text:style-name="Emphasis"><text:span text:style-name="Strong_20_Emphasis">Testare » Porneşte</text:span></text:span> sau apăsaţi butonul <text:span text:style-name="Strong_20_Emphasis">F5</text:span>; mai simplu, apăsaţi următorul buton din bara de instrumente:</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După pornirea testării, la terminarea fiecărei rotaţii, programul arată graficul cuplului măsurat cu valorile de temperatură şi presiune măsurate pe componentă. Cu ocazia fazei de încercare a etanşării care poate fi executată pe o staţie deodată, corespunzător componentei în cauză, se afişează o bară şi timpul rămas pentru achiziţia rezultatelor. </text:p>
      <text:p text:style-name="Text_20_body">Aceeaşi funcţie poate fi utilizată pentru a relua o testare întreruptă anterior.</text:p>
      <text:h text:style-name="Heading_20_2" text:outline-level="2"><text:bookmark-start text:name="intrerupere"/>Întrerupere<text:bookmark-end text:name="intrerupere"/></text:h>
      <text:p text:style-name="Text_20_body">
Întreruperea unei testări suspendă achiziţia datelor care poate fi reluată anterior. Pentru a suspenda o testare trebuie să selectaţi în meniu <text:span text:style-name="Emphasis"><text:span text:style-name="Strong_20_Emphasis">Testare » Suspendă</text:span></text:span> sau să apăsaţi butonul <text:span text:style-name="Strong_20_Emphasis">F6</text:span>; mai simplu, să apăsaţi următorul buton din bara de instrumente:</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ctaţi apoi <text:span text:style-name="Strong_20_Emphasis">Da</text:span> la următorul mesaj de confirmare. Aşteptaţi ca programul să completeze faza de manipulare pentru a reduce componentele la poziţia de zero iniţial.</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În timpul executării unui program avansat, procesul se opreşte după ce a executat ultima comandă ciclică a blocului</text:p>
          </table:table-cell>
        </table:table-row>
      </table:table>
      <text:h text:style-name="Heading_20_2" text:outline-level="2"><text:bookmark-start text:name="intrerupere_cu_deblocare_motoare"/>Întrerupere cu deblocare motoare<text:bookmark-end text:name="intrerupere_cu_deblocare_motoare"/></text:h>
      <text:p text:style-name="Text_20_body">
La fel ca pentru funcţia <text:span text:style-name="Strong_20_Emphasis">Întrerupere</text:span> şi aceasta opreşte testarea şi, în plus, deblochează şi motoarele.</text:p>
      <text:p text:style-name="Text_20_body">Pentru a suspenda o testare selectaţi în meniul <text:span text:style-name="Emphasis"><text:span text:style-name="Strong_20_Emphasis">Testare » Suspendă</text:span></text:span> sau apăsaţi următorul buton din bara de instrumente:</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Selectaţi apoi <text:span text:style-name="Strong_20_Emphasis">Da</text:span> la următorul mesaj de confirmare. Aşteptaţi ca programul să completeze faza de manipulare pentru a reduce componentele la poziţia de zero iniţial.</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În timpul executării unui program avansat, procesul se opreşte după ce a executat ultima comandă ciclică a blocului</text:p>
          </table:table-cell>
        </table:table-row>
      </table:table>
      <text:h text:style-name="Heading_20_2" text:outline-level="2"><text:bookmark-start text:name="eliminare"/>Eliminare<text:bookmark-end text:name="eliminare"/></text:h>
      <text:p text:style-name="Text_20_body">
Eliminarea unei testări constă în ştergerea definitivă a tuturor datelor achiziţionate. Pentru a efectua această operaţiune trebuie să selectaţi în meniu comanda <text:span text:style-name="Emphasis"><text:span text:style-name="Strong_20_Emphasis">Testare » Elimină</text:span></text:span>; mai simplu, apăsaţi următorul buton din bara de instrumente:</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Apoi apăsaţi tasta <text:span text:style-name="Strong_20_Emphasis">Da</text:span> la următorul mesaj de confirmar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Testarea eliminată nu mai poate fi recuperată, aşadar fiţi foarte atenţi..</text:p>
          </table:table-cell>
        </table:table-row>
      </table:table>
      <text:h text:style-name="Heading_20_2" text:outline-level="2"><text:bookmark-start text:name="memorizare"/>Memorizare<text:bookmark-end text:name="memorizare"/></text:h>
      <text:p text:style-name="Text_20_body">
Această funcţie permite memorizarea în arhivă a unei testări terminate sau întrerupte. În primul rând, se recomandă terminarea introducerii complete a datelor privind proba şi a rezultatului respectiv al testării, pentru ca, după ce a fost arhivată, să poată fi regăsită uşor cu instrumentele de căutare.</text:p>
      <text:p text:style-name="Text_20_body">Selectaţi în meniu comanda <text:span text:style-name="Emphasis"><text:span text:style-name="Strong_20_Emphasis">Testare » Salvează</text:span></text:span>; mai simplu, apăsaţi următorul buton din bara de instrumente:</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ctaţi <text:span text:style-name="Strong_20_Emphasis">Da</text:span> la următorul mesaj de confirmare.</text:p>
      <text:h text:style-name="Heading_20_2" text:outline-level="2"><text:bookmark-start text:name="detalii"/>Detalii<text:bookmark-end text:name="detalii"/></text:h>
      <text:p text:style-name="Text_20_body">
În orioce moment pot fi afişate detaliile programului de testare aflat în execuţie. </text:p>
      <text:p text:style-name="Text_20_body">Mai întâi, trebuie să selectaţi una din staţiile din lista din dreapta şi apoi să selectaţi din meniu <text:span text:style-name="Emphasis"><text:span text:style-name="Strong_20_Emphasis">Testare » Detalii</text:span></text:span> sau să apăsaţi combinaţia de taste <text:span text:style-name="Strong_20_Emphasis">CTRL+D</text:span>; alternativ, apăsaţi următorul buton din bara de instrumente:</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În fereastra care apare sunt recapitulate toate datele testării şi,  în cazul programului standard, toţi paşii programului aflat în execuţie, iar în cazul programului avansat, informaţiile privind blocurile şi comenzile de testare.</text:p>
      <text:p text:style-name="Text_20_body">Pentru a reveni la ecranul principal apăsaţi butonul <text:span text:style-name="Strong_20_Emphasis">Ieşi</text:span>.</text:p>
      <text:h text:style-name="Heading_20_3" text:outline-level="3"><text:bookmark-start text:name="detalii_program_standard"/>Detalii program standard<text:bookmark-end text:name="detalii_program_standard"/></text:h>
      <text:p text:style-name="Text_20_body">
<draw:frame draw:style-name="mediacenter" draw:name="Detali program de test standard Legend" text:anchor-type="paragraph" draw:z-index="0" svg:width="10.583333333333cm"><draw:text-box><text:p text:style-name="legendcenter"><draw:frame draw:style-name="mediacenter" draw:name="Detali program de test standard" text:anchor-type="paragraph" draw:z-index="0" svg:width="10.583333333333cm" svg:height="7.0908333333333cm"><draw:image xlink:href="Pictures/b4c09f20568d9c0c751e89698d472838.jpg" xlink:type="simple" xlink:show="embed" xlink:actuate="onLoad"/></draw:frame>Detali program de test standard</text:p></draw:text-box></draw:frame></text:p>
      <text:p text:style-name="Text_20_body">Pentru fiecare step al programului se afişează: 
</text:p>
      <text:list text:style-name="List_20_1">
        <text:list-item>
          <text:p text:style-name="Text_20_body"> <text:span text:style-name="Strong_20_Emphasis">N.:</text:span> Număr progresiv;</text:p>
        </text:list-item>
        <text:list-item>
          <text:p text:style-name="Text_20_body"> <text:span text:style-name="Strong_20_Emphasis">N.C.:</text:span> Număr cicluri totale; </text:p>
        </text:list-item>
        <text:list-item>
          <text:p text:style-name="Text_20_body"> <text:span text:style-name="Strong_20_Emphasis">I.:</text:span> Grade început rotaţie;</text:p>
        </text:list-item>
        <text:list-item>
          <text:p text:style-name="Text_20_body"> <text:span text:style-name="Strong_20_Emphasis">F.:</text:span> Grade sfârşit rotaţie;</text:p>
        </text:list-item>
        <text:list-item>
          <text:p text:style-name="Text_20_body"> <text:span text:style-name="Strong_20_Emphasis">Grade/Sec.:</text:span> Viteză de rotaţie;</text:p>
        </text:list-item>
        <text:list-item>
          <text:p text:style-name="Text_20_body"> <text:span text:style-name="Strong_20_Emphasis">C. Mişc. Axială:</text:span> O dată la câte cicluri se execută mişcarea axială;</text:p>
        </text:list-item>
        <text:list-item>
          <text:p text:style-name="Text_20_body"> <text:span text:style-name="Strong_20_Emphasis">C. Ril. Cuplu:</text:span> O dată la câte cicluri se execută măsurarea cuplului;</text:p>
        </text:list-item>
        <text:list-item>
          <text:p text:style-name="Text_20_body"> <text:span text:style-name="Strong_20_Emphasis">T. (°C):</text:span> Temperatura de setpoint a cuptorului;</text:p>
        </text:list-item>
        <text:list-item>
          <text:p text:style-name="Text_20_body"> <text:span text:style-name="Strong_20_Emphasis">C.Eliberare:</text:span> O dată la câte cicluri se execută eliberarea;</text:p>
        </text:list-item>
        <text:list-item>
          <text:p text:style-name="Text_20_body"> <text:span text:style-name="Strong_20_Emphasis">Aşteptare:</text:span> Timp de aşteptare la sfârşitul rotaţiei înainte de a efectua revenirea;</text:p>
        </text:list-item>
        <text:list-item>
          <text:p text:style-name="Text_20_body"> <text:span text:style-name="Strong_20_Emphasis">Sens:</text:span> Sensul iniţial al rotaţiei;</text:p>
        </text:list-item>
        <text:list-item>
          <text:p text:style-name="Text_20_body"> <text:span text:style-name="Strong_20_Emphasis">Cont. axiale:</text:span> Contacte axiale conectate;</text:p>
        </text:list-item>
        <text:list-item>
          <text:p text:style-name="Text_20_body"> <text:span text:style-name="Strong_20_Emphasis">Cont. rotaţie:</text:span> Contacte rotaţie conectate.</text:p>
        </text:list-item>
      </text:list>
      <text:h text:style-name="Heading_20_3" text:outline-level="3"><text:bookmark-start text:name="detalii_program_avansat"/>Detalii program avansat<text:bookmark-end text:name="detalii_program_avansat"/></text:h>
      <text:p text:style-name="Text_20_body"><draw:frame draw:style-name="mediacenter" draw:name="Detali program de test avansat Legend" text:anchor-type="paragraph" draw:z-index="0" svg:width="10.583333333333cm"><draw:text-box><text:p text:style-name="legendcenter"><draw:frame draw:style-name="mediacenter" draw:name="Detali program de test avansat" text:anchor-type="paragraph" draw:z-index="0" svg:width="10.583333333333cm" svg:height="7.0908333333333cm"><draw:image xlink:href="Pictures/957dace50723f050ededf8fab0d67409.jpg" xlink:type="simple" xlink:show="embed" xlink:actuate="onLoad"/></draw:frame>Detali program de test avansat</text:p></draw:text-box></draw:frame></text:p>
      <text:p text:style-name="Text_20_body">
Această fereastră arată lista blocurilor cu comenzile respective care caracterizează programul curent. Pentru fiecare bloc lângă numărul progresiv (în paranteze pătrate) şi nume, sunt menţionate numărul de cicluri executate şi totalul. Imediat mai jos sunt enumerate toate comenzile în modalitate extinsă cu parametrii respectivi în paranteze pătrate. Pictogramele de la stânga fiecărui element arată starea actuală a programului:</text:p>
      <table:table>
        <table:table-column/>
        <table:table-column/>
        <table:table-row>
          <table:table-cell office:value-type="string" table:style-name="tableheader">
            <text:p text:style-name="Table_20_Heading">Pictogramă</text:p>
          </table:table-cell>
          <table:table-cell office:value-type="string" table:style-name="tableheader">
            <text:p text:style-name="Table_20_Heading">Descrier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c executat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c neexecutat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c în execuţi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omandă ciclică executată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omandă ciclică în execuţi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omandă ciclică neexecutată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comandă executată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comandă executată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comandă executată </text:p>
          </table:table-cell>
        </table:table-row>
      </table:table>
      <text:h text:style-name="Heading_20_2" text:outline-level="2"><text:bookmark-start text:name="valori_maxime"/>Valori maxime<text:bookmark-end text:name="valori_maxime"/></text:h>
      <text:p text:style-name="Text_20_body">Această funcţie permite analizarea pentru fiecare staţie a valorilor maxime ale curbelor de cuplu achiziţionate în timpul testării.</text:p>
      <text:p text:style-name="Text_20_body">Selectaţi din meniu <text:span text:style-name="Emphasis"><text:span text:style-name="Strong_20_Emphasis">Testare » Valori maxime</text:span></text:span> sau apăsaţi combinaţia de taste <text:span text:style-name="Strong_20_Emphasis">CTRL + V</text:span> pentru a accede la următoarea fereastră:</text:p>
      <text:p text:style-name="Text_20_body">
<draw:frame draw:style-name="mediacenter" draw:name="Fereastră valori maxime Legend" text:anchor-type="paragraph" draw:z-index="0" svg:width="10.583333333333cm"><draw:text-box><text:p text:style-name="legendcenter"><draw:frame draw:style-name="mediacenter" draw:name="Fereastră valori maxime" text:anchor-type="paragraph" draw:z-index="0" svg:width="10.583333333333cm" svg:height="8.3079166666667cm"><draw:image xlink:href="Pictures/63a43b6cb1e0aa60de27216f1c9edefb.jpg" xlink:type="simple" xlink:show="embed" xlink:actuate="onLoad"/></draw:frame>Fereastră valori maxime</text:p></draw:text-box></draw:frame></text:p>
      <text:p text:style-name="Text_20_body">
Staţia sau staţiile de analizat pot fi selectate din lista vizibilă în partea din stânga sus a ferestrei. </text:p>
      <text:p text:style-name="Text_20_body">Imediat mai jos trebuie activate căsuţele <text:span text:style-name="Strong_20_Emphasis">Orare</text:span>/<text:span text:style-name="Strong_20_Emphasis">Antiorare</text:span> pentru afişarea curbelor respective.</text:p>
      <text:p text:style-name="Text_20_body">În formular sunt afişate trei grafice, mai precis, începând de sus:</text:p>
      <text:list text:style-name="List_20_1">
        <text:list-item>
          <text:p text:style-name="Text_20_body"> <text:span text:style-name="Strong_20_Emphasis">graficul curbelor valorilor maxime</text:span>;</text:p>
        </text:list-item>
        <text:list-item>
          <text:p text:style-name="Text_20_body"> <text:span text:style-name="Strong_20_Emphasis">graficul erorilor în contacte</text:span>;</text:p>
        </text:list-item>
        <text:list-item>
          <text:p text:style-name="Text_20_body"> <text:span text:style-name="Strong_20_Emphasis">graficul temperaturii măsurate în cuptor</text:span>.</text:p>
        </text:list-item>
      </text:list>
      <text:p text:style-name="Text_20_body">Curbele afişate în primul sunt influenţate de următoarele opţiuni:</text:p>
      <text:list text:style-name="List_20_1">
        <text:list-item>
          <text:p text:style-name="Text_20_body"> <text:span text:style-name="Strong_20_Emphasis">Toate</text:span>: graficul valorilor maxime ale tuturor curbelor achiziţionate, inclusiv din greşeală;</text:p>
        </text:list-item>
        <text:list-item>
          <text:p text:style-name="Text_20_body"> <text:span text:style-name="Strong_20_Emphasis">Numai achiziţii</text:span>: graficul valorilor maxime numai pentru curbele achiziţionate în modalitatea automată.</text:p>
        </text:list-item>
      </text:list>
      <text:p text:style-name="Text_20_body">O analiză mai detaliată poate fi efectuată modificând opţiunile privind gradele, care permit includerea în calcul numai a unor curbe sau a unor părţi a acestora:</text:p>
      <text:list text:style-name="List_20_1">
        <text:list-item>
          <text:p text:style-name="Text_20_body"> <text:span text:style-name="Strong_20_Emphasis">Grade început</text:span>: valoare de început achiziţie;</text:p>
        </text:list-item>
        <text:list-item>
          <text:p text:style-name="Text_20_body"> <text:span text:style-name="Strong_20_Emphasis">Grade sfârşit</text:span>: valoare de sfârşit achiziţie;</text:p>
        </text:list-item>
      </text:list>
      <text:list text:style-name="List_20_1">
        <text:list-item>
          <text:p text:style-name="Text_20_body"> <text:span text:style-name="Strong_20_Emphasis">Eliminare Început</text:span>: grade de eliminat la începutul fiecărei curbe pentru a exclude vârfurile datorate pornirii rotaţiei;</text:p>
        </text:list-item>
        <text:list-item>
          <text:p text:style-name="Text_20_body"> <text:span text:style-name="Strong_20_Emphasis">Eliminare Sfârşit</text:span>: grade de eliminat la sfârşitul fiecărei curbe pentru a exclude vârfurile referitoare la eventualele limitatoare de cursă.</text:p>
        </text:list-item>
      </text:list>
      <text:p text:style-name="Text_20_body">De fiecare dată când se modifică una din aceste valori trebuie selectat <text:span text:style-name="Strong_20_Emphasis">Actualizează</text:span> pentru a efectua din nou calculele. Celelalte taste prezente în formular sunt:</text:p>
      <text:list text:style-name="List_20_1">
        <text:list-item>
          <text:p text:style-name="Text_20_body"> <text:span text:style-name="Strong_20_Emphasis">Salvează</text:span>:  salvează graficul valorilor maxime în format JPEG;</text:p>
        </text:list-item>
        <text:list-item>
          <text:p text:style-name="Text_20_body"> <text:span text:style-name="Strong_20_Emphasis">Exportă</text:span>:  exportă într-un fişier de text valorile maxime măsurate;</text:p>
        </text:list-item>
        <text:list-item>
          <text:p text:style-name="Text_20_body"> <text:span text:style-name="Strong_20_Emphasis">Imprimă</text:span>: previzualizează imprimarea graficelor;</text:p>
        </text:list-item>
        <text:list-item>
          <text:p text:style-name="Text_20_body"> <text:span text:style-name="Strong_20_Emphasis">Ieşi</text:span>: închide formularul.</text:p>
        </text:list-item>
      </text:list>
      <text:h text:style-name="Heading_20_3" text:outline-level="3"><text:bookmark-start text:name="modificarea_scarii_ciclurilor"/>Modificarea scării ciclurilor<text:bookmark-end text:name="modificarea_scarii_ciclurilor"/></text:h>
      <text:p text:style-name="Text_20_body">
Axa X a graficului valorilor de cuplu menţionează numărul ciclurilor care poate fi modificat în felul următor:
</text:p>
      <text:list text:style-name="List_20_1">
        <text:list-item>
          <text:p text:style-name="Text_20_body"> faceţi clic în grafic cu butonul drept al mouse-ului;</text:p>
        </text:list-item>
        <text:list-item>
          <text:p text:style-name="Text_20_body"> în meniul derulant selectaţi <text:span text:style-name="Strong_20_Emphasis">selectează scara</text:span> şi apoi <text:span text:style-name="Strong_20_Emphasis">blocuri/steps</text:span> pentru a afişa subdiviziunile în funcţie de blocurile programului, altfel un număr de la <text:span text:style-name="Strong_20_Emphasis">1</text:span> la <text:span text:style-name="Strong_20_Emphasis">10</text:span> care reprezintă divizorul numărului maxim de cicluri prevăzut în program:</text:p>
        </text:list-item>
      </text:list>
      <text:p text:style-name="Text_20_body"><draw:frame draw:style-name="mediacenter" draw:name="Selectare scară cicluri axa X grafic valori maxime Legend" text:anchor-type="paragraph" draw:z-index="0" svg:width="6.35cm"><draw:text-box><text:p text:style-name="legendcenter"><draw:frame draw:style-name="mediacenter" draw:name="Selectare scară cicluri axa X grafic valori maxime" text:anchor-type="paragraph" draw:z-index="0" svg:width="6.35cm" svg:height="5.159375cm"><draw:image xlink:href="Pictures/87cdde0bbce3c3e84e9295d1daccfe82.jpg" xlink:type="simple" xlink:show="embed" xlink:actuate="onLoad"/></draw:frame>Selectare scară cicluri axa X grafic valori maxime</text:p></draw:text-box></draw:frame>
</text:p>
      <text:h text:style-name="Heading_20_2" text:outline-level="2"><text:bookmark-start text:name="probe_etansare"/>Probe etanşare<text:bookmark-end text:name="probe_etansare"/></text:h>
      <text:p text:style-name="Text_20_body">
Această funcţie afişează lista tuturor probelor de etanşare efectuate în timpul testării.</text:p>
      <text:p text:style-name="Text_20_body">Selectaţi din meniu <text:span text:style-name="Emphasis"><text:span text:style-name="Strong_20_Emphasis">Testare » Probe etanşare</text:span></text:span> sau apăsaţi combinaţia de taste <text:span text:style-name="Strong_20_Emphasis">CTRL + T</text:span> pentru a accede la următoarea fereastră:</text:p>
      <text:p text:style-name="Text_20_body">
<draw:frame draw:style-name="mediacenter" draw:name="Lista probelor de etanşare Legend" text:anchor-type="paragraph" draw:z-index="0" svg:width="13.229166666667cm"><draw:text-box><text:p text:style-name="legendcenter"><draw:frame draw:style-name="mediacenter" draw:name="Lista probelor de etanşare" text:anchor-type="paragraph" draw:z-index="0" svg:width="13.229166666667cm" svg:height="9.8160416666667cm"><draw:image xlink:href="Pictures/d070fabc2a8baf92d4471de8de09e9f6.jpg" xlink:type="simple" xlink:show="embed" xlink:actuate="onLoad"/></draw:frame>Lista probelor de etanşare</text:p></draw:text-box></draw:frame></text:p>
      <text:p text:style-name="Text_20_body">
Pentru a afişa lista probelor, selectaţi staţia în lista din partea din stânga sus a ferestrei. Pentru fiecare probă, se furnizează următoarele informaţii:</text:p>
      <text:p text:style-name="Text_20_body">
<text:span text:style-name="Strong_20_Emphasis">Step:</text:span> informaţiile blocului/comenzii;</text:p>
      <text:p text:style-name="Text_20_body"><text:span text:style-name="Strong_20_Emphasis">Ciclu:</text:span> număr ciclul blocului în execuţie;</text:p>
      <text:p text:style-name="Text_20_body"><text:span text:style-name="Strong_20_Emphasis">Totale:</text:span> cicluri totale executate de la începutul probei;</text:p>
      <text:p text:style-name="Text_20_body"><text:span text:style-name="Strong_20_Emphasis">Data/Ora:</text:span> data ora măsurării;</text:p>
      <text:p text:style-name="Text_20_body"><text:span text:style-name="Strong_20_Emphasis">TA:</text:span> temperatura mediului (în interiorul cuptorului);</text:p>
      <text:p text:style-name="Text_20_body"><text:span text:style-name="Strong_20_Emphasis">P.(N):</text:span> presiunea exercitată pe tija componentei;</text:p>
      <text:p text:style-name="Text_20_body"><text:span text:style-name="Strong_20_Emphasis">P.(mbar):</text:span> presiune de testare a fugii aplicate de maşina ATEQ;</text:p>
      <text:p text:style-name="Text_20_body"><text:span text:style-name="Strong_20_Emphasis">Valoare fugă:</text:span> valoarea pierderii detectate de maşină;</text:p>
      <text:p text:style-name="Text_20_body"><text:span text:style-name="Strong_20_Emphasis">Rezultat:</text:span> rezultat atribuit de programul de testare;</text:p>
      <text:p text:style-name="Text_20_body"><text:span text:style-name="Strong_20_Emphasis">Date:</text:span> date citite de maşina ATEQ.</text:p>
      <text:p text:style-name="Text_20_body">Astfel cum se arată în imaginea precedentă, probele magnetului sunt menţionate pe fond verde, iar celelalte pe fond bleu. Valorile menţionate vor fi de culoare roşie în cazul unui rezultat negativ.</text:p>
      <text:p text:style-name="Text_20_body">În formular sunt afişate trei grafice, mai precis, începând de sus:
</text:p>
      <text:list text:style-name="List_20_1">
        <text:list-item>
          <text:p text:style-name="Text_20_body"> <text:span text:style-name="Strong_20_Emphasis">graficul valorilor de fugă</text:span> : valoarea de fugă maximă detectată în step;</text:p>
        </text:list-item>
        <text:list-item>
          <text:p text:style-name="Text_20_body"> <text:span text:style-name="Strong_20_Emphasis">graficul erorilor în testul magnetului</text:span> : pentru fiecare test al magnetului cu rezultat negativ valoarea creşte cu o unitate;</text:p>
        </text:list-item>
        <text:list-item>
          <text:p text:style-name="Text_20_body"> <text:span text:style-name="Strong_20_Emphasis">graficul temperaturii măsurate în cuptor</text:span>.</text:p>
        </text:list-item>
      </text:list>
      <text:p text:style-name="Text_20_body">În primele două grafice pot fi afişate mai multe sau mai puţine curbe în funcţie de numărul de staţii selectate.</text:p>
      <text:p text:style-name="Text_20_body">Pentru a închide formularul, apăsaţi tasta <text:span text:style-name="Strong_20_Emphasis">Ieşi</text:span>.</text:p>
      <text:h text:style-name="Heading_20_2" text:outline-level="2"><text:bookmark-start text:name="rezultat"/>Rezultat<text:bookmark-end text:name="rezultat"/></text:h>
      <text:p text:style-name="Text_20_body">
Prin această funcţie se poate accede la o fereastră recapitulativă cu toate datele testării şi atribui un rezultat întregii probe, ca şi fiecărei staţii. Rezultatele sunt salvate în arhivă şi pot fi incluse în funcţiile de căutare ale testărilor.</text:p>
      <text:p text:style-name="Text_20_body">Selectaţi din meniu <text:span text:style-name="Emphasis"><text:span text:style-name="Strong_20_Emphasis">Testare » Rezultat</text:span></text:span> sau apăsaţi tastele <text:span text:style-name="Strong_20_Emphasis">CTRL + E</text:span> pentru a accede la următoarea fereastră:</text:p>
      <text:p text:style-name="Text_20_body"><draw:frame draw:style-name="mediacenter" draw:name="Fereastra „Rezultate de testare“ Legend" text:anchor-type="paragraph" draw:z-index="0" svg:width="15.875cm"><draw:text-box><text:p text:style-name="legendcenter"><draw:frame draw:style-name="mediacenter" draw:name="Fereastra „Rezultate de testare“" text:anchor-type="paragraph" draw:z-index="0" svg:width="15.875cm" svg:height="7.9904166666667cm"><draw:image xlink:href="Pictures/5b0547f57513f3b432d10ea1ed0ea8bf.jpg" xlink:type="simple" xlink:show="embed" xlink:actuate="onLoad"/></draw:frame>Fereastra „Rezultate de testare“</text:p></draw:text-box></draw:frame></text:p>
      <text:p text:style-name="Text_20_body">Pentru fiecare staţie enumerată în listă, se furnizează următoarele informaţii:
</text:p>
      <text:list text:style-name="List_20_1">
        <text:list-item>
          <text:p text:style-name="Text_20_body"> Cicluri executate: numărul total al ciclurilor executate (poate fi şi inferior totalului prevăzut dacă staţia a fost întreruptă;</text:p>
        </text:list-item>
        <text:list-item>
          <text:p text:style-name="Text_20_body"> Vârf A.(Nm) : valoarea maximă de cuplu în sens antiorar;</text:p>
        </text:list-item>
        <text:list-item>
          <text:p text:style-name="Text_20_body"> Vârf O.(Nm) : valoarea maximă de cuplu în sens orar;</text:p>
        </text:list-item>
        <text:list-item>
          <text:p text:style-name="Text_20_body"> Erori cuplu : numărul de rotaţii în care a fost detectată depăşirea cuplului;</text:p>
        </text:list-item>
        <text:list-item>
          <text:p text:style-name="Text_20_body"> Erori contacte: numărul de rotaţii în care a fost detectată o problemă la contacte;</text:p>
        </text:list-item>
        <text:list-item>
          <text:p text:style-name="Text_20_body"> Erori etanşare: număr de probe de etanşare eşuate;</text:p>
        </text:list-item>
        <text:list-item>
          <text:p text:style-name="Text_20_body"> Erori magnet: număr de probe de etanşare eşuate în testul magnetului.</text:p>
        </text:list-item>
        <text:list-item>
          <text:p text:style-name="Text_20_body"> Rezultat: rezultat atribuit de operator.</text:p>
        </text:list-item>
      </text:list>
      <text:p text:style-name="Text_20_body">Pentru a atribui în acelaşi timp tuturor componentelor acelaşi rezultat apăsaţi tasta <text:span text:style-name="Strong_20_Emphasis">Selectează toate</text:span>, apoi completaţi câmpul <text:span text:style-name="Strong_20_Emphasis">Rezultat componentă</text:span> şi apăsaţi tasta <text:span text:style-name="Strong_20_Emphasis">Actualizează</text:span>. Cu tasta <text:span text:style-name="Strong_20_Emphasis">Inversează selecţia</text:span> pot fi selectate uşor toate componentele cu excepţia celei selectate curent.</text:p>
      <text:p text:style-name="Text_20_body">
Pentru a exporta toate informaţiile afişate, apăsaţi tasta <text:span text:style-name="Strong_20_Emphasis">Exportă</text:span> şi introduceţi numele fişierului de creat. Datele vor fi exportate în format text separate de tabulator.</text:p>
      <text:p text:style-name="Text_20_body">Apăsaţi tasta <text:span text:style-name="Strong_20_Emphasis">Confirmă</text:span> pentru a salva eventualele rezultate atribuite, în caz contrar <text:span text:style-name="Strong_20_Emphasis">Ieşi</text:span> pentru a închide fără modificăr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u pot fi modificate rezultatele testărilor redeschise din arhivă</text:p>
          </table:table-cell>
        </table:table-row>
      </table:table>
      <text:h text:style-name="Heading_20_2" text:outline-level="2"><text:bookmark-start text:name="excluderea_unei_statii"/>Excluderea unei staţii<text:bookmark-end text:name="excluderea_unei_statii"/></text:h>
      <text:p text:style-name="Text_20_body">
În timpul executării unei testări se poate exclude o staţie eliminând toate datele achiziţionate pentru a continua numai cu cele rămase. Selectaţi din meniu <text:span text:style-name="Emphasis"><text:span text:style-name="Strong_20_Emphasis">Staţie » Exclude şi continuă</text:span> </text:span> apoi răspundeţi Da la următorul mesaj de confirmar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atele unei staţii excluse nu mai pot fi recuperate.</text:p>
          </table:table-cell>
        </table:table-row>
      </table:table>
      <text:h text:style-name="Heading_20_2" text:outline-level="2"><text:bookmark-start text:name="salvarea_unei_statii"/>Salvarea unei staţii<text:bookmark-end text:name="salvarea_unei_statii"/></text:h>
      <text:p text:style-name="Text_20_body">
Se poate folosi această funcţie în cazul în care doriţi să salvaţi în arhivă datele unei staţii pentru a continua testarea numai cu cele rămase. Selectaţi din meniu <text:span text:style-name="Emphasis"><text:span text:style-name="Strong_20_Emphasis">Staţie » Salvează şi continuă</text:span> </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 staţie salvată nu mai poate fi inclusă în testare.</text:p>
          </table:table-cell>
        </table:table-row>
      </table:table>
      <text:h text:style-name="Heading_20_1" text:outline-level="1"><text:bookmark-start text:name="arhiva_testari"/>Arhivă testări<text:bookmark-end text:name="arhiva_testari"/></text:h>
      <text:p text:style-name="Text_20_body">
În acest capitol sunt descrise procedurile pentru căutarea şi deschiderea testărilor arhivate local sau pe o unitate externă (reţea, stick usb).</text:p>
      <text:h text:style-name="Heading_20_2" text:outline-level="2"><text:bookmark-start text:name="deschiderea_unei_testari_locale"/>Deschiderea unei testări locale<text:bookmark-end text:name="deschiderea_unei_testari_locale"/></text:h>
      <text:p text:style-name="Text_20_body">Această funcţie permite încărcarea şi afişarea testărilor salvate anterior în arhiva locală. Selectaţi în meniu <text:span text:style-name="Emphasis"><text:span text:style-name="Strong_20_Emphasis">Arhivă » Testări</text:span></text:span> sau apăsaţi butonul <text:span text:style-name="Strong_20_Emphasis">F9</text:span>; mai simplu, apăsaţi următorul buton din bara de instrumente:</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
În consecinţă, va apărea următoarea fereastră:</text:p>
      <text:p text:style-name="Text_20_body">
<draw:frame draw:style-name="mediacenter" draw:name="Fereastra „Arhivă testări“ Legend" text:anchor-type="paragraph" draw:z-index="0" svg:width="10.583333333333cm"><draw:text-box><text:p text:style-name="legendcenter"><draw:frame draw:style-name="mediacenter" draw:name="Fereastra „Arhivă testări“" text:anchor-type="paragraph" draw:z-index="0" svg:width="10.583333333333cm" svg:height="8.4666666666667cm"><draw:image xlink:href="Pictures/0f1a34fce8cfb65e11c1e1f60d069676.jpg" xlink:type="simple" xlink:show="embed" xlink:actuate="onLoad"/></draw:frame>Fereastra „Arhivă testări“</text:p></draw:text-box></draw:frame></text:p>
      <text:p text:style-name="Text_20_body">
Apăsând tasta <text:span text:style-name="Strong_20_Emphasis">Găseşte</text:span> sunt afişate toate probele arhivate. Se pot efectua şi căutări introducând partea informaţiilor cerute în următoarele câmpuri:</text:p>
      <text:list text:style-name="List_20_1">
        <text:list-item>
          <text:p text:style-name="Text_20_body"> <text:span text:style-name="Strong_20_Emphasis">Număr</text:span> : numărul testării atribuite automat în arhivă;</text:p>
        </text:list-item>
        <text:list-item>
          <text:p text:style-name="Text_20_body"> <text:span text:style-name="Strong_20_Emphasis">Data de la .. la ..</text:span> : data de început a testării;</text:p>
        </text:list-item>
        <text:list-item>
          <text:p text:style-name="Text_20_body"> <text:span text:style-name="Strong_20_Emphasis">Descriere probă</text:span>;</text:p>
        </text:list-item>
        <text:list-item>
          <text:p text:style-name="Text_20_body"> <text:span text:style-name="Strong_20_Emphasis">Furnizor/Tip</text:span>;</text:p>
        </text:list-item>
        <text:list-item>
          <text:p text:style-name="Text_20_body"> <text:span text:style-name="Strong_20_Emphasis">Model</text:span>; </text:p>
        </text:list-item>
        <text:list-item>
          <text:p text:style-name="Text_20_body"> <text:span text:style-name="Strong_20_Emphasis">Descriere</text:span>; </text:p>
        </text:list-item>
        <text:list-item>
          <text:p text:style-name="Text_20_body"> <text:span text:style-name="Strong_20_Emphasis">Eşantion/Cod/ANC</text:span>: </text:p>
        </text:list-item>
        <text:list-item>
          <text:p text:style-name="Text_20_body"> <text:span text:style-name="Strong_20_Emphasis">Ştanţare/Data producţiei</text:span>;</text:p>
        </text:list-item>
        <text:list-item>
          <text:p text:style-name="Text_20_body"> <text:span text:style-name="Strong_20_Emphasis">Lot/Trasabilitate</text:span>;</text:p>
        </text:list-item>
        <text:list-item>
          <text:p text:style-name="Text_20_body"> <text:span text:style-name="Strong_20_Emphasis">Note</text:span>;</text:p>
        </text:list-item>
        <text:list-item>
          <text:p text:style-name="Text_20_body"> <text:span text:style-name="Strong_20_Emphasis">Rezultat eşantion</text:span>: rezultat componentă atribuit de operator.</text:p>
        </text:list-item>
      </text:list>
      <text:p text:style-name="Text_20_body">După ce aţi afişat testările, selectaţi-o pe cea care vă interesează şi apăsaţi tasta <text:span text:style-name="Strong_20_Emphasis">Încarcă</text:span>. Testarea selectată va fi încărcată în lista testărilor.</text:p>
      <text:p text:style-name="Text_20_body">
Pentru a elimina definitiv testarea din arhivă apăsaţi tasta <text:span text:style-name="Strong_20_Emphasis">Elimină</text:span> şi răspundeţi <text:span text:style-name="Strong_20_Emphasis">Da</text:span> la următorul mesaj de confirmare. Funcţia de eliminare este disponibilă numai după ce aţi introdus parola de protecţie (Consultaţi paragraful  Parolă din capitolul Instrumente).</text:p>
      <text:p text:style-name="Text_20_body">
Pentru a ieşi din această fereastră fără a încărca o testare, apăsaţi tasta <text:span text:style-name="Strong_20_Emphasis">Ieşi</text:span>.</text:p>
      <text:h text:style-name="Heading_20_2" text:outline-level="2"><text:bookmark-start text:name="deschiderea_unei_testari_externe"/>Deschiderea unei testări externe<text:bookmark-end text:name="deschiderea_unei_testari_externe"/></text:h>
      <text:p text:style-name="Text_20_body">
Această funcţie permite încărcarea şi afişarea testărilor memorizate pe alte unităţi de reţea sau externe. Selectaţi din meniu Arhivă » Testări externe sau apăsaţi tasta <text:span text:style-name="Strong_20_Emphasis">CTRL + F9</text:span> apoi selectaţi calea arhivei:</text:p>
      <text:p text:style-name="Text_20_body"><draw:frame draw:style-name="mediacenter" draw:name="Selectare cale testări externe Legend" text:anchor-type="paragraph" draw:z-index="0" svg:width="7.9375cm"><draw:text-box><text:p text:style-name="legendcenter"><draw:frame draw:style-name="mediacenter" draw:name="Selectare cale testări externe" text:anchor-type="paragraph" draw:z-index="0" svg:width="7.9375cm" svg:height="7.223125cm"><draw:image xlink:href="Pictures/bd10da9dbf94128e5880010e2c0ba421.jpg" xlink:type="simple" xlink:show="embed" xlink:actuate="onLoad"/></draw:frame>Selectare cale testări externe</text:p></draw:text-box></draw:frame></text:p>
      <text:p text:style-name="Text_20_body">Dacă calea este valabilă, va fi afişată aceeaşi fereastră de căutare şi selecţie ca pentru testările arhivate local. Consultaţi aşadar paragraful precedent pentru detalii suplimentare.
</text:p>
      <text:h text:style-name="Heading_20_2" text:outline-level="2"><text:bookmark-start text:name="inchiderea_unei_testari_arhivate"/>Închiderea unei testări arhivate<text:bookmark-end text:name="inchiderea_unei_testari_arhivate"/></text:h>
      <text:p text:style-name="Text_20_body">
Această funcţie permite închiderea unei testări deschise din arhiva marcată cu următoarea pictogramă:</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entru a efectua închiderea testării, trebuie să evidenţiaţi testarea pe care doriţi să o închideţi şi să selectaţi din meniu <text:span text:style-name="Emphasis"><text:span text:style-name="Strong_20_Emphasis">Arhivă » Închide</text:span></text:span> sau să apăsaţi combinaţia de taste <text:span text:style-name="Strong_20_Emphasis">CTRL + C</text:span>; alternativ, apăsaţi următoarea tastă din bara de instrumente:</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arhiva"/>Backup arhivă<text:bookmark-end text:name="backup_arhiva"/></text:h>
      <text:p text:style-name="Text_20_body">Utilizând această funcţie puteţi efectua o copie a bazei de date şi a tuturor testărilor arhivate, pe o unitate de reţea sau de memorie externă.</text:p>
      <text:p text:style-name="Text_20_body">Selectaţi din meniu <text:span text:style-name="Emphasis"><text:span text:style-name="Strong_20_Emphasis">Arhivă » Backup</text:span></text:span> pentru a accede la următorul panou:</text:p>
      <text:p text:style-name="Text_20_body">
<draw:frame draw:style-name="mediacenter" draw:name="Utilitate de backup Legend" text:anchor-type="paragraph" draw:z-index="0" svg:width="6.35cm"><draw:text-box><text:p text:style-name="legendcenter"><draw:frame draw:style-name="mediacenter" draw:name="Utilitate de backup" text:anchor-type="paragraph" draw:z-index="0" svg:width="6.35cm" svg:height="10.874375cm"><draw:image xlink:href="Pictures/3526ad0cd9999f2ee8a36f67f533c833.jpg" xlink:type="simple" xlink:show="embed" xlink:actuate="onLoad"/></draw:frame>Utilitate de backup</text:p></draw:text-box></draw:frame></text:p>
      <text:p text:style-name="Text_20_body">
La deschidere se afişează automat ultima cale utilizată, deci trebuie doar să apăsaţi tasta <text:span text:style-name="Strong_20_Emphasis">Porneşte</text:span> şi să aşteptaţi terminarea copierii. Backup-ul poate fi de două tipuri:</text:p>
      <text:list text:style-name="List_20_1">
        <text:list-item>
          <text:p text:style-name="Text_20_body"> <text:span text:style-name="Strong_20_Emphasis">Backup Incremental</text:span>: copiază toate fişierele care nu sunt prezente la destinaţie;</text:p>
        </text:list-item>
        <text:list-item>
          <text:p text:style-name="Text_20_body"> <text:span text:style-name="Strong_20_Emphasis">Backup Complet</text:span>: copiază toate fişierele la destinaţie şi suprascrie eventualele fişiere deja prezente (cu acelaşi nume inerente software-ului GasTapsTestSystem).</text:p>
        </text:list-item>
      </text:list>
      <text:p text:style-name="Text_20_body">Cu tasta <text:span text:style-name="Strong_20_Emphasis">Modifică</text:span> se poate modifica o cale diferită.</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În baza de date copiată sunt prezente şi datele de calibrare ale staţiilor.</text:p>
          </table:table-cell>
        </table:table-row>
      </table:table>
      <text:h text:style-name="Heading_20_1" text:outline-level="1"><text:bookmark-start text:name="arhiva_componente_si_programe"/>Arhiva componente şi programe<text:bookmark-end text:name="arhiva_componente_si_programe"/></text:h>
      <text:p text:style-name="Text_20_body">
Paragrafele cuprinse în acest capitol descriu interfeţele şi funcţiile pentru gestionarea arhivei componente, a programelor standard şi a programelor avansate. Dacă nu există restricţii deosebite pentru afişare, pentru gestionarea arhivelor trebuie introdusă mai întâi parola, aşa cum se arată în paragraful Parolă din capitolul Instrumente.</text:p>
      <text:h text:style-name="Heading_20_2" text:outline-level="2"><text:bookmark-start text:name="componente"/>Componente<text:bookmark-end text:name="componente"/></text:h>
      <text:p text:style-name="Text_20_body">Pentru a intra în gestionarea arhivei componente, selectaţi din meniu <text:span text:style-name="Emphasis"><text:span text:style-name="Strong_20_Emphasis">Arhivă » Componente</text:span></text:span> sau apăsaţi butonul <text:span text:style-name="Strong_20_Emphasis">F2</text:span>; mai simplu, apăsaţi următorul buton din bara de instrumente:</text:p>
      <text:p text:style-name="Text_20_body">
<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
În consecinţă, va apărea următoarea fereastră:</text:p>
      <text:p text:style-name="Text_20_body">
<draw:frame draw:style-name="mediacenter" draw:name="Fereastra „Gestionare componente&quot; Legend" text:anchor-type="paragraph" draw:z-index="0" svg:width="10.583333333333cm"><draw:text-box><text:p text:style-name="legendcenter"><draw:frame draw:style-name="mediacenter" draw:name="Fereastra „Gestionare componente&quot;" text:anchor-type="paragraph" draw:z-index="0" svg:width="10.583333333333cm" svg:height="7.9639583333333cm"><draw:image xlink:href="Pictures/588e882a93fdfaadb8b50d47c520211e.jpg" xlink:type="simple" xlink:show="embed" xlink:actuate="onLoad"/></draw:frame>Fereastra „Gestionare componente"</text:p></draw:text-box></draw:frame></text:p>
      <text:p text:style-name="Text_20_body">
Pentru a adăuga o componentă trebuie să:
</text:p>
      <text:list text:style-name="List_20_1">
        <text:list-item>
          <text:p text:style-name="Text_20_body"> Apăsaţi cu mouse-ul pe tasta <text:span text:style-name="Strong_20_Emphasis">Nou</text:span>.</text:p>
        </text:list-item>
        <text:list-item>
          <text:p text:style-name="Text_20_body"> Introduceţi diferitele informaţii în căsuţele respective;</text:p>
        </text:list-item>
        <text:list-item>
          <text:p text:style-name="Text_20_body"> Apăsaţi tasta  <text:span text:style-name="Strong_20_Emphasis">Actualizează</text:span> pentru a salva datele.</text:p>
        </text:list-item>
      </text:list>
      <text:p text:style-name="Text_20_body">Pentru a modifica o componentă trebuie să:
</text:p>
      <text:list text:style-name="List_20_1">
        <text:list-item>
          <text:p text:style-name="Text_20_body"> Selectaţi din listă componenta de modificat.</text:p>
        </text:list-item>
        <text:list-item>
          <text:p text:style-name="Text_20_body"> Modificaţi informaţiile afişate;</text:p>
        </text:list-item>
        <text:list-item>
          <text:p text:style-name="Text_20_body"> Apăsaţi tasta  <text:span text:style-name="Strong_20_Emphasis">Actualizează</text:span> pentru a salva datele.</text:p>
        </text:list-item>
      </text:list>
      <text:p text:style-name="Text_20_body">Pentru a elimina o componentă trebuie să:
</text:p>
      <text:list text:style-name="List_20_1">
        <text:list-item>
          <text:p text:style-name="Text_20_body"> Selectaţi din listă componenta de eliminat;</text:p>
        </text:list-item>
        <text:list-item>
          <text:p text:style-name="Text_20_body"> Apăsaţi butonul <text:span text:style-name="Strong_20_Emphasis">Elimină</text:span> şi să selectaţi <text:span text:style-name="Strong_20_Emphasis">Da</text:span> la următorul mesaj de confirmare.</text:p>
        </text:list-item>
      </text:list>
      <text:p text:style-name="Text_20_body">Pentru a ieşi din această fereastră apăsaţi cu mouse-ul tasta <text:span text:style-name="Strong_20_Emphasis">Ieşi</text:span>.</text:p>
      <text:p text:style-name="Text_20_body">
Evidenţa componentelor este constituită din următoarele informaţii:</text:p>
      <text:h text:style-name="Heading_20_5" text:outline-level="5"><text:bookmark-start text:name="furnizor_tip"/>Furnizor/Tip<text:bookmark-end text:name="furnizor_tip"/></text:h>
      <text:p text:style-name="Text_20_body">Eventualul producător al componentei sau tipologia.</text:p>
      <text:h text:style-name="Heading_20_5" text:outline-level="5"><text:bookmark-start text:name="model"/>Model<text:bookmark-end text:name="model"/></text:h>
      <text:p text:style-name="Text_20_body">Codul identificator al componentei.</text:p>
      <text:h text:style-name="Heading_20_5" text:outline-level="5"><text:bookmark-start text:name="descriere"/>Descriere<text:bookmark-end text:name="descriere"/></text:h>
      <text:p text:style-name="Text_20_body">Eventuala descriere.</text:p>
      <text:h text:style-name="Heading_20_5" text:outline-level="5"><text:bookmark-start text:name="rotatie_stg"/>Rotaţie Stg<text:bookmark-end text:name="rotatie_stg"/></text:h>
      <text:p text:style-name="Text_20_body">Specifică unghiul de rotaţie maximă antiorară a componentei de la 0° la 360°.</text:p>
      <text:h text:style-name="Heading_20_5" text:outline-level="5"><text:bookmark-start text:name="rotatie_dr"/>Rotaţie Dr<text:bookmark-end text:name="rotatie_dr"/></text:h>
      <text:p text:style-name="Text_20_body">Specifică unghiul de rotaţie maximă orară a componentei de la 0° la 360°.</text:p>
      <text:h text:style-name="Heading_20_5" text:outline-level="5"><text:bookmark-start text:name="cuplu_maxim"/>Cuplu maxim<text:bookmark-end text:name="cuplu_maxim"/></text:h>
      <text:p text:style-name="Text_20_body">Este valoarea de cuplu maxim acceptabil peste care maşina consideră componenta defectă. Valoarea este exprimată în Nm (Newton/metru).</text:p>
      <text:h text:style-name="Heading_20_5" text:outline-level="5"><text:bookmark-start text:name="contacte_axiale"/>Contacte axiale<text:bookmark-end text:name="contacte_axiale"/></text:h>
      <text:p text:style-name="Text_20_body">Numărul contactelor care îşi pot schimba starea în timpul manipulării axiale (presiune/eliberare). În sistem se poate testa cel mult un singur contact axial.</text:p>
      <text:h text:style-name="Heading_20_5" text:outline-level="5"><text:bookmark-start text:name="contacte_rotatie"/>Contacte rotaţie<text:bookmark-end text:name="contacte_rotatie"/></text:h>
      <text:p text:style-name="Text_20_body">Numărul contactelor care îşi pot schimba starea de mai multe ori în timpul fazei de rotaţie stânga sau dreapta. În sistem se pot testa cel mult trei contacte de acest tip.</text:p>
      <text:h text:style-name="Heading_20_5" text:outline-level="5"><text:bookmark-start text:name="presiune"/>Presiune<text:bookmark-end text:name="presiune"/></text:h>
      <text:p text:style-name="Text_20_body">Arată presiunea nominală care poate fi exercitată pe componentă. Puneţi 0 pentru a dezactiva afişarea şi controlul.</text:p>
      <text:h text:style-name="Heading_20_5" text:outline-level="5"><text:bookmark-start text:name="toleranta_presiune"/>Toleranţă presiune<text:bookmark-end text:name="toleranta_presiune"/></text:h>
      <text:p text:style-name="Text_20_body">Arată între ce valori presiunea măsurată poate fi considerată corectă.</text:p>
      <text:h text:style-name="Heading_20_2" text:outline-level="2"><text:bookmark-start text:name="programe"/>Programe<text:bookmark-end text:name="programe"/></text:h>
      <text:p text:style-name="Text_20_body">
Software-ul GasTapsEnhTestSystem prevede două tipuri de programa pentru executarea testărilor: <text:span text:style-name="Strong_20_Emphasis">programe standard</text:span> şi <text:span text:style-name="Strong_20_Emphasis">programe avansate</text:span>.</text:p>
      <text:p text:style-name="Text_20_body">Programele standard pot fi utilizate pentru a executa cicluri cu o singură rotaţie spre deschidere şi revenirea ulterioară în poziţia iniţială, iar programele avansate permit efectuarea, în acelaşi ciclu, a mai multor rotaţii în diferite poziţii. Tot prin intermediul programelor avansate se pot efectua probele de etanşare.</text:p>
      <text:h text:style-name="Heading_20_3" text:outline-level="3"><text:bookmark-start text:name="programe_standard"/>Programe standard<text:bookmark-end text:name="programe_standard"/></text:h>
      <text:p text:style-name="Text_20_body">
Pentru a intra în gestionarea arhivei programe standard, selectaţi din meniu <text:span text:style-name="Emphasis"><text:span text:style-name="Strong_20_Emphasis">Arhivă » Programe standard</text:span></text:span> sau apăsaţi butonul <text:span text:style-name="Strong_20_Emphasis">F3</text:span>; mai simplu, apăsaţi următorul buton din bara de instrumente:</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În consecinţă, va apărea următoarea fereastră:</text:p>
      <text:p text:style-name="Text_20_body"><draw:frame draw:style-name="mediacenter" draw:name="Fereastră gestionare programe standard Legend" text:anchor-type="paragraph" draw:z-index="0" svg:width="13.229166666667cm"><draw:text-box><text:p text:style-name="legendcenter"><draw:frame draw:style-name="mediacenter" draw:name="Fereastră gestionare programe standard" text:anchor-type="paragraph" draw:z-index="0" svg:width="13.229166666667cm" svg:height="9.5514583333333cm"><draw:image xlink:href="Pictures/95e25991157e185d1ce595ee74afbe7b.jpg" xlink:type="simple" xlink:show="embed" xlink:actuate="onLoad"/></draw:frame>Fereastră gestionare programe standard</text:p></draw:text-box></draw:frame></text:p>
      <text:p text:style-name="Text_20_body">Ecranul este împărţit în două părţi: panoul de sus este folosit pentru a adăuga, modifica şi elimina un program; panoul de jos, pentru a adăuga, modifica şi elimina paşii (steps) programului selectat.</text:p>
      <text:p text:style-name="Text_20_body">Pentru a adăuga un program trebuie să:
</text:p>
      <text:list text:style-name="List_20_1">
        <text:list-item>
          <text:p text:style-name="Text_20_body"> Apăsaţi tasta <text:span text:style-name="Strong_20_Emphasis">Nou</text:span>;</text:p>
        </text:list-item>
        <text:list-item>
          <text:p text:style-name="Text_20_body"> Digitaţi numele noului program în câmpul Nume Program;</text:p>
        </text:list-item>
        <text:list-item>
          <text:p text:style-name="Text_20_body"> Apăsaţi tasta  <text:span text:style-name="Strong_20_Emphasis">Actualizează</text:span> pentru a salva datele;</text:p>
        </text:list-item>
        <text:list-item>
          <text:p text:style-name="Text_20_body"> Continuaţi aşa cum se arată în paragraful următor pentru introducerea paşilor (steps).</text:p>
        </text:list-item>
      </text:list>
      <text:p text:style-name="Text_20_body">
Pentru a modifica numele unui program trebuie să:
</text:p>
      <text:list text:style-name="List_20_1">
        <text:list-item>
          <text:p text:style-name="Text_20_body"> Selectaţi din listă programul de modificat.</text:p>
        </text:list-item>
        <text:list-item>
          <text:p text:style-name="Text_20_body"> Digitaţi noul nume în câmpul Nume Program.</text:p>
        </text:list-item>
        <text:list-item>
          <text:p text:style-name="Text_20_body"> Selectaţi tasta  <text:span text:style-name="Strong_20_Emphasis">Actualizează</text:span> pentru a salva datele.</text:p>
        </text:list-item>
      </text:list>
      <text:p text:style-name="Text_20_body">
Pentru a elimina un program trebuie să:
</text:p>
      <text:list text:style-name="List_20_1">
        <text:list-item>
          <text:p text:style-name="Text_20_body"> Selectaţi din listă programul de eliminat;</text:p>
        </text:list-item>
        <text:list-item>
          <text:p text:style-name="Text_20_body"> Apăsaţi cu mouse-ul pe tasta <text:span text:style-name="Strong_20_Emphasis">Elimină</text:span> şi selectaţi <text:span text:style-name="Strong_20_Emphasis">Da</text:span> la următorul mesaj de confirmare.</text:p>
        </text:list-item>
      </text:list>
      <text:h text:style-name="Heading_20_4" text:outline-level="4"><text:bookmark-start text:name="step"/>Step<text:bookmark-end text:name="step"/></text:h>
      <text:p text:style-name="Text_20_body">
Pentru fiecare program trebuie introdus cel puţin un step, adică o fază care se repetă de un anumit număr de ori înainte de a trece la cel următor.</text:p>
      <text:p text:style-name="Text_20_body">
Pentru a adăuga un step:
</text:p>
      <text:list text:style-name="List_20_1">
        <text:list-item>
          <text:p text:style-name="Text_20_body"> Apăsaţi cu mouse-ul pe tasta <text:span text:style-name="Strong_20_Emphasis">Nou</text:span>.</text:p>
        </text:list-item>
        <text:list-item>
          <text:p text:style-name="Text_20_body"> Introduceţi datele cerute în căsuţele de text prezente;</text:p>
        </text:list-item>
        <text:list-item>
          <text:p text:style-name="Text_20_body"> Selectaţi tasta  <text:span text:style-name="Strong_20_Emphasis">Actualizează</text:span> pentru a salva datele.</text:p>
        </text:list-item>
      </text:list>
      <text:p text:style-name="Text_20_body">Pentru a modifica un step:
</text:p>
      <text:list text:style-name="List_20_1">
        <text:list-item>
          <text:p text:style-name="Text_20_body"> Selectaţi din listă step-ul pe care doriţi să îl modificaţi.</text:p>
        </text:list-item>
        <text:list-item>
          <text:p text:style-name="Text_20_body"> Modificaţi informaţiile afişate în căsuţele de text respective;</text:p>
        </text:list-item>
        <text:list-item>
          <text:p text:style-name="Text_20_body"> Apăsaţi tasta  <text:span text:style-name="Strong_20_Emphasis">Actualizează</text:span> pentru a salva datele.</text:p>
        </text:list-item>
      </text:list>
      <text:p text:style-name="Text_20_body">Pentru a elimina un step:
</text:p>
      <text:list text:style-name="List_20_1">
        <text:list-item>
          <text:p text:style-name="Text_20_body"> Selectaţi din listă step-ul pe care doriţi să îl eliminaţi.</text:p>
        </text:list-item>
        <text:list-item>
          <text:p text:style-name="Text_20_body"> Apăsaţi cu mouse-ul pe tasta <text:span text:style-name="Strong_20_Emphasis">Elimină</text:span> şi selectaţi <text:span text:style-name="Strong_20_Emphasis">Da</text:span> la următorul mesaj de confirmare.</text:p>
        </text:list-item>
      </text:list>
      <text:p text:style-name="Text_20_body">Se poate crea şi o copie a unui step deja existent: 
</text:p>
      <text:list text:style-name="List_20_1">
        <text:list-item>
          <text:p text:style-name="Text_20_body"> Selectaţi din listă step-ul pe care doriţi să îl copiaţi.</text:p>
        </text:list-item>
        <text:list-item>
          <text:p text:style-name="Text_20_body"> Apăsaţi cu mouse-ul pe tasta <text:span text:style-name="Strong_20_Emphasis">Copiază</text:span>.</text:p>
        </text:list-item>
      </text:list>
      <text:p text:style-name="Text_20_body">Pentru a închide arhiva, apăsaţi cu mouse-ul pe tasta <text:span text:style-name="Strong_20_Emphasis">Ieşi</text:span>.</text:p>
      <text:p text:style-name="Text_20_body">Pentru fiecare step trebuie să se introducă următorii parametri:</text:p>
      <text:h text:style-name="Heading_20_5" text:outline-level="5"><text:bookmark-start text:name="numar_cicluri"/>Număr cicluri<text:bookmark-end text:name="numar_cicluri"/></text:h>
      <text:p text:style-name="Text_20_body">
Arată numărul ciclurilor de efectuat. Fiecare ciclu este compus dintr-o rotaţie antiorară şi orară sau invers, în funcţie de sensul iniţial al rotaţiei.</text:p>
      <text:h text:style-name="Heading_20_5" text:outline-level="5"><text:bookmark-start text:name="inceput_rotatie"/>Început rotaţie<text:bookmark-end text:name="inceput_rotatie"/></text:h>
      <text:p text:style-name="Text_20_body">
Reprezintă gradele de început al rotaţiei. Dacă sunt diferite de zero, la pornirea sau la repornirea testării, va fi executată o nouă manipulare a robinetului până la atingerea valorii setate.</text:p>
      <text:h text:style-name="Heading_20_5" text:outline-level="5"><text:bookmark-start text:name="sfarsit_rotatie"/>Sfârşit rotaţie<text:bookmark-end text:name="sfarsit_rotatie"/></text:h>
      <text:p text:style-name="Text_20_body">
Reprezintă gradele în care se opreşte manipularea. Dacă se introduce valoarea „0“, se efectuează o rotaţie până la contact; oprirea se face la depăşirea unui cuplu maxim de circa 0,6 Nm. Dacă programul prevede cel puţin un step până la contact, rotaţia maximă a componentei va fi actualizată automat. La începutul step-ului, în timpul detectării componentei, va fi rotită în sens orar sau antiorar la o viteză redusă.   </text:p>
      <text:h text:style-name="Heading_20_5" text:outline-level="5"><text:bookmark-start text:name="grade_pe_secunda"/>Grade pe secundă<text:bookmark-end text:name="grade_pe_secunda"/></text:h>
      <text:p text:style-name="Text_20_body">
Indică viteza de rotaţie.</text:p>
      <text:h text:style-name="Heading_20_5" text:outline-level="5"><text:bookmark-start text:name="cicluri_masurare_cuplu"/>Cicluri măsurare cuplu<text:bookmark-end text:name="cicluri_masurare_cuplu"/></text:h>
      <text:p text:style-name="Text_20_body">
Arată la fiecare cicluri se efectuează o manipulare cu viteza de măsurare (care poate fi setată în opţiunile programului, aşa cum se arată în paragraful Opţiuni din capitolul <text:span text:style-name="Strong_20_Emphasis">Setări</text:span>) în timpul căreia sunt memorizate valorile de cuplu.</text:p>
      <text:h text:style-name="Heading_20_5" text:outline-level="5"><text:bookmark-start text:name="cicluri_miscare_axiala"/>Cicluri mişcare axială<text:bookmark-end text:name="cicluri_miscare_axiala"/></text:h>
      <text:p text:style-name="Text_20_body">
Arată o dată la câte cicluri se execută mişcarea axială pentru eliberarea şi apăsarea robinetului.</text:p>
      <text:h text:style-name="Heading_20_5" text:outline-level="5"><text:bookmark-start text:name="t._cuptor_c"/>T. cuptor (°C)<text:bookmark-end text:name="t._cuptor_c"/></text:h>
      <text:p text:style-name="Text_20_body">
Temperatura de setpoint a cuptorului pe toată durata step-ului. Comportamentul cuptorului în fazele de schimbare a temperaturii este modificabil din opţiunile programului (Consultaţi paragraful Opţiuni din capitolul Setări).</text:p>
      <text:h text:style-name="Heading_20_5" text:outline-level="5"><text:bookmark-start text:name="temperatura_cuptor_grade"/>Temperatură cuptor (grade)<text:bookmark-end text:name="temperatura_cuptor_grade"/></text:h>
      <text:p text:style-name="Text_20_body">
Arată temperatura cuptorului de setat pentru toată durata step-ului; aceasta este exprimată în grade şi poate varia între 20 şi 200.</text:p>
      <text:h text:style-name="Heading_20_5" text:outline-level="5"><text:bookmark-start text:name="cicluri_eliberare"/>Cicluri eliberare<text:bookmark-end text:name="cicluri_eliberare"/></text:h>
      <text:p text:style-name="Text_20_body">
Arată la fiecare câte cicluri robinetul este eliberat şi apoi apăsat la sfârşitul rotaţiei în poziţia „Dschis“.</text:p>
      <text:h text:style-name="Heading_20_5" text:outline-level="5"><text:bookmark-start text:name="asteptare_la_sfarsit_rotatie"/>Aşteptare la sfârşit rotaţie<text:bookmark-end text:name="asteptare_la_sfarsit_rotatie"/></text:h>
      <text:p text:style-name="Text_20_body">
Arată timpul de aşteptare în secunde înainte de a începe manipularea înapoi.</text:p>
      <text:h text:style-name="Heading_20_5" text:outline-level="5"><text:bookmark-start text:name="sens"/>Sens<text:bookmark-end text:name="sens"/></text:h>
      <text:p text:style-name="Text_20_body">
Indică sensul primei manipulări: Antiorar sau Orar. Dacă doriţi să testaţi un robinet cu o poziţie de 0 central care prevede o rotaţie orară şi antiorară, înainte de pornirea testării, dezactivaţi opţiunea de căutare poziţie îniţială aşa cum se arată în paragraful  Opţiuni din captolul Setări.</text:p>
      <text:h text:style-name="Heading_20_5" text:outline-level="5"><text:bookmark-start text:name="contacte_axiale1"/>Contacte axiale<text:bookmark-end text:name="contacte_axiale1"/></text:h>
      <text:p text:style-name="Text_20_body">
Setaţi această valoare la <text:span text:style-name="Strong_20_Emphasis">“1”</text:span> pentru a efectua testul contactului axial în timpul apăsării şi eliberării, altfel <text:span text:style-name="Strong_20_Emphasis">“0“</text:span> pentru a nu efectua niciun test.</text:p>
      <text:p text:style-name="Text_20_body">Dacă este abilitat, rezultatul va fi pozitiv în cazul în care se detectează două schimbări de stare în timpul apăsării şi eliberării.</text:p>
      <text:h text:style-name="Heading_20_5" text:outline-level="5"><text:bookmark-start text:name="contacte_rotatie1"/>Contacte rotaţie<text:bookmark-end text:name="contacte_rotatie1"/></text:h>
      <text:p text:style-name="Text_20_body">
În timpul rotaţiei se pot testa cel mult 3 contacte. Setând o valoare diferită de 0, rotaţia va avea rezultat pozitiv, dacă pentru fiecare contact specificat sistemul va detecta o schimbare de stare atât la manipularea spre deschidere, cât şi pentru revenirea în poziţia iniţială.</text:p>
      <text:h text:style-name="Heading_20_3" text:outline-level="3"><text:bookmark-start text:name="programe_avansate"/>Programe avansate<text:bookmark-end text:name="programe_avansate"/></text:h>
      <text:p text:style-name="Text_20_body">
Pentru a intra în gestionarea arhivei programe avansate, selectaţi din meniu <text:span text:style-name="Emphasis"><text:span text:style-name="Strong_20_Emphasis">Arhivă » Programe avansate</text:span></text:span> sau apăsaţi <text:span text:style-name="Strong_20_Emphasis">F4</text:span>; mai simplu, apăsaţi următorul buton din bara de instrumente:</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În consecinţă, va apărea următoarea fereastră:</text:p>
      <text:p text:style-name="Text_20_body"><draw:frame draw:style-name="mediacenter" draw:name="Fereastră gestionare programe avansate Legend" text:anchor-type="paragraph" draw:z-index="0" svg:width="10.583333333333cm"><draw:text-box><text:p text:style-name="legendcenter"><draw:frame draw:style-name="mediacenter" draw:name="Fereastră gestionare programe avansate" text:anchor-type="paragraph" draw:z-index="0" svg:width="10.583333333333cm" svg:height="8.4666666666667cm"><draw:image xlink:href="Pictures/2a4a39da0063d0caa3d986a62d5c6b3e.jpg" xlink:type="simple" xlink:show="embed" xlink:actuate="onLoad"/></draw:frame>Fereastră gestionare programe avansate</text:p></draw:text-box></draw:frame></text:p>
      <text:p text:style-name="Text_20_body">Spre deosebire de programele standard, programele avansate se împart în blocuri. Fiecare bloc, repetat pentru un anumit număr de cicluri prestabilit, poate conţine una sau mai multe comenzi selectabile dintre cele existente.</text:p>
      <text:p text:style-name="Text_20_body">Fereastra de gestionare este împărţită în trei panouri: la stânga lista programelor, la centru lista blocurilor şi a comenzilor aparţinând programului selectat, la dreapta lista comenzilor care pot fi introduse.</text:p>
      <text:h text:style-name="Heading_20_4" text:outline-level="4"><text:bookmark-start text:name="programe1"/>Programe<text:bookmark-end text:name="programe1"/></text:h>
      <text:p text:style-name="Text_20_body">
Pentru a crea un nou program avansat:</text:p>
      <text:list text:style-name="List_20_1">
        <text:list-item>
          <text:p text:style-name="Text_20_body"> Faceţi clic cu butonul drept în lista programelor şi alegeţi <text:span text:style-name="Strong_20_Emphasis">Nou</text:span> din meniul care apare.</text:p>
        </text:list-item>
        <text:list-item>
          <text:p text:style-name="Text_20_body"> Introduceţi numele programului şi apăsaţi <text:span text:style-name="Strong_20_Emphasis">Ok</text:span>.</text:p>
        </text:list-item>
      </text:list>
      <text:p text:style-name="Text_20_body">Pentru a redenumi un program avansat:</text:p>
      <text:list text:style-name="List_20_1">
        <text:list-item>
          <text:p text:style-name="Text_20_body"> Faceţi clic cu butonul drept pe programul pe care doriţi să îl redenumiţi şi alegeţi <text:span text:style-name="Strong_20_Emphasis">Redenumeşte</text:span> din meniul care apare.</text:p>
        </text:list-item>
      </text:list>
      <text:p text:style-name="Text_20_body">Pentru a face copia unui program existent:</text:p>
      <text:list text:style-name="List_20_1">
        <text:list-item>
          <text:p text:style-name="Text_20_body"> Faceţi clic cu butonul drept pe programul pe care doriţi să îl copiaţi şi alegeţi <text:span text:style-name="Strong_20_Emphasis">Copiază</text:span> din meniul care apare;</text:p>
        </text:list-item>
        <text:list-item>
          <text:p text:style-name="Text_20_body"> La capătul listei va apărea o copie exactă a programului selectat, cu acelaşi nume.</text:p>
        </text:list-item>
      </text:list>
      <text:p text:style-name="Text_20_body">Pentru a elimina un program avansat:</text:p>
      <text:list text:style-name="List_20_1">
        <text:list-item>
          <text:p text:style-name="Text_20_body"> Faceţi clic cu butonul drept pe programul pe care doriţi să îl eliminaţi şi alegeţi <text:span text:style-name="Strong_20_Emphasis">Elimină</text:span> din meniul care apare;</text:p>
        </text:list-item>
        <text:list-item>
          <text:p text:style-name="Text_20_body"> Răspundeţi <text:span text:style-name="Strong_20_Emphasis">Da</text:span> la următorul mesaj de confirmare.</text:p>
        </text:list-item>
      </text:list>
      <text:h text:style-name="Heading_20_4" text:outline-level="4"><text:bookmark-start text:name="blocuri"/>Blocuri<text:bookmark-end text:name="blocuri"/></text:h>
      <text:p text:style-name="Text_20_body">
Pentru a crea un nou bloc:</text:p>
      <text:list text:style-name="List_20_1">
        <text:list-item>
          <text:p text:style-name="Text_20_body"> Selectaţi programul avansat dorit;</text:p>
        </text:list-item>
        <text:list-item>
          <text:p text:style-name="Text_20_body"> Faceţi clic cu butonul drept în lista centrală şi alegeţi <text:span text:style-name="Strong_20_Emphasis">Nou bloc </text:span> din meniul care apare;</text:p>
        </text:list-item>
        <text:list-item>
          <text:p text:style-name="Text_20_body"> Introduceţi descrierea blocului, numărul de cicluri, numărul care arată o dată la câte cicluri se salvează curba şi cuplul maxim dacă este diferit de cel predefinit de componentă;</text:p>
        </text:list-item>
      </text:list>
      <text:p text:style-name="Text_20_body">
Apăsaţi tasta <text:span text:style-name="Strong_20_Emphasis">Ok</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Se poate crea un bloc cu un număr de cicluri egal cu 0 în care pot fi introduse numai comenzile de început şi sfârşit al blocului (este blocată introducerea comenzilor ciclice).</text:p>
          </table:table-cell>
        </table:table-row>
      </table:table>
      <text:p text:style-name="Text_20_body">
Pentru a modifica un bloc:</text:p>
      <text:list text:style-name="List_20_1">
        <text:list-item>
          <text:p text:style-name="Text_20_body"> Faceţi clic cu butonul drept pentru a selecta blocul de modificat şi alegeţi <text:span text:style-name="Strong_20_Emphasis">Modifică bloc </text:span> din meniul care apare;</text:p>
        </text:list-item>
        <text:list-item>
          <text:p text:style-name="Text_20_body"> Modificaţi parametrii în fereastra următoare;</text:p>
        </text:list-item>
      </text:list>
      <text:p text:style-name="Text_20_body">Apăsaţi tasta <text:span text:style-name="Strong_20_Emphasis">Ok</text:span> pentru a confirma modificarea.</text:p>
      <text:p text:style-name="Text_20_body">
Pentru a elimina un bloc:</text:p>
      <text:list text:style-name="List_20_1">
        <text:list-item>
          <text:p text:style-name="Text_20_body"> Faceţi clic cu butonul drept al mouse-ului pentru a selecta blocul de eliminat şi alegeţi <text:span text:style-name="Strong_20_Emphasis">Elimină bloc </text:span> din meniul care apare;</text:p>
        </text:list-item>
        <text:list-item>
          <text:p text:style-name="Text_20_body"> Răspundeţi <text:span text:style-name="Strong_20_Emphasis">Da</text:span> la următorul mesaj de confirmare.</text:p>
        </text:list-item>
      </text:list>
      <text:p text:style-name="Text_20_body">Pentru a copia un bloc:</text:p>
      <text:list text:style-name="List_20_1">
        <text:list-item>
          <text:p text:style-name="Text_20_body"> Faceţi clic cu butonul drept al mouse-ului pentru a selecta blocul de copiat şi alegeţi <text:span text:style-name="Strong_20_Emphasis">Copiază bloc </text:span> din meniul care apare;</text:p>
        </text:list-item>
      </text:list>
      <text:p text:style-name="Text_20_body">Se poate crea şi o legătură la un bloc. O legătură crează o copie identică a blocului selectat şi orice modificare aplicată fiecăruia din cele două blocuri va fi aplicată şi celuilalt. Se pot crea şi mai multe legături pentru fiecare bloc.
</text:p>
      <text:list text:style-name="List_20_1">
        <text:list-item>
          <text:p text:style-name="Text_20_body"> Faceţi clic cu butonul drept al mouse-ului pentru a selecta blocul dorit şi alegeţi <text:span text:style-name="Strong_20_Emphasis">Creează legătura acestui bloc </text:span> din meniul care apare.</text:p>
        </text:list-item>
      </text:list>
      <text:h text:style-name="Heading_20_4" text:outline-level="4"><text:bookmark-start text:name="comenzi"/>Comenzi<text:bookmark-end text:name="comenzi"/></text:h>
      <text:p text:style-name="Text_20_body">
În panoul din dreapta se poate vedea lista comenzilor disponibile pentru introducerea în blocuri.</text:p>
      <text:p text:style-name="Text_20_body">
Pentru a adăuga o comandă, trăgeţi-o cu mouse-ul deasupra blocului unde doriţi să o introduceţi. Stabiliţi, mai întâi, dacă este o comandă cu executare individuală sau dacă va fi executată la fiecare ciclu al blocului. Introduceţi parametrii, în funcţie de comandă şi apăsaţi tasta <text:span text:style-name="Strong_20_Emphasis">Ok</text:span> pentru a confirma introducere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Comenzile cu executare individuală vor fi executate numai o dată la prima pornire sau la fiecare repornire a testării..</text:p>
          </table:table-cell>
        </table:table-row>
      </table:table>
      <text:p text:style-name="Text_20_body">
* Pentru a modifica o comandă, selectaţi-o  cu butonul drept al mouse-ului şi alegeţi <text:span text:style-name="Strong_20_Emphasis">Modifică comanda </text:span> din meniul care apare. Modificaţi parametrii şi apăsaţi “Ok” pentru a confirma modificările.</text:p>
      <text:p text:style-name="Text_20_body">
* Pentru a modifica o comandă, selectaţi-o  cu butonul drept al mouse-ului şi alegeţi <text:span text:style-name="Strong_20_Emphasis">Elimină comanda </text:span> din meniul care apare. * Răspundeţi <text:span text:style-name="Strong_20_Emphasis">Da</text:span> la următorul mesaj de confirmare.</text:p>
      <text:h text:style-name="Heading_20_5" text:outline-level="5"><text:bookmark-start text:name="lista_comenzilor_disponibile"/>Lista comenzilor disponibile<text:bookmark-end text:name="lista_comenzilor_disponibile"/></text:h>
      <text:p text:style-name="Text_20_body">
În acest paragraf sunt rezumate toate comenzile implementate care pot fi utilizate la realizarea programelor avansate.
</text:p>
      <text:p text:style-name="Horizontal_20_Line"/>
      <text:p text:style-name="Text_20_body"><text:span text:style-name="Strong_20_Emphasis">Aşteptare</text:span>: aşteaptă pentru timpul specificat.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Secunde </text:p>
          </table:table-cell>
          <table:table-cell office:value-type="string" table:style-name="tablecell">
            <text:p text:style-name="tablealignleft"> Timp de aşteptare (minim 0.1) </text:p>
          </table:table-cell>
        </table:table-row>
      </table:table>
      <text:p text:style-name="Horizontal_20_Line"/>
      <text:p text:style-name="Text_20_body"><text:span text:style-name="Strong_20_Emphasis"> Confirmă operator</text:span>: afişează un ecran recapitulativ cu datele de cuplu maxim şi rezultatele testelor de etanşare efectuate de la începutul testării. Pe ecran se află trei tast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Repetă </text:p>
          </table:table-cell>
          <table:table-cell office:value-type="string" table:style-name="tablecell">
            <text:p text:style-name="tablealignleft"> Şterge datele testării şi reporneşte de la primul bloc </text:p>
          </table:table-cell>
        </table:table-row>
        <table:table-row>
          <table:table-cell office:value-type="string" table:style-name="tablecell">
            <text:p text:style-name="tablealignleft">Anulează </text:p>
          </table:table-cell>
          <table:table-cell office:value-type="string" table:style-name="tablecell">
            <text:p text:style-name="tablealignleft"> Anulează testarea activă, ştergând toate datele achiziţionate </text:p>
          </table:table-cell>
        </table:table-row>
        <table:table-row>
          <table:table-cell office:value-type="string" table:style-name="tablecell">
            <text:p text:style-name="tablealignleft">Confirmă </text:p>
          </table:table-cell>
          <table:table-cell office:value-type="string" table:style-name="tablecell">
            <text:p text:style-name="tablealignleft"> Continuă cu testarea </text:p>
          </table:table-cell>
        </table:table-row>
      </table:table>
      <text:p text:style-name="Horizontal_20_Line"/>
      <text:p text:style-name="Text_20_body"><text:span text:style-name="Strong_20_Emphasis">Curent magnet OFF</text:span>: activează trecerea curentului pentru a simula încălzirea termocuplului.</text:p>
      <text:p text:style-name="Horizontal_20_Line"/>
      <text:p text:style-name="Text_20_body"><text:span text:style-name="Strong_20_Emphasis">Curent magnet ON</text:span>: dezactivează trecerea curentului pentru a simula răcirea termocuplului.</text:p>
      <text:p text:style-name="Horizontal_20_Line"/>
      <text:p text:style-name="Text_20_body"><text:span text:style-name="Strong_20_Emphasis">Cuptor gură aer reglează</text:span>: mişcă AirFlap prezentă în gura de aerisire.</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Poziţie AirFlap </text:p>
          </table:table-cell>
          <table:table-cell office:value-type="string" table:style-name="tablecell">
            <text:p text:style-name="tablealignleft"> poziţia procentuală a AirFlaf (0=închisă, 100=toată deschisă) </text:p>
          </table:table-cell>
        </table:table-row>
      </table:table>
      <text:p text:style-name="Horizontal_20_Line"/>
      <text:p text:style-name="Text_20_body"><text:span text:style-name="Strong_20_Emphasis">Cuptor uşă deschide</text:span>: deschide uşa cuptorului avansând pistonul conectat la uşă. </text:p>
      <text:p text:style-name="Horizontal_20_Line"/>
      <text:p text:style-name="Text_20_body"><text:span text:style-name="Strong_20_Emphasis">Cuptor uşă deschide</text:span>: închide uşa cuptorului retrăgând pistonul conectat la uşă. </text:p>
      <text:p text:style-name="Horizontal_20_Line"/>
      <text:p text:style-name="Text_20_body"><text:span text:style-name="Strong_20_Emphasis">Cuptor temperatură aşteaptă</text:span>: aşteaptă dacă temperatura cuptorului este sub valoarea minimă sau dacă depăşeşte valoarea maximă stabilită.</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Temp. minimă </text:p>
          </table:table-cell>
          <table:table-cell office:value-type="string" table:style-name="tablecell">
            <text:p text:style-name="tablealignleft"> valoarea minimă a temperaturii </text:p>
          </table:table-cell>
        </table:table-row>
        <table:table-row>
          <table:table-cell office:value-type="string" table:style-name="tablecell">
            <text:p text:style-name="tablealignleft"> Temp. maximă </text:p>
          </table:table-cell>
          <table:table-cell office:value-type="string" table:style-name="tablecell">
            <text:p text:style-name="tablealignleft"> valoarea maximă a temperaturii </text:p>
          </table:table-cell>
        </table:table-row>
      </table:table>
      <text:p text:style-name="Horizontal_20_Line"/>
      <text:p text:style-name="Text_20_body"><text:span text:style-name="Strong_20_Emphasis">Cuptor temperatură reglează</text:span>: setează temperatura de setpoint a cuptorului.</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Temperatură </text:p>
          </table:table-cell>
          <table:table-cell office:value-type="string" table:style-name="tablecell">
            <text:p text:style-name="tablealignleft"> temperatura de setpoint în °C </text:p>
          </table:table-cell>
        </table:table-row>
      </table:table>
      <text:p text:style-name="Horizontal_20_Line"/>
      <text:p text:style-name="Text_20_body"><text:span text:style-name="Strong_20_Emphasis">Cuptor ventilaţie reglează</text:span>: reglează viteza ventilaţiei.</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Viteză ventilaţie </text:p>
          </table:table-cell>
          <table:table-cell office:value-type="string" table:style-name="tablecell">
            <text:p text:style-name="tablealignleft"> viteza procentuală a ventilaţiei (0=stinsă, 100=maximă)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acă rezistenţa suplimentară de încălzire este activă, ventilaţia este dusă oricum la maxim</text:p>
          </table:table-cell>
        </table:table-row>
      </table:table>
      <text:p text:style-name="Horizontal_20_Line"/>
      <text:p text:style-name="Text_20_body"><text:span text:style-name="Strong_20_Emphasis">Eliberează ieşiri robinete</text:span>: deschide electrosupapa de închidere a ieşirilor robinetelor.</text:p>
      <text:p text:style-name="Horizontal_20_Line"/>
      <text:p text:style-name="Text_20_body"><text:span text:style-name="Strong_20_Emphasis">Obturează ieşiri robinete</text:span>: închide electrosupapa pentru a obtura ieşirea robinetelor.</text:p>
      <text:p text:style-name="Horizontal_20_Line"/>
      <text:p text:style-name="Text_20_body"><text:span text:style-name="Strong_20_Emphasis">Probă etanşare</text:span>: efectuează proba de etanşare a componentei.</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Program ATEQ </text:p>
          </table:table-cell>
          <table:table-cell office:value-type="string" table:style-name="tablecell">
            <text:p text:style-name="tablealignleft"> program de test de selectat în maşină ATEQ pentru a efectua testul (1..4) </text:p>
          </table:table-cell>
        </table:table-row>
        <table:table-row>
          <table:table-cell office:value-type="string" table:style-name="tablecell">
            <text:p text:style-name="tablealignleft"> Rezultat negativ </text:p>
          </table:table-cell>
          <table:table-cell office:value-type="string" table:style-name="tablecell">
            <text:p text:style-name="tablealignleft"> rezultatul aşteptat de maşina ATEQ. Dacă este selectat, proba este pozitivă în cazul în care se constată o pierdere </text:p>
          </table:table-cell>
        </table:table-row>
      </table:table>
      <text:p text:style-name="Horizontal_20_Line"/>
      <text:p text:style-name="Text_20_body"><text:span text:style-name="Strong_20_Emphasis">Probă etanşare magnet</text:span>: efectuează proba de etanşare, dar rezultatul este identificat ca test al magnetulu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Viteză ventilaţie </text:p>
          </table:table-cell>
          <table:table-cell office:value-type="string" table:style-name="tablecell">
            <text:p text:style-name="tablealignleft"> viteza procentuală a ventilaţiei (0=stinsă, 100=maximă) </text:p>
          </table:table-cell>
        </table:table-row>
      </table:table>
      <text:p text:style-name="Horizontal_20_Line"/>
      <text:p text:style-name="Text_20_body"><text:span text:style-name="Strong_20_Emphasis">Robinet apasă“: avansează motorul pentru a apăsa tija robinetului.


—-

</text:span>Robinet eliberează“: retrage motorul pentru a elibera tija robinetului.</text:p>
      <text:p text:style-name="Horizontal_20_Line"/>
      <text:p text:style-name="Text_20_body"><text:span text:style-name="Strong_20_Emphasis">Robinet roteşte</text:span>: execută rotaţia motorulu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Grade rotaţie </text:p>
          </table:table-cell>
          <table:table-cell office:value-type="string" table:style-name="tablecell">
            <text:p text:style-name="tablealignleft"> grade de executat </text:p>
          </table:table-cell>
        </table:table-row>
        <table:table-row>
          <table:table-cell office:value-type="string" table:style-name="tablecell">
            <text:p text:style-name="tablealignleft"> Sens rotaţie </text:p>
          </table:table-cell>
          <table:table-cell office:value-type="string" table:style-name="tablecell">
            <text:p text:style-name="tablealignleft"> direcţia rotaţiei : Orar (Dr), Antiorar (Stg) </text:p>
          </table:table-cell>
        </table:table-row>
        <table:table-row>
          <table:table-cell office:value-type="string" table:style-name="tablecell">
            <text:p text:style-name="tablealignleft"> Viteză rotaţie </text:p>
          </table:table-cell>
          <table:table-cell office:value-type="string" table:style-name="tablecell">
            <text:p text:style-name="tablealignleft"> viteza în grade pe secundă a rotaţiei </text:p>
          </table:table-cell>
        </table:table-row>
        <table:table-row>
          <table:table-cell office:value-type="string" table:style-name="tablecell">
            <text:p text:style-name="tablealignleft"> Deblocare motor </text:p>
          </table:table-cell>
          <table:table-cell office:value-type="string" table:style-name="tablecell">
            <text:p text:style-name="tablealignleft"> starea motorului la sfârșitul rotaţiei. Dacă este dezactivat, motorul rămâne în „tracţiune“ </text:p>
          </table:table-cell>
        </table:table-row>
      </table:table>
      <text:p text:style-name="Horizontal_20_Line"/>
      <text:p text:style-name="Text_20_body"><text:span text:style-name="Strong_20_Emphasis">Robinet roteşte cu test contacte</text:span>: execută rotaţia motorului şi execută testul contactelor</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Grade rotaţie </text:p>
          </table:table-cell>
          <table:table-cell office:value-type="string" table:style-name="tablecell">
            <text:p text:style-name="tablealignleft"> grade de executat </text:p>
          </table:table-cell>
        </table:table-row>
        <table:table-row>
          <table:table-cell office:value-type="string" table:style-name="tablecell">
            <text:p text:style-name="tablealignleft"> Sens rotaţie </text:p>
          </table:table-cell>
          <table:table-cell office:value-type="string" table:style-name="tablecell">
            <text:p text:style-name="tablealignleft"> direcţia rotaţiei : Orar (Dr), Antiorar (Stg) </text:p>
          </table:table-cell>
        </table:table-row>
        <table:table-row>
          <table:table-cell office:value-type="string" table:style-name="tablecell">
            <text:p text:style-name="tablealignleft"> Viteză rotaţie </text:p>
          </table:table-cell>
          <table:table-cell office:value-type="string" table:style-name="tablecell">
            <text:p text:style-name="tablealignleft"> viteza în grade pe secundă a rotaţiei </text:p>
          </table:table-cell>
        </table:table-row>
        <table:table-row>
          <table:table-cell office:value-type="string" table:style-name="tablecell">
            <text:p text:style-name="tablealignleft"> Deblocare motor </text:p>
          </table:table-cell>
          <table:table-cell office:value-type="string" table:style-name="tablecell">
            <text:p text:style-name="tablealignleft"> starea motorului la sfârșitul rotaţiei. Dacă este dezactivat, motorul rămâne în „tracţiune“ </text:p>
          </table:table-cell>
        </table:table-row>
        <table:table-row>
          <table:table-cell office:value-type="string" table:style-name="tablecell">
            <text:p text:style-name="tablealignleft"> Impuls contact mişc. axială nr.1 </text:p>
          </table:table-cell>
          <table:table-cell office:value-type="string" table:style-name="tablecell"/>
        </table:table-row>
        <table:table-row>
          <table:table-cell office:value-type="string" table:style-name="tablecell">
            <text:p text:style-name="tablealignleft"> Impulsuri cont. rotaţie nr.2 </text:p>
          </table:table-cell>
          <table:table-cell office:value-type="string" table:style-name="tablecell">
            <text:p text:style-name="tablealignleft"> numărul de impulsuri care trebuie măsurate la sfârşitul rotaţiei în intrarea nr. 2 </text:p>
          </table:table-cell>
        </table:table-row>
        <table:table-row>
          <table:table-cell office:value-type="string" table:style-name="tablecell">
            <text:p text:style-name="tablealignleft"> Impulsuri cont. rotaţie nr.3 </text:p>
          </table:table-cell>
          <table:table-cell office:value-type="string" table:style-name="tablecell">
            <text:p text:style-name="tablealignleft"> numărul de impulsuri care trebuie măsurate la sfârşitul rotaţiei în intrarea nr. 3 </text:p>
          </table:table-cell>
        </table:table-row>
        <table:table-row>
          <table:table-cell office:value-type="string" table:style-name="tablecell">
            <text:p text:style-name="tablealignleft"> Impulsuri cont. rotaţie nr.4 </text:p>
          </table:table-cell>
          <table:table-cell office:value-type="string" table:style-name="tablecell">
            <text:p text:style-name="tablealignleft"> numărul de impulsuri care trebuie măsurate la sfârşitul rotaţiei în intrarea nr. 4</text:p>
          </table:table-cell>
        </table:table-row>
      </table:table>
      <text:p text:style-name="Horizontal_20_Line"/>
      <text:p text:style-name="Text_20_body"><text:span text:style-name="Strong_20_Emphasis">Robinet deblochează motor</text:span>: execută comanda de deblocare a motorului.</text:p>
      <text:p text:style-name="Horizontal_20_Line"/>
      <text:p text:style-name="Text_20_body"><text:span text:style-name="Strong_20_Emphasis">Robinet găseşte poziţia zero</text:span>: execută o manipulare de 360° pentru căutarea poziţiei 0. Manipularea se opreşte dacă intră în funcţiune limitatorul de cursă hardwa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ere </text:p>
          </table:table-cell>
        </table:table-row>
        <table:table-row>
          <table:table-cell office:value-type="string" table:style-name="tablecell">
            <text:p text:style-name="tablealignleft"> Sens rotaţie </text:p>
          </table:table-cell>
          <table:table-cell office:value-type="string" table:style-name="tablecell">
            <text:p text:style-name="tablealignleft"> direcţia rotaţiei : Orar (Dr), Antiorar (Stg) </text:p>
          </table:table-cell>
        </table:table-row>
        <table:table-row>
          <table:table-cell office:value-type="string" table:style-name="tablecell">
            <text:p text:style-name="tablealignleft"> Viteză rotaţie </text:p>
          </table:table-cell>
          <table:table-cell office:value-type="string" table:style-name="tablecell">
            <text:p text:style-name="tablealignleft"> viteza în grade pe secundă a rotaţiei </text:p>
          </table:table-cell>
        </table:table-row>
        <table:table-row>
          <table:table-cell office:value-type="string" table:style-name="tablecell">
            <text:p text:style-name="tablealignleft"> Deblocare motor </text:p>
          </table:table-cell>
          <table:table-cell office:value-type="string" table:style-name="tablecell">
            <text:p text:style-name="tablealignleft"> starea motorului la sfârșitul rotaţiei. Dacă este dezactivat, motorul rămâne în „tracţiune“ </text:p>
          </table:table-cell>
        </table:table-row>
      </table:table>
      <text:h text:style-name="Heading_20_1" text:outline-level="1"><text:bookmark-start text:name="instrumente"/>Instrumente<text:bookmark-end text:name="instrumente"/></text:h>
      <text:p text:style-name="Text_20_body">
În acest capitol sunt descrise funcţiile prezente în meniul Instrumente al aplicaţiei.</text:p>
      <text:h text:style-name="Heading_20_2" text:outline-level="2"><text:bookmark-start text:name="instaleaza_componente"/>Instalează componente<text:bookmark-end text:name="instaleaza_componente"/></text:h>
      <text:p text:style-name="Text_20_body">
Această funcţie permite îi utilizatorului să efectueze manual atât manipularea axială, cât şi rotaţia în timpul fazei de instalare a componentelor sau în timpul pauzelor testării active. Din acest panou se poate accede şi la un alt ecran pentru executarea manuală a probei de etanşare.</text:p>
      <text:p text:style-name="Text_20_body">Pentru a accede la panou, selectaţi din meniu <text:span text:style-name="Emphasis"><text:span text:style-name="Strong_20_Emphasis">Instrumente » Instalează componente</text:span></text:span> sau apăsaţi butonul <text:span text:style-name="Strong_20_Emphasis">F8</text:span>; mai simplu, apăsaţi următorul buton din bara de instrumente:</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În consecinţă, va apărea următoarea fereastră:</text:p>
      <text:p text:style-name="Text_20_body"><draw:frame draw:style-name="mediacenter" draw:name="Utilitate de instalare şi test componente Legend" text:anchor-type="paragraph" draw:z-index="0" svg:width="10.583333333333cm"><draw:text-box><text:p text:style-name="legendcenter"><draw:frame draw:style-name="mediacenter" draw:name="Utilitate de instalare şi test componente" text:anchor-type="paragraph" draw:z-index="0" svg:width="10.583333333333cm" svg:height="5.1858333333333cm"><draw:image xlink:href="Pictures/480dab7fd8a3967b54d8aae6bae39807.jpg" xlink:type="simple" xlink:show="embed" xlink:actuate="onLoad"/></draw:frame>Utilitate de instalare şi test componente</text:p></draw:text-box></draw:frame></text:p>
      <text:p text:style-name="Text_20_body">La stânga sunt enumerate staţiile prezente în sistem şi pentru fiecare dintre acestea sunt afişate următoarele informaţii:</text:p>
      <text:h text:style-name="Heading_20_5" text:outline-level="5"><text:bookmark-start text:name="pozitie"/>Poziţie<text:bookmark-end text:name="pozitie"/></text:h>
      <text:p text:style-name="Text_20_body">Poziţia care este actualizată la fiecare rotaţie manuală efectuată;</text:p>
      <text:h text:style-name="Heading_20_5" text:outline-level="5"><text:bookmark-start text:name="c.a._nm"/>C.A. (Nm)<text:bookmark-end text:name="c.a._nm"/></text:h>
      <text:p text:style-name="Text_20_body">Valori instantanee ale cuplului în sens antiorar;</text:p>
      <text:h text:style-name="Heading_20_5" text:outline-level="5"><text:bookmark-start text:name="c.o._nm"/>C.O. (Nm)<text:bookmark-end text:name="c.o._nm"/></text:h>
      <text:p text:style-name="Text_20_body">Valori instantanee ale cuplului în sens orar;</text:p>
      <text:h text:style-name="Heading_20_5" text:outline-level="5"><text:bookmark-start text:name="pres._n"/>Pres. (N)<text:bookmark-end text:name="pres._n"/></text:h>
      <text:p text:style-name="Text_20_body">Presiunea axială exercitată pe componenta disponibilă numai dacă este prevăzută manipularea axială, măsurată în Newton;</text:p>
      <text:h text:style-name="Heading_20_5" text:outline-level="5"><text:bookmark-start text:name="temp_c"/>Temp (°C)<text:bookmark-end text:name="temp_c"/></text:h>
      <text:p text:style-name="Text_20_body">Temperatura cuptorului sau a unui eventual termocuplu suplimentar aflat în componentă, măsurată în °C;</text:p>
      <text:h text:style-name="Heading_20_5" text:outline-level="5"><text:bookmark-start text:name="magnet"/>Magnet<text:bookmark-end text:name="magnet"/></text:h>
      <text:p text:style-name="Text_20_body">Pictograma <text:span text:style-name="Strong_20_Emphasis">aprinsă</text:span> sau <text:span text:style-name="Strong_20_Emphasis">gri</text:span> care arată sau nu trecerea curentului pentru simularea încălzirii termocuplului;</text:p>
      <text:h text:style-name="Heading_20_5" text:outline-level="5"><text:bookmark-start text:name="lim.cursa"/>Lim.cursă<text:bookmark-end text:name="lim.cursa"/></text:h>
      <text:p text:style-name="Text_20_body">Led care devine roşu dacă intrarea limitatorului de cursă hardware măsoară o tensiune mai mare de 0.6 N;</text:p>
      <text:h text:style-name="Heading_20_5" text:outline-level="5"><text:bookmark-start text:name="intrari"/>Intrări<text:bookmark-end text:name="intrari"/></text:h>
      <text:p text:style-name="Text_20_body">Leduri corespunzătoare intrărilor care devin verzi dacă contactul este închis.</text:p>
      <text:p text:style-name="Text_20_body">
Pentru a putea efectua o rotaţie trebuie selectată staţia, făcând clic cu mouse-ul pe tasta corespunzătoare. Se pot selecta toate staţiile apăsând cu mouse-ul apăsând cu mouse-ul pe tasta <text:span text:style-name="Strong_20_Emphasis">Selectează toate</text:span>. Ulterior, cu tastele <text:span text:style-name="Strong_20_Emphasis">Stânga</text:span> sau <text:span text:style-name="Strong_20_Emphasis">Dreapta</text:span> se execută rotaţia cu gradele şi viteza setate. Gradele şi viteza pot fi modificate şi fără ajutorul tastaturii, folosind tastele de creştere şi decreştere:</text:p>
      <text:p text:style-name="Text_20_body">
<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
Tasta <text:span text:style-name="Strong_20_Emphasis">Reset</text:span> execută deblocarea motoarelor, iar tastele <text:span text:style-name="Strong_20_Emphasis">Înainte</text:span> şi <text:span text:style-name="Strong_20_Emphasis">Înapoi</text:span> avansează, respectiv retrag motoarele.</text:p>
      <text:h text:style-name="Heading_20_3" text:outline-level="3"><text:bookmark-start text:name="rotatie"/>Rotaţie<text:bookmark-end text:name="rotatie"/></text:h>
      <text:p text:style-name="Text_20_body">
Se poate efectua o rotaţie manuală antiorară sau orară cu unghi şi viteză de rotaţie variabile.</text:p>
      <text:h text:style-name="Heading_20_4" text:outline-level="4"><text:bookmark-start text:name="grade"/>Grade<text:bookmark-end text:name="grade"/></text:h>
      <text:p text:style-name="Text_20_body">
Gradele rotaţiei de efectuat de la 1 la 360.</text:p>
      <text:h text:style-name="Heading_20_4" text:outline-level="4"><text:bookmark-start text:name="viteza_grade_secunda"/>Viteză grade/secundă<text:bookmark-end text:name="viteza_grade_secunda"/></text:h>
      <text:p text:style-name="Text_20_body">
Viteza rotaţiei de efectuat de la 20 la 200 exprimată în grade pe secundă.</text:p>
      <text:h text:style-name="Heading_20_4" text:outline-level="4"><text:bookmark-start text:name="stanga"/>Stânga<text:bookmark-end text:name="stanga"/></text:h>
      <text:p text:style-name="Text_20_body">
Această comandă permite pornirea rotaţiei antiorare cu gradele şi viteza specificate. 
</text:p>
      <text:h text:style-name="Heading_20_4" text:outline-level="4"><text:bookmark-start text:name="dreapta"/>Dreapta<text:bookmark-end text:name="dreapta"/></text:h>
      <text:p text:style-name="Text_20_body">
Această comandă permite pornirea rotaţiei orare cu gradele şi viteza specificate.</text:p>
      <text:h text:style-name="Heading_20_4" text:outline-level="4"><text:bookmark-start text:name="reset"/>Reset<text:bookmark-end text:name="reset"/></text:h>
      <text:p text:style-name="Text_20_body">
Această comandă întrerupe manipularea şi deblochează etanşarea motoarelor (a se vedea paragraful Opţiuni din capitolul SETĂRI).</text:p>
      <text:h text:style-name="Heading_20_3" text:outline-level="3"><text:bookmark-start text:name="manipulare_axiala"/>Manipulare axială<text:bookmark-end text:name="manipulare_axiala"/></text:h>
      <text:p text:style-name="Text_20_body">
Se poate face manual manipularea axială a motoarelor pentru a verifica poziţionarea corectă a componentelor.</text:p>
      <text:h text:style-name="Heading_20_4" text:outline-level="4"><text:bookmark-start text:name="inainte"/>Înainte<text:bookmark-end text:name="inainte"/></text:h>
      <text:p text:style-name="Text_20_body">
Comanda împinge înainte motoarele staţiilor selectate.</text:p>
      <text:h text:style-name="Heading_20_4" text:outline-level="4"><text:bookmark-start text:name="inapoi"/>Înapoi<text:bookmark-end text:name="inapoi"/></text:h>
      <text:p text:style-name="Text_20_body">
Comanda readuce înapoi motoarele staţiilor selectate.</text:p>
      <text:p text:style-name="Text_20_body">Pentru a reveni la aplicaţia principală apăsaţi cu mouse-ul tasta <text:span text:style-name="Strong_20_Emphasis">Ieşi</text:span>.
</text:p>
      <text:h text:style-name="Heading_20_3" text:outline-level="3"><text:bookmark-start text:name="curent_simulare_termocuplu"/>Curent simulare termocuplu<text:bookmark-end text:name="curent_simulare_termocuplu"/></text:h>
      <text:p text:style-name="Text_20_body">
Pentru a testa funcţionarea magnetului se poate activa şi dezactiva manual trecerea curentului care  simulează încălzirea termocuplului.</text:p>
      <text:h text:style-name="Heading_20_4" text:outline-level="4"><text:bookmark-start text:name="magnet_on"/>Magnet On<text:bookmark-end text:name="magnet_on"/></text:h>
      <text:p text:style-name="Text_20_body">
Activează trecerea curentului în componentele selecta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Când formularul se închide, trecerea curentului este oricum întreruptă</text:p>
          </table:table-cell>
        </table:table-row>
      </table:table>
      <text:h text:style-name="Heading_20_4" text:outline-level="4"><text:bookmark-start text:name="magnet_off"/>Magnet Off<text:bookmark-end text:name="magnet_off"/></text:h>
      <text:p text:style-name="Text_20_body">
Dezactivează trecerea curentului în componentele selectate.
</text:p>
      <text:h text:style-name="Heading_20_3" text:outline-level="3"><text:bookmark-start text:name="executarea_manuala_a_probelor_de_etansare"/>Executarea manuală a probelor de etanşare<text:bookmark-end text:name="executarea_manuala_a_probelor_de_etansare"/></text:h>
      <text:p text:style-name="Text_20_body">
Apăsaţi tasta <text:span text:style-name="Strong_20_Emphasis">Test probă etanşare</text:span> pentru a avea acces la următorul panou:</text:p>
      <text:p text:style-name="Text_20_body">
<draw:frame draw:style-name="mediacenter" draw:name="Panou pentru executarea manuală a probelor de etanşare Legend" text:anchor-type="paragraph" draw:z-index="0" svg:width="7.9375cm"><draw:text-box><text:p text:style-name="legendcenter"><draw:frame draw:style-name="mediacenter" draw:name="Panou pentru executarea manuală a probelor de etanşare" text:anchor-type="paragraph" draw:z-index="0" svg:width="7.9375cm" svg:height="8.5460416666667cm"><draw:image xlink:href="Pictures/491e9c314fd4489ebd2b1f3a3335b1b4.jpg" xlink:type="simple" xlink:show="embed" xlink:actuate="onLoad"/></draw:frame>Panou pentru executarea manuală a probelor de etanşare</text:p></draw:text-box></draw:frame></text:p>
      <text:p text:style-name="Text_20_body">
Cu tastele <text:span text:style-name="Strong_20_Emphasis">Eliberează</text:span> şi <text:span text:style-name="Strong_20_Emphasis">Obturează</text:span> grupate în chenarul <text:span text:style-name="Strong_20_Emphasis">Ieşire gaz</text:span> se poate deschide şi, respectiv, închide electrosupapa de obturare a ieşirilor robinetelor care este deschisă, în mod normal, la deschiderea formularului.</text:p>
      <text:p text:style-name="Text_20_body">
Pentru a efectua o probă:</text:p>
      <text:list text:style-name="List_20_1">
        <text:list-item>
          <text:p text:style-name="Text_20_body"> selectaţi staţia de la 1 la 6 folosind tastele de pe partea stângă;</text:p>
        </text:list-item>
        <text:list-item>
          <text:p text:style-name="Text_20_body"> selectaţi apoi programul de executat în maşina  ATEQ de la <text:span text:style-name="Strong_20_Emphasis">1 la 4</text:span>;</text:p>
        </text:list-item>
        <text:list-item>
          <text:p text:style-name="Text_20_body"> apăsaţi tasta <text:span text:style-name="Strong_20_Emphasis">Probă etanşare</text:span> şi aşteptaţi rezultatul care va fi afişat în chenarul <text:span text:style-name="Strong_20_Emphasis">Rezultat</text:span> .</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acă nu vedeţi niciun rezultat asiguraţi-vă că maşina ATEQ este pornită şi gata să funcţioneze.</text:p>
          </table:table-cell>
        </table:table-row>
      </table:table>
      <text:h text:style-name="Heading_20_2" text:outline-level="2"><text:bookmark-start text:name="calibrare_cuptor"/>Calibrare cuptor<text:bookmark-end text:name="calibrare_cuptor"/></text:h>
      <text:p text:style-name="Text_20_body">
Prin intermediul acestui instrument se pot calibra intrările în termocuplu utilizate pentru citirea temperaturilor direct pe componente şi intrările de presiu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În acest sistem nu există intrări suplimentare în termocuplu.</text:p>
          </table:table-cell>
        </table:table-row>
      </table:table>
      <text:h text:style-name="Heading_20_2" text:outline-level="2"><text:bookmark-start text:name="parola"/>Parolă<text:bookmark-end text:name="parola"/></text:h>
      <text:p text:style-name="Text_20_body">
Unele dintre funcţiile de gestionare a arhivelor şi de modificare a parametrilor la pornirea testării sunt protejate prin parole şi pentru a le putea abilita trebuie efectuată un fel de autentificare prin introducerea unei parole.</text:p>
      <text:p text:style-name="Text_20_body">
Pentru a abilita funcţiile protejate prin parolă, procedaţi după cum urmează:</text:p>
      <text:list text:style-name="List_20_1">
        <text:list-item>
          <text:p text:style-name="Text_20_body"> selectaţi <text:span text:style-name="Strong_20_Emphasis">Instrumente→Parolă</text:span> sau apăsaţi următoarea tastă în bara de instrumente:</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troduceţi apoi parola în fereastra afişată şi apăsaţi tasta <text:span text:style-name="Strong_20_Emphasis">Confirmă</text:span>.</text:p>
        </text:list-item>
      </text:list>
      <text:p text:style-name="Text_20_body">Pentru a dezactiva funcţiile (numai dacă a fost abilitată anterior):</text:p>
      <text:list text:style-name="List_20_1">
        <text:list-item>
          <text:p text:style-name="Text_20_body"> selectaţi <text:span text:style-name="Strong_20_Emphasis">Instrumente→Parolă</text:span> sau apăsaţi următoarea tastă în bara de instrumente:</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entru a schimba parola:</text:p>
      <text:list text:style-name="List_20_1">
        <text:list-item>
          <text:p text:style-name="Text_20_body"> selectaţi <text:span text:style-name="Strong_20_Emphasis">Instrumente→Parolă</text:span> sau apăsaţi următoarea tastă în bara de instrumente:</text:p>
        </text:list-item>
      </text:list>
      <text:p text:style-name="Text_20_body"><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troduceţi apoi parola în fereastra afişată şi apăsaţi tasta <text:span text:style-name="Strong_20_Emphasis">Schimbă</text:span>;</text:p>
        </text:list-item>
        <text:list-item>
          <text:p text:style-name="Text_20_body"> introduceţi de două ori noua parola în căsuţele de text afişate;</text:p>
        </text:list-item>
        <text:list-item>
          <text:p text:style-name="Text_20_body"> confirmă modificarea cu tasta <text:span text:style-name="Strong_20_Emphasis">Confirmă</text:span> imediat sub căsuţe.</text:p>
        </text:list-item>
      </text:list>
      <text:p text:style-name="Text_20_body"><draw:frame draw:style-name="mediacenter" draw:name="Fereastra schimbare parolă Legend" text:anchor-type="paragraph" draw:z-index="0" svg:width="7.7522916666667cm"><draw:text-box><text:p text:style-name="legendcenter"><draw:frame draw:style-name="mediacenter" draw:name="Fereastra schimbare parolă" text:anchor-type="paragraph" draw:z-index="0" svg:width="7.7522916666667cm" svg:height="8.5989583333333cm"><draw:image xlink:href="Pictures/07717a8467d43e787a26e438aec40c7a.jpg" xlink:type="simple" xlink:show="embed" xlink:actuate="onLoad"/></draw:frame>Fereastra schimbare parolă</text:p></draw:text-box></draw:frame></text:p>
      <text:h text:style-name="Heading_20_1" text:outline-level="1"><text:bookmark-start text:name="setari"/>Setări<text:bookmark-end text:name="setari"/></text:h>
      <text:p text:style-name="Text_20_body">
În acest capitol sunt descrise interfeţele de gestionare a modalităţilor de funcţionare a sistemului şi cele de afişare grafică a datelor.
</text:p>
      <text:h text:style-name="Heading_20_2" text:outline-level="2"><text:bookmark-start text:name="grafic"/>Grafic<text:bookmark-end text:name="grafic"/></text:h>
      <text:p text:style-name="Text_20_body">
Pentru a intra în gestionarea setărilor grafice, selectaţi din meniu <text:span text:style-name="Emphasis">Setări» Grafic</text:span> sau apăsaţi butonul <text:span text:style-name="Strong_20_Emphasis">F10</text:span>; mai simplu, apăsaţi următorul buton din bara de instrumente:</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În consecinţă, va apărea următoarea fereastră:</text:p>
      <text:p text:style-name="Text_20_body"><draw:frame draw:style-name="mediacenter" draw:name="Fereastra „Setări grafic“ Legend" text:anchor-type="paragraph" draw:z-index="0" svg:width="7.9375cm"><draw:text-box><text:p text:style-name="legendcenter"><draw:frame draw:style-name="mediacenter" draw:name="Fereastra „Setări grafic“" text:anchor-type="paragraph" draw:z-index="0" svg:width="7.9375cm" svg:height="8.651875cm"><draw:image xlink:href="Pictures/2e821a6f6be8de1177091f77ed4e0249.jpg" xlink:type="simple" xlink:show="embed" xlink:actuate="onLoad"/></draw:frame>Fereastra „Setări grafic“</text:p></draw:text-box></draw:frame></text:p>
      <text:p text:style-name="Text_20_body">Panoul este împărţit în două părţi: panoul din stânga pentru a adăuga, modifica şi elimina culorile curbelor selectate; panoul din dreapta vă permite să modificaţi unitatea de măsură, scările de afişare, numărul curbelor selectate pentru fiecare sens cu funcţia <text:span text:style-name="Emphasis">“Inferior”</text:span> şi pentru a alege dacă se afişează gradele în afişarea punctelor.</text:p>
      <text:p text:style-name="Text_20_body">
Pentru a adăuga o culoare în curbele selectate trebuie să:</text:p>
      <text:list text:style-name="List_20_1">
        <text:list-item>
          <text:p text:style-name="Text_20_body"> Apăsaţi cu mouse-ul pe tasta <text:span text:style-name="Strong_20_Emphasis">Nou</text:span>.</text:p>
        </text:list-item>
        <text:list-item>
          <text:p text:style-name="Text_20_body"> Selectaţi cu mouse-ul tasta <text:span text:style-name="Strong_20_Emphasis">Culoare</text:span>; în consecinţă, va apărea următoarea figură:<text:line-break/></text:p>
        </text:list-item>
      </text:list>
      <text:p text:style-name="Text_20_body">
<draw:frame draw:style-name="mediacenter" draw:name="Fereastra „Culoare&quot; Legend" text:anchor-type="paragraph" draw:z-index="0" svg:width="3.96875cm"><draw:text-box><text:p text:style-name="legendcenter"><draw:frame draw:style-name="mediacenter" draw:name="Fereastra „Culoare&quot;" text:anchor-type="paragraph" draw:z-index="0" svg:width="3.96875cm" svg:height="6.0854166666667cm"><draw:image xlink:href="Pictures/5b47e77ff37df1e44be64f41d872a0bc.jpg" xlink:type="simple" xlink:show="embed" xlink:actuate="onLoad"/></draw:frame>Fereastra „Culoare"</text:p></draw:text-box></draw:frame>
</text:p>
      <text:list text:style-name="List_20_1">
        <text:list-item>
          <text:p text:style-name="Text_20_body"> Alegeţi cu mouse-ul culoarea dorită şi apăsaţi tasta <text:span text:style-name="Strong_20_Emphasis">OK</text:span>;</text:p>
        </text:list-item>
        <text:list-item>
          <text:p text:style-name="Text_20_body"> Apăsaţi tasta  <text:span text:style-name="Strong_20_Emphasis">Actualizează</text:span> pentru a salva datele.</text:p>
        </text:list-item>
      </text:list>
      <text:p text:style-name="Text_20_body">
Pentru a modifica o culoare trebuie să:
</text:p>
      <text:list text:style-name="List_20_1">
        <text:list-item>
          <text:p text:style-name="Text_20_body"> Selectaţi din listă culoarea de modificat.</text:p>
        </text:list-item>
        <text:list-item>
          <text:p text:style-name="Text_20_body"> Apăsaţi cu mouse-ul pe tasta <text:span text:style-name="Strong_20_Emphasis">Culoare</text:span>.</text:p>
        </text:list-item>
        <text:list-item>
          <text:p text:style-name="Text_20_body"> Alegeţi cu mouse-ul culoarea dorită ( a se vedea culoarea precedentă) şi apăsaţi tasta <text:span text:style-name="Strong_20_Emphasis">OK</text:span>;</text:p>
        </text:list-item>
        <text:list-item>
          <text:p text:style-name="Text_20_body"> Apăsaţi tasta  <text:span text:style-name="Strong_20_Emphasis">Actualizează</text:span> pentru a salva datele.</text:p>
        </text:list-item>
      </text:list>
      <text:p text:style-name="Text_20_body">Pentru a elimina o culoare trebuie să:</text:p>
      <text:list text:style-name="List_20_1">
        <text:list-item>
          <text:p text:style-name="Text_20_body"> Selectaţi din listă culoarea de eliminat.</text:p>
        </text:list-item>
        <text:list-item>
          <text:p text:style-name="Text_20_body"> Apăsaţi cu mouse-ul pe tasta <text:span text:style-name="Strong_20_Emphasis">Elimină</text:span> şi să răspundeţi <text:span text:style-name="Strong_20_Emphasis">Da</text:span> la următorul mesaj de confirmare.</text:p>
        </text:list-item>
      </text:list>
      <text:p text:style-name="Text_20_body">Pentru a ieşi din această fereastră apăsaţi cu mouse-ul tasta <text:span text:style-name="Strong_20_Emphasis">Confirmă</text:span>.</text:p>
      <text:h text:style-name="Heading_20_2" text:outline-level="2"><text:bookmark-start text:name="optiuni"/>Opţiuni<text:bookmark-end text:name="optiuni"/></text:h>
      <text:p text:style-name="Text_20_body">
Pentru a intra în gestionarea opţiunilor, selectaţi din meniu <text:span text:style-name="Emphasis"><text:span text:style-name="Strong_20_Emphasis">Setări» Opţiuni</text:span></text:span> sau apăsaţi butonul <text:span text:style-name="Strong_20_Emphasis">F11</text:span>.</text:p>
      <text:p text:style-name="Text_20_body"><draw:frame draw:style-name="mediacenter" draw:name="Fereastra opţiuni de program Legend" text:anchor-type="paragraph" draw:z-index="0" svg:width="10.583333333333cm"><draw:text-box><text:p text:style-name="legendcenter"><draw:frame draw:style-name="mediacenter" draw:name="Fereastra opţiuni de program" text:anchor-type="paragraph" draw:z-index="0" svg:width="10.583333333333cm" svg:height="8.1227083333333cm"><draw:image xlink:href="Pictures/fcc9c6900dab2e8620c765d2e710c1fd.jpg" xlink:type="simple" xlink:show="embed" xlink:actuate="onLoad"/></draw:frame>Fereastra opţiuni de program</text:p></draw:text-box></draw:frame></text:p>
      <text:p text:style-name="Text_20_body">Fereastra este împărţită în trei panouri: generale, programe standard şi programe avansate. Primul panou conţine opţiunile generale ale aplicaţiei, celelalte două opţiunile în funcţie de tipul programului aflat în execuţie.</text:p>
      <text:h text:style-name="Heading_20_3" text:outline-level="3"><text:bookmark-start text:name="generale"/>Generale<text:bookmark-end text:name="generale"/></text:h>
      <text:p text:style-name="Text_20_body">
Opţiunile din acest panou se aplică tuturor testărilor, indiferent de tipul programului aflat în execuţie.</text:p>
      <text:h text:style-name="Heading_20_4" text:outline-level="4"><text:bookmark-start text:name="detectare_defectiuni"/>Detectare defecţiuni<text:bookmark-end text:name="detectare_defectiuni"/></text:h>
      <text:h text:style-name="Heading_20_5" text:outline-level="5"><text:bookmark-start text:name="numar_maxim_curbe_in_afara_gamei_de_cuplu_maxim"/>Număr maxim curbe în afara gamei de cuplu maxim<text:bookmark-end text:name="numar_maxim_curbe_in_afara_gamei_de_cuplu_maxim"/></text:h>
      <text:p text:style-name="Text_20_body">
Utilizatorul poate seta numărul maxim de curbe în afara gamei, pentru depăşirea cuplului, care se salvează automat în timpul testării, în plus faţă de cele programate. După atingerea valorii introduse, testarea poate fi întreruptă sau continua fără componenta în eroare.</text:p>
      <text:h text:style-name="Heading_20_5" text:outline-level="5"><text:bookmark-start text:name="numar_maxim_curbe_cu_erori_in_contacte"/>Număr maxim curbe cu erori în contacte<text:bookmark-end text:name="numar_maxim_curbe_cu_erori_in_contacte"/></text:h>
      <text:p text:style-name="Text_20_body">
Utilizatorul poate seta numărul maxim de curbe cu erori detectate în contacte, care se salvează automat în timpul testării, în plus faţă de cele programate. După atingerea valorii introduse, testarea poate fi întreruptă sau continua fără componenta în eroare. Cu opţiunea <text:span text:style-name="Strong_20_Emphasis">Exclude detectarea contactelor</text:span>, programul continuă fără să le numere. </text:p>
      <text:h text:style-name="Heading_20_5" text:outline-level="5"><text:bookmark-start text:name="numar_maxim_de_erori_etansare_magnet"/>Număr maxim de erori etanşare/magnet<text:bookmark-end text:name="numar_maxim_de_erori_etansare_magnet"/></text:h>
      <text:p text:style-name="Text_20_body">
Utilizatorul poate seta numărul maxim de probe de etanşare cu rezultat negative, atât ale componentei, cât şi ale magnetului. După atingerea valorii introduse, testarea poate fi întreruptă sau continua fără componenta în eroare. Cu opţiunea <text:span text:style-name="Strong_20_Emphasis">Exclude detectarea etanşării</text:span> programul continuă fără a mai efectua probele de etanşare. </text:p>
      <text:h text:style-name="Heading_20_5" text:outline-level="5"><text:bookmark-start text:name="grade_excluse_in_testul_pana_la_contact"/>Grade excluse în testul până la contact<text:bookmark-end text:name="grade_excluse_in_testul_pana_la_contact"/></text:h>
      <text:p text:style-name="Text_20_body">
În efectuarea testului până la contact trebuie specificate câte grade, la începutul şi sfârşitul măsurării, trebuie să fie excluse din evaluarea cuplului.</text:p>
      <text:p text:style-name="Text_20_body">Este important de subliniat că această opţiune trebuie să fie întotdeauna setată înainte de pornirea unei testări. </text:p>
      <text:h text:style-name="Heading_20_5" text:outline-level="5"><text:bookmark-start text:name="actiune_la_atingerea_limitei_max_erori"/>Acţiune la atingerea limitei max erori<text:bookmark-end text:name="actiune_la_atingerea_limitei_max_erori"/></text:h>
      <text:p text:style-name="Text_20_body">
Indică acţiunea de întreprins când o componentă atinge numărul maxim de erori în cuplu sau în detectarea contactelor: 
</text:p>
      <text:list text:style-name="List_20_1">
        <text:list-item>
          <text:p text:style-name="Text_20_body"> <text:span text:style-name="Strong_20_Emphasis">Opreşte testarea:</text:span> oreşte testarea fără a efectua nicio acţiune;</text:p>
        </text:list-item>
      </text:list>
      <text:list text:style-name="List_20_1">
        <text:list-item>
          <text:p text:style-name="Text_20_body"> <text:span text:style-name="Strong_20_Emphasis">Întrerupe staţia: </text:span> întrerupe testarea staţiei în eroare şi continuă testarea componentelor rămase;</text:p>
        </text:list-item>
      </text:list>
      <text:list text:style-name="List_20_1">
        <text:list-item>
          <text:p text:style-name="Text_20_body"> <text:span text:style-name="Strong_20_Emphasis">Exclude şi continuă:</text:span> exclude componenta în eroare (pierzând toate datele) şi continuă testarea componentelor rămase.</text:p>
        </text:list-item>
      </text:list>
      <text:h text:style-name="Heading_20_3" text:outline-level="3"><text:bookmark-start text:name="programe_standard1"/>Programe standard<text:bookmark-end text:name="programe_standard1"/></text:h>
      <text:p text:style-name="Text_20_body">
Opţiunile din acest panou afectează doar executarea programelor standard. </text:p>
      <text:h text:style-name="Heading_20_4" text:outline-level="4"><text:bookmark-start text:name="control_temperatura_cuptor"/>Control temperatură cuptor<text:bookmark-end text:name="control_temperatura_cuptor"/></text:h>
      <text:h text:style-name="Heading_20_5" text:outline-level="5"><text:bookmark-start text:name="setpoint_temperatura"/>Setpoint temperatură<text:bookmark-end text:name="setpoint_temperatura"/></text:h>
      <text:p text:style-name="Text_20_body">
Primele două opţiuni afectează durata probei deoarece, dacă sunt abilitate, la fiecare schimbare de step opresc execuţia şi aşteaptă ca temperatura cuptorului să ajungă la setpoint stabilit.</text:p>
      <text:p text:style-name="Text_20_body">Prima opţiune afectează trecerea de la un ciclu rece la un ciclu cald, cea de a doua interacţionează în trecerea de la un ciclu cald la unul rece. Fiecare opţiune prevede un interval care poate fi mărit pentru a reduce timpul de aşteptare.</text:p>
      <text:h text:style-name="Heading_20_5" text:outline-level="5"><text:bookmark-start text:name="deschide_usa_in_racire"/>Deschide uşa în răcire<text:bookmark-end text:name="deschide_usa_in_racire"/></text:h>
      <text:p text:style-name="Text_20_body">
Gestionează deschiderea uşii în faza de răcir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pţiunea ar putea fi ignorată dacă nu este prevăzut braţul pentru deschiderea uşii</text:p>
          </table:table-cell>
        </table:table-row>
      </table:table>
      <text:h text:style-name="Heading_20_5" text:outline-level="5"><text:bookmark-start text:name="utilizeaza_ventilatorul_suplimentar_pentru_racire"/>Utilizează ventilatorul suplimentar pentru răcire<text:bookmark-end text:name="utilizeaza_ventilatorul_suplimentar_pentru_racire"/></text:h>
      <text:p text:style-name="Text_20_body">
Dacă este activată în timpul fazei de răcire, porneşte ventilatorul suplimentar pentru a accelera procesul.</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pţiunea ar putea fi ignorată dacă nu este prevăzut ventilatorul</text:p>
          </table:table-cell>
        </table:table-row>
      </table:table>
      <text:h text:style-name="Heading_20_5" text:outline-level="5"><text:bookmark-start text:name="porneste_rezistenta_suplimentara"/>Porneşte rezistenţa suplimentară<text:bookmark-end text:name="porneste_rezistenta_suplimentara"/></text:h>
      <text:p text:style-name="Text_20_body">
Dacă este activată în timpul fazei de încălzire porneşte rezistenţa suplimentară pentru a ajunge la setpoint scăzut cu valoarea setată în căsuţă. După atingerea temperaturii, rezistenţa nu mai este utilizată până la următorul cicl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r putea fi ignorată dacă nu este prevăzută rezistenţa</text:p>
          </table:table-cell>
        </table:table-row>
      </table:table>
      <text:h text:style-name="Heading_20_4" text:outline-level="4"><text:bookmark-start text:name="manipulare"/>Manipulare<text:bookmark-end text:name="manipulare"/></text:h>
      <text:h text:style-name="Heading_20_5" text:outline-level="5"><text:bookmark-start text:name="deblocheaza_motorul_la_terminarea_manipularii"/>Deblochează motorul la terminarea manipulării<text:bookmark-end text:name="deblocheaza_motorul_la_terminarea_manipularii"/></text:h>
      <text:p text:style-name="Text_20_body">
Dacă este selectată această opţiune, la sfârşitul rotaţiei motorului rămâne liber să se rotească. La executarea testului până la contact este preferabil să se lase motoarele dezactivând această opţiune pentru a nu pierde poziţia.</text:p>
      <text:h text:style-name="Heading_20_5" text:outline-level="5"><text:bookmark-start text:name="viteza_de_masurare_a_cuplului_grade_secunda"/>Viteză de măsurare a cuplului (grade/secundă)<text:bookmark-end text:name="viteza_de_masurare_a_cuplului_grade_secunda"/></text:h>
      <text:p text:style-name="Text_20_body">
Se poate seta viteza de rotaţie a componentei aplicată în faza de măsurare a cuplului. Valoarea predefinită este de 20 de grade/secundă care permite efectuarea a circa 2 citiri pentru fiecare grad. </text:p>
      <text:p text:style-name="Text_20_body">Este de preferat să nu modificaţi această valoare.</text:p>
      <text:h text:style-name="Heading_20_5" text:outline-level="5"><text:bookmark-start text:name="executa_miscarea_pentru_cautare_pozitie_initiala"/>Execută mişcarea pentru căutare poziţie iniţială<text:bookmark-end text:name="executa_miscarea_pentru_cautare_pozitie_initiala"/></text:h>
      <text:p text:style-name="Text_20_body">
Utilizatorul poate alege să execute manipularea pentru a stabili poziţia iniţială a componentei la pornirea testării. Căutarea se efectuează rotind componenta în sens orar. Bineînţeles, componenta trebuie să prevadă o oprire.</text:p>
      <text:h text:style-name="Heading_20_5" text:outline-level="5"><text:bookmark-start text:name="oprire_miscare_inainte_de_contact"/>Oprire mişcare înainte de contact<text:bookmark-end text:name="oprire_miscare_inainte_de_contact"/></text:h>
      <text:p text:style-name="Text_20_body">
Deoarece după executarea mai multor cicluri în contact, pot apărea probleme în această componentă, puteţi seta la câte grade se întrerupe rotaţia înainte de contact. </text:p>
      <text:p text:style-name="Text_20_body">Prin introducerea unei valori diferite de 0, testul contactului va fi efectuat numai în timpul ciclurilor de măsurare a cuplului, pentru toate celelalte rotaţia va fi oprită în avans în funcţie de valoarea introdusă.</text:p>
      <text:h text:style-name="Heading_20_5" text:outline-level="5"><text:bookmark-start text:name="exclude_presiunea_in_faza_de_retur"/>Exclude presiunea în faza de retur<text:bookmark-end text:name="exclude_presiunea_in_faza_de_retur"/></text:h>
      <text:p text:style-name="Text_20_body">
Prin activarea acestei opţiuni, se exclude apăsarea robinetului în timpul manipulării pentru revenirea la poziţia iniţială. Opţiunea influenţează toate ciclurile testării în timpul cărora se prevede eliberarea robinetului în poziţia deschis.</text:p>
      <text:h text:style-name="Heading_20_5" text:outline-level="5"><text:bookmark-start text:name="timp_necesar_pentru_a_completa_presiunea"/>Timp necesar pentru a completa presiunea<text:bookmark-end text:name="timp_necesar_pentru_a_completa_presiunea"/></text:h>
      <text:p text:style-name="Text_20_body">
Timpul necesar pentru a completa apăsarea robinetului înainte de a începe faza de rotaţie. Valoarea este exprimată în milisecunde.</text:p>
      <text:h text:style-name="Heading_20_3" text:outline-level="3"><text:bookmark-start text:name="programe_avansate1"/>Programe avansate<text:bookmark-end text:name="programe_avansate1"/></text:h>
      <text:p text:style-name="Text_20_body">
Opţiunile din acest panou afectează doar executarea programelor avansate.
</text:p>
      <text:h text:style-name="Heading_20_4" text:outline-level="4"><text:bookmark-start text:name="blocuri1"/>Blocuri<text:bookmark-end text:name="blocuri1"/></text:h>
      <text:h text:style-name="Heading_20_5" text:outline-level="5"><text:bookmark-start text:name="exclude_toate_comenzile_referitoare_la_cuptor"/>Exclude toate comenzile referitoare la cuptor<text:bookmark-end text:name="exclude_toate_comenzile_referitoare_la_cuptor"/></text:h>
      <text:p text:style-name="Text_20_body">
Această opţiune vă permite să ignoraţi toate comenzile referitoare la cuptor, atât de setare (setpoint, poziţie airflap, ventilaţie), cât şi de aşteptare temperatură.</text:p>
      <text:h text:style-name="Heading_20_5" text:outline-level="5"><text:bookmark-start text:name="exclude_asteptarile"/>Exclude aşteptările<text:bookmark-end text:name="exclude_asteptarile"/></text:h>
      <text:p text:style-name="Text_20_body">
Această opţiune ignoră toate comenzile de aşteptare introduse în program.</text:p>
      <text:h text:style-name="Heading_20_5" text:outline-level="5"><text:bookmark-start text:name="porneste_ventilator_suplimentar_de_racire_cu_usa_deschisa"/>Porneşte ventilator suplimentar de răcire cu uşa deschisă<text:bookmark-end text:name="porneste_ventilator_suplimentar_de_racire_cu_usa_deschisa"/></text:h>
      <text:p text:style-name="Text_20_body">
Dacă este activată în timpul fazei de răcire, în acelaşi timp deschiderea uşii porneşte ventilatorul suplimentar pentru a accelera procesul.</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pţiunea ar putea fi ignorată dacă nu este prevăzut ventilatorul</text:p>
          </table:table-cell>
        </table:table-row>
      </table:table>
      <text:h text:style-name="Heading_20_5" text:outline-level="5"><text:bookmark-start text:name="aprinde_rezistenta_suplimentara_de_incalzire_pentru_ca_setpoint_a_fost_atins"/>Aprinde rezistenţa suplimentară de încălzire pentru că setpoint a fost atins<text:bookmark-end text:name="aprinde_rezistenta_suplimentara_de_incalzire_pentru_ca_setpoint_a_fost_atins"/></text:h>
      <text:p text:style-name="Text_20_body">
Dacă este activată în timpul fazei de încălzire aprinde rezistenţa suplimentară pentru a ajunge mai rapid la setpoint.</text:p>
      <text:p text:style-name="Text_20_body">După atingerea temperaturii, rezistenţa nu mai este utilizată până la următoarea comandă de setare a temperaturii cuptorulu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r putea fi ignorată dacă nu este prevăzută rezistenţa</text:p>
          </table:table-cell>
        </table:table-row>
      </table:table>
      <text:h text:style-name="Heading_20_3" text:outline-level="3"><text:bookmark-start text:name="optiuni_cuptor"/>Opţiuni cuptor<text:bookmark-end text:name="optiuni_cuptor"/></text:h>
      <text:p text:style-name="Text_20_body">
Modalităţile de funcţionare a cuptorului pot fi schimbate de la panoul de control al acestuia, situat pe ecranul principal al programului.</text:p>
      <text:p text:style-name="Text_20_body"><draw:frame draw:style-name="mediacenter" draw:name="Panoul cuptorului Legend" text:anchor-type="paragraph" draw:z-index="0" svg:width="3.96875cm"><draw:text-box><text:p text:style-name="legendcenter"><draw:frame draw:style-name="mediacenter" draw:name="Panoul cuptorului" text:anchor-type="paragraph" draw:z-index="0" svg:width="3.96875cm" svg:height="5.7679166666667cm"><draw:image xlink:href="Pictures/006a1cf9fdde5f29f794f42c7ecc4337.jpg" xlink:type="simple" xlink:show="embed" xlink:actuate="onLoad"/></draw:frame>Panoul cuptorului</text:p></draw:text-box></draw:frame></text:p>
      <text:p text:style-name="Text_20_body">Cuptorul poate funcţiona în două modalităţi: Automată şi Manuală. Pentru a activa o opţiune sau alta, apăsaţi tasta <text:span text:style-name="Strong_20_Emphasis">Auto</text:span> sau <text:span text:style-name="Strong_20_Emphasis">Manual</text:span> şi răspundeţi <text:span text:style-name="Strong_20_Emphasis">Da</text:span> la următorul mesaj de confirmare.</text:p>
      <text:h text:style-name="Heading_20_4" text:outline-level="4"><text:bookmark-start text:name="modalitatea_automata"/>Modalitatea Automată<text:bookmark-end text:name="modalitatea_automata"/></text:h>
      <text:p text:style-name="Text_20_body">
Temperatura cuptorului variază în funcţie de paşii sau comenzile programelor de testare.</text:p>
      <text:h text:style-name="Heading_20_4" text:outline-level="4"><text:bookmark-start text:name="modalitatea_manuala"/>Modalitatea Manuală<text:bookmark-end text:name="modalitatea_manuala"/></text:h>
      <text:p text:style-name="Text_20_body">
Temperatura şi ventilaţia cuptorului rămân stabile la valorile stabilite manual de operator în timpul executării programelor standard care prevăd step la temperaturi diferite sau programe avansate cu comenzi de modificare a temperaturii şi ventilaţiei. Chiar şi braţul de deschidere şi închidere a uşii rămâne oprit în poziţia actuală.</text:p>
      <text:p text:style-name="Text_20_body">În această modalitate pentru a modifica temperatura cuptorului setaţi valoarea de setpoint dorită în câmpul Temperatura setată şi apăsaţi butonul <text:span text:style-name="Strong_20_Emphasis">OK</text:span>.</text:p>
      <text:h text:style-name="Heading_20_4" text:outline-level="4"><text:bookmark-start text:name="reglari_manuale"/>Reglări Manuale<text:bookmark-end text:name="reglari_manuale"/></text:h>
      <text:p text:style-name="Text_20_body">
În modalitatea manuală se pot efectua următoarele reglări:
</text:p>
      <text:list text:style-name="List_20_1">
        <text:list-item>
          <text:p text:style-name="Text_20_body"> ventilaţie;</text:p>
        </text:list-item>
      </text:list>
      <text:list text:style-name="List_20_1">
        <text:list-item>
          <text:p text:style-name="Text_20_body"> gura de răcire;</text:p>
        </text:list-item>
      </text:list>
      <text:list text:style-name="List_20_1">
        <text:list-item>
          <text:p text:style-name="Text_20_body"> braţ deschidere uşă.</text:p>
        </text:list-item>
      </text:list>
      <text:p text:style-name="Text_20_body">
Pentru a accesa panoul de reglări, apăsaţi pe butonul Opţiuni şi selectaţi butonul <text:span text:style-name="Strong_20_Emphasis">Confirmare</text:span> pentru a aplica modificările sau butonul <text:span text:style-name="Strong_20_Emphasis">Anulează</text:span> pentru a ieşi.</text:p>
      <text:p text:style-name="Text_20_body"><draw:frame draw:style-name="mediacenter" draw:name="Fereastra opţiuni cuptor Legend" text:anchor-type="paragraph" draw:z-index="0" svg:width="3.96875cm"><draw:text-box><text:p text:style-name="legendcenter"><draw:frame draw:style-name="mediacenter" draw:name="Fereastra opţiuni cuptor" text:anchor-type="paragraph" draw:z-index="0" svg:width="3.96875cm" svg:height="4.1010416666667cm"><draw:image xlink:href="Pictures/309e02316f9815cfec54cf6fc1f6fbb6.jpg" xlink:type="simple" xlink:show="embed" xlink:actuate="onLoad"/></draw:frame>Fereastra opţiuni cuptor</text:p></draw:text-box></draw:frame>
</text:p>
      <text:h text:style-name="Heading_20_1" text:outline-level="1"><text:bookmark-start text:name="evenimente"/>Evenimente<text:bookmark-end text:name="evenimente"/></text:h>
      <text:p text:style-name="Text_20_body">
Programul prevede un registru în care sunt memorizate toate eventualele erori care pot apărea.</text:p>
      <text:p text:style-name="Text_20_body">Orice anomalie este semnalată operatorului printr-un mesaj care va include un număr de identificare şi o scurtă descriere a erorii. Aceleaşi informaţii sunt memorizate şi într-un registru. </text:p>
      <text:p text:style-name="Text_20_body">Erorile care apar în timpul executării procedurilor automate nu pot fi comunicate operatorului prin mesaj, dar sunt memorizate oricum în registru. 
</text:p>
      <text:h text:style-name="Heading_20_2" text:outline-level="2"><text:bookmark-start text:name="vizualizare"/>Vizualizare<text:bookmark-end text:name="vizualizare"/></text:h>
      <text:p text:style-name="Text_20_body">
Pentru a consulta lista evenimentelor faceţi clic cu mouse-ul în meniul <text:span text:style-name="Emphasis">Fişier » Evenimente» Afişează</text:span> sau apăsaţi butonul de pe bara de instrumente:</text:p>
      <text:p text:style-name="Text_20_body">
<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
Programul afişează următorul panou:</text:p>
      <text:p text:style-name="Text_20_body">
<draw:frame draw:style-name="mediacenter" draw:name="Fereastra &quot;Evenimente&quot; Legend" text:anchor-type="paragraph" draw:z-index="0" svg:width="10.583333333333cm"><draw:text-box><text:p text:style-name="legendcenter"><draw:frame draw:style-name="mediacenter" draw:name="Fereastra &quot;Evenimente&quot;" text:anchor-type="paragraph" draw:z-index="0" svg:width="10.583333333333cm" svg:height="6.905625cm"><draw:image xlink:href="Pictures/3e83a5ad595261f0f5eee7aa611f2543.jpg" xlink:type="simple" xlink:show="embed" xlink:actuate="onLoad"/></draw:frame>Fereastra "Evenimente"</text:p></draw:text-box></draw:frame></text:p>
      <text:p text:style-name="Text_20_body">
Se pot găsi trei tipuri de evenimente în funcţie de importanţa lor:
</text:p>
      <text:list text:style-name="List_20_1">
        <text:list-item>
          <text:p text:style-name="Text_20_body"> Eroare</text:p>
        </text:list-item>
        <text:list-item>
          <text:p text:style-name="Text_20_body"> Aviz</text:p>
        </text:list-item>
        <text:list-item>
          <text:p text:style-name="Text_20_body"> Informaţie</text:p>
        </text:list-item>
      </text:list>
      <text:p text:style-name="Text_20_body">Făcând dublu clic pe un eveniment puteţi vedea mesajul complet, în cazul în care fereastra nu este suficient de amplă.</text:p>
      <text:h text:style-name="Heading_20_2" text:outline-level="2"><text:bookmark-start text:name="stergere"/>Ştergere<text:bookmark-end text:name="stergere"/></text:h>
      <text:p text:style-name="Text_20_body">
Pentru a goli registru de evenimente trebuie să selectaţi meniul <text:span text:style-name="Emphasis">Fişier » Evenimente » Goleşte</text:span> şi să răspundeţi <text:span text:style-name="Strong_20_Emphasis">Da</text:span> la următorul mesaj de confirmar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