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b8da100afea03a1a87fe6a9aa905c864.png"/>
  <manifest:file-entry manifest:media-type="image/png" manifest:full-path="Pictures/98ba1aad8a2e072cb0ad968c521ee6de.png"/>
  <manifest:file-entry manifest:media-type="image/png" manifest:full-path="Pictures/5f003a1fb0f380332d08dbd1237380f7.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06d8f375b58ca109679d54749a532514.png"/>
  <manifest:file-entry manifest:media-type="image/png" manifest:full-path="Pictures/3e648cbfb279e1bb5418f4a3123b08c1.png"/>
  <manifest:file-entry manifest:media-type="image/png" manifest:full-path="Pictures/fd087cd4b701d7154ca88f17f3786cd9.png"/>
  <manifest:file-entry manifest:media-type="image/png" manifest:full-path="Pictures/34c703527d55329a2a1c49e3b94e8204.png"/>
  <manifest:file-entry manifest:media-type="image/png" manifest:full-path="Pictures/297db6e693ec85a311eb2d19205c81ad.png"/>
  <manifest:file-entry manifest:media-type="image/png" manifest:full-path="Pictures/0a9e557768f57401eb9008d7e7e18f02.png"/>
  <manifest:file-entry manifest:media-type="image/png" manifest:full-path="Pictures/f1066f6f406c7aa82379f72bff69ba49.png"/>
  <manifest:file-entry manifest:media-type="image/png" manifest:full-path="Pictures/4f6d2a1386803ef4700bc6c633a8516d.png"/>
  <manifest:file-entry manifest:media-type="image/png" manifest:full-path="Pictures/9ead0d5c86d9e3788518628d9df4a4b7.png"/>
  <manifest:file-entry manifest:media-type="image/png" manifest:full-path="Pictures/757504e08893567b77b20b79e33c1d5f.png"/>
  <manifest:file-entry manifest:media-type="image/png" manifest:full-path="Pictures/0848bbf311d1028a1f77ca6e450a8c3e.png"/>
  <manifest:file-entry manifest:media-type="image/png" manifest:full-path="Pictures/ee6fdfb7996db83e0fbad30d938a53b2.png"/>
  <manifest:file-entry manifest:media-type="image/png" manifest:full-path="Pictures/796fa7cb8cd0f6ea20aaf481eaffb4a0.png"/>
  <manifest:file-entry manifest:media-type="image/png" manifest:full-path="Pictures/7f0f7d07ff78a16baa5a3dee31d3bb63.png"/>
  <manifest:file-entry manifest:media-type="image/png" manifest:full-path="Pictures/34ea72773a85b20190dad949f133acea.png"/>
  <manifest:file-entry manifest:media-type="image/png" manifest:full-path="Pictures/40268e9773b5fbeb9a9ad4b95ecef6f6.png"/>
  <manifest:file-entry manifest:media-type="image/png" manifest:full-path="Pictures/9be36b8c89ec7392840b5214fde5e01a.png"/>
  <manifest:file-entry manifest:media-type="image/png" manifest:full-path="Pictures/8c1efb4661410d0e3ae45c97abc539a4.png"/>
  <manifest:file-entry manifest:media-type="image/png" manifest:full-path="Pictures/14c682ba29f562d3216ac3a06de2e2c7.png"/>
  <manifest:file-entry manifest:media-type="image/png" manifest:full-path="Pictures/19caf8007d2814c6d5e1f6b9e97eb2da.png"/>
  <manifest:file-entry manifest:media-type="image/png" manifest:full-path="Pictures/d0bb38116354a178d27d6f771f79c585.png"/>
  <manifest:file-entry manifest:media-type="image/png" manifest:full-path="Pictures/50afa17831c5297a1ffa34436feae65b.png"/>
  <manifest:file-entry manifest:media-type="image/png" manifest:full-path="Pictures/e082e6c1cba1bcbe2d00b73ad89ef89c.png"/>
  <manifest:file-entry manifest:media-type="image/png" manifest:full-path="Pictures/03b511ffc0a81979f26338683e7da06f.png"/>
  <manifest:file-entry manifest:media-type="image/png" manifest:full-path="Pictures/32344a46e247a93ae27d30802550168a.png"/>
  <manifest:file-entry manifest:media-type="image/png" manifest:full-path="Pictures/216d7ea5ae67e72da51248e9cb317d70.png"/>
  <manifest:file-entry manifest:media-type="image/png" manifest:full-path="Pictures/02531953e70f3422aa8e56aa9c40dead.png"/>
  <manifest:file-entry manifest:media-type="image/png" manifest:full-path="Pictures/300b1ed146de24c68e7d00a0a71c3b0e.png"/>
  <manifest:file-entry manifest:media-type="image/png" manifest:full-path="Pictures/2c00f55f5b046c8e61fc4c59d2a70a4f.png"/>
  <manifest:file-entry manifest:media-type="image/png" manifest:full-path="Pictures/0595b4cdcb529eea4879659dcb4575f8.png"/>
  <manifest:file-entry manifest:media-type="image/png" manifest:full-path="Pictures/ec8773ed1f651ada31f243a13489701a.png"/>
  <manifest:file-entry manifest:media-type="image/jpeg" manifest:full-path="Pictures/41abd8d24cfa0560609b8f2c3c96ef4e.jpg"/>
  <manifest:file-entry manifest:media-type="image/jpeg" manifest:full-path="Pictures/10be828432432e1d56f595e8b265aac3.jpg"/>
  <manifest:file-entry manifest:media-type="image/jpeg" manifest:full-path="Pictures/6a27314d2fe8615ed0c520d44653c617.jpg"/>
  <manifest:file-entry manifest:media-type="image/png" manifest:full-path="Pictures/cca3f239ab9c4dd80cc50e5aac5f2c8e.png"/>
  <manifest:file-entry manifest:media-type="image/png" manifest:full-path="Pictures/e72557735d46bdd13e4ca31518cd1589.png"/>
  <manifest:file-entry manifest:media-type="image/png" manifest:full-path="Pictures/e7c73569ecef90a014fa24c2d3f67beb.png"/>
  <manifest:file-entry manifest:media-type="image/png" manifest:full-path="Pictures/224088fad17b806b24467158e892b2b0.png"/>
  <manifest:file-entry manifest:media-type="image/png" manifest:full-path="Pictures/bff7486a6daac393e0d6f0b82bcb6b75.png"/>
  <manifest:file-entry manifest:media-type="image/png" manifest:full-path="Pictures/ebd745d3e009715d5aa8d7215ef326f0.png"/>
  <manifest:file-entry manifest:media-type="image/png" manifest:full-path="Pictures/b5fc0af2bba8360fc2512a8f123fac6b.png"/>
  <manifest:file-entry manifest:media-type="image/jpeg" manifest:full-path="Pictures/6f3517494b39c0c62fa598e61c3a9ca2.jpg"/>
  <manifest:file-entry manifest:media-type="image/png" manifest:full-path="Pictures/4afccd7845f57e9d6e1e9b18896bca0d.png"/>
  <manifest:file-entry manifest:media-type="image/png" manifest:full-path="Pictures/3bfe33a91e753d43c34390b7677846bd.png"/>
  <manifest:file-entry manifest:media-type="image/png" manifest:full-path="Pictures/e189d725642ea4a691484ceb0126cbed.png"/>
  <manifest:file-entry manifest:media-type="image/png" manifest:full-path="Pictures/b477e4ed4a7e0b72a816f006602e7547.png"/>
  <manifest:file-entry manifest:media-type="image/png" manifest:full-path="Pictures/7fa8f17fc36f44744e5240f291418985.png"/>
  <manifest:file-entry manifest:media-type="image/png" manifest:full-path="Pictures/1ffd092f9ae98694590bf2acb0ab28d5.png"/>
  <manifest:file-entry manifest:media-type="image/png" manifest:full-path="Pictures/8d0f4ca9c3346ba7e418fecda5f9b37c.png"/>
  <manifest:file-entry manifest:media-type="image/png" manifest:full-path="Pictures/bf57ed11a8304b54c68eefdce99fdb46.png"/>
  <manifest:file-entry manifest:media-type="image/jpeg" manifest:full-path="Pictures/4ed115c178db77c4e6d7c4dd1ba10532.jpg"/>
  <manifest:file-entry manifest:media-type="image/png" manifest:full-path="Pictures/6a143e3c7fa495cd7de4a67437f5747a.png"/>
  <manifest:file-entry manifest:media-type="image/jpeg" manifest:full-path="Pictures/7be27e60491a999e4de244563521eb3c.jpg"/>
  <manifest:file-entry manifest:media-type="image/png" manifest:full-path="Pictures/4225308a142eb778392db013d50a5e33.png"/>
  <manifest:file-entry manifest:media-type="image/jpeg" manifest:full-path="Pictures/c063303a5e0d1ea805a452b99618e797.jpg"/>
  <manifest:file-entry manifest:media-type="image/png" manifest:full-path="Pictures/8571d2986a7539c5166237491dbc4142.png"/>
  <manifest:file-entry manifest:media-type="image/jpeg" manifest:full-path="Pictures/4f35b959f9908c542a3bbabf9abdbaa8.jpg"/>
  <manifest:file-entry manifest:media-type="image/png" manifest:full-path="Pictures/90dce30438a93247b2eaa220481b7639.png"/>
  <manifest:file-entry manifest:media-type="image/png" manifest:full-path="Pictures/5b8ca026641aa5a7b31204f5eb280421.png"/>
  <manifest:file-entry manifest:media-type="image/jpeg" manifest:full-path="Pictures/e62bf94f28f5d4dbd288ffa8db9fa49e.jpg"/>
  <manifest:file-entry manifest:media-type="image/png" manifest:full-path="Pictures/666e2ed92a262b5f0c15fed64daf291f.png"/>
  <manifest:file-entry manifest:media-type="image/png" manifest:full-path="Pictures/4c0ead5b71fb0ac27283e0b1552642fa.png"/>
  <manifest:file-entry manifest:media-type="image/png" manifest:full-path="Pictures/1731bca5d1e87418e05d14f24e92b56c.png"/>
  <manifest:file-entry manifest:media-type="image/png" manifest:full-path="Pictures/4b3be9580388ad1b53fdcf1f676e66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refrigeratortestnet"/>RefrigeratorTestNet<text:bookmark-end text:name="refrigeratortestnet"/></text:h>
      <text:h text:style-name="Heading_20_2" text:outline-level="2"><text:bookmark-start text:name="prefazione"/>Prefazione<text:bookmark-end text:name="prefazione"/></text:h>
      <text:p text:style-name="Text_20_body">
Questo manuale è stato realizzato per guidare l'operatore nell'utilizzo del programma <text:span text:style-name="Strong_20_Emphasis">RefrigeratorTestNet</text:span>. I tasti funzione o le combinazioni di tasti accettate nel programma sono riportate tra parentesi quadre nei titoli dei paragrafi: <text:span text:style-name="Strong_20_Emphasis">[tasto]</text:span>, <text:span text:style-name="Strong_20_Emphasis">[tasto+tasto]</text:span>.</text:p>
      <text:h text:style-name="Heading_20_2" text:outline-level="2"><text:bookmark-start text:name="introduzione"/>Introduzione<text:bookmark-end text:name="introduzione"/></text:h>
      <text:p text:style-name="Text_20_body">
<text:span text:style-name="Strong_20_Emphasis">RefrigeratorTestNet</text:span> è un'applicazione di acquisizione dati, con funzioni particolari per i collaudi di frigoriferi.</text:p>
      <text:h text:style-name="Heading_20_2" text:outline-level="2"><text:bookmark-start text:name="interfaccia"/>Interfaccia<text:bookmark-end text:name="interfaccia"/></text:h>
      <text:p text:style-name="Text_20_body">La schermata principale del programma è la seguente:</text:p>
      <text:p text:style-name="Text_20_body"><draw:frame draw:style-name="mediacenter" draw:name="" text:anchor-type="paragraph" draw:z-index="0" svg:width="15.875cm" svg:height="7.5935416666667cm"><draw:image xlink:href="Pictures/b8da100afea03a1a87fe6a9aa905c864.png" xlink:type="simple" xlink:show="embed" xlink:actuate="onLoad"/></draw:frame></text:p>
      <text:p text:style-name="Text_20_body">I paragrafi seguenti descrivono in dettaglio le varie aree in cui la schermata stessa può essere suddivisa.</text:p>
      <text:h text:style-name="Heading_20_3" text:outline-level="3"><text:bookmark-start text:name="menu_e_barra_degli_strumenti"/>Menu e barra degli strumenti<text:bookmark-end text:name="menu_e_barra_degli_strumenti"/></text:h>
      <text:p text:style-name="Text_20_body">
Tutte le funzioni previste dal programma di collaudo sono accessibili dal menù e sono selezionabili tramite il mouse oppure da tastiera tenendo premuto il tasto Alt e successivamente la lettera sottolineata del comando scelto.</text:p>
      <text:p text:style-name="Text_20_body">Di volta in volta nel manuale verrà indicato quale menù utilizzare per ciascuna specifica funzione, attraverso il seguente schema:</text:p>
      <text:p text:style-name="Text_20_body"><text:span text:style-name="Strong_20_Emphasis">Voce menù ⇒ Voce sottomenù ⇒ …</text:span></text:p>
      <text:p text:style-name="Text_20_body">La tabella seguente riporta tutti i tasti presenti nella barra degli strumenti con la relativa funzion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5f003a1fb0f380332d08dbd1237380f7.png" xlink:type="simple" xlink:show="embed" xlink:actuate="onLoad"/></draw:frame>  </text:p>
          </table:table-cell>
          <table:table-cell office:value-type="string" table:style-name="tablecell">
            <text:p text:style-name="tablealignleft"> Crea un nuovo collaud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 dati del collaud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vvia la fase di acquisi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6d8f375b58ca109679d54749a532514.png" xlink:type="simple" xlink:show="embed" xlink:actuate="onLoad"/></draw:frame>  </text:p>
          </table:table-cell>
          <table:table-cell office:value-type="string" table:style-name="tablecell">
            <text:p text:style-name="tablealignleft"> Interrompe la fase di acquisi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e648cbfb279e1bb5418f4a3123b08c1.png" xlink:type="simple" xlink:show="embed" xlink:actuate="onLoad"/></draw:frame>  </text:p>
          </table:table-cell>
          <table:table-cell office:value-type="string" table:style-name="tablecell">
            <text:p text:style-name="tablealignleft"> Elimina il collaud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il collaudo nel database local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4c703527d55329a2a1c49e3b94e8204.png" xlink:type="simple" xlink:show="embed" xlink:actuate="onLoad"/></draw:frame>  </text:p>
          </table:table-cell>
          <table:table-cell office:value-type="string" table:style-name="tablecell">
            <text:p text:style-name="tablealignleft"> Salva il collaudo su dispositivi rimovibili o posizioni divers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297db6e693ec85a311eb2d19205c81ad.png" xlink:type="simple" xlink:show="embed" xlink:actuate="onLoad"/></draw:frame>  </text:p>
          </table:table-cell>
          <table:table-cell office:value-type="string" table:style-name="tablecell">
            <text:p text:style-name="tablealignleft"> Esegui test automatici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a9e557768f57401eb9008d7e7e18f02.png" xlink:type="simple" xlink:show="embed" xlink:actuate="onLoad"/></draw:frame>  </text:p>
          </table:table-cell>
          <table:table-cell office:value-type="string" table:style-name="tablecell">
            <text:p text:style-name="tablealignleft"> Visualizza test automatici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f1066f6f406c7aa82379f72bff69ba49.png" xlink:type="simple" xlink:show="embed" xlink:actuate="onLoad"/></draw:frame>  </text:p>
          </table:table-cell>
          <table:table-cell office:value-type="string" table:style-name="tablecell">
            <text:p text:style-name="tablealignleft"> Carica il collaudo dall'archivio local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4f6d2a1386803ef4700bc6c633a8516d.png" xlink:type="simple" xlink:show="embed" xlink:actuate="onLoad"/></draw:frame>  </text:p>
          </table:table-cell>
          <table:table-cell office:value-type="string" table:style-name="tablecell">
            <text:p text:style-name="tablealignleft"> Carica il collaudo da dispositivi rimovibili o posizioni divers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9ead0d5c86d9e3788518628d9df4a4b7.png" xlink:type="simple" xlink:show="embed" xlink:actuate="onLoad"/></draw:frame>  </text:p>
          </table:table-cell>
          <table:table-cell office:value-type="string" table:style-name="tablecell">
            <text:p text:style-name="tablealignleft"> Chiude il collaudo caric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757504e08893567b77b20b79e33c1d5f.png" xlink:type="simple" xlink:show="embed" xlink:actuate="onLoad"/></draw:frame>  </text:p>
          </table:table-cell>
          <table:table-cell office:value-type="string" table:style-name="tablecell">
            <text:p text:style-name="tablealignleft"> Permette di modificare le definizioni personalizzate dei canali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848bbf311d1028a1f77ca6e450a8c3e.png" xlink:type="simple" xlink:show="embed" xlink:actuate="onLoad"/></draw:frame>  </text:p>
          </table:table-cell>
          <table:table-cell office:value-type="string" table:style-name="tablecell">
            <text:p text:style-name="tablealignleft"> Visualizza i valori istantanei degli ingressi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ee6fdfb7996db83e0fbad30d938a53b2.png" xlink:type="simple" xlink:show="embed" xlink:actuate="onLoad"/></draw:frame>  </text:p>
          </table:table-cell>
          <table:table-cell office:value-type="string" table:style-name="tablecell">
            <text:p text:style-name="tablealignleft"> Effettua il backup di tutti i dati dell'applicazione su un dispositivo di memoria esterno </text:p>
          </table:table-cell>
        </table:table-row>
      </table:table>
      <text:h text:style-name="Heading_20_3" text:outline-level="3"><text:bookmark-start text:name="elenco_collaudi"/>Elenco collaudi<text:bookmark-end text:name="elenco_collaudi"/></text:h>
      <text:p text:style-name="Text_20_body">
L'elenco collaudi situato a sinistra immediatamente sotto la barra degli strumenti, visualizza tutti quelli in memoria. Le icone cambiano a seconda dello stato come riassunto nella seguente tabella:
</text:p>
      <table:table>
        <table:table-column/>
        <table:table-column/>
        <table:table-row>
          <table:table-cell office:value-type="string" table:style-name="tableheader">
            <text:p text:style-name="Table_20_Heading"> Icona </text:p>
          </table:table-cell>
          <table:table-cell office:value-type="string" table:style-name="tableheader">
            <text:p text:style-name="Table_20_Heading"> St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In paus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f0f7d07ff78a16baa5a3dee31d3bb63.png" xlink:type="simple" xlink:show="embed" xlink:actuate="onLoad"/></draw:frame> </text:p>
          </table:table-cell>
          <table:table-cell office:value-type="string" table:style-name="tablecell">
            <text:p text:style-name="tablealignleft"> In acquisi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Acquisizione termina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4ea72773a85b20190dad949f133acea.png" xlink:type="simple" xlink:show="embed" xlink:actuate="onLoad"/></draw:frame> </text:p>
          </table:table-cell>
          <table:table-cell office:value-type="string" table:style-name="tablecell">
            <text:p text:style-name="tablealignleft"> Riaperto dall'archivi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0268e9773b5fbeb9a9ad4b95ecef6f6.png" xlink:type="simple" xlink:show="embed" xlink:actuate="onLoad"/></draw:frame> </text:p>
          </table:table-cell>
          <table:table-cell office:value-type="string" table:style-name="tablecell">
            <text:p text:style-name="tablealignleft"> Riaperto da file </text:p>
          </table:table-cell>
        </table:table-row>
      </table:table>
      <text:h text:style-name="Heading_20_3" text:outline-level="3"><text:bookmark-start text:name="elenco_canali"/>Elenco canali<text:bookmark-end text:name="elenco_canali"/></text:h>
      <text:p text:style-name="Text_20_body">
L'<text:span text:style-name="Emphasis">elenco canali</text:span> è situato sotto l'<text:span text:style-name="Emphasis">elenco collaudi</text:span> e contiene gli ingressi utilizzati dalla prova selezionata. Per ciascun canale, nelle prime due colonne sono visualizzati il colore e la descrizione. A seguire vengono riportati i valori dell’ultima rilevazione eseguita. Nell’intestazione di questa ultima colonna è indicato il tempo dall'inizio collaudo.</text:p>
      <text:p text:style-name="Text_20_body">Inserendo nel grafico le barre verticali di inizio e fine selezione vengono aggiunte altre due colonne per la visualizzazione dei rispettivi tempi e valori.</text:p>
      <text:p text:style-name="Text_20_body">Per visualizzare o nascondere un canale nel grafico fare click con il mouse nel segno di spunta posto a sinistra del canale stesso.</text:p>
      <text:h text:style-name="Heading_20_3" text:outline-level="3"><text:bookmark-start text:name="barra_degli_strumenti_grafici"/>Barra degli strumenti grafici<text:bookmark-end text:name="barra_degli_strumenti_grafici"/></text:h>
      <text:p text:style-name="Text_20_body">
La barra degli strumenti grafici fornisce l'accesso a tutte le funzioni relative ai grafici, come il salvataggio su immagine, lo zoom, ecc.
</text:p>
      <table:table>
        <table:table-column/>
        <table:table-column/>
        <table:table-row>
          <table:table-cell office:value-type="string" table:style-name="tablecell">
            <text:p text:style-name="tablealigncenter">  <draw:frame draw:style-name="media" draw:name="" text:anchor-type="as-char" draw:z-index="0" svg:width="0.84666666666667cm" svg:height="0.84666666666667cm"><draw:image xlink:href="Pictures/9be36b8c89ec7392840b5214fde5e01a.png" xlink:type="simple" xlink:show="embed" xlink:actuate="onLoad"/></draw:frame>  </text:p>
          </table:table-cell>
          <table:table-cell office:value-type="string" table:style-name="tablecell">
            <text:p text:style-name="tablealignleft"> Stampa il grafic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8c1efb4661410d0e3ae45c97abc539a4.png" xlink:type="simple" xlink:show="embed" xlink:actuate="onLoad"/></draw:frame>  </text:p>
          </table:table-cell>
          <table:table-cell office:value-type="string" table:style-name="tablecell">
            <text:p text:style-name="tablealignleft"> Esporta i dati del grafic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14c682ba29f562d3216ac3a06de2e2c7.png" xlink:type="simple" xlink:show="embed" xlink:actuate="onLoad"/></draw:frame>  </text:p>
          </table:table-cell>
          <table:table-cell office:value-type="string" table:style-name="tablecell">
            <text:p text:style-name="tablealignleft"> Salva il grafico in un'immagi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19caf8007d2814c6d5e1f6b9e97eb2da.png" xlink:type="simple" xlink:show="embed" xlink:actuate="onLoad"/></draw:frame>  </text:p>
          </table:table-cell>
          <table:table-cell office:value-type="string" table:style-name="tablecell">
            <text:p text:style-name="tablealignleft"> Visualizza i valori medi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0bb38116354a178d27d6f771f79c585.png" xlink:type="simple" xlink:show="embed" xlink:actuate="onLoad"/></draw:frame>  </text:p>
          </table:table-cell>
          <table:table-cell office:value-type="string" table:style-name="tablecell">
            <text:p text:style-name="tablealignleft"> Visualizza i valori in corrispondenza delle barr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50afa17831c5297a1ffa34436feae65b.png" xlink:type="simple" xlink:show="embed" xlink:actuate="onLoad"/></draw:frame>  </text:p>
          </table:table-cell>
          <table:table-cell office:value-type="string" table:style-name="tablecell">
            <text:p text:style-name="tablealignleft"> Visualizza l'elenco delle no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e082e6c1cba1bcbe2d00b73ad89ef89c.png" xlink:type="simple" xlink:show="embed" xlink:actuate="onLoad"/></draw:frame>  </text:p>
          </table:table-cell>
          <table:table-cell office:value-type="string" table:style-name="tablecell">
            <text:p text:style-name="tablealignleft"> Visualizza l'elenco delle immagini allega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3b511ffc0a81979f26338683e7da06f.png" xlink:type="simple" xlink:show="embed" xlink:actuate="onLoad"/></draw:frame>  </text:p>
          </table:table-cell>
          <table:table-cell office:value-type="string" table:style-name="tablecell">
            <text:p text:style-name="tablealignleft"> Strumento zoom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2344a46e247a93ae27d30802550168a.png" xlink:type="simple" xlink:show="embed" xlink:actuate="onLoad"/></draw:frame>  </text:p>
          </table:table-cell>
          <table:table-cell office:value-type="string" table:style-name="tablecell">
            <text:p text:style-name="tablealignleft"> Strumento barr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216d7ea5ae67e72da51248e9cb317d70.png" xlink:type="simple" xlink:show="embed" xlink:actuate="onLoad"/></draw:frame>  </text:p>
          </table:table-cell>
          <table:table-cell office:value-type="string" table:style-name="tablecell">
            <text:p text:style-name="tablealignleft"> Inserimento no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2531953e70f3422aa8e56aa9c40dead.png" xlink:type="simple" xlink:show="embed" xlink:actuate="onLoad"/></draw:frame>  </text:p>
          </table:table-cell>
          <table:table-cell office:value-type="string" table:style-name="tablecell">
            <text:p text:style-name="tablealignleft"> Inserimento immagi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00b1ed146de24c68e7d00a0a71c3b0e.png" xlink:type="simple" xlink:show="embed" xlink:actuate="onLoad"/></draw:frame>  </text:p>
          </table:table-cell>
          <table:table-cell office:value-type="string" table:style-name="tablecell">
            <text:p text:style-name="tablealignleft"> Reset del grafic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Opzioni del grafico </text:p>
          </table:table-cell>
        </table:table-row>
      </table:table>
      <text:h text:style-name="Heading_20_3" text:outline-level="3"><text:bookmark-start text:name="grafico"/>Grafico<text:bookmark-end text:name="grafico"/></text:h>
      <text:p text:style-name="Text_20_body">
Nel grafico vengono visualizzate le curve delle letture delle sonde. In questo grafico è possibile utilizzare lo zoom e le barre di selezione.</text:p>
      <text:p text:style-name="Text_20_body"><draw:frame draw:style-name="mediacenter" draw:name="" text:anchor-type="paragraph" draw:z-index="0" svg:width="13.229166666667cm" svg:height="8.651875cm"><draw:image xlink:href="Pictures/0595b4cdcb529eea4879659dcb4575f8.png" xlink:type="simple" xlink:show="embed" xlink:actuate="onLoad"/></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Quando il puntatore del mouse si trova sopra il grafico, il refresh automatico del grafico è disabilitato se il collaudo è attivo.</text:p>
          </table:table-cell>
        </table:table-row>
      </table:table>
      <text:h text:style-name="Heading_20_2" text:outline-level="2"><text:bookmark-start text:name="collaudo"/>Collaudo<text:bookmark-end text:name="collaudo"/></text:h>
      <text:p text:style-name="Text_20_body">
Con il termine <text:span text:style-name="Strong_20_Emphasis">Collaudo</text:span> viene identificata una fase di acquisizione e memorizzazione dei valori letti su uno o più ingressi. Il software permette di avviare più collaudi contemporaneamente i quali possono essere successivamente archiviati. Il software prevede la possibilità di memorizzare i collaudi localmente in un proprio archivio oppure di salvarli come files su altri supporti anche rimovibili.</text:p>
      <text:h text:style-name="Heading_20_3" text:outline-level="3"><text:bookmark-start text:name="nuovo_collaudo_f3"/>Nuovo collaudo [F3]<text:bookmark-end text:name="nuovo_collaudo_f3"/></text:h>
      <text:p text:style-name="Text_20_body">
Selezionare <text:span text:style-name="Strong_20_Emphasis">Collaudo</text:span> ⇒ <text:span text:style-name="Strong_20_Emphasis">Nuovo</text:span> o premere il tasto <draw:frame draw:style-name="media" draw:name="" text:anchor-type="as-char" draw:z-index="0" svg:width="0.84666666666667cm" svg:height="0.84666666666667cm"><draw:image xlink:href="Pictures/5f003a1fb0f380332d08dbd1237380f7.png" xlink:type="simple" xlink:show="embed" xlink:actuate="onLoad"/></draw:frame> per accedere alla schermata di avvio del collaudo: </text:p>
      <text:p text:style-name="Text_20_body"><draw:frame draw:style-name="mediacenter" draw:name="" text:anchor-type="paragraph" draw:z-index="0" svg:width="10.583333333333cm" svg:height="6.6675cm"><draw:image xlink:href="Pictures/41abd8d24cfa0560609b8f2c3c96ef4e.jpg" xlink:type="simple" xlink:show="embed" xlink:actuate="onLoad"/></draw:frame></text:p>
      <text:p text:style-name="Text_20_body"><text:span text:style-name="Strong_20_Emphasis">Descrizione:</text:span> inserire una breve descrizione del collaudo.</text:p>
      <text:p text:style-name="Text_20_body"><text:span text:style-name="Strong_20_Emphasis">Matricola:</text:span> è facoltativo inserire la matricola del prodotto in prova.</text:p>
      <text:p text:style-name="Text_20_body"><text:span text:style-name="Strong_20_Emphasis">Durata (ore):</text:span> se necessario inserire la durata massima del collaudo espressa in ore, altrimenti inserire 0.</text:p>
      <text:p text:style-name="Text_20_body"><text:span text:style-name="Strong_20_Emphasis">Tempo di campionamento (secondi):</text:span> selezionare il tempo di campionamento in secondi per gli ingressi (i valori selezionabili sono 1, 5, 15, 30 e 60).</text:p>
      <text:p text:style-name="Text_20_body"><text:span text:style-name="Strong_20_Emphasis">Note:</text:span> eventuali note di collaudo.</text:p>
      <text:p text:style-name="Text_20_body">Successivamente è necessario specificare gli ingressi che vengono utilizzati assegnando una descrizione ed un colore per la rappresentazione grafica come descritto nel paragrafo successivo. Terminata la configurazione premendo il tasto <text:span text:style-name="Strong_20_Emphasis">Conferma</text:span> il programma visualizza una ulteriore finestra nella quale sono visualizzati in tempo reale i valori rilevati dagli ingressi:</text:p>
      <text:p text:style-name="Text_20_body"><draw:frame draw:style-name="mediacenter" draw:name="" text:anchor-type="paragraph" draw:z-index="0" svg:width="7.9375cm" svg:height="5.9002083333333cm"><draw:image xlink:href="Pictures/10be828432432e1d56f595e8b265aac3.jpg" xlink:type="simple" xlink:show="embed" xlink:actuate="onLoad"/></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Dopo aver creato il collaudo è necessario avviare l'acquisizione come descritto più avanti in questo capitolo</text:p>
          </table:table-cell>
        </table:table-row>
      </table:table>
      <text:h text:style-name="Heading_20_3" text:outline-level="3"><text:bookmark-start text:name="ingressi"/>Ingressi<text:bookmark-end text:name="ingressi"/></text:h>
      <text:p text:style-name="Text_20_body">
Prima di procedere con l'avvio del collaudo è necessario definire in archivio i canali che si vogliono utilizzare. 
Fare click con il tasto destro del mouse nella lista degli ingressi e selezionare il comando <text:span text:style-name="Strong_20_Emphasis">Archivio definizioni</text:span> per accedere al pannello di gestione. Fare riferimento al paragrafo <text:span text:style-name="Strong_20_Emphasis">Definizioni Canali</text:span> nel capitolo <text:span text:style-name="Strong_20_Emphasis">Strumenti</text:span>.</text:p>
      <text:h text:style-name="Heading_20_4" text:outline-level="4"><text:bookmark-start text:name="raggruppamento_ingressi"/>Raggruppamento ingressi<text:bookmark-end text:name="raggruppamento_ingressi"/></text:h>
      <text:p text:style-name="Text_20_body">
Normalmente durante l'avvio del collaudo il programma visualizza tutti gli ingressi disponibili nel sistema che però possono essere suddivisi tra più postazioni “virtuali” per una più facile lettura. 
Per individuare il gruppo di canali che si intende utilizzare fare click con il mouse in una delle postazioni visualizzate:</text:p>
      <text:p text:style-name="Text_20_body"><draw:frame draw:style-name="mediacenter" draw:name="" text:anchor-type="paragraph" draw:z-index="0" svg:width="13.467291666667cm" svg:height="1.2964583333333cm"><draw:image xlink:href="Pictures/6a27314d2fe8615ed0c520d44653c617.jpg" xlink:type="simple" xlink:show="embed" xlink:actuate="onLoad"/></draw:frame></text:p>
      <text:p text:style-name="Text_20_body">Facendo click nel tasto <text:span text:style-name="Strong_20_Emphasis">Tutti</text:span> si torna alla visualizzazione predefinita. Durante il collegamento possono essere utilizzati indistintamente canali appartenenti a postazioni diverse semplicemente modificando quella selezionata.  </text:p>
      <text:h text:style-name="Heading_20_4" text:outline-level="4"><text:bookmark-start text:name="collegare_un_canale"/>Collegare un canale<text:bookmark-end text:name="collegare_un_canale"/></text:h>
      <text:p text:style-name="Text_20_body">Fare click con il tasto destro del mouse sul canale da collegare e successivamente selezionare il colore e la descrizione appropriata nel menu a comparsa:</text:p>
      <text:p text:style-name="Text_20_body"><draw:frame draw:style-name="mediacenter" draw:name="" text:anchor-type="paragraph" draw:z-index="0" svg:width="7.9375cm" svg:height="8.5460416666667cm"><draw:image xlink:href="Pictures/cca3f239ab9c4dd80cc50e5aac5f2c8e.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elenco delle sonde potrebbe essere vuoto nel caso che non sia stata definita alcuna sonda del tipo selezionato. Consultare il paragrafo precedente <text:span text:style-name="Strong_20_Emphasis">Archivio definizioni</text:span>.</text:p>
          </table:table-cell>
        </table:table-row>
      </table:table>
      <text:h text:style-name="Heading_20_4" text:outline-level="4"><text:bookmark-start text:name="scollegare_un_canale"/>Scollegare un canale<text:bookmark-end text:name="scollegare_un_canale"/></text:h>
      <text:p text:style-name="Text_20_body">Fare click con il tasto destro del mouse sul canale da scollegare e succesivamente selezionare il comando <text:span text:style-name="Strong_20_Emphasis">Scollega</text:span> nel menù a comparsa:</text:p>
      <text:p text:style-name="Text_20_body"><draw:frame draw:style-name="mediacenter" draw:name="" text:anchor-type="paragraph" draw:z-index="0" svg:width="7.9375cm" svg:height="5.3445833333333cm"><draw:image xlink:href="Pictures/e7c73569ecef90a014fa24c2d3f67beb.png" xlink:type="simple" xlink:show="embed" xlink:actuate="onLoad"/></draw:frame>
</text:p>
      <text:h text:style-name="Heading_20_4" text:outline-level="4"><text:bookmark-start text:name="salvare_una_configurazione"/>Salvare una configurazione<text:bookmark-end text:name="salvare_una_configurazione"/></text:h>
      <text:p text:style-name="Text_20_body">E' possibile salvare la configurazione degli ingressi per velocizzare la fase di avvio dei collaudi successivi:</text:p>
      <text:list text:style-name="List_20_1">
        <text:list-item>
          <text:p text:style-name="Text_20_body"> Fare click con il tasto destro del mouse nella lista degli ingressi;</text:p>
        </text:list-item>
        <text:list-item>
          <text:p text:style-name="Text_20_body"> Selezionare il comando <text:span text:style-name="Strong_20_Emphasis">Salva configurazione</text:span>;</text:p>
        </text:list-item>
        <text:list-item>
          <text:p text:style-name="Text_20_body"> Inserire un nome per la configurazione da salvare e premere <text:span text:style-name="Strong_20_Emphasis">OK</text:span> nella finestra visualizzata successivamente.</text:p>
        </text:list-item>
      </text:list>
      <text:h text:style-name="Heading_20_4" text:outline-level="4"><text:bookmark-start text:name="caricare_una_configurazione"/>Caricare una configurazione<text:bookmark-end text:name="caricare_una_configurazione"/></text:h>
      <text:p text:style-name="Text_20_body">Per caricare una configurazione precedentemente creata procedere come segue:</text:p>
      <text:list text:style-name="List_20_1">
        <text:list-item>
          <text:p text:style-name="Text_20_body"> Fare click con il tasto destro del mouse nella lista degli ingressi;</text:p>
        </text:list-item>
        <text:list-item>
          <text:p text:style-name="Text_20_body"> Selezionare <text:span text:style-name="Strong_20_Emphasis">Carica configurazione</text:span> quindi evidenziare quella desiderata nell'elenco visualizzato a destra;</text:p>
        </text:list-item>
        <text:list-item>
          <text:p text:style-name="Text_20_body"> Confermare il caricamente selezionando il tasto <text:span text:style-name="Strong_20_Emphasis">OK</text:span> nella finestra visualizzata successivamente.</text:p>
        </text:list-item>
      </text:list>
      <text:h text:style-name="Heading_20_4" text:outline-level="4"><text:bookmark-start text:name="eliminare_una_configurazione"/>Eliminare una configurazione<text:bookmark-end text:name="eliminare_una_configurazione"/></text:h>
      <text:p text:style-name="Text_20_body">Per eliminare una configurazione tra quelle precedentemente create procedere come segue:</text:p>
      <text:list text:style-name="List_20_1">
        <text:list-item>
          <text:p text:style-name="Text_20_body"> Fare click con il tasto destro del mouse nella lista degli ingressi;</text:p>
        </text:list-item>
        <text:list-item>
          <text:p text:style-name="Text_20_body"> Selezionare <text:span text:style-name="Strong_20_Emphasis">Elimina configurazione</text:span> quindi evidenziare quella che si intende eliminare nell'elenco visualizzato a destra;</text:p>
        </text:list-item>
        <text:list-item>
          <text:p text:style-name="Text_20_body"> Confermare l'eliminazione selezionando il tasto <text:span text:style-name="Strong_20_Emphasis">OK</text:span> nella finestra visualizzata successivamente.</text:p>
        </text:list-item>
      </text:list>
      <text:h text:style-name="Heading_20_3" text:outline-level="3"><text:bookmark-start text:name="avvio_acquisizione_f5"/>Avvio acquisizione [F5]<text:bookmark-end text:name="avvio_acquisizione_f5"/></text:h>
      <text:p text:style-name="Text_20_body">
Evidenziare il collaudo tra quelli presenti nella lista e selezionare il comando <text:span text:style-name="Strong_20_Emphasis">Collaudo</text:span> ⇒ <text:span text:style-name="Strong_20_Emphasis">Avvia</text:span> oppure premere il tasto <draw:frame draw:style-name="media" draw:name="" text:anchor-type="as-char" draw:z-index="0" svg:width="0.84666666666667cm" svg:height="0.84666666666667cm"><draw:image xlink:href="Pictures/851c895dd75412f39850d1b652f5829a.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er lo stesso collaudo l'acquisizione può essere avviata ed interrotta più volte.</text:p>
          </table:table-cell>
        </table:table-row>
      </table:table>
      <text:h text:style-name="Heading_20_3" text:outline-level="3"><text:bookmark-start text:name="interruzione_acqusizione_f6"/>Interruzione acqusizione [F6]<text:bookmark-end text:name="interruzione_acqusizione_f6"/></text:h>
      <text:p text:style-name="Text_20_body">
Evidenziare il collaudo tra quelli presenti nella lista e selezionare il comando <text:span text:style-name="Strong_20_Emphasis">Collaudo</text:span> ⇒ <text:span text:style-name="Strong_20_Emphasis">Interrompi</text:span> oppure premere il tasto <draw:frame draw:style-name="media" draw:name="" text:anchor-type="as-char" draw:z-index="0" svg:width="0.84666666666667cm" svg:height="0.84666666666667cm"><draw:image xlink:href="Pictures/06d8f375b58ca109679d54749a532514.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el grafico del collaudo viene visualizzata una barra verticale in corrispondenza di ogni interruzione effettuata.</text:p>
          </table:table-cell>
        </table:table-row>
      </table:table>
      <text:h text:style-name="Heading_20_3" text:outline-level="3"><text:bookmark-start text:name="eliminazione_collaudo"/>Eliminazione collaudo<text:bookmark-end text:name="eliminazione_collaudo"/></text:h>
      <text:p text:style-name="Text_20_body">
Evidenziare il collaudo tra quelli presenti nella lista e selezionare il comando <text:span text:style-name="Strong_20_Emphasis">Collaudo</text:span> ⇒ <text:span text:style-name="Strong_20_Emphasis">Elimina</text:span> oppure premere il tasto <draw:frame draw:style-name="media" draw:name="" text:anchor-type="as-char" draw:z-index="0" svg:width="0.84666666666667cm" svg:height="0.84666666666667cm"><draw:image xlink:href="Pictures/3e648cbfb279e1bb5418f4a3123b08c1.png" xlink:type="simple" xlink:show="embed" xlink:actuate="onLoad"/></draw:frame>. Completare l'eliminazione premendo <text:span text:style-name="Strong_20_Emphasis">OK</text:span> nel successivo messaggio di conferma visualizzato.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I dati di un collaudo eliminato non possono essere recuperati.</text:p>
          </table:table-cell>
        </table:table-row>
      </table:table>
      <text:h text:style-name="Heading_20_3" text:outline-level="3"><text:bookmark-start text:name="salva_collaudo_in_archivio_ctrl_a"/>Salva collaudo in archivio [CTRL+A]<text:bookmark-end text:name="salva_collaudo_in_archivio_ctrl_a"/></text:h>
      <text:p text:style-name="Text_20_body">
Usare questa funzione per memorizzare il collaudo localmente nell'archivio dell'applicazione.
</text:p>
      <text:list text:style-name="List_20_1">
        <text:list-item>
          <text:p text:style-name="Text_20_body"> Evidenziare il collaudo tra quelli presenti nella lista;</text:p>
        </text:list-item>
        <text:list-item>
          <text:p text:style-name="Text_20_body"> Selezionare il comando <text:span text:style-name="Strong_20_Emphasis">Collaudo</text:span> ⇒ <text:span text:style-name="Strong_20_Emphasis">Archivia</text:span> oppure premere il tasto <draw:frame draw:style-name="media" draw:name="" text:anchor-type="as-char" draw:z-index="0" svg:width="0.84666666666667cm" svg:height="0.84666666666667cm"><draw:image xlink:href="Pictures/fd087cd4b701d7154ca88f17f3786cd9.png" xlink:type="simple" xlink:show="embed" xlink:actuate="onLoad"/></draw:frame>;</text:p>
        </text:list-item>
        <text:list-item>
          <text:p text:style-name="Text_20_body"> Fare click sul tasto <text:span text:style-name="Strong_20_Emphasis">OK</text:span> nel successivo messaggio di conferma.</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dati vengono archiviati in maniera compressa quindi questa operazione potrebbe durare alcuni secondi.</text:p>
          </table:table-cell>
        </table:table-row>
      </table:table>
      <text:h text:style-name="Heading_20_3" text:outline-level="3"><text:bookmark-start text:name="salva_collaudo_su_cartella_ctrl_s"/>Salva collaudo su cartella [CTRL+S]<text:bookmark-end text:name="salva_collaudo_su_cartella_ctrl_s"/></text:h>
      <text:p text:style-name="Text_20_body">
Usare questa funzione per salvare i collaudi su dischi rimovibili esterni, unità di rete o cartelle diverse.
</text:p>
      <text:list text:style-name="List_20_1">
        <text:list-item>
          <text:p text:style-name="Text_20_body"> Evidenziare il collaudo tra quelli presenti nella lista;</text:p>
        </text:list-item>
        <text:list-item>
          <text:p text:style-name="Text_20_body"> Selezionare il comando <text:span text:style-name="Strong_20_Emphasis">Collaudo</text:span> ⇒ <text:span text:style-name="Strong_20_Emphasis">Salva</text:span> oppure premere il tasto <draw:frame draw:style-name="media" draw:name="" text:anchor-type="as-char" draw:z-index="0" svg:width="0.84666666666667cm" svg:height="0.84666666666667cm"><draw:image xlink:href="Pictures/34c703527d55329a2a1c49e3b94e8204.png" xlink:type="simple" xlink:show="embed" xlink:actuate="onLoad"/></draw:frame>;</text:p>
        </text:list-item>
        <text:list-item>
          <text:p text:style-name="Text_20_body"> Inserire un nome per i files da creare e selezionare il percorso nella finestra <text:span text:style-name="Strong_20_Emphasis">Salva con nome</text:span> successivamente visualizzata;</text:p>
        </text:list-item>
        <text:list-item>
          <text:p text:style-name="Text_20_body"> Fare click sul tasto <text:span text:style-name="Strong_20_Emphasis">OK</text:span> nel successivo messaggio di conferma.</text:p>
        </text:list-item>
      </text:list>
      <text:p text:style-name="Text_20_body">
Per ogni collaudo vengono salvati due o tre files con le seguenti estensioni:
</text:p>
      <table:table>
        <table:table-column/>
        <table:table-column/>
        <table:table-row>
          <table:table-cell office:value-type="string" table:style-name="tableheader">
            <text:p text:style-name="Table_20_Heading"> Estensione </text:p>
          </table:table-cell>
          <table:table-cell office:value-type="string" table:style-name="tableheader">
            <text:p text:style-name="Table_20_Heading"> Contenuto </text:p>
          </table:table-cell>
        </table:table-row>
        <table:table-row>
          <table:table-cell office:value-type="string" table:style-name="tablecell">
            <text:p text:style-name="tablealignleft"> .thf </text:p>
          </table:table-cell>
          <table:table-cell office:value-type="string" table:style-name="tablecell">
            <text:p text:style-name="tablealignleft"> File XML contenente le informazioni del collaudo </text:p>
          </table:table-cell>
        </table:table-row>
        <table:table-row>
          <table:table-cell office:value-type="string" table:style-name="tablecell">
            <text:p text:style-name="tablealignleft"> .tdf </text:p>
          </table:table-cell>
          <table:table-cell office:value-type="string" table:style-name="tablecell">
            <text:p text:style-name="tablealignleft"> Dati binari delle sonde </text:p>
          </table:table-cell>
        </table:table-row>
        <table:table-row>
          <table:table-cell office:value-type="string" table:style-name="tablecell">
            <text:p text:style-name="tablealignleft"> .tif </text:p>
          </table:table-cell>
          <table:table-cell office:value-type="string" table:style-name="tablecell">
            <text:p text:style-name="tablealignleft"> Archivio contenente le immagini allegate al collaudo (opzionale)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roporzionalmente al volume dei dati acquisiti questa operazione potrebbe richiedere più o meno tempo.</text:p>
          </table:table-cell>
        </table:table-row>
      </table:table>
      <text:h text:style-name="Heading_20_3" text:outline-level="3"><text:bookmark-start text:name="test_automatici"/>Test automatici<text:bookmark-end text:name="test_automatici"/></text:h>
      <text:p text:style-name="Text_20_body">
Usare questa funzione per eseguire i test automatici sui collaudi dei frigoriferi.</text:p>
      <text:p text:style-name="Text_20_body">La prova consiste nella ricerca automatica di alcune condizioni dettate dalle normative di collaudo dei frigoriferi. Tramite questa utilità possibile verificare se queste vengono rispettate. 
E’ necessario innanzitutto marcare graficamente l’inizio della prova tramite lo strumento “cursore” e successivamente premere il seguente tasto nella barra degli strumenti:</text:p>
      <text:p text:style-name="Text_20_body"><draw:frame draw:style-name="mediacenter" draw:name="" text:anchor-type="paragraph" draw:z-index="0" svg:width="0.84666666666667cm" svg:height="0.84666666666667cm"><draw:image xlink:href="Pictures/297db6e693ec85a311eb2d19205c81ad.png" xlink:type="simple" xlink:show="embed" xlink:actuate="onLoad"/></draw:frame></text:p>
      <text:p text:style-name="Text_20_body">Il programma mostra il seguente pannello:</text:p>
      <text:p text:style-name="Text_20_body"><draw:frame draw:style-name="mediacenter" draw:name="" text:anchor-type="paragraph" draw:z-index="0" svg:width="10.583333333333cm" svg:height="11.826875cm"><draw:image xlink:href="Pictures/bff7486a6daac393e0d6f0b82bcb6b75.png" xlink:type="simple" xlink:show="embed" xlink:actuate="onLoad"/></draw:frame></text:p>
      <text:p text:style-name="Text_20_body">Per eseguire una prova procedere come descritto nei seguenti punti:</text:p>
      <text:list text:style-name="List_20_1">
        <text:list-item>
          <text:p text:style-name="Text_20_body"> Selezionare il tipo prova e, solo per quelle a vuoto e di conservazione, inserirne anche la durata espressa in ore.</text:p>
        </text:list-item>
        <text:list-item>
          <text:p text:style-name="Text_20_body"> Selezionare la tipologia di prodotto ed inserire eventuali altre informazioni come il modello termostato, la quantità di gas, le caratteristiche ambientali della prova ecc…</text:p>
        </text:list-item>
        <text:list-item>
          <text:p text:style-name="Text_20_body"> Procedere con la configurazione delle sonde assegnando ad ognuna di esse il gruppo di appartenenza oppure caricare una configurazione precedentemente creata. </text:p>
        </text:list-item>
        <text:list-item>
          <text:p text:style-name="Text_20_body"> Premere infine il tasto <text:span text:style-name="Strong_20_Emphasis">Esegui</text:span> ed attendere il completamento. A prova eseguita il programma chiude automaticamente la finestra in caso contrario avvisa l’operatore che non ci sono i presupposti per completare la prova. Eseguendo una prova a vuoto o di conservazione si può escludere la ricerca della stabilizzazione spuntando l’opzione Forza stabilizzazione. Prima di eseguire la prova è possibile accedere alla finestra di modifica dei parametri automatici premendo il bottone <text:span text:style-name="Strong_20_Emphasis">Parametri</text:span>.</text:p>
        </text:list-item>
      </text:list>
      <text:h text:style-name="Heading_20_4" text:outline-level="4"><text:bookmark-start text:name="tipologia_prove"/>Tipologia Prove<text:bookmark-end text:name="tipologia_prove"/></text:h>
      <text:p text:style-name="Text_20_body">Nel programma sono state implementate le seguenti tipologie di prove automatiche:</text:p>
      <text:list text:style-name="List_20_1">
        <text:list-item>
          <text:p text:style-name="Text_20_body"> Vuoto</text:p>
        </text:list-item>
        <text:list-item>
          <text:p text:style-name="Text_20_body"> Conservazione</text:p>
        </text:list-item>
        <text:list-item>
          <text:p text:style-name="Text_20_body"> Congelamento</text:p>
        </text:list-item>
        <text:list-item>
          <text:p text:style-name="Text_20_body"> Risalita</text:p>
        </text:list-item>
        <text:list-item>
          <text:p text:style-name="Text_20_body"> Discesa</text:p>
        </text:list-item>
      </text:list>
      <text:p text:style-name="Text_20_body">
Le caratteristiche ed i risultati ottenuti sono riassunti nelle tabelle seguenti.
</text:p>
      <table:table>
        <table:table-column/>
        <table:table-column/>
        <table:table-column/>
        <table:table-row>
          <table:table-cell office:value-type="string" table:style-name="tableheader" table:number-columns-spanned="3">
            <text:p text:style-name="Table_20_Heading"> Caratteristiche delle prove automatiche </text:p>
          </table:table-cell>
        </table:table-row>
        <table:table-row>
          <table:table-cell office:value-type="string" table:style-name="tableheader">
            <text:p text:style-name="Table_20_Heading"> Tipo prova </text:p>
          </table:table-cell>
          <table:table-cell office:value-type="string" table:style-name="tableheader">
            <text:p text:style-name="Table_20_Heading"> Gruppi utilizzati calcolo stabilizzazione </text:p>
          </table:table-cell>
          <table:table-cell office:value-type="string" table:style-name="tableheader">
            <text:p text:style-name="Table_20_Heading"> Tempo acquisizione </text:p>
          </table:table-cell>
        </table:table-row>
        <table:table-row>
          <table:table-cell office:value-type="string" table:style-name="tablecell">
            <text:p text:style-name="tablealignleft"> VUOTO	</text:p>
          </table:table-cell>
          <table:table-cell office:value-type="string" table:style-name="tablecell">
            <text:p text:style-name="tablealignleft"> FRIGO, FREEZER </text:p>
          </table:table-cell>
          <table:table-cell office:value-type="string" table:style-name="tablecell">
            <text:p text:style-name="tablealignleft"> SI </text:p>
          </table:table-cell>
        </table:table-row>
        <table:table-row>
          <table:table-cell office:value-type="string" table:style-name="tablecell">
            <text:p text:style-name="tablealignleft"> CONSERVAZIONE </text:p>
          </table:table-cell>
          <table:table-cell office:value-type="string" table:style-name="tablecell">
            <text:p text:style-name="tablealignleft"> FRIGO, CONSERVAZIONE </text:p>
          </table:table-cell>
          <table:table-cell office:value-type="string" table:style-name="tablecell">
            <text:p text:style-name="tablealignleft"> SI </text:p>
          </table:table-cell>
        </table:table-row>
        <table:table-row>
          <table:table-cell office:value-type="string" table:style-name="tablecell">
            <text:p text:style-name="tablealignleft"> CONGELAMENTO </text:p>
          </table:table-cell>
          <table:table-cell office:value-type="string" table:style-name="tablecell">
            <text:p text:style-name="tablealignleft"> Non prevista </text:p>
          </table:table-cell>
          <table:table-cell office:value-type="string" table:style-name="tablecell">
            <text:p text:style-name="tablealignleft"> Non impostabile </text:p>
          </table:table-cell>
        </table:table-row>
        <table:table-row>
          <table:table-cell office:value-type="string" table:style-name="tablecell">
            <text:p text:style-name="tablealignleft"> DISCESA </text:p>
          </table:table-cell>
          <table:table-cell office:value-type="string" table:style-name="tablecell">
            <text:p text:style-name="tablealignleft"> Non prevista </text:p>
          </table:table-cell>
          <table:table-cell office:value-type="string" table:style-name="tablecell">
            <text:p text:style-name="tablealignleft"> Non impostabile </text:p>
          </table:table-cell>
        </table:table-row>
        <table:table-row>
          <table:table-cell office:value-type="string" table:style-name="tablecell">
            <text:p text:style-name="tablealignleft"> RISALITA </text:p>
          </table:table-cell>
          <table:table-cell office:value-type="string" table:style-name="tablecell">
            <text:p text:style-name="tablealignleft"> Non prevista </text:p>
          </table:table-cell>
          <table:table-cell office:value-type="string" table:style-name="tablecell">
            <text:p text:style-name="tablealignleft"> Non impostabile </text:p>
          </table:table-cell>
        </table:table-row>
      </table:table>
      <table:table>
        <table:table-column/>
        <table:table-column/>
        <table:table-column/>
        <table:table-column/>
        <table:table-column/>
        <table:table-column/>
        <table:table-row>
          <table:table-cell office:value-type="string" table:style-name="tableheader" table:number-columns-spanned="6">
            <text:p text:style-name="Table_20_Heading"> Risultati delle prove automatiche </text:p>
          </table:table-cell>
        </table:table-row>
        <table:table-row>
          <table:table-cell office:value-type="string" table:style-name="tableheader">
            <text:p text:style-name="Table_20_Heading"> Valori calcolati </text:p>
          </table:table-cell>
          <table:table-cell office:value-type="string" table:style-name="tableheader">
            <text:p text:style-name="Table_20_Heading"> Vuoto </text:p>
          </table:table-cell>
          <table:table-cell office:value-type="string" table:style-name="tableheader">
            <text:p text:style-name="Table_20_Heading"> Conservazione </text:p>
          </table:table-cell>
          <table:table-cell office:value-type="string" table:style-name="tableheader">
            <text:p text:style-name="Table_20_Heading"> Congelamento </text:p>
          </table:table-cell>
          <table:table-cell office:value-type="string" table:style-name="tableheader">
            <text:p text:style-name="Table_20_Heading"> Discesa </text:p>
          </table:table-cell>
          <table:table-cell office:value-type="string" table:style-name="tableheader">
            <text:p text:style-name="Table_20_Heading"> Risalita </text:p>
          </table:table-cell>
        </table:table-row>
        <table:table-row>
          <table:table-cell office:value-type="string" table:style-name="tablecell">
            <text:p text:style-name="tablealignleft"> Min, Max, Medie gruppo FRIGO </text:p>
          </table:table-cell>
          <table:table-cell office:value-type="string" table:style-name="tablecell">
            <text:p text:style-name="tablealignleft"> SI </text:p>
          </table:table-cell>
          <table:table-cell office:value-type="string" table:style-name="tablecell">
            <text:p text:style-name="tablealignleft"> SI </text:p>
          </table:table-cell>
          <table:table-cell office:value-type="string" table:style-name="tablecell">
            <text:p text:style-name="tablealignleft"> SI </text:p>
          </table:table-cell>
          <table:table-cell office:value-type="string" table:style-name="tablecell"/>
          <table:table-cell office:value-type="string" table:style-name="tablecell"/>
        </table:table-row>
        <table:table-row>
          <table:table-cell office:value-type="string" table:style-name="tablecell">
            <text:p text:style-name="tablealignleft"> Min, Max, Medie gruppo FREEZER </text:p>
          </table:table-cell>
          <table:table-cell office:value-type="string" table:style-name="tablecell">
            <text:p text:style-name="tablealignleft"> SI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in, Max, Medie gruppo CONSERVAZIONE </text:p>
          </table:table-cell>
          <table:table-cell office:value-type="string" table:style-name="tablecell"/>
          <table:table-cell office:value-type="string" table:style-name="tablecell">
            <text:p text:style-name="tablealignleft"> SI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in, Max, Medie gruppo CONGELAMENTO </text:p>
          </table:table-cell>
          <table:table-cell office:value-type="string" table:style-name="tablecell"/>
          <table:table-cell office:value-type="string" table:style-name="tablecell"/>
          <table:table-cell office:value-type="string" table:style-name="tablecell">
            <text:p text:style-name="tablealignleft"> SI </text:p>
          </table:table-cell>
          <table:table-cell office:value-type="string" table:style-name="tablecell"/>
          <table:table-cell office:value-type="string" table:style-name="tablecell"/>
        </table:table-row>
        <table:table-row>
          <table:table-cell office:value-type="string" table:style-name="tablecell">
            <text:p text:style-name="tablealignleft"> Min, Max, Medie pacco CONSERVAZIONE + caldo </text:p>
          </table:table-cell>
          <table:table-cell office:value-type="string" table:style-name="tablecell"/>
          <table:table-cell office:value-type="string" table:style-name="tablecell">
            <text:p text:style-name="tablealignleft"> SI </text:p>
          </table:table-cell>
          <table:table-cell office:value-type="string" table:style-name="tablecell">
            <text:p text:style-name="tablealignleft"> SI </text:p>
          </table:table-cell>
          <table:table-cell office:value-type="string" table:style-name="tablecell"/>
          <table:table-cell office:value-type="string" table:style-name="tablecell"/>
        </table:table-row>
        <table:table-row>
          <table:table-cell office:value-type="string" table:style-name="tablecell">
            <text:p text:style-name="tablealignleft"> Valore e numero sonda FRIGO + calda </text:p>
          </table:table-cell>
          <table:table-cell office:value-type="string" table:style-name="tablecell"/>
          <table:table-cell office:value-type="string" table:style-name="tablecell"/>
          <table:table-cell office:value-type="string" table:style-name="tablecell">
            <text:p text:style-name="tablealignleft"> SI </text:p>
          </table:table-cell>
          <table:table-cell office:value-type="string" table:style-name="tablecell"/>
          <table:table-cell office:value-type="string" table:style-name="tablecell"/>
        </table:table-row>
        <table:table-row>
          <table:table-cell office:value-type="string" table:style-name="tablecell">
            <text:p text:style-name="tablealignleft"> Valore e numero pacco CONGELAMENTO + caldo </text:p>
          </table:table-cell>
          <table:table-cell office:value-type="string" table:style-name="tablecell"/>
          <table:table-cell office:value-type="string" table:style-name="tablecell"/>
          <table:table-cell office:value-type="string" table:style-name="tablecell">
            <text:p text:style-name="tablealignleft"> SI </text:p>
          </table:table-cell>
          <table:table-cell office:value-type="string" table:style-name="tablecell"/>
          <table:table-cell office:value-type="string" table:style-name="tablecell"/>
        </table:table-row>
        <table:table-row>
          <table:table-cell office:value-type="string" table:style-name="tablecell">
            <text:p text:style-name="tablealignleft"> Tempo di risali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 </text:p>
          </table:table-cell>
        </table:table-row>
        <table:table-row>
          <table:table-cell office:value-type="string" table:style-name="tablecell">
            <text:p text:style-name="tablealignleft"> Valore e numero pacco CONSERVAZIONE + caldo inizio prov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 </text:p>
          </table:table-cell>
        </table:table-row>
        <table:table-row>
          <table:table-cell office:value-type="string" table:style-name="tablecell">
            <text:p text:style-name="tablealignleft"> Valore e numero pacco CONSERVAZIONE + caldo fine prov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 </text:p>
          </table:table-cell>
        </table:table-row>
        <table:table-row>
          <table:table-cell office:value-type="string" table:style-name="tablecell">
            <text:p text:style-name="tablealignleft"> Tempo di discesa FRIGO e FREEZER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 </text:p>
          </table:table-cell>
          <table:table-cell office:value-type="string" table:style-name="tablecell"/>
        </table:table-row>
        <table:table-row>
          <table:table-cell office:value-type="string" table:style-name="tablecell">
            <text:p text:style-name="tablealignleft"> Valore gruppo FRIGO a fine prov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I </text:p>
          </table:table-cell>
          <table:table-cell office:value-type="string" table:style-name="tablecell"/>
        </table:table-row>
        <table:table-row>
          <table:table-cell office:value-type="string" table:style-name="tablecell">
            <text:p text:style-name="tablealignleft"> Valore gruppo FREEZER a fine prov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SI </text:p>
          </table:table-cell>
          <table:table-cell office:value-type="string" table:style-name="tablecell"/>
        </table:table-row>
      </table:table>
      <text:h text:style-name="Heading_20_4" text:outline-level="4"><text:bookmark-start text:name="configurazione_sonde"/>Configurazione sonde<text:bookmark-end text:name="configurazione_sonde"/></text:h>
      <text:p text:style-name="Text_20_body">Innanzitutto affinché si possa eseguire una prova è necessario che all’avvio del collaudo sia stata abilitata la lettura della potenza e che una o più sonde di temperatura (in base alla tipologia del prodotto) siano state posizionate in punti sensibili (quali la mandata e l’evaporatore). 
La tabella che segue riassume la posizione ed il numero di trigger necessari:
</text:p>
      <table:table>
        <table:table-column/>
        <table:table-column/>
        <table:table-column/>
        <table:table-column/>
        <table:table-row>
          <table:table-cell office:value-type="string" table:style-name="tableheader">
            <text:p text:style-name="Table_20_Heading"> TIPOLOGIA </text:p>
          </table:table-cell>
          <table:table-cell office:value-type="string" table:style-name="tableheader">
            <text:p text:style-name="Table_20_Heading"> TRIGGER_FR </text:p>
          </table:table-cell>
          <table:table-cell office:value-type="string" table:style-name="tableheader">
            <text:p text:style-name="Table_20_Heading"> TRIGGER_FZ </text:p>
          </table:table-cell>
          <table:table-cell office:value-type="string" table:style-name="tableheader">
            <text:p text:style-name="Table_20_Heading"> POTENZA </text:p>
          </table:table-cell>
        </table:table-row>
        <table:table-row>
          <table:table-cell office:value-type="string" table:style-name="tablecell">
            <text:p text:style-name="tablealignleft"> MONOCOPRESSORE </text:p>
          </table:table-cell>
          <table:table-cell office:value-type="string" table:style-name="tablecell">
            <text:p text:style-name="tablealignleft"> Mandata </text:p>
          </table:table-cell>
          <table:table-cell office:value-type="string" table:style-name="tablecell">
            <text:p text:style-name="tablealignleft"> No </text:p>
          </table:table-cell>
          <table:table-cell office:value-type="string" table:style-name="tablecell">
            <text:p text:style-name="tablealignleft"> SI </text:p>
          </table:table-cell>
        </table:table-row>
        <table:table-row>
          <table:table-cell office:value-type="string" table:style-name="tablecell">
            <text:p text:style-name="tablealignleft"> ELETTROVALVOLA </text:p>
          </table:table-cell>
          <table:table-cell office:value-type="string" table:style-name="tablecell">
            <text:p text:style-name="tablealignleft"> Mandata </text:p>
          </table:table-cell>
          <table:table-cell office:value-type="string" table:style-name="tablecell">
            <text:p text:style-name="tablealignleft"> Evaporatore </text:p>
          </table:table-cell>
          <table:table-cell office:value-type="string" table:style-name="tablecell">
            <text:p text:style-name="tablealignleft"> SI </text:p>
          </table:table-cell>
        </table:table-row>
        <table:table-row>
          <table:table-cell office:value-type="string" table:style-name="tablecell">
            <text:p text:style-name="tablealignleft"> BICOMPRESSORE </text:p>
          </table:table-cell>
          <table:table-cell office:value-type="string" table:style-name="tablecell">
            <text:p text:style-name="tablealignleft"> Mandata 1° comp. </text:p>
          </table:table-cell>
          <table:table-cell office:value-type="string" table:style-name="tablecell">
            <text:p text:style-name="tablealignleft"> Mandata 2° comp. </text:p>
          </table:table-cell>
          <table:table-cell office:value-type="string" table:style-name="tablecell">
            <text:p text:style-name="tablealignleft"> SI (unica) </text:p>
          </table:table-cell>
        </table:table-row>
      </table:table>
      <text:p text:style-name="Text_20_body">
<text:span text:style-name="Strong_20_Emphasis">MONOCOMPRESSORE:</text:span> Un prodotto MONOCOMPRESSORE si presume che abbia un solo termostato e quindi per la ricerca dei cicli è sufficiente specificare come trigger la sonda posta nella mandata.</text:p>
      <text:p text:style-name="Text_20_body"><text:span text:style-name="Strong_20_Emphasis">ELETTROVALVOLA:</text:span> Un prodotto con ELETTROVALVOLA ha due termostati indipendenti il primo per il vano FRIGO ed il secondo per il FREEZER. E’ necessario quindi indicare la sonda posta nella mandata come trigger per il primo termostato e quella posta nell’evaporatore come trigger per il secondo.</text:p>
      <text:p text:style-name="Text_20_body"><text:span text:style-name="Strong_20_Emphasis">BICOMPRESSORE:</text:span> Come per l’ELETTROVALVOLA il BICOMPRESSORE ha due termostati quindi è necessario specificare per ognuno di questi la sonda posta sulla mandata come sonda trigger.</text:p>
      <text:p text:style-name="Text_20_body">In base alla tipologia di prove che deve essere effettuata successivamente è necessario assegnare alle sonde il relativo gruppo di appartenenza tra quelli di seguito elencati:</text:p>
      <text:list text:style-name="List_20_1">
        <text:list-item>
          <text:p text:style-name="Text_20_body"> FRIGO</text:p>
        </text:list-item>
        <text:list-item>
          <text:p text:style-name="Text_20_body"> FREEZER</text:p>
        </text:list-item>
        <text:list-item>
          <text:p text:style-name="Text_20_body"> LENTE COMUNI FRIGO</text:p>
        </text:list-item>
        <text:list-item>
          <text:p text:style-name="Text_20_body"> LENTE COMUNI FREEZER</text:p>
        </text:list-item>
        <text:list-item>
          <text:p text:style-name="Text_20_body"> VELOCI COMUNI</text:p>
        </text:list-item>
        <text:list-item>
          <text:p text:style-name="Text_20_body"> VELOCI COMUNI FRIGO</text:p>
        </text:list-item>
        <text:list-item>
          <text:p text:style-name="Text_20_body"> VELOCI COMUNI FREEZER</text:p>
        </text:list-item>
        <text:list-item>
          <text:p text:style-name="Text_20_body"> CONSERVAZIONE</text:p>
        </text:list-item>
        <text:list-item>
          <text:p text:style-name="Text_20_body"> CONGELAMENTO</text:p>
        </text:list-item>
      </text:list>
      <text:p text:style-name="Text_20_body">
Per assegnare un gruppo ad una sonda procedere come segue:</text:p>
      <text:list text:style-name="List_20_1">
        <text:list-item>
          <text:p text:style-name="Text_20_body"> selezionare la sonda nella lista di destra </text:p>
        </text:list-item>
        <text:list-item>
          <text:p text:style-name="Text_20_body"> selezionare il gruppo in quella di sinistra </text:p>
        </text:list-item>
        <text:list-item>
          <text:p text:style-name="Text_20_body"> premere il tasto <text:span text:style-name="Strong_20_Emphasis">Collega</text:span>.</text:p>
        </text:list-item>
      </text:list>
      <text:p text:style-name="Text_20_body">
Per rimuovere l’assegnazione di un gruppo:</text:p>
      <text:list text:style-name="List_20_1">
        <text:list-item>
          <text:p text:style-name="Text_20_body"> selezionare la sonda assegnata nella lista di destra</text:p>
        </text:list-item>
        <text:list-item>
          <text:p text:style-name="Text_20_body"> premere il tasto <text:span text:style-name="Strong_20_Emphasis">Scollega</text:span>.</text:p>
        </text:list-item>
      </text:list>
      <text:p text:style-name="Text_20_body">
Per velocizzare le successive fasi di assegnazione è possibile In qualsiasi momento salvare la configurazione nel seguente modo:</text:p>
      <text:list text:style-name="List_20_1">
        <text:list-item>
          <text:p text:style-name="Text_20_body"> immettere il nome della configurazione nella casella Nome Configurazione;</text:p>
        </text:list-item>
        <text:list-item>
          <text:p text:style-name="Text_20_body"> premere il tasto <text:span text:style-name="Strong_20_Emphasis">Salva</text:span>.</text:p>
        </text:list-item>
      </text:list>
      <text:p text:style-name="Text_20_body">
La configurazione può essere successivamente ricaricata selezionandola direttamente dalla stessa lista. Una volta selezionata, è possibile anche eliminarla definitivamente con il tasto <text:span text:style-name="Strong_20_Emphasis">Elimina</text:span>.</text:p>
      <text:p text:style-name="Text_20_body">Tramite il tasto <text:span text:style-name="Strong_20_Emphasis">Reset</text:span> vengono scollegate tutte le sonde precedentemente assegnate ai gruppi.</text:p>
      <text:h text:style-name="Heading_20_4" text:outline-level="4"><text:bookmark-start text:name="parametri_delle_prove"/>Parametri delle prove<text:bookmark-end text:name="parametri_delle_prove"/></text:h>
      <text:p text:style-name="Text_20_body">Premendo il tasto Parametri è possibile accedere alla finestra di gestione degli stessi:</text:p>
      <text:p text:style-name="Text_20_body"><draw:frame draw:style-name="mediacenter" draw:name="" text:anchor-type="paragraph" draw:z-index="0" svg:width="10.583333333333cm" svg:height="6.4029166666667cm"><draw:image xlink:href="Pictures/ebd745d3e009715d5aa8d7215ef326f0.png" xlink:type="simple" xlink:show="embed" xlink:actuate="onLoad"/></draw:frame></text:p>
      <text:p text:style-name="Text_20_body">Per la descrizione dettagliata è sufficiente posizionarsi con il mouse nella casella di modifica del parametro stesso.
La modifica dei valori riportati non influenza le prove già eseguite ma solamente quelle successive.</text:p>
      <text:h text:style-name="Heading_20_3" text:outline-level="3"><text:bookmark-start text:name="visualizzazione_test_automatici"/>Visualizzazione test automatici<text:bookmark-end text:name="visualizzazione_test_automatici"/></text:h>
      <text:p text:style-name="Text_20_body">
Per visualizzare l’elenco delle prove eseguite nel collaudo, premere il seguente tasto nella barra degli strumenti:</text:p>
      <text:p text:style-name="Text_20_body"><draw:frame draw:style-name="mediacenter" draw:name="" text:anchor-type="paragraph" draw:z-index="0" svg:width="0.84666666666667cm" svg:height="0.84666666666667cm"><draw:image xlink:href="Pictures/0a9e557768f57401eb9008d7e7e18f02.png" xlink:type="simple" xlink:show="embed" xlink:actuate="onLoad"/></draw:frame></text:p>
      <text:p text:style-name="Text_20_body">Il programma mostra la seguente finestra: </text:p>
      <text:p text:style-name="Text_20_body"><draw:frame draw:style-name="mediacenter" draw:name="" text:anchor-type="paragraph" draw:z-index="0" svg:width="13.229166666667cm" svg:height="8.255cm"><draw:image xlink:href="Pictures/b5fc0af2bba8360fc2512a8f123fac6b.png" xlink:type="simple" xlink:show="embed" xlink:actuate="onLoad"/></draw:frame></text:p>
      <text:p text:style-name="Text_20_body">Nella prima lista in alto a destra sono elencate tutte le prove eseguite, selezionandone una  vengono visualizzati tutti i relativi dettagli nonché le medie ed i risultati finali. 
Premere il tasto <text:span text:style-name="Strong_20_Emphasis">Visualizza</text:span> per chiudere il pannello e tornare alla schermata principale dove vengono evidenziate con delle barre verticali le letture di inizio prova, eventuale inizio  acquisizione e fine prova. Nel grafico sono inoltre evidenziati con delle linee tratteggiate tutti i cicli di funzionamento del prodotto (sempre che non si tratti di una prova eseguita con il prodotto in continuo). La visualizzazione di questi ultimi può essere abilitata o disabilitata dal pannello delle impostazioni grafiche (vedere il paragrafo Impostazioni Grafico nel capitolo Impostazioni).
I risultati potranno così essere stampati semplicemente utilizzando la funzione di stampa.
Per eliminare una prova è sufficiente premere il tasto <text:span text:style-name="Strong_20_Emphasis">Elimina</text:span> dopo averla selezionata; nel caso che venga eliminata l’ultima prova, il pannello viene automaticamente chiuso.
</text:p>
      <text:h text:style-name="Heading_20_3" text:outline-level="3"><text:bookmark-start text:name="apri_collaudo_da_archivio_f10"/>Apri collaudo da archivio [F10]<text:bookmark-end text:name="apri_collaudo_da_archivio_f10"/></text:h>
      <text:p text:style-name="Text_20_body">
Usare questa funzione per caricare un collaudo precedentemente memorizzato nell'archivio dell'applicazione.
</text:p>
      <text:list text:style-name="List_20_1">
        <text:list-item>
          <text:p text:style-name="Text_20_body"> Selezionare dal menù <text:span text:style-name="Strong_20_Emphasis">Collaudo</text:span>–&gt;<text:span text:style-name="Strong_20_Emphasis">Apri da archivio</text:span> o premere il tasto <draw:frame draw:style-name="media" draw:name="" text:anchor-type="as-char" draw:z-index="0" svg:width="0.84666666666667cm" svg:height="0.84666666666667cm"><draw:image xlink:href="Pictures/f1066f6f406c7aa82379f72bff69ba49.png" xlink:type="simple" xlink:show="embed" xlink:actuate="onLoad"/></draw:frame> per accedere alla seguente finestra:</text:p>
        </text:list-item>
      </text:list>
      <text:p text:style-name="Text_20_body">
<draw:frame draw:style-name="mediacenter" draw:name="" text:anchor-type="paragraph" draw:z-index="0" svg:width="13.229166666667cm" svg:height="7.0379166666667cm"><draw:image xlink:href="Pictures/6f3517494b39c0c62fa598e61c3a9ca2.jpg" xlink:type="simple" xlink:show="embed" xlink:actuate="onLoad"/></draw:frame>
</text:p>
      <text:list text:style-name="List_20_1">
        <text:list-item>
          <text:p text:style-name="Text_20_body"> Premere il tasto <text:span text:style-name="Strong_20_Emphasis">Cerca</text:span> per visualizzare l'elenco dei collaudi archiviati;</text:p>
        </text:list-item>
        <text:list-item>
          <text:p text:style-name="Text_20_body"> Selezionare quindi quello da aprire e premere il tasto <text:span text:style-name="Strong_20_Emphasis">Visualizza</text:span>.</text:p>
        </text:list-item>
      </text:list>
      <text:p text:style-name="Text_20_body">
I collaudi possono anche essere ricercati in base alle seguenti informazioni :</text:p>
      <text:list text:style-name="List_20_1">
        <text:list-item>
          <text:p text:style-name="Text_20_body"> Data (da/a)</text:p>
        </text:list-item>
        <text:list-item>
          <text:p text:style-name="Text_20_body"> Modello</text:p>
        </text:list-item>
        <text:list-item>
          <text:p text:style-name="Text_20_body"> Matricola</text:p>
        </text:list-item>
        <text:list-item>
          <text:p text:style-name="Text_20_body"> Note</text:p>
        </text:list-item>
      </text:list>
      <text:p text:style-name="Text_20_body">Nel campo <text:span text:style-name="Emphasis">data</text:span> è possibile specificare il periodo di inizio e fine ricerca, nei restanti campi basta inserire uno o più caratteri da ricercare.</text:p>
      <text:h text:style-name="Heading_20_3" text:outline-level="3"><text:bookmark-start text:name="apri_collaudo_da_cartella_f11"/>Apri collaudo da cartella [F11]<text:bookmark-end text:name="apri_collaudo_da_cartella_f11"/></text:h>
      <text:p text:style-name="Text_20_body">
Usare questa funzione per caricare i collaudi da dischi rimovibili esterni, unità di rete o cartelle diverse.
</text:p>
      <text:list text:style-name="List_20_1">
        <text:list-item>
          <text:p text:style-name="Text_20_body"> Selezionare il comando <text:span text:style-name="Strong_20_Emphasis">Collaudo</text:span> ⇒ <text:span text:style-name="Strong_20_Emphasis">Apri da cartella …</text:span> oppure premere il tasto <draw:frame draw:style-name="media" draw:name="" text:anchor-type="as-char" draw:z-index="0" svg:width="0.84666666666667cm" svg:height="0.84666666666667cm"><draw:image xlink:href="Pictures/4f6d2a1386803ef4700bc6c633a8516d.png" xlink:type="simple" xlink:show="embed" xlink:actuate="onLoad"/></draw:frame>;</text:p>
        </text:list-item>
        <text:list-item>
          <text:p text:style-name="Text_20_body"> Nella finestra visualizzata individuare il file <text:span text:style-name="Emphasis">.thf</text:span> del collaudo e premere il tasto <text:span text:style-name="Strong_20_Emphasis">Apri</text:span>.</text:p>
        </text:list-item>
      </text:list>
      <text:h text:style-name="Heading_20_2" text:outline-level="2"><text:bookmark-start text:name="strumenti_grafici"/>Strumenti grafici<text:bookmark-end text:name="strumenti_grafici"/></text:h>
      <text:h text:style-name="Heading_20_3" text:outline-level="3"><text:bookmark-start text:name="stampa"/>Stampa<text:bookmark-end text:name="stampa"/></text:h>
      <text:p text:style-name="Text_20_body">
Tramite questo strumento è possibile stampare il grafico visualizzato anche se ingrandito con lo zoom.</text:p>
      <text:h text:style-name="Heading_20_3" text:outline-level="3"><text:bookmark-start text:name="esporta"/>Esporta<text:bookmark-end text:name="esporta"/></text:h>
      <text:p text:style-name="Text_20_body">
Questa funzione permette di esportare i valori del grafico in un file di testo, utilizzabile in software esterni come ad esempio Microsoft Excel® o LibreOffice Calc.</text:p>
      <text:h text:style-name="Heading_20_3" text:outline-level="3"><text:bookmark-start text:name="salva"/>Salva<text:bookmark-end text:name="salva"/></text:h>
      <text:p text:style-name="Text_20_body">
Questo strumento permette di salvare il grafico visualizzato in un'immagine <text:a xlink:type="simple" xlink:href="http://it.wikipedia.org/wiki/JPEG">JPEG</text:a>, <text:a xlink:type="simple" xlink:href="http://it.wikipedia.org/wiki/BITMAP">BITMAP</text:a> o <text:a xlink:type="simple" xlink:href="http://it.wikipedia.org/wiki/PNG">PNG</text:a>.</text:p>
      <text:h text:style-name="Heading_20_3" text:outline-level="3"><text:bookmark-start text:name="valori_medi"/>Valori medi<text:bookmark-end text:name="valori_medi"/></text:h>
      <text:p text:style-name="Text_20_body">
Questo strumento visualizza una finestra con la durata della selezione sul grafico, il consumo e il duty cycle, e i valori minimo, massimo, media integrale e aritmetica di tutti gli ingressi del collaudo selezionato.</text:p>
      <text:p text:style-name="Text_20_body"><draw:frame draw:style-name="mediacenter" draw:name="" text:anchor-type="paragraph" draw:z-index="0" svg:width="9.2604166666667cm" svg:height="6.5352083333333cm"><draw:image xlink:href="Pictures/4afccd7845f57e9d6e1e9b18896bca0d.png" xlink:type="simple" xlink:show="embed" xlink:actuate="onLoad"/></draw:frame>
</text:p>
      <text:h text:style-name="Heading_20_3" text:outline-level="3"><text:bookmark-start text:name="valori_barre"/>Valori barre<text:bookmark-end text:name="valori_barre"/></text:h>
      <text:p text:style-name="Text_20_body">
Questo strumento visualizza una finestra con i valori degli ingressi del collaudo in corrispondenza di una o più barre inserite.</text:p>
      <text:p text:style-name="Text_20_body"><draw:frame draw:style-name="mediacenter" draw:name="" text:anchor-type="paragraph" draw:z-index="0" svg:width="10.583333333333cm" svg:height="7.14375cm"><draw:image xlink:href="Pictures/3bfe33a91e753d43c34390b7677846bd.png" xlink:type="simple" xlink:show="embed" xlink:actuate="onLoad"/></draw:frame>
</text:p>
      <text:h text:style-name="Heading_20_3" text:outline-level="3"><text:bookmark-start text:name="elenco_note"/>Elenco note<text:bookmark-end text:name="elenco_note"/></text:h>
      <text:p text:style-name="Text_20_body">
Questo strumento visualizza una finestra con l'elenco delle note inserite nel grafico.</text:p>
      <text:p text:style-name="Text_20_body"><draw:frame draw:style-name="mediacenter" draw:name="" text:anchor-type="paragraph" draw:z-index="0" svg:width="10.583333333333cm" svg:height="6.5352083333333cm"><draw:image xlink:href="Pictures/e189d725642ea4a691484ceb0126cbed.png" xlink:type="simple" xlink:show="embed" xlink:actuate="onLoad"/></draw:frame>
</text:p>
      <text:list text:style-name="List_20_1">
        <text:list-item>
          <text:p text:style-name="Text_20_body"> Il tasto <text:span text:style-name="Strong_20_Emphasis">Mostra nota</text:span> scorre il grafico fino a visualizzare la nota selezionata.</text:p>
        </text:list-item>
        <text:list-item>
          <text:p text:style-name="Text_20_body"> Il tasto <text:span text:style-name="Strong_20_Emphasis">Elimina nota</text:span> permette di eliminare la nota selezionata.</text:p>
        </text:list-item>
      </text:list>
      <text:h text:style-name="Heading_20_3" text:outline-level="3"><text:bookmark-start text:name="elenco_immagini"/>Elenco immagini<text:bookmark-end text:name="elenco_immagini"/></text:h>
      <text:p text:style-name="Text_20_body">
Questo strumento visualizza una finestra con l'elenco delle immagini inserite nel grafico.</text:p>
      <text:p text:style-name="Text_20_body"><draw:frame draw:style-name="mediacenter" draw:name="" text:anchor-type="paragraph" draw:z-index="0" svg:width="10.583333333333cm" svg:height="7.0379166666667cm"><draw:image xlink:href="Pictures/b477e4ed4a7e0b72a816f006602e7547.png" xlink:type="simple" xlink:show="embed" xlink:actuate="onLoad"/></draw:frame>
</text:p>
      <text:list text:style-name="List_20_1">
        <text:list-item>
          <text:p text:style-name="Text_20_body"> Il tasto <text:span text:style-name="Strong_20_Emphasis">Mostra</text:span> permette di visualizzare nel grafico il punto dove è stata inserita l'immagine.</text:p>
        </text:list-item>
        <text:list-item>
          <text:p text:style-name="Text_20_body"> Il tasto <text:span text:style-name="Strong_20_Emphasis">Modifica</text:span> permette di editare la nota inserita assieme all'immagine. Successivamente premere il tasto <text:span text:style-name="Strong_20_Emphasis">Salva</text:span> per confermare l'inserimento.</text:p>
        </text:list-item>
        <text:list-item>
          <text:p text:style-name="Text_20_body"> Il tasto <text:span text:style-name="Strong_20_Emphasis">Elimina</text:span> permette di eliminare l'immagine selezionata.</text:p>
        </text:list-item>
      </text:list>
      <text:h text:style-name="Heading_20_3" text:outline-level="3"><text:bookmark-start text:name="zoom"/>Zoom<text:bookmark-end text:name="zoom"/></text:h>
      <text:p text:style-name="Text_20_body">
Quando lo strumento zoom è attivo, selezionando con il mouse un'area del grafico è possibile effettuare un ingrandimento della stessa. L'operazione può essere effettuata anche su un'area già ingrandita.</text:p>
      <text:h text:style-name="Heading_20_3" text:outline-level="3"><text:bookmark-start text:name="barre"/>Barre<text:bookmark-end text:name="barre"/></text:h>
      <text:p text:style-name="Text_20_body">
Con questo strumento è possibile visualizzare i valori di tutte le sonde appartenenti al collaudo, acquisiti in corrispondenza di uno o più punti selezionati nel grafico. Con il tasto sinistro del mouse è possibile impostare la prima barra, con il tasto destro la seconda. Per inserire più barre fare click con il tasto sinistro del mouse tenendo premuto il tasto <text:span text:style-name="Strong_20_Emphasis">SHIFT</text:span> nella tastiera.</text:p>
      <text:h text:style-name="Heading_20_4" text:outline-level="4"><text:bookmark-start text:name="imposta_barre_manualmente"/>Imposta barre manualmente<text:bookmark-end text:name="imposta_barre_manualmente"/></text:h>
      <text:p text:style-name="Text_20_body">
Tramite i due pulsanti del menu a cascata è possibile impostare la posizione delle barre semplicemente scrivendo l'intervallo di tempo preciso.</text:p>
      <text:p text:style-name="Text_20_body"><draw:frame draw:style-name="mediacenter" draw:name="" text:anchor-type="paragraph" draw:z-index="0" svg:width="2.1166666666667cm" svg:height="1.6933333333333cm"><draw:image xlink:href="Pictures/7fa8f17fc36f44744e5240f291418985.png" xlink:type="simple" xlink:show="embed" xlink:actuate="onLoad"/></draw:frame></text:p>
      <text:h text:style-name="Heading_20_3" text:outline-level="3"><text:bookmark-start text:name="inserimento_note"/>Inserimento note<text:bookmark-end text:name="inserimento_note"/></text:h>
      <text:p text:style-name="Text_20_body">
Una volta premuto il pulsante di inserimento nota, selezionare il punto del grafico dove inserirla. Nella finestra successiva, inserire il testo della nota e premere il tasto <text:span text:style-name="Strong_20_Emphasis">Conferma</text:span>, oppure il tasto <text:span text:style-name="Strong_20_Emphasis">Annulla</text:span> per cancellare l'operazione.</text:p>
      <text:p text:style-name="Text_20_body"><draw:frame draw:style-name="mediacenter" draw:name="" text:anchor-type="paragraph" draw:z-index="0" svg:width="5.2916666666667cm" svg:height="2.0902083333333cm"><draw:image xlink:href="Pictures/1ffd092f9ae98694590bf2acb0ab28d5.png" xlink:type="simple" xlink:show="embed" xlink:actuate="onLoad"/></draw:frame>
</text:p>
      <text:h text:style-name="Heading_20_3" text:outline-level="3"><text:bookmark-start text:name="inserimento_immagine"/>Inserimento immagine<text:bookmark-end text:name="inserimento_immagine"/></text:h>
      <text:p text:style-name="Text_20_body">
Una volta premuto il pulsante di inserimento immagine, selezionare il punto del grafico dove inserirla. Nella finestra successiva, selezionare il file dell'immagine tramite il pulsante <text:span text:style-name="Strong_20_Emphasis">Carica</text:span>, inserire una nota descrittiva e premere il tasto <text:span text:style-name="Strong_20_Emphasis">Conferma</text:span> per completare l'inserimento, oppure il tasto <text:span text:style-name="Strong_20_Emphasis">Annulla</text:span> per cancellare l'operazione.</text:p>
      <text:p text:style-name="Text_20_body"><draw:frame draw:style-name="mediacenter" draw:name="" text:anchor-type="paragraph" draw:z-index="0" svg:width="7.9375cm" svg:height="8.0697916666667cm"><draw:image xlink:href="Pictures/8d0f4ca9c3346ba7e418fecda5f9b37c.png" xlink:type="simple" xlink:show="embed" xlink:actuate="onLoad"/></draw:frame>
</text:p>
      <text:h text:style-name="Heading_20_3" text:outline-level="3"><text:bookmark-start text:name="reset"/>Reset<text:bookmark-end text:name="reset"/></text:h>
      <text:p text:style-name="Text_20_body">
Con questo strumento è possibile tornare allo stato iniziale del grafico (cioè annullando lo zoom ed eliminando le tutte barre inserite).</text:p>
      <text:h text:style-name="Heading_20_2" text:outline-level="2"><text:bookmark-start text:name="strumenti"/>Strumenti<text:bookmark-end text:name="strumenti"/></text:h>
      <text:h text:style-name="Heading_20_3" text:outline-level="3"><text:bookmark-start text:name="opzioni_grafico"/>Opzioni grafico<text:bookmark-end text:name="opzioni_grafico"/></text:h>
      <text:p text:style-name="Text_20_body">
Tramite questa finestra è possibile modificare le opzioni dei grafici.</text:p>
      <text:list text:style-name="List_20_1">
        <text:list-item>
          <text:p text:style-name="Text_20_body"> <text:span text:style-name="Strong_20_Emphasis">Valore massimo</text:span>: valore massimo visualizzabile.</text:p>
        </text:list-item>
        <text:list-item>
          <text:p text:style-name="Text_20_body"> <text:span text:style-name="Strong_20_Emphasis">Valore minimo</text:span>: valore minimo visualizzabile.</text:p>
        </text:list-item>
        <text:list-item>
          <text:p text:style-name="Text_20_body"> <text:span text:style-name="Strong_20_Emphasis">Valore griglia</text:span>: valore della griglia.</text:p>
        </text:list-item>
        <text:list-item>
          <text:p text:style-name="Text_20_body"> <text:span text:style-name="Strong_20_Emphasis">Lunghezza pagina (ore)</text:span>: lunghezza della pagina visualizzabile in ore.</text:p>
        </text:list-item>
        <text:list-item>
          <text:p text:style-name="Text_20_body"> <text:span text:style-name="Strong_20_Emphasis">Divisioni pagina (miniuti)</text:span>: divisioni nella griglia della pagina visualizzabile.</text:p>
        </text:list-item>
        <text:list-item>
          <text:p text:style-name="Text_20_body"> <text:span text:style-name="Strong_20_Emphasis">Smussa grafico</text:span>: se abilitato, il grafico viene visualizzato smussato.</text:p>
        </text:list-item>
        <text:list-item>
          <text:p text:style-name="Text_20_body"> <text:span text:style-name="Strong_20_Emphasis">Visualizza ora sistema nell'asse X</text:span> : se abilitata nel grafico viene riportata l'ora reale dell'acquisizione anzichè il tempo dall'inizio collaudo;</text:p>
        </text:list-item>
        <text:list-item>
          <text:p text:style-name="Text_20_body"> <text:span text:style-name="Strong_20_Emphasis">Filtra errori sonde wireless</text:span> : se abilitata nei “buchi” di acquisizione delle sonde wireless vengono visualizzati gli ultimi valori acquisiti;</text:p>
        </text:list-item>
        <text:list-item>
          <text:p text:style-name="Text_20_body"> <text:span text:style-name="Strong_20_Emphasis">Timer aggiornamento grafico (secondi)</text:span>: intervallo in secondi dell'aggiornamento del grafico durante l'acquisizione.</text:p>
        </text:list-item>
        <text:list-item>
          <text:p text:style-name="Text_20_body"> <text:span text:style-name="Strong_20_Emphasis">Colori (sfondo, assi, barre, barre riavvii, note)</text:span>: I colori predefiniti del grafico, completamente personalizzabili.</text:p>
        </text:list-item>
        <text:list-item>
          <text:p text:style-name="Text_20_body"> <text:span text:style-name="Strong_20_Emphasis">Scale ingressi</text:span>: possibile modificare la scala di visualizzazione per ciascun tipo di ingresso.</text:p>
        </text:list-item>
        <text:list-item>
          <text:p text:style-name="Text_20_body"> <text:span text:style-name="Strong_20_Emphasis">Ingresso seconda scala</text:span>: seleziona la scala da visualizzare nella scala di sinistra del grafico.</text:p>
        </text:list-item>
        <text:list-item>
          <text:p text:style-name="Text_20_body"> <text:span text:style-name="Strong_20_Emphasis">Filtro giri/minuto (secondi)</text:span>: filtro in secondi che viene applicato nella visualizzazione degli ingressi contagiri.</text:p>
        </text:list-item>
      </text:list>
      <text:p text:style-name="Text_20_body">
<draw:frame draw:style-name="mediacenter" draw:name="" text:anchor-type="paragraph" draw:z-index="0" svg:width="10.583333333333cm" svg:height="9.1016666666667cm"><draw:image xlink:href="Pictures/bf57ed11a8304b54c68eefdce99fdb46.png" xlink:type="simple" xlink:show="embed" xlink:actuate="onLoad"/></draw:frame></text:p>
      <text:h text:style-name="Heading_20_3" text:outline-level="3"><text:bookmark-start text:name="definizioni_canali"/>Definizioni canali<text:bookmark-end text:name="definizioni_canali"/></text:h>
      <text:p text:style-name="Text_20_body">
Prima di creare qualsiasi configurazione è necessario definire i canali che si intendono utilizzare.</text:p>
      <text:list text:style-name="List_20_1">
        <text:list-item>
          <text:p text:style-name="Text_20_body"> Selezionare <text:span text:style-name="Strong_20_Emphasis">Strumenti</text:span> –&gt; <text:span text:style-name="Strong_20_Emphasis">Definizioni canali</text:span> per accedere al seguente pannello: </text:p>
        </text:list-item>
      </text:list>
      <text:p text:style-name="Text_20_body">
<draw:frame draw:style-name="mediacenter" draw:name="" text:anchor-type="paragraph" draw:z-index="0" svg:width="10.583333333333cm" svg:height="7.381875cm"><draw:image xlink:href="Pictures/4ed115c178db77c4e6d7c4dd1ba10532.jpg" xlink:type="simple" xlink:show="embed" xlink:actuate="onLoad"/></draw:frame></text:p>
      <text:p text:style-name="Text_20_body">Per aggiungere una nuova definizione:</text:p>
      <text:list text:style-name="List_20_1">
        <text:list-item>
          <text:p text:style-name="Text_20_body"> Selezionare il tasto <text:span text:style-name="Strong_20_Emphasis">Nuovo</text:span> o fare click con il tasto destro del mouse nella lista dei canali selezionando successivamente la voce <text:span text:style-name="Strong_20_Emphasis">Nuovo</text:span>;</text:p>
        </text:list-item>
        <text:list-item>
          <text:p text:style-name="Text_20_body"> Scegliere il tipo di ingresso nel menu a tendina;</text:p>
        </text:list-item>
        <text:list-item>
          <text:p text:style-name="Text_20_body"> Inserire una descrizione</text:p>
        </text:list-item>
        <text:list-item>
          <text:p text:style-name="Text_20_body"> Impostare il colore facendo click nel tasto <draw:frame draw:style-name="media" draw:name="" text:anchor-type="as-char" draw:z-index="0" svg:width="1.5875cm" svg:height="1.0054166666667cm"><draw:image xlink:href="Pictures/6a143e3c7fa495cd7de4a67437f5747a.png" xlink:type="simple" xlink:show="embed" xlink:actuate="onLoad"/></draw:frame>;</text:p>
        </text:list-item>
        <text:list-item>
          <text:p text:style-name="Text_20_body"> Premere il tasto <text:span text:style-name="Strong_20_Emphasis">Aggiorna</text:span>.</text:p>
        </text:list-item>
      </text:list>
      <text:p text:style-name="Text_20_body">
Per gli ingressi del tipo <text:span text:style-name="Strong_20_Emphasis">Analogico</text:span> è necessario specificare anche altri parametri per l'ingegnerizzazione in base alle caratteristiche del dispositivo che vi si desidera collegare:</text:p>
      <text:p text:style-name="Text_20_body"><draw:frame draw:style-name="mediacenter" draw:name="" text:anchor-type="paragraph" draw:z-index="0" svg:width="4.3391666666667cm" svg:height="3.3602083333333cm"><draw:image xlink:href="Pictures/7be27e60491a999e4de244563521eb3c.jpg" xlink:type="simple" xlink:show="embed" xlink:actuate="onLoad"/></draw:frame></text:p>
      <text:p text:style-name="Text_20_body">Inserire nei campi <text:span text:style-name="Strong_20_Emphasis">Unità fisica</text:span> ed <text:span text:style-name="Strong_20_Emphasis">Unità logica</text:span> la corrispondenza tra la tensione generata dallo strumento ed il valore misurato, quindi specificare anche l'unità di misura.</text:p>
      <text:p text:style-name="Text_20_body">Per gli ingressi del tipo <text:span text:style-name="Strong_20_Emphasis">Contatore</text:span> è necessario specificare se devono essere gestiti come valore istantaneo (es. contagiri) o come incrementale, ovvero la somma dei valori letti dall'inizio collaudo (es. contalitri), oltre agli impulsi per unità e l'unità di misura:</text:p>
      <text:p text:style-name="Text_20_body"><draw:frame draw:style-name="mediacenter" draw:name="" text:anchor-type="paragraph" draw:z-index="0" svg:width="4.5508333333333cm" svg:height="2.8839583333333cm"><draw:image xlink:href="Pictures/4225308a142eb778392db013d50a5e33.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 possibile accedere all'archivio definizioni anche durante la fase di avvio collaudo come descritto nel relativo paragrafo.</text:p>
          </table:table-cell>
        </table:table-row>
      </table:table>
      <text:h text:style-name="Heading_20_3" text:outline-level="3"><text:bookmark-start text:name="valori_ingressi"/>Valori Ingressi<text:bookmark-end text:name="valori_ingressi"/></text:h>
      <text:p text:style-name="Text_20_body">
Per visualizzare in tempo reale i valori degli ingressi configurati nel sistema, selezionare il comando <text:span text:style-name="Strong_20_Emphasis">Strumenti</text:span> ⇒ <text:span text:style-name="Strong_20_Emphasis">Valori Ingressi</text:span> oppure premere il tasto <draw:frame draw:style-name="media" draw:name="" text:anchor-type="as-char" draw:z-index="0" svg:width="0.84666666666667cm" svg:height="0.84666666666667cm"><draw:image xlink:href="Pictures/0848bbf311d1028a1f77ca6e450a8c3e.png" xlink:type="simple" xlink:show="embed" xlink:actuate="onLoad"/></draw:frame>:</text:p>
      <text:p text:style-name="Text_20_body"><draw:frame draw:style-name="mediacenter" draw:name="" text:anchor-type="paragraph" draw:z-index="0" svg:width="7.9375cm" svg:height="9.8954166666667cm"><draw:image xlink:href="Pictures/c063303a5e0d1ea805a452b99618e797.jp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Gli ingressi vengono aggiornati ogni secondo</text:p>
          </table:table-cell>
        </table:table-row>
      </table:table>
      <text:h text:style-name="Heading_20_3" text:outline-level="3"><text:bookmark-start text:name="backup"/>Backup<text:bookmark-end text:name="backup"/></text:h>
      <text:p text:style-name="Text_20_body">
Tramite questo strumento è possibile effettuare una copia di tutto l'archivio di RefrigeratorTestNet.</text:p>
      <text:p text:style-name="Text_20_body">Selezionare <text:span text:style-name="Strong_20_Emphasis">Strumenti</text:span> ⇒ <text:span text:style-name="Strong_20_Emphasis">Backup</text:span> per accedervi:</text:p>
      <text:p text:style-name="Text_20_body"><draw:frame draw:style-name="mediacenter" draw:name="" text:anchor-type="paragraph" draw:z-index="0" svg:width="11.90625cm" svg:height="7.46125cm"><draw:image xlink:href="Pictures/8571d2986a7539c5166237491dbc4142.png" xlink:type="simple" xlink:show="embed" xlink:actuate="onLoad"/></draw:frame></text:p>
      <text:p text:style-name="Text_20_body">Impostare la cartella di destinazione dove effettuare la copia tramite il tasto <text:span text:style-name="Strong_20_Emphasis">Seleziona</text:span>. Per eseguire il backup, premere successivamente il tasto <text:span text:style-name="Strong_20_Emphasis">Avvia</text:span>.</text:p>
      <text:p text:style-name="Text_20_body">Terminato il backup, premere il tasto <text:span text:style-name="Strong_20_Emphasis">Chiudi</text:span> per tornare all'applicazione.</text:p>
      <text:h text:style-name="Heading_20_3" text:outline-level="3"><text:bookmark-start text:name="opzioni_programma"/>Opzioni programma<text:bookmark-end text:name="opzioni_programma"/></text:h>
      <text:p text:style-name="Text_20_body">
Selezionare <text:span text:style-name="Strong_20_Emphasis">Strumenti</text:span> ⇒ <text:span text:style-name="Strong_20_Emphasis">Opzioni</text:span> per aprire la finestra delle opzioni di programma:</text:p>
      <text:p text:style-name="Text_20_body"><draw:frame draw:style-name="mediacenter" draw:name="" text:anchor-type="paragraph" draw:z-index="0" svg:width="9.68375cm" svg:height="8.2814583333333cm"><draw:image xlink:href="Pictures/4f35b959f9908c542a3bbabf9abdbaa8.jpg" xlink:type="simple" xlink:show="embed" xlink:actuate="onLoad"/></draw:frame></text:p>
      <text:h text:style-name="Heading_20_4" text:outline-level="4"><text:bookmark-start text:name="postazioni_virtuali"/>Postazioni Virtuali<text:bookmark-end text:name="postazioni_virtuali"/></text:h>
      <text:p text:style-name="Text_20_body">
Per agevolare la configurazione dei canali durante l'avvio di un nuovo collaudo è possibile creare una serie di postazioni virtuali ed assegnare loro un numero fisso di canali. Possono essere specificati più canali per ogni tipo di ingresso tranne per le grandezze elettriche : <text:span text:style-name="Strong_20_Emphasis">Tensione</text:span>, <text:span text:style-name="Strong_20_Emphasis">Corrente</text:span>, <text:span text:style-name="Strong_20_Emphasis">Potenza</text:span>, <text:span text:style-name="Strong_20_Emphasis">Sfasamento</text:span> assegnati singolarmente ad ogni postazione.</text:p>
      <text:h text:style-name="Heading_20_3" text:outline-level="3"><text:bookmark-start text:name="configurazione_dispositivi"/>Configurazione dispositivi<text:bookmark-end text:name="configurazione_dispositivi"/></text:h>
      <text:p text:style-name="Text_20_body">
Tramite questo strumento è possibile attivare o disattivare i dispositivi di acquisizione. Per attivare o disattivare un dispositivo, fare clic con il tasto destro sull'icona.</text:p>
      <text:p text:style-name="Text_20_body"><draw:frame draw:style-name="mediacenter" draw:name="" text:anchor-type="paragraph" draw:z-index="0" svg:width="9.2604166666667cm" svg:height="6.0325cm"><draw:image xlink:href="Pictures/90dce30438a93247b2eaa220481b7639.png" xlink:type="simple" xlink:show="embed" xlink:actuate="onLoad"/></draw:frame></text:p>
      <text:h text:style-name="Heading_20_3" text:outline-level="3"><text:bookmark-start text:name="configurazione_ingressi"/>Configurazione ingressi<text:bookmark-end text:name="configurazione_ingressi"/></text:h>
      <text:p text:style-name="Text_20_body">
Tramite questa finestra è possibile configurare gli ingressi dei dispositivi dinamici.</text:p>
      <text:p text:style-name="Text_20_body"><draw:frame draw:style-name="mediacenter" draw:name="" text:anchor-type="paragraph" draw:z-index="0" svg:width="12.170833333333cm" svg:height="7.3025cm"><draw:image xlink:href="Pictures/5b8ca026641aa5a7b31204f5eb280421.png" xlink:type="simple" xlink:show="embed" xlink:actuate="onLoad"/></draw:frame></text:p>
      <text:h text:style-name="Heading_20_4" text:outline-level="4"><text:bookmark-start text:name="agilent"/>Agilent<text:bookmark-end text:name="agilent"/></text:h>
      <text:p text:style-name="Text_20_body">
Per i dispositivi Agilent, è possibile abilitare/disabilitare gli slot di acquisizione, e configurare il tipo di ciascun canale.</text:p>
      <text:p text:style-name="Text_20_body">Per abilitare/disabilitare uno slot, fare clic con il tasto destro sullo slot.</text:p>
      <text:p text:style-name="Text_20_body">Per configurare il tipo di un canale, fare clic con il tasto destro sul canale e selezionare il tipo dall'elenco a comparsa. Dall'icona dello slot è possibile configurare direttamente tutti i canali come il primo.</text:p>
      <text:h text:style-name="Heading_20_4" text:outline-level="4"><text:bookmark-start text:name="wt"/>WT<text:bookmark-end text:name="wt"/></text:h>
      <text:p text:style-name="Text_20_body">
Per i dispositivi WT, è possibile selezionare i range di tensione e corrente facendo clic con il tasto destro sull'icona del dispositivo. È possibile anche scegliere <text:span text:style-name="Source_20_Text">Auto</text:span> per configurare i range in automatico in base ai valori acquisiti.</text:p>
      <text:h text:style-name="Heading_20_3" text:outline-level="3"><text:bookmark-start text:name="configurazione_pm300"/>Configurazione PM300<text:bookmark-end text:name="configurazione_pm300"/></text:h>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Questa opzione è disponibile solamente se sono previste le PM300 per gli ingressi Wireless di temperatura</text:p>
          </table:table-cell>
        </table:table-row>
      </table:table>
      <text:p text:style-name="Text_20_body">Selezionare <text:span text:style-name="Strong_20_Emphasis">Strumenti</text:span> ⇒ <text:span text:style-name="Strong_20_Emphasis">Configurazione PM300</text:span> per aprire la finestra di setup dei canali wireless della PM300:</text:p>
      <text:p text:style-name="Text_20_body"><draw:frame draw:style-name="mediacenter" draw:name="" text:anchor-type="paragraph" draw:z-index="0" svg:width="15.875cm" svg:height="10.054166666667cm"><draw:image xlink:href="Pictures/e62bf94f28f5d4dbd288ffa8db9fa49e.jpg" xlink:type="simple" xlink:show="embed" xlink:actuate="onLoad"/></draw:frame></text:p>
      <text:p text:style-name="Text_20_body">Nella barra degli strumenti sono presenti i seguenti tasti:</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esto </text:p>
          </table:table-cell>
          <table:table-cell office:value-type="string" table:style-name="tableheader">
            <text:p text:style-name="Table_20_Heading"> Descri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configurazione </text:p>
          </table:table-cell>
          <table:table-cell office:value-type="string" table:style-name="tablecell">
            <text:p text:style-name="tablealignleft"> Salva i serial number inseriti nella memoria della PM300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66e2ed92a262b5f0c15fed64daf291f.png" xlink:type="simple" xlink:show="embed" xlink:actuate="onLoad"/></draw:frame> </text:p>
          </table:table-cell>
          <table:table-cell office:value-type="string" table:style-name="tablecell">
            <text:p text:style-name="tablealignleft"> Importa configurazione </text:p>
          </table:table-cell>
          <table:table-cell office:value-type="string" table:style-name="tablecell">
            <text:p text:style-name="tablealignleft"> Carica i serial number dalla memoria della PM300 </text:p>
          </table:table-cell>
        </table:table-row>
      </table:table>
      <text:p text:style-name="Text_20_body">
Sono inoltre presenti altri tasti per la selezione delle PM300 per cui il sistema è configurato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esto </text:p>
          </table:table-cell>
          <table:table-cell office:value-type="string" table:style-name="tableheader">
            <text:p text:style-name="Table_20_Heading"> Descrizione </text:p>
          </table:table-cell>
        </table:table-row>
        <table:table-row>
          <table:table-cell office:value-type="string" table:style-name="tablecell">
            <text:p text:style-name="tablealignleft"> <draw:frame draw:style-name="media" draw:name="" text:anchor-type="as-char" draw:z-index="0" svg:width="1.27cm" svg:height="1.27cm"><draw:image xlink:href="Pictures/4c0ead5b71fb0ac27283e0b1552642fa.png" xlink:type="simple" xlink:show="embed" xlink:actuate="onLoad"/></draw:frame> </text:p>
          </table:table-cell>
          <table:table-cell office:value-type="string" table:style-name="tablecell">
            <text:p text:style-name="tablealignleft"> 1 </text:p>
          </table:table-cell>
          <table:table-cell office:value-type="string" table:style-name="tablecell">
            <text:p text:style-name="tablealignleft"> Visualizza le sonde della PM300 n. 1 </text:p>
          </table:table-cell>
        </table:table-row>
        <table:table-row>
          <table:table-cell office:value-type="string" table:style-name="tablecell">
            <text:p text:style-name="tablealignleft"> <draw:frame draw:style-name="media" draw:name="" text:anchor-type="as-char" draw:z-index="0" svg:width="1.27cm" svg:height="1.27cm"><draw:image xlink:href="Pictures/4c0ead5b71fb0ac27283e0b1552642fa.png" xlink:type="simple" xlink:show="embed" xlink:actuate="onLoad"/></draw:frame> </text:p>
          </table:table-cell>
          <table:table-cell office:value-type="string" table:style-name="tablecell">
            <text:p text:style-name="tablealignleft"> 2 </text:p>
          </table:table-cell>
          <table:table-cell office:value-type="string" table:style-name="tablecell">
            <text:p text:style-name="tablealignleft"> Visualizza le sonde della PM300 n. 2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
Lo stato della comunicazione con le PM300 ed i vari dispositivi ad essa collegati vengono visualizzati nella barra di stato: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esto </text:p>
          </table:table-cell>
          <table:table-cell office:value-type="string" table:style-name="tableheader">
            <text:p text:style-name="Table_20_Heading"> Descrizion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PM300 x </text:p>
          </table:table-cell>
          <table:table-cell office:value-type="string" table:style-name="tablecell">
            <text:p text:style-name="tablealignleft"> Stato della comunicazione <text:span text:style-name="Strong_20_Emphasis">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PM300 x </text:p>
          </table:table-cell>
          <table:table-cell office:value-type="string" table:style-name="tablecell">
            <text:p text:style-name="tablealignleft"> Stato della comunicazione <text:span text:style-name="Strong_20_Emphasis">NON 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PM321 x </text:p>
          </table:table-cell>
          <table:table-cell office:value-type="string" table:style-name="tablecell">
            <text:p text:style-name="tablealignleft"> Connessione tra PM300 e PM321 <text:span text:style-name="Strong_20_Emphasis">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PM321 x </text:p>
          </table:table-cell>
          <table:table-cell office:value-type="string" table:style-name="tablecell">
            <text:p text:style-name="tablealignleft"> Connessione tra PM300 e PM321 <text:span text:style-name="Strong_20_Emphasis">NON 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CVM x </text:p>
          </table:table-cell>
          <table:table-cell office:value-type="string" table:style-name="tablecell">
            <text:p text:style-name="tablealignleft"> Connessione tra PM300 e dispositivo di acquisizione delle grandezze elettriche <text:span text:style-name="Strong_20_Emphasis">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CVM x </text:p>
          </table:table-cell>
          <table:table-cell office:value-type="string" table:style-name="tablecell">
            <text:p text:style-name="tablealignleft"> Connessione tra PM300 e dispositivo di acquisizione delle grandezze elettriche <text:span text:style-name="Strong_20_Emphasis">NON OK</text:span> </text:p>
          </table:table-cell>
        </table:table-row>
      </table:table>
      <text:p text:style-name="Text_20_body">
Tutte le sonde wireless sono riportate nella parte centrale della finestra e per ognuna sono riportate le seguenti informazioni:
</text:p>
      <table:table>
        <table:table-column/>
        <table:table-column/>
        <table:table-row>
          <table:table-cell office:value-type="string" table:style-name="tableheader">
            <text:p text:style-name="Table_20_Heading"> Testo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N</text:span> </text:p>
          </table:table-cell>
          <table:table-cell office:value-type="string" table:style-name="tablecell">
            <text:p text:style-name="tablealignleft"> Numero sonda wireless </text:p>
          </table:table-cell>
        </table:table-row>
        <table:table-row>
          <table:table-cell office:value-type="string" table:style-name="tablecell">
            <text:p text:style-name="tablealignleft"> <text:span text:style-name="Strong_20_Emphasis">Serial Number</text:span> </text:p>
          </table:table-cell>
          <table:table-cell office:value-type="string" table:style-name="tablecell">
            <text:p text:style-name="tablealignleft"> casella di testo per l'inserimento della matricola del trasmettitore come riportato nell'etichetta. In giallo se diversa dal valore salvato nella memoria della PM300 </text:p>
          </table:table-cell>
        </table:table-row>
        <table:table-row>
          <table:table-cell office:value-type="string" table:style-name="tablecell">
            <text:p text:style-name="tablealignleft"> <text:span text:style-name="Strong_20_Emphasis">S.N. su PM300</text:span> </text:p>
          </table:table-cell>
          <table:table-cell office:value-type="string" table:style-name="tablecell">
            <text:p text:style-name="tablealignleft"> matricola impostata nella memoria della PM300 </text:p>
          </table:table-cell>
        </table:table-row>
        <table:table-row>
          <table:table-cell office:value-type="string" table:style-name="tablecell">
            <text:p text:style-name="tablealignleft"> <text:span text:style-name="Strong_20_Emphasis">Qual.</text:span> </text:p>
          </table:table-cell>
          <table:table-cell office:value-type="string" table:style-name="tablecell">
            <text:p text:style-name="tablealignleft"> Qualità del segnale ricevuto. Più questo valore è alto e minore è la possibilità di perdere il collegamento con la sonda wireless </text:p>
          </table:table-cell>
        </table:table-row>
        <table:table-row>
          <table:table-cell office:value-type="string" table:style-name="tablecell">
            <text:p text:style-name="tablealignleft"> <text:span text:style-name="Strong_20_Emphasis">Carica batteria</text:span> </text:p>
          </table:table-cell>
          <table:table-cell office:value-type="string" table:style-name="tablecell">
            <text:p text:style-name="tablealignleft"> Indica la carica della batteria del sensore. </text:p>
          </table:table-cell>
        </table:table-row>
        <table:table-row>
          <table:table-cell office:value-type="string" table:style-name="tablecell">
            <text:p text:style-name="tablealignleft"> <text:span text:style-name="Strong_20_Emphasis">Timeout</text:span> </text:p>
          </table:table-cell>
          <table:table-cell office:value-type="string" table:style-name="tablecell">
            <text:p text:style-name="tablealignleft"> Secondi trascorsi dall'ultimo segnale ricevuto. Il valore va da 0 a 255, se raggiunge il massimo viene segnalato come errore di ricezione </text:p>
          </table:table-cell>
        </table:table-row>
        <table:table-row>
          <table:table-cell office:value-type="string" table:style-name="tablecell">
            <text:p text:style-name="tablealignleft"> <text:span text:style-name="Strong_20_Emphasis">Temp.</text:span> </text:p>
          </table:table-cell>
          <table:table-cell office:value-type="string" table:style-name="tablecell">
            <text:p text:style-name="tablealignleft"> Ultima temperatura letta </text:p>
          </table:table-cell>
        </table:table-row>
        <table:table-row>
          <table:table-cell office:value-type="string" table:style-name="tablecell">
            <text:p text:style-name="tablealignleft"> <text:span text:style-name="Strong_20_Emphasis">Offset / Guadagno</text:span> </text:p>
          </table:table-cell>
          <table:table-cell office:value-type="string" table:style-name="tablecell">
            <text:p text:style-name="tablealignleft"> Offset e guadagno per la calibrazione dell'ingresso </text:p>
          </table:table-cell>
        </table:table-row>
        <table:table-row>
          <table:table-cell office:value-type="string" table:style-name="tablecell">
            <text:p text:style-name="tablealignleft"> <text:span text:style-name="Strong_20_Emphasis">Umidità</text:span> </text:p>
          </table:table-cell>
          <table:table-cell office:value-type="string" table:style-name="tablecell">
            <text:p text:style-name="tablealignleft"> Umidità letta dal sensore (valore non disponibile) </text:p>
          </table:table-cell>
        </table:table-row>
        <table:table-row>
          <table:table-cell office:value-type="string" table:style-name="tablecell">
            <text:p text:style-name="tablealignleft"> <text:span text:style-name="Strong_20_Emphasis">Offset / Guadagno</text:span> </text:p>
          </table:table-cell>
          <table:table-cell office:value-type="string" table:style-name="tablecell">
            <text:p text:style-name="tablealignleft"> Offset e guadagno per la calibrazione dell'ingresso di umidità (non disponibile) </text:p>
          </table:table-cell>
        </table:table-row>
      </table:table>
      <text:h text:style-name="Heading_20_4" text:outline-level="4"><text:bookmark-start text:name="sostituzione_di_una_sonda_wireless"/>Sostituzione di una sonda Wireless<text:bookmark-end text:name="sostituzione_di_una_sonda_wireless"/></text:h>
      <text:p text:style-name="Text_20_body">Per sostituire una sonda wireless procedere come segue:</text:p>
      <text:list text:style-name="List_20_1">
        <text:list-item>
          <text:p text:style-name="Text_20_body"> Fare click con il mouse nella casella di testo <text:span text:style-name="Strong_20_Emphasis">Serial Number</text:span> della sonda da rimuovere;</text:p>
        </text:list-item>
        <text:list-item>
          <text:p text:style-name="Text_20_body"> inserire il <text:span text:style-name="Strong_20_Emphasis">Serial Number</text:span> della nuova sonda (come riportato nell'etichetta);</text:p>
        </text:list-item>
        <text:list-item>
          <text:p text:style-name="Text_20_body"> premere il tasto <text:span text:style-name="Strong_20_Emphasis">Salva configurazione</text:span></text:p>
        </text:list-item>
      </text:list>
      <text:h text:style-name="Heading_20_4" text:outline-level="4"><text:bookmark-start text:name="rimozione_di_una_sonda_wireless"/>Rimozione di una sonda Wireless<text:bookmark-end text:name="rimozione_di_una_sonda_wireless"/></text:h>
      <text:p text:style-name="Text_20_body">Per rimuovere una sonda wireless procedere come segue:</text:p>
      <text:list text:style-name="List_20_1">
        <text:list-item>
          <text:p text:style-name="Text_20_body"> Fare click con il mouse nella casella di testo <text:span text:style-name="Strong_20_Emphasis">Serial Number</text:span> della sonda da rimuovere;</text:p>
        </text:list-item>
        <text:list-item>
          <text:p text:style-name="Text_20_body"> cancellare il contenuto della casella;</text:p>
        </text:list-item>
        <text:list-item>
          <text:p text:style-name="Text_20_body"> premere il tasto <text:span text:style-name="Strong_20_Emphasis">Salva configurazione</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