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90A1BEDD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png" manifest:full-path="Pictures/8bd68132135c6df50ac25e034d218d07.png"/>
  <manifest:file-entry manifest:media-type="image/png" manifest:full-path="Pictures/4b3be9580388ad1b53fdcf1f676e66f2.png"/>
  <manifest:file-entry manifest:media-type="image/png" manifest:full-path="Pictures/1731bca5d1e87418e05d14f24e92b56c.png"/>
  <manifest:file-entry manifest:media-type="image/png" manifest:full-path="Pictures/02167fb152a18a3087ed7d8262ff00eb.png"/>
  <manifest:file-entry manifest:media-type="image/png" manifest:full-path="Pictures/7bdcc043d0e1fda4fd35ec3375adba29.png"/>
  <manifest:file-entry manifest:media-type="image/png" manifest:full-path="Pictures/456b40993fd886c9b8aacf742bb73262.png"/>
  <manifest:file-entry manifest:media-type="image/png" manifest:full-path="Pictures/045e7e6c1287f71757aa1615583b921e.png"/>
  <manifest:file-entry manifest:media-type="image/png" manifest:full-path="Pictures/cb6a6ebbb3815759a2b3cc1f4c88fcdd.png"/>
  <manifest:file-entry manifest:media-type="image/png" manifest:full-path="Pictures/224088fad17b806b24467158e892b2b0.png"/>
  <manifest:file-entry manifest:media-type="image/png" manifest:full-path="Pictures/66a784772287addab2bacdd09fca9d60.png"/>
  <manifest:file-entry manifest:media-type="image/png" manifest:full-path="Pictures/b1a9b69bd06498e277bf6a2368a52241.png"/>
  <manifest:file-entry manifest:media-type="image/png" manifest:full-path="Pictures/6d370633a3e0b50bac2908a9fcaf5001.png"/>
  <manifest:file-entry manifest:media-type="image/png" manifest:full-path="Pictures/d1297d5a4d6b813cbb457bb45214eab5.png"/>
  <manifest:file-entry manifest:media-type="image/png" manifest:full-path="Pictures/cf446770cc11f297a2c1b18f6b606e3f.png"/>
  <manifest:file-entry manifest:media-type="image/png" manifest:full-path="Pictures/8e6b856b2b39a34b2108998a0df3da3b.png"/>
  <manifest:file-entry manifest:media-type="image/png" manifest:full-path="Pictures/4289be8ca1a8b2cda5211b2e8750682d.png"/>
  <manifest:file-entry manifest:media-type="image/png" manifest:full-path="Pictures/83356bf24134b7ef332a19d3cabe2665.png"/>
  <manifest:file-entry manifest:media-type="image/png" manifest:full-path="Pictures/7f7d05b2040cab2d0f2574f76574d3ee.png"/>
  <manifest:file-entry manifest:media-type="image/png" manifest:full-path="Pictures/e72557735d46bdd13e4ca31518cd158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important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ffcc"/>
    </style:style>
    <style:style style:name="pluginnoteimportant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ffcc"/>
    </style:style>
    <style:style style:name="pluginnotenote.A1" style:family="table-cell">
      <style:table-cell-properties style:vertical-align="middle" fo:padding="0.1cm" fo:border-left="0.002cm solid #000000" fo:border-right="none" fo:border-top="0.002cm solid #000000" fo:border-bottom="0.002cm solid #000000" fo:background-color="#eeffff"/>
    </style:style>
    <style:style style:name="pluginnotenote.B1" style:family="table-cell">
      <style:table-cell-properties style:vertical-align="middle" fo:padding="0.3cm" fo:border-left="none" fo:border-right="0.002cm solid #000000" fo:border-top="0.002cm solid #000000" fo:border-bottom="0.002cm solid #000000" fo:background-color="#eeffff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90A1BEDD.jpg" xlink:type="simple" xlink:show="embed" xlink:actuate="onLoad"/></draw:frame></text:p>
      <text:p text:style-name="P3"/>
      <text:p text:style-name="P3"/>
      <text:p text:style-name="P3">$NOME</text:p>
      <text:p text:style-name="P5">Manuale Software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Indice generale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Indice generale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power_supply_switch"/>Power Supply Switch<text:bookmark-end text:name="power_supply_switch"/></text:h>
      <text:p text:style-name="Text_20_body">La schermata principale del programma è la seguente:</text:p>
      <text:p text:style-name="Text_20_body"><draw:frame draw:style-name="mediacenter" draw:name="" text:anchor-type="paragraph" draw:z-index="0" svg:width="15.875cm" svg:height="15.636875cm"><draw:image xlink:href="Pictures/8bd68132135c6df50ac25e034d218d07.png" xlink:type="simple" xlink:show="embed" xlink:actuate="onLoad"/></draw:frame></text:p>
      <text:p text:style-name="Text_20_body">Per ogni linea di collaudo sono riportate le seguenti informazioni:</text:p>
      <table:table>
        <table:table-column/>
        <table:table-column/>
        <table:table-row>
          <table:table-cell office:value-type="string" table:style-name="tableheader">
            <text:p text:style-name="Table_20_Heading"> Stato tensione </text:p>
          </table:table-cell>
          <table:table-cell office:value-type="string" table:style-name="tableheader">
            <text:p text:style-name="Table_20_Heading"> Descrizione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4b3be9580388ad1b53fdcf1f676e66f2.png" xlink:type="simple" xlink:show="embed" xlink:actuate="onLoad"/></draw:frame> </text:p>
          </table:table-cell>
          <table:table-cell office:value-type="string" table:style-name="tablecell">
            <text:p text:style-name="tablealignleft"> I prodotti della linea non sono alimentati 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1731bca5d1e87418e05d14f24e92b56c.png" xlink:type="simple" xlink:show="embed" xlink:actuate="onLoad"/></draw:frame> </text:p>
          </table:table-cell>
          <table:table-cell office:value-type="string" table:style-name="tablecell">
            <text:p text:style-name="tablealignleft"> I prodotti della linea sono alimentati </text:p>
          </table:table-cell>
        </table:table-row>
      </table:table>
      <text:p text:style-name="Text_20_body">
<text:span text:style-name="Strong_20_Emphasis">Programma</text:span> : nome dell'eventuale programma caricato;</text:p>
      <text:p text:style-name="Text_20_body"><text:span text:style-name="Strong_20_Emphasis">Data/Ora avvio</text:span> : data/ora di avvio del programma selezionato.</text:p>
      <text:p text:style-name="Text_20_body">Il led a destra del programma può assumere i seguenti stati:
</text:p>
      <table:table>
        <table:table-column/>
        <table:table-column/>
        <table:table-row>
          <table:table-cell office:value-type="string" table:style-name="tableheader">
            <text:p text:style-name="Table_20_Heading"> Stato </text:p>
          </table:table-cell>
          <table:table-cell office:value-type="string" table:style-name="tableheader">
            <text:p text:style-name="Table_20_Heading"> Descrizione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84666666666667cm" svg:height="0.84666666666667cm"><draw:image xlink:href="Pictures/02167fb152a18a3087ed7d8262ff00eb.png" xlink:type="simple" xlink:show="embed" xlink:actuate="onLoad"/></draw:frame> </text:p>
          </table:table-cell>
          <table:table-cell office:value-type="string" table:style-name="tablecell">
            <text:p text:style-name="tablealignleft"> Nessun programma caricato 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84666666666667cm" svg:height="0.84666666666667cm"><draw:image xlink:href="Pictures/7bdcc043d0e1fda4fd35ec3375adba29.png" xlink:type="simple" xlink:show="embed" xlink:actuate="onLoad"/></draw:frame> </text:p>
          </table:table-cell>
          <table:table-cell office:value-type="string" table:style-name="tablecell">
            <text:p text:style-name="tablealignleft"> Programma in esecuzione 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84666666666667cm" svg:height="0.84666666666667cm"><draw:image xlink:href="Pictures/456b40993fd886c9b8aacf742bb73262.png" xlink:type="simple" xlink:show="embed" xlink:actuate="onLoad"/></draw:frame> </text:p>
          </table:table-cell>
          <table:table-cell office:value-type="string" table:style-name="tablecell">
            <text:p text:style-name="tablealignleft"> Programma in attesa avvio. Avvio ritardato </text:p>
          </table:table-cell>
        </table:table-row>
      </table:table>
      <text:p text:style-name="Text_20_body">
Normalmente le linee sono sempre alimentate, ma nel caso si voglia togliere alimentazione ad una di esse, fare click sul tasto <text:span text:style-name="Strong_20_Emphasis">Forza OFF</text:span>.</text:p>
      <text:p text:style-name="Text_20_body">Per caricare invece una programmazione di cicli ON/OFF, fare click sul tasto <text:span text:style-name="Strong_20_Emphasis">Carica</text:span> quindi selezionare il programma desiderato dalla lista visualizzata. Successivamente avviare il programma con il tasto <text:span text:style-name="Strong_20_Emphasis">Avvia</text:span>:</text:p>
      <text:p text:style-name="Text_20_body"><draw:frame draw:style-name="mediacenter" draw:name="" text:anchor-type="paragraph" draw:z-index="0" svg:width="10.609791666667cm" svg:height="4.0216666666667cm"><draw:image xlink:href="Pictures/045e7e6c1287f71757aa1615583b921e.png" xlink:type="simple" xlink:show="embed" xlink:actuate="onLoad"/></draw:frame></text:p>
      <text:p text:style-name="Text_20_body">Nel caso si voglia far iniziare la programmazione ad un'ora prestabilita, premere il tasto <text:span text:style-name="Strong_20_Emphasis">Avvio ritardato</text:span>:</text:p>
      <text:p text:style-name="Text_20_body"><draw:frame draw:style-name="mediacenter" draw:name="" text:anchor-type="paragraph" draw:z-index="0" svg:width="9.1016666666667cm" svg:height="8.334375cm"><draw:image xlink:href="Pictures/cb6a6ebbb3815759a2b3cc1f4c88fcdd.png" xlink:type="simple" xlink:show="embed" xlink:actuate="onLoad"/></draw:frame></text:p>
      <text:p text:style-name="Text_20_body">quindi selezionare data ed ora di di inizio desiderati e confermare con il tasto <text:span text:style-name="Strong_20_Emphasis">Ok</text:span>.</text:p>
      <text:p text:style-name="Text_20_body">
Successivamente se si vuole eseguire lo stesso programma sarà sufficiente premere <text:span text:style-name="Strong_20_Emphasis">Avvia</text:span> o <text:span text:style-name="Strong_20_Emphasis">Avvio ritardato</text:span> senza dover necessariamente ripetere la selezione del programma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important.A1" office:value-type="string">
            <text:p text:style-name="Table_20_Contents"><draw:frame draw:style-name="media" draw:name="" text:anchor-type="as-char" draw:z-index="0" svg:width="1.27cm" svg:height="1.27cm"><draw:image xlink:href="Pictures/224088fad17b806b24467158e892b2b0.png" xlink:type="simple" xlink:show="embed" xlink:actuate="onLoad"/></draw:frame></text:p>
          </table:table-cell>
          <table:table-cell table:style-name="pluginnoteimportant.B1" office:value-type="string">
            <text:p text:style-name="Text_20_body">Il programma deve rimanere attivo per gestire la programmazione delle interruzioni di tensione. Può comunque essere ridotto ad icona.</text:p>
          </table:table-cell>
        </table:table-row>
      </table:table>
      <table:table table:name="" table:style-name="pluginnote">
        <table:table-column table:style-name="pluginnote.A"/>
        <table:table-column table:style-name="pluginnote.B"/>
        <table:table-row>
          <table:table-cell table:style-name="pluginnoteimportant.A1" office:value-type="string">
            <text:p text:style-name="Table_20_Contents"><draw:frame draw:style-name="media" draw:name="" text:anchor-type="as-char" draw:z-index="0" svg:width="1.27cm" svg:height="1.27cm"><draw:image xlink:href="Pictures/224088fad17b806b24467158e892b2b0.png" xlink:type="simple" xlink:show="embed" xlink:actuate="onLoad"/></draw:frame></text:p>
          </table:table-cell>
          <table:table-cell table:style-name="pluginnoteimportant.B1" office:value-type="string">
            <text:p text:style-name="Text_20_body">Con il programma chiuso i prodotti rimangono alimentati.</text:p>
          </table:table-cell>
        </table:table-row>
      </table:table>
      <text:p text:style-name="Text_20_body">Per interrompere una programmazione e riabilitare la tensione della linea premere il tasto <text:span text:style-name="Strong_20_Emphasis">Stop</text:span>.</text:p>
      <text:h text:style-name="Heading_20_2" text:outline-level="2"><text:bookmark-start text:name="programmi"/>Programmi<text:bookmark-end text:name="programmi"/></text:h>
      <text:p text:style-name="Text_20_body">
Selezionare il tasto <text:span text:style-name="Strong_20_Emphasis">Programmi</text:span> per accedere a questa schermata : </text:p>
      <text:p text:style-name="Text_20_body"><draw:frame draw:style-name="mediacenter" draw:name="" text:anchor-type="paragraph" draw:z-index="0" svg:width="15.875cm" svg:height="11.138958333333cm"><draw:image xlink:href="Pictures/66a784772287addab2bacdd09fca9d60.png" xlink:type="simple" xlink:show="embed" xlink:actuate="onLoad"/></draw:frame></text:p>
      <text:p text:style-name="Text_20_body">Nel pannello di sinistra sono elencati tutti quelli presenti in archivio se precedentemente creati, mentre nel pannello di destra vengono visualizzati gli steps di quello selezionato.</text:p>
      <text:p text:style-name="Text_20_body">Le funzioni disponibili per la manipolazione dei programmi sono accessibili dalla toolbar di sinistra:
</text:p>
      <table:table>
        <table:table-column/>
        <table:table-column/>
        <table:table-row>
          <table:table-cell office:value-type="string" table:style-name="tableheader">
            <text:p text:style-name="Table_20_Heading"> Tasto </text:p>
          </table:table-cell>
          <table:table-cell office:value-type="string" table:style-name="tableheader">
            <text:p text:style-name="Table_20_Heading"> Funzione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b1a9b69bd06498e277bf6a2368a52241.png" xlink:type="simple" xlink:show="embed" xlink:actuate="onLoad"/></draw:frame>  </text:p>
          </table:table-cell>
          <table:table-cell office:value-type="string" table:style-name="tablecell">
            <text:p text:style-name="tablealignleft"> Crea un nuovo programma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  </text:p>
          </table:table-cell>
          <table:table-cell office:value-type="string" table:style-name="tablecell">
            <text:p text:style-name="tablealignleft"> Modifica il programma selezionato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d1297d5a4d6b813cbb457bb45214eab5.png" xlink:type="simple" xlink:show="embed" xlink:actuate="onLoad"/></draw:frame>  </text:p>
          </table:table-cell>
          <table:table-cell office:value-type="string" table:style-name="tablecell">
            <text:p text:style-name="tablealignleft"> Copia il programma selezionato 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  </text:p>
          </table:table-cell>
          <table:table-cell office:value-type="string" table:style-name="tablecell">
            <text:p text:style-name="tablealignleft"> Elimina il programma selezionato </text:p>
          </table:table-cell>
        </table:table-row>
      </table:table>
      <text:h text:style-name="Heading_20_3" text:outline-level="3"><text:bookmark-start text:name="nuovo_programma"/>Nuovo programma<text:bookmark-end text:name="nuovo_programma"/></text:h>
      <text:p text:style-name="Text_20_body">Per creare un nuovo programma cliccare sul tasto <draw:frame draw:style-name="media" draw:name="" text:anchor-type="as-char" draw:z-index="0" svg:width="0.84666666666667cm" svg:height="0.84666666666667cm"><draw:image xlink:href="Pictures/b1a9b69bd06498e277bf6a2368a52241.png" xlink:type="simple" xlink:show="embed" xlink:actuate="onLoad"/></draw:frame> e compilare i campi della seguente schermata :</text:p>
      <text:p text:style-name="Text_20_body"><draw:frame draw:style-name="mediacenter" draw:name="" text:anchor-type="paragraph" draw:z-index="0" svg:width="10.583333333333cm" svg:height="3.5454166666667cm"><draw:image xlink:href="Pictures/8e6b856b2b39a34b2108998a0df3da3b.png" xlink:type="simple" xlink:show="embed" xlink:actuate="onLoad"/></draw:frame></text:p>
      <text:p text:style-name="Text_20_body">I campi da compilare sono questi :</text:p>
      <text:list text:style-name="List_20_1">
        <text:list-item>
          <text:p text:style-name="Text_20_body"> <text:span text:style-name="Strong_20_Emphasis">Nome</text:span> : inserire un nome per identificare il nuovo programma</text:p>
        </text:list-item>
      </text:list>
      <text:p text:style-name="Text_20_body">
Confermare la creazione con il tasto <text:span text:style-name="Strong_20_Emphasis">OK</text:span>.</text:p>
      <text:h text:style-name="Heading_20_3" text:outline-level="3"><text:bookmark-start text:name="modifica_programma"/>Modifica programma<text:bookmark-end text:name="modifica_programma"/></text:h>
      <text:p text:style-name="Text_20_body">Per modificare il nome del programma precedentemente creato, selezionarlo e cliccare su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. Confermare con il tasto <text:span text:style-name="Strong_20_Emphasis">OK</text:span> altrimenti <text:span text:style-name="Strong_20_Emphasis">Cancel</text:span> per lasciare il nome invariato.</text:p>
      <text:h text:style-name="Heading_20_3" text:outline-level="3"><text:bookmark-start text:name="copia_programma"/>Copia programma<text:bookmark-end text:name="copia_programma"/></text:h>
      <text:p text:style-name="Text_20_body">Per copiare un programma esistente, nel caso lo si voglia successivamente modificare partendo già da una base creata, selezionarlo e cliccare su <draw:frame draw:style-name="media" draw:name="" text:anchor-type="as-char" draw:z-index="0" svg:width="0.84666666666667cm" svg:height="0.84666666666667cm"><draw:image xlink:href="Pictures/d1297d5a4d6b813cbb457bb45214eab5.png" xlink:type="simple" xlink:show="embed" xlink:actuate="onLoad"/></draw:frame>.
Inserire il nome da assegnare e confermare con il tasto <text:span text:style-name="Strong_20_Emphasis">OK</text:span>. Al contrario premere <text:span text:style-name="Strong_20_Emphasis">Cancel</text:span> per annullare la copia.</text:p>
      <text:h text:style-name="Heading_20_3" text:outline-level="3"><text:bookmark-start text:name="elimina_programma"/>Elimina programma<text:bookmark-end text:name="elimina_programma"/></text:h>
      <text:p text:style-name="Text_20_body">Per eliminare un programma precedentemente creato, selezionarlo e cliccare poi sul tasto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. Confermare quindi con il tasto <text:span text:style-name="Strong_20_Emphasis">Ok</text:span> la successiva richiesta di conferma eliminazione.</text:p>
      <text:h text:style-name="Heading_20_3" text:outline-level="3"><text:bookmark-start text:name="steps_programma"/>Steps programma<text:bookmark-end text:name="steps_programma"/></text:h>
      <text:p text:style-name="Text_20_body">
Dopo aver selezionato il programma nella lista di sinistra sarà possibile proseguire con la definizione uno o più steps. Per ogni step devono essere inseriti i seguenti parametri:</text:p>
      <text:p text:style-name="Text_20_body"> <text:span text:style-name="Strong_20_Emphasis">Tempo OFF (s)</text:span> : durata dell'interruzione in secondi. E' possibile specificare anche valori al di sotto dell'unità. Esempio inserire 0,5 per una interruzione di mezzo secondo.</text:p>
      <text:p text:style-name="Text_20_body"> <text:span text:style-name="Strong_20_Emphasis">Tempo ON (s)</text:span> : durata della fase di ON prima della successiva interruzione. Anche in questo caso è ssibile specifiare valori inferiori all'unità.</text:p>
      <text:p text:style-name="Text_20_body"> <text:span text:style-name="Strong_20_Emphasis">Ripetizioni</text:span> : numero di ripetizioni OFF+ON dello step.</text:p>
      <text:p text:style-name="Text_20_body">
Le funzioni disponibili per la manipolazione degli steps programma sono accessibili dalla toolbar di destra:</text:p>
      <table:table>
        <table:table-column/>
        <table:table-column/>
        <table:table-row>
          <table:table-cell office:value-type="string" table:style-name="tableheader">
            <text:p text:style-name="Table_20_Heading"> Tasto </text:p>
          </table:table-cell>
          <table:table-cell office:value-type="string" table:style-name="tableheader">
            <text:p text:style-name="Table_20_Heading"> Funzione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b1a9b69bd06498e277bf6a2368a52241.png" xlink:type="simple" xlink:show="embed" xlink:actuate="onLoad"/></draw:frame>  </text:p>
          </table:table-cell>
          <table:table-cell office:value-type="string" table:style-name="tablecell">
            <text:p text:style-name="tablealignleft"> Crea un nuovo step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  </text:p>
          </table:table-cell>
          <table:table-cell office:value-type="string" table:style-name="tablecell">
            <text:p text:style-name="tablealignleft"> Modifica lo step selezionato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d1297d5a4d6b813cbb457bb45214eab5.png" xlink:type="simple" xlink:show="embed" xlink:actuate="onLoad"/></draw:frame>  </text:p>
          </table:table-cell>
          <table:table-cell office:value-type="string" table:style-name="tablecell">
            <text:p text:style-name="tablealignleft"> Copia lo step selezionato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  </text:p>
          </table:table-cell>
          <table:table-cell office:value-type="string" table:style-name="tablecell">
            <text:p text:style-name="tablealignleft"> Elimina lo step selezionato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4289be8ca1a8b2cda5211b2e8750682d.png" xlink:type="simple" xlink:show="embed" xlink:actuate="onLoad"/></draw:frame>  </text:p>
          </table:table-cell>
          <table:table-cell office:value-type="string" table:style-name="tablecell">
            <text:p text:style-name="tablealignleft"> Sposta lo step selezionato in alto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" text:anchor-type="as-char" draw:z-index="0" svg:width="0.84666666666667cm" svg:height="0.84666666666667cm"><draw:image xlink:href="Pictures/83356bf24134b7ef332a19d3cabe2665.png" xlink:type="simple" xlink:show="embed" xlink:actuate="onLoad"/></draw:frame>  </text:p>
          </table:table-cell>
          <table:table-cell office:value-type="string" table:style-name="tablecell">
            <text:p text:style-name="tablealignleft"> Sposta lo step selezionato in basso</text:p>
          </table:table-cell>
        </table:table-row>
      </table:table>
      <text:h text:style-name="Heading_20_4" text:outline-level="4"><text:bookmark-start text:name="nuovo_step"/>Nuovo step<text:bookmark-end text:name="nuovo_step"/></text:h>
      <text:p text:style-name="Text_20_body">Per aggiungere un nuovo step cliccare sul tasto <draw:frame draw:style-name="media" draw:name="" text:anchor-type="as-char" draw:z-index="0" svg:width="0.84666666666667cm" svg:height="0.84666666666667cm"><draw:image xlink:href="Pictures/b1a9b69bd06498e277bf6a2368a52241.png" xlink:type="simple" xlink:show="embed" xlink:actuate="onLoad"/></draw:frame> e compilare i campi richiesti :</text:p>
      <text:p text:style-name="Text_20_body"><draw:frame draw:style-name="mediacenter" draw:name="" text:anchor-type="paragraph" draw:z-index="0" svg:width="5.2916666666667cm" svg:height="4.5508333333333cm"><draw:image xlink:href="Pictures/7f7d05b2040cab2d0f2574f76574d3ee.png" xlink:type="simple" xlink:show="embed" xlink:actuate="onLoad"/></draw:frame></text:p>
      <text:p text:style-name="Text_20_body">Confermare la creazione con il tasto <text:span text:style-name="Strong_20_Emphasis">OK</text:span>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Per creare un intervallo senza interruzioni di tensione specificare 0 nel Tempo di OFF</text:p>
          </table:table-cell>
        </table:table-row>
      </table:table>
      <text:h text:style-name="Heading_20_4" text:outline-level="4"><text:bookmark-start text:name="modifica_step"/>Modifica step<text:bookmark-end text:name="modifica_step"/></text:h>
      <text:p text:style-name="Text_20_body">Per modificare i parametri dello step selezionarlo e cliccare su <draw:frame draw:style-name="media" draw:name="" text:anchor-type="as-char" draw:z-index="0" svg:width="0.84666666666667cm" svg:height="0.84666666666667cm"><draw:image xlink:href="Pictures/6d370633a3e0b50bac2908a9fcaf5001.png" xlink:type="simple" xlink:show="embed" xlink:actuate="onLoad"/></draw:frame>. Confermare con il tasto <text:span text:style-name="Strong_20_Emphasis">OK</text:span> altrimenti <text:span text:style-name="Strong_20_Emphasis">Cancel</text:span> per lasciare i campi invariati.</text:p>
      <text:h text:style-name="Heading_20_4" text:outline-level="4"><text:bookmark-start text:name="copia_step"/>Copia step<text:bookmark-end text:name="copia_step"/></text:h>
      <text:p text:style-name="Text_20_body">Per inserire una copia di uno step già creato, selezionare lo step da copiare e premere il tasto <draw:frame draw:style-name="media" draw:name="" text:anchor-type="as-char" draw:z-index="0" svg:width="0.84666666666667cm" svg:height="0.84666666666667cm"><draw:image xlink:href="Pictures/d1297d5a4d6b813cbb457bb45214eab5.png" xlink:type="simple" xlink:show="embed" xlink:actuate="onLoad"/></draw:frame>. Alla conferma di copia dello step, il programma visualizzerà i dettagli che possono essere anche modificati prima della conferma. Il nuovo step così copiato sarà aggiunto in coda.</text:p>
      <text:h text:style-name="Heading_20_4" text:outline-level="4"><text:bookmark-start text:name="elimina_step"/>Elimina step<text:bookmark-end text:name="elimina_step"/></text:h>
      <text:p text:style-name="Text_20_body">Per eliminare uno step precedentemente creato, selezionarlo e cliccare poi sul tasto <draw:frame draw:style-name="media" draw:name="" text:anchor-type="as-char" draw:z-index="0" svg:width="0.84666666666667cm" svg:height="0.84666666666667cm"><draw:image xlink:href="Pictures/cf446770cc11f297a2c1b18f6b606e3f.png" xlink:type="simple" xlink:show="embed" xlink:actuate="onLoad"/></draw:frame>. Confermare quindi con il tasto <text:span text:style-name="Strong_20_Emphasis">Ok</text:span> la successiva richiesta di conferma eliminazione.
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important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ffcc"/>
    </style:style>
    <style:style style:name="pluginnoteimportant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ffcc"/>
    </style:style>
    <style:style style:name="pluginnotenote.A1" style:family="table-cell">
      <style:table-cell-properties style:vertical-align="middle" fo:padding="0.1cm" fo:border-left="0.002cm solid #000000" fo:border-right="none" fo:border-top="0.002cm solid #000000" fo:border-bottom="0.002cm solid #000000" fo:background-color="#eeffff"/>
    </style:style>
    <style:style style:name="pluginnotenote.B1" style:family="table-cell">
      <style:table-cell-properties style:vertical-align="middle" fo:padding="0.3cm" fo:border-left="none" fo:border-right="0.002cm solid #000000" fo:border-top="0.002cm solid #000000" fo:border-bottom="0.002cm solid #000000" fo:background-color="#eeffff"/>
    </style:style>
  </office:automatic-styles>
  <office:master-styles>
    <style:master-page style:name="Standard" style:page-layout-name="Mpm1">
      <style:header>
        <text:p text:style-name="Header"><text:description/>Manuale Software $NOME</text:p>
      </style:header>
      <style:footer>
        <text:p text:style-name="Footer"><text:s/><text:chapter text:display="name" text:outline-level="1"/><text:tab/><text:tab/>Pag.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402</meta:generator>
    <dc:date>2011-12-27T12:12:03</dc:date>
    <meta:editing-cycles>9</meta:editing-cycles>
    <meta:editing-duration>PT1H13M40S</meta:editing-duration>
    <meta:document-statistic meta:table-count="0" meta:image-count="1" meta:object-count="0" meta:page-count="3" meta:paragraph-count="8" meta:word-count="19" meta:character-count="138" meta:non-whitespace-character-count="121"/>
    <meta:user-defined meta:name="Info 1"/>
    <meta:user-defined meta:name="Info 2"/>
    <meta:user-defined meta:name="Info 3"/>
    <meta:user-defined meta:name="Info 4"/>
  </office:meta>
</office:document-meta>
</file>