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f0169c849950588e23c71090eae06f6a.jpg"/>
  <manifest:file-entry manifest:media-type="image/png" manifest:full-path="Pictures/98ba1aad8a2e072cb0ad968c521ee6de.png"/>
  <manifest:file-entry manifest:media-type="image/jpeg" manifest:full-path="Pictures/95f81ce9dcbb7608b0d7ec4f016f2cac.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d258f19acb327f8b85c4f5c389699169.jpg"/>
  <manifest:file-entry manifest:media-type="image/png" manifest:full-path="Pictures/b71f599a50cd7f02e7d4bb8e21617de7.png"/>
  <manifest:file-entry manifest:media-type="image/jpeg" manifest:full-path="Pictures/9e3eade01bba21180ed892d472ec3b98.jpg"/>
  <manifest:file-entry manifest:media-type="image/jpeg" manifest:full-path="Pictures/f6b94f809fdc315be98e000d82082c1c.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jpeg" manifest:full-path="Pictures/11b0da71e4ae367eae4476725cc553b7.jpg"/>
  <manifest:file-entry manifest:media-type="image/png" manifest:full-path="Pictures/8dba545c6144dccc2310b4856ca0e9cb.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4a5f4b0586c99b5e8f1afd78cb580f90.jpg"/>
  <manifest:file-entry manifest:media-type="image/jpeg" manifest:full-path="Pictures/ea232cdd6997ce879a27c62d19020815.jpg"/>
  <manifest:file-entry manifest:media-type="image/jpeg" manifest:full-path="Pictures/70a02b3da5a1af19c20ba65f001acb8a.jpg"/>
  <manifest:file-entry manifest:media-type="image/jpeg" manifest:full-path="Pictures/a006e426b3bd59558886efee1169b4b7.jpg"/>
  <manifest:file-entry manifest:media-type="image/jpeg" manifest:full-path="Pictures/bfbd5cdaafe4928b1d8ef322abd6e18d.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06ee15df59dbea2b2cb3ebfb49a98618.jpg"/>
  <manifest:file-entry manifest:media-type="image/jpeg" manifest:full-path="Pictures/6d0ecdf8f890da43dba24e4f0bd5d625.jpg"/>
  <manifest:file-entry manifest:media-type="image/jpeg" manifest:full-path="Pictures/dfdd59a4f66b2ca3e3ab5220630a26c1.jpg"/>
  <manifest:file-entry manifest:media-type="image/jpeg" manifest:full-path="Pictures/c991dc3b5c64e7163b7bb0a9fed18bdb.jpg"/>
  <manifest:file-entry manifest:media-type="image/jpeg" manifest:full-path="Pictures/dec898c26eca6e27256b4645246bdfe9.jpg"/>
  <manifest:file-entry manifest:media-type="image/jpeg" manifest:full-path="Pictures/fb7b1aea8eb84cf2dc3c99c1b08adbd9.jpg"/>
  <manifest:file-entry manifest:media-type="image/jpeg" manifest:full-path="Pictures/4f85b98489d6028244c1024369a62376.jpg"/>
  <manifest:file-entry manifest:media-type="image/jpeg" manifest:full-path="Pictures/5a6cdcb939a7d773d8ea4dc3d56bd1ef.jpg"/>
  <manifest:file-entry manifest:media-type="image/jpeg" manifest:full-path="Pictures/a3adedb2ce82ceb07a9bd6742d1a6c78.jpg"/>
  <manifest:file-entry manifest:media-type="image/png" manifest:full-path="Pictures/ec8773ed1f651ada31f243a13489701a.png"/>
  <manifest:file-entry manifest:media-type="image/jpeg" manifest:full-path="Pictures/4627a4b3a8bab6a246f950a3ded180a7.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112bf844a53923882b86921827aad98f.jpg"/>
  <manifest:file-entry manifest:media-type="image/jpeg" manifest:full-path="Pictures/995869a9f6dc39a987990239991f1042.jpg"/>
  <manifest:file-entry manifest:media-type="image/jpeg" manifest:full-path="Pictures/34f701b4af735e0271db457bc18521ef.jpg"/>
  <manifest:file-entry manifest:media-type="image/jpeg" manifest:full-path="Pictures/5b47e77ff37df1e44be64f41d872a0bc.jpg"/>
  <manifest:file-entry manifest:media-type="image/jpeg" manifest:full-path="Pictures/71b20abca03970a68fa6e8b0d05e5007.jpg"/>
  <manifest:file-entry manifest:media-type="image/jpeg" manifest:full-path="Pictures/f90659e2058ca0299aaf500e73c99503.jpg"/>
  <manifest:file-entry manifest:media-type="image/jpeg" manifest:full-path="Pictures/752e9b073d13a56bfca29e2f6906b6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W niniejszej instrukcji przedstawiono procedury służące do prawidłowego korzystania z oprogramowania <text:span text:style-name="Strong_20_Emphasis">GasTapsEnhTestSystem</text:span> będącego częścią wyposażenia systemu do przeprowadzania prób kurków.</text:p>
      <text:h text:style-name="Heading_20_2" text:outline-level="2"><text:bookmark-start text:name="system_prob_kurkow"/>System prób kurków<text:bookmark-end text:name="system_prob_kurkow"/></text:h>
      <text:p text:style-name="Text_20_body">
System ten został zaprojektowany i opracowany do wykrywania wartości momentu, ciśnienia i temperatury kurków podczas ich obrotów w dwóch kierunkach: zgodnym i przeciwnym do ruchu wskazówek zegara.</text:p>
      <text:p text:style-name="Text_20_body">Podczas przeprowadzania próby zostaje wykreślona krzywa odczytanego momentu oraz zostają zasygnalizowane komponenty o wartościach szczytowych przekraczających ustawiony próg maksymalny. System może również przeprowadzać automatyczne kontroli szczelności kurków oraz magnesów w kurkach. </text:p>
      <text:p text:style-name="Text_20_body">Przy każdym stanowisku system jest również wyposażony w cztery wejścia cyfrowe do odczytu takiejże ilości kontaktów podczas przesuwu.</text:p>
      <text:h text:style-name="Heading_20_2" text:outline-level="2"><text:bookmark-start text:name="instalacja_i_konfiguracja"/>Instalacja i konfiguracja<text:bookmark-end text:name="instalacja_i_konfiguracja"/></text:h>
      <text:p text:style-name="Text_20_body">
W niniejszym rozdziale opisano procedury instalacji i konfiguracji programu oraz wszystkich niezbędnych komponentów i sterowników.</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ystem dostarczony do klienta końcowego jest już funkcjonalny i z tego powodu ta procedura nie musi być przeprowadzana.</text:p>
          </table:table-cell>
        </table:table-row>
      </table:table>
      <text:p text:style-name="Text_20_body">Z informacji zawartych w niniejszym paragrafie należy korzystać jedynie w przypadku ewentualnej wymiany komputera lub nowego zainstalowania systemu operacyjnego Windows XP/Windows 7.</text:p>
      <text:h text:style-name="Heading_20_3" text:outline-level="3"><text:bookmark-start text:name="instalacja_karty_pomiarowej_advantech"/>Instalacja karty pomiarowej ADVANTECH<text:bookmark-end text:name="instalacja_karty_pomiarowej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zed wprowadzeniem karty ADVANTECH PCI 1716 konieczne jest zainstalowanie sterowników Advantech.</text:p>
          </table:table-cell>
        </table:table-row>
      </table:table>
      <text:p text:style-name="Text_20_body">Sterowniki zostają automatycznie zainstalowane wraz z programem konfiguracyjnym, tak jak opisano to w kolejnym paragrafie.</text:p>
      <text:p text:style-name="Text_20_body">Po zainstalowaniu sterowników można wyłączyć komputer, w celu wprowadzenia karty. Po ponownym uruchomieniu komputera, należy przeprowadzić ustawienia kanałów analogowych przy użyciu programu <text:span text:style-name="Strong_20_Emphasis">Advantech Device Manager</text:span> określając tryb <text:span text:style-name="Strong_20_Emphasis">“single-ended”</text:span> lub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W tym systemie wejścia znajdują się w trybie <text:span text:style-name="Strong_20_Emphasis">single-ended</text:span>.</text:p>
          </table:table-cell>
        </table:table-row>
      </table:table>
      <text:h text:style-name="Heading_20_2" text:outline-level="2"><text:bookmark-start text:name="instalacja_aplikacji"/>Instalacja aplikacji<text:bookmark-end text:name="instalacja_aplikacji"/></text:h>
      <text:p text:style-name="Text_20_body">
Procedura instalacji programu jest następująca:</text:p>
      <text:list text:style-name="Numbering_20_1">
        <text:list-item>
          <text:p text:style-name="Text_20_body"> Wprowadzić do czytnika CD komputera instalacyjną płytę CD-ROM dostarczoną wraz z systemem;</text:p>
        </text:list-item>
        <text:list-item>
          <text:p text:style-name="Text_20_body"> Uruchomić program konfiguracyjny <text:span text:style-name="Strong_20_Emphasis">Setup GasTapsEnhTestSystem x.xx</text:span>;</text:p>
        </text:list-item>
        <text:list-item>
          <text:p text:style-name="Text_20_body"> Pozostawić ustawienia domyślne i poczekać na zakończenie procedury instalacji.</text:p>
        </text:list-item>
      </text:list>
      <text:p text:style-name="Text_20_body">Ustawienia programu (port szeregowy połączony z piekarnikiem, etykieta klienta, itp.) podano w pliku konfiguracyjnym, tak jak to przedstawiono w kolejnym paragrafie.</text:p>
      <text:h text:style-name="Heading_20_2" text:outline-level="2"><text:bookmark-start text:name="konfiguracja_aplikacji"/>Konfiguracja aplikacji<text:bookmark-end text:name="konfiguracja_aplikacji"/></text:h>
      <text:p text:style-name="Text_20_body">Podczas instalacji zostaje automatycznie utworzony plik konfiguracyjny <text:span text:style-name="Strong_20_Emphasis"><text:span text:style-name="Emphasis">GasTapsEnhTastSystem.exe.config</text:span></text:span> z prawidłowymi ustawieniami. Jednakże, jeśli pojawi się konieczność wprowadzenia w nim zmian (nazwa klienta, komunikacyjne porty szeregowe, itp.), plik można otworzyć przy użyciu któregokolwiek edytora tekstowego, np. <text:span text:style-name="Strong_20_Emphasis">Notatnika</text:span> systemu operacyjnego Windows.</text:p>
      <text:p text:style-name="Text_20_body">
Zawartość pliku jest następująca:</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COPRECI"</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ależy zwracać dużą uwagę na to, aby nie zmienić formatu pliku; niektóre przypadkowo wprowadzone znaki specjalne lub spacje mogą uniemożliwić uruchomienie aplikacji testowej oraz pracę samej maszyny. Oprócz tego opcja “COMM_ADAM_4018” nie może zostać ustawiona, ponieważ moduł wejściowy termopar ADAM 4018 nie jest obecny</text:p>
          </table:table-cell>
        </table:table-row>
      </table:table>
      <text:h text:style-name="Heading_20_2" text:outline-level="2"><text:bookmark-start text:name="uruchamianie_programu"/>Uruchamianie programu<text:bookmark-end text:name="uruchamianie_programu"/></text:h>
      <text:p text:style-name="Text_20_body">
Aby uruchomić aplikację należy wybrać polecenie <text:span text:style-name="Emphasis"><text:span text:style-name="Strong_20_Emphasis">Start » Programy » MAREL » GasTapsEnhTestSystem</text:span></text:span> lub dwukrotnie kliknąć na ikonę <text:span text:style-name="Strong_20_Emphasis">GasTapsEnhTestSystem</text:span> na pulpicie.</text:p>
      <text:p text:style-name="Text_20_body"><draw:frame draw:style-name="mediacenter" draw:name=" Icona “GasTapsEnhTestSystem” nel desktop Legend" text:anchor-type="paragraph" draw:z-index="0" svg:width="3.095625cm"><draw:text-box><text:p text:style-name="legendcenter"><draw:frame draw:style-name="mediacenter" draw:name=" Icona “GasTapsEnhTestSystem” nel desktop" text:anchor-type="paragraph" draw:z-index="0" svg:width="3.095625cm" svg:height="2.5929166666667cm"><draw:image xlink:href="Pictures/f0169c849950588e23c71090eae06f6a.jpg" xlink:type="simple" xlink:show="embed" xlink:actuate="onLoad"/></draw:frame> Icona “GasTapsEnhTestSystem” nel desktop</text:p></draw:text-box></draw:frame></text:p>
      <text:h text:style-name="Heading_20_2" text:outline-level="2"><text:bookmark-start text:name="wybor_jezyka"/>Wybór języka<text:bookmark-end text:name="wybor_jezyka"/></text:h>
      <text:p text:style-name="Text_20_body">
Na pasku menu należy wybrać hasło <text:span text:style-name="Emphasis"><text:span text:style-name="Strong_20_Emphasis">Plik » Język</text:span></text:span>, a następnie kliknąć myszką na żądany język:</text:p>
      <text:p text:style-name="Text_20_body"><text:span text:style-name="Strong_20_Emphasis">“it”</text:span> =włoski, <text:span text:style-name="Strong_20_Emphasis">“ro”</text:span>=rumuński, <text:span text:style-name="Strong_20_Emphasis">“pl”</text:span>=polski, itd.</text:p>
      <text:p text:style-name="Text_20_body">Wybrany język stanie się językiem aplikacji po jej kolejnym uruchomieniu.</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ość dostępnych języków zmienia się w zależności od plików z tłuamczeniami ”.po” znajdujących się w katalogu programu.</text:p>
          </table:table-cell>
        </table:table-row>
      </table:table>
      <text:h text:style-name="Heading_20_2" text:outline-level="2"><text:bookmark-start text:name="zamykanie_programu"/>Zamykanie programu<text:bookmark-end text:name="zamykanie_programu"/></text:h>
      <text:p text:style-name="Text_20_body">
Wybrać hasło <text:span text:style-name="Emphasis"><text:span text:style-name="Strong_20_Emphasis">Plik » Wyjście</text:span></text:span> na pasku menu lub nacisnąć <text:span text:style-name="Strong_20_Emphasis"> ALT+F4</text:span> lub też nacisnąć poniższy przycisk na pasku narzędz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gdy pojawi się prośba o potwierdzenie, kliknąć na przycisk <text:span text:style-name="Strong_20_Emphasis">Tak</text:span> lub nacisnąć <text:span text:style-name="Strong_20_Emphasis">ENTER</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ie jest możliwe zamknięcie programu przy włączonej próbie. Jeśli trwa właśnie ruch drzwiczek, program oczekuje na jego zakończenie.</text:p>
          </table:table-cell>
        </table:table-row>
      </table:table>
      <text:h text:style-name="Heading_20_1" text:outline-level="1"><text:bookmark-start text:name="interfejs_uzytkownika"/>Interfejs użytkownika<text:bookmark-end text:name="interfejs_uzytkownika"/></text:h>
      <text:p text:style-name="Text_20_body">
Główny ekran aplikacji przedstawiono poniżej:</text:p>
      <text:p text:style-name="Text_20_body"><draw:frame draw:style-name="mediacenter" draw:name="Ekran główny Legend" text:anchor-type="paragraph" draw:z-index="0" svg:width="11.90625cm"><draw:text-box><text:p text:style-name="legendcenter"><draw:frame draw:style-name="mediacenter" draw:name="Ekran główny" text:anchor-type="paragraph" draw:z-index="0" svg:width="11.90625cm" svg:height="9.525cm"><draw:image xlink:href="Pictures/95f81ce9dcbb7608b0d7ec4f016f2cac.jpg" xlink:type="simple" xlink:show="embed" xlink:actuate="onLoad"/></draw:frame>Ekran główny</text:p></draw:text-box></draw:frame></text:p>
      <text:p text:style-name="Text_20_body">Na pierwszym pasku od góry podana jest nazwa aplikacji oraz umieszczono są trzy przyciski: Minimalizuj, Maksymalizuj i Zamknij(informacje na ich temat znajdują się w instrukcji systemu operacyjnego zainstalowanego w komputerze). </text:p>
      <text:p text:style-name="Text_20_body">Bezpośrednio pod nim znajduje się Pasek menu i Pasek narzędzi. </text:p>
      <text:p text:style-name="Text_20_body">Niżej, po lewej stronie, widoczna jest Lista stanowisk i prób oraz Panel piekarnika.</text:p>
      <text:p text:style-name="Text_20_body">W zależności od elementu wybranego z listy stanowisk, w środkowej części okna może zostać wyświetlony Panel stanowisk lub Obszar graficzny.</text:p>
      <text:p text:style-name="Text_20_body">Na pasku statusu w dolnej części okna wyświetlona jest bieżąca data oraz godzina, bez potrzeby wyświetlania standardowego paska Windows.</text:p>
      <text:h text:style-name="Heading_20_2" text:outline-level="2"><text:bookmark-start text:name="pasek_menu"/>Pasek menu<text:bookmark-end text:name="pasek_menu"/></text:h>
      <text:p text:style-name="Text_20_body">Z paska menu przechodzi się do wszystkich funkcji przewidzianych programem do przeprowadzania prób. Funkcje można wybrać myszką lub przy użyciu klawiatury, naciskając <text:span text:style-name="Strong_20_Emphasis">Alt</text:span>, a następnie podkreśloną literę wybranego polecenia. Najczęściej używane funkcje można wybrać również przy użyciu przycisków funkcyjnych lub kombinacji przycisków, tak jak to wyświetlono w menu obok danej funkcji.</text:p>
      <text:p text:style-name="Text_20_body">
W poniżej tabeli streszczono wszystkie polecenia z menu:</text:p>
      <table:table>
        <table:table-column/>
        <table:table-column/>
        <table:table-column/>
        <table:table-row>
          <table:table-cell office:value-type="string" table:style-name="tableheader">
            <text:p text:style-name="Table_20_Heading"> Polecenia menu </text:p>
          </table:table-cell>
          <table:table-cell office:value-type="string" table:style-name="tableheader">
            <text:p text:style-name="Table_20_Heading"> Opis </text:p>
          </table:table-cell>
          <table:table-cell office:value-type="string" table:style-name="tableheader">
            <text:p text:style-name="Table_20_Heading"> Skrót </text:p>
          </table:table-cell>
        </table:table-row>
        <table:table-row>
          <table:table-cell office:value-type="string" table:style-name="tablecell">
            <text:p text:style-name="tablealignleft"> <text:span text:style-name="Strong_20_Emphasis">Plik</text:span>  </text:p>
          </table:table-cell>
          <table:table-cell office:value-type="string" table:style-name="tablecell"/>
          <table:table-cell office:value-type="string" table:style-name="tablecell"/>
        </table:table-row>
        <table:table-row>
          <table:table-cell office:value-type="string" table:style-name="tablecell">
            <text:p text:style-name="tablealignleft"> –&gt; Zdarzenia </text:p>
          </table:table-cell>
          <table:table-cell office:value-type="string" table:style-name="tablecell">
            <text:p text:style-name="tablealignleft"> Wyświetla listę zapisanych zdarzeń </text:p>
          </table:table-cell>
          <table:table-cell office:value-type="string" table:style-name="tablecell">
            <text:p text:style-name="tablealignleft"> CTRL + L </text:p>
          </table:table-cell>
        </table:table-row>
        <table:table-row>
          <table:table-cell office:value-type="string" table:style-name="tablecell">
            <text:p text:style-name="tablealignleft"> –&gt; Wyjście </text:p>
          </table:table-cell>
          <table:table-cell office:value-type="string" table:style-name="tablecell">
            <text:p text:style-name="tablealignleft"> Zamyka aplikację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wum</text:span> </text:p>
          </table:table-cell>
          <table:table-cell office:value-type="string" table:style-name="tablecell"/>
          <table:table-cell office:value-type="string" table:style-name="tablecell"/>
        </table:table-row>
        <table:table-row>
          <table:table-cell office:value-type="string" table:style-name="tablecell">
            <text:p text:style-name="tablealignleft"> –&gt; Komponenty </text:p>
          </table:table-cell>
          <table:table-cell office:value-type="string" table:style-name="tablecell">
            <text:p text:style-name="tablealignleft"> Wyświetla archiwum komponentów </text:p>
          </table:table-cell>
          <table:table-cell office:value-type="string" table:style-name="tablecell">
            <text:p text:style-name="tablealignleft"> F2 </text:p>
          </table:table-cell>
        </table:table-row>
        <table:table-row>
          <table:table-cell office:value-type="string" table:style-name="tablecell">
            <text:p text:style-name="tablealignleft"> –&gt; Programy zaawansowane </text:p>
          </table:table-cell>
          <table:table-cell office:value-type="string" table:style-name="tablecell">
            <text:p text:style-name="tablealignleft"> Wyświetla archiwum programów zaawansowanych </text:p>
          </table:table-cell>
          <table:table-cell office:value-type="string" table:style-name="tablecell">
            <text:p text:style-name="tablealignleft"> F3 </text:p>
          </table:table-cell>
        </table:table-row>
        <table:table-row>
          <table:table-cell office:value-type="string" table:style-name="tablecell">
            <text:p text:style-name="tablealignleft"> –&gt; Programy standardowe </text:p>
          </table:table-cell>
          <table:table-cell office:value-type="string" table:style-name="tablecell">
            <text:p text:style-name="tablealignleft"> Wyświetla archiwum programów standardowych </text:p>
          </table:table-cell>
          <table:table-cell office:value-type="string" table:style-name="tablecell">
            <text:p text:style-name="tablealignleft"> F4 </text:p>
          </table:table-cell>
        </table:table-row>
        <table:table-row>
          <table:table-cell office:value-type="string" table:style-name="tablecell">
            <text:p text:style-name="tablealignleft"> –&gt; Próby </text:p>
          </table:table-cell>
          <table:table-cell office:value-type="string" table:style-name="tablecell">
            <text:p text:style-name="tablealignleft"> Wyświetla archiwum prób </text:p>
          </table:table-cell>
          <table:table-cell office:value-type="string" table:style-name="tablecell">
            <text:p text:style-name="tablealignleft"> F9 </text:p>
          </table:table-cell>
        </table:table-row>
        <table:table-row>
          <table:table-cell office:value-type="string" table:style-name="tablecell">
            <text:p text:style-name="tablealignleft"> –&gt; Próby zewnętrzne</text:p>
          </table:table-cell>
          <table:table-cell office:value-type="string" table:style-name="tablecell">
            <text:p text:style-name="tablealignleft"> Wyświetla listę prób zapisanych w innej ścieżce lub jednostce </text:p>
          </table:table-cell>
          <table:table-cell office:value-type="string" table:style-name="tablecell">
            <text:p text:style-name="tablealignleft"> ALT + F9 </text:p>
          </table:table-cell>
        </table:table-row>
        <table:table-row>
          <table:table-cell office:value-type="string" table:style-name="tablecell">
            <text:p text:style-name="tablealignleft"> –&gt; Zamknij </text:p>
          </table:table-cell>
          <table:table-cell office:value-type="string" table:style-name="tablecell">
            <text:p text:style-name="tablealignleft"> Zamyka próbę otworzoną z archiwum </text:p>
          </table:table-cell>
          <table:table-cell office:value-type="string" table:style-name="tablecell">
            <text:p text:style-name="tablealignleft"> CTRL + C </text:p>
          </table:table-cell>
        </table:table-row>
        <table:table-row>
          <table:table-cell office:value-type="string" table:style-name="tablecell">
            <text:p text:style-name="tablealignleft"> –&gt; Kopia zapasowa </text:p>
          </table:table-cell>
          <table:table-cell office:value-type="string" table:style-name="tablecell">
            <text:p text:style-name="tablealignleft"> Uruchamia aplikację wykonującą kopię zapasową prób </text:p>
          </table:table-cell>
          <table:table-cell office:value-type="string" table:style-name="tablecell"/>
        </table:table-row>
        <table:table-row>
          <table:table-cell office:value-type="string" table:style-name="tablecell">
            <text:p text:style-name="tablealignleft"> <text:span text:style-name="Strong_20_Emphasis">Próba odbiorcza</text:span> </text:p>
          </table:table-cell>
          <table:table-cell office:value-type="string" table:style-name="tablecell"/>
          <table:table-cell office:value-type="string" table:style-name="tablecell"/>
        </table:table-row>
        <table:table-row>
          <table:table-cell office:value-type="string" table:style-name="tablecell">
            <text:p text:style-name="tablealignleft"> –&gt; Nowy </text:p>
          </table:table-cell>
          <table:table-cell office:value-type="string" table:style-name="tablecell">
            <text:p text:style-name="tablealignleft"> Tworzy nową próbę  </text:p>
          </table:table-cell>
          <table:table-cell office:value-type="string" table:style-name="tablecell">
            <text:p text:style-name="tablealignleft"> CTRL + N </text:p>
          </table:table-cell>
        </table:table-row>
        <table:table-row>
          <table:table-cell office:value-type="string" table:style-name="tablecell">
            <text:p text:style-name="tablealignleft"> –&gt; Powtórz </text:p>
          </table:table-cell>
          <table:table-cell office:value-type="string" table:style-name="tablecell">
            <text:p text:style-name="tablealignleft"> Rozpoczyna nową próbę z ustawieniami takimi samymi jak w ostatniej przeprowadzonej próbie</text:p>
          </table:table-cell>
          <table:table-cell office:value-type="string" table:style-name="tablecell">
            <text:p text:style-name="tablealignleft"> CTRL + R </text:p>
          </table:table-cell>
        </table:table-row>
        <table:table-row>
          <table:table-cell office:value-type="string" table:style-name="tablecell">
            <text:p text:style-name="tablealignleft"> –&gt; Zmień </text:p>
          </table:table-cell>
          <table:table-cell office:value-type="string" table:style-name="tablecell">
            <text:p text:style-name="tablealignleft"> Modyfikuje dane próby </text:p>
          </table:table-cell>
          <table:table-cell office:value-type="string" table:style-name="tablecell">
            <text:p text:style-name="tablealignleft"> CTRL + M </text:p>
          </table:table-cell>
        </table:table-row>
        <table:table-row>
          <table:table-cell office:value-type="string" table:style-name="tablecell">
            <text:p text:style-name="tablealignleft"> –&gt; Rozpocznij </text:p>
          </table:table-cell>
          <table:table-cell office:value-type="string" table:style-name="tablecell">
            <text:p text:style-name="tablealignleft"> Rozpoczyna/Przywraca próbę </text:p>
          </table:table-cell>
          <table:table-cell office:value-type="string" table:style-name="tablecell">
            <text:p text:style-name="tablealignleft"> F5 </text:p>
          </table:table-cell>
        </table:table-row>
        <table:table-row>
          <table:table-cell office:value-type="string" table:style-name="tablecell">
            <text:p text:style-name="tablealignleft"> –&gt; Zawieś </text:p>
          </table:table-cell>
          <table:table-cell office:value-type="string" table:style-name="tablecell">
            <text:p text:style-name="tablealignleft"> Zawiesza próbę </text:p>
          </table:table-cell>
          <table:table-cell office:value-type="string" table:style-name="tablecell">
            <text:p text:style-name="tablealignleft"> F6 </text:p>
          </table:table-cell>
        </table:table-row>
        <table:table-row>
          <table:table-cell office:value-type="string" table:style-name="tablecell">
            <text:p text:style-name="tablealignleft"> –&gt; Zawieś i odblokuj </text:p>
          </table:table-cell>
          <table:table-cell office:value-type="string" table:style-name="tablecell">
            <text:p text:style-name="tablealignleft"> Zawiesza próbę i odblokowuje silniki </text:p>
          </table:table-cell>
          <table:table-cell office:value-type="string" table:style-name="tablecell"/>
        </table:table-row>
        <table:table-row>
          <table:table-cell office:value-type="string" table:style-name="tablecell">
            <text:p text:style-name="tablealignleft"> –&gt; Usuń </text:p>
          </table:table-cell>
          <table:table-cell office:value-type="string" table:style-name="tablecell">
            <text:p text:style-name="tablealignleft"> Usuń próbę </text:p>
          </table:table-cell>
          <table:table-cell office:value-type="string" table:style-name="tablecell"/>
        </table:table-row>
        <table:table-row>
          <table:table-cell office:value-type="string" table:style-name="tablecell">
            <text:p text:style-name="tablealignleft"> –&gt; Zapisz </text:p>
          </table:table-cell>
          <table:table-cell office:value-type="string" table:style-name="tablecell">
            <text:p text:style-name="tablealignleft"> Zapisz próbę w archiwum </text:p>
          </table:table-cell>
          <table:table-cell office:value-type="string" table:style-name="tablecell"/>
        </table:table-row>
        <table:table-row>
          <table:table-cell office:value-type="string" table:style-name="tablecell">
            <text:p text:style-name="tablealignleft"> –&gt; Szczegóły </text:p>
          </table:table-cell>
          <table:table-cell office:value-type="string" table:style-name="tablecell">
            <text:p text:style-name="tablealignleft"> Wyświetla szczegółowe dane programu wybranego stanowiska </text:p>
          </table:table-cell>
          <table:table-cell office:value-type="string" table:style-name="tablecell">
            <text:p text:style-name="tablealignleft"> CTRL + D </text:p>
          </table:table-cell>
        </table:table-row>
        <table:table-row>
          <table:table-cell office:value-type="string" table:style-name="tablecell">
            <text:p text:style-name="tablealignleft"> –&gt; Wartości maksymalne </text:p>
          </table:table-cell>
          <table:table-cell office:value-type="string" table:style-name="tablecell">
            <text:p text:style-name="tablealignleft"> Wyświetla okno analizy wartości maksymalnych </text:p>
          </table:table-cell>
          <table:table-cell office:value-type="string" table:style-name="tablecell">
            <text:p text:style-name="tablealignleft"> CTRL + V </text:p>
          </table:table-cell>
        </table:table-row>
        <table:table-row>
          <table:table-cell office:value-type="string" table:style-name="tablecell">
            <text:p text:style-name="tablealignleft"> –&gt; Kontrole szczelności </text:p>
          </table:table-cell>
          <table:table-cell office:value-type="string" table:style-name="tablecell">
            <text:p text:style-name="tablealignleft"> Wyświetla okno z listą przeprowadzonych kontroli szczelności </text:p>
          </table:table-cell>
          <table:table-cell office:value-type="string" table:style-name="tablecell">
            <text:p text:style-name="tablealignleft"> CTRL + T </text:p>
          </table:table-cell>
        </table:table-row>
        <table:table-row>
          <table:table-cell office:value-type="string" table:style-name="tablecell">
            <text:p text:style-name="tablealignleft"> –&gt; Wynik </text:p>
          </table:table-cell>
          <table:table-cell office:value-type="string" table:style-name="tablecell">
            <text:p text:style-name="tablealignleft"> Wyświetla okno wprowadzenia/zmiany ewentualnego wyniku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Stanowisko</text:span> </text:p>
          </table:table-cell>
          <table:table-cell office:value-type="string" table:style-name="tablecell"/>
          <table:table-cell office:value-type="string" table:style-name="tablecell"/>
        </table:table-row>
        <table:table-row>
          <table:table-cell office:value-type="string" table:style-name="tablecell">
            <text:p text:style-name="tablealignleft"> –&gt; Kalibruj </text:p>
          </table:table-cell>
          <table:table-cell office:value-type="string" table:style-name="tablecell">
            <text:p text:style-name="tablealignleft"> Wyświetla okno kalibracji momentu stanowiska </text:p>
          </table:table-cell>
          <table:table-cell office:value-type="string" table:style-name="tablecell"/>
        </table:table-row>
        <table:table-row>
          <table:table-cell office:value-type="string" table:style-name="tablecell">
            <text:p text:style-name="tablealignleft"> –&gt; Zapisz i kontynuuj </text:p>
          </table:table-cell>
          <table:table-cell office:value-type="string" table:style-name="tablecell">
            <text:p text:style-name="tablealignleft"> Zapisuje dane stanowiska i kontynuuje próbę z pozostałymi </text:p>
          </table:table-cell>
          <table:table-cell office:value-type="string" table:style-name="tablecell"/>
        </table:table-row>
        <table:table-row>
          <table:table-cell office:value-type="string" table:style-name="tablecell">
            <text:p text:style-name="tablealignleft"> –&gt; Wyłącz i kontynuuj </text:p>
          </table:table-cell>
          <table:table-cell office:value-type="string" table:style-name="tablecell">
            <text:p text:style-name="tablealignleft"> Usuwa dane stanowiska i kontynuuje próbę z pozostałymi </text:p>
          </table:table-cell>
          <table:table-cell office:value-type="string" table:style-name="tablecell"/>
        </table:table-row>
        <table:table-row>
          <table:table-cell office:value-type="string" table:style-name="tablecell">
            <text:p text:style-name="tablealignleft"> <text:span text:style-name="Strong_20_Emphasis">Narzędzia</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uj komponenty </text:p>
          </table:table-cell>
          <table:table-cell office:value-type="string" table:style-name="tablecell">
            <text:p text:style-name="tablealignleft"> Otwiera panel ręcznego zarządzania stanowiskami </text:p>
          </table:table-cell>
          <table:table-cell office:value-type="string" table:style-name="tablecell">
            <text:p text:style-name="tablealignleft"> F8 </text:p>
          </table:table-cell>
        </table:table-row>
        <table:table-row>
          <table:table-cell office:value-type="string" table:style-name="tablecell">
            <text:p text:style-name="tablealignleft"> –&gt; Kalibracja piekarnika </text:p>
          </table:table-cell>
          <table:table-cell office:value-type="string" table:style-name="tablecell">
            <text:p text:style-name="tablealignleft"> (opcjonalna) Otwiera panel kalibracji termopar pomiaru temperatury </text:p>
          </table:table-cell>
          <table:table-cell office:value-type="string" table:style-name="tablecell"/>
        </table:table-row>
        <table:table-row>
          <table:table-cell office:value-type="string" table:style-name="tablecell">
            <text:p text:style-name="tablealignleft"> –&gt; Hasło </text:p>
          </table:table-cell>
          <table:table-cell office:value-type="string" table:style-name="tablecell">
            <text:p text:style-name="tablealignleft"> Aktywuje/dezaktywuje funkcje administratora zabezpieczone hasłem </text:p>
          </table:table-cell>
          <table:table-cell office:value-type="string" table:style-name="tablecell"/>
        </table:table-row>
        <table:table-row>
          <table:table-cell office:value-type="string" table:style-name="tablecell">
            <text:p text:style-name="tablealignleft"> <text:span text:style-name="Strong_20_Emphasis">Ustawienia</text:span> </text:p>
          </table:table-cell>
          <table:table-cell office:value-type="string" table:style-name="tablecell"/>
          <table:table-cell office:value-type="string" table:style-name="tablecell"/>
        </table:table-row>
        <table:table-row>
          <table:table-cell office:value-type="string" table:style-name="tablecell">
            <text:p text:style-name="tablealignleft"> –&gt; Wykres </text:p>
          </table:table-cell>
          <table:table-cell office:value-type="string" table:style-name="tablecell">
            <text:p text:style-name="tablealignleft"> Wyświetla/zmienia ustawienia wykresu </text:p>
          </table:table-cell>
          <table:table-cell office:value-type="string" table:style-name="tablecell">
            <text:p text:style-name="tablealignleft"> F10 </text:p>
          </table:table-cell>
        </table:table-row>
        <table:table-row>
          <table:table-cell office:value-type="string" table:style-name="tablecell">
            <text:p text:style-name="tablealignleft"> –&gt; Opcje </text:p>
          </table:table-cell>
          <table:table-cell office:value-type="string" table:style-name="tablecell">
            <text:p text:style-name="tablealignleft"> Otwiera panel ustawień programu </text:p>
          </table:table-cell>
          <table:table-cell office:value-type="string" table:style-name="tablecell">
            <text:p text:style-name="tablealignleft"> F11 </text:p>
          </table:table-cell>
        </table:table-row>
      </table:table>
      <text:h text:style-name="Heading_20_2" text:outline-level="2"><text:bookmark-start text:name="pasek_narzedzi"/>Pasek narzędzi<text:bookmark-end text:name="pasek_narzedzi"/></text:h>
      <text:p text:style-name="Text_20_body">W pasku narzędzi umieszczono przyciski umożliwiające szybki dostęp do niektórych poleceń menu:</text:p>
      <table:table>
        <table:table-column/>
        <table:table-column/>
        <table:table-column/>
        <table:table-row>
          <table:table-cell office:value-type="string" table:style-name="tableheader">
            <text:p text:style-name="Table_20_Heading"> Przycisk </text:p>
          </table:table-cell>
          <table:table-cell office:value-type="string" table:style-name="tableheader">
            <text:p text:style-name="Table_20_Heading"> Przycisk paska narzędzi </text:p>
          </table:table-cell>
          <table:table-cell office:value-type="string" table:style-name="tableheader">
            <text:p text:style-name="Table_20_Heading"> Polecenie me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Zamyka aplikację </text:p>
          </table:table-cell>
          <table:table-cell office:value-type="string" table:style-name="tablecell">
            <text:p text:style-name="tablealignleft"> Plik–&gt;Wyjści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ktywuje/dezaktywuje funkcje zabezpieczone hasłem </text:p>
          </table:table-cell>
          <table:table-cell office:value-type="string" table:style-name="tablecell">
            <text:p text:style-name="tablealignleft"> Narzędzia–&gt;Hasł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Wyświetla archiwum komponentów </text:p>
          </table:table-cell>
          <table:table-cell office:value-type="string" table:style-name="tablecell">
            <text:p text:style-name="tablealignleft"> Archiwum–&gt;Komponent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Wyświetla archiwum programów zaawansowanych </text:p>
          </table:table-cell>
          <table:table-cell office:value-type="string" table:style-name="tablecell">
            <text:p text:style-name="tablealignleft"> Archiwum→Programy zaawansowa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Wyświetla archiwum programów standardowych </text:p>
          </table:table-cell>
          <table:table-cell office:value-type="string" table:style-name="tablecell">
            <text:p text:style-name="tablealignleft"> Archiwum→Programy standardow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Wyświetla archiwum prób </text:p>
          </table:table-cell>
          <table:table-cell office:value-type="string" table:style-name="tablecell">
            <text:p text:style-name="tablealignleft"> Archiwum–&gt;Prób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Zamyka próbę otworzoną z archiwum </text:p>
          </table:table-cell>
          <table:table-cell office:value-type="string" table:style-name="tablecell">
            <text:p text:style-name="tablealignleft"> Archiwum–&gt;Zamknij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Tworzy nową próbę </text:p>
          </table:table-cell>
          <table:table-cell office:value-type="string" table:style-name="tablecell">
            <text:p text:style-name="tablealignleft"> Próba–&gt;Now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Rozpoczyna nową próbę z ustawieniami takimi samymi jak w ostatniej przeprowadzonej próbie </text:p>
          </table:table-cell>
          <table:table-cell office:value-type="string" table:style-name="tablecell">
            <text:p text:style-name="tablealignleft"> Próba–&gt;Powtórz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yfikuje dane próby </text:p>
          </table:table-cell>
          <table:table-cell office:value-type="string" table:style-name="tablecell">
            <text:p text:style-name="tablealignleft"> Próba–&gt;Zmień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Rozpoczyna/Przywraca próbę </text:p>
          </table:table-cell>
          <table:table-cell office:value-type="string" table:style-name="tablecell">
            <text:p text:style-name="tablealignleft"> Próba–&gt;Rozpocznij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Zawiesza próbę </text:p>
          </table:table-cell>
          <table:table-cell office:value-type="string" table:style-name="tablecell">
            <text:p text:style-name="tablealignleft"> Próba–&gt;Zawieś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Zawiesza próbę i odblokowuje silniki </text:p>
          </table:table-cell>
          <table:table-cell office:value-type="string" table:style-name="tablecell">
            <text:p text:style-name="tablealignleft"> Próba–&gt;Zawieś i odblokuj</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Usuń próbę </text:p>
          </table:table-cell>
          <table:table-cell office:value-type="string" table:style-name="tablecell">
            <text:p text:style-name="tablealignleft"> Próba–&gt;Usuń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Zapisz próbę w archiwum </text:p>
          </table:table-cell>
          <table:table-cell office:value-type="string" table:style-name="tablecell">
            <text:p text:style-name="tablealignleft"> Próba–&gt;Zapisz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Wyświetla szczegółowe dane programu wybranego stanowiska </text:p>
          </table:table-cell>
          <table:table-cell office:value-type="string" table:style-name="tablecell">
            <text:p text:style-name="tablealignleft"> Próba–&gt;Szczegół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twiera panel ustawień programu </text:p>
          </table:table-cell>
          <table:table-cell office:value-type="string" table:style-name="tablecell">
            <text:p text:style-name="tablealignleft"> Ustawienia–&gt;Opcj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Otwiera panel ręcznego zarządzania stanowiskami </text:p>
          </table:table-cell>
          <table:table-cell office:value-type="string" table:style-name="tablecell">
            <text:p text:style-name="tablealignleft"> Narzędzia–&gt;Instaluj komponent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Zmienia ustawienia wykresu </text:p>
          </table:table-cell>
          <table:table-cell office:value-type="string" table:style-name="tablecell">
            <text:p text:style-name="tablealignleft"> Ustawienia–&gt;Wykr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Wyświetl rejestr zdarzeń </text:p>
          </table:table-cell>
          <table:table-cell office:value-type="string" table:style-name="tablecell">
            <text:p text:style-name="tablealignleft"> Plik–&gt;Zdarzenia</text:p>
          </table:table-cell>
        </table:table-row>
      </table:table>
      <text:h text:style-name="Heading_20_2" text:outline-level="2"><text:bookmark-start text:name="lista_stanowisk_i_prob"/>Lista stanowisk i prób<text:bookmark-end text:name="lista_stanowisk_i_prob"/></text:h>
      <text:p text:style-name="Text_20_body">
Na liście w formie drzewka wyświetlony jest piekarnik i związane z nim stanowiska do przeprowadzanie próby komponentów. Po wybraniu piekarnika, program wyświetla Panel stanowisk, zaś po wybraniu stanowiska zostają wyświetlone dane związane z listą uzyskanych krzywych i z wykresem ewentualnie wybranego pomiaru Obszar graficzny. </text:p>
      <text:p text:style-name="Text_20_body"><draw:frame draw:style-name="mediacenter" draw:name="Lista stanowisk i prób Legend" text:anchor-type="paragraph" draw:z-index="0" svg:width="5.318125cm"><draw:text-box><text:p text:style-name="legendcenter"><draw:frame draw:style-name="mediacenter" draw:name="Lista stanowisk i prób" text:anchor-type="paragraph" draw:z-index="0" svg:width="5.318125cm" svg:height="6.4029166666667cm"><draw:image xlink:href="Pictures/d258f19acb327f8b85c4f5c389699169.jpg" xlink:type="simple" xlink:show="embed" xlink:actuate="onLoad"/></draw:frame>Lista stanowisk i prób</text:p></draw:text-box></draw:frame></text:p>
      <text:p text:style-name="Text_20_body">Ewentualne inne próby otworzone z archiwum zostają ustawiane w kolejce i są przedstawione inną ikoną:</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el_piekarnika"/>Panel piekarnika<text:bookmark-end text:name="panel_piekarnika"/></text:h>
      <text:p text:style-name="Text_20_body">Informacje dotyczące pracy piekarnika zebrano na poniższym panelu:</text:p>
      <text:p text:style-name="Text_20_body">
<draw:frame draw:style-name="mediacenter" draw:name="Panel piekarnika Legend" text:anchor-type="paragraph" draw:z-index="0" svg:width="5.3445833333333cm"><draw:text-box><text:p text:style-name="legendcenter"><draw:frame draw:style-name="mediacenter" draw:name="Panel piekarnika" text:anchor-type="paragraph" draw:z-index="0" svg:width="5.3445833333333cm" svg:height="7.699375cm"><draw:image xlink:href="Pictures/9e3eade01bba21180ed892d472ec3b98.jpg" xlink:type="simple" xlink:show="embed" xlink:actuate="onLoad"/></draw:frame>Panel piekarnika</text:p></draw:text-box></draw:frame></text:p>
      <text:h text:style-name="Heading_20_5" text:outline-level="5"><text:bookmark-start text:name="temperatura_odczytana_c"/>Temperatura odczytana (°C)<text:bookmark-end text:name="temperatura_odczytana_c"/></text:h>
      <text:p text:style-name="Text_20_body">
Wyświetla temperaturę wewnętrzną wykrytą przez czujnik piekarnika.</text:p>
      <text:h text:style-name="Heading_20_5" text:outline-level="5"><text:bookmark-start text:name="temperatura_ustawiona_c"/>Temperatura ustawiona (°C)<text:bookmark-end text:name="temperatura_ustawiona_c"/></text:h>
      <text:p text:style-name="Text_20_body">
Próg temperatury ustawiony ręcznie. Jest ona aktywowana wyłącznie wtedy, gdy wybrany jest Ręczny tryb sterowania.</text:p>
      <text:h text:style-name="Heading_20_5" text:outline-level="5"><text:bookmark-start text:name="stan"/>Stan<text:bookmark-end text:name="stan"/></text:h>
      <text:p text:style-name="Text_20_body">
Informuje o trybie roboczym oraz o stanie komunikacji szeregowej, towarzyszy mu odpowiednia ikona.: 
</text:p>
      <text:list text:style-name="List_20_1">
        <text:list-item>
          <text:p text:style-name="Text_20_body"> ONLINE–AUTO;</text:p>
        </text:list-item>
        <text:list-item>
          <text:p text:style-name="Text_20_body"> ONLINE–RĘCZNY;</text:p>
        </text:list-item>
        <text:list-item>
          <text:p text:style-name="Text_20_body"> BŁĄD.  </text:p>
        </text:list-item>
      </text:list>
      <text:p text:style-name="Text_20_body">
Jeśli wyświetlony zostaje stan błędu, w polu poniżej podany zostaje również opis stwierdzonej usterki.</text:p>
      <text:p text:style-name="Text_20_body">
Funkcje przycisków omówiono w paragrafie Opcje piekarnika.</text:p>
      <text:h text:style-name="Heading_20_2" text:outline-level="2"><text:bookmark-start text:name="panel_stanowisk"/>Panel stanowisk<text:bookmark-end text:name="panel_stanowisk"/></text:h>
      <text:p text:style-name="Text_20_body">
Panel stanowisk dostarcza ogólnego wglądu na stan systemu, wyświetlając równocześnie wszystkie stanowiska próbne:</text:p>
      <text:p text:style-name="Text_20_body">
 <draw:frame draw:style-name="mediacenter" draw:name="Panel stanowisk Legend" text:anchor-type="paragraph" draw:z-index="0" svg:width="10.583333333333cm"><draw:text-box><text:p text:style-name="legendcenter"><draw:frame draw:style-name="mediacenter" draw:name="Panel stanowisk" text:anchor-type="paragraph" draw:z-index="0" svg:width="10.583333333333cm" svg:height="8.5989583333333cm"><draw:image xlink:href="Pictures/f6b94f809fdc315be98e000d82082c1c.jpg" xlink:type="simple" xlink:show="embed" xlink:actuate="onLoad"/></draw:frame>Panel stanowisk</text:p></draw:text-box></draw:frame></text:p>
      <text:p text:style-name="Text_20_body">
W górze, na pasku wspólnym dla wszystkich stanowisk, wyświetlona jest data i godzina rozpoczęcia próby, opis próby oraz program próby. Niżej, dla każdego stanowiska osobno, wyświetlono następujące informacje:</text:p>
      <text:list text:style-name="List_20_1">
        <text:list-item>
          <text:p text:style-name="Text_20_body"> W górnej, lewej części wyświetlono numer stanowiska, zaś po prawej stronie kolorowa kontrolka i etykieta, informują o jego stanie w sposób przedstawiony w tabeli:</text:p>
        </text:list-item>
      </text:list>
      <table:table>
        <table:table-column/>
        <table:table-column/>
        <table:table-column/>
        <table:table-row>
          <table:table-cell office:value-type="string" table:style-name="tableheader" table:number-columns-spanned="3">
            <text:p text:style-name="Table_20_Heading"> Lista stanów stanowisk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Stanowisko bez prób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Stanowisko z nie włączoną próbą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Stanowisko z włączoną próbą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Błąd komunikacji hardware'u ze stanowiskiem </text:p>
          </table:table-cell>
        </table:table-row>
      </table:table>
      <text:list text:style-name="List_20_1">
        <text:list-item>
          <text:p text:style-name="Text_20_body"> Poniżej wyświetlono informacje na temat <text:span text:style-name="Strong_20_Emphasis">dostawcy/rodzaju</text:span>, <text:span text:style-name="Strong_20_Emphasis">modelu</text:span> i <text:span text:style-name="Strong_20_Emphasis">próbki/kodu/ANC</text:span> odnoszące się do komponentu. W zależności od rodzaju wykonywanego programu, podane są również następujące informacje szczegółowe dotyczące próby : </text:p>
        </text:list-item>
      </text:list>
      <text:list text:style-name="Numbering_20_1">
        <text:list-item>
          <text:p text:style-name="Text_20_body"> <text:span text:style-name="Strong_20_Emphasis">Program standardowy</text:span>: bieżący krok, łączna ilość kroków, bieżący cykl, łączna ilość cykli i licznik absolutny przeprowadzanego cyklu;</text:p>
        </text:list-item>
        <text:list-item>
          <text:p text:style-name="Text_20_body"> <text:span text:style-name="Strong_20_Emphasis">Program zaawansowany</text:span>: bieżący blok, łączna ilość bloków, bieżące polecenie, łączna ilość poleceń i nazwa przeprowadzanego polecenia;</text:p>
        </text:list-item>
      </text:list>
      <text:list text:style-name="List_20_1">
        <text:list-item>
          <text:p text:style-name="Text_20_body"> Niżej wyświetlony zostaje wykres oraz strzałka skierowana w prawą lub w lewą stronę, która wskazuje na kierunek ostatnio wykonanego obrotu. Pod nimi podana jest temperatura pomiaru oraz ciśnienie oddziałujące na komponent. Po prawej stronie ikona czerwonego lub zielonego koloru oraz napis “OK”,”KO” informują o braku lub pojawieniu się ewentualnych błędów podanych w umieszczonych poniżej polach.</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Wartość nacisku jest widoczna, tylko jeśli z chwilą rozpoczęcia próby w polu <text:span text:style-name="Strong_20_Emphasis">Nacisk (N)</text:span> wprowadzona zostaje wartość różna od 0. Jest ona wyświetlana w kolorze zielonym, jeśli mieści się w określonym przedziale tolerancji, w przeciwnym wypadku jej kolor jest czerwony. </text:p>
          </table:table-cell>
        </table:table-row>
      </table:table>
      <text:h text:style-name="Heading_20_2" text:outline-level="2"><text:bookmark-start text:name="obszar_graficzny"/>Obszar graficzny<text:bookmark-end text:name="obszar_graficzny"/></text:h>
      <text:p text:style-name="Text_20_body">
Po wybraniu z listy prób jednego stanowiska, program przedstawi listę wykrytych krzywych oraz wykres zmierzonych wartości:</text:p>
      <text:p text:style-name="Text_20_body"><draw:frame draw:style-name="mediacenter" draw:name="Obszar graficzny Legend" text:anchor-type="paragraph" draw:z-index="0" svg:width="15.875cm"><draw:text-box><text:p text:style-name="legendcenter"><draw:frame draw:style-name="mediacenter" draw:name="Obszar graficzny" text:anchor-type="paragraph" draw:z-index="0" svg:width="15.875cm" svg:height="12.514791666667cm"><draw:image xlink:href="Pictures/11b0da71e4ae367eae4476725cc553b7.jpg" xlink:type="simple" xlink:show="embed" xlink:actuate="onLoad"/></draw:frame>Obszar graficzny</text:p></draw:text-box></draw:frame></text:p>
      <text:p text:style-name="Text_20_body">Na pasku w górze znajdują się następujące przyciski:
</text:p>
      <table:table>
        <table:table-column/>
        <table:table-column/>
        <table:table-row>
          <table:table-cell office:value-type="string" table:style-name="tableheader" table:number-columns-spanned="2">
            <text:p text:style-name="Table_20_Heading"> Narzędzia obszaru graficzneg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Wyświetla równocześnie wszystkie uzyskane krzyw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Wyświetla równocześnie wszystkie krzywe uzyskane w kierunku przeciwnym do ruchu wskazówek zegara</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Wyświetla równocześnie wszystkie krzywe uzyskane w kierunku zgodnym z ruchem wskazówek zegar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Wyświetla krzywe z najwyższymi wartościami szczytowymi uzyskanymi podczas obrotu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Wybiera krzywe w stanie błędu. Przytrzymując wciśnięte przyciski SHIFT + CTRL włącza się funkcję usuwania błędnie zmierzonych krzywyc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uluje wybór krzywyc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Drukuje raport z wybranych krzywyc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ksportuje w formacie tekstowym wartości zaznaczonych krzywyc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Zapisuje wyświetlony wykres w formacie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Usuwa wszystkie punkty wprowadzone na wykresie </text:p>
          </table:table-cell>
        </table:table-row>
      </table:table>
      <text:p text:style-name="Text_20_body">W liście, dla każdej krzywej, widoczne są następujące informacje: 
</text:p>
      <text:list text:style-name="List_20_1">
        <text:list-item>
          <text:p text:style-name="Text_20_body"> numer kroku lub kombinacja bloku/polecenia w przypadku programu zaawansowanego;</text:p>
        </text:list-item>
        <text:list-item>
          <text:p text:style-name="Text_20_body"> numer cyklu w odniesieniu do kroku lub bloku;</text:p>
        </text:list-item>
        <text:list-item>
          <text:p text:style-name="Text_20_body"> data i godzina pomiaru;</text:p>
        </text:list-item>
        <text:list-item>
          <text:p text:style-name="Text_20_body"> kierunek: O dla kierunku zgodnego z ruchem wskazówek zegara, A dla przeciwnego;</text:p>
        </text:list-item>
        <text:list-item>
          <text:p text:style-name="Text_20_body"> temperatura zmierzona pod koniec obrotu (*);</text:p>
        </text:list-item>
        <text:list-item>
          <text:p text:style-name="Text_20_body"> ciśnienie zmierzone pod koniec obrotu;</text:p>
        </text:list-item>
        <text:list-item>
          <text:p text:style-name="Text_20_body"> początek obrotu (wyrażony w stopniach);</text:p>
        </text:list-item>
        <text:list-item>
          <text:p text:style-name="Text_20_body"> wykonane stopnie obrotu;</text:p>
        </text:list-item>
        <text:list-item>
          <text:p text:style-name="Text_20_body"> prędkość obrotu (wyrażona w stopniach na sekundę);</text:p>
        </text:list-item>
        <text:list-item>
          <text:p text:style-name="Text_20_body"> rodzaj krzywej, który może być „Auto” dla krzywych zapisanych zgodnie z ustawieniami programu do przeprowadzania prób lub pusty dla pozostałych zapisanych krzywych, ponieważ ich wynik był negatywny;</text:p>
        </text:list-item>
        <text:list-item>
          <text:p text:style-name="Text_20_body"> maksymalna wartość momentu (Nm);</text:p>
        </text:list-item>
        <text:list-item>
          <text:p text:style-name="Text_20_body"> wynik krzywej;</text:p>
        </text:list-item>
        <text:list-item>
          <text:p text:style-name="Text_20_body"> ilość wykrytych kontaktów (dla wejścia 1) w ruchu osiowym;</text:p>
        </text:list-item>
        <text:list-item>
          <text:p text:style-name="Text_20_body"> ilość wykrytych kontaktów (dla wejść 2,3,4) podczas fazy obrotu.</text:p>
        </text:list-item>
      </text:list>
      <text:p text:style-name="Text_20_body">Krzywe z negatywnym wynikiem, niezależnie od tego czy dotyczy on przekroczenia wartości znamionowej przy pomiarze momentu czy też problemów z kontaktami, są wyświetlone na czerwo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Podawana temperatura jest odczytywana przez czujnik piekarnika, jeśli brak jest dodatkowego modułu (ADAM 4018) do połączenia dodatkowych termopar do każdego stanowiska.</text:p>
          </table:table-cell>
        </table:table-row>
      </table:table>
      <text:p text:style-name="Text_20_body">
W polu w dolnej części wyświetlone są krzywe odnoszące się do danej próby. Skala momentu wyrażonego w niutonach lub w kilogramach jest pionowa, zaś skala stopni pozioma.</text:p>
      <text:p text:style-name="Text_20_body">Po przyciśnięciu lewego klawisza myszy na obszarze graficznym, w klikniętym miejscu wprowadzony zostanie punkt ukazujący wartość zmierzonego momentu (jeśli zaś taka opcja jest aktywowana w ustawieniach graficznych, w nawiasie wyświetlone zostaną stopnie danego położenia).</text:p>
      <text:p text:style-name="Text_20_body">Przytrzymując wciśnięty prawy klawisz myszy można natomiast szybko przejrzeć wartości momentu, które są wyświetlane obok pionowej linii kreślonej w miejscu wskazywanym przez myszkę. </text:p>
      <text:p text:style-name="Text_20_body">
<draw:frame draw:style-name="mediacenter" draw:name=" Przykład wydruku wykresu Legend" text:anchor-type="paragraph" draw:z-index="0" svg:width="13.229166666667cm"><draw:text-box><text:p text:style-name="legendcenter"><draw:frame draw:style-name="mediacenter" draw:name=" Przykład wydruku wykresu" text:anchor-type="paragraph" draw:z-index="0" svg:width="13.229166666667cm" svg:height="10.583333333333cm"><draw:image xlink:href="Pictures/4a5f4b0586c99b5e8f1afd78cb580f90.jpg" xlink:type="simple" xlink:show="embed" xlink:actuate="onLoad"/></draw:frame> Przykład wydruku wykresu</text:p></draw:text-box></draw:frame></text:p>
      <text:h text:style-name="Heading_20_1" text:outline-level="1"><text:bookmark-start text:name="proba_odbiorcza"/>Próba odbiorcza<text:bookmark-end text:name="proba_odbiorcza"/></text:h>
      <text:p text:style-name="Text_20_body">
W tym paragrafie przeanalizujemy szczegółowo wszystkie operacje, które mogą zostać przeprowadzone w poszczególnych etapach próby odbiorczej: rozpoczęcie, zawieszenie, przywrócenie, zmianę, usunięcie i zapisanie.</text:p>
      <text:h text:style-name="Heading_20_2" text:outline-level="2"><text:bookmark-start text:name="nowy"/>Nowy<text:bookmark-end text:name="nowy"/></text:h>
      <text:p text:style-name="Text_20_body">
Aby rozpocząć fazę przemieszczania i pomiaru momentu, należy utworzyć próbę.</text:p>
      <text:p text:style-name="Text_20_body">Wybrać w menu <text:span text:style-name="Emphasis"><text:span text:style-name="Strong_20_Emphasis">Próba » Nowy</text:span></text:span> lub nacisnąć przyciski <text:span text:style-name="Strong_20_Emphasis">CTRL+N</text:span>; można również nacisnąć poniższy przycisk na pasku narzędz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Program wyświetli okno, w którym należy wprowadzić dane związane przeprowadzaną próbą:</text:p>
      <text:p text:style-name="Text_20_body"><draw:frame draw:style-name="mediacenter" draw:name="Okno rozpoczęcia nowej próby Legend" text:anchor-type="paragraph" draw:z-index="0" svg:width="10.583333333333cm"><draw:text-box><text:p text:style-name="legendcenter"><draw:frame draw:style-name="mediacenter" draw:name="Okno rozpoczęcia nowej próby" text:anchor-type="paragraph" draw:z-index="0" svg:width="10.583333333333cm" svg:height="15.372291666667cm"><draw:image xlink:href="Pictures/ea232cdd6997ce879a27c62d19020815.jpg" xlink:type="simple" xlink:show="embed" xlink:actuate="onLoad"/></draw:frame>Okno rozpoczęcia nowej próby</text:p></draw:text-box></draw:frame></text:p>
      <text:p text:style-name="Text_20_body">Przede wszystkim należy wybrać stanowiska, na których chce się przeprowadzić próbę, następnie należy kliknąć myszką ikony kurków w polu w górnej części, aby je aktywować lub dezaktywować. </text:p>
      <text:p text:style-name="Text_20_body">Jeśli pojawi się potrzeba, ale nie jest wymagane do celów próby, należy wprowadzić opis próby, a następnie dla każdego komponentu następujące informacje:<text:span text:style-name="Strong_20_Emphasis"> Dostawca/Rodzaj</text:span>, <text:span text:style-name="Strong_20_Emphasis">Model</text:span>, <text:span text:style-name="Strong_20_Emphasis">Opis</text:span>, <text:span text:style-name="Strong_20_Emphasis">Obrót Lw</text:span> (stopnie), <text:span text:style-name="Strong_20_Emphasis">Obrót Pr</text:span>, <text:span text:style-name="Strong_20_Emphasis">Moment maksymalny (Nm)</text:span>, <text:span text:style-name="Strong_20_Emphasis">Nacisk (N)</text:span>, <text:span text:style-name="Strong_20_Emphasis">Tolerancja nacisku (N)</text:span>, <text:span text:style-name="Strong_20_Emphasis">Kontakty osiowe</text:span> i <text:span text:style-name="Strong_20_Emphasis">Kontakty obrotu</text:span>.</text:p>
      <text:p text:style-name="Text_20_body">Aby załadować te dane z archiwum komponentów, należy wybrać wszystkie stanowiska na liście klikając myszką na przycisk <text:span text:style-name="Strong_20_Emphasis">Wszystkie</text:span>, a następnie <text:span text:style-name="Strong_20_Emphasis">Ładuj</text:span>, aby przejść do archiwum:</text:p>
      <text:p text:style-name="Text_20_body"><draw:frame draw:style-name="mediacenter" draw:name="Archiwum komponentów Legend" text:anchor-type="paragraph" draw:z-index="0" svg:width="10.583333333333cm"><draw:text-box><text:p text:style-name="legendcenter"><draw:frame draw:style-name="mediacenter" draw:name="Archiwum komponentów" text:anchor-type="paragraph" draw:z-index="0" svg:width="10.583333333333cm" svg:height="7.9639583333333cm"><draw:image xlink:href="Pictures/70a02b3da5a1af19c20ba65f001acb8a.jpg" xlink:type="simple" xlink:show="embed" xlink:actuate="onLoad"/></draw:frame>Archiwum komponentów</text:p></draw:text-box></draw:frame></text:p>
      <text:p text:style-name="Text_20_body">Wybrać komponent z listy i nacisnąć przycisk <text:span text:style-name="Strong_20_Emphasis">Wybierz</text:span>, aby powrócić do panelu rozpoczęcia próby.</text:p>
      <text:p text:style-name="Text_20_body">Następnie można ręcznie zmieniać załadowane informacje, również dla tylko jednego komponentu, wybierając po prostu komponenty z listy. Pozostałe pola: <text:span text:style-name="Strong_20_Emphasis">Próbka/Kod/ANC</text:span>, <text:span text:style-name="Strong_20_Emphasis">Wytłoczenie/Data produkcji</text:span>, <text:span text:style-name="Strong_20_Emphasis">Partia/Maszyna</text:span> i <text:span text:style-name="Strong_20_Emphasis">Uwagi</text:span> należy natomiast każdorazowy wypełniać.</text:p>
      <text:p text:style-name="Text_20_body">Następnie, aby wybrać program próby (jeden dla wszystkich komponentów), należy kliknąć na panel programów Standardowych lub Zaawansowanych i nacisnąć przycisk <text:span text:style-name="Strong_20_Emphasis">Ładuj</text:span>, aby przejść do okna wyboru.</text:p>
      <text:p text:style-name="Text_20_body">Należy zaznaczyć program na liście programów obecnych w archiwum i nacisnąć przycisk <text:span text:style-name="Strong_20_Emphasis">Wybierz</text:span>. Dalsze informacje na temat zarządzania programami standardowymi i zaawansowanymi zawarto w rozdziale Archiwum. </text:p>
      <text:p text:style-name="Text_20_body">Procedurę należy zakończyć naciskając przycisk <text:span text:style-name="Strong_20_Emphasis">Potwierdź</text:span> lub też nacisnąć przycisk <text:span text:style-name="Strong_20_Emphasis">Anuluj</text:span>, aby wstrzymać uruchamiani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Zmiana niektórych wartości dotyczących obrotów, ciśnienia i wejść jest możliwa dopiero wprowadzeniu hasła.</text:p>
          </table:table-cell>
        </table:table-row>
      </table:table>
      <text:h text:style-name="Heading_20_2" text:outline-level="2"><text:bookmark-start text:name="powtorz"/>Powtórz<text:bookmark-end text:name="powtorz"/></text:h>
      <text:p text:style-name="Text_20_body">
Po zakończeniu próby można uruchomić kolejną próbę z użyciem tych samych danych i tego samego programu. </text:p>
      <text:p text:style-name="Text_20_body">Należy wybrać w menu <text:span text:style-name="Emphasis"><text:span text:style-name="Strong_20_Emphasis">Próba » Powtórz </text:span></text:span> lub nacisnąć przyciski <text:span text:style-name="Strong_20_Emphasis">CTRL+R</text:span>; można również nacisnąć poniższy przycisk na pasku narzędz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Tak jak i w przypadku polecenia „Zmień” (zob. kolejny paragraf), program wyświetla okno, w którym można wprowadzać lub zmieniać dane nie mające wpływu na przebieg próby.   </text:p>
      <text:h text:style-name="Heading_20_2" text:outline-level="2"><text:bookmark-start text:name="zmien"/>Zmień<text:bookmark-end text:name="zmien"/></text:h>
      <text:p text:style-name="Text_20_body">
Również podczas przeprowadzania próby można zmieniać część danych o charakterze opisowym, które nie wpływają na przebieg próby. Należy wybrać w menu <text:span text:style-name="Emphasis"><text:span text:style-name="Strong_20_Emphasis">Próba » Zmień </text:span></text:span> lub nacisnąć przyciski <text:span text:style-name="Strong_20_Emphasis">CTRL+M</text:span>; można również nacisnąć poniższy przycisk na pasku narzędz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W otworzonym oknie można skorygować dane identyfikacyjne:<text:span text:style-name="Strong_20_Emphasis"> dostawca/rodzaj</text:span>, <text:span text:style-name="Strong_20_Emphasis">model</text:span>, <text:span text:style-name="Strong_20_Emphasis">opis</text:span>, <text:span text:style-name="Strong_20_Emphasis">Próbka/Kod/ANC</text:span>, <text:span text:style-name="Strong_20_Emphasis">Wytłoczenie/Data produkcji</text:span>, <text:span text:style-name="Strong_20_Emphasis">Partia/Maszyna</text:span> i <text:span text:style-name="Strong_20_Emphasis">Uwagi</text:span>.</text:p>
      <text:p text:style-name="Text_20_body">Nie jest możliwa zmiana: maksymalnego momentu, ilości kontaktów osiowych i obrotu, stopni obrotu (w lewo i w prawo), znamionowej wartości ciśnienia i jej tolerancji oraz wykonywanego programu próby.</text:p>
      <text:p text:style-name="Text_20_body">Jeśli próba nie została jeszcze rozpoczęta, można z niej usunąć jedno lub kilka stanowisk. Należy kliknąć myszką na odpowiednią ikonę w polu w górze i odpowiedzieć <text:span text:style-name="Strong_20_Emphasis">Tak</text:span> na zapytanie o potwierdzenie. Stanowisko zostanie w ten sposób usunięte z próby.</text:p>
      <text:h text:style-name="Heading_20_2" text:outline-level="2"><text:bookmark-start text:name="uruchamianie"/>Uruchamianie<text:bookmark-end text:name="uruchamianie"/></text:h>
      <text:p text:style-name="Text_20_body">
Po utworzeniu nowej próby, należy ją uruchomić.</text:p>
      <text:p text:style-name="Text_20_body">Należy wybrać w menu hasło <text:span text:style-name="Emphasis"><text:span text:style-name="Strong_20_Emphasis">Próba » Rozpocznij </text:span></text:span> lub nacisnąć przycisk <text:span text:style-name="Strong_20_Emphasis">F5</text:span>; można również nacisnąć poniższy przycisk na pasku narzędz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Po rozpoczęciu próby, po zakończeniu każdego pojedynczego obrotu wyświetlany jest wykres zmierzonego momentu wraz z wartościami zmierzonej na komponencie temperatury i ciśnienia. Podczas przeprowadzania kontroli szczelności, która jest przeprowadzana osobno dla każdego stanowiska, obok testowanego komponentu wyświetlony zostaje pasek oraz czas pozostały do zgromadzenia wyników testu. </text:p>
      <text:p text:style-name="Text_20_body">Z tej samej funkcji można korzystać do wznowienia wcześniej przerwanej próby.</text:p>
      <text:h text:style-name="Heading_20_2" text:outline-level="2"><text:bookmark-start text:name="przerwanie"/>Przerwanie<text:bookmark-end text:name="przerwanie"/></text:h>
      <text:p text:style-name="Text_20_body">
Przerwanie próby powoduje zawieszenie pomiarów, które można ponownie uruchomić w innej chwili. W celu zawieszenia próby, należy wybrać w menu <text:span text:style-name="Emphasis"><text:span text:style-name="Strong_20_Emphasis">Próba » Zawieś </text:span></text:span> lub nacisnąć przycisk <text:span text:style-name="Strong_20_Emphasis">F6</text:span>; można również nacisnąć poniższy przycisk na pasku narzędz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Następnie należy odpowiedzieć <text:span text:style-name="Strong_20_Emphasis">Tak</text:span> na zapytanie o potwierdzenie. Odczekać, aż program zakończy fazę ruchu, aby przywrócić komponenty w początkowe położenie zerow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dczas wykonywania któregoś z programów zaawansowanych, proces zatrzyma się po przeprowadzeniu ostatniego cyklicznego polecenia blokady</text:p>
          </table:table-cell>
        </table:table-row>
      </table:table>
      <text:h text:style-name="Heading_20_2" text:outline-level="2"><text:bookmark-start text:name="przerwanie_z_odblokowaniem_silnikow"/>Przerwanie z odblokowaniem silników<text:bookmark-end text:name="przerwanie_z_odblokowaniem_silnikow"/></text:h>
      <text:p text:style-name="Text_20_body">
Tak jak dla funkcji <text:span text:style-name="Strong_20_Emphasis">Przerwania</text:span>, również to polecenie zatrzymuje próbę, a dodatkowo odblokowuje również silniki.</text:p>
      <text:p text:style-name="Text_20_body">W celu zawieszenia próby, należy wybrać w menu <text:span text:style-name="Emphasis"><text:span text:style-name="Strong_20_Emphasis">Próba » Zawieś </text:span></text:span> lub nacisnąć poniższy przycisk na pasku narzędz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Następnie należy odpowiedzieć <text:span text:style-name="Strong_20_Emphasis">Tak</text:span> na zapytanie o potwierdzenie. Odczekać, aż program zakończy fazę ruchu, aby przywrócić komponenty w początkowe położenie zerow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dczas wykonywania któregoś z programów zaawansowanych, proces zatrzyma się po przeprowadzeniu ostatniego cyklicznego polecenia blokady</text:p>
          </table:table-cell>
        </table:table-row>
      </table:table>
      <text:h text:style-name="Heading_20_2" text:outline-level="2"><text:bookmark-start text:name="usuwanie"/>Usuwanie<text:bookmark-end text:name="usuwanie"/></text:h>
      <text:p text:style-name="Text_20_body">
Usunięcie próby oznacza ostateczne skasowanie wszystkich pomiarów. W celu wykasowania próby, należy wybrać w menu polecenie <text:span text:style-name="Emphasis"><text:span text:style-name="Strong_20_Emphasis">Próba » Usuń </text:span></text:span> lub nacisnąć poniższy przycisk na pasku narzędz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Następnie należy nacisnąć przycisk <text:span text:style-name="Strong_20_Emphasis">Tak</text:span> w odpowiedzi na prośbę o potwierdzeni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sunięta próba nie może zostać przywrócona, dlatego należy ostrożnie przeprowadzać tę operację.</text:p>
          </table:table-cell>
        </table:table-row>
      </table:table>
      <text:h text:style-name="Heading_20_2" text:outline-level="2"><text:bookmark-start text:name="zapisywanie"/>Zapisywanie<text:bookmark-end text:name="zapisywanie"/></text:h>
      <text:p text:style-name="Text_20_body">
Funkcja ta umożliwia zapisanie w archiwum zakończonej lub przerwanej próby. Zalecamy wprowadzenie pełnych danych dotyczących próby oraz jej wyniku, aby po zapisaniu można było ją łatwo odnaleźć w archiwum przy użyciu narzędzi wyszukiwania.</text:p>
      <text:p text:style-name="Text_20_body">Należy wybrać w menu <text:span text:style-name="Emphasis"><text:span text:style-name="Strong_20_Emphasis">Próba » Zapisz </text:span></text:span> lub nacisnąć poniższy przycisk na pasku narzędz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Następnie należy odpowiedzieć <text:span text:style-name="Strong_20_Emphasis">Tak</text:span> na zapytanie o potwierdzenie.</text:p>
      <text:h text:style-name="Heading_20_2" text:outline-level="2"><text:bookmark-start text:name="szczegoly"/>Szczegóły<text:bookmark-end text:name="szczegoly"/></text:h>
      <text:p text:style-name="Text_20_body">
W każdej chwili można wyświetlić szczegółowe dane wykonywanego programu do przeprowadzania prób. </text:p>
      <text:p text:style-name="Text_20_body">Z listy po prawej stronie należy najpierw wybrać któreś ze stanowisk, a następnie wybrać w menu <text:span text:style-name="Emphasis"><text:span text:style-name="Strong_20_Emphasis">Próba » Szczegóły </text:span></text:span> lub nacisnąć przyciski <text:span text:style-name="Strong_20_Emphasis">CTRL+D</text:span>, można również nacisnąć poniższy przycisk na pasku narzędz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W oknie, które się otwiera, przedstawione są wszystkie dane próby oraz, w przypadku programu standardowego, wszystkie kroki wykonywanego programu, zaś w przypadku programu zaawansowanego, informacje na temat bloków i poleceń.</text:p>
      <text:p text:style-name="Text_20_body">Aby wrócić na stronę główną, należy nacisnąć przycisk <text:span text:style-name="Strong_20_Emphasis">Wyjdź</text:span>.</text:p>
      <text:h text:style-name="Heading_20_2" text:outline-level="2"><text:bookmark-start text:name="szczegoly_programu_standardowego"/>Szczegóły programu standardowego<text:bookmark-end text:name="szczegoly_programu_standardowego"/></text:h>
      <text:p text:style-name="Text_20_body"><draw:frame draw:style-name="mediacenter" draw:name="Szczególy standardowego programu testowego Legend" text:anchor-type="paragraph" draw:z-index="0" svg:width="10.583333333333cm"><draw:text-box><text:p text:style-name="legendcenter"><draw:frame draw:style-name="mediacenter" draw:name="Szczególy standardowego programu testowego" text:anchor-type="paragraph" draw:z-index="0" svg:width="10.583333333333cm" svg:height="7.0908333333333cm"><draw:image xlink:href="Pictures/a006e426b3bd59558886efee1169b4b7.jpg" xlink:type="simple" xlink:show="embed" xlink:actuate="onLoad"/></draw:frame>Szczególy standardowego programu testowego</text:p></draw:text-box></draw:frame></text:p>
      <text:p text:style-name="Text_20_body">
Dla każdego kroku programu zostają wyświetlone: 
</text:p>
      <text:list text:style-name="List_20_1">
        <text:list-item>
          <text:p text:style-name="Text_20_body"> <text:span text:style-name="Strong_20_Emphasis">Nr:</text:span> Numer progresywny;</text:p>
        </text:list-item>
        <text:list-item>
          <text:p text:style-name="Text_20_body"> <text:span text:style-name="Strong_20_Emphasis">Il.cykli:</text:span> Całkowita ilość cykli; </text:p>
        </text:list-item>
        <text:list-item>
          <text:p text:style-name="Text_20_body"> <text:span text:style-name="Strong_20_Emphasis">Pocz.:</text:span> Stopnie początku obrotu;</text:p>
        </text:list-item>
        <text:list-item>
          <text:p text:style-name="Text_20_body"> <text:span text:style-name="Strong_20_Emphasis">Stopnie koń.obr.:</text:span> Stopnie końca obrotu;</text:p>
        </text:list-item>
        <text:list-item>
          <text:p text:style-name="Text_20_body"> <text:span text:style-name="Strong_20_Emphasis">Stopnie/sek.:</text:span> Prędkość obrotu;</text:p>
        </text:list-item>
        <text:list-item>
          <text:p text:style-name="Text_20_body"> <text:span text:style-name="Strong_20_Emphasis">Cykle ruchu osiowego:</text:span> Co ile cykli zostaje przeprowadzony ruch osiowy;</text:p>
        </text:list-item>
        <text:list-item>
          <text:p text:style-name="Text_20_body"> <text:span text:style-name="Strong_20_Emphasis">Cykle odczytu momentu:</text:span> Co ile cykli zostaje przeprowadzony pomiar momentu;</text:p>
        </text:list-item>
        <text:list-item>
          <text:p text:style-name="Text_20_body"> <text:span text:style-name="Strong_20_Emphasis">T. (°C):</text:span> Ustawiona temperatura piekarnika;</text:p>
        </text:list-item>
        <text:list-item>
          <text:p text:style-name="Text_20_body"> <text:span text:style-name="Strong_20_Emphasis">Cykle zwolnienia:</text:span> Co ile cykli zostaje przeprowadzone zwolnienie;</text:p>
        </text:list-item>
        <text:list-item>
          <text:p text:style-name="Text_20_body"> <text:span text:style-name="Strong_20_Emphasis">Oczekiwanie:</text:span> Czas oczekiwanie pod koniec obrotu przed dokonaniem powrotu;</text:p>
        </text:list-item>
        <text:list-item>
          <text:p text:style-name="Text_20_body"> <text:span text:style-name="Strong_20_Emphasis">Kierunek:</text:span> Kierunek początkowy obrotu;</text:p>
        </text:list-item>
        <text:list-item>
          <text:p text:style-name="Text_20_body"> <text:span text:style-name="Strong_20_Emphasis">Kont. osiowe:</text:span> Przyłączone kontakty osiowe;</text:p>
        </text:list-item>
        <text:list-item>
          <text:p text:style-name="Text_20_body"> <text:span text:style-name="Strong_20_Emphasis">Kont. obrotu:</text:span> Przyłączone kontakty obrotu;</text:p>
        </text:list-item>
      </text:list>
      <text:h text:style-name="Heading_20_2" text:outline-level="2"><text:bookmark-start text:name="szczegoly_programu_zaawansowanego"/>Szczegóły programu zaawansowanego<text:bookmark-end text:name="szczegoly_programu_zaawansowanego"/></text:h>
      <text:p text:style-name="Text_20_body">
<draw:frame draw:style-name="mediacenter" draw:name="Szczegóły zaawansowanego programu testowego Legend" text:anchor-type="paragraph" draw:z-index="0" svg:width="10.583333333333cm"><draw:text-box><text:p text:style-name="legendcenter"><draw:frame draw:style-name="mediacenter" draw:name="Szczegóły zaawansowanego programu testowego" text:anchor-type="paragraph" draw:z-index="0" svg:width="10.583333333333cm" svg:height="7.6464583333333cm"><draw:image xlink:href="Pictures/bfbd5cdaafe4928b1d8ef322abd6e18d.jpg" xlink:type="simple" xlink:show="embed" xlink:actuate="onLoad"/></draw:frame>Szczegóły zaawansowanego programu testowego</text:p></draw:text-box></draw:frame></text:p>
      <text:p text:style-name="Text_20_body">
W tym oknie przedstawiana jest lista bloków wraz z poleceniami charakteryzującymi bieżący program. Dla każdego bloku, obok numeru progresywnego (w nawiasie kwadratowym) i nazwy, podano ilość przeprowadzonych cykli i ilość całkowitą. Poniżej wymieniono wszystkie polecenia wraz z ich parametrami w nawiasach kwadratowych. Ikony umieszczone z lewej strony każdego elementu wskazują na aktualny stan programu:</text:p>
      <table:table>
        <table:table-column/>
        <table:table-column/>
        <table:table-row>
          <table:table-cell office:value-type="string" table:style-name="tableheader">
            <text:p text:style-name="Table_20_Heading">Ikona</text:p>
          </table:table-cell>
          <table:table-cell office:value-type="string" table:style-name="tableheader">
            <text:p text:style-name="Table_20_Heading">Opis</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k wykonany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k nie wykonany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k w trakcie wykonywania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polecenie cykliczne wykona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polecenie cykliczne w trakcie wykonywania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polecenie cykliczne nie wykona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polecenie wykona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polecenie wykona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polecenie wykonane </text:p>
          </table:table-cell>
        </table:table-row>
      </table:table>
      <text:h text:style-name="Heading_20_2" text:outline-level="2"><text:bookmark-start text:name="wartosci_maksymalne"/>Wartości maksymalne<text:bookmark-end text:name="wartosci_maksymalne"/></text:h>
      <text:p text:style-name="Text_20_body">
Funkcja ta umożliwia dla każdego stanowiska analizę wartości maksymalnych krzywych momentu zmierzonego podczas próby.</text:p>
      <text:p text:style-name="Text_20_body">Należy wybrać w menu <text:span text:style-name="Emphasis"><text:span text:style-name="Strong_20_Emphasis">Próba » Wartości maksymalne</text:span></text:span> lub nacisnąć przyciski <text:span text:style-name="Strong_20_Emphasis">CTRL + V</text:span>, aby uzyskać dostęp do następującego okna:</text:p>
      <text:p text:style-name="Text_20_body"><draw:frame draw:style-name="mediacenter" draw:name="Okno wartości maksymalnych Legend" text:anchor-type="paragraph" draw:z-index="0" svg:width="10.583333333333cm"><draw:text-box><text:p text:style-name="legendcenter"><draw:frame draw:style-name="mediacenter" draw:name="Okno wartości maksymalnych" text:anchor-type="paragraph" draw:z-index="0" svg:width="10.583333333333cm" svg:height="8.3079166666667cm"><draw:image xlink:href="Pictures/06ee15df59dbea2b2cb3ebfb49a98618.jpg" xlink:type="simple" xlink:show="embed" xlink:actuate="onLoad"/></draw:frame>Okno wartości maksymalnych</text:p></draw:text-box></draw:frame></text:p>
      <text:p text:style-name="Text_20_body">Stanowisko lub stanowiska, które chce się przeanalizować, mogą zostać wybrane na liście widocznej lewym górnym rogu okna. </text:p>
      <text:p text:style-name="Text_20_body">Pod listą należy uaktywnić <text:span text:style-name="Strong_20_Emphasis">Zegarowe</text:span>/<text:span text:style-name="Strong_20_Emphasis">Przeciwzegarowe</text:span>, w celu wyświetlenia właściwych krzywych.</text:p>
      <text:p text:style-name="Text_20_body">W oknie wyświetlone są trzy wykresy. Zaczynając od góry są to:</text:p>
      <text:list text:style-name="List_20_1">
        <text:list-item>
          <text:p text:style-name="Text_20_body"> <text:span text:style-name="Strong_20_Emphasis">wykres krzywych wartości maksymalnych</text:span>;</text:p>
        </text:list-item>
        <text:list-item>
          <text:p text:style-name="Text_20_body"> <text:span text:style-name="Strong_20_Emphasis">wykres błędów w kontaktach</text:span>;</text:p>
        </text:list-item>
        <text:list-item>
          <text:p text:style-name="Text_20_body"> <text:span text:style-name="Strong_20_Emphasis">wykres temperatury wykrytej w piekarniku</text:span>.</text:p>
        </text:list-item>
      </text:list>
      <text:p text:style-name="Text_20_body">
Krzywe wyświetlona na pierwszym wykresie są zależne od następujących opcji:</text:p>
      <text:list text:style-name="List_20_1">
        <text:list-item>
          <text:p text:style-name="Text_20_body"> <text:span text:style-name="Strong_20_Emphasis">Wszystkie</text:span>: wykres wartości maksymalnych wszystkich krzywych, również tych zmierzonych omyłkowo;</text:p>
        </text:list-item>
        <text:list-item>
          <text:p text:style-name="Text_20_body"> <text:span text:style-name="Strong_20_Emphasis">Tylko nabywanie</text:span>: wykres wartości maksymalnych wyłącznie krzywych nabytych w trybie automatycznym.</text:p>
        </text:list-item>
      </text:list>
      <text:p text:style-name="Text_20_body">Bardziej szczegółową analizę można przeprowadzić zmieniając opcje związane ze stopniami, które umożliwiają włączenie do obliczeń tylko niektórych krzywych bądź ich części:</text:p>
      <text:list text:style-name="List_20_1">
        <text:list-item>
          <text:p text:style-name="Text_20_body"> <text:span text:style-name="Strong_20_Emphasis">Stopnie Rozpoczęcie</text:span>: wartość przy rozpoczęciu pomiaru;</text:p>
        </text:list-item>
        <text:list-item>
          <text:p text:style-name="Text_20_body"> <text:span text:style-name="Strong_20_Emphasis">Stopnie zakończenia</text:span>: wartość przy zakończeniu pomiaru;</text:p>
        </text:list-item>
      </text:list>
      <text:list text:style-name="List_20_1">
        <text:list-item>
          <text:p text:style-name="Text_20_body"> <text:span text:style-name="Strong_20_Emphasis">Odrzut początkowy</text:span>: stopnie odrzucane na początku każdej krzywej w celu wykluczenia wartości szczytowych powodowanych rozpoczęciem obrotu;</text:p>
        </text:list-item>
        <text:list-item>
          <text:p text:style-name="Text_20_body"> <text:span text:style-name="Strong_20_Emphasis">Odrzut końcowy</text:span>: stopnie odrzucane na końcu każdej krzywej w celu wykluczenia wartości szczytowych powodowanych ewentualnymi ogranicznikami ruchu.</text:p>
        </text:list-item>
      </text:list>
      <text:p text:style-name="Text_20_body">Za każdym razem, gdy zmieniana jest któraś z tych wartości, konieczne jest wybranie polecenia <text:span text:style-name="Strong_20_Emphasis">Uaktualnij</text:span>, aby ponownie przeprowadzić obliczenia. Inne przyciski obecne w oknie to:</text:p>
      <text:list text:style-name="List_20_1">
        <text:list-item>
          <text:p text:style-name="Text_20_body"> <text:span text:style-name="Strong_20_Emphasis">Zapisz</text:span>:  zapisuje wykres wartości maksymalnych w formacie JPEG;</text:p>
        </text:list-item>
        <text:list-item>
          <text:p text:style-name="Text_20_body"> <text:span text:style-name="Strong_20_Emphasis">Eksportuj</text:span>:  eksportuje do pliku tekstowego zmierzone wartości maksymalne;</text:p>
        </text:list-item>
        <text:list-item>
          <text:p text:style-name="Text_20_body"> <text:span text:style-name="Strong_20_Emphasis">Wydruk</text:span>: wyświetla podgląd wydruku wykresów;</text:p>
        </text:list-item>
        <text:list-item>
          <text:p text:style-name="Text_20_body"> <text:span text:style-name="Strong_20_Emphasis">Wyjście</text:span>: zamyka okno.</text:p>
        </text:list-item>
      </text:list>
      <text:h text:style-name="Heading_20_2" text:outline-level="2"><text:bookmark-start text:name="zmiana_skali_cykli"/>Zmiana skali cykli<text:bookmark-end text:name="zmiana_skali_cykli"/></text:h>
      <text:p text:style-name="Text_20_body">
Oś X wykresu wartości momentu podaje ilość cykli, którą można zmienić w następujący sposób:
</text:p>
      <text:list text:style-name="List_20_1">
        <text:list-item>
          <text:p text:style-name="Text_20_body"> klikając na wykres prawym klawiszem myszy;</text:p>
        </text:list-item>
      </text:list>
      <text:list text:style-name="List_20_1">
        <text:list-item>
          <text:p text:style-name="Text_20_body"> w menu, które się otworzy należy wybrać <text:span text:style-name="Strong_20_Emphasis">wybierz skalę</text:span>, a następnie <text:span text:style-name="Strong_20_Emphasis">bloki/kroki</text:span>, aby wyświetlić podziały na podstawie bloków programu, lub też numer od <text:span text:style-name="Strong_20_Emphasis">1</text:span> do <text:span text:style-name="Strong_20_Emphasis">10</text:span> będący dzielnikiem maksymalnej ilości cykli przewidzianych w programie:</text:p>
        </text:list-item>
      </text:list>
      <text:p text:style-name="Text_20_body">
<draw:frame draw:style-name="mediacenter" draw:name="Wybór skali cykli osi X wykresu wartości maksymalnych Legend" text:anchor-type="paragraph" draw:z-index="0" svg:width="6.35cm"><draw:text-box><text:p text:style-name="legendcenter"><draw:frame draw:style-name="mediacenter" draw:name="Wybór skali cykli osi X wykresu wartości maksymalnych" text:anchor-type="paragraph" draw:z-index="0" svg:width="6.35cm" svg:height="5.5297916666667cm"><draw:image xlink:href="Pictures/6d0ecdf8f890da43dba24e4f0bd5d625.jpg" xlink:type="simple" xlink:show="embed" xlink:actuate="onLoad"/></draw:frame>Wybór skali cykli osi X wykresu wartości maksymalnych</text:p></draw:text-box></draw:frame></text:p>
      <text:h text:style-name="Heading_20_2" text:outline-level="2"><text:bookmark-start text:name="kontrole_szczelnosci"/>Kontrole szczelności<text:bookmark-end text:name="kontrole_szczelnosci"/></text:h>
      <text:p text:style-name="Text_20_body">
Ta funkcja wyświetla listę wszystkich kontroli szczelności przeprowadzonych podczas próby.</text:p>
      <text:p text:style-name="Text_20_body">Należy wybrać w menu <text:span text:style-name="Emphasis"><text:span text:style-name="Strong_20_Emphasis">Próba » Kontrole szczelności</text:span></text:span> lub nacisnąć przyciski <text:span text:style-name="Strong_20_Emphasis">CTRL + T</text:span>, aby uzyskać dostęp do następującego okna:</text:p>
      <text:p text:style-name="Text_20_body"><draw:frame draw:style-name="mediacenter" draw:name="Lista kontroli szczelności Legend" text:anchor-type="paragraph" draw:z-index="0" svg:width="13.229166666667cm"><draw:text-box><text:p text:style-name="legendcenter"><draw:frame draw:style-name="mediacenter" draw:name="Lista kontroli szczelności" text:anchor-type="paragraph" draw:z-index="0" svg:width="13.229166666667cm" svg:height="10.16cm"><draw:image xlink:href="Pictures/dfdd59a4f66b2ca3e3ab5220630a26c1.jpg" xlink:type="simple" xlink:show="embed" xlink:actuate="onLoad"/></draw:frame>Lista kontroli szczelności</text:p></draw:text-box></draw:frame></text:p>
      <text:p text:style-name="Text_20_body">Aby wyświetlić listę prób, należy wybrać stanowisko na liście widocznej lewym górnym rogu okna. Dla każdej próby podane są następujące informacje:</text:p>
      <text:p text:style-name="Text_20_body"><text:span text:style-name="Strong_20_Emphasis">Krok:</text:span> informacje na temat bloku/polecenia;</text:p>
      <text:p text:style-name="Text_20_body"><text:span text:style-name="Strong_20_Emphasis">Cykl:</text:span> numer cyklu wykonywanego bloku;</text:p>
      <text:p text:style-name="Text_20_body"><text:span text:style-name="Strong_20_Emphasis">Łączne:</text:span> łączna ilość cykli przeprowadzonych od początku próby;</text:p>
      <text:p text:style-name="Text_20_body"><text:span text:style-name="Strong_20_Emphasis">Data/Godzina::</text:span> data i godzina pomiaru;</text:p>
      <text:p text:style-name="Text_20_body"><text:span text:style-name="Strong_20_Emphasis">T.ŚROD:</text:span> temperatura otoczenia (wewnątrz piekarnika);</text:p>
      <text:p text:style-name="Text_20_body"><text:span text:style-name="Strong_20_Emphasis">Nacisk (N):</text:span> nacisk wywierany na drążek komponentu;</text:p>
      <text:p text:style-name="Text_20_body"><text:span text:style-name="Strong_20_Emphasis">Ciśn.(mbar):</text:span> ciśnienie kontroli szczelności zastosowane przez maszynę ATEQ;</text:p>
      <text:p text:style-name="Text_20_body"><text:span text:style-name="Strong_20_Emphasis">Wartość wycieku:</text:span> wartość wycieku wykrytego przez maszynę;</text:p>
      <text:p text:style-name="Text_20_body"><text:span text:style-name="Strong_20_Emphasis">Wynik:</text:span> wynik przypisany przez program do przeprowadzania prób;</text:p>
      <text:p text:style-name="Text_20_body"><text:span text:style-name="Strong_20_Emphasis">Dane:</text:span> dane odczytane przez maszynę ATEQ.</text:p>
      <text:p text:style-name="Text_20_body">
Tak jak przedstawiono to na poprzedniej ilustracji, kontrole magnesu są przedstawione na zielonym tle, zaś pozostałe kontrole na tle błękitnym. Wartość zostaną wyświetlone w czerwonym kolorze, jeśli wynik kontroli będzie negatywny.</text:p>
      <text:p text:style-name="Text_20_body">
W oknie wyświetlone są trzy wykresy. Zaczynając od góry są to:</text:p>
      <text:list text:style-name="List_20_1">
        <text:list-item>
          <text:p text:style-name="Text_20_body"> <text:span text:style-name="Strong_20_Emphasis">wykres wartości wycieku</text:span>; maksymalna wartość wycieku wykryta w danym kroku;</text:p>
        </text:list-item>
        <text:list-item>
          <text:p text:style-name="Text_20_body"> <text:span text:style-name="Strong_20_Emphasis">wykres błędów w kontroli magnesu</text:span>; z każdą kontrolą magnesu w wynikiem negatywnym wartość zwiększa się o jedną jednostkę;</text:p>
        </text:list-item>
        <text:list-item>
          <text:p text:style-name="Text_20_body"> <text:span text:style-name="Strong_20_Emphasis">wykres temperatury wykrytej w piekarniku</text:span>.</text:p>
        </text:list-item>
      </text:list>
      <text:p text:style-name="Text_20_body">Na dwóch pierwszych wykresach może zostać wyświetlona różna ilość krzywych w zależności od wybranej ilości stanowisk.</text:p>
      <text:p text:style-name="Text_20_body">Aby zamknąć okno, należy nacisnąć przycisk <text:span text:style-name="Strong_20_Emphasis">Wyjdź</text:span>.</text:p>
      <text:h text:style-name="Heading_20_2" text:outline-level="2"><text:bookmark-start text:name="wynik"/>Wynik<text:bookmark-end text:name="wynik"/></text:h>
      <text:p text:style-name="Text_20_body">
Przy użyciu tej funkcji można otworzyć okno, w którym streszczone zostają wszystkie dane dotyczące próby, oraz przypisać wynik całej próbie, jak również pojedynczym stanowiskom. Przypisane wyniki zostają zapisane w archiwum i mogą zostać włączone do funkcji wyszukiwania prób.</text:p>
      <text:p text:style-name="Text_20_body">Wybrać w menu <text:span text:style-name="Emphasis"><text:span text:style-name="Strong_20_Emphasis">Próba » Wynik</text:span></text:span> lub nacisnąć przyciski <text:span text:style-name="Strong_20_Emphasis">CTRL + E</text:span>, aby uzyskać dostęp do poniższego okna:</text:p>
      <text:p text:style-name="Text_20_body">
<draw:frame draw:style-name="mediacenter" draw:name="Okno &quot;Wyniki próby&quot; Legend" text:anchor-type="paragraph" draw:z-index="0" svg:width="15.875cm"><draw:text-box><text:p text:style-name="legendcenter"><draw:frame draw:style-name="mediacenter" draw:name="Okno &quot;Wyniki próby&quot;" text:anchor-type="paragraph" draw:z-index="0" svg:width="15.875cm" svg:height="7.9904166666667cm"><draw:image xlink:href="Pictures/c991dc3b5c64e7163b7bb0a9fed18bdb.jpg" xlink:type="simple" xlink:show="embed" xlink:actuate="onLoad"/></draw:frame>Okno "Wyniki próby"</text:p></draw:text-box></draw:frame></text:p>
      <text:p text:style-name="Text_20_body">
Dla każdego stanowiska wymienionego na liście podano następujące informacje:</text:p>
      <text:list text:style-name="List_20_1">
        <text:list-item>
          <text:p text:style-name="Text_20_body"> Wykonane cykle : łączna ilość wykonanych cykli (może być mniejsza od przewidzianej ilości, jeśli  przerwano pracę z danym stanowiskiem);</text:p>
        </text:list-item>
        <text:list-item>
          <text:p text:style-name="Text_20_body"> Szczyt przeciwz. (Nm) : maksymalna wartość momentu w kierunku przeciwnym do ruchu wskazówek zegara;</text:p>
        </text:list-item>
        <text:list-item>
          <text:p text:style-name="Text_20_body"> Szczyt zeg. (Nm) : maksymalna wartość momentu w kierunku zgodnym z ruchem wskazówek zegara;</text:p>
        </text:list-item>
        <text:list-item>
          <text:p text:style-name="Text_20_body"> Błędy momentu : ilość obrotów, podczas których wykryto przekroczenie momentu;</text:p>
        </text:list-item>
        <text:list-item>
          <text:p text:style-name="Text_20_body"> Błędy kontaktów : ilość obrotów, podczas których wykryto usterki w kontaktach;</text:p>
        </text:list-item>
        <text:list-item>
          <text:p text:style-name="Text_20_body"> Błędy szczelności : ilość kontroli szczelności, które się nie powiodły;</text:p>
        </text:list-item>
        <text:list-item>
          <text:p text:style-name="Text_20_body"> Błędy magnesu : ilość kontroli szczelności, które się nie powiodły w teście magnesu;</text:p>
        </text:list-item>
        <text:list-item>
          <text:p text:style-name="Text_20_body"> Wynik: wynik przypisany przez operatora.</text:p>
        </text:list-item>
      </text:list>
      <text:p text:style-name="Text_20_body">
W celu przypisania tego samego wyniku równocześnie wszystkim komponentom, należy wybrać <text:span text:style-name="Strong_20_Emphasis">Zaznacz wszystkie</text:span>, następnie wypełnić pole <text:span text:style-name="Strong_20_Emphasis">Wynik komponentu</text:span> i nacisnąć przycisk <text:span text:style-name="Strong_20_Emphasis">Uaktualnij</text:span>. Przy użyciu przycisku <text:span text:style-name="Strong_20_Emphasis">Odwróć zaznaczenie</text:span> można wybrać wszystkie komponenty z wyjątkiem tego, który jest w danej chwili zaznaczony.</text:p>
      <text:p text:style-name="Text_20_body">
Aby eksportować wszystkie wyświetlone informacje, należy nacisnąć przycisk <text:span text:style-name="Strong_20_Emphasis">Eksportuj</text:span> i wprowadzić nazwę dla tworzonego pliku. Dane zostaną wyeksportowane do pliku tekstowego i oddzielone znakiem tabulacji.</text:p>
      <text:p text:style-name="Text_20_body">
Nacisnąć przycisk <text:span text:style-name="Strong_20_Emphasis">Potwierdź</text:span>, aby zapisać przypisane wyniki lub <text:span text:style-name="Strong_20_Emphasis">Wyjdź</text:span>, aby zamknąć bez zapisywania zmi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ie można zmieniać wyników prób otworzonych z archiwum</text:p>
          </table:table-cell>
        </table:table-row>
      </table:table>
      <text:h text:style-name="Heading_20_2" text:outline-level="2"><text:bookmark-start text:name="wylaczenie_stanowiska"/>Wyłączenie stanowiska<text:bookmark-end text:name="wylaczenie_stanowiska"/></text:h>
      <text:p text:style-name="Text_20_body">
Podczas przeprowadzania próby można wykluczyć któreś stanowisko, usuwając wszystkie nabyte dane, i kontynuować próbę z pozostałymi stanowiskami. Wybrać w menu <text:span text:style-name="Emphasis"><text:span text:style-name="Strong_20_Emphasis">Stanowisko » Wyłącz i kontynuuj</text:span> </text:span>, następnie odpowiedzieć Tak na zapytanie o potwierdzeni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ane z wyłączonego z próby stanowiska nie mogą zostać odzyskane.</text:p>
          </table:table-cell>
        </table:table-row>
      </table:table>
      <text:h text:style-name="Heading_20_2" text:outline-level="2"><text:bookmark-start text:name="zapisywanie_stanowiska"/>Zapisywanie stanowiska<text:bookmark-end text:name="zapisywanie_stanowiska"/></text:h>
      <text:p text:style-name="Text_20_body">
Z funkcji tej można skorzystać w celu zapisania w archiwum danych któregoś stanowiska i kontynuowania próby z pozostałymi stanowiskami. Wybrać w menu <text:span text:style-name="Emphasis"><text:span text:style-name="Strong_20_Emphasis">Stanowisko » Zapisz i kontynuuj</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Zapisane stanowisko nie może już zostać włączone do próby.</text:p>
          </table:table-cell>
        </table:table-row>
      </table:table>
      <text:h text:style-name="Heading_20_1" text:outline-level="1"><text:bookmark-start text:name="archiwum_prob"/>Archiwum prób<text:bookmark-end text:name="archiwum_prob"/></text:h>
      <text:p text:style-name="Text_20_body">
W tym rozdziale opisano procedury wyszukiwania i otwierania zapisanych w archiwum lokalnym lub w pamięci zewnętrznej (w sieci, w pamięci USB).</text:p>
      <text:h text:style-name="Heading_20_2" text:outline-level="2"><text:bookmark-start text:name="otwieranie_lokalnej_proby"/>Otwieranie lokalnej próby<text:bookmark-end text:name="otwieranie_lokalnej_proby"/></text:h>
      <text:p text:style-name="Text_20_body">Funkcja ta pozwala załadować i wyświetlić próby zapisane uprzednio w archiwum lokalnym. Należy wybrać w menu hasło <text:span text:style-name="Emphasis"><text:span text:style-name="Strong_20_Emphasis">Archiwum » Próby </text:span></text:span> lub nacisnąć przycisk <text:span text:style-name="Strong_20_Emphasis">F9</text:span>; można również nacisnąć poniższy przycisk na pasku narzędzi:</text:p>
      <text:p text:style-name="Text_20_body">
<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
Spowoduje to otworzenie się poniższego okna:</text:p>
      <text:p text:style-name="Text_20_body">
<draw:frame draw:style-name="mediacenter" draw:name="Okno &quot;Archiwum prób&quot; Legend" text:anchor-type="paragraph" draw:z-index="0" svg:width="10.583333333333cm"><draw:text-box><text:p text:style-name="legendcenter"><draw:frame draw:style-name="mediacenter" draw:name="Okno &quot;Archiwum prób&quot;" text:anchor-type="paragraph" draw:z-index="0" svg:width="10.583333333333cm" svg:height="8.4666666666667cm"><draw:image xlink:href="Pictures/dec898c26eca6e27256b4645246bdfe9.jpg" xlink:type="simple" xlink:show="embed" xlink:actuate="onLoad"/></draw:frame>Okno "Archiwum prób"</text:p></draw:text-box></draw:frame></text:p>
      <text:p text:style-name="Text_20_body">
Naciśnięcie przycisku <text:span text:style-name="Strong_20_Emphasis">Znajdź</text:span> powoduje wyświetlenie wszystkich zapisanych prób. Można również przeprowadzić wyszukiwanie poprzez wprowadzenie części wymaganych informacji w następujące pola:</text:p>
      <text:list text:style-name="List_20_1">
        <text:list-item>
          <text:p text:style-name="Text_20_body"> <text:span text:style-name="Strong_20_Emphasis">Numer</text:span> : numer próby przypisany automatycznie w archiwum;</text:p>
        </text:list-item>
        <text:list-item>
          <text:p text:style-name="Text_20_body"> <text:span text:style-name="Strong_20_Emphasis">Data od .. do ..</text:span> : data rozpoczęcia próby;</text:p>
        </text:list-item>
        <text:list-item>
          <text:p text:style-name="Text_20_body"> <text:span text:style-name="Strong_20_Emphasis">Opis próby</text:span>;</text:p>
        </text:list-item>
        <text:list-item>
          <text:p text:style-name="Text_20_body"> <text:span text:style-name="Strong_20_Emphasis">Dostawca/Rodzaj</text:span>;</text:p>
        </text:list-item>
        <text:list-item>
          <text:p text:style-name="Text_20_body"> <text:span text:style-name="Strong_20_Emphasis">Model</text:span>; </text:p>
        </text:list-item>
        <text:list-item>
          <text:p text:style-name="Text_20_body"> <text:span text:style-name="Strong_20_Emphasis">Opis</text:span>; </text:p>
        </text:list-item>
        <text:list-item>
          <text:p text:style-name="Text_20_body"> <text:span text:style-name="Strong_20_Emphasis">Próbka/Kod/ANC</text:span>: </text:p>
        </text:list-item>
        <text:list-item>
          <text:p text:style-name="Text_20_body"> <text:span text:style-name="Strong_20_Emphasis">Wytłoczenie/Data produkcji</text:span>;</text:p>
        </text:list-item>
        <text:list-item>
          <text:p text:style-name="Text_20_body"> <text:span text:style-name="Strong_20_Emphasis">Partia/Identyfikowalność</text:span>;</text:p>
        </text:list-item>
        <text:list-item>
          <text:p text:style-name="Text_20_body"> <text:span text:style-name="Strong_20_Emphasis">Uwagi</text:span>;</text:p>
        </text:list-item>
        <text:list-item>
          <text:p text:style-name="Text_20_body"> <text:span text:style-name="Strong_20_Emphasis">Wynik próby</text:span>: wynik komponentu przypisany przez operatora.</text:p>
        </text:list-item>
      </text:list>
      <text:p text:style-name="Text_20_body">Po wyświetleniu prób, należy wybrać żądaną próbę i nacisnąć przycisk <text:span text:style-name="Strong_20_Emphasis">Ładuj</text:span>. Wybrana próba zostanie załadowana do listy prób.</text:p>
      <text:p text:style-name="Text_20_body">
Aby usunąć ostatecznie próbę z archiwum, należy nacisnąć przyciski <text:span text:style-name="Strong_20_Emphasis">Usuń</text:span> i odpowiedzieć <text:span text:style-name="Strong_20_Emphasis">Tak</text:span> na zapytanie o potwierdzenie. Funkcja usuwania próby jest dostępna jedynie po wprowadzeniu hasła zabezpieczającego (informacje na ten temat w paragrafie Hasło w rozdziale Narzędzia).</text:p>
      <text:p text:style-name="Text_20_body">
Aby zamknąć okno bez załadowania próby, należy nacisnąć przycisk <text:span text:style-name="Strong_20_Emphasis">Wyjdź</text:span>.</text:p>
      <text:h text:style-name="Heading_20_2" text:outline-level="2"><text:bookmark-start text:name="otwieranie_proby_z_pamieci_zewnetrznej"/>Otwieranie próby z pamięci zewnętrznej<text:bookmark-end text:name="otwieranie_proby_z_pamieci_zewnetrznej"/></text:h>
      <text:p text:style-name="Text_20_body">
Funkcja ta pozwala załadować i wyświetlić próby zapisane na innych jednostkach pamięci w sieci lub pamięciach zewnętrznych. Wybrać z menu Archiwum » Próby zewnętrzne lub nacisnąć przyciski <text:span text:style-name="Strong_20_Emphasis">CTRL + F9</text:span>, a następnie wybrać ścieżkę archiwum:</text:p>
      <text:p text:style-name="Text_20_body"><draw:frame draw:style-name="mediacenter" draw:name="Wybranie ścieżki zapisu prób zewnętrznych Legend" text:anchor-type="paragraph" draw:z-index="0" svg:width="7.9375cm"><draw:text-box><text:p text:style-name="legendcenter"><draw:frame draw:style-name="mediacenter" draw:name="Wybranie ścieżki zapisu prób zewnętrznych" text:anchor-type="paragraph" draw:z-index="0" svg:width="7.9375cm" svg:height="7.223125cm"><draw:image xlink:href="Pictures/fb7b1aea8eb84cf2dc3c99c1b08adbd9.jpg" xlink:type="simple" xlink:show="embed" xlink:actuate="onLoad"/></draw:frame>Wybranie ścieżki zapisu prób zewnętrznych</text:p></draw:text-box></draw:frame></text:p>
      <text:p text:style-name="Text_20_body">Jeśli ścieżka jest prawidłowa, wyświetlone zostanie takie samo okno wyszukiwania i wyboru jak dla prób zapisanych w lokalnym archiwum. Z dalszymi informacjami można zapoznać się w poprzednim paragrafie.</text:p>
      <text:h text:style-name="Heading_20_2" text:outline-level="2"><text:bookmark-start text:name="zamykanie_proby_zapisanej_w_archiwum"/>Zamykanie próby zapisanej w archiwum<text:bookmark-end text:name="zamykanie_proby_zapisanej_w_archiwum"/></text:h>
      <text:p text:style-name="Text_20_body">
Funkcja ta umożliwia zamknięcie próby otwartej z archiwum oznaczonej poniższą ikoną:</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Aby zamknąć próbę, należy najpierw ją zaznaczyć, a następnie wybrać w menu <text:span text:style-name="Emphasis"><text:span text:style-name="Strong_20_Emphasis">Archiwum » Zamknij </text:span></text:span> lub nacisnąć przyciski <text:span text:style-name="Strong_20_Emphasis">CTRL+C</text:span>; można również nacisnąć poniższy przycisk na pasku narzędz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kopia_zapasowa_archiwum"/>Kopia zapasowa archiwum<text:bookmark-end text:name="kopia_zapasowa_archiwum"/></text:h>
      <text:p text:style-name="Text_20_body">
Funkcja ta pozwala wykonać kopię bazy danych oraz wszystkich zapisanych prób na jednostce pamięci w sieci lub na pamięci zewnętrznej.</text:p>
      <text:p text:style-name="Text_20_body">Wybrać w menu <text:span text:style-name="Emphasis"><text:span text:style-name="Strong_20_Emphasis">Archiwum » Kopia zapasowa</text:span></text:span>, aby przejść do poniższego panelu:</text:p>
      <text:p text:style-name="Text_20_body">
<draw:frame draw:style-name="mediacenter" draw:name="Aplikacja do wykonywania kopii zapasowej Legend" text:anchor-type="paragraph" draw:z-index="0" svg:width="6.35cm"><draw:text-box><text:p text:style-name="legendcenter"><draw:frame draw:style-name="mediacenter" draw:name="Aplikacja do wykonywania kopii zapasowej" text:anchor-type="paragraph" draw:z-index="0" svg:width="6.35cm" svg:height="10.874375cm"><draw:image xlink:href="Pictures/4f85b98489d6028244c1024369a62376.jpg" xlink:type="simple" xlink:show="embed" xlink:actuate="onLoad"/></draw:frame>Aplikacja do wykonywania kopii zapasowej</text:p></draw:text-box></draw:frame></text:p>
      <text:p text:style-name="Text_20_body">
Przy otwarciu zostaje automatycznie wyświetlona ostatnia użyta ścieżka, wystarczy więc nacisnąć przycisk <text:span text:style-name="Strong_20_Emphasis">Rozpocznij</text:span> i poczekać na zakończenie kopiowania. Kopia zapasowa może być dwojakiego rodzaju:</text:p>
      <text:list text:style-name="List_20_1">
        <text:list-item>
          <text:p text:style-name="Text_20_body"> <text:span text:style-name="Strong_20_Emphasis">Przyrostowa kopia zapasowa</text:span>: kopiuje wszystkie pliki których nie ma w katalogu docelowym;</text:p>
        </text:list-item>
        <text:list-item>
          <text:p text:style-name="Text_20_body"> <text:span text:style-name="Strong_20_Emphasis">Pełna kopia zapasowa</text:span>: kopiuje wszystkie pliki do katalogu docelowego i zapisuje ewentualnie powtarzające się pliki na już istniejących (z tą samą nazwą, związanych więc z oprogramowaniem GasTapsTestSystem).</text:p>
        </text:list-item>
      </text:list>
      <text:p text:style-name="Text_20_body">Przy użyciu przycisku <text:span text:style-name="Strong_20_Emphasis">Zmień</text:span> można wskazać inną ścieżkę.</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W skopiowanej bazie danych znajdują się również dane kalibracji stanowisk.</text:p>
          </table:table-cell>
        </table:table-row>
      </table:table>
      <text:h text:style-name="Heading_20_1" text:outline-level="1"><text:bookmark-start text:name="archiwum_komponentow_i_programow"/>Archiwum komponentów i programów<text:bookmark-end text:name="archiwum_komponentow_i_programow"/></text:h>
      <text:p text:style-name="Text_20_body">
W paragrafach niniejszego rozdziału opisano interfejsy i funkcje służące do zarządzania archiwum komponentów, programów standardowych i zaawansowanych. Zwykłe wyświetlanie danych nie jest ograniczone, ale dla zarządzania archiwami konieczne jest wprowadzenie hasła, jak opisano to w paragrafie Hasło w rozdziale Narzędzia).</text:p>
      <text:h text:style-name="Heading_20_1" text:outline-level="1"><text:bookmark-start text:name="komponenty"/>Komponenty<text:bookmark-end text:name="komponenty"/></text:h>
      <text:p text:style-name="Text_20_body">Aby wejść w zarządzania archiwum komponentów, należy wybrać w menu <text:span text:style-name="Emphasis"><text:span text:style-name="Strong_20_Emphasis">Archiwum » Komponenty </text:span></text:span> lub nacisnąć przycisk <text:span text:style-name="Strong_20_Emphasis">F2</text:span>; można również nacisnąć poniższy przycisk na pasku narzędzi:</text:p>
      <text:p text:style-name="Text_20_body">
<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
Spowoduje to otworzenie się poniższego okna:</text:p>
      <text:p text:style-name="Text_20_body">
<draw:frame draw:style-name="mediacenter" draw:name="Okno &quot;Zarządzanie komponentami&quot; Legend" text:anchor-type="paragraph" draw:z-index="0" svg:width="10.583333333333cm"><draw:text-box><text:p text:style-name="legendcenter"><draw:frame draw:style-name="mediacenter" draw:name="Okno &quot;Zarządzanie komponentami&quot;" text:anchor-type="paragraph" draw:z-index="0" svg:width="10.583333333333cm" svg:height="7.9639583333333cm"><draw:image xlink:href="Pictures/70a02b3da5a1af19c20ba65f001acb8a.jpg" xlink:type="simple" xlink:show="embed" xlink:actuate="onLoad"/></draw:frame>Okno "Zarządzanie komponentami"</text:p></draw:text-box></draw:frame></text:p>
      <text:p text:style-name="Text_20_body">Aby dodać komponent, należy:
</text:p>
      <text:list text:style-name="List_20_1">
        <text:list-item>
          <text:p text:style-name="Text_20_body"> Kliknąć myszką przycisk <text:span text:style-name="Strong_20_Emphasis">Nowy</text:span>.</text:p>
        </text:list-item>
        <text:list-item>
          <text:p text:style-name="Text_20_body"> Wprowadzić poszczególne informacje w odpowiednie pola;</text:p>
        </text:list-item>
        <text:list-item>
          <text:p text:style-name="Text_20_body"> Nacisnąć przycisk <text:span text:style-name="Strong_20_Emphasis">Uaktualnij</text:span>, aby zapisać dane.</text:p>
        </text:list-item>
      </text:list>
      <text:p text:style-name="Text_20_body">
Aby zmienić dane dotyczące komponentu, należy:
</text:p>
      <text:list text:style-name="List_20_1">
        <text:list-item>
          <text:p text:style-name="Text_20_body"> Wybrać z listy komponent, którego dane chce się zmienić.</text:p>
        </text:list-item>
        <text:list-item>
          <text:p text:style-name="Text_20_body"> Zmienić wyświetlane informacje;</text:p>
        </text:list-item>
        <text:list-item>
          <text:p text:style-name="Text_20_body"> Nacisnąć przycisk <text:span text:style-name="Strong_20_Emphasis">Uaktualnij</text:span>, aby zapisać dane.</text:p>
        </text:list-item>
      </text:list>
      <text:p text:style-name="Text_20_body">Aby usunąć komponent, należy:
</text:p>
      <text:list text:style-name="List_20_1">
        <text:list-item>
          <text:p text:style-name="Text_20_body"> Wybrać z listy komponent, którego dane chce się usunąć.</text:p>
        </text:list-item>
        <text:list-item>
          <text:p text:style-name="Text_20_body"> Nacisnąć przycisk <text:span text:style-name="Strong_20_Emphasis">Usuń</text:span> i gdy pojawi się prośba o potwierdzenie, kliknąć na przycisk <text:span text:style-name="Strong_20_Emphasis">Tak</text:span>.</text:p>
        </text:list-item>
      </text:list>
      <text:p text:style-name="Text_20_body">Aby opuścić okno, należy kliknąć myszką na przycisk <text:span text:style-name="Strong_20_Emphasis">Wyjdź</text:span>.</text:p>
      <text:p text:style-name="Text_20_body">
Na dane identyfikacyjne komponentów składają się następujące informacje:</text:p>
      <text:h text:style-name="Heading_20_5" text:outline-level="5"><text:bookmark-start text:name="dostawca_rodzaj"/>Dostawca/Rodzaj<text:bookmark-end text:name="dostawca_rodzaj"/></text:h>
      <text:p text:style-name="Text_20_body">Producent komponentu lub rodzaj komponentu.</text:p>
      <text:h text:style-name="Heading_20_5" text:outline-level="5"><text:bookmark-start text:name="model"/>Model<text:bookmark-end text:name="model"/></text:h>
      <text:p text:style-name="Text_20_body">Kod identyfikacyjny komponentu.</text:p>
      <text:h text:style-name="Heading_20_5" text:outline-level="5"><text:bookmark-start text:name="opis"/>Opis<text:bookmark-end text:name="opis"/></text:h>
      <text:p text:style-name="Text_20_body">Ewentualny opis.</text:p>
      <text:h text:style-name="Heading_20_5" text:outline-level="5"><text:bookmark-start text:name="obrot_lw"/>Obrót Lw<text:bookmark-end text:name="obrot_lw"/></text:h>
      <text:p text:style-name="Text_20_body">Określa kąt maksymalnego obrotu w kierunku przeciwnym do ruchu wskazówek zegara od 0° do 360°.</text:p>
      <text:h text:style-name="Heading_20_5" text:outline-level="5"><text:bookmark-start text:name="obrot_pr"/>Obrót Pr<text:bookmark-end text:name="obrot_pr"/></text:h>
      <text:p text:style-name="Text_20_body">Określa kąt maksymalnego obrotu w kierunku zgodnym z ruchem wskazówek zegara od 0° do 360°.</text:p>
      <text:h text:style-name="Heading_20_5" text:outline-level="5"><text:bookmark-start text:name="moment_maksymalny"/>Moment maksymalny<text:bookmark-end text:name="moment_maksymalny"/></text:h>
      <text:p text:style-name="Text_20_body">To wartość maksymalnego dopuszczalnego momentu, po przekroczeniu której komponent jest uznawany przez maszynę za uszkodzony. Wartość jest wyrażona w Nm (niuton/metr).</text:p>
      <text:h text:style-name="Heading_20_5" text:outline-level="5"><text:bookmark-start text:name="kontakty_osiowe"/>Kontakty osiowe<text:bookmark-end text:name="kontakty_osiowe"/></text:h>
      <text:p text:style-name="Text_20_body">Ilość kontaktów, jakie mogą zmienić stan podczas ruchu osiowego (naciśnięcie/zwolnienie). W systemie można przetestować maksymalnie tylko jeden kontakt osiowy.</text:p>
      <text:h text:style-name="Heading_20_5" text:outline-level="5"><text:bookmark-start text:name="kontakty_obrotu"/>Kontakty obrotu<text:bookmark-end text:name="kontakty_obrotu"/></text:h>
      <text:p text:style-name="Text_20_body">Ilość kontaktów, jakie mogą wielokrotnie zmienić stan podczas obrotu w lewo lub w prawo. W systemie można przetestować maksymalnie trzy kontakty tego typu.</text:p>
      <text:h text:style-name="Heading_20_5" text:outline-level="5"><text:bookmark-start text:name="cisnienie"/>Ciśnienie<text:bookmark-end text:name="cisnienie"/></text:h>
      <text:p text:style-name="Text_20_body">Oznacza ciśnienie znamionowe, jakie może być wywierane na komponent. Wprowadzić 0, aby wyłączyć wyświetlanie i kontrolę.</text:p>
      <text:h text:style-name="Heading_20_5" text:outline-level="5"><text:bookmark-start text:name="tolerancja_cisnienia"/>Tolerancja ciśnienia<text:bookmark-end text:name="tolerancja_cisnienia"/></text:h>
      <text:p text:style-name="Text_20_body">Oznacza przedział, w obrębie którego zmierzone ciśnienie jest uznawane za prawidłowe.</text:p>
      <text:h text:style-name="Heading_20_2" text:outline-level="2"><text:bookmark-start text:name="programy"/>Programy<text:bookmark-end text:name="programy"/></text:h>
      <text:p text:style-name="Text_20_body">
Oprogramowanie GasTapsEnhTestSystem przewiduje dwa rodzaje programów do przeprowadzania prób: <text:span text:style-name="Strong_20_Emphasis">programy standardowe</text:span> i <text:span text:style-name="Strong_20_Emphasis">programy zaawansowane</text:span>.</text:p>
      <text:p text:style-name="Text_20_body">Programy standardowe mogą być wykorzystywane do przeprowadzania cykli z tylko jednym obrotem w kierunku otwierania i późniejszym powrotem w położenie początkowe. Programy zaawansowane pozwalają na wykonanie, w tym samym cyklu, kilku obrotów w różne położenia. Przy użyciu programów zaawansowanych można również przeprowadzać kontrole szczelności.</text:p>
      <text:h text:style-name="Heading_20_3" text:outline-level="3"><text:bookmark-start text:name="programy_standardowe"/>Programy standardowe<text:bookmark-end text:name="programy_standardowe"/></text:h>
      <text:p text:style-name="Text_20_body">
Aby wejść w zarządzania archiwum programów standardowych, należy wybrać w menu <text:span text:style-name="Emphasis"><text:span text:style-name="Strong_20_Emphasis">Archiwum » Programy standardowe </text:span></text:span> lub nacisnąć przycisk <text:span text:style-name="Strong_20_Emphasis">F3</text:span>; można również nacisnąć poniższy przycisk na pasku narzędzi:</text:p>
      <text:p text:style-name="Text_20_body">
<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
Spowoduje to otworzenie się poniższego okna:</text:p>
      <text:p text:style-name="Text_20_body">
<draw:frame draw:style-name="mediacenter" draw:name="Okno zarządzania programami standardowymi Legend" text:anchor-type="paragraph" draw:z-index="0" svg:width="13.229166666667cm"><draw:text-box><text:p text:style-name="legendcenter"><draw:frame draw:style-name="mediacenter" draw:name="Okno zarządzania programami standardowymi" text:anchor-type="paragraph" draw:z-index="0" svg:width="13.229166666667cm" svg:height="9.5514583333333cm"><draw:image xlink:href="Pictures/5a6cdcb939a7d773d8ea4dc3d56bd1ef.jpg" xlink:type="simple" xlink:show="embed" xlink:actuate="onLoad"/></draw:frame>Okno zarządzania programami standardowymi</text:p></draw:text-box></draw:frame></text:p>
      <text:p text:style-name="Text_20_body">
Ekran jest podzielony na dwie części: panel górny jest używany do dodawania, zmieniania i usuwania programów; panel dolny do dodawania, zmieniania i usuwania kroków wybranego programu.</text:p>
      <text:p text:style-name="Text_20_body">
Aby dodać program, należy:
</text:p>
      <text:list text:style-name="List_20_1">
        <text:list-item>
          <text:p text:style-name="Text_20_body"> Nacisnąć przycisk <text:span text:style-name="Strong_20_Emphasis">Nowy</text:span>.</text:p>
        </text:list-item>
        <text:list-item>
          <text:p text:style-name="Text_20_body"> Wpisać nazwę nowego programu w polu Nazwa Programu;</text:p>
        </text:list-item>
        <text:list-item>
          <text:p text:style-name="Text_20_body"> Nacisnąć przycisk <text:span text:style-name="Strong_20_Emphasis">Uaktualnij</text:span>, aby zapisać dane;</text:p>
        </text:list-item>
        <text:list-item>
          <text:p text:style-name="Text_20_body"> Kontynuować w sposób opisany w kolejnym paragrafie poświeconym wprowadzaniu Kroków.</text:p>
        </text:list-item>
      </text:list>
      <text:p text:style-name="Text_20_body">Aby zmienić nazwę programu, należy:
</text:p>
      <text:list text:style-name="List_20_1">
        <text:list-item>
          <text:p text:style-name="Text_20_body"> Wybrać z listy program, który chce się zmienić.</text:p>
        </text:list-item>
        <text:list-item>
          <text:p text:style-name="Text_20_body"> Wpisać nową nazwę w polu Nazwa Programu.</text:p>
        </text:list-item>
        <text:list-item>
          <text:p text:style-name="Text_20_body"> Nacisnąć przycisk <text:span text:style-name="Strong_20_Emphasis">Uaktualnij</text:span>, aby zapisać dane.</text:p>
        </text:list-item>
      </text:list>
      <text:p text:style-name="Text_20_body">Aby usunąć program, należy:
</text:p>
      <text:list text:style-name="List_20_1">
        <text:list-item>
          <text:p text:style-name="Text_20_body"> Wybrać z listy program, który chce się zmienić.</text:p>
        </text:list-item>
        <text:list-item>
          <text:p text:style-name="Text_20_body"> Kliknąć na przycisk <text:span text:style-name="Strong_20_Emphasis">Usuń</text:span> i gdy pojawi się prośba o potwierdzenie, kliknąć na przycisk <text:span text:style-name="Strong_20_Emphasis">Tak</text:span>.</text:p>
        </text:list-item>
      </text:list>
      <text:h text:style-name="Heading_20_4" text:outline-level="4"><text:bookmark-start text:name="krok"/>Krok<text:bookmark-end text:name="krok"/></text:h>
      <text:p text:style-name="Text_20_body">
Dla każdego programu konieczne jest wprowadzenie co najmniej jednego kroku, czyli fazy, która powtarza się pewną ilość razy zanim przejdzie się do kolejnej.</text:p>
      <text:p text:style-name="Text_20_body">
Aby dodać krok, należy:
</text:p>
      <text:list text:style-name="List_20_1">
        <text:list-item>
          <text:p text:style-name="Text_20_body"> Kliknąć myszką na przycisk <text:span text:style-name="Strong_20_Emphasis">Nowy</text:span>.</text:p>
        </text:list-item>
        <text:list-item>
          <text:p text:style-name="Text_20_body"> Wprowadzić wymagane dane w pola tekstowe;</text:p>
        </text:list-item>
        <text:list-item>
          <text:p text:style-name="Text_20_body"> Nacisnąć przycisk <text:span text:style-name="Strong_20_Emphasis">Uaktualnij</text:span>, aby zapisać dane.</text:p>
        </text:list-item>
      </text:list>
      <text:p text:style-name="Text_20_body">Aby zmienić krok, należy:
</text:p>
      <text:list text:style-name="List_20_1">
        <text:list-item>
          <text:p text:style-name="Text_20_body"> Wybrać na liście krok, który chce się zmienić.</text:p>
        </text:list-item>
        <text:list-item>
          <text:p text:style-name="Text_20_body"> Zmienić żądane informacje w wyświetlonych polach tekstowych;</text:p>
        </text:list-item>
        <text:list-item>
          <text:p text:style-name="Text_20_body"> Nacisnąć przycisk <text:span text:style-name="Strong_20_Emphasis">Uaktualnij</text:span>, aby zapisać dane.</text:p>
        </text:list-item>
      </text:list>
      <text:p text:style-name="Text_20_body">Aby usunąć krok, należy:
</text:p>
      <text:list text:style-name="List_20_1">
        <text:list-item>
          <text:p text:style-name="Text_20_body"> Wybrać na liście krok, który chce się usunąć.</text:p>
        </text:list-item>
        <text:list-item>
          <text:p text:style-name="Text_20_body"> Kliknąć na przycisk <text:span text:style-name="Strong_20_Emphasis">Usuń</text:span> i gdy pojawi się prośba o potwierdzenie, kliknąć na przycisk <text:span text:style-name="Strong_20_Emphasis">Tak</text:span>.</text:p>
        </text:list-item>
      </text:list>
      <text:p text:style-name="Text_20_body">
Możliwe jest również utworzenie kopii któregoś z istniejących już kroków: 
</text:p>
      <text:list text:style-name="List_20_1">
        <text:list-item>
          <text:p text:style-name="Text_20_body"> Wybrać na liście krok, który chce się skopiować.</text:p>
        </text:list-item>
        <text:list-item>
          <text:p text:style-name="Text_20_body"> Kliknąć myszką na przycisk <text:span text:style-name="Strong_20_Emphasis">Kopiuj</text:span>.</text:p>
        </text:list-item>
      </text:list>
      <text:p text:style-name="Text_20_body">Aby opuścić archiwum, należy kliknąć myszką na przycisk <text:span text:style-name="Strong_20_Emphasis">Wyjdź</text:span>.</text:p>
      <text:p text:style-name="Text_20_body">Dla każdego kroku należy wprowadzić następujące parametry:</text:p>
      <text:h text:style-name="Heading_20_5" text:outline-level="5"><text:bookmark-start text:name="ilosc_cykli"/>Ilość cykli<text:bookmark-end text:name="ilosc_cykli"/></text:h>
      <text:p text:style-name="Text_20_body">
To ilość cykli, jaką należy wykonać. Każdy cykl składa się z jednego obrotu w kierunku przeciwnym do ruchu zegara i w kierunku zgodnym z ruchem zegara lub odwrotnie w zależności od początkowego kierunku obrotu.</text:p>
      <text:h text:style-name="Heading_20_5" text:outline-level="5"><text:bookmark-start text:name="poczatek_obrotu"/>Początek obrotu<text:bookmark-end text:name="poczatek_obrotu"/></text:h>
      <text:p text:style-name="Text_20_body">
To stopnie na początku obrotu. Jeśli ich wartość jest różna od zera, przy rozpoczęciu lub ponownym uruchomieniu próby, przeprowadzony zostanie ruch umożliwiający osiągnięcie ustawionego położenia.</text:p>
      <text:h text:style-name="Heading_20_5" text:outline-level="5"><text:bookmark-start text:name="koniec_obrotu"/>Koniec obrotu<text:bookmark-end text:name="koniec_obrotu"/></text:h>
      <text:p text:style-name="Text_20_body">
To stopnie, po których osiągnięciu ustaje ruch. Jeśli zostaje wprowadzona wartość “0”, przeprowadzony zostaje obrót do oporu; zatrzymanie ma miejsce wraz z przekroczeniem obrotu maksymalnego równego ok. 0,6 Nm. Jeśli program przewiduje przynajmniej jeden krok z przesuwem do oporu, obrót maksymalny komponentu zostanie automatycznie zaktualizowany. Po rozpoczęciu kroku podczas pomiaru komponent zostanie obrócony w kierunku zgodnym lub przeciwnym do ruchu wskazówek zegara.   </text:p>
      <text:h text:style-name="Heading_20_5" text:outline-level="5"><text:bookmark-start text:name="stopnie_na_sekunde"/>Stopnie na sekundę<text:bookmark-end text:name="stopnie_na_sekunde"/></text:h>
      <text:p text:style-name="Text_20_body">
Prędkość obrotu.</text:p>
      <text:h text:style-name="Heading_20_5" text:outline-level="5"><text:bookmark-start text:name="cykle_pomiaru_momentu"/>Cykle pomiaru momentu<text:bookmark-end text:name="cykle_pomiaru_momentu"/></text:h>
      <text:p text:style-name="Text_20_body">
Oznacza co ile cykli zostaje wykonany ruch z prędkością pomiaru (ustawianą w opcjach programu, tak jak to opisano w paragrafie Opcje w rozdziale <text:span text:style-name="Strong_20_Emphasis">Ustawienia</text:span>), podczas którego zostają zapisane wartości momentu.</text:p>
      <text:h text:style-name="Heading_20_5" text:outline-level="5"><text:bookmark-start text:name="cykle_ruch_osiowego"/>Cykle ruch osiowego<text:bookmark-end text:name="cykle_ruch_osiowego"/></text:h>
      <text:p text:style-name="Text_20_body">
Oznacza co ile cykli zostaje wykonany ruch osiowy w celu zwolnienia lub naciśnięcia kurka.</text:p>
      <text:h text:style-name="Heading_20_5" text:outline-level="5"><text:bookmark-start text:name="t._piekarnika_c"/>T. piekarnika (°C)<text:bookmark-end text:name="t._piekarnika_c"/></text:h>
      <text:p text:style-name="Text_20_body">
Temperatura zadana w piekarniku na cały czas trwania kroku. Zachowanie piekarnika podczas zmiany temperatury można zmieniać w opcjach programu (zob. paragraf Opcje w rozdziale Ustawienia).</text:p>
      <text:h text:style-name="Heading_20_5" text:outline-level="5"><text:bookmark-start text:name="temperatura_piekarnika_stopnie"/>Temperatura piekarnika (stopnie)<text:bookmark-end text:name="temperatura_piekarnika_stopnie"/></text:h>
      <text:p text:style-name="Text_20_body">
Oznacza temperaturę piekarnika do ustawienia na cały czas trwania kroku; jest ona wyrażona w stopniach i mieści się w zakresie od 20 do 200.</text:p>
      <text:h text:style-name="Heading_20_5" text:outline-level="5"><text:bookmark-start text:name="cykle_zwalniania"/>Cykle zwalniania<text:bookmark-end text:name="cykle_zwalniania"/></text:h>
      <text:p text:style-name="Text_20_body">
Oznacza co ile cykli kurek zostaje zwolniony, a następnie naciśnięty pod koniec obrotu w położeniu „Otwarty”.</text:p>
      <text:h text:style-name="Heading_20_5" text:outline-level="5"><text:bookmark-start text:name="oczekiwanie_pod_koniec_obrotu"/>Oczekiwanie pod koniec obrotu<text:bookmark-end text:name="oczekiwanie_pod_koniec_obrotu"/></text:h>
      <text:p text:style-name="Text_20_body">
Oznacza czas oczekiwania, wyrażony w sekundach, przed rozpoczęciem ruchu w przeciwnym kierunku.</text:p>
      <text:h text:style-name="Heading_20_5" text:outline-level="5"><text:bookmark-start text:name="kierunek"/>Kierunek<text:bookmark-end text:name="kierunek"/></text:h>
      <text:p text:style-name="Text_20_body">
Oznacza kierunek pierwszego ruchu: zgodnym lub przeciwny do ruchu wskazówek zegara. Jeśli chce się przetestować kurek z położeniem 0 na środku, który przewiduje więc obrót w obu kierunkach, przed rozpoczęciem próby należy wyłączyć opcję szukania położenia początkowego, tak jak to opisano w paragrafie Opcje w rozdziale Ustawienia.</text:p>
      <text:h text:style-name="Heading_20_5" text:outline-level="5"><text:bookmark-start text:name="kontakty_osiowe1"/>Kontakty osiowe<text:bookmark-end text:name="kontakty_osiowe1"/></text:h>
      <text:p text:style-name="Text_20_body">
Ustawić tę wartość na <text:span text:style-name="Strong_20_Emphasis">“1”</text:span>, aby przeprowadzić test kontaktu osiowego podczas naciskania i zwalniana lub na <text:span text:style-name="Strong_20_Emphasis">“0”</text:span>, jeśli nie chce się przeprowadzać żadnego testu.</text:p>
      <text:p text:style-name="Text_20_body">Jeśli wykonywanie testu jest aktywowane, jego wynik będzie pozytywny w przypadku wykrycia dwóch zmian stanu podczas naciskania i zwalniania.</text:p>
      <text:h text:style-name="Heading_20_5" text:outline-level="5"><text:bookmark-start text:name="kontakty_obrotu1"/>Kontakty obrotu<text:bookmark-end text:name="kontakty_obrotu1"/></text:h>
      <text:p text:style-name="Text_20_body">
Podczas obrotu można przetestować maksymalnie 3 kontakty. Po ustawieniu wartości różnej od 0 obrót zakończy się wynikiem pozytywnym, jeśli dla każdego z kontaktów system wykryje zmianę stanu zarówno w ruchu w kierunku otwierania, jak i w powrocie w położenie początkowe.</text:p>
      <text:h text:style-name="Heading_20_3" text:outline-level="3"><text:bookmark-start text:name="programy_zaawansowane"/>Programy zaawansowane<text:bookmark-end text:name="programy_zaawansowane"/></text:h>
      <text:p text:style-name="Text_20_body">
Aby wejść w zarządzania archiwum programów zaawansowanych, należy wybrać w menu <text:span text:style-name="Emphasis"><text:span text:style-name="Strong_20_Emphasis">Archiwum » Programy zaawansowane </text:span></text:span> lub nacisnąć przycisk <text:span text:style-name="Strong_20_Emphasis">F4</text:span>; można również nacisnąć poniższy przycisk na pasku narzędzi:</text:p>
      <text:p text:style-name="Text_20_body">
<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
Spowoduje to otworzenie się poniższego okna:</text:p>
      <text:p text:style-name="Text_20_body">
<draw:frame draw:style-name="mediacenter" draw:name="Okno zarządzania programami zaawansowanymi Legend" text:anchor-type="paragraph" draw:z-index="0" svg:width="10.583333333333cm"><draw:text-box><text:p text:style-name="legendcenter"><draw:frame draw:style-name="mediacenter" draw:name="Okno zarządzania programami zaawansowanymi" text:anchor-type="paragraph" draw:z-index="0" svg:width="10.583333333333cm" svg:height="8.4666666666667cm"><draw:image xlink:href="Pictures/a3adedb2ce82ceb07a9bd6742d1a6c78.jpg" xlink:type="simple" xlink:show="embed" xlink:actuate="onLoad"/></draw:frame>Okno zarządzania programami zaawansowanymi</text:p></draw:text-box></draw:frame></text:p>
      <text:p text:style-name="Text_20_body">
W odróżnieniu od programów standardowych, programy zaawansowane dzielą się na bloki. Każdy blok, powtarzany przez ustaloną ilość cykli, może zawierać jedno lub kilka poleceń, które wybiera się z dostępnej listy.</text:p>
      <text:p text:style-name="Text_20_body">
Okno zarządzania dzieli się na trzy panele: po lewej stronie znajduje się lista programów, na środku lista bloków oraz poleceń należących do wybranego programu, po prawej stronie lista poleceń, które można wprowadzić.</text:p>
      <text:h text:style-name="Heading_20_4" text:outline-level="4"><text:bookmark-start text:name="programy1"/>Programy<text:bookmark-end text:name="programy1"/></text:h>
      <text:p text:style-name="Text_20_body">Aby utworzyć nowy program zaawansowany, należy:
</text:p>
      <text:list text:style-name="List_20_1">
        <text:list-item>
          <text:p text:style-name="Text_20_body"> Kliknąć prawym przyciskiem na listę programów i wybrać <text:span text:style-name="Strong_20_Emphasis">Nowy</text:span>, z menu, które się otworzy;</text:p>
        </text:list-item>
        <text:list-item>
          <text:p text:style-name="Text_20_body"> Wprowadzić nazwę programu i nacisnąć <text:span text:style-name="Strong_20_Emphasis">Ok</text:span>.</text:p>
        </text:list-item>
      </text:list>
      <text:p text:style-name="Text_20_body">Aby zmienić nazwę programu zaawansowanego, należy:
</text:p>
      <text:list text:style-name="List_20_1">
        <text:list-item>
          <text:p text:style-name="Text_20_body"> Kliknąć prawym przyciskiem na program, którego nazwę chce się zmienić i wybrać <text:span text:style-name="Strong_20_Emphasis">Nowy</text:span> z menu, jakie się otworzy;</text:p>
        </text:list-item>
      </text:list>
      <text:p text:style-name="Text_20_body">Aby utworzyć kopię istniejącego programu, należy:
</text:p>
      <text:list text:style-name="List_20_1">
        <text:list-item>
          <text:p text:style-name="Text_20_body"> Kliknąć prawym przyciskiem na program, którego chce się skopiować i wybrać <text:span text:style-name="Strong_20_Emphasis">Kopiuj</text:span> z menu, jakie się otworzy;</text:p>
        </text:list-item>
        <text:list-item>
          <text:p text:style-name="Text_20_body"> Na końcu listy pojawi się identyczna kopia wybranego programu, z taką samą nazwą.</text:p>
        </text:list-item>
      </text:list>
      <text:p text:style-name="Text_20_body">Aby usunąć program zaawansowany, należy:
</text:p>
      <text:list text:style-name="List_20_1">
        <text:list-item>
          <text:p text:style-name="Text_20_body"> Kliknąć prawym przyciskiem na program, który chce się usunąć i wybrać <text:span text:style-name="Strong_20_Emphasis">Usuń</text:span> z menu, jakie się otworzy;</text:p>
        </text:list-item>
        <text:list-item>
          <text:p text:style-name="Text_20_body"> Następnie należy odpowiedzieć <text:span text:style-name="Strong_20_Emphasis">Tak</text:span> na zapytanie o potwierdzenie.</text:p>
        </text:list-item>
      </text:list>
      <text:h text:style-name="Heading_20_4" text:outline-level="4"><text:bookmark-start text:name="bloki"/>Bloki<text:bookmark-end text:name="bloki"/></text:h>
      <text:p text:style-name="Text_20_body">Aby utworzyć nowy blok, należy:
</text:p>
      <text:list text:style-name="List_20_1">
        <text:list-item>
          <text:p text:style-name="Text_20_body"> Wybrać żądany program zaawansowany;</text:p>
        </text:list-item>
        <text:list-item>
          <text:p text:style-name="Text_20_body"> Kliknąć prawym przyciskiem na środkową listę i wybrać <text:span text:style-name="Strong_20_Emphasis">Nowy blok</text:span>, z menu, które się otworzy;</text:p>
        </text:list-item>
        <text:list-item>
          <text:p text:style-name="Text_20_body"> Wprowadzić opis bloku, ilość cykli, liczbę, która określa co ile cykli należy zapisywać krzywą oraz maksymalny moment, jeśli jest on inny od wstępnie zdefiniowanej wartości;</text:p>
        </text:list-item>
        <text:list-item>
          <text:p text:style-name="Text_20_body"> Nacisnąć przycisk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Możliwe jest utworzenie bloku z ilością cykli równą 0, w który można wprowadzić jedynie polecenie początku i końca bloku (zabronione jest wprowadzanie polecenie cyklicznych).</text:p>
          </table:table-cell>
        </table:table-row>
      </table:table>
      <text:p text:style-name="Text_20_body">Aby zmienić blok, należy:
</text:p>
      <text:list text:style-name="List_20_1">
        <text:list-item>
          <text:p text:style-name="Text_20_body"> Kliknąć prawym przyciskiem, aby wybrać blok, który chce się zmienić, a następnie wybrać <text:span text:style-name="Strong_20_Emphasis">Zmień blok</text:span> z menu, jakie się otworzy;</text:p>
        </text:list-item>
        <text:list-item>
          <text:p text:style-name="Text_20_body"> Zmienić parametry w kolejnym oknie;</text:p>
        </text:list-item>
        <text:list-item>
          <text:p text:style-name="Text_20_body"> Nacisnąć przycisk <text:span text:style-name="Strong_20_Emphasis">Ok</text:span>, aby potwierdzić wprowadzone zmiany.</text:p>
        </text:list-item>
      </text:list>
      <text:p text:style-name="Text_20_body">
Aby usunąć blok, należy:
</text:p>
      <text:list text:style-name="List_20_1">
        <text:list-item>
          <text:p text:style-name="Text_20_body"> Kliknąć prawym przyciskiem, aby wybrać blok, który chce się usunąć, a następnie wybrać <text:span text:style-name="Strong_20_Emphasis">Usuń blok</text:span> z menu, jakie się otworzy;</text:p>
        </text:list-item>
        <text:list-item>
          <text:p text:style-name="Text_20_body"> Następnie należy odpowiedzieć <text:span text:style-name="Strong_20_Emphasis">Tak</text:span> na zapytanie o potwierdzenie.</text:p>
        </text:list-item>
      </text:list>
      <text:p text:style-name="Text_20_body">
Aby skopiować blok, należy:
</text:p>
      <text:list text:style-name="List_20_1">
        <text:list-item>
          <text:p text:style-name="Text_20_body"> Kliknąć prawym przyciskiem, aby wybrać blok, który chce się skopiować, a następnie wybrać <text:span text:style-name="Strong_20_Emphasis">Kopiuj blok</text:span> z menu, jakie się otworzy;</text:p>
        </text:list-item>
      </text:list>
      <text:p text:style-name="Text_20_body">Możliwe jest również utworzenie połączenia z blokiem. Połączenie tworzy identyczną kopię wybranego bloku i każda zmiana wprowadzona do jednego z bloków, jest automatycznie wprowadzona również do drugiego. Możliwe jest również utworzenie kilku połączeń z każdym blokiem.
</text:p>
      <text:list text:style-name="List_20_1">
        <text:list-item>
          <text:p text:style-name="Text_20_body"> Kliknąć prawym przyciskiem, aby wybrać żądany blok, a następnie wybrać <text:span text:style-name="Strong_20_Emphasis">Utwórz połączenie z tym blokiem</text:span> z menu, jakie się otworzy.</text:p>
        </text:list-item>
      </text:list>
      <text:h text:style-name="Heading_20_4" text:outline-level="4"><text:bookmark-start text:name="polecenia"/>Polecenia<text:bookmark-end text:name="polecenia"/></text:h>
      <text:p text:style-name="Text_20_body">W panelu po prawej stronie widoczna jest lista poleceń, które można wprowadzać do bloków.</text:p>
      <text:p text:style-name="Text_20_body">
W celu dodania polecenia, należy przeciągnąć je myszką na blok, w który chce się go wprowadzić. Należy zdefiniować, czy jest to polecenie wykonywane jednorazowo czy też będzie wykonywane przy każdym cyklu bloku. Wprowadzić parametry, w zależności od polecenia, i nacisnąć przycisk <text:span text:style-name="Strong_20_Emphasis">*Ok</text:span>*, aby je potwierdzić.</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lecenia wykonywane jednorazowo są wykonywane tylko jeden raz przy pierwszym uruchomieniu lub przy każdym ponownym uruchomieniu próby.</text:p>
          </table:table-cell>
        </table:table-row>
      </table:table>
      <text:p text:style-name="Text_20_body">
Aby wprowadzić zmiany do polecenia, należy je wybrać prawym myszy, a następnie wybrać <text:span text:style-name="Strong_20_Emphasis">Zmień polecenie</text:span> z menu, jakie się otworzy; Zmienić parametry i nacisnąć przycisk <text:span text:style-name="Strong_20_Emphasis">Ok</text:span>, aby potwierdzić wprowadzone zmiany.</text:p>
      <text:p text:style-name="Text_20_body">
Aby usunąć polecenie, należy je wybrać prawym myszy, a następnie wybrać <text:span text:style-name="Strong_20_Emphasis">Usuń polecenie</text:span> z menu, jakie się otworzy. Odpowiedzieć <text:span text:style-name="Strong_20_Emphasis">Tak</text:span> na zapytanie o potwierdzenie.</text:p>
      <text:h text:style-name="Heading_20_5" text:outline-level="5"><text:bookmark-start text:name="lista_dostepnych_polecen"/>Lista dostępnych poleceń<text:bookmark-end text:name="lista_dostepnych_polecen"/></text:h>
      <text:p text:style-name="Text_20_body">W niniejszym paragrafie przedstawiono wszystkie implementowane polecenia, które mogą zostać wykorzystane w realizacji zaawansowanych programów.
</text:p>
      <text:p text:style-name="Horizontal_20_Line"/>
      <text:p text:style-name="Text_20_body">
<text:span text:style-name="Strong_20_Emphasis">Oczekiwanie</text:span>: oczekuje przez określony okres czasu.
</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Sekundy </text:p>
          </table:table-cell>
          <table:table-cell office:value-type="string" table:style-name="tablecell">
            <text:p text:style-name="tablealignleft"> Czas oczekiwania (minimum 0.1) </text:p>
          </table:table-cell>
        </table:table-row>
      </table:table>
      <text:p text:style-name="Horizontal_20_Line"/>
      <text:p text:style-name="Text_20_body">
<text:span text:style-name="Strong_20_Emphasis">Potwierdź operatora</text:span>: wyświetla ekran przedstawiający dane maksymalnego momentu oraz wyniki kontroli szczelności przeprowadzone od chwili rozpoczęcia próby. Na ekranie znajdują się trzy przyciski:</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Powtórz </text:p>
          </table:table-cell>
          <table:table-cell office:value-type="string" table:style-name="tablecell">
            <text:p text:style-name="tablealignleft"> Zeruje dane próby i rozpoczyna ponownie pierwszy blok </text:p>
          </table:table-cell>
        </table:table-row>
        <table:table-row>
          <table:table-cell office:value-type="string" table:style-name="tablecell">
            <text:p text:style-name="tablealignleft">Anuluj </text:p>
          </table:table-cell>
          <table:table-cell office:value-type="string" table:style-name="tablecell">
            <text:p text:style-name="tablealignleft"> Anuluje włączoną próbę usuwając wszystkie uzyskane dane </text:p>
          </table:table-cell>
        </table:table-row>
        <table:table-row>
          <table:table-cell office:value-type="string" table:style-name="tablecell">
            <text:p text:style-name="tablealignleft">Potwierdź </text:p>
          </table:table-cell>
          <table:table-cell office:value-type="string" table:style-name="tablecell">
            <text:p text:style-name="tablealignleft"> Kontynuuje próbę </text:p>
          </table:table-cell>
        </table:table-row>
      </table:table>
      <text:p text:style-name="Horizontal_20_Line"/>
      <text:p text:style-name="Text_20_body">
<text:span text:style-name="Strong_20_Emphasis">Prąd magnesu OFF</text:span>: włącza przepływ prądu w celu symulacji rozgrzania termopary.
</text:p>
      <text:p text:style-name="Horizontal_20_Line"/>
      <text:p text:style-name="Text_20_body">
<text:span text:style-name="Strong_20_Emphasis">Prąd magnesu ON</text:span>: wyłącza przepływ prądu w celu symulacji chłodzenia termopary.
</text:p>
      <text:p text:style-name="Horizontal_20_Line"/>
      <text:p text:style-name="Text_20_body">
<text:span text:style-name="Strong_20_Emphasis">Piekarnik wyregulować otwory wentylacyjne</text:span>: porusza deflektorem w otworze wymiany powietrza.</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Położenie deflektora </text:p>
          </table:table-cell>
          <table:table-cell office:value-type="string" table:style-name="tablecell">
            <text:p text:style-name="tablealignleft"> położenie procentowe deflektora otworu wentylacyjnego (0=zamknięta, 100=całkowicie otworzona) </text:p>
          </table:table-cell>
        </table:table-row>
      </table:table>
      <text:p text:style-name="Horizontal_20_Line"/>
      <text:p text:style-name="Text_20_body">
<text:span text:style-name="Strong_20_Emphasis">Piekarnik otworzyć drzwi</text:span>: otwiera drzwi piekarnika, wysuwając tłok połączony z drzwiami. 
</text:p>
      <text:p text:style-name="Horizontal_20_Line"/>
      <text:p text:style-name="Text_20_body">
<text:span text:style-name="Strong_20_Emphasis">Piekarnik zamknąć drzwi</text:span>: zamyka drzwi piekarnika, wycofując tłok połączony z drzwiami. 
</text:p>
      <text:p text:style-name="Horizontal_20_Line"/>
      <text:p text:style-name="Text_20_body">
<text:span text:style-name="Strong_20_Emphasis">Piekarnik oczekiwanie na temperaturę</text:span>: oczekuje na sprawdzenie czy temperatura piekarnika jest niższa od ustawionej wartości minimalnej lub wyższa od ustawionej wartości maksymalnej.</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Temp. minimalna </text:p>
          </table:table-cell>
          <table:table-cell office:value-type="string" table:style-name="tablecell">
            <text:p text:style-name="tablealignleft"> wartość minimalna temperatury </text:p>
          </table:table-cell>
        </table:table-row>
        <table:table-row>
          <table:table-cell office:value-type="string" table:style-name="tablecell">
            <text:p text:style-name="tablealignleft"> Temp. maksymalna </text:p>
          </table:table-cell>
          <table:table-cell office:value-type="string" table:style-name="tablecell">
            <text:p text:style-name="tablealignleft"> wartość maksymalna temperatury </text:p>
          </table:table-cell>
        </table:table-row>
      </table:table>
      <text:p text:style-name="Horizontal_20_Line"/>
      <text:p text:style-name="Text_20_body">
<text:span text:style-name="Strong_20_Emphasis">Piekarnik wyregulować temperaturę</text:span>: ustawia temperaturę zadaną piekarnika.</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Temperatura </text:p>
          </table:table-cell>
          <table:table-cell office:value-type="string" table:style-name="tablecell">
            <text:p text:style-name="tablealignleft"> temperatura zadana w °C </text:p>
          </table:table-cell>
        </table:table-row>
      </table:table>
      <text:p text:style-name="Horizontal_20_Line"/>
      <text:p text:style-name="Text_20_body">
<text:span text:style-name="Strong_20_Emphasis">Piekarnik wyregulować wentylację</text:span>: reguluje prędkość wentylacji.
</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Prędkość wentylacji </text:p>
          </table:table-cell>
          <table:table-cell office:value-type="string" table:style-name="tablecell">
            <text:p text:style-name="tablealignleft"> prędkość procentowa wentylacji (0=wyłączona, 100=maksymaln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Jeśli dodatkowy grzejnik jest włączony, wentylacja jest i tak działa z maksymalną prędkością</text:p>
          </table:table-cell>
        </table:table-row>
      </table:table>
      <text:p text:style-name="Horizontal_20_Line"/>
      <text:p text:style-name="Text_20_body">
<text:span text:style-name="Strong_20_Emphasis">Otwórz wyjścia kurków</text:span> : otwiera elektrozawór zamykający wyjścia kurków.</text:p>
      <text:p text:style-name="Horizontal_20_Line"/>
      <text:p text:style-name="Text_20_body">
<text:span text:style-name="Strong_20_Emphasis">Zamknij wyjścia kurków</text:span> : zamyka elektrozawór i tym samym zamyka wyjścia kurków.
</text:p>
      <text:p text:style-name="Horizontal_20_Line"/>
      <text:p text:style-name="Text_20_body">
<text:span text:style-name="Strong_20_Emphasis">Kontrola szczelności</text:span> : przeprowadza kontrolę szczelności komponentu.</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Program ATEQ </text:p>
          </table:table-cell>
          <table:table-cell office:value-type="string" table:style-name="tablecell">
            <text:p text:style-name="tablealignleft"> program wybierany na maszynie ATEQ, aby przeprowadzić test (1..4) </text:p>
          </table:table-cell>
        </table:table-row>
        <table:table-row>
          <table:table-cell office:value-type="string" table:style-name="tablecell">
            <text:p text:style-name="tablealignleft"> Wynik negatywny </text:p>
          </table:table-cell>
          <table:table-cell office:value-type="string" table:style-name="tablecell">
            <text:p text:style-name="tablealignleft"> wynik oczekiwany przez maszynę ATEQ. Jeśli zostanie wybrany, test jest pozytywny w przypadku wykrycia wycieku</text:p>
          </table:table-cell>
        </table:table-row>
      </table:table>
      <text:p text:style-name="Horizontal_20_Line"/>
      <text:p text:style-name="Text_20_body">
<text:span text:style-name="Strong_20_Emphasis">Kontrola szczelności magnes</text:span> : przeprowadza kontrolę szczelności, ale wynik jest identyfikowany, jako test magnesu.</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Prędkość wentylacji </text:p>
          </table:table-cell>
          <table:table-cell office:value-type="string" table:style-name="tablecell">
            <text:p text:style-name="tablealignleft"> prędkość procentowa wentylacji (0=wyłączona, 100=maksymalna) </text:p>
          </table:table-cell>
        </table:table-row>
      </table:table>
      <text:p text:style-name="Horizontal_20_Line"/>
      <text:p text:style-name="Text_20_body">
<text:span text:style-name="Strong_20_Emphasis">Kurek naciśnij</text:span> : przesuwa silnik naprzód w celu naciśnięcia na drążek kurka.</text:p>
      <text:p text:style-name="Horizontal_20_Line"/>
      <text:p text:style-name="Text_20_body">
<text:span text:style-name="Strong_20_Emphasis">Kurek zwolnij</text:span> : przesuwa silnik do tyłu w celu zwolnienia drążka kurka.
</text:p>
      <text:p text:style-name="Horizontal_20_Line"/>
      <text:p text:style-name="Text_20_body">
<text:span text:style-name="Strong_20_Emphasis">Kurek obróć</text:span>: przeprowadza obrót silnika </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Stopnie obrotu </text:p>
          </table:table-cell>
          <table:table-cell office:value-type="string" table:style-name="tablecell">
            <text:p text:style-name="tablealignleft"> stopnie do wykonania obrotu </text:p>
          </table:table-cell>
        </table:table-row>
        <table:table-row>
          <table:table-cell office:value-type="string" table:style-name="tablecell">
            <text:p text:style-name="tablealignleft"> Kierunek obrotu </text:p>
          </table:table-cell>
          <table:table-cell office:value-type="string" table:style-name="tablecell">
            <text:p text:style-name="tablealignleft"> kierunek obrotu : zgodny z ruchem wskazówek zegara (Pr), przeciwny do ruchu wskazówek zegara (Lw) </text:p>
          </table:table-cell>
        </table:table-row>
        <table:table-row>
          <table:table-cell office:value-type="string" table:style-name="tablecell">
            <text:p text:style-name="tablealignleft"> Prędkość obrotu </text:p>
          </table:table-cell>
          <table:table-cell office:value-type="string" table:style-name="tablecell">
            <text:p text:style-name="tablealignleft"> prędkość obrotu wyrażona w stopniach na sekundę </text:p>
          </table:table-cell>
        </table:table-row>
        <table:table-row>
          <table:table-cell office:value-type="string" table:style-name="tablecell">
            <text:p text:style-name="tablealignleft"> Odblokowanie silnika </text:p>
          </table:table-cell>
          <table:table-cell office:value-type="string" table:style-name="tablecell">
            <text:p text:style-name="tablealignleft"> stan silnika pod koniec obrotu. Jeśli opcja jest wyłączona, silnik pozostaje zablokowany </text:p>
          </table:table-cell>
        </table:table-row>
      </table:table>
      <text:p text:style-name="Horizontal_20_Line"/>
      <text:p text:style-name="Text_20_body">
<text:span text:style-name="Strong_20_Emphasis">Kurek obrót z testem kontaktów</text:span> : przeprowadza obrót silnika i test kontaktów</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Stopnie obrotu </text:p>
          </table:table-cell>
          <table:table-cell office:value-type="string" table:style-name="tablecell">
            <text:p text:style-name="tablealignleft"> stopnie do wykonania obrotu </text:p>
          </table:table-cell>
        </table:table-row>
        <table:table-row>
          <table:table-cell office:value-type="string" table:style-name="tablecell">
            <text:p text:style-name="tablealignleft"> Kierunek obrotu </text:p>
          </table:table-cell>
          <table:table-cell office:value-type="string" table:style-name="tablecell">
            <text:p text:style-name="tablealignleft"> kierunek obrotu : zgodny z ruchem wskazówek zegara (Pr), przeciwny do ruchu wskazówek zegara (Lw) </text:p>
          </table:table-cell>
        </table:table-row>
        <table:table-row>
          <table:table-cell office:value-type="string" table:style-name="tablecell">
            <text:p text:style-name="tablealignleft"> Prędkość obrotu </text:p>
          </table:table-cell>
          <table:table-cell office:value-type="string" table:style-name="tablecell">
            <text:p text:style-name="tablealignleft"> prędkość obrotu wyrażona w stopniach na sekundę </text:p>
          </table:table-cell>
        </table:table-row>
        <table:table-row>
          <table:table-cell office:value-type="string" table:style-name="tablecell">
            <text:p text:style-name="tablealignleft"> Odblokowanie silnika </text:p>
          </table:table-cell>
          <table:table-cell office:value-type="string" table:style-name="tablecell">
            <text:p text:style-name="tablealignleft"> stan silnika pod koniec obrotu. Jeśli opcja jest wyłączona, silnik pozostaje zablokowany </text:p>
          </table:table-cell>
        </table:table-row>
        <table:table-row>
          <table:table-cell office:value-type="string" table:style-name="tablecell">
            <text:p text:style-name="tablealignleft"> Impuls kontaktu ruchu osiowego nr 1 </text:p>
          </table:table-cell>
          <table:table-cell office:value-type="string" table:style-name="tablecell">
            <text:p text:style-name="tablealignleft"> jeśli polecenie jest włączone, przy zakończeniu obrotu wejście nr 1 musiało odczytać impuls. Przed poleceniem obrotu konieczne jest wydanie polecenie naciśnięcia lub zwolnienia </text:p>
          </table:table-cell>
        </table:table-row>
        <table:table-row>
          <table:table-cell office:value-type="string" table:style-name="tablecell">
            <text:p text:style-name="tablealignleft"> Impulsy kont. obrot. nr 2 </text:p>
          </table:table-cell>
          <table:table-cell office:value-type="string" table:style-name="tablecell">
            <text:p text:style-name="tablealignleft"> ilość impulsów, które muszą zostać wykryte pod koniec obrotu w wejściu nr 2 </text:p>
          </table:table-cell>
        </table:table-row>
        <table:table-row>
          <table:table-cell office:value-type="string" table:style-name="tablecell">
            <text:p text:style-name="tablealignleft"> Impulsy kont. obrot. nr 3 </text:p>
          </table:table-cell>
          <table:table-cell office:value-type="string" table:style-name="tablecell">
            <text:p text:style-name="tablealignleft"> ilość impulsów, które muszą zostać wykryte pod koniec obrotu w wejściu nr 3 </text:p>
          </table:table-cell>
        </table:table-row>
        <table:table-row>
          <table:table-cell office:value-type="string" table:style-name="tablecell">
            <text:p text:style-name="tablealignleft"> Impulsy kont. obrot. nr 4 </text:p>
          </table:table-cell>
          <table:table-cell office:value-type="string" table:style-name="tablecell">
            <text:p text:style-name="tablealignleft"> ilość impulsów, które muszą zostać wykryte pod koniec obrotu w wejściu nr 4 </text:p>
          </table:table-cell>
        </table:table-row>
      </table:table>
      <text:p text:style-name="Horizontal_20_Line"/>
      <text:p text:style-name="Text_20_body">
<text:span text:style-name="Strong_20_Emphasis">Kurek odblokuj silnik</text:span>: przeprowadza polecenie odblokowujące silnik.
</text:p>
      <text:p text:style-name="Horizontal_20_Line"/>
      <text:p text:style-name="Text_20_body">
<text:span text:style-name="Strong_20_Emphasis">Kurek znajdź położenie zero</text:span>:
 wykonuje obrót o 360° w celu znalezienia zera. Ruch zatrzymuje się, jeśli włączy się wyłącznik krańcowy hardware.
</text:p>
      <table:table>
        <table:table-column/>
        <table:table-column/>
        <table:table-row>
          <table:table-cell office:value-type="string" table:style-name="tableheader">
            <text:p text:style-name="Table_20_Heading"> Parametry </text:p>
          </table:table-cell>
          <table:table-cell office:value-type="string" table:style-name="tableheader">
            <text:p text:style-name="Table_20_Heading"> Opis</text:p>
          </table:table-cell>
        </table:table-row>
        <table:table-row>
          <table:table-cell office:value-type="string" table:style-name="tablecell">
            <text:p text:style-name="tablealignleft"> Kierunek obrotu </text:p>
          </table:table-cell>
          <table:table-cell office:value-type="string" table:style-name="tablecell">
            <text:p text:style-name="tablealignleft"> kierunek obrotu : zgodny z ruchem wskazówek zegara (Pr), przeciwny do ruchu wskazówek zegara (Lw) </text:p>
          </table:table-cell>
        </table:table-row>
        <table:table-row>
          <table:table-cell office:value-type="string" table:style-name="tablecell">
            <text:p text:style-name="tablealignleft"> Prędkość obrotu </text:p>
          </table:table-cell>
          <table:table-cell office:value-type="string" table:style-name="tablecell">
            <text:p text:style-name="tablealignleft"> prędkość obrotu wyrażona w stopniach na sekundę </text:p>
          </table:table-cell>
        </table:table-row>
        <table:table-row>
          <table:table-cell office:value-type="string" table:style-name="tablecell">
            <text:p text:style-name="tablealignleft"> Odblokowanie silnika </text:p>
          </table:table-cell>
          <table:table-cell office:value-type="string" table:style-name="tablecell">
            <text:p text:style-name="tablealignleft"> stan silnika pod koniec obrotu. Jeśli opcja jest wyłączona, silnik pozostaje zablokowany </text:p>
          </table:table-cell>
        </table:table-row>
      </table:table>
      <text:h text:style-name="Heading_20_1" text:outline-level="1"><text:bookmark-start text:name="narzedzia"/>Narzędzia<text:bookmark-end text:name="narzedzia"/></text:h>
      <text:p text:style-name="Text_20_body">
W tym rozdziale opisano funkcje w menu Narzędzia aplikacji.</text:p>
      <text:h text:style-name="Heading_20_2" text:outline-level="2"><text:bookmark-start text:name="instaluj_komponenty"/>Instaluj komponenty<text:bookmark-end text:name="instaluj_komponenty"/></text:h>
      <text:p text:style-name="Text_20_body">
Ta funkcja pozwala użytkownikowi na przeprowadzenie ręcznie zarówno ruchu osiowego, jak i obrotu w fazie instalowania komponentów lub podczas przerwy w wykonywaniu próby. Z tego panelu można również przejść do kolejnego ekranu służącego do ręcznego przeprowadzania kontroli szczelności.</text:p>
      <text:p text:style-name="Text_20_body">Aby przejść do panelu, należy wybrać w menu hasło <text:span text:style-name="Emphasis"><text:span text:style-name="Strong_20_Emphasis">Narzędzie » Instaluj komponenty</text:span></text:span> lub nacisnąć przycisk <text:span text:style-name="Strong_20_Emphasis">F8</text:span>; można również nacisnąć poniższy przycisk na pasku narzędz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Spowoduje to otworzenie się poniższego okna:</text:p>
      <text:p text:style-name="Text_20_body"><draw:frame draw:style-name="mediacenter" draw:name="Aplikacja do instalowania i testowania komponentów Legend" text:anchor-type="paragraph" draw:z-index="0" svg:width="10.583333333333cm"><draw:text-box><text:p text:style-name="legendcenter"><draw:frame draw:style-name="mediacenter" draw:name="Aplikacja do instalowania i testowania komponentów" text:anchor-type="paragraph" draw:z-index="0" svg:width="10.583333333333cm" svg:height="5.1858333333333cm"><draw:image xlink:href="Pictures/4627a4b3a8bab6a246f950a3ded180a7.jpg" xlink:type="simple" xlink:show="embed" xlink:actuate="onLoad"/></draw:frame>Aplikacja do instalowania i testowania komponentów</text:p></draw:text-box></draw:frame></text:p>
      <text:p text:style-name="Text_20_body">Po lewej stronie wyświetlono stanowiska obecne w systemie i dla każdego z nich wyświetlono następujące informacje:</text:p>
      <text:p text:style-name="Text_20_body"> <text:span text:style-name="Strong_20_Emphasis">Pozycja:</text:span> położenie, które jest aktualizowane po każdym przeprowadzonym ręcznie obrocie;</text:p>
      <text:p text:style-name="Text_20_body"> <text:span text:style-name="Strong_20_Emphasis">Mom. przeciwzeg. (Nm):</text:span> wartości chwilowe momentu w kierunku przeciwnym do ruchu wskazówek zegara;</text:p>
      <text:p text:style-name="Text_20_body"> <text:span text:style-name="Strong_20_Emphasis">Mom. zeg. (Nm):</text:span> wartości chwilowe momentu w kierunku zgodnym z ruchem wskazówek zegara;</text:p>
      <text:p text:style-name="Text_20_body"> <text:span text:style-name="Strong_20_Emphasis">“Nacisk (N):</text:span> nacisk osiowy wywierany na komponent; dostępny jedynie w przypadku wykonywania ruchu osiowego, mierzony w niutonach;</text:p>
      <text:p text:style-name="Text_20_body"> <text:span text:style-name="Strong_20_Emphasis">Temp (°C):</text:span> temperatura piekarniki lub ewentualnej dodatkowej termopary umieszczonej w komponencie, mierzona w °C;</text:p>
      <text:p text:style-name="Text_20_body"> <text:span text:style-name="Strong_20_Emphasis">Magnes:</text:span> ikona <text:span text:style-name="Strong_20_Emphasis">zapalona</text:span> lub <text:span text:style-name="Strong_20_Emphasis">szara</text:span>, informuje odpowiednio o przepływie prądu w celu symulacji ogrzewania termopary lub o jego braku;</text:p>
      <text:p text:style-name="Text_20_body"> <text:span text:style-name="Strong_20_Emphasis">Wył.krańcowy:</text:span> kontrolka, która zapala się na czerwono, jeśli wejście wyłącznika krańcowego hardware wykrye skręt przekraczający 0.6 N;</text:p>
      <text:p text:style-name="Text_20_body"> <text:span text:style-name="Strong_20_Emphasis">Wejścia:</text:span> kontrolki odpowiadające poszczególnym wejścia, które zapalają się na zielono, jeśli styk jest zamknięty.</text:p>
      <text:p text:style-name="Text_20_body">
Aby móc przeprowadzić obrót, należy wybrać stanowisko, klikając myszką na odpowiadający mu przycisk. Można wybrać wszystkie stanowiska klikając na przycisk <text:span text:style-name="Strong_20_Emphasis">Wybierz wszystkie</text:span>. Następnie przy użyciu przycisków <text:span text:style-name="Strong_20_Emphasis">Lewa</text:span> lub <text:span text:style-name="Strong_20_Emphasis">Prawa</text:span> przeprowadza się obrót o ustawioną ilość stopni i z ustawioną prędkością. Stopnie oraz prędkość można zmieniać również bez użycia klawiatury. Dostępne są w tym celu poniższe przyciski:</text:p>
      <text:p text:style-name="Text_20_body">
<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
Przycisk <text:span text:style-name="Strong_20_Emphasis">Reset</text:span> przeprowadza odblokowanie silników, zaś przyciski <text:span text:style-name="Strong_20_Emphasis">Naprzód</text:span> i <text:span text:style-name="Strong_20_Emphasis">Do tyłu</text:span> powodują odpowiednio przesuw naprzód lub wycofanie.</text:p>
      <text:h text:style-name="Heading_20_3" text:outline-level="3"><text:bookmark-start text:name="obrot"/>Obrót<text:bookmark-end text:name="obrot"/></text:h>
      <text:p text:style-name="Text_20_body">
Możliwe jest przeprowadzenie ręcznie obrotu w kierunku zgodnym lub przeciwnym do ruchu wskazówek zegara ze zmiennymi wartościami kąta i prędkości obrotu.</text:p>
      <text:h text:style-name="Heading_20_4" text:outline-level="4"><text:bookmark-start text:name="stopnie"/>Stopnie<text:bookmark-end text:name="stopnie"/></text:h>
      <text:p text:style-name="Text_20_body">
Stopnie obrotu, jaki należy wykonać, w zakresie od 1 do 360.</text:p>
      <text:h text:style-name="Heading_20_4" text:outline-level="4"><text:bookmark-start text:name="predkosc_stopnie_sekunde"/>Prędkość stopnie/sekundę<text:bookmark-end text:name="predkosc_stopnie_sekunde"/></text:h>
      <text:p text:style-name="Text_20_body">
Prędkość obrotu, jaki należy wykonać, wyrażona w stopniach na sekundę w zakresie od 20 do 200.</text:p>
      <text:h text:style-name="Heading_20_4" text:outline-level="4"><text:bookmark-start text:name="lewa"/>Lewa<text:bookmark-end text:name="lewa"/></text:h>
      <text:p text:style-name="Text_20_body">
Polecnie to pozwala rozpocząć obrót w kierunku przeciwnym do ruchu wskazówek zegara zgodnie z ustawionymi stopniami i prędkością. </text:p>
      <text:h text:style-name="Heading_20_4" text:outline-level="4"><text:bookmark-start text:name="prawa"/>Prawa<text:bookmark-end text:name="prawa"/></text:h>
      <text:p text:style-name="Text_20_body">
Polecenie to pozwala rozpocząć obrót w kierunku zgodnym z ruchem wskazówek zegara zgodnie z ustawionymi stopniami i prędkością.</text:p>
      <text:h text:style-name="Heading_20_4" text:outline-level="4"><text:bookmark-start text:name="reset"/>Reset<text:bookmark-end text:name="reset"/></text:h>
      <text:p text:style-name="Text_20_body">
Polecenie to przerywa ruch i odblokowuje silniki. (zob paragraf Opcje w rozdziale USTAWIENIA).</text:p>
      <text:h text:style-name="Heading_20_5" text:outline-level="5"><text:bookmark-start text:name="ruch_osiowy"/>Ruch osiowy<text:bookmark-end text:name="ruch_osiowy"/></text:h>
      <text:p text:style-name="Text_20_body">
Możliwe jest ręczne przeprowadzenie ruchu osiowego silników w celu sprawdzenie prawidłowego położenia komponentów.</text:p>
      <text:h text:style-name="Heading_20_4" text:outline-level="4"><text:bookmark-start text:name="naprzod"/>Naprzód<text:bookmark-end text:name="naprzod"/></text:h>
      <text:p text:style-name="Text_20_body">
Polecenie przesuwa do przodu silniki wybranych stanowisk.</text:p>
      <text:h text:style-name="Heading_20_4" text:outline-level="4"><text:bookmark-start text:name="do_tylu"/>Do tyłu<text:bookmark-end text:name="do_tylu"/></text:h>
      <text:p text:style-name="Text_20_body">
Polecenie przesuwa do tyłu silniki wybranych stanowisk.</text:p>
      <text:p text:style-name="Text_20_body">Aby powrócić do głównej aplikacji, należy kliknąć myszką na przycisk Wyjdź.</text:p>
      <text:h text:style-name="Heading_20_3" text:outline-level="3"><text:bookmark-start text:name="prad_symulacji_termopary"/>Prąd symulacji termopary<text:bookmark-end text:name="prad_symulacji_termopary"/></text:h>
      <text:p text:style-name="Text_20_body">
W celu kontroli działania magnesu można ręcznie włączać i wyłączać przepły prądu, który symuluje ogrzanie termopary.</text:p>
      <text:h text:style-name="Heading_20_4" text:outline-level="4"><text:bookmark-start text:name="magnes_on"/>Magnes On<text:bookmark-end text:name="magnes_on"/></text:h>
      <text:p text:style-name="Text_20_body">
Włącza przepływ prądu w wybranych komponentac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 zamknięciu okna przepływ prądu zostaje przerwany</text:p>
          </table:table-cell>
        </table:table-row>
      </table:table>
      <text:h text:style-name="Heading_20_4" text:outline-level="4"><text:bookmark-start text:name="magnes_off"/>Magnes Off<text:bookmark-end text:name="magnes_off"/></text:h>
      <text:p text:style-name="Text_20_body">
Wyłącza przepływ prądu w wybranych komponentach.</text:p>
      <text:h text:style-name="Heading_20_2" text:outline-level="2"><text:bookmark-start text:name="reczne_przeprowadzenie_kontroli_szczelnosci"/>Ręczne przeprowadzenie kontroli szczelności<text:bookmark-end text:name="reczne_przeprowadzenie_kontroli_szczelnosci"/></text:h>
      <text:p text:style-name="Text_20_body">
Nacisnąć przycisk <text:span text:style-name="Strong_20_Emphasis">Test kontroli szczelności</text:span>, aby przejść do poniższego panelu:</text:p>
      <text:p text:style-name="Text_20_body"><draw:frame draw:style-name="mediacenter" draw:name="Panel do ręcznego przeprowadzania kontroli szczelności Legend" text:anchor-type="paragraph" draw:z-index="0" svg:width="7.9375cm"><draw:text-box><text:p text:style-name="legendcenter"><draw:frame draw:style-name="mediacenter" draw:name="Panel do ręcznego przeprowadzania kontroli szczelności" text:anchor-type="paragraph" draw:z-index="0" svg:width="7.9375cm" svg:height="8.5460416666667cm"><draw:image xlink:href="Pictures/112bf844a53923882b86921827aad98f.jpg" xlink:type="simple" xlink:show="embed" xlink:actuate="onLoad"/></draw:frame>Panel do ręcznego przeprowadzania kontroli szczelności</text:p></draw:text-box></draw:frame></text:p>
      <text:p text:style-name="Text_20_body">
Przy użyciu przycisków <text:span text:style-name="Strong_20_Emphasis">Otwórz</text:span> i <text:span text:style-name="Strong_20_Emphasis">Zamknij</text:span> umieszczonych w polu <text:span text:style-name="Strong_20_Emphasis">Wyjście gazu</text:span> można otworzyć i zamknąć elektrozawór wyjść kurków, który z chwilą otworzenia okna jest otwarty.</text:p>
      <text:p text:style-name="Text_20_body">
W celu przeprowadzenia próby, należy:
</text:p>
      <text:list text:style-name="List_20_1">
        <text:list-item>
          <text:p text:style-name="Text_20_body"> wybrać stanowisko od 1 do 6 przy użyciu przycisków umieszczonych z lewej strony;</text:p>
        </text:list-item>
        <text:list-item>
          <text:p text:style-name="Text_20_body"> wybrać następnie program, który ma być wykonany w maszynie ATEQ, od <text:span text:style-name="Strong_20_Emphasis">1 do 4</text:span>;</text:p>
        </text:list-item>
        <text:list-item>
          <text:p text:style-name="Text_20_body"> nacisnąć przycisk <text:span text:style-name="Strong_20_Emphasis">Kontrola szczelności</text:span> i poczekać na wyświetlenie wyniku w polu <text:span text:style-name="Strong_20_Emphasis">Wynik</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Jeśli wynik nie zostanie wyświetlony, należy się upewnić, że maszyna ATEQ jest włączona i gotowa do pracy.</text:p>
          </table:table-cell>
        </table:table-row>
      </table:table>
      <text:h text:style-name="Heading_20_2" text:outline-level="2"><text:bookmark-start text:name="kalibracja_piekarnika"/>Kalibracja piekarnika<text:bookmark-end text:name="kalibracja_piekarnika"/></text:h>
      <text:p text:style-name="Text_20_body">
Przy użyciu tego narzędzia można kalibrować wejście w termoparze wykorzystywane do odczytu temperatur bezpośrednio na komponentach oraz wejścia ciśnien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W tym systemie nie są przewidziane dodatkowe wejścia w termoparze.</text:p>
          </table:table-cell>
        </table:table-row>
      </table:table>
      <text:h text:style-name="Heading_20_2" text:outline-level="2"><text:bookmark-start text:name="haslo"/>Hasło<text:bookmark-end text:name="haslo"/></text:h>
      <text:p text:style-name="Text_20_body">
Niektóre funkcje zarządzania archiwami oraz zmiany parametrów przy rozpoczynaniu próby są chronione hasłem. W celu skorzystania z nich, należy się zidentyfikować przy użyciu hasła.</text:p>
      <text:p text:style-name="Text_20_body">
W celu aktywowania funkcji chronionych hasłem należy:
</text:p>
      <text:list text:style-name="List_20_1">
        <text:list-item>
          <text:p text:style-name="Text_20_body"> wybrać <text:span text:style-name="Strong_20_Emphasis">Narzędzia→Hasło</text:span> lub nacisnąć poniższy przycisk na pasku narzędzi:</text:p>
        </text:list-item>
      </text:list>
      <text:p text:style-name="Text_20_body"><draw:frame draw:style-name="mediacenter" draw:name="" text:anchor-type="paragraph" draw:z-index="0" svg:width="0.84666666666667cm" svg:height="0.84666666666667cm"><draw:image xlink:href="Pictures/9ead0d5c86d9e3788518628d9df4a4b7.png" xlink:type="simple" xlink:show="embed" xlink:actuate="onLoad"/></draw:frame></text:p>
      <text:list text:style-name="List_20_1">
        <text:list-item>
          <text:p text:style-name="Text_20_body"> w wyświetlonym oknie wprowadzić hasło i nacisnąć <text:span text:style-name="Strong_20_Emphasis">Potwierdź</text:span>.</text:p>
        </text:list-item>
      </text:list>
      <text:p text:style-name="Text_20_body">
Aby dezaktywować funkcje (tylko jeśli wcześniej zostały one aktywowane):
</text:p>
      <text:list text:style-name="List_20_1">
        <text:list-item>
          <text:p text:style-name="Text_20_body"> wybrać <text:span text:style-name="Strong_20_Emphasis">Narzędzia→Hasło</text:span> lub nacisnąć poniższy przycisk na pasku narzędzi:</text:p>
        </text:list-item>
      </text:list>
      <text:p text:style-name="Text_20_body"><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W celu zmiany hasła :
</text:p>
      <text:list text:style-name="List_20_1">
        <text:list-item>
          <text:p text:style-name="Text_20_body"> wybrać <text:span text:style-name="Strong_20_Emphasis">Narzędzia→Hasło</text:span> lub nacisnąć poniższy przycisk na pasku narzędzi:</text:p>
        </text:list-item>
      </text:list>
      <text:p text:style-name="Text_20_body"><draw:frame draw:style-name="mediacenter" draw:name="" text:anchor-type="paragraph" draw:z-index="0" svg:width="0.84666666666667cm" svg:height="0.84666666666667cm"><draw:image xlink:href="Pictures/9ead0d5c86d9e3788518628d9df4a4b7.png" xlink:type="simple" xlink:show="embed" xlink:actuate="onLoad"/></draw:frame></text:p>
      <text:list text:style-name="List_20_1">
        <text:list-item>
          <text:p text:style-name="Text_20_body"> w wyświetlonym oknie wprowadzić hasło i nacisnąć przycisk <text:span text:style-name="Strong_20_Emphasis">Zmień</text:span>.</text:p>
        </text:list-item>
        <text:list-item>
          <text:p text:style-name="Text_20_body"> wprowadzić dwukrotnie nowe hasło w odpowiednich polach tekstowych;</text:p>
        </text:list-item>
        <text:list-item>
          <text:p text:style-name="Text_20_body"> potwierdzić zmianę przyciskiem <text:span text:style-name="Strong_20_Emphasis">Potwierdź</text:span> znajdującym się bezpośrednio poniżej pól tekstowych.</text:p>
        </text:list-item>
      </text:list>
      <text:p text:style-name="Text_20_body"><draw:frame draw:style-name="mediacenter" draw:name="Okno zmiany hasła Legend" text:anchor-type="paragraph" draw:z-index="0" svg:width="7.7522916666667cm"><draw:text-box><text:p text:style-name="legendcenter"><draw:frame draw:style-name="mediacenter" draw:name="Okno zmiany hasła" text:anchor-type="paragraph" draw:z-index="0" svg:width="7.7522916666667cm" svg:height="8.5989583333333cm"><draw:image xlink:href="Pictures/995869a9f6dc39a987990239991f1042.jpg" xlink:type="simple" xlink:show="embed" xlink:actuate="onLoad"/></draw:frame>Okno zmiany hasła</text:p></draw:text-box></draw:frame></text:p>
      <text:h text:style-name="Heading_20_1" text:outline-level="1"><text:bookmark-start text:name="ustawienia"/>Ustawienia<text:bookmark-end text:name="ustawienia"/></text:h>
      <text:p text:style-name="Text_20_body">
W tym rozdziale zostają opisane interfejsy służące do zarządzania trybami roboczymi systemu oraz wyświetlania danych.</text:p>
      <text:h text:style-name="Heading_20_2" text:outline-level="2"><text:bookmark-start text:name="wykres"/>Wykres<text:bookmark-end text:name="wykres"/></text:h>
      <text:p text:style-name="Text_20_body">
Aby wejść w zarządzania ustawieniami wykresów, należy wybrać w menu <text:span text:style-name="Emphasis">Archiwum » Wykres</text:span> lub nacisnąć przycisk <text:span text:style-name="Strong_20_Emphasis">F10</text:span>; można również nacisnąć poniższy przycisk na pasku narzędzi:</text:p>
      <text:p text:style-name="Text_20_body">
<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
Spowoduje to otworzenie się poniższego okna:</text:p>
      <text:p text:style-name="Text_20_body">
<draw:frame draw:style-name="mediacenter" draw:name="Okno &quot;Ustawienia wykresu&quot; Legend" text:anchor-type="paragraph" draw:z-index="0" svg:width="7.9375cm"><draw:text-box><text:p text:style-name="legendcenter"><draw:frame draw:style-name="mediacenter" draw:name="Okno &quot;Ustawienia wykresu&quot;" text:anchor-type="paragraph" draw:z-index="0" svg:width="7.9375cm" svg:height="8.651875cm"><draw:image xlink:href="Pictures/34f701b4af735e0271db457bc18521ef.jpg" xlink:type="simple" xlink:show="embed" xlink:actuate="onLoad"/></draw:frame>Okno "Ustawienia wykresu"</text:p></draw:text-box></draw:frame></text:p>
      <text:p text:style-name="Text_20_body">
Panel jest podzielony na dwie części: panel po lewej stronie jest używany do dodawania, zmieniania i usuwania kolorów wybranych krzywych; panel po prawej stronie pozwala na zmianę jednostki miary, skali wyświetlania, ilości krzywych wybranych dla każdego kierunku przy użyciu funkcji <text:span text:style-name="Emphasis">“Najgorsze”</text:span> oraz na wybranie czy mają być pokazywane stopnie podczas wizualizacji punktów.</text:p>
      <text:p text:style-name="Text_20_body">
Aby dodać kolor w wybranych krzywych, należy:
</text:p>
      <text:list text:style-name="List_20_1">
        <text:list-item>
          <text:p text:style-name="Text_20_body"> Kliknąć myszką przycisk <text:span text:style-name="Strong_20_Emphasis">Nowy</text:span>.</text:p>
        </text:list-item>
        <text:list-item>
          <text:p text:style-name="Text_20_body"> Wybrać myszką przycisk <text:span text:style-name="Strong_20_Emphasis">Kolor</text:span>; pojawi się wówczas poniższe okno:<text:line-break/></text:p>
        </text:list-item>
      </text:list>
      <text:p text:style-name="Text_20_body">
<draw:frame draw:style-name="mediacenter" draw:name="Okno &quot;Kolor&quot; Legend" text:anchor-type="paragraph" draw:z-index="0" svg:width="3.96875cm"><draw:text-box><text:p text:style-name="legendcenter"><draw:frame draw:style-name="mediacenter" draw:name="Okno &quot;Kolor&quot;" text:anchor-type="paragraph" draw:z-index="0" svg:width="3.96875cm" svg:height="6.0854166666667cm"><draw:image xlink:href="Pictures/5b47e77ff37df1e44be64f41d872a0bc.jpg" xlink:type="simple" xlink:show="embed" xlink:actuate="onLoad"/></draw:frame>Okno "Kolor"</text:p></draw:text-box></draw:frame>
</text:p>
      <text:list text:style-name="List_20_1">
        <text:list-item>
          <text:p text:style-name="Text_20_body"> Wybrać myszką żądany kolor i nacisnąć przycisk <text:span text:style-name="Strong_20_Emphasis">OK</text:span>.</text:p>
        </text:list-item>
        <text:list-item>
          <text:p text:style-name="Text_20_body"> Nacisnąć przycisk <text:span text:style-name="Strong_20_Emphasis">Uaktualnij</text:span>, aby zapisać dane.</text:p>
        </text:list-item>
      </text:list>
      <text:p text:style-name="Text_20_body">
Aby zmienić kolor, należy:
</text:p>
      <text:list text:style-name="List_20_1">
        <text:list-item>
          <text:p text:style-name="Text_20_body"> Wybrać z listy kolor, który chce się zmienić.</text:p>
        </text:list-item>
        <text:list-item>
          <text:p text:style-name="Text_20_body"> Kliknąć myszką na przycisk <text:span text:style-name="Strong_20_Emphasis">Kolor</text:span>.</text:p>
        </text:list-item>
        <text:list-item>
          <text:p text:style-name="Text_20_body"> Wybrać myszką żądany kolor (zob. wcześniejsza ilustracja) i nacisnąć przycisk <text:span text:style-name="Strong_20_Emphasis">Ok</text:span>.</text:p>
        </text:list-item>
        <text:list-item>
          <text:p text:style-name="Text_20_body"> Nacisnąć przycisk <text:span text:style-name="Strong_20_Emphasis">Uaktualnij</text:span>, aby zapisać dane.</text:p>
        </text:list-item>
      </text:list>
      <text:p text:style-name="Text_20_body">Aby usunąć kolor, należy:
</text:p>
      <text:list text:style-name="List_20_1">
        <text:list-item>
          <text:p text:style-name="Text_20_body"> Wybrać z listy kolor, który chce się usunąć.</text:p>
        </text:list-item>
        <text:list-item>
          <text:p text:style-name="Text_20_body"> Kliknąć myszką na przycisk <text:span text:style-name="Strong_20_Emphasis">Usuń</text:span> i gdy pojawi się prośba o potwierdzenie, kliknąć na przycisk <text:span text:style-name="Strong_20_Emphasis">Tak</text:span>.</text:p>
        </text:list-item>
      </text:list>
      <text:p text:style-name="Text_20_body">
Aby opuścić okno, należy nacisnąć myszką przycisk <text:span text:style-name="Strong_20_Emphasis">Potwierdź</text:span>.</text:p>
      <text:h text:style-name="Heading_20_2" text:outline-level="2"><text:bookmark-start text:name="opcje"/>Opcje<text:bookmark-end text:name="opcje"/></text:h>
      <text:p text:style-name="Text_20_body">
Aby wejść w zarządzanie opcjami, należy wybrać w menu <text:span text:style-name="Emphasis"><text:span text:style-name="Strong_20_Emphasis">Ustawienia » Opcje</text:span></text:span> lub nacisnąć przycisk <text:span text:style-name="Strong_20_Emphasis">F11</text:span>.</text:p>
      <text:p text:style-name="Text_20_body">
<draw:frame draw:style-name="mediacenter" draw:name="Okno opcji programu Legend" text:anchor-type="paragraph" draw:z-index="0" svg:width="10.583333333333cm"><draw:text-box><text:p text:style-name="legendcenter"><draw:frame draw:style-name="mediacenter" draw:name="Okno opcji programu" text:anchor-type="paragraph" draw:z-index="0" svg:width="10.583333333333cm" svg:height="8.1227083333333cm"><draw:image xlink:href="Pictures/71b20abca03970a68fa6e8b0d05e5007.jpg" xlink:type="simple" xlink:show="embed" xlink:actuate="onLoad"/></draw:frame>Okno opcji programu</text:p></draw:text-box></draw:frame></text:p>
      <text:p text:style-name="Text_20_body">
Okno jest podzielone na trzy panele: ogólne, programy standardowe i programy zaawansowane. Pierwszy panel zawiera opcje ogólne aplikacji, pozostałe dwa opcje zależne od rodzaju wykonywanego programu.</text:p>
      <text:h text:style-name="Heading_20_3" text:outline-level="3"><text:bookmark-start text:name="ogolne"/>Ogólne<text:bookmark-end text:name="ogolne"/></text:h>
      <text:p text:style-name="Text_20_body">
Opcje z tego panelu stosują się do wszystkich prób, niezależnie od rodzaju wykonywanego programu.</text:p>
      <text:h text:style-name="Heading_20_4" text:outline-level="4"><text:bookmark-start text:name="wykrywanie_usterek"/>Wykrywanie usterek<text:bookmark-end text:name="wykrywanie_usterek"/></text:h>
      <text:h text:style-name="Heading_20_5" text:outline-level="5"><text:bookmark-start text:name="maksymalna_ilosc_krzywych_poza_przedzialem_maksymalnego_momentu"/>Maksymalna ilość krzywych poza przedziałem maksymalnego momentu<text:bookmark-end text:name="maksymalna_ilosc_krzywych_poza_przedzialem_maksymalnego_momentu"/></text:h>
      <text:p text:style-name="Text_20_body">
Użytkownik może ustawić maksymalną ilość krzywych poza przedziałem, po przekroczeniu momentu, które zostają automatycznie zapisane podczas próby oprócz zaprogramowanych krzywych. Po osiągnięciu tej wartości, próbę można przerwać lub kontynuować bez komponentu w stanie błędu.</text:p>
      <text:h text:style-name="Heading_20_5" text:outline-level="5"><text:bookmark-start text:name="maksymalna_ilosc_krzywych_z_bledami_w_kontaktach"/>Maksymalna ilość krzywych z błędami w kontaktach<text:bookmark-end text:name="maksymalna_ilosc_krzywych_z_bledami_w_kontaktach"/></text:h>
      <text:p text:style-name="Text_20_body">
Użytkownik może ustawić maksymalną ilość krzywych z błędami wykrytymi w kontaktach, które zostają automatycznie zapisane podczas próby oprócz zaprogramowanych krzywych. Po osiągnięciu tej wartości, próbę można przerwać lub kontynuować bez komponentu w stanie błędu. Po wybraniu opcji <text:span text:style-name="Strong_20_Emphasis">Wyłącz wykrywanie kontaktów</text:span>, program kontynuuje próbę bez ich zliczania. </text:p>
      <text:h text:style-name="Heading_20_5" text:outline-level="5"><text:bookmark-start text:name="maksymalna_ilosc_bledow_szczelnosci_magnesu"/>Maksymalna ilość błędów szczelności/magnesu<text:bookmark-end text:name="maksymalna_ilosc_bledow_szczelnosci_magnesu"/></text:h>
      <text:p text:style-name="Text_20_body">
Użytkownik może ustawić maksymalną ilość błędów szczelności z wynikiem negatywnym, niezależnie od tego, czy są to błędy komponentu czy magnesu. Po osiągnięciu tej wartości, próbę można przerwać lub kontynuować bez komponentu w stanie błędu. Po wybraniu opcji <text:span text:style-name="Strong_20_Emphasis">Wyłącz wykrywanie szczelności</text:span>, program kontynuuje próbę bez przeprowadzania kontroli szczelności. </text:p>
      <text:h text:style-name="Heading_20_5" text:outline-level="5"><text:bookmark-start text:name="stopnie_wykluczone_podczas_testu_do_oporu"/>Stopnie wykluczone podczas testu do oporu<text:bookmark-end text:name="stopnie_wykluczone_podczas_testu_do_oporu"/></text:h>
      <text:p text:style-name="Text_20_body">
Podczas przeprowadzania testu obrotu do oporu, należy podać ile stopni, na początku i na końcu pomiaru, ma zostać wykluczonych z mierzenia momentu.</text:p>
      <text:p text:style-name="Text_20_body">Opcja ta musi zostać ustawiona zawsze przed rozpoczęciem próby. </text:p>
      <text:h text:style-name="Heading_20_5" text:outline-level="5"><text:bookmark-start text:name="dzialanie_przy_osiagnieciu_maks._granicy_bledow"/>Działanie przy osiągnięciu maks. granicy błędów<text:bookmark-end text:name="dzialanie_przy_osiagnieciu_maks._granicy_bledow"/></text:h>
      <text:p text:style-name="Text_20_body">
Wskazuje na działanie, jakie należy podjąć w przypadku, gdy któryś z komponentów osiągnie maksymalną ilość błędów momentu lub w kontaktach: 
</text:p>
      <text:list text:style-name="List_20_1">
        <text:list-item>
          <text:p text:style-name="Text_20_body"> <text:span text:style-name="Strong_20_Emphasis">Zatrzymaj próbę:</text:span> zatrzymuje próbę nie wykonując żadnego działania;</text:p>
        </text:list-item>
        <text:list-item>
          <text:p text:style-name="Text_20_body"> <text:span text:style-name="Strong_20_Emphasis">Przerwij stanowisko:</text:span> przerywa próbę stanowiska w stanie błędu i kontynuuje próbę pozostałych komponentów;</text:p>
        </text:list-item>
        <text:list-item>
          <text:p text:style-name="Text_20_body"> <text:span text:style-name="Strong_20_Emphasis">Wyklucz i kontynuuj:</text:span> wyklucza komponent w stanie błędu (tracąc wszystkie dane) i kontynuuje próbę pozostałych komponentów.</text:p>
        </text:list-item>
      </text:list>
      <text:h text:style-name="Heading_20_3" text:outline-level="3"><text:bookmark-start text:name="programy_standardowe1"/>Programy standardowe<text:bookmark-end text:name="programy_standardowe1"/></text:h>
      <text:p text:style-name="Text_20_body">
Opcje z tego panelu mają wpływ na wykonywanie jedynie programów standardowych. </text:p>
      <text:h text:style-name="Heading_20_4" text:outline-level="4"><text:bookmark-start text:name="kontrola_temperatury_piekarnika"/>Kontrola temperatury piekarnika<text:bookmark-end text:name="kontrola_temperatury_piekarnika"/></text:h>
      <text:h text:style-name="Heading_20_4" text:outline-level="4"><text:bookmark-start text:name="kontrola_temperatury_piekarnika1"/>Kontrola temperatury piekarnika<text:bookmark-end text:name="kontrola_temperatury_piekarnika1"/></text:h>
      <text:p text:style-name="Text_20_body">
Dwie pierwsze opcje wpływają na czas trwania próby, ponieważ, jeśli zostają włączone, przy każdej zmianie kroku zatrzymują wykonywanie i oczekują na osiągnięcie przez piekarnik zadanej temperatury.</text:p>
      <text:p text:style-name="Text_20_body">Pierwsza opcja wpływa na przejście od cyklu zimnego do cyklu gorącego, druga zaś od gorącego do zimnego. Każda opcja posiada zakres, który może zsotać zwiększony w celu skrócenia czasu oczekiwania.</text:p>
      <text:h text:style-name="Heading_20_5" text:outline-level="5"><text:bookmark-start text:name="otworz_drzwi_w_chlodzeniu"/>Otwórz drzwi w chłodzeniu<text:bookmark-end text:name="otworz_drzwi_w_chlodzeniu"/></text:h>
      <text:p text:style-name="Text_20_body">
Zarządza otwarcie drzwi w fazie chłodzen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cja może zostać zignorowana, jeśli nie jest przewidziane ramię otwierające drzwi</text:p>
          </table:table-cell>
        </table:table-row>
      </table:table>
      <text:h text:style-name="Heading_20_5" text:outline-level="5"><text:bookmark-start text:name="zastosuj_dodatkowy_wirnik_do_chlodzenia"/>Zastosuj dodatkowy wirnik do chłodzenia<text:bookmark-end text:name="zastosuj_dodatkowy_wirnik_do_chlodzenia"/></text:h>
      <text:p text:style-name="Text_20_body">
Aktywowanie opcji podczas chłodzenia powoduje włączenie dodatkowego wirnika przyspieszającego przebieg proces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cja może zostać zignorowana, jeśli wirnik nie jest przewidziany</text:p>
          </table:table-cell>
        </table:table-row>
      </table:table>
      <text:h text:style-name="Heading_20_5" text:outline-level="5"><text:bookmark-start text:name="wlacz_grzejnik_dodatkowy"/>Włącz grzejnik dodatkowy<text:bookmark-end text:name="wlacz_grzejnik_dodatkowy"/></text:h>
      <text:p text:style-name="Text_20_body">
Aktywowanie opcji podczas ogrzewania powoduje włączenie dodatkowego grzenika w celu osiągnięcia wartości zadanej, od której odjęto wartość ustawioną w polu. Po osiągnięciu temperatury, grzejnik nie jest włączany aż do kolejnego cykl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cja może zostać zignorowana, jeśli grzejnik nie jest przewidziany</text:p>
          </table:table-cell>
        </table:table-row>
      </table:table>
      <text:h text:style-name="Heading_20_4" text:outline-level="4"><text:bookmark-start text:name="przesuw"/>Przesuw<text:bookmark-end text:name="przesuw"/></text:h>
      <text:h text:style-name="Heading_20_5" text:outline-level="5"><text:bookmark-start text:name="odblokuj_silniki_po_zakonczeniu_przesuwu"/>Odblokuj silniki po zakończeniu przesuwu<text:bookmark-end text:name="odblokuj_silniki_po_zakonczeniu_przesuwu"/></text:h>
      <text:p text:style-name="Text_20_body">
Jeśli wybrana została ta opcja, po zakończeniu obrotu silnik może dalej się obracać. Podczas przeprowadzania testu ruchu do oporu, zaleca się pozostawienie silników zablokowanych, dezaktywując tę opcję, dzięki czemu nie straci się położenia.</text:p>
      <text:h text:style-name="Heading_20_5" text:outline-level="5"><text:bookmark-start text:name="predkosc_odczytu_momentu_stopnie_sekundy"/>Prędkość odczytu momentu (stopnie/sekundy)<text:bookmark-end text:name="predkosc_odczytu_momentu_stopnie_sekundy"/></text:h>
      <text:p text:style-name="Text_20_body">
Można tu ustawić prędkość obrotu komponentu w fazie pomiaru momentu. Wartość domyślna to 20 stopni/sekundę, która pozwala przeprowadzić ok. 2 odczyty dla każdego stopnia. </text:p>
      <text:p text:style-name="Text_20_body">Zaleca się nie zmieniać tej wartości.</text:p>
      <text:h text:style-name="Heading_20_5" text:outline-level="5"><text:bookmark-start text:name="wykonaj_ruch_w_celu_znalezienia_polozenia_poczatkowego"/>Wykonaj ruch w celu znalezienia położenia początkowego<text:bookmark-end text:name="wykonaj_ruch_w_celu_znalezienia_polozenia_poczatkowego"/></text:h>
      <text:p text:style-name="Text_20_body">
Użytkownik może wybrać przeprowadzenie ruchu w celu określenia położenia początkowego komponentu przy rozpoczęciu próby. Wyszukiwanie jest przeprowadzane obracając komponent w kierunku zgodnym z ruchem wskazówek zegara. Oczywiście komponent musi być wyposażony w ogranicznik ruchu.</text:p>
      <text:h text:style-name="Heading_20_5" text:outline-level="5"><text:bookmark-start text:name="zatrzymanie_ruchu_przed_koncem_posuwu"/>Zatrzymanie ruchu przed końcem posuwu<text:bookmark-end text:name="zatrzymanie_ruchu_przed_koncem_posuwu"/></text:h>
      <text:p text:style-name="Text_20_body">
Jako że po przeprowadzeniu wielu cykli obrotów do oporu w komponencie mogą pojawić się usterki, przewidziano opcję ustawienia o ile stopni przed ogranicznikiem ma zostać przerwany obrót. </text:p>
      <text:p text:style-name="Text_20_body">Po wprowadzeniu wartości różnej od 0, testu obrotu do oporu będzie przeprowadzany tylko podczas cykli pomiaru momentu. We wszystkich pozostałych cyklach obrót zostanie zatrzymany wcześniej, zgodnie z wprowadzoną wartością.</text:p>
      <text:h text:style-name="Heading_20_5" text:outline-level="5"><text:bookmark-start text:name="wylacz_cisnienie_w_fazie_powrotu"/>Wyłącz ciśnienie w fazie powrotu<text:bookmark-end text:name="wylacz_cisnienie_w_fazie_powrotu"/></text:h>
      <text:p text:style-name="Text_20_body">
Aktywując tę opcję wyłącza się naciśnięcie na kurek podczas przesuwu powrotnego w położenie początkowe. Opcja wpływa na te wszystkie cykle próby, w których przewidziano zwolnienie kurka w położeniu „otwarty”.</text:p>
      <text:h text:style-name="Heading_20_5" text:outline-level="5"><text:bookmark-start text:name="czas_potrzebny_do_zakonczenia_nacisniecia"/>Czas potrzebny do zakończenia naciśnięcia<text:bookmark-end text:name="czas_potrzebny_do_zakonczenia_nacisniecia"/></text:h>
      <text:p text:style-name="Text_20_body">
Czas potrzebny na zakończenie naciśnięcia kurka przed rozpoczęciem fazy obrotu. Wartość jest wyrażona w milisekundach.</text:p>
      <text:h text:style-name="Heading_20_2" text:outline-level="2"><text:bookmark-start text:name="programy_zaawansowane1"/>Programy zaawansowane<text:bookmark-end text:name="programy_zaawansowane1"/></text:h>
      <text:p text:style-name="Text_20_body">
Opcje z tego panelu mają wpływ na wykonywanie jedynie programów zaawansowanych.</text:p>
      <text:h text:style-name="Heading_20_4" text:outline-level="4"><text:bookmark-start text:name="bloki1"/>Bloki<text:bookmark-end text:name="bloki1"/></text:h>
      <text:h text:style-name="Heading_20_5" text:outline-level="5"><text:bookmark-start text:name="wylacz_wszystkie_polecenia_zwiazane_z_piekarnikiem"/>Wyłącz wszystkie polecenia związane z piekarnikiem<text:bookmark-end text:name="wylacz_wszystkie_polecenia_zwiazane_z_piekarnikiem"/></text:h>
      <text:p text:style-name="Text_20_body">Opcja ta pozwala na zignorowanie wszystkich poleceń związanych z piekarnikiem, niezależnie czy dotyczą one ustawień (wartości zadane, położenie deflektora, wentylacja), czy też oczekiwania na temperaturę.</text:p>
      <text:h text:style-name="Heading_20_5" text:outline-level="5"><text:bookmark-start text:name="wylacz_oczekiwania"/>Wyłącz oczekiwania<text:bookmark-end text:name="wylacz_oczekiwania"/></text:h>
      <text:p text:style-name="Text_20_body">
Ta opcja powoduje zignorowanie wszystkich poleceń oczekiwania wprowadzonych do programu.</text:p>
      <text:h text:style-name="Heading_20_5" text:outline-level="5"><text:bookmark-start text:name="wlacz_dodatkowy_wirnik_do_chlodzenia_przy_otwartych_drzwiach"/>Włącz dodatkowy wirnik do chłodzenia przy otwartych drzwiach<text:bookmark-end text:name="wlacz_dodatkowy_wirnik_do_chlodzenia_przy_otwartych_drzwiach"/></text:h>
      <text:p text:style-name="Text_20_body">
Aktywowanie opcji podczas chłodzenia wraz z otworzeniem drzwi powoduje włączenie dodatkowego wirnika przyspieszającego przebieg proces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cja może zostać zignorowana, jeśli wirnik nie jest przewidziany</text:p>
          </table:table-cell>
        </table:table-row>
      </table:table>
      <text:h text:style-name="Heading_20_5" text:outline-level="5"><text:bookmark-start text:name="wlacz_dodatkowy_grzejnik_w_celu_osiagniecia_wartosci_zadanej"/>Włącz dodatkowy grzejnik w celu osiągnięcia wartości zadanej<text:bookmark-end text:name="wlacz_dodatkowy_grzejnik_w_celu_osiagniecia_wartosci_zadanej"/></text:h>
      <text:p text:style-name="Text_20_body">Aktywowanie opcji podczas ogrzewania powoduje włączenie dodatkowego grzejnika w celu szybszego osiągnięcia wartości zadanej.</text:p>
      <text:p text:style-name="Text_20_body">Po osiągnięciu temperatury, grzejnik nie jest włączany aż do kolejnego polecenia ustawienia temperatury piekarnik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pcja może zostać zignorowana, jeśli grzejnik nie jest przewidziany</text:p>
          </table:table-cell>
        </table:table-row>
      </table:table>
      <text:h text:style-name="Heading_20_3" text:outline-level="3"><text:bookmark-start text:name="opcje_piekarnika"/>Opcje piekarnika<text:bookmark-end text:name="opcje_piekarnika"/></text:h>
      <text:p text:style-name="Text_20_body">Tryb roboczy piekarnika może być zmieniany z panelu sterowania na głównej stronie programu.</text:p>
      <text:p text:style-name="Text_20_body">
<draw:frame draw:style-name="mediacenter" draw:name="Panel piekarnika Legend" text:anchor-type="paragraph" draw:z-index="0" svg:width="3.96875cm"><draw:text-box><text:p text:style-name="legendcenter"><draw:frame draw:style-name="mediacenter" draw:name="Panel piekarnika" text:anchor-type="paragraph" draw:z-index="0" svg:width="3.96875cm" svg:height="5.715cm"><draw:image xlink:href="Pictures/9e3eade01bba21180ed892d472ec3b98.jpg" xlink:type="simple" xlink:show="embed" xlink:actuate="onLoad"/></draw:frame>Panel piekarnika</text:p></draw:text-box></draw:frame></text:p>
      <text:p text:style-name="Text_20_body">Piekarnik może pracować w jednym z dwóch trybów: automatycznym i ręcznym. Aby aktywować któryś z trybów, należy nacisnąć przyciski <text:span text:style-name="Strong_20_Emphasis">Auto</text:span> lub <text:span text:style-name="Strong_20_Emphasis">Ręczny</text:span> i odpowiedzieć <text:span text:style-name="Strong_20_Emphasis">Tak</text:span> na zapytanie o potwierdzenie.</text:p>
      <text:h text:style-name="Heading_20_4" text:outline-level="4"><text:bookmark-start text:name="tryb_automatyczny"/>Tryb automatyczny<text:bookmark-end text:name="tryb_automatyczny"/></text:h>
      <text:p text:style-name="Text_20_body">
Temperatura piekarnika zmienia się w zależności od kroków lub poleceń programów przeprowadzających próbę.</text:p>
      <text:h text:style-name="Heading_20_4" text:outline-level="4"><text:bookmark-start text:name="tryb_reczny"/>Tryb ręczny<text:bookmark-end text:name="tryb_reczny"/></text:h>
      <text:p text:style-name="Text_20_body">
Temperatura oraz wentylacja piekarnika są utrzymywane na stałym poziomie zgodnie z wartościami wprowadzonymi ręcznie przez operatora, również podczas przeprowadzania programów standardowych, które przewidują kroki o różnych temperaturach lub programów zaawansowanych z poleceniami zmiany temperatury i wentylacji. Również ramię otwierania i zamykania drzwiczek pozostaje nieruchome w aktualnym położeniu.</text:p>
      <text:p text:style-name="Text_20_body">W tym trybie, w celu zmiany temperatury piekarnika, należy ustawić żądaną wartość zadaną w polu “Temperatura ustawiona” i nacisnąć przycisk <text:span text:style-name="Strong_20_Emphasis">Ok</text:span>.</text:p>
      <text:h text:style-name="Heading_20_4" text:outline-level="4"><text:bookmark-start text:name="regulacje_reczne"/>Regulacje ręczne<text:bookmark-end text:name="regulacje_reczne"/></text:h>
      <text:p text:style-name="Text_20_body">
W trybie ręcznym można przeprowadzić następujące regulacje:
</text:p>
      <text:list text:style-name="List_20_1">
        <text:list-item>
          <text:p text:style-name="Text_20_body"> wentylacji;</text:p>
        </text:list-item>
        <text:list-item>
          <text:p text:style-name="Text_20_body"> otworu nawiewu chłodzenia;</text:p>
        </text:list-item>
        <text:list-item>
          <text:p text:style-name="Text_20_body"> ramienia otwierającego drzwiczki.</text:p>
        </text:list-item>
      </text:list>
      <text:p text:style-name="Text_20_body">
W celu przejścia do panelu regulacji, należy nacisnąć odpowiedni przycisk opcji i wybrać przycisk <text:span text:style-name="Strong_20_Emphasis">Potwierdź</text:span>, aby zastosować wprowadzone zmiany lub przycisk <text:span text:style-name="Strong_20_Emphasis">Anuluj</text:span>, aby wyjść.</text:p>
      <text:p text:style-name="Text_20_body"><draw:frame draw:style-name="mediacenter" draw:name="Okno &quot;Opcje piekarnika&quot; Legend" text:anchor-type="paragraph" draw:z-index="0" svg:width="3.96875cm"><draw:text-box><text:p text:style-name="legendcenter"><draw:frame draw:style-name="mediacenter" draw:name="Okno &quot;Opcje piekarnika&quot;" text:anchor-type="paragraph" draw:z-index="0" svg:width="3.96875cm" svg:height="4.1010416666667cm"><draw:image xlink:href="Pictures/f90659e2058ca0299aaf500e73c99503.jpg" xlink:type="simple" xlink:show="embed" xlink:actuate="onLoad"/></draw:frame>Okno "Opcje piekarnika"</text:p></draw:text-box></draw:frame></text:p>
      <text:h text:style-name="Heading_20_1" text:outline-level="1"><text:bookmark-start text:name="zdarzenia"/>Zdarzenia<text:bookmark-end text:name="zdarzenia"/></text:h>
      <text:p text:style-name="Text_20_body">
Program jest wyposażony w rejestr, w którym zostają zapisane wszystkie ewentualne błędy, jakie mają miejsce.</text:p>
      <text:p text:style-name="Text_20_body">Każda anomalia jest sygnalizowana operatorowi w komunikacje, w którym podany zostaje numer identyfikacyjny oraz krótki opis błędu. Te same informacje zostają również zapisane w rejestrze. </text:p>
      <text:p text:style-name="Text_20_body">Błędy, które mają miejsce podczas przeprowadzania procedur automatycznych operator nie jest informowany, ale one również zostają zapisane w rejestrze. </text:p>
      <text:h text:style-name="Heading_20_2" text:outline-level="2"><text:bookmark-start text:name="wizualizacja"/>Wizualizacja<text:bookmark-end text:name="wizualizacja"/></text:h>
      <text:p text:style-name="Text_20_body">
Aby zapoznać się z listą zdarzeń, należy kliknąć w menu <text:span text:style-name="Emphasis">Plik » Zdarzenia » Wyświetl</text:span> lub nacisnąć poniższy przycisk na pasku narzędzi:</text:p>
      <text:p text:style-name="Text_20_body">
<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
Program otworzy poniższe okno:</text:p>
      <text:p text:style-name="Text_20_body"><draw:frame draw:style-name="mediacenter" draw:name="Okno &quot;Zdarzenia&quot; Legend" text:anchor-type="paragraph" draw:z-index="0" svg:width="10.583333333333cm"><draw:text-box><text:p text:style-name="legendcenter"><draw:frame draw:style-name="mediacenter" draw:name="Okno &quot;Zdarzenia&quot;" text:anchor-type="paragraph" draw:z-index="0" svg:width="10.583333333333cm" svg:height="6.905625cm"><draw:image xlink:href="Pictures/752e9b073d13a56bfca29e2f6906b669.jpg" xlink:type="simple" xlink:show="embed" xlink:actuate="onLoad"/></draw:frame>Okno "Zdarzenia"</text:p></draw:text-box></draw:frame></text:p>
      <text:p text:style-name="Text_20_body">Wyróżniamy trzy rodzaje zdarzeń w zależności od stopnia ich ważności:
</text:p>
      <text:list text:style-name="List_20_1">
        <text:list-item>
          <text:p text:style-name="Text_20_body"> Błąd</text:p>
        </text:list-item>
        <text:list-item>
          <text:p text:style-name="Text_20_body"> Ostrzeżenie</text:p>
        </text:list-item>
        <text:list-item>
          <text:p text:style-name="Text_20_body"> Informacja</text:p>
        </text:list-item>
      </text:list>
      <text:p text:style-name="Text_20_body">Jeśli okno nie jest wystarczająco szerokie, klikając dwa razy na któreś ze zdarzeń można wyświetlić pełny komunikat.</text:p>
      <text:h text:style-name="Heading_20_2" text:outline-level="2"><text:bookmark-start text:name="usuwanie1"/>Usuwanie<text:bookmark-end text:name="usuwanie1"/></text:h>
      <text:p text:style-name="Text_20_body">
Aby opróżnić rejestr zdarzeń, należy kliknąć w menu na <text:span text:style-name="Emphasis">Plik » Zdarzenia » Opróżnij</text:span> i odpowiedzieć <text:span text:style-name="Strong_20_Emphasis">Tak</text:span> na zapytanie o potwierdzeni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