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6577b5b2c7b0b7aa3cd5f88f4a4c1d00.png"/>
  <manifest:file-entry manifest:media-type="image/png" manifest:full-path="Pictures/fde9719d1bd6441aee01143376cbfea9.png"/>
  <manifest:file-entry manifest:media-type="image/png" manifest:full-path="Pictures/4ee50eaeeeb2c8a356c4b517f6e05241.png"/>
  <manifest:file-entry manifest:media-type="image/png" manifest:full-path="Pictures/4505fc177876510a0b926a13cf982a2c.png"/>
  <manifest:file-entry manifest:media-type="image/png" manifest:full-path="Pictures/e14dfa8fe49532726ed9e62451cf8564.png"/>
  <manifest:file-entry manifest:media-type="image/png" manifest:full-path="Pictures/4c8e8b8fc30cdd4b9af0ceb2638691dc.png"/>
  <manifest:file-entry manifest:media-type="image/png" manifest:full-path="Pictures/42fd78b72df98eef25de48f953b48960.png"/>
  <manifest:file-entry manifest:media-type="image/png" manifest:full-path="Pictures/745bbc04a35ba76ad0479ba4e0532ff4.png"/>
  <manifest:file-entry manifest:media-type="image/png" manifest:full-path="Pictures/9afd3892e29dba81afed046ffc097162.png"/>
  <manifest:file-entry manifest:media-type="image/png" manifest:full-path="Pictures/43fc2dfa1152f2a23a0feca986b4c28e.png"/>
  <manifest:file-entry manifest:media-type="image/png" manifest:full-path="Pictures/7efe83a0fe0e59d3bc4a43d59ef4789a.png"/>
  <manifest:file-entry manifest:media-type="image/png" manifest:full-path="Pictures/d8e65aba27ee75d165b20875528b7952.png"/>
  <manifest:file-entry manifest:media-type="image/png" manifest:full-path="Pictures/86926d2170a65eee7ecc1884986be35c.png"/>
  <manifest:file-entry manifest:media-type="image/png" manifest:full-path="Pictures/4058d69fee59805048afcea8388e4246.png"/>
  <manifest:file-entry manifest:media-type="image/png" manifest:full-path="Pictures/112113fd2ecdbe685f5751b6cc0b3de5.png"/>
  <manifest:file-entry manifest:media-type="image/png" manifest:full-path="Pictures/2f6c0e58cf89c63d933e7eaeab7e1cfe.png"/>
  <manifest:file-entry manifest:media-type="image/png" manifest:full-path="Pictures/279ecc64a51f35100040532b87af6a16.png"/>
  <manifest:file-entry manifest:media-type="image/png" manifest:full-path="Pictures/72fe6fcdfbfeaeb53f70304486bf1241.png"/>
  <manifest:file-entry manifest:media-type="image/png" manifest:full-path="Pictures/e9d15e555aebfb894ae01f0c4eb36807.png"/>
  <manifest:file-entry manifest:media-type="image/png" manifest:full-path="Pictures/ab95d77007cef823f0551f923d774eb5.png"/>
  <manifest:file-entry manifest:media-type="image/png" manifest:full-path="Pictures/b8ef3278c01717efbe88faa3a734eca4.png"/>
  <manifest:file-entry manifest:media-type="image/png" manifest:full-path="Pictures/fc167c6108524cdfc236a9c5021ee744.png"/>
  <manifest:file-entry manifest:media-type="image/png" manifest:full-path="Pictures/944d1425936ff32e642d06a19c3dea49.png"/>
  <manifest:file-entry manifest:media-type="image/png" manifest:full-path="Pictures/ccf032c4a81ba08c299e843ab22e93d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0066"/>
    </style:style>
    <style:style style:name="highlight.24" style:family="text">
      <style:text-properties fo:color="#ff0000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00" fo:font-weight="bold"/>
    </style:style>
    <style:style style:name="highlight.28" style:family="text">
      <style:text-properties fo:color="#0099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66"/>
    </style:style>
    <style:style style:name="highlight.31" style:family="text">
      <style:text-properties fo:color="#ff0000"/>
    </style:style>
    <style:style style:name="highlight.32" style:family="text">
      <style:text-properties fo:color="#000066"/>
    </style:style>
    <style:style style:name="highlight.33" style:family="text">
      <style:text-properties fo:color="#ff0000"/>
    </style:style>
    <style:style style:name="highlight.34" style:family="text">
      <style:text-properties fo:color="#000000" fo:font-weight="bold"/>
    </style:style>
    <style:style style:name="highlight.35" style:family="text">
      <style:text-properties fo:color="#009900"/>
    </style:style>
    <style:style style:name="highlight.36" style:family="text">
      <style:text-properties fo:color="#000000" fo:font-weight="bold"/>
    </style:style>
    <style:style style:name="highlight.37" style:family="text">
      <style:text-properties fo:color="#000066"/>
    </style:style>
    <style:style style:name="highlight.38" style:family="text">
      <style:text-properties fo:color="#ff0000"/>
    </style:style>
    <style:style style:name="highlight.39" style:family="text">
      <style:text-properties fo:color="#000066"/>
    </style:style>
    <style:style style:name="highlight.40" style:family="text">
      <style:text-properties fo:color="#ff0000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66"/>
    </style:style>
    <style:style style:name="highlight.45" style:family="text">
      <style:text-properties fo:color="#ff0000"/>
    </style:style>
    <style:style style:name="highlight.46" style:family="text">
      <style:text-properties fo:color="#000066"/>
    </style:style>
    <style:style style:name="highlight.47" style:family="text">
      <style:text-properties fo:color="#ff0000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000000" fo:font-weight="bold"/>
    </style:style>
    <style:style style:name="highlight.51" style:family="text">
      <style:text-properties fo:color="#000066"/>
    </style:style>
    <style:style style:name="highlight.52" style:family="text">
      <style:text-properties fo:color="#ff0000"/>
    </style:style>
    <style:style style:name="highlight.53" style:family="text">
      <style:text-properties fo:color="#000066"/>
    </style:style>
    <style:style style:name="highlight.54" style:family="text">
      <style:text-properties fo:color="#ff0000"/>
    </style:style>
    <style:style style:name="highlight.55" style:family="text">
      <style:text-properties fo:color="#000000" fo:font-weight="bold"/>
    </style:style>
    <style:style style:name="highlight.56" style:family="text">
      <style:text-properties fo:color="#009900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66"/>
    </style:style>
    <style:style style:name="highlight.59" style:family="text">
      <style:text-properties fo:color="#ff0000"/>
    </style:style>
    <style:style style:name="highlight.60" style:family="text">
      <style:text-properties fo:color="#000066"/>
    </style:style>
    <style:style style:name="highlight.61" style:family="text">
      <style:text-properties fo:color="#ff0000"/>
    </style:style>
    <style:style style:name="highlight.62" style:family="text">
      <style:text-properties fo:color="#000000" fo:font-weight="bold"/>
    </style:style>
    <style:style style:name="highlight.63" style:family="text">
      <style:text-properties fo:color="#009900"/>
    </style:style>
    <style:style style:name="highlight.64" style:family="text">
      <style:text-properties fo:color="#000000" fo:font-weight="bold"/>
    </style:style>
    <style:style style:name="highlight.65" style:family="text">
      <style:text-properties fo:color="#000066"/>
    </style:style>
    <style:style style:name="highlight.66" style:family="text">
      <style:text-properties fo:color="#ff0000"/>
    </style:style>
    <style:style style:name="highlight.67" style:family="text">
      <style:text-properties fo:color="#000066"/>
    </style:style>
    <style:style style:name="highlight.68" style:family="text">
      <style:text-properties fo:color="#ff0000"/>
    </style:style>
    <style:style style:name="highlight.69" style:family="text">
      <style:text-properties fo:color="#000000" fo:font-weight="bold"/>
    </style:style>
    <style:style style:name="highlight.70" style:family="text">
      <style:text-properties fo:color="#009900"/>
    </style:style>
    <style:style style:name="highlight.71" style:family="text">
      <style:text-properties fo:color="#000000" fo:font-weight="bold"/>
    </style:style>
    <style:style style:name="highlight.72" style:family="text">
      <style:text-properties fo:color="#000066"/>
    </style:style>
    <style:style style:name="highlight.73" style:family="text">
      <style:text-properties fo:color="#ff0000"/>
    </style:style>
    <style:style style:name="highlight.74" style:family="text">
      <style:text-properties fo:color="#000066"/>
    </style:style>
    <style:style style:name="highlight.75" style:family="text">
      <style:text-properties fo:color="#ff0000"/>
    </style:style>
    <style:style style:name="highlight.76" style:family="text">
      <style:text-properties fo:color="#000000" fo:font-weight="bold"/>
    </style:style>
    <style:style style:name="highlight.77" style:family="text">
      <style:text-properties fo:color="#009900"/>
    </style:style>
    <style:style style:name="highlight.78" style:family="text">
      <style:text-properties fo:color="#000000" fo:font-weight="bold"/>
    </style:style>
    <style:style style:name="highlight.79" style:family="text">
      <style:text-properties fo:color="#000066"/>
    </style:style>
    <style:style style:name="highlight.80" style:family="text">
      <style:text-properties fo:color="#ff0000"/>
    </style:style>
    <style:style style:name="highlight.81" style:family="text">
      <style:text-properties fo:color="#000066"/>
    </style:style>
    <style:style style:name="highlight.82" style:family="text">
      <style:text-properties fo:color="#ff0000"/>
    </style:style>
    <style:style style:name="highlight.83" style:family="text">
      <style:text-properties fo:color="#000000" fo:font-weight="bold"/>
    </style:style>
    <style:style style:name="highlight.84" style:family="text">
      <style:text-properties fo:color="#009900"/>
    </style:style>
    <style:style style:name="highlight.85" style:family="text">
      <style:text-properties fo:color="#000000" fo:font-weight="bold"/>
    </style:style>
    <style:style style:name="highlight.86" style:family="text">
      <style:text-properties fo:color="#000066"/>
    </style:style>
    <style:style style:name="highlight.87" style:family="text">
      <style:text-properties fo:color="#ff0000"/>
    </style:style>
    <style:style style:name="highlight.88" style:family="text">
      <style:text-properties fo:color="#000066"/>
    </style:style>
    <style:style style:name="highlight.89" style:family="text">
      <style:text-properties fo:color="#ff0000"/>
    </style:style>
    <style:style style:name="highlight.90" style:family="text">
      <style:text-properties fo:color="#000000" fo:font-weight="bold"/>
    </style:style>
    <style:style style:name="highlight.91" style:family="text">
      <style:text-properties fo:color="#009900"/>
    </style:style>
    <style:style style:name="highlight.92" style:family="text">
      <style:text-properties fo:color="#000000" fo:font-weight="bold"/>
    </style:style>
    <style:style style:name="highlight.93" style:family="text">
      <style:text-properties fo:color="#000000" fo:font-weight="bold"/>
    </style:style>
    <style:style style:name="highlight.94" style:family="text">
      <style:text-properties fo:color="#009900"/>
    </style:style>
    <style:style style:name="highlight.95" style:family="text">
      <style:text-properties fo:color="#000000" fo:font-weight="bold"/>
    </style:style>
    <style:style style:name="highlight.96" style:family="text">
      <style:text-properties fo:color="#000000" fo:font-weight="bold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installazione"/>Installazione<text:bookmark-end text:name="installazione"/></text:h>
      <text:p text:style-name="Text_20_body">
Per installare NiceFanPro è necessario eseguire il file <text:span text:style-name="Emphasis">NiceFanProSetup.exe</text:span>. Il funzionamento di NiceFanPro richiede anche che sia installato il Microsoft .NET Framework 2.0, tramite il file <text:span text:style-name="Emphasis">dotnetfx.exe</text:span>.</text:p>
      <text:h text:style-name="Heading_20_1" text:outline-level="1"><text:bookmark-start text:name="configurazione"/>Configurazione<text:bookmark-end text:name="configurazione"/></text:h>
      <text:p text:style-name="Text_20_body">
Per modificare la configurazione di NiceFanPro aprire con un editor di testo il file <text:span text:style-name="Emphasis">NicefanPro.exe.config</text:span>. </text:p>
      <text:p text:style-name="Source_20_Code"><text:span text:style-name="highlight.1"><text:span text:style-name="highlight.2">&lt;?xml</text:span> <text:span text:style-name="highlight.3">version</text:span>=<text:span text:style-name="highlight.4">"1.0"</text:span> <text:span text:style-name="highlight.5">encoding</text:span>=<text:span text:style-name="highlight.6">"utf-8"</text:span> <text:span text:style-name="highlight.7">?&gt;</text:span></text:span><text:line-break/><text:span text:style-name="highlight.8"><text:span text:style-name="highlight.9">&lt;configuration<text:span text:style-name="highlight.10">&gt;</text:span></text:span></text:span><text:line-break/><text:s text:c="2"/><text:span text:style-name="highlight.11"><text:span text:style-name="highlight.12">&lt;appSettings<text:span text:style-name="highlight.13">&gt;</text:span></text:span></text:span><text:line-break/><text:s text:c="4"/><text:span text:style-name="highlight.14"><text:span text:style-name="highlight.15">&lt;add</text:span> <text:span text:style-name="highlight.16">key</text:span>=<text:span text:style-name="highlight.17">"PM110_Port"</text:span> <text:span text:style-name="highlight.18">value</text:span>=<text:span text:style-name="highlight.19">"COM0"</text:span> <text:span text:style-name="highlight.20">/&gt;</text:span></text:span><text:line-break/><text:s text:c="4"/><text:span text:style-name="highlight.21"><text:span text:style-name="highlight.22">&lt;add</text:span> <text:span text:style-name="highlight.23">key</text:span>=<text:span text:style-name="highlight.24">"SCANNER_PortSettings"</text:span> <text:span text:style-name="highlight.25">value</text:span>=<text:span text:style-name="highlight.26">"COM0,9600,None,8,1"</text:span> <text:span text:style-name="highlight.27">/&gt;</text:span></text:span><text:line-break/><text:s text:c="4"/><text:span text:style-name="highlight.28"><text:span text:style-name="highlight.29">&lt;add</text:span> <text:span text:style-name="highlight.30">key</text:span>=<text:span text:style-name="highlight.31">"AEA_PortSettings"</text:span> <text:span text:style-name="highlight.32">value</text:span>=<text:span text:style-name="highlight.33">"COM0,9600,None,8,1"</text:span> <text:span text:style-name="highlight.34">/&gt;</text:span></text:span><text:line-break/><text:s text:c="4"/><text:span text:style-name="highlight.35"><text:span text:style-name="highlight.36">&lt;add</text:span> <text:span text:style-name="highlight.37">key</text:span>=<text:span text:style-name="highlight.38">"AEA_Path"</text:span> <text:span text:style-name="highlight.39">value</text:span>=<text:span text:style-name="highlight.40">"c:\programmi\Test system\exchange\"</text:span> <text:span text:style-name="highlight.41">/&gt;</text:span></text:span><text:line-break/><text:s text:c="4"/><text:span text:style-name="highlight.42"><text:span text:style-name="highlight.43">&lt;add</text:span> <text:span text:style-name="highlight.44">key</text:span>=<text:span text:style-name="highlight.45">"BARCODE_Settings"</text:span> <text:span text:style-name="highlight.46">value</text:span>=<text:span text:style-name="highlight.47">"20,2,5"</text:span><text:span text:style-name="highlight.48">/&gt;</text:span></text:span><text:line-break/><text:s text:c="4"/><text:span text:style-name="highlight.49"><text:span text:style-name="highlight.50">&lt;add</text:span> <text:span text:style-name="highlight.51">key</text:span>=<text:span text:style-name="highlight.52">"PRINTER_Name"</text:span> <text:span text:style-name="highlight.53">value</text:span>=<text:span text:style-name="highlight.54">"Zebra<text:s text:c="2"/>ZM400 200 dpi (ZPL)"</text:span><text:span text:style-name="highlight.55">/&gt;</text:span></text:span><text:line-break/><text:s text:c="4"/><text:span text:style-name="highlight.56"><text:span text:style-name="highlight.57">&lt;add</text:span> <text:span text:style-name="highlight.58">key</text:span>=<text:span text:style-name="highlight.59">"TEST_Interval"</text:span> <text:span text:style-name="highlight.60">value</text:span>=<text:span text:style-name="highlight.61">"60000"</text:span><text:span text:style-name="highlight.62">/&gt;</text:span></text:span><text:line-break/><text:s text:c="4"/><text:span text:style-name="highlight.63"><text:span text:style-name="highlight.64">&lt;add</text:span> <text:span text:style-name="highlight.65">key</text:span>=<text:span text:style-name="highlight.66">"DB_Path"</text:span> <text:span text:style-name="highlight.67">value</text:span>=<text:span text:style-name="highlight.68">""</text:span><text:span text:style-name="highlight.69">/&gt;</text:span></text:span><text:line-break/><text:s text:c="4"/><text:span text:style-name="highlight.70"><text:span text:style-name="highlight.71">&lt;add</text:span> <text:span text:style-name="highlight.72">key</text:span>=<text:span text:style-name="highlight.73">"BARCODE_Scelta"</text:span> <text:span text:style-name="highlight.74">value</text:span>=<text:span text:style-name="highlight.75">"0"</text:span> <text:span text:style-name="highlight.76">/&gt;</text:span></text:span><text:line-break/><text:s text:c="4"/><text:span text:style-name="highlight.77"><text:span text:style-name="highlight.78">&lt;add</text:span> <text:span text:style-name="highlight.79">key</text:span>=<text:span text:style-name="highlight.80">"BARCODE_Stabilimento"</text:span> <text:span text:style-name="highlight.81">value</text:span>=<text:span text:style-name="highlight.82">"44"</text:span> <text:span text:style-name="highlight.83">/&gt;</text:span></text:span><text:line-break/><text:s text:c="4"/><text:span text:style-name="highlight.84"><text:span text:style-name="highlight.85">&lt;add</text:span> <text:span text:style-name="highlight.86">key</text:span>=<text:span text:style-name="highlight.87">"BARCODE_AreaVersamento"</text:span> <text:span text:style-name="highlight.88">value</text:span>=<text:span text:style-name="highlight.89">"00"</text:span> <text:span text:style-name="highlight.90">/&gt;</text:span></text:span><text:line-break/><text:s text:c="2"/><text:span text:style-name="highlight.91"><text:span text:style-name="highlight.92">&lt;/appSettings<text:span text:style-name="highlight.93">&gt;</text:span></text:span></text:span><text:line-break/><text:span text:style-name="highlight.94"><text:span text:style-name="highlight.95">&lt;/configuration<text:span text:style-name="highlight.96">&gt;</text:span></text:span></text:span></text:p>
      <text:h text:style-name="Heading_20_5" text:outline-level="5"><text:bookmark-start text:name="pm110_port"/>PM110_Port<text:bookmark-end text:name="pm110_port"/></text:h>
      <text:p text:style-name="Text_20_body">Porta di comunicazione con la PM110 MAREL.</text:p>
      <text:h text:style-name="Heading_20_5" text:outline-level="5"><text:bookmark-start text:name="scanner_portsettings"/>SCANNER_PortSettings<text:bookmark-end text:name="scanner_portsettings"/></text:h>
      <text:p text:style-name="Text_20_body">Porta di comunicazione e parametri di trasmissione dello scanner per la lettura dei barcodes.</text:p>
      <text:h text:style-name="Heading_20_5" text:outline-level="5"><text:bookmark-start text:name="aea_portsettings"/>AEA_PortSettings<text:bookmark-end text:name="aea_portsettings"/></text:h>
      <text:p text:style-name="Text_20_body">Porta di comunicazione e parametri di trasmissione per l'invio del barcodes alla macchina di test AEA.</text:p>
      <text:h text:style-name="Heading_20_5" text:outline-level="5"><text:bookmark-start text:name="aea_path"/>AEA_Path<text:bookmark-end text:name="aea_path"/></text:h>
      <text:p text:style-name="Text_20_body">Percorso per la lettura del files di scambio creato dal software AEA al termine della prova.</text:p>
      <text:h text:style-name="Heading_20_5" text:outline-level="5"><text:bookmark-start text:name="barcode_settings"/>BARCODE_Settings<text:bookmark-end text:name="barcode_settings"/></text:h>
      <text:p text:style-name="Text_20_body">Parametri del barcodes separati dal carattere virgola:</text:p>
      <text:list text:style-name="List_20_1">
        <text:list-item>
          <text:p text:style-name="Text_20_body"> Lunghezza del barcode</text:p>
        </text:list-item>
        <text:list-item>
          <text:p text:style-name="Text_20_body"> Carattere di inizio del codice modello</text:p>
        </text:list-item>
        <text:list-item>
          <text:p text:style-name="Text_20_body"> Lunghezza del codice modello</text:p>
        </text:list-item>
      </text:list>
      <text:h text:style-name="Heading_20_5" text:outline-level="5"><text:bookmark-start text:name="printer_name"/>PRINTER_Name<text:bookmark-end text:name="printer_name"/></text:h>
      <text:p text:style-name="Text_20_body">Nome della stampante utilizzata per la stampa dell'etichetta a fine collaudo.</text:p>
      <text:h text:style-name="Heading_20_5" text:outline-level="5"><text:bookmark-start text:name="test_interval"/>TEST_Interval<text:bookmark-end text:name="test_interval"/></text:h>
      <text:p text:style-name="Text_20_body">La durata del test singolo sulla ventola, in millisecondi.</text:p>
      <text:h text:style-name="Heading_20_5" text:outline-level="5"><text:bookmark-start text:name="db_path"/>DB_Path<text:bookmark-end text:name="db_path"/></text:h>
      <text:p text:style-name="Text_20_body">Percorso del file di archivio. Da impostare solo se memorizzato su una postazione remota.</text:p>
      <text:h text:style-name="Heading_20_5" text:outline-level="5"><text:bookmark-start text:name="barcode_scelta_barcode_stabilimento_barcode_areaversamento"/>BARCODE_Scelta, BARCODE_Stabilimento, BARCODE_AreaVersamento<text:bookmark-end text:name="barcode_scelta_barcode_stabilimento_barcode_areaversamento"/></text:h>
      <text:p text:style-name="Text_20_body">Impostazioni per la creazione dei barcodes ad iniziocollaudo.</text:p>
      <text:h text:style-name="Heading_20_1" text:outline-level="1"><text:bookmark-start text:name="interfaccia"/>Interfaccia<text:bookmark-end text:name="interfaccia"/></text:h>
      <text:p text:style-name="Text_20_body">L'interfaccia di NiceFanPro è divisa in tre parti: la barra degli strumenti, il log del collaudo e la barra delle informazioni.</text:p>
      <text:p text:style-name="Text_20_body"><draw:frame draw:style-name="mediacenter" draw:name="" text:anchor-type="paragraph" draw:z-index="0" svg:width="13.229166666667cm" svg:height="10.583333333333cm"><draw:image xlink:href="Pictures/6577b5b2c7b0b7aa3cd5f88f4a4c1d00.png" xlink:type="simple" xlink:show="embed" xlink:actuate="onLoad"/></draw:frame></text:p>
      <text:h text:style-name="Heading_20_2" text:outline-level="2"><text:bookmark-start text:name="barra_degli_strumenti"/>Barra degli strumenti<text:bookmark-end text:name="barra_degli_strumenti"/></text:h>
      <text:p text:style-name="Text_20_body">
La barra degli strumenti permette di accedere alle funzioni del programma (ad esempio la gestione dell'archivio dei modelli) e visualizza lo stato dei dispositivi connessi all'applicazione.
</text:p>
      <table:table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Pulsante</text:p>
          </table:table-cell>
          <table:table-cell office:value-type="string" table:style-name="tableheader">
            <text:p text:style-name="Table_20_Heading">Descrizio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fde9719d1bd6441aee01143376cbfea9.png" xlink:type="simple" xlink:show="embed" xlink:actuate="onLoad"/></draw:frame></text:p>
          </table:table-cell>
          <table:table-cell office:value-type="string" table:style-name="tablecell">
            <text:p text:style-name="tablealignleft">Esci</text:p>
          </table:table-cell>
          <table:table-cell office:value-type="string" table:style-name="tablecell">
            <text:p text:style-name="tablealignleft">Permette di uscire dall'applicazio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4ee50eaeeeb2c8a356c4b517f6e05241.png" xlink:type="simple" xlink:show="embed" xlink:actuate="onLoad"/></draw:frame></text:p>
          </table:table-cell>
          <table:table-cell office:value-type="string" table:style-name="tablecell">
            <text:p text:style-name="tablealignleft">Database</text:p>
          </table:table-cell>
          <table:table-cell office:value-type="string" table:style-name="tablecell">
            <text:p text:style-name="tablealignleft">Apre lo strumento per la gestione dei modelli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4505fc177876510a0b926a13cf982a2c.png" xlink:type="simple" xlink:show="embed" xlink:actuate="onLoad"/></draw:frame> </text:p>
          </table:table-cell>
          <table:table-cell office:value-type="string" table:style-name="tablecell">
            <text:p text:style-name="tablealignleft">Archivio collaudi</text:p>
          </table:table-cell>
          <table:table-cell office:value-type="string" table:style-name="tablecell">
            <text:p text:style-name="tablealignleft">Apre l'archivio per la visualizzazione dei collaudi eseguiti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e14dfa8fe49532726ed9e62451cf8564.png" xlink:type="simple" xlink:show="embed" xlink:actuate="onLoad"/></draw:frame> </text:p>
          </table:table-cell>
          <table:table-cell office:value-type="string" table:style-name="tablecell">
            <text:p text:style-name="tablealignleft">Test effettuati</text:p>
          </table:table-cell>
          <table:table-cell office:value-type="string" table:style-name="tablecell">
            <text:p text:style-name="tablealignleft">Visualizza i test già effettuati per il barcode selezionato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4c8e8b8fc30cdd4b9af0ceb2638691dc.png" xlink:type="simple" xlink:show="embed" xlink:actuate="onLoad"/></draw:frame> </text:p>
          </table:table-cell>
          <table:table-cell office:value-type="string" table:style-name="tablecell">
            <text:p text:style-name="tablealignleft">Ristampa</text:p>
          </table:table-cell>
          <table:table-cell office:value-type="string" table:style-name="tablecell">
            <text:p text:style-name="tablealignleft">Permette di stampare nuovamente l'etichetta per il barcode selezionato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42fd78b72df98eef25de48f953b48960.png" xlink:type="simple" xlink:show="embed" xlink:actuate="onLoad"/></draw:frame></text:p>
          </table:table-cell>
          <table:table-cell office:value-type="string" table:style-name="tablecell">
            <text:p text:style-name="tablealignleft">Emulazione scanner</text:p>
          </table:table-cell>
          <table:table-cell office:value-type="string" table:style-name="tablecell">
            <text:p text:style-name="tablealignleft">Permette di inserire da tastiera un barco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745bbc04a35ba76ad0479ba4e0532ff4.png" xlink:type="simple" xlink:show="embed" xlink:actuate="onLoad"/></draw:frame></text:p>
          </table:table-cell>
          <table:table-cell office:value-type="string" table:style-name="tablecell">
            <text:p text:style-name="tablealignleft">Informazioni</text:p>
          </table:table-cell>
          <table:table-cell office:value-type="string" table:style-name="tablecell">
            <text:p text:style-name="tablealignleft">Visualizza le informazioni sull'applicazione</text:p>
          </table:table-cell>
        </table:table-row>
        <table:table-row>
          <table:table-cell office:value-type="string" table:style-name="tablecell">
            <text:p text:style-name="tablealignleft">Database</text:p>
          </table:table-cell>
          <table:table-cell office:value-type="string" table:style-name="tablecell">
            <text:p text:style-name="tablealignleft">Stato Database</text:p>
          </table:table-cell>
          <table:table-cell office:value-type="string" table:style-name="tablecell">
            <text:p text:style-name="tablealignleft">Indica la connessione con il database di collaudo</text:p>
          </table:table-cell>
        </table:table-row>
        <table:table-row>
          <table:table-cell office:value-type="string" table:style-name="tablecell">
            <text:p text:style-name="tablealignleft">PM110</text:p>
          </table:table-cell>
          <table:table-cell office:value-type="string" table:style-name="tablecell">
            <text:p text:style-name="tablealignleft">Stato PM110</text:p>
          </table:table-cell>
          <table:table-cell office:value-type="string" table:style-name="tablecell">
            <text:p text:style-name="tablealignleft">Indica la connessione con l'interfaccia di collaudo PM110. Se in errore mostra un <text:span text:style-name="Emphasis">led</text:span> rosso</text:p>
          </table:table-cell>
        </table:table-row>
        <table:table-row>
          <table:table-cell office:value-type="string" table:style-name="tablecell">
            <text:p text:style-name="tablealignleft">AEA</text:p>
          </table:table-cell>
          <table:table-cell office:value-type="string" table:style-name="tablecell">
            <text:p text:style-name="tablealignleft">Stato AEA</text:p>
          </table:table-cell>
          <table:table-cell office:value-type="string" table:style-name="tablecell">
            <text:p text:style-name="tablealignleft">Indica la corretta configurazione per la lettura degli esiti forniti dal software AEA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0.42333333333333cm" svg:height="0.42333333333333cm"><draw:image xlink:href="Pictures/9afd3892e29dba81afed046ffc097162.png" xlink:type="simple" xlink:show="embed" xlink:actuate="onLoad"/></draw:frame></text:p>
          </table:table-cell>
          <table:table-cell office:value-type="string" table:style-name="tablecell">
            <text:p text:style-name="tablealignleft">Opzioni</text:p>
          </table:table-cell>
          <table:table-cell office:value-type="string" table:style-name="tablecell">
            <text:p text:style-name="tablealignleft">Permette di impostare la durata del test e di entrare nella modalità di debug</text:p>
          </table:table-cell>
        </table:table-row>
      </table:table>
      <text:h text:style-name="Heading_20_2" text:outline-level="2"><text:bookmark-start text:name="log_del_collaudo"/>Log del collaudo<text:bookmark-end text:name="log_del_collaudo"/></text:h>
      <text:p text:style-name="Text_20_body">
Il log del collaudo visualizza per ogni evento del test in corso un messaggio, contrassegnato da un led che ne indica l'esito e l'ora in cui si è verificato. </text:p>
      <text:p text:style-name="Text_20_body"><draw:frame draw:style-name="mediacenter" draw:name="" text:anchor-type="paragraph" draw:z-index="0" svg:width="13.229166666667cm" svg:height="1.984375cm"><draw:image xlink:href="Pictures/43fc2dfa1152f2a23a0feca986b4c28e.png" xlink:type="simple" xlink:show="embed" xlink:actuate="onLoad"/></draw:frame></text:p>
      <text:h text:style-name="Heading_20_2" text:outline-level="2"><text:bookmark-start text:name="barra_delle_informazioni"/>Barra delle informazioni<text:bookmark-end text:name="barra_delle_informazioni"/></text:h>
      <text:p text:style-name="Text_20_body">
La barra delle informazioni visualizza i dettagli del collaudo in corso.
</text:p>
      <table:table>
        <table:table-column/>
        <table:table-column/>
        <table:table-row>
          <table:table-cell office:value-type="string" table:style-name="tableheader">
            <text:p text:style-name="Table_20_Heading">Icona</text:p>
          </table:table-cell>
          <table:table-cell office:value-type="string" table:style-name="tableheader">
            <text:p text:style-name="Table_20_Heading">Descrizion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7efe83a0fe0e59d3bc4a43d59ef4789a.png" xlink:type="simple" xlink:show="embed" xlink:actuate="onLoad"/></draw:frame></text:p>
          </table:table-cell>
          <table:table-cell office:value-type="string" table:style-name="tablecell">
            <text:p text:style-name="tablealignleft">Segnala il corretto posizionamento del piano cottura nella struttura di collaudo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d8e65aba27ee75d165b20875528b7952.png" xlink:type="simple" xlink:show="embed" xlink:actuate="onLoad"/></draw:frame></text:p>
          </table:table-cell>
          <table:table-cell office:value-type="string" table:style-name="tablecell">
            <text:p text:style-name="tablealignleft">Segnala quando il test della ventola è in corso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86926d2170a65eee7ecc1884986be35c.png" xlink:type="simple" xlink:show="embed" xlink:actuate="onLoad"/></draw:frame></text:p>
          </table:table-cell>
          <table:table-cell office:value-type="string" table:style-name="tablecell">
            <text:p text:style-name="tablealignleft">Visualizza il barcode del piano in collaudo, se presente</text:p>
          </table:table-cell>
        </table:table-row>
        <table:table-row>
          <table:table-cell office:value-type="string" table:style-name="tablecell">
            <text:p text:style-name="tablealignleft">0 rpm</text:p>
          </table:table-cell>
          <table:table-cell office:value-type="string" table:style-name="tablecell">
            <text:p text:style-name="tablealignleft">Visualizza i giri al minuto rilevati in tempo reale</text:p>
          </table:table-cell>
        </table:table-row>
        <table:table-row>
          <table:table-cell office:value-type="string" table:style-name="tablecell">
            <text:p text:style-name="tablealignleft"><draw:frame draw:style-name="media" draw:name="" text:anchor-type="as-char" draw:z-index="0" svg:width="1.27cm" svg:height="1.27cm"><draw:image xlink:href="Pictures/4058d69fee59805048afcea8388e4246.png" xlink:type="simple" xlink:show="embed" xlink:actuate="onLoad"/></draw:frame></text:p>
          </table:table-cell>
          <table:table-cell office:value-type="string" table:style-name="tablecell">
            <text:p text:style-name="tablealignleft">Un'animazione che mostra se la ventola è in movimento</text:p>
          </table:table-cell>
        </table:table-row>
      </table:table>
      <text:h text:style-name="Heading_20_1" text:outline-level="1"><text:bookmark-start text:name="collaudo"/>Collaudo<text:bookmark-end text:name="collaudo"/></text:h>
      <text:p text:style-name="Text_20_body">
Nelle sezioni seguenti sono indicate le varie fasi da seguire per effettuare un collaudo.</text:p>
      <text:h text:style-name="Heading_20_3" text:outline-level="3"><text:bookmark-start text:name="selezione_modello"/>Selezione modello<text:bookmark-end text:name="selezione_modello"/></text:h>
      <text:p text:style-name="Text_20_body">
Quando l'operatore apre il coperchio, l'applicazione visualizza una finestra per la selezione del modello, evidenziando automaticamente quello precedentemente utilizzato.</text:p>
      <text:p text:style-name="Text_20_body"><draw:frame draw:style-name="mediacenter" draw:name="" text:anchor-type="paragraph" draw:z-index="0" svg:width="6.6145833333333cm" svg:height="10.265833333333cm"><draw:image xlink:href="Pictures/112113fd2ecdbe685f5751b6cc0b3de5.png" xlink:type="simple" xlink:show="embed" xlink:actuate="onLoad"/></draw:frame></text:p>
      <text:p text:style-name="Text_20_body">
E' sufficiente quindi premere il tasto <text:span text:style-name="Strong_20_Emphasis">Invio</text:span> per confermare la selezione e procedere con il collaudo.</text:p>
      <text:p text:style-name="Text_20_body">
Nella finestra è visibile anche il contatore quotidiano relativo al modello selezionato che all'occorrenza può essere modificato utilizzando il seguente tasto:<text:line-break/>
<draw:frame draw:style-name="mediacenter" draw:name="" text:anchor-type="paragraph" draw:z-index="0" svg:width="0.84666666666667cm" svg:height="0.84666666666667cm"><draw:image xlink:href="Pictures/2f6c0e58cf89c63d933e7eaeab7e1cfe.png" xlink:type="simple" xlink:show="embed" xlink:actuate="onLoad"/></draw:frame><text:line-break/>
Nel caso che si debba ritestare un pezzo già collaudato in precedenza, si deve leggere con lo scanner il barcode, e la finestra verrà automaticamente chiusa. Nel caso che non sia possibile leggere il barcode con lo scanner, chiudere la finestra ed inserirlo manualmente cliccando il seguente pulsante:</text:p>
      <text:p text:style-name="Text_20_body"><draw:frame draw:style-name="mediacenter" draw:name="" text:anchor-type="paragraph" draw:z-index="0" svg:width="0.84666666666667cm" svg:height="0.84666666666667cm"><draw:image xlink:href="Pictures/279ecc64a51f35100040532b87af6a16.png" xlink:type="simple" xlink:show="embed" xlink:actuate="onLoad"/></draw:frame></text:p>
      <text:p text:style-name="Text_20_body">Inserire quindi il barcode e premere il tasto <text:span text:style-name="Strong_20_Emphasis">OK</text:span>:</text:p>
      <text:p text:style-name="Text_20_body"><draw:frame draw:style-name="mediacenter" draw:name="" text:anchor-type="paragraph" draw:z-index="0" svg:width="7.8845833333333cm" svg:height="2.8839583333333cm"><draw:image xlink:href="Pictures/72fe6fcdfbfeaeb53f70304486bf1241.png" xlink:type="simple" xlink:show="embed" xlink:actuate="onLoad"/></draw:frame></text:p>
      <text:p text:style-name="Text_20_body">Per riaprire la finestra di selezione del modello premere il tasto <text:span text:style-name="Strong_20_Emphasis"> * </text:span>.</text:p>
      <text:h text:style-name="Heading_20_3" text:outline-level="3"><text:bookmark-start text:name="chiusura_del_coperchio"/>Chiusura del coperchio<text:bookmark-end text:name="chiusura_del_coperchio"/></text:h>
      <text:p text:style-name="Text_20_body">Dopo aver selezionato il modello o aver inserito il barcode il software lo invia alla macchina AEA che si predispone per l'avvio del collaudo.
A questo punto si deve chiudere il coperchio per avviare la procedura di test e lo si deve lasciare chiuso fin quando non viene segnalata la fine del collaudo con il relativo messaggio.<text:line-break/>
Se il coperchio viene aperto prima della fine, il collaudo viene interrotto e non viene stampata alcuna etichetta di esito.</text:p>
      <text:h text:style-name="Heading_20_3" text:outline-level="3"><text:bookmark-start text:name="test_ventole"/>Test ventole<text:bookmark-end text:name="test_ventole"/></text:h>
      <text:p text:style-name="Text_20_body">
La fase o le fasi di test delle ventole dipendono dal programma in esecuzione nella macchina AEA. Il sistema è in grado di rilevare la rotazione della ventola in due differenti modalità con i relativi valori minimi e massimi di riferimento. L'attivazione di una di queste avviene nel momento in cui si rileva un cambio di stato da “assente” a “presente” su uno dei due ingressi collegati alle atrettante uscite della macchina AEA.</text:p>
      <text:h text:style-name="Heading_20_3" text:outline-level="3"><text:bookmark-start text:name="retest"/>Retest<text:bookmark-end text:name="retest"/></text:h>
      <text:p text:style-name="Text_20_body">
Nel caso che si stia effettuando la prova di un pezzo già collaudato, cioè nel caso in cui il barcode venga inserito manualmente o letto con lo scanner, premendo il seguente bottone:</text:p>
      <text:p text:style-name="Text_20_body"><draw:frame draw:style-name="mediacenter" draw:name="" text:anchor-type="paragraph" draw:z-index="0" svg:width="0.84666666666667cm" svg:height="0.84666666666667cm"><draw:image xlink:href="Pictures/e9d15e555aebfb894ae01f0c4eb36807.png" xlink:type="simple" xlink:show="embed" xlink:actuate="onLoad"/></draw:frame></text:p>
      <text:p text:style-name="Text_20_body">è possibile accedere all'archivio per visualizzare velocemente i risultati precedenti.</text:p>
      <text:h text:style-name="Heading_20_3" text:outline-level="3"><text:bookmark-start text:name="ristampa_etichetta_esito"/>Ristampa etichetta esito<text:bookmark-end text:name="ristampa_etichetta_esito"/></text:h>
      <text:p text:style-name="Text_20_body">
Al termine del collaudo viene abilitato il seguente bottone per effettuare la ristampa dell'etichetta:</text:p>
      <text:p text:style-name="Text_20_body"><draw:frame draw:style-name="mediacenter" draw:name="" text:anchor-type="paragraph" draw:z-index="0" svg:width="0.84666666666667cm" svg:height="0.84666666666667cm"><draw:image xlink:href="Pictures/ab95d77007cef823f0551f923d774eb5.png" xlink:type="simple" xlink:show="embed" xlink:actuate="onLoad"/></draw:frame></text:p>
      <text:h text:style-name="Heading_20_1" text:outline-level="1"><text:bookmark-start text:name="database"/>Database<text:bookmark-end text:name="database"/></text:h>
      <text:p text:style-name="Text_20_body">
Con questo strumento è possibile gestire l'archivio dei modelli, in base al codice, ed impostare per ciascuno il range di funzionamento della ventola. I modelli sono raggruppati in famiglie, in base a questi valori.</text:p>
      <text:p text:style-name="Text_20_body"><draw:frame draw:style-name="mediacenter" draw:name="Database Legend" text:anchor-type="paragraph" draw:z-index="0" svg:width="11.90625cm"><draw:text-box><text:p text:style-name="legendcenter"><draw:frame draw:style-name="mediacenter" draw:name="Database" text:anchor-type="paragraph" draw:z-index="0" svg:width="11.90625cm" svg:height="4.7360416666667cm"><draw:image xlink:href="Pictures/b8ef3278c01717efbe88faa3a734eca4.png" xlink:type="simple" xlink:show="embed" xlink:actuate="onLoad"/></draw:frame>Database</text:p></draw:text-box></draw:frame></text:p>
      <text:h text:style-name="Heading_20_2" text:outline-level="2"><text:bookmark-start text:name="famiglie"/>Famiglie<text:bookmark-end text:name="famiglie"/></text:h>
      <text:p text:style-name="Text_20_body">
Per creare una famiglia, fare clic con il tasto destro del mouse nella lista a sinistra e scegliere <text:span text:style-name="Strong_20_Emphasis">Nuova famiglia</text:span>. Selezionare la famiglia appena creata, modificare la descrizione, impostare i valori minimi e massimi (prima e seconda velocità) e premere <text:span text:style-name="Strong_20_Emphasis">Salva</text:span>.</text:p>
      <text:p text:style-name="Text_20_body">Per modificare i valori di funzionamento di una famiglia di ventole, selezionarla, editare i valori nel pannello a destra e premere <text:span text:style-name="Strong_20_Emphasis">Salva</text:span>.</text:p>
      <text:h text:style-name="Heading_20_2" text:outline-level="2"><text:bookmark-start text:name="modelli"/>Modelli<text:bookmark-end text:name="modelli"/></text:h>
      <text:p text:style-name="Text_20_body">
Per aggiungere un modello a una famiglia, selezionare con il tasto destro del mouse la famiglia e scegliere <text:span text:style-name="Strong_20_Emphasis">Nuovo modello</text:span> dal menu che appare. Inserire il codice del modello nell'apposita etichetta e premere <text:span text:style-name="Strong_20_Emphasis">Salva</text:span>.</text:p>
      <text:p text:style-name="Text_20_body">Per facilitare la ricerca è possibile filtrare i modelli visualizzati tramite la casella di testo posta sopra alla lista.</text:p>
      <text:h text:style-name="Heading_20_1" text:outline-level="1"><text:bookmark-start text:name="archivio_collaudi"/>Archivio Collaudi<text:bookmark-end text:name="archivio_collaudi"/></text:h>
      <text:p text:style-name="Text_20_body">
Tramite questo strumento è possibile ricercare nell'archivio i risultati dei collaudi effettuati, con la possibilità di filtrare per codice modello, barcode e data. </text:p>
      <text:p text:style-name="Text_20_body"><draw:frame draw:style-name="mediacenter" draw:name="" text:anchor-type="paragraph" draw:z-index="0" svg:width="11.90625cm" svg:height="6.905625cm"><draw:image xlink:href="Pictures/fc167c6108524cdfc236a9c5021ee744.png" xlink:type="simple" xlink:show="embed" xlink:actuate="onLoad"/></draw:frame></text:p>
      <text:p text:style-name="Text_20_body">
Per attivare il filtro per data è necessario cliccare nella relativa casella di inizio o fine periodo:</text:p>
      <text:p text:style-name="Text_20_body"><draw:frame draw:style-name="mediacenter" draw:name="" text:anchor-type="paragraph" draw:z-index="0" svg:width="5.476875cm" svg:height="1.825625cm"><draw:image xlink:href="Pictures/944d1425936ff32e642d06a19c3dea49.png" xlink:type="simple" xlink:show="embed" xlink:actuate="onLoad"/></draw:frame></text:p>
      <text:p text:style-name="Text_20_body">Facendo doppio clic sulla riga di un collaudo o premendo il bottone <text:span text:style-name="Strong_20_Emphasis">Visualizza</text:span> si apre una finestra dove vengono riassunti gli esiti del collaudo elettrico e del test di rotazione della ventola.</text:p>
      <text:p text:style-name="Text_20_body"><draw:frame draw:style-name="mediacenter" draw:name="" text:anchor-type="paragraph" draw:z-index="0" svg:width="6.6145833333333cm" svg:height="8.9958333333333cm"><draw:image xlink:href="Pictures/ccf032c4a81ba08c299e843ab22e93d0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highlight.1" style:family="text">
      <style:text-properties fo:color="#009900"/>
    </style:style>
    <style:style style:name="highlight.2" style:family="text">
      <style:text-properties fo:color="#000000" fo:font-weight="bold"/>
    </style:style>
    <style:style style:name="highlight.3" style:family="text">
      <style:text-properties fo:color="#000066"/>
    </style:style>
    <style:style style:name="highlight.4" style:family="text">
      <style:text-properties fo:color="#ff0000"/>
    </style:style>
    <style:style style:name="highlight.5" style:family="text">
      <style:text-properties fo:color="#000066"/>
    </style:style>
    <style:style style:name="highlight.6" style:family="text">
      <style:text-properties fo:color="#ff0000"/>
    </style:style>
    <style:style style:name="highlight.7" style:family="text">
      <style:text-properties fo:color="#000000" fo:font-weight="bold"/>
    </style:style>
    <style:style style:name="highlight.8" style:family="text">
      <style:text-properties fo:color="#009900"/>
    </style:style>
    <style:style style:name="highlight.9" style:family="text">
      <style:text-properties fo:color="#000000" fo:font-weight="bold"/>
    </style:style>
    <style:style style:name="highlight.10" style:family="text">
      <style:text-properties fo:color="#000000" fo:font-weight="bold"/>
    </style:style>
    <style:style style:name="highlight.11" style:family="text">
      <style:text-properties fo:color="#009900"/>
    </style:style>
    <style:style style:name="highlight.12" style:family="text">
      <style:text-properties fo:color="#000000" fo:font-weight="bold"/>
    </style:style>
    <style:style style:name="highlight.13" style:family="text">
      <style:text-properties fo:color="#000000" fo:font-weight="bold"/>
    </style:style>
    <style:style style:name="highlight.14" style:family="text">
      <style:text-properties fo:color="#009900"/>
    </style:style>
    <style:style style:name="highlight.15" style:family="text">
      <style:text-properties fo:color="#000000" fo:font-weight="bold"/>
    </style:style>
    <style:style style:name="highlight.16" style:family="text">
      <style:text-properties fo:color="#000066"/>
    </style:style>
    <style:style style:name="highlight.17" style:family="text">
      <style:text-properties fo:color="#ff0000"/>
    </style:style>
    <style:style style:name="highlight.18" style:family="text">
      <style:text-properties fo:color="#000066"/>
    </style:style>
    <style:style style:name="highlight.19" style:family="text">
      <style:text-properties fo:color="#ff0000"/>
    </style:style>
    <style:style style:name="highlight.20" style:family="text">
      <style:text-properties fo:color="#000000" fo:font-weight="bold"/>
    </style:style>
    <style:style style:name="highlight.21" style:family="text">
      <style:text-properties fo:color="#009900"/>
    </style:style>
    <style:style style:name="highlight.22" style:family="text">
      <style:text-properties fo:color="#000000" fo:font-weight="bold"/>
    </style:style>
    <style:style style:name="highlight.23" style:family="text">
      <style:text-properties fo:color="#000066"/>
    </style:style>
    <style:style style:name="highlight.24" style:family="text">
      <style:text-properties fo:color="#ff0000"/>
    </style:style>
    <style:style style:name="highlight.25" style:family="text">
      <style:text-properties fo:color="#000066"/>
    </style:style>
    <style:style style:name="highlight.26" style:family="text">
      <style:text-properties fo:color="#ff0000"/>
    </style:style>
    <style:style style:name="highlight.27" style:family="text">
      <style:text-properties fo:color="#000000" fo:font-weight="bold"/>
    </style:style>
    <style:style style:name="highlight.28" style:family="text">
      <style:text-properties fo:color="#009900"/>
    </style:style>
    <style:style style:name="highlight.29" style:family="text">
      <style:text-properties fo:color="#000000" fo:font-weight="bold"/>
    </style:style>
    <style:style style:name="highlight.30" style:family="text">
      <style:text-properties fo:color="#000066"/>
    </style:style>
    <style:style style:name="highlight.31" style:family="text">
      <style:text-properties fo:color="#ff0000"/>
    </style:style>
    <style:style style:name="highlight.32" style:family="text">
      <style:text-properties fo:color="#000066"/>
    </style:style>
    <style:style style:name="highlight.33" style:family="text">
      <style:text-properties fo:color="#ff0000"/>
    </style:style>
    <style:style style:name="highlight.34" style:family="text">
      <style:text-properties fo:color="#000000" fo:font-weight="bold"/>
    </style:style>
    <style:style style:name="highlight.35" style:family="text">
      <style:text-properties fo:color="#009900"/>
    </style:style>
    <style:style style:name="highlight.36" style:family="text">
      <style:text-properties fo:color="#000000" fo:font-weight="bold"/>
    </style:style>
    <style:style style:name="highlight.37" style:family="text">
      <style:text-properties fo:color="#000066"/>
    </style:style>
    <style:style style:name="highlight.38" style:family="text">
      <style:text-properties fo:color="#ff0000"/>
    </style:style>
    <style:style style:name="highlight.39" style:family="text">
      <style:text-properties fo:color="#000066"/>
    </style:style>
    <style:style style:name="highlight.40" style:family="text">
      <style:text-properties fo:color="#ff0000"/>
    </style:style>
    <style:style style:name="highlight.41" style:family="text">
      <style:text-properties fo:color="#000000" fo:font-weight="bold"/>
    </style:style>
    <style:style style:name="highlight.42" style:family="text">
      <style:text-properties fo:color="#009900"/>
    </style:style>
    <style:style style:name="highlight.43" style:family="text">
      <style:text-properties fo:color="#000000" fo:font-weight="bold"/>
    </style:style>
    <style:style style:name="highlight.44" style:family="text">
      <style:text-properties fo:color="#000066"/>
    </style:style>
    <style:style style:name="highlight.45" style:family="text">
      <style:text-properties fo:color="#ff0000"/>
    </style:style>
    <style:style style:name="highlight.46" style:family="text">
      <style:text-properties fo:color="#000066"/>
    </style:style>
    <style:style style:name="highlight.47" style:family="text">
      <style:text-properties fo:color="#ff0000"/>
    </style:style>
    <style:style style:name="highlight.48" style:family="text">
      <style:text-properties fo:color="#000000" fo:font-weight="bold"/>
    </style:style>
    <style:style style:name="highlight.49" style:family="text">
      <style:text-properties fo:color="#009900"/>
    </style:style>
    <style:style style:name="highlight.50" style:family="text">
      <style:text-properties fo:color="#000000" fo:font-weight="bold"/>
    </style:style>
    <style:style style:name="highlight.51" style:family="text">
      <style:text-properties fo:color="#000066"/>
    </style:style>
    <style:style style:name="highlight.52" style:family="text">
      <style:text-properties fo:color="#ff0000"/>
    </style:style>
    <style:style style:name="highlight.53" style:family="text">
      <style:text-properties fo:color="#000066"/>
    </style:style>
    <style:style style:name="highlight.54" style:family="text">
      <style:text-properties fo:color="#ff0000"/>
    </style:style>
    <style:style style:name="highlight.55" style:family="text">
      <style:text-properties fo:color="#000000" fo:font-weight="bold"/>
    </style:style>
    <style:style style:name="highlight.56" style:family="text">
      <style:text-properties fo:color="#009900"/>
    </style:style>
    <style:style style:name="highlight.57" style:family="text">
      <style:text-properties fo:color="#000000" fo:font-weight="bold"/>
    </style:style>
    <style:style style:name="highlight.58" style:family="text">
      <style:text-properties fo:color="#000066"/>
    </style:style>
    <style:style style:name="highlight.59" style:family="text">
      <style:text-properties fo:color="#ff0000"/>
    </style:style>
    <style:style style:name="highlight.60" style:family="text">
      <style:text-properties fo:color="#000066"/>
    </style:style>
    <style:style style:name="highlight.61" style:family="text">
      <style:text-properties fo:color="#ff0000"/>
    </style:style>
    <style:style style:name="highlight.62" style:family="text">
      <style:text-properties fo:color="#000000" fo:font-weight="bold"/>
    </style:style>
    <style:style style:name="highlight.63" style:family="text">
      <style:text-properties fo:color="#009900"/>
    </style:style>
    <style:style style:name="highlight.64" style:family="text">
      <style:text-properties fo:color="#000000" fo:font-weight="bold"/>
    </style:style>
    <style:style style:name="highlight.65" style:family="text">
      <style:text-properties fo:color="#000066"/>
    </style:style>
    <style:style style:name="highlight.66" style:family="text">
      <style:text-properties fo:color="#ff0000"/>
    </style:style>
    <style:style style:name="highlight.67" style:family="text">
      <style:text-properties fo:color="#000066"/>
    </style:style>
    <style:style style:name="highlight.68" style:family="text">
      <style:text-properties fo:color="#ff0000"/>
    </style:style>
    <style:style style:name="highlight.69" style:family="text">
      <style:text-properties fo:color="#000000" fo:font-weight="bold"/>
    </style:style>
    <style:style style:name="highlight.70" style:family="text">
      <style:text-properties fo:color="#009900"/>
    </style:style>
    <style:style style:name="highlight.71" style:family="text">
      <style:text-properties fo:color="#000000" fo:font-weight="bold"/>
    </style:style>
    <style:style style:name="highlight.72" style:family="text">
      <style:text-properties fo:color="#000066"/>
    </style:style>
    <style:style style:name="highlight.73" style:family="text">
      <style:text-properties fo:color="#ff0000"/>
    </style:style>
    <style:style style:name="highlight.74" style:family="text">
      <style:text-properties fo:color="#000066"/>
    </style:style>
    <style:style style:name="highlight.75" style:family="text">
      <style:text-properties fo:color="#ff0000"/>
    </style:style>
    <style:style style:name="highlight.76" style:family="text">
      <style:text-properties fo:color="#000000" fo:font-weight="bold"/>
    </style:style>
    <style:style style:name="highlight.77" style:family="text">
      <style:text-properties fo:color="#009900"/>
    </style:style>
    <style:style style:name="highlight.78" style:family="text">
      <style:text-properties fo:color="#000000" fo:font-weight="bold"/>
    </style:style>
    <style:style style:name="highlight.79" style:family="text">
      <style:text-properties fo:color="#000066"/>
    </style:style>
    <style:style style:name="highlight.80" style:family="text">
      <style:text-properties fo:color="#ff0000"/>
    </style:style>
    <style:style style:name="highlight.81" style:family="text">
      <style:text-properties fo:color="#000066"/>
    </style:style>
    <style:style style:name="highlight.82" style:family="text">
      <style:text-properties fo:color="#ff0000"/>
    </style:style>
    <style:style style:name="highlight.83" style:family="text">
      <style:text-properties fo:color="#000000" fo:font-weight="bold"/>
    </style:style>
    <style:style style:name="highlight.84" style:family="text">
      <style:text-properties fo:color="#009900"/>
    </style:style>
    <style:style style:name="highlight.85" style:family="text">
      <style:text-properties fo:color="#000000" fo:font-weight="bold"/>
    </style:style>
    <style:style style:name="highlight.86" style:family="text">
      <style:text-properties fo:color="#000066"/>
    </style:style>
    <style:style style:name="highlight.87" style:family="text">
      <style:text-properties fo:color="#ff0000"/>
    </style:style>
    <style:style style:name="highlight.88" style:family="text">
      <style:text-properties fo:color="#000066"/>
    </style:style>
    <style:style style:name="highlight.89" style:family="text">
      <style:text-properties fo:color="#ff0000"/>
    </style:style>
    <style:style style:name="highlight.90" style:family="text">
      <style:text-properties fo:color="#000000" fo:font-weight="bold"/>
    </style:style>
    <style:style style:name="highlight.91" style:family="text">
      <style:text-properties fo:color="#009900"/>
    </style:style>
    <style:style style:name="highlight.92" style:family="text">
      <style:text-properties fo:color="#000000" fo:font-weight="bold"/>
    </style:style>
    <style:style style:name="highlight.93" style:family="text">
      <style:text-properties fo:color="#000000" fo:font-weight="bold"/>
    </style:style>
    <style:style style:name="highlight.94" style:family="text">
      <style:text-properties fo:color="#009900"/>
    </style:style>
    <style:style style:name="highlight.95" style:family="text">
      <style:text-properties fo:color="#000000" fo:font-weight="bold"/>
    </style:style>
    <style:style style:name="highlight.96" style:family="text">
      <style:text-properties fo:color="#000000" fo:font-weight="bold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