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d28a7c8beb92edfa32ac98837eb8c245.png"/>
  <manifest:file-entry manifest:media-type="image/png" manifest:full-path="Pictures/fde9719d1bd6441aee01143376cbfea9.png"/>
  <manifest:file-entry manifest:media-type="image/png" manifest:full-path="Pictures/4ee50eaeeeb2c8a356c4b517f6e05241.png"/>
  <manifest:file-entry manifest:media-type="image/png" manifest:full-path="Pictures/42fd78b72df98eef25de48f953b48960.png"/>
  <manifest:file-entry manifest:media-type="image/png" manifest:full-path="Pictures/745bbc04a35ba76ad0479ba4e0532ff4.png"/>
  <manifest:file-entry manifest:media-type="image/png" manifest:full-path="Pictures/9afd3892e29dba81afed046ffc097162.png"/>
  <manifest:file-entry manifest:media-type="image/png" manifest:full-path="Pictures/7efe83a0fe0e59d3bc4a43d59ef4789a.png"/>
  <manifest:file-entry manifest:media-type="image/png" manifest:full-path="Pictures/d8e65aba27ee75d165b20875528b7952.png"/>
  <manifest:file-entry manifest:media-type="image/png" manifest:full-path="Pictures/86926d2170a65eee7ecc1884986be35c.png"/>
  <manifest:file-entry manifest:media-type="image/png" manifest:full-path="Pictures/4058d69fee59805048afcea8388e4246.png"/>
  <manifest:file-entry manifest:media-type="image/png" manifest:full-path="Pictures/656b6fa8e314854f076fc8bfb9a7dcee.png"/>
  <manifest:file-entry manifest:media-type="image/png" manifest:full-path="Pictures/02231b5f583f16ac16c0fbc159ff81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66"/>
    </style:style>
    <style:style style:name="highlight.66" style:family="text">
      <style:text-properties fo:color="#ff0000"/>
    </style:style>
    <style:style style:name="highlight.67" style:family="text">
      <style:text-properties fo:color="#000066"/>
    </style:style>
    <style:style style:name="highlight.68" style:family="text">
      <style:text-properties fo:color="#ff00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9900"/>
    </style:style>
    <style:style style:name="highlight.71" style:family="text">
      <style:text-properties fo:color="#000000" fo:font-weight="bold"/>
    </style:style>
    <style:style style:name="highlight.72" style:family="text">
      <style:text-properties fo:color="#000066"/>
    </style:style>
    <style:style style:name="highlight.73" style:family="text">
      <style:text-properties fo:color="#ff0000"/>
    </style:style>
    <style:style style:name="highlight.74" style:family="text">
      <style:text-properties fo:color="#000066"/>
    </style:style>
    <style:style style:name="highlight.75" style:family="text">
      <style:text-properties fo:color="#ff0000"/>
    </style:style>
    <style:style style:name="highlight.76" style:family="text">
      <style:text-properties fo:color="#000000" fo:font-weight="bold"/>
    </style:style>
    <style:style style:name="highlight.77" style:family="text">
      <style:text-properties fo:color="#009900"/>
    </style:style>
    <style:style style:name="highlight.78" style:family="text">
      <style:text-properties fo:color="#000000" fo:font-weight="bold"/>
    </style:style>
    <style:style style:name="highlight.79" style:family="text">
      <style:text-properties fo:color="#000066"/>
    </style:style>
    <style:style style:name="highlight.80" style:family="text">
      <style:text-properties fo:color="#ff0000"/>
    </style:style>
    <style:style style:name="highlight.81" style:family="text">
      <style:text-properties fo:color="#000066"/>
    </style:style>
    <style:style style:name="highlight.82" style:family="text">
      <style:text-properties fo:color="#ff0000"/>
    </style:style>
    <style:style style:name="highlight.83" style:family="text">
      <style:text-properties fo:color="#000000" fo:font-weight="bold"/>
    </style:style>
    <style:style style:name="highlight.84" style:family="text">
      <style:text-properties fo:color="#009900"/>
    </style:style>
    <style:style style:name="highlight.85" style:family="text">
      <style:text-properties fo:color="#000000" fo:font-weight="bold"/>
    </style:style>
    <style:style style:name="highlight.86" style:family="text">
      <style:text-properties fo:color="#000000" fo:font-weight="bold"/>
    </style:style>
    <style:style style:name="highlight.87" style:family="text">
      <style:text-properties fo:color="#009900"/>
    </style:style>
    <style:style style:name="highlight.88" style:family="text">
      <style:text-properties fo:color="#000000" fo:font-weight="bold"/>
    </style:style>
    <style:style style:name="highlight.89" style:family="text">
      <style:text-properties fo:color="#000000" fo:font-weight="bol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stallazione"/>Installazione<text:bookmark-end text:name="installazione"/></text:h>
      <text:p text:style-name="Text_20_body">
Per installare NiceFan è necessario eseguire il file <text:span text:style-name="Emphasis">NiceFanSetup.exe</text:span>. Il funzionamento di NiceFan richiede anche che sia installato il Microsoft .NET Framework 2.0, tramite il file <text:span text:style-name="Emphasis">dotnetfx.exe</text:span>.</text:p>
      <text:h text:style-name="Heading_20_1" text:outline-level="1"><text:bookmark-start text:name="configurazione"/>Configurazione<text:bookmark-end text:name="configurazione"/></text:h>
      <text:p text:style-name="Text_20_body">
Per modificare la configurazione di NiceFan aprire con un editor di testo il file <text:span text:style-name="Emphasis">Nicefan.exe.config</text:span>.</text:p>
      <text:p text:style-name="Source_20_Code">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LANGUAGE"</text:span> <text:span text:style-name="highlight.18">value</text:span>=<text:span text:style-name="highlight.19">"it"</text:span> <text:span text:style-name="highlight.20">/&gt;</text:span></text:span><text:line-break/><text:s text:c="4"/><text:span text:style-name="highlight.21"><text:span text:style-name="highlight.22">&lt;add</text:span> <text:span text:style-name="highlight.23">key</text:span>=<text:span text:style-name="highlight.24">"PM110_Port"</text:span> <text:span text:style-name="highlight.25">value</text:span>=<text:span text:style-name="highlight.26">"COM0"</text:span> <text:span text:style-name="highlight.27">/&gt;</text:span></text:span><text:line-break/><text:s text:c="4"/><text:span text:style-name="highlight.28"><text:span text:style-name="highlight.29">&lt;add</text:span> <text:span text:style-name="highlight.30">key</text:span>=<text:span text:style-name="highlight.31">"SCANNER_PortSettings"</text:span> <text:span text:style-name="highlight.32">value</text:span>=<text:span text:style-name="highlight.33">"COM0,9600,None,8,1"</text:span> <text:span text:style-name="highlight.34">/&gt;</text:span></text:span><text:line-break/><text:s text:c="4"/><text:span text:style-name="highlight.35"><text:span text:style-name="highlight.36">&lt;add</text:span> <text:span text:style-name="highlight.37">key</text:span>=<text:span text:style-name="highlight.38">"BARCODE_Settings"</text:span> <text:span text:style-name="highlight.39">value</text:span>=<text:span text:style-name="highlight.40">"21,2,5"</text:span> <text:span text:style-name="highlight.41">/&gt;</text:span></text:span><text:line-break/><text:s text:c="4"/><text:span text:style-name="highlight.42"><text:span text:style-name="highlight.43">&lt;add</text:span> <text:span text:style-name="highlight.44">key</text:span>=<text:span text:style-name="highlight.45">"PRINTER_Name"</text:span> <text:span text:style-name="highlight.46">value</text:span>=<text:span text:style-name="highlight.47">""</text:span> <text:span text:style-name="highlight.48">/&gt;</text:span></text:span><text:line-break/><text:s text:c="4"/><text:span text:style-name="highlight.49"><text:span text:style-name="highlight.50">&lt;add</text:span> <text:span text:style-name="highlight.51">key</text:span>=<text:span text:style-name="highlight.52">"RESULT_Path"</text:span> <text:span text:style-name="highlight.53">value</text:span>=<text:span text:style-name="highlight.54">"C:\Marel"</text:span> <text:span text:style-name="highlight.55">/&gt;</text:span></text:span><text:line-break/><text:s text:c="4"/><text:span text:style-name="highlight.56"><text:span text:style-name="highlight.57">&lt;add</text:span> <text:span text:style-name="highlight.58">key</text:span>=<text:span text:style-name="highlight.59">"DB_Path"</text:span> <text:span text:style-name="highlight.60">value</text:span>=<text:span text:style-name="highlight.61">"\SERVER\PERCORSO\"</text:span> <text:span text:style-name="highlight.62">/&gt;</text:span></text:span><text:line-break/><text:s text:c="4"/><text:span text:style-name="highlight.63"><text:span text:style-name="highlight.64">&lt;add</text:span> <text:span text:style-name="highlight.65">key</text:span>=<text:span text:style-name="highlight.66">"TEST_Interval"</text:span> <text:span text:style-name="highlight.67">value</text:span>=<text:span text:style-name="highlight.68">"60000"</text:span><text:span text:style-name="highlight.69">/&gt;</text:span></text:span><text:line-break/><text:s text:c="4"/><text:span text:style-name="highlight.70"><text:span text:style-name="highlight.71">&lt;add</text:span> <text:span text:style-name="highlight.72">key</text:span>=<text:span text:style-name="highlight.73">"WEBCAMS_Number"</text:span> <text:span text:style-name="highlight.74">value</text:span>=<text:span text:style-name="highlight.75">"1"</text:span><text:span text:style-name="highlight.76">/&gt;</text:span></text:span><text:line-break/><text:s text:c="4"/><text:span text:style-name="highlight.77"><text:span text:style-name="highlight.78">&lt;add</text:span> <text:span text:style-name="highlight.79">key</text:span>=<text:span text:style-name="highlight.80">"TEST_Mode"</text:span> <text:span text:style-name="highlight.81">value</text:span>=<text:span text:style-name="highlight.82">"1"</text:span><text:span text:style-name="highlight.83">/&gt;</text:span></text:span><text:line-break/><text:s text:c="2"/><text:span text:style-name="highlight.84"><text:span text:style-name="highlight.85">&lt;/appSettings<text:span text:style-name="highlight.86">&gt;</text:span></text:span></text:span><text:line-break/><text:span text:style-name="highlight.87"><text:span text:style-name="highlight.88">&lt;/configuration<text:span text:style-name="highlight.89">&gt;</text:span></text:span></text:span></text:p>
      <text:h text:style-name="Heading_20_3" text:outline-level="3"><text:bookmark-start text:name="language"/>LANGUAGE<text:bookmark-end text:name="language"/></text:h>
      <text:p text:style-name="Text_20_body">
Imposta la lingua dell'applicazione (“it” o “pl”).</text:p>
      <text:h text:style-name="Heading_20_3" text:outline-level="3"><text:bookmark-start text:name="pm110_port"/>PM110_Port<text:bookmark-end text:name="pm110_port"/></text:h>
      <text:p text:style-name="Text_20_body">
Imposta la porta seriale utilizzata dall'apparecchiatura Marel, nella forma “COMX” dove X è il numero della porta.</text:p>
      <text:h text:style-name="Heading_20_3" text:outline-level="3"><text:bookmark-start text:name="scanner_portsettings"/>SCANNER_PortSettings<text:bookmark-end text:name="scanner_portsettings"/></text:h>
      <text:p text:style-name="Text_20_body">
Imposta la porta seriale dello scanner barcode, seguita dai parametri di connessione.</text:p>
      <text:h text:style-name="Heading_20_3" text:outline-level="3"><text:bookmark-start text:name="barcode_settings"/>BARCODE_Settings<text:bookmark-end text:name="barcode_settings"/></text:h>
      <text:p text:style-name="Text_20_body">
Imposta i tre parametri del barcode: lunghezza, carattere di inizio del codice modello e lunghezza del codice modello.</text:p>
      <text:h text:style-name="Heading_20_3" text:outline-level="3"><text:bookmark-start text:name="printer_name"/>PRINTER_Name<text:bookmark-end text:name="printer_name"/></text:h>
      <text:p text:style-name="Text_20_body">
Imposta il nome della stampante per lo scontrino del collaudo negativo. Se vuoto, la stampa è disabilitata.</text:p>
      <text:h text:style-name="Heading_20_3" text:outline-level="3"><text:bookmark-start text:name="result_path"/>RESULT_Path<text:bookmark-end text:name="result_path"/></text:h>
      <text:p text:style-name="Text_20_body">
Imposta il percorso della directory di salvataggio del file dei risultati.</text:p>
      <text:h text:style-name="Heading_20_3" text:outline-level="3"><text:bookmark-start text:name="db_path"/>DB_Path<text:bookmark-end text:name="db_path"/></text:h>
      <text:p text:style-name="Text_20_body">
Imposta il percorso di rete dove si trova il file del database <text:span text:style-name="Emphasis">NiceFan.db</text:span>.</text:p>
      <text:h text:style-name="Heading_20_3" text:outline-level="3"><text:bookmark-start text:name="test_interval"/>TEST_Interval<text:bookmark-end text:name="test_interval"/></text:h>
      <text:p text:style-name="Text_20_body">
Imposta la durata del test sulla singola ventola, in millisecondi.</text:p>
      <text:h text:style-name="Heading_20_3" text:outline-level="3"><text:bookmark-start text:name="webcams_number"/>WEBCAMS_Number<text:bookmark-end text:name="webcams_number"/></text:h>
      <text:p text:style-name="Text_20_body">
Imposta il numero di webcam utilizzate (0, 1 o 2).</text:p>
      <text:h text:style-name="Heading_20_3" text:outline-level="3"><text:bookmark-start text:name="test_mode"/>TEST_Mode<text:bookmark-end text:name="test_mode"/></text:h>
      <text:p text:style-name="Text_20_body">
Imposta la modalità di test (0 per collaudo automatico Ateq, 1 per collaudo manuale).</text:p>
      <text:h text:style-name="Heading_20_1" text:outline-level="1"><text:bookmark-start text:name="interfaccia_utente"/>Interfaccia utente<text:bookmark-end text:name="interfaccia_utente"/></text:h>
      <text:p text:style-name="Text_20_body">
L'interfaccia di NiceFan è divisa in due parti: la barra degli strumenti e la barra delle informazioni. Opzionalmente, in mezzo può essere mostrato il pannello delle webcam.</text:p>
      <text:p text:style-name="Text_20_body"><draw:frame draw:style-name="mediacenter" draw:name="" text:anchor-type="paragraph" draw:z-index="0" svg:width="11.90625cm" svg:height="8.41375cm"><draw:image xlink:href="Pictures/d28a7c8beb92edfa32ac98837eb8c245.png" xlink:type="simple" xlink:show="embed" xlink:actuate="onLoad"/></draw:frame></text:p>
      <text:h text:style-name="Heading_20_2" text:outline-level="2"><text:bookmark-start text:name="barra_degli_strumenti"/>Barra degli strumenti<text:bookmark-end text:name="barra_degli_strumenti"/></text:h>
      <text:p text:style-name="Text_20_body">
La barra degli strumenti permette di accedere alle funzioni del programma (ad esempio la gestione dell'archivio dei modelli) e visualizza lo stato dei dispositivi connessi all'applicazione.
</text:p>
      <table:table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Pulsante</text:p>
          </table:table-cell>
          <table:table-cell office:value-type="string" table:style-name="tableheader">
            <text:p text:style-name="Table_20_Heading">Descri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fde9719d1bd6441aee01143376cbfea9.png" xlink:type="simple" xlink:show="embed" xlink:actuate="onLoad"/></draw:frame></text:p>
          </table:table-cell>
          <table:table-cell office:value-type="string" table:style-name="tablecell">
            <text:p text:style-name="tablealignleft">Esci</text:p>
          </table:table-cell>
          <table:table-cell office:value-type="string" table:style-name="tablecell">
            <text:p text:style-name="tablealignleft">Permette di uscire dall'applica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ee50eaeeeb2c8a356c4b517f6e05241.png" xlink:type="simple" xlink:show="embed" xlink:actuate="onLoad"/></draw:frame></text:p>
          </table:table-cell>
          <table:table-cell office:value-type="string" table:style-name="tablecell">
            <text:p text:style-name="tablealignleft">Database</text:p>
          </table:table-cell>
          <table:table-cell office:value-type="string" table:style-name="tablecell">
            <text:p text:style-name="tablealignleft">Apre lo strumento per la gestione dei modelli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2fd78b72df98eef25de48f953b48960.png" xlink:type="simple" xlink:show="embed" xlink:actuate="onLoad"/></draw:frame></text:p>
          </table:table-cell>
          <table:table-cell office:value-type="string" table:style-name="tablecell">
            <text:p text:style-name="tablealignleft">Emulazione scanner</text:p>
          </table:table-cell>
          <table:table-cell office:value-type="string" table:style-name="tablecell">
            <text:p text:style-name="tablealignleft">Permette di inserire da tastiera un barco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745bbc04a35ba76ad0479ba4e0532ff4.png" xlink:type="simple" xlink:show="embed" xlink:actuate="onLoad"/></draw:frame></text:p>
          </table:table-cell>
          <table:table-cell office:value-type="string" table:style-name="tablecell">
            <text:p text:style-name="tablealignleft">Informazioni</text:p>
          </table:table-cell>
          <table:table-cell office:value-type="string" table:style-name="tablecell">
            <text:p text:style-name="tablealignleft">Visualizza le informazioni sull'applicazione</text:p>
          </table:table-cell>
        </table:table-row>
        <table:table-row>
          <table:table-cell office:value-type="string" table:style-name="tablecell">
            <text:p text:style-name="tablealignleft">Database</text:p>
          </table:table-cell>
          <table:table-cell office:value-type="string" table:style-name="tablecell">
            <text:p text:style-name="tablealignleft">Stato Database</text:p>
          </table:table-cell>
          <table:table-cell office:value-type="string" table:style-name="tablecell">
            <text:p text:style-name="tablealignleft">Se attivo, la connessione con il database è attiva</text:p>
          </table:table-cell>
        </table:table-row>
        <table:table-row>
          <table:table-cell office:value-type="string" table:style-name="tablecell">
            <text:p text:style-name="tablealignleft">PM110</text:p>
          </table:table-cell>
          <table:table-cell office:value-type="string" table:style-name="tablecell">
            <text:p text:style-name="tablealignleft">Stato PM110</text:p>
          </table:table-cell>
          <table:table-cell office:value-type="string" table:style-name="tablecell">
            <text:p text:style-name="tablealignleft">Se attivo, la connessione con l'interfaccia di collaudo PM110 è attiva</text:p>
          </table:table-cell>
        </table:table-row>
        <table:table-row>
          <table:table-cell office:value-type="string" table:style-name="tablecell">
            <text:p text:style-name="tablealignleft">Scanner</text:p>
          </table:table-cell>
          <table:table-cell office:value-type="string" table:style-name="tablecell">
            <text:p text:style-name="tablealignleft">Stato Scanner</text:p>
          </table:table-cell>
          <table:table-cell office:value-type="string" table:style-name="tablecell">
            <text:p text:style-name="tablealignleft">Se attivo, la connessione con lo scanner barcode è attiva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9afd3892e29dba81afed046ffc097162.png" xlink:type="simple" xlink:show="embed" xlink:actuate="onLoad"/></draw:frame></text:p>
          </table:table-cell>
          <table:table-cell office:value-type="string" table:style-name="tablecell">
            <text:p text:style-name="tablealignleft">Opzioni</text:p>
          </table:table-cell>
          <table:table-cell office:value-type="string" table:style-name="tablecell">
            <text:p text:style-name="tablealignleft">Permette di impostare la durata del test e di entrare nella modalità di debug</text:p>
          </table:table-cell>
        </table:table-row>
      </table:table>
      <text:h text:style-name="Heading_20_2" text:outline-level="2"><text:bookmark-start text:name="barra_delle_informazioni"/>Barra delle informazioni<text:bookmark-end text:name="barra_delle_informazioni"/></text:h>
      <text:p text:style-name="Text_20_body">
La barra delle informazioni visualizza i dettagli del collaudo in corso.
</text:p>
      <table:table>
        <table:table-column/>
        <table:table-column/>
        <table:table-row>
          <table:table-cell office:value-type="string" table:style-name="tableheader">
            <text:p text:style-name="Table_20_Heading">Icona</text:p>
          </table:table-cell>
          <table:table-cell office:value-type="string" table:style-name="tableheader">
            <text:p text:style-name="Table_20_Heading">Descri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7efe83a0fe0e59d3bc4a43d59ef4789a.png" xlink:type="simple" xlink:show="embed" xlink:actuate="onLoad"/></draw:frame></text:p>
          </table:table-cell>
          <table:table-cell office:value-type="string" table:style-name="tablecell">
            <text:p text:style-name="tablealignleft">Segnala il corretto posizionamento del piano cottura nella struttura di collaud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d8e65aba27ee75d165b20875528b7952.png" xlink:type="simple" xlink:show="embed" xlink:actuate="onLoad"/></draw:frame></text:p>
          </table:table-cell>
          <table:table-cell office:value-type="string" table:style-name="tablecell">
            <text:p text:style-name="tablealignleft">Segnala quando il test della ventola è in cors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86926d2170a65eee7ecc1884986be35c.png" xlink:type="simple" xlink:show="embed" xlink:actuate="onLoad"/></draw:frame></text:p>
          </table:table-cell>
          <table:table-cell office:value-type="string" table:style-name="tablecell">
            <text:p text:style-name="tablealignleft">Visualizza il barcode del piano in collaudo, se presente</text:p>
          </table:table-cell>
        </table:table-row>
        <table:table-row>
          <table:table-cell office:value-type="string" table:style-name="tablecell">
            <text:p text:style-name="tablealignleft">0 rpm</text:p>
          </table:table-cell>
          <table:table-cell office:value-type="string" table:style-name="tablecell">
            <text:p text:style-name="tablealignleft">Visualizza i giri al minuto rilevati in tempo real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4058d69fee59805048afcea8388e4246.png" xlink:type="simple" xlink:show="embed" xlink:actuate="onLoad"/></draw:frame></text:p>
          </table:table-cell>
          <table:table-cell office:value-type="string" table:style-name="tablecell">
            <text:p text:style-name="tablealignleft">Un'animazione che mostra se la ventola è in moviment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84666666666667cm" svg:height="0.84666666666667cm"><draw:image xlink:href="Pictures/656b6fa8e314854f076fc8bfb9a7dcee.png" xlink:type="simple" xlink:show="embed" xlink:actuate="onLoad"/></draw:frame>1</text:p>
          </table:table-cell>
          <table:table-cell office:value-type="string" table:style-name="tablecell">
            <text:p text:style-name="tablealignleft">Visualizza lo stato del primo input o pulsante (test ventola 1)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84666666666667cm" svg:height="0.84666666666667cm"><draw:image xlink:href="Pictures/656b6fa8e314854f076fc8bfb9a7dcee.png" xlink:type="simple" xlink:show="embed" xlink:actuate="onLoad"/></draw:frame>2</text:p>
          </table:table-cell>
          <table:table-cell office:value-type="string" table:style-name="tablecell">
            <text:p text:style-name="tablealignleft">Visualizza lo stato del secondo input o pulsante (test ventola 2)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84666666666667cm" svg:height="0.84666666666667cm"><draw:image xlink:href="Pictures/656b6fa8e314854f076fc8bfb9a7dcee.png" xlink:type="simple" xlink:show="embed" xlink:actuate="onLoad"/></draw:frame>Fine</text:p>
          </table:table-cell>
          <table:table-cell office:value-type="string" table:style-name="tablecell">
            <text:p text:style-name="tablealignleft">Segnala la fine del collaudo</text:p>
          </table:table-cell>
        </table:table-row>
      </table:table>
      <text:h text:style-name="Heading_20_1" text:outline-level="1"><text:bookmark-start text:name="collaudo"/>Collaudo<text:bookmark-end text:name="collaudo"/></text:h>
      <text:p text:style-name="Text_20_body">
Il collaudo può essere composto da più prove singole della ventola a differenti velocità. Se NiceFan è collegata ad un'altra applicazione di collaudo, le prove avvengono in maniera autonoma e non interessano l'operatore. Se invece NiceFan è l'unica applicazione di collaudo, l'avvio e la fine della prova vanno gestiti tramite una pulsantiera esterna.</text:p>
      <text:p text:style-name="Text_20_body">Al termine del collaudo, se configurata una stampante, viene stampata l'etichetta con il risultato delle prove e il barcode del prodotto.</text:p>
      <text:h text:style-name="Heading_20_2" text:outline-level="2"><text:bookmark-start text:name="collaudo_automatico"/>Collaudo automatico<text:bookmark-end text:name="collaudo_automatico"/></text:h>
      <text:list text:style-name="List_20_1">
        <text:list-item>
          <text:p text:style-name="Text_20_body"> Posizionamento del piano da parte dell'operatore.</text:p>
        </text:list-item>
        <text:list-item>
          <text:p text:style-name="Text_20_body"> Lettura del barcode prodotto.</text:p>
        </text:list-item>
        <text:list-item>
          <text:p text:style-name="Text_20_body"> L'applicazione esterna comunica quando la ventola dovrebbe girare al 100% e quando al 60%. NiceFan risponde di conseguenza.</text:p>
        </text:list-item>
        <text:list-item>
          <text:p text:style-name="Text_20_body"> L'applicazione esterna comunica la fine del collaudo automatico.</text:p>
        </text:list-item>
        <text:list-item>
          <text:p text:style-name="Text_20_body"> Salvataggio del file del risultato nel percorso prestabilito.</text:p>
        </text:list-item>
      </text:list>
      <text:h text:style-name="Heading_20_2" text:outline-level="2"><text:bookmark-start text:name="collaudo_manuale"/>Collaudo manuale<text:bookmark-end text:name="collaudo_manuale"/></text:h>
      <text:list text:style-name="List_20_1">
        <text:list-item>
          <text:p text:style-name="Text_20_body"> Posizionamento del piano da parte dell'operatore. Il corretto posizionamento viene segnalato nella barra delle informazioni ed è necessario per entrare nella fase di test.</text:p>
        </text:list-item>
        <text:list-item>
          <text:p text:style-name="Text_20_body"> Lettura del barcode prodotto tramite scanner (o eventualmente inserimento manuale da tastiera). L'applicazione visualizza il modello e il numero minimo di prove nelle due velocità da effettuare.</text:p>
        </text:list-item>
        <text:list-item>
          <text:p text:style-name="Text_20_body"> Avvio del collaudo. La fase seguente viene ripetuta almeno il numero di volte determinato dal modello.</text:p>
          <text:list text:style-name="List_20_1">
            <text:list-item>
              <text:p text:style-name="Text_20_body"> L'operatore preme il pulsante della prova della ventola da effettuare (prima o seconda velocità).</text:p>
            </text:list-item>
            <text:list-item>
              <text:p text:style-name="Text_20_body"> Prova della ventola alla velocità selezionata. Se la prova è negativa il collaudo termina. Se la prova è positiva, ripetere la fase di selezione prova oppure terminare il collaudo.</text:p>
            </text:list-item>
          </text:list>
        </text:list-item>
        <text:list-item>
          <text:p text:style-name="Text_20_body"> L'operatore termina il collaudo con pulsante di fine test.</text:p>
        </text:list-item>
        <text:list-item>
          <text:p text:style-name="Text_20_body"> Stampa dell'etichetta.</text:p>
        </text:list-item>
      </text:list>
      <text:h text:style-name="Heading_20_1" text:outline-level="1"><text:bookmark-start text:name="database"/>Database<text:bookmark-end text:name="database"/></text:h>
      <text:p text:style-name="Text_20_body">
Con questo strumento è possibile gestire l'archivio dei modelli, in base al codice, ed impostare per ciascuno il range di funzionamento della ventola. I modelli sono raggruppati in famiglie, in base a questi valori.</text:p>
      <text:p text:style-name="Text_20_body"><draw:frame draw:style-name="mediacenter" draw:name="Database Legend" text:anchor-type="paragraph" draw:z-index="0" svg:width="11.90625cm"><draw:text-box><text:p text:style-name="legendcenter"><draw:frame draw:style-name="mediacenter" draw:name="Database" text:anchor-type="paragraph" draw:z-index="0" svg:width="11.90625cm" svg:height="5.0270833333333cm"><draw:image xlink:href="Pictures/02231b5f583f16ac16c0fbc159ff81f5.png" xlink:type="simple" xlink:show="embed" xlink:actuate="onLoad"/></draw:frame>Database</text:p></draw:text-box></draw:frame></text:p>
      <text:h text:style-name="Heading_20_2" text:outline-level="2"><text:bookmark-start text:name="famiglie"/>Famiglie<text:bookmark-end text:name="famiglie"/></text:h>
      <text:p text:style-name="Text_20_body">
Per creare una famiglia, fare clic con il tasto destro del mouse nella lista a sinistra e scegliere <text:span text:style-name="Strong_20_Emphasis">Nuova famiglia</text:span>. Selezionare la famiglia appena creata, modificare la descrizione, impostare i valori minimi e massimi (prima e seconda velocità), impostare il numero minimo di prove per ciascuna velocità e premere <text:span text:style-name="Strong_20_Emphasis">Salva</text:span>.</text:p>
      <text:p text:style-name="Text_20_body">Per modificare i valori di funzionamento di una famiglia di ventole, selezionarla, editare i valori nel pannello a destra e premere <text:span text:style-name="Strong_20_Emphasis">Salva</text:span>.</text:p>
      <text:h text:style-name="Heading_20_2" text:outline-level="2"><text:bookmark-start text:name="modelli"/>Modelli<text:bookmark-end text:name="modelli"/></text:h>
      <text:p text:style-name="Text_20_body">
Per aggiungere un modello a una famiglia, selezionare con il tasto destro del mouse la famiglia e scegliere <text:span text:style-name="Strong_20_Emphasis">Nuovo modello</text:span> dal menu che appare. Inserire il codice del modello nell'apposita etichetta e premere <text:span text:style-name="Strong_20_Emphasis">Salva</text:span>.</text:p>
      <text:p text:style-name="Text_20_body">Per facilitare la ricerca è possibile filtrare i modelli visualizzati tramite la casella di testo posta sopra alla lista.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66"/>
    </style:style>
    <style:style style:name="highlight.66" style:family="text">
      <style:text-properties fo:color="#ff0000"/>
    </style:style>
    <style:style style:name="highlight.67" style:family="text">
      <style:text-properties fo:color="#000066"/>
    </style:style>
    <style:style style:name="highlight.68" style:family="text">
      <style:text-properties fo:color="#ff00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9900"/>
    </style:style>
    <style:style style:name="highlight.71" style:family="text">
      <style:text-properties fo:color="#000000" fo:font-weight="bold"/>
    </style:style>
    <style:style style:name="highlight.72" style:family="text">
      <style:text-properties fo:color="#000066"/>
    </style:style>
    <style:style style:name="highlight.73" style:family="text">
      <style:text-properties fo:color="#ff0000"/>
    </style:style>
    <style:style style:name="highlight.74" style:family="text">
      <style:text-properties fo:color="#000066"/>
    </style:style>
    <style:style style:name="highlight.75" style:family="text">
      <style:text-properties fo:color="#ff0000"/>
    </style:style>
    <style:style style:name="highlight.76" style:family="text">
      <style:text-properties fo:color="#000000" fo:font-weight="bold"/>
    </style:style>
    <style:style style:name="highlight.77" style:family="text">
      <style:text-properties fo:color="#009900"/>
    </style:style>
    <style:style style:name="highlight.78" style:family="text">
      <style:text-properties fo:color="#000000" fo:font-weight="bold"/>
    </style:style>
    <style:style style:name="highlight.79" style:family="text">
      <style:text-properties fo:color="#000066"/>
    </style:style>
    <style:style style:name="highlight.80" style:family="text">
      <style:text-properties fo:color="#ff0000"/>
    </style:style>
    <style:style style:name="highlight.81" style:family="text">
      <style:text-properties fo:color="#000066"/>
    </style:style>
    <style:style style:name="highlight.82" style:family="text">
      <style:text-properties fo:color="#ff0000"/>
    </style:style>
    <style:style style:name="highlight.83" style:family="text">
      <style:text-properties fo:color="#000000" fo:font-weight="bold"/>
    </style:style>
    <style:style style:name="highlight.84" style:family="text">
      <style:text-properties fo:color="#009900"/>
    </style:style>
    <style:style style:name="highlight.85" style:family="text">
      <style:text-properties fo:color="#000000" fo:font-weight="bold"/>
    </style:style>
    <style:style style:name="highlight.86" style:family="text">
      <style:text-properties fo:color="#000000" fo:font-weight="bold"/>
    </style:style>
    <style:style style:name="highlight.87" style:family="text">
      <style:text-properties fo:color="#009900"/>
    </style:style>
    <style:style style:name="highlight.88" style:family="text">
      <style:text-properties fo:color="#000000" fo:font-weight="bold"/>
    </style:style>
    <style:style style:name="highlight.89" style:family="text">
      <style:text-properties fo:color="#000000" fo:font-weight="bol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