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0B10000034A90A1BEDD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  <manifest:file-entry manifest:media-type="image/png" manifest:full-path="Pictures/98ba1aad8a2e072cb0ad968c521ee6de.png"/>
  <manifest:file-entry manifest:media-type="image/png" manifest:full-path="Pictures/b1709611ca410f7d61b279614f821683.png"/>
  <manifest:file-entry manifest:media-type="image/png" manifest:full-path="Pictures/b256092f74a232f58ebc12ad43f365b3.png"/>
  <manifest:file-entry manifest:media-type="image/png" manifest:full-path="Pictures/b0f84802df9664b6b1bd70dd8f059e79.png"/>
  <manifest:file-entry manifest:media-type="image/png" manifest:full-path="Pictures/fe709b1b671d95009c52cc93bc7944b1.png"/>
  <manifest:file-entry manifest:media-type="image/png" manifest:full-path="Pictures/5e83ee5e1a3bd7a883217165db8aac03.png"/>
  <manifest:file-entry manifest:media-type="image/png" manifest:full-path="Pictures/4c904b038982066f49c83da58b9a0248.png"/>
  <manifest:file-entry manifest:media-type="image/png" manifest:full-path="Pictures/1b3d0eae31a3dc9954d2e1c31cdb5764.png"/>
  <manifest:file-entry manifest:media-type="image/png" manifest:full-path="Pictures/118671fc0e9d6637735e10ec45fc9c95.png"/>
  <manifest:file-entry manifest:media-type="image/png" manifest:full-path="Pictures/1aa65306b9234631a857a2a614a4196e.png"/>
  <manifest:file-entry manifest:media-type="image/png" manifest:full-path="Pictures/b86eaaec913cede64507dc59b2db4285.png"/>
  <manifest:file-entry manifest:media-type="image/png" manifest:full-path="Pictures/5c438938a9f80b4a5b9077512b3d8412.png"/>
  <manifest:file-entry manifest:media-type="image/png" manifest:full-path="Pictures/e72557735d46bdd13e4ca31518cd1589.png"/>
  <manifest:file-entry manifest:media-type="image/png" manifest:full-path="Pictures/318070e07482cd1966c811140b0a7586.png"/>
  <manifest:file-entry manifest:media-type="image/png" manifest:full-path="Pictures/b1a10673d04afabe6aadace44861ce58.png"/>
  <manifest:file-entry manifest:media-type="image/png" manifest:full-path="Pictures/021a4bcf8f284bc26635048f016bb494.png"/>
  <manifest:file-entry manifest:media-type="image/png" manifest:full-path="Pictures/337dd98928a0f40c75609fea3dd527fa.png"/>
  <manifest:file-entry manifest:media-type="image/png" manifest:full-path="Pictures/1c0c23006540b70bef9bcb064c3b3c48.png"/>
  <manifest:file-entry manifest:media-type="image/png" manifest:full-path="Pictures/4dd821bd90406a4714b48efd4d245936.png"/>
  <manifest:file-entry manifest:media-type="image/png" manifest:full-path="Pictures/85af5c855ac7da1e4f0fcfe486286bab.png"/>
  <manifest:file-entry manifest:media-type="image/png" manifest:full-path="Pictures/617733dbcb9d338b4a0a77d49f2b856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style style:name="P1" style:family="paragraph" style:parent-style-name="Text_20_body">
      <style:paragraph-properties fo:break-before="pag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32pt" style:font-size-asian="32pt" style:font-size-complex="3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14pt" style:font-size-asian="14pt" style:font-size-complex="14pt"/>
    </style:style>
    <style:style style:name="P5" style:family="paragraph" style:parent-style-name="Standard">
      <style:paragraph-properties fo:margin-left="0.079cm" fo:margin-right="0cm" fo:text-align="start" style:justify-single-word="false" fo:text-indent="0cm" style:auto-text-indent="false"/>
      <style:text-properties style:font-name="Arial Black" fo:font-size="24pt" style:font-size-asian="24pt" style:font-size-complex="24pt"/>
    </style:style>
    <style:style style:name="P6" style:family="paragraph" style:parent-style-name="Standard">
      <style:paragraph-properties fo:margin-left="7.885cm" fo:margin-right="0cm" fo:text-indent="0cm" style:auto-text-indent="false"/>
      <style:text-properties style:font-name="Arial Black" fo:font-size="24pt" style:font-size-asian="24pt" style:font-size-complex="24pt"/>
    </style:style>
    <style:style style:name="P7" style:family="paragraph" style:parent-style-name="Standard">
      <style:paragraph-properties fo:margin-left="7.885cm" fo:margin-right="0cm" fo:text-indent="0cm" style:auto-text-indent="false"/>
      <style:text-properties style:font-name="Arial Black" fo:font-size="14pt" style:font-size-asian="14pt" style:font-size-complex="14pt"/>
    </style:style>
    <style:style style:name="P8" style:family="paragraph" style:parent-style-name="Standard" style:master-page-name="First_20_Page">
      <style:paragraph-properties fo:margin-left="0cm" fo:margin-right="0cm" fo:text-align="start" style:justify-single-word="false" fo:text-indent="0cm" style:auto-text-indent="false" style:page-number="auto"/>
      <style:text-properties style:font-name="Arial Black" fo:font-size="32pt" style:font-size-asian="32pt" style:font-size-complex="32pt"/>
    </style:style>
    <style:style style:name="T1" style:family="text">
      <style:text-properties fo:font-size="12pt" style:font-size-asian="12pt" style:font-size-complex="12pt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3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note.A1" style:family="table-cell">
      <style:table-cell-properties style:vertical-align="middle" fo:padding="0.1cm" fo:border-left="0.002cm solid #000000" fo:border-right="none" fo:border-top="0.002cm solid #000000" fo:border-bottom="0.002cm solid #000000" fo:background-color="#eeffff"/>
    </style:style>
    <style:style style:name="pluginnotenote.B1" style:family="table-cell">
      <style:table-cell-properties style:vertical-align="middle" fo:padding="0.3cm" fo:border-left="none" fo:border-right="0.002cm solid #000000" fo:border-top="0.002cm solid #000000" fo:border-bottom="0.002cm solid #000000" fo:background-color="#eeffff"/>
    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3"><draw:frame draw:style-name="fr1" draw:name="immagini1" text:anchor-type="paragraph" svg:x="11.952cm" svg:y="0.205cm" svg:width="4.683cm" svg:height="22.278cm" draw:z-index="0"><draw:image xlink:href="Pictures/10000000000000B10000034A90A1BEDD.jpg" xlink:type="simple" xlink:show="embed" xlink:actuate="onLoad"/></draw:frame></text:p>
      <text:p text:style-name="P3"/>
      <text:p text:style-name="P3"/>
      <text:p text:style-name="P3">$NOME</text:p>
      <text:p text:style-name="P5">Manuale Software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/>
      <text:p text:style-name="P4"/>
      <text:p text:style-name="P4"/>
      <text:p text:style-name="P4"/>
      <text:p text:style-name="P4"/>
      <text:p text:style-name="P4">MAREL srl - FABRIANO (AN) – Italy</text:p>
      <text:p text:style-name="P2">www.marelsrl.com<text:span text:style-name="T1"><text:tab/></text:span></text:p>
      <text:p text:style-name="P1"/>
      <text:table-of-content text:style-name="Sect1" text:protected="true" text:name="Indice generale1">
        <text:table-of-content-source text:outline-level="10">
          <text:index-title-template text:style-name="Contents_20_Heading">Indice generale</text:index-title-template>
          <text:table-of-content-entry-template text:outline-level="1" text:style-name="Contents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Contents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Contents_20_3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4" text:style-name="Contents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index-title text:style-name="Sect1" text:name="Indice generale1_Head">
            <text:p text:style-name="Contents_20_Heading">Indice generale</text:p>
          </text:index-title>
        </text:index-body>
      </text:table-of-content>
      <text:p text:style-name="Text_20_body"/>
      <text:p text:style-name="P1"/>
      <text:h text:style-name="Heading_20_1" text:outline-level="1"><text:bookmark-start text:name="marel_monitoraggio_ambienti"/>Marel Monitoraggio Ambienti<text:bookmark-end text:name="marel_monitoraggio_ambienti"/></text:h>
      <text:p text:style-name="Text_20_body">
Questo software è stato progettato per il monitoraggio ambientale e la raccolta di dati come Umidità , Pressione Atmosferica , Anidride Carbonica etc… e la loro graficazione. Nel seguente manuale è spiegato ed illustrato come utilizzare il programma.</text:p>
      <text:h text:style-name="Heading_20_2" text:outline-level="2"><text:bookmark-start text:name="avvio_del_programma"/>Avvio del programma<text:bookmark-end text:name="avvio_del_programma"/></text:h>
      <text:p text:style-name="Text_20_body">
Per avviare l'applicazione, selezionare il comando <text:span text:style-name="Emphasis"><text:span text:style-name="Strong_20_Emphasis">Start » Programmi » MAREL » MonitoraggioAmbienti</text:span></text:span> oppure fare doppio click sull'icona <text:span text:style-name="Strong_20_Emphasis">MonitoraggioAmbienti</text:span> presente sul desktop. Dopo l'avvio è necessario configurare il sistema come spiegato nella sezione Configurazione</text:p>
      <text:h text:style-name="Heading_20_2" text:outline-level="2"><text:bookmark-start text:name="chiusura_del_programma"/>Chiusura del programma<text:bookmark-end text:name="chiusura_del_programma"/></text:h>
      <text:p text:style-name="Text_20_body">
Premere <text:span text:style-name="Strong_20_Emphasis"> ALT+F4</text:span> o semplicemente il seguente pulsante nella barra degli strumenti:</text:p>
      <text:p text:style-name="Text_20_body"><draw:frame draw:style-name="mediacenter" draw:name="" text:anchor-type="paragraph" draw:z-index="0" svg:width="0.84666666666667cm" svg:height="0.84666666666667cm"><draw:image xlink:href="Pictures/98ba1aad8a2e072cb0ad968c521ee6de.png" xlink:type="simple" xlink:show="embed" xlink:actuate="onLoad"/></draw:frame></text:p>
      <text:p text:style-name="Text_20_body">fare click sul pulsante <text:span text:style-name="Strong_20_Emphasis">Sì</text:span> o premere <text:span text:style-name="Strong_20_Emphasis">INVIO</text:span> al successivo messaggio di conferma.</text:p>
      <text:h text:style-name="Heading_20_2" text:outline-level="2"><text:bookmark-start text:name="interfaccia_principale"/>Interfaccia principale<text:bookmark-end text:name="interfaccia_principale"/></text:h>
      <text:p text:style-name="Text_20_body">
La schermata principale dell'applicazione è la seguente:</text:p>
      <text:p text:style-name="Text_20_body"><draw:frame draw:style-name="mediacenter" draw:name="" text:anchor-type="paragraph" draw:z-index="0" svg:width="21.166666666667cm" style:rel-width="100%" svg:height="11.403541666667cm" style:rel-height="scale"><draw:image xlink:href="Pictures/b1709611ca410f7d61b279614f821683.png" xlink:type="simple" xlink:show="embed" xlink:actuate="onLoad"/></draw:frame></text:p>
      <text:h text:style-name="Heading_20_2" text:outline-level="2"><text:bookmark-start text:name="barra_dei_menu"/>Barra dei menù<text:bookmark-end text:name="barra_dei_menu"/></text:h>
      <text:p text:style-name="Text_20_body">
Dalla barra menù è possibile accedere alle funzioni per la configurazione del sistema in dotazione.</text:p>
      <text:p text:style-name="Text_20_body">Nella seguente tabella sono riassunti tutti i comandi del menù:</text:p>
      <table:table>
        <table:table-column/>
        <table:table-column/>
        <table:table-row>
          <table:table-cell office:value-type="string" table:style-name="tableheader">
            <text:p text:style-name="Table_20_Heading"> Comandi Menù </text:p>
          </table:table-cell>
          <table:table-cell office:value-type="string" table:style-name="tableheader">
            <text:p text:style-name="Table_20_Heading"> Descrizion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onfigurazione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–&gt; Smart TV </text:p>
          </table:table-cell>
          <table:table-cell office:value-type="string" table:style-name="tablecell">
            <text:p text:style-name="tablealignleft"> Visualizza la finestra di configurazione delle Smart Tv  </text:p>
          </table:table-cell>
        </table:table-row>
        <table:table-row>
          <table:table-cell office:value-type="string" table:style-name="tablecell">
            <text:p text:style-name="tablealignleft"> –&gt; Device </text:p>
          </table:table-cell>
          <table:table-cell office:value-type="string" table:style-name="tablecell">
            <text:p text:style-name="tablealignleft"> Visualizza la finestra di configurazione dei dispositivi per la lettura dei valori </text:p>
          </table:table-cell>
        </table:table-row>
      </table:table>
      <text:h text:style-name="Heading_20_2" text:outline-level="2"><text:bookmark-start text:name="barra_degli_strumenti"/>Barra degli strumenti<text:bookmark-end text:name="barra_degli_strumenti"/></text:h>
      <text:p text:style-name="Text_20_body">
Dalla barra degli strumenti è possibile accedere alla seguenti funzioni :
</text:p>
      <table:table>
        <table:table-column/>
        <table:table-column/>
        <table:table-row>
          <table:table-cell office:value-type="string" table:style-name="tableheader">
            <text:p text:style-name="Table_20_Heading"> Strumenti </text:p>
          </table:table-cell>
          <table:table-cell office:value-type="string" table:style-name="tableheader">
            <text:p text:style-name="Table_20_Heading"> Descrizion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cona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98ba1aad8a2e072cb0ad968c521ee6de.png" xlink:type="simple" xlink:show="embed" xlink:actuate="onLoad"/></draw:frame> </text:p>
          </table:table-cell>
          <table:table-cell office:value-type="string" table:style-name="tablecell">
            <text:p text:style-name="tablealignleft"> Esci dal programma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b256092f74a232f58ebc12ad43f365b3.png" xlink:type="simple" xlink:show="embed" xlink:actuate="onLoad"/></draw:frame> </text:p>
          </table:table-cell>
          <table:table-cell office:value-type="string" table:style-name="tablecell">
            <text:p text:style-name="tablealignleft"> Apre la finestra per la visualizzazione delle Tv configurat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73125cm" svg:height="0.97895833333333cm"><draw:image xlink:href="Pictures/b0f84802df9664b6b1bd70dd8f059e79.png" xlink:type="simple" xlink:show="embed" xlink:actuate="onLoad"/></draw:frame> </text:p>
          </table:table-cell>
          <table:table-cell office:value-type="string" table:style-name="tablecell">
            <text:p text:style-name="tablealignleft"> Apre la finestra per la visualizzazione dei dispositivi configurati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fe709b1b671d95009c52cc93bc7944b1.png" xlink:type="simple" xlink:show="embed" xlink:actuate="onLoad"/></draw:frame> </text:p>
          </table:table-cell>
          <table:table-cell office:value-type="string" table:style-name="tablecell">
            <text:p text:style-name="tablealignleft"> Apre la finestra per la configurazione dei programmi di monitoraggi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5e83ee5e1a3bd7a883217165db8aac03.png" xlink:type="simple" xlink:show="embed" xlink:actuate="onLoad"/></draw:frame> </text:p>
          </table:table-cell>
          <table:table-cell office:value-type="string" table:style-name="tablecell">
            <text:p text:style-name="tablealignleft"> Apre l'archivio di tutte le prove salvat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4c904b038982066f49c83da58b9a0248.png" xlink:type="simple" xlink:show="embed" xlink:actuate="onLoad"/></draw:frame> </text:p>
          </table:table-cell>
          <table:table-cell office:value-type="string" table:style-name="tablecell">
            <text:p text:style-name="tablealignleft"> Apre il pannello per la gestione del servizio di acquisizione </text:p>
          </table:table-cell>
        </table:table-row>
      </table:table>
      <text:h text:style-name="Heading_20_2" text:outline-level="2"><text:bookmark-start text:name="configurazione"/>Configurazione<text:bookmark-end text:name="configurazione"/></text:h>
      <text:p text:style-name="Text_20_body">
Per poter utilizzare il sistema , è necessario prima configurare i dispositivi/tv presenti. Per ogni dispositivo sarà necessario configurare un dispositivo e per ogni televisore sarà necessario configurare un televisore. Di seguito sono riportate le schermate di configurazione.
</text:p>
      <text:h text:style-name="Heading_20_4" text:outline-level="4"><text:bookmark-start text:name="smart_tv"/>Smart Tv<text:bookmark-end text:name="smart_tv"/></text:h>
      <text:p text:style-name="Text_20_body">
Selezionando Smart Tv dalla barra dei menu <text:span text:style-name="Strong_20_Emphasis">Configurazione</text:span> → <text:span text:style-name="Strong_20_Emphasis">Smart Tv</text:span> si apre la finestra di configurazione dei televisori. La schermata visualizzata è : </text:p>
      <text:p text:style-name="Text_20_body"><draw:frame draw:style-name="mediacenter" draw:name="" text:anchor-type="paragraph" draw:z-index="0" svg:width="10.583333333333cm" svg:height="18.600208333333cm"><draw:image xlink:href="Pictures/1b3d0eae31a3dc9954d2e1c31cdb5764.png" xlink:type="simple" xlink:show="embed" xlink:actuate="onLoad"/></draw:frame></text:p>
      <text:p text:style-name="Text_20_body">Da questa finestra si potrà immettere le seguenti informazioni :</text:p>
      <text:list text:style-name="List_20_1">
        <text:list-item>
          <text:p text:style-name="Text_20_body"> <text:span text:style-name="Strong_20_Emphasis">Ambiente</text:span> : si inserisce dove è installata la smart Tv, per poterla riconoscere in fase di associazione Tv ↔ Device</text:p>
        </text:list-item>
        <text:list-item>
          <text:p text:style-name="Text_20_body"> <text:span text:style-name="Strong_20_Emphasis">Refresh</text:span> : si imposta il tempo , in secondi , del timer per l'aggiornamento dello schermo durante la visualizzazione dei dati </text:p>
        </text:list-item>
      </text:list>
      <text:p text:style-name="Text_20_body">
Sottostante sono presenti tre tasti che svolgono le seguenti funzioni :</text:p>
      <text:list text:style-name="List_20_1">
        <text:list-item>
          <text:p text:style-name="Text_20_body"> <text:span text:style-name="Strong_20_Emphasis">Aggiungi</text:span> : dopo aver inserito ambiente e refresh , selezionando <text:span text:style-name="Strong_20_Emphasis">Aggiungi</text:span> , si andrà a salvare la smart Tv nel database ed apparirà automaticamente nel riquadro sottostante </text:p>
        </text:list-item>
        <text:list-item>
          <text:p text:style-name="Text_20_body"> <text:span text:style-name="Strong_20_Emphasis">Svuota tutto</text:span> : selezionando questa funzione si andrà ad eliminare TUTTE le smart Tv salvate nel database, escluse quelle che sono ancora associate ad un dispositivo</text:p>
        </text:list-item>
        <text:list-item>
          <text:p text:style-name="Text_20_body"> <text:span text:style-name="Strong_20_Emphasis">Elimina</text:span> : elimina la Smart Tv selezionata dalla lista sottostante solo se non è associata a nessun dispositivo </text:p>
        </text:list-item>
      </text:list>
      <text:h text:style-name="Heading_20_4" text:outline-level="4"><text:bookmark-start text:name="dispositivi"/>Dispositivi<text:bookmark-end text:name="dispositivi"/></text:h>
      <text:p text:style-name="Text_20_body">
Selezionando Device dalla barra dei menu Configurazione → Device si apre la finestra di configurazione dei dispositivi. La schermata sarà cosi :</text:p>
      <text:p text:style-name="Text_20_body"><draw:frame draw:style-name="mediacenter" draw:name="" text:anchor-type="paragraph" draw:z-index="0" svg:width="10.583333333333cm" svg:height="13.043958333333cm"><draw:image xlink:href="Pictures/118671fc0e9d6637735e10ec45fc9c95.png" xlink:type="simple" xlink:show="embed" xlink:actuate="onLoad"/></draw:frame></text:p>
      <text:p text:style-name="Text_20_body">Da questa finestra si potrà fare la prima configurazione del dispositivo inserendo negli appositi campi la descrizione :
</text:p>
      <text:list text:style-name="List_20_1">
        <text:list-item>
          <text:p text:style-name="Text_20_body"> <text:span text:style-name="Strong_20_Emphasis">Nome Dispositivo</text:span>: Nome dispositivo che si desidera aggiungere al database</text:p>
        </text:list-item>
        <text:list-item>
          <text:p text:style-name="Text_20_body"> <text:span text:style-name="Strong_20_Emphasis">Tipo Dispositivo</text:span>: Cliccando sula freccia si aprira un menu di selezione , nella quale si selezionerà il dispositivo che si ha installato nel sistema </text:p>
        </text:list-item>
      </text:list>
      <text:p text:style-name="Text_20_body">
Dopo aver inserito le informazioni richieste utilizzare i tasti adiacente per le seguenti operazioni:</text:p>
      <text:list text:style-name="List_20_1">
        <text:list-item>
          <text:p text:style-name="Text_20_body"> <text:span text:style-name="Strong_20_Emphasis">Aggiungi</text:span>: Aggiunge il dispositivo al database </text:p>
        </text:list-item>
        <text:list-item>
          <text:p text:style-name="Text_20_body"> <text:span text:style-name="Strong_20_Emphasis">Ripristina</text:span>: Selezionando un dispositivo che è stato precedentemente rimosso, si potrà ripristinarlo e di conseguenza lo si potrà riutilizzare</text:p>
        </text:list-item>
        <text:list-item>
          <text:p text:style-name="Text_20_body"> <text:span text:style-name="Strong_20_Emphasis">Elimina</text:span>: Elimina il dispositivo selezionato dall'elenco sottostante i campi appena compilati</text:p>
        </text:list-item>
        <text:list-item>
          <text:p text:style-name="Text_20_body"> <text:span text:style-name="Strong_20_Emphasis">Visualizza eliminati</text:span>: Una volta eliminato il dispositivo non è più visibile nell'elenco , selezionando visualizza eliminati lo si potrà visualizzare nuovamente nella lista, per facilitarne il riconoscimenti tutti i dispositivi eliminati visualizzati hanno uno sfondo rosso.</text:p>
        </text:list-item>
      </text:list>
      <text:p text:style-name="Text_20_body">
Sotto queste opzioni è presente la lista dei dispositivi configurati , e sono visualizzate le seguenti informazioni : 
</text:p>
      <text:list text:style-name="List_20_1">
        <text:list-item>
          <text:p text:style-name="Text_20_body"> <text:span text:style-name="Strong_20_Emphasis">ID</text:span> : Id del dispositivo </text:p>
        </text:list-item>
        <text:list-item>
          <text:p text:style-name="Text_20_body"> <text:span text:style-name="Strong_20_Emphasis">Nome</text:span> : Nome del dispositivo</text:p>
        </text:list-item>
        <text:list-item>
          <text:p text:style-name="Text_20_body"> <text:span text:style-name="Strong_20_Emphasis">Tipo</text:span> : Tipo di dispositivo </text:p>
        </text:list-item>
        <text:list-item>
          <text:p text:style-name="Text_20_body"> <text:span text:style-name="Strong_20_Emphasis">Configurazione</text:span> : Configurazione del dispositivo , non appena inserito è prevista una configurazione standard</text:p>
        </text:list-item>
        <text:list-item>
          <text:p text:style-name="Text_20_body"> <text:span text:style-name="Strong_20_Emphasis">Programma</text:span> : programma associato al dispositivo , non appena inserito non è previsto alcun programma e rimarrà vuota</text:p>
        </text:list-item>
        <text:list-item>
          <text:p text:style-name="Text_20_body"> <text:span text:style-name="Strong_20_Emphasis">Eliminato</text:span> : se eliminato la casella sarà selezionata , altrimenti no. </text:p>
        </text:list-item>
      </text:list>
      <text:h text:style-name="Heading_20_2" text:outline-level="2"><text:bookmark-start text:name="comandi_barra_degli_strumenti"/>Comandi barra degli strumenti<text:bookmark-end text:name="comandi_barra_degli_strumenti"/></text:h>
      <text:p text:style-name="Text_20_body">
Di seguito la spiegazione di tutti i comandi presenti nella barra degli strumenti</text:p>
      <text:h text:style-name="Heading_20_4" text:outline-level="4"><text:bookmark-start text:name="monitor"/>Monitor<text:bookmark-end text:name="monitor"/></text:h>
      <text:p text:style-name="Text_20_body">
Cliccando sull'icona monitor <draw:frame draw:style-name="media" draw:name="" text:anchor-type="as-char" draw:z-index="0" svg:width="0.84666666666667cm" svg:height="0.84666666666667cm"><draw:image xlink:href="Pictures/b256092f74a232f58ebc12ad43f365b3.png" xlink:type="simple" xlink:show="embed" xlink:actuate="onLoad"/></draw:frame> si aprirà la seguente schermata : </text:p>
      <text:p text:style-name="Text_20_body"><draw:frame draw:style-name="mediacenter" draw:name="" text:anchor-type="paragraph" draw:z-index="0" svg:width="15.875cm" svg:height="8.5460416666667cm"><draw:image xlink:href="Pictures/1aa65306b9234631a857a2a614a4196e.png" xlink:type="simple" xlink:show="embed" xlink:actuate="onLoad"/></draw:frame></text:p>
      <text:p text:style-name="Text_20_body">
Per ogni televisore precedentemente aggiunto , apparirà un pannello suddiviso in tre sezioni che darà accesso alle seguenti funzioni :</text:p>
      <text:p text:style-name="Text_20_body"><text:span text:style-name="Strong_20_Emphasis">Prima sezione</text:span>
</text:p>
      <text:list text:style-name="List_20_1">
        <text:list-item>
          <text:p text:style-name="Text_20_body"> <text:span text:style-name="Strong_20_Emphasis">Id</text:span> : id del televisore</text:p>
        </text:list-item>
        <text:list-item>
          <text:p text:style-name="Text_20_body"> <text:span text:style-name="Strong_20_Emphasis">Ambiente</text:span> : indica l'ambiente dove è stato installato il televisore </text:p>
        </text:list-item>
        <text:list-item>
          <text:p text:style-name="Text_20_body"> <text:span text:style-name="Strong_20_Emphasis">Secondi rotazione</text:span> : qualora si decidesse di associare più dispositivi al televisore , si potrà scegliere quanti secondi far passare tra la visualizzazione dei valori letti da un device e l'altro , invece per la visualizzazione dei valori di più dispositivi sullo stesso schermo sarà necessario impostare i secondi di rotazione a 0.</text:p>
        </text:list-item>
        <text:list-item>
          <text:p text:style-name="Text_20_body"> <text:span text:style-name="Strong_20_Emphasis">Modifica</text:span> : premendo il tasto modifica si potranno modificare i valori a proprio piacimento come ambiente ed i secondi di rotazione l'ID non potrà essere cambiato </text:p>
        </text:list-item>
      </text:list>
      <text:p text:style-name="Text_20_body">
<text:span text:style-name="Strong_20_Emphasis">Seconda sezione</text:span>
</text:p>
      <text:list text:style-name="List_20_1">
        <text:list-item>
          <text:p text:style-name="Text_20_body"> <text:span text:style-name="Strong_20_Emphasis">Selezionare dispositivi</text:span> : tramite il menu a cascata si potrà selezionare a quale device collegare il televisore</text:p>
        </text:list-item>
        <text:list-item>
          <text:p text:style-name="Text_20_body"> <text:span text:style-name="Strong_20_Emphasis">Associa</text:span> : premendo questo pulsante si confermerà l'associazione tv↔device </text:p>
        </text:list-item>
      </text:list>
      <text:p text:style-name="Text_20_body">
<text:span text:style-name="Strong_20_Emphasis">Terza sezione</text:span>
</text:p>
      <text:list text:style-name="List_20_1">
        <text:list-item>
          <text:p text:style-name="Text_20_body"> <text:span text:style-name="Strong_20_Emphasis">Visualizzazione associazioni</text:span> : una volta eseguita l'associazione ad un device nel pannello appariranno una ad una tutte le associazioni , e saranno visualizzati le informazioni come “Associato” e “devicename” dove associato indica l'id del device collegato , ed il devicename è il nome del device che è stato precedentemente impostato</text:p>
        </text:list-item>
        <text:list-item>
          <text:p text:style-name="Text_20_body"> <text:span text:style-name="Strong_20_Emphasis">Elimina</text:span> : dall'elenco presente è possibile rimuovere un associazione tv↔device semplicemente selezionandola dall'elenco e premendo il tasto <text:span text:style-name="Strong_20_Emphasis">Elimina</text:span> , e confermando con la schermata successiva premendo <text:span text:style-name="Strong_20_Emphasis">Ok</text:span> se si desidera procedere oppure <text:span text:style-name="Strong_20_Emphasis">No</text:span></text:p>
        </text:list-item>
      </text:list>
      <text:h text:style-name="Heading_20_4" text:outline-level="4"><text:bookmark-start text:name="dispositivi1"/>Dispositivi<text:bookmark-end text:name="dispositivi1"/></text:h>
      <text:p text:style-name="Text_20_body">
Cliccando sull'icona dispositivi <draw:frame draw:style-name="media" draw:name="" text:anchor-type="as-char" draw:z-index="0" svg:width="0.873125cm" svg:height="0.97895833333333cm"><draw:image xlink:href="Pictures/b0f84802df9664b6b1bd70dd8f059e79.png" xlink:type="simple" xlink:show="embed" xlink:actuate="onLoad"/></draw:frame> si accederà alla seguente schermata : </text:p>
      <text:p text:style-name="Text_20_body"><draw:frame draw:style-name="mediacenter" draw:name="" text:anchor-type="paragraph" draw:z-index="0" svg:width="15.875cm" svg:height="8.5460416666667cm"><draw:image xlink:href="Pictures/b86eaaec913cede64507dc59b2db4285.png" xlink:type="simple" xlink:show="embed" xlink:actuate="onLoad"/></draw:frame></text:p>
      <text:p text:style-name="Text_20_body">Da qui si potrà completare e personalizzare la configurazione di ogni dispositivo installato , in questo caso DeltaOhm. Ogni pannello presente per ogni dispositivo è composto da due schede , <text:span text:style-name="Strong_20_Emphasis">Generale</text:span> e <text:span text:style-name="Strong_20_Emphasis">Configurazione</text:span>.</text:p>
      <text:p text:style-name="Text_20_body"><text:span text:style-name="Strong_20_Emphasis">Generale</text:span>
Questa scheda presenta queste informazioni :</text:p>
      <text:list text:style-name="List_20_1">
        <text:list-item>
          <text:p text:style-name="Text_20_body"> <text:span text:style-name="Strong_20_Emphasis">ID</text:span>: id dispositivo</text:p>
        </text:list-item>
        <text:list-item>
          <text:p text:style-name="Text_20_body"> <text:span text:style-name="Strong_20_Emphasis">Tipo</text:span>: il tipo di dispositivo (1 DeltaOhm qualora ce ne fossero degli altri il numero presente sarà diverso)</text:p>
        </text:list-item>
        <text:list-item>
          <text:p text:style-name="Text_20_body"> <text:span text:style-name="Strong_20_Emphasis">Nome</text:span>: nome del dispositivo , lo si può cambiare a proprio piacimento , una volta modificato il nome cliccare sul tasto <text:span text:style-name="Strong_20_Emphasis">Aggiorna</text:span> per rendere effettive le modifiche fatte</text:p>
        </text:list-item>
        <text:list-item>
          <text:p text:style-name="Text_20_body"> <text:span text:style-name="Strong_20_Emphasis">Programma</text:span>:  dal menu a tendina che appare cliccando sulla barra accanto , si selezionerà il programma che il dispositivo dovrà eseguire quotidianamente, una volta selezionato premere il pulsanto <text:span text:style-name="Strong_20_Emphasis">Salva</text:span> se si desidera rendere effettive le modifiche, se il dispositivo esegue già un programma , per eliminarlo premere il bottone <text:span text:style-name="Strong_20_Emphasis">X</text:span> rossa </text:p>
        </text:list-item>
      </text:list>
      <text:p text:style-name="Text_20_body">
<text:span text:style-name="Strong_20_Emphasis">Configurazione</text:span>
In questa scheda si completerà la configurazione del dispositivo (in questo caso DeltaOhm)</text:p>
      <text:list text:style-name="List_20_1">
        <text:list-item>
          <text:p text:style-name="Text_20_body"> <text:span text:style-name="Strong_20_Emphasis">COM</text:span>: selezionare quale COM userà il dispositivo (la configurazione standard non appena si aggiunge il dispositivo è 1)</text:p>
        </text:list-item>
        <text:list-item>
          <text:p text:style-name="Text_20_body"> <text:span text:style-name="Strong_20_Emphasis">BaudRate</text:span>: selezionare il baudrate del dispositivo (la configurazione standard non appena si aggiunge il dispositivo è 460800)</text:p>
        </text:list-item>
        <text:list-item>
          <text:p text:style-name="Text_20_body"> <text:span text:style-name="Strong_20_Emphasis">Box multiselezione</text:span>: nel box presente , ci sono elencati tutti i valori che il dispositivo può leggere , da qui si selezionano i valori che si vogliono leggere</text:p>
        </text:list-item>
        <text:list-item>
          <text:p text:style-name="Text_20_body"> <text:span text:style-name="Strong_20_Emphasis">Valore riferimento minimo</text:span> : per ogni valore selezionato si può impostare un valore di riferimento minimo</text:p>
        </text:list-item>
        <text:list-item>
          <text:p text:style-name="Text_20_body"> <text:span text:style-name="Strong_20_Emphasis">Valore riferimento massimo</text:span> : per ogni valore selezionato si può impostare un valore di riferimento massimo </text:p>
        </text:list-item>
        <text:list-item>
          <text:p text:style-name="Text_20_body"> <text:span text:style-name="Strong_20_Emphasis">Salva</text:span> : una volta completata la configurazione selezionare il tasto <text:span text:style-name="Strong_20_Emphasis">SALVA</text:span> per rendere effettive le modifiche fatte , altrimenti andranno perse</text:p>
        </text:list-item>
      </text:list>
      <text:h text:style-name="Heading_20_4" text:outline-level="4"><text:bookmark-start text:name="programmi"/>Programmi<text:bookmark-end text:name="programmi"/></text:h>
      <text:p text:style-name="Text_20_body">
Cliccando sul seguente tasto <draw:frame draw:style-name="media" draw:name="" text:anchor-type="as-char" draw:z-index="0" svg:width="0.84666666666667cm" svg:height="0.84666666666667cm"><draw:image xlink:href="Pictures/fe709b1b671d95009c52cc93bc7944b1.png" xlink:type="simple" xlink:show="embed" xlink:actuate="onLoad"/></draw:frame> si accederà a questa schermata : </text:p>
      <text:p text:style-name="Text_20_body">
<draw:frame draw:style-name="mediacenter" draw:name="" text:anchor-type="paragraph" draw:z-index="0" svg:width="10.583333333333cm" svg:height="14.948958333333cm"><draw:image xlink:href="Pictures/5c438938a9f80b4a5b9077512b3d8412.png" xlink:type="simple" xlink:show="embed" xlink:actuate="onLoad"/></draw:frame></text:p>
      <text:p text:style-name="Text_20_body">Questa sezione serve per creare e configurare i programmi che il dispositivo installato nel sistema dovrà eseguire. Nel pannello troviamo : 
</text:p>
      <text:list text:style-name="List_20_1">
        <text:list-item>
          <text:p text:style-name="Text_20_body"> <text:span text:style-name="Strong_20_Emphasis">Nome Programma</text:span>: Inserire il nome del programma </text:p>
        </text:list-item>
        <text:list-item>
          <text:p text:style-name="Text_20_body"> <text:span text:style-name="Strong_20_Emphasis">Frequenza di acquisizione</text:span>: impostare il tempo di campionamento dei valori (espresso in secondi)</text:p>
        </text:list-item>
        <text:list-item>
          <text:p text:style-name="Text_20_body"> <text:span text:style-name="Strong_20_Emphasis">Settimana</text:span>: per ogni giorno della settimana è possibile impostare l'orario di avvio e l'orario di fine delle acquisizioni , troviamo il giorno della settimana seguito da <text:span text:style-name="Strong_20_Emphasis">da</text:span> e <text:span text:style-name="Strong_20_Emphasis">orario inizio</text:span> , vuoto inizialmente 00:00 , <text:span text:style-name="Strong_20_Emphasis">a</text:span> e <text:span text:style-name="Strong_20_Emphasis">orario fine</text:span> , espresso inizialmente 00:00 . L'orario da impostare va da 0 a 23:59.</text:p>
        </text:list-item>
        <text:list-item>
          <text:p text:style-name="Text_20_body"> <text:span text:style-name="Strong_20_Emphasis">Pannello programmi</text:span>: visualizza tutti i programmi precedentemente configurati, li si possono selezionare per modificarli come si vuole, selezionando un programma dall'elenco , i campi <text:span text:style-name="Strong_20_Emphasis">nome programma</text:span>, <text:span text:style-name="Strong_20_Emphasis">frequenza di acquisizione</text:span> , <text:span text:style-name="Strong_20_Emphasis">orario inizio</text:span> e <text:span text:style-name="Strong_20_Emphasis">fine</text:span> del programma assumeranno direttamente i valori precedentemente impostati</text:p>
        </text:list-item>
      </text:list>
      <text:p text:style-name="Text_20_body">
Una volta finita la configurazione è necessario l'utilizzo dei tasti presenti nella schermata :
</text:p>
      <text:list text:style-name="List_20_1">
        <text:list-item>
          <text:p text:style-name="Text_20_body"> <text:span text:style-name="Strong_20_Emphasis">Aggiungi</text:span>: aggiunge il programma nel database e lo si vedrà apparire immediatamente nella lista sottostante</text:p>
        </text:list-item>
        <text:list-item>
          <text:p text:style-name="Text_20_body"> <text:span text:style-name="Strong_20_Emphasis">Elimina</text:span>: una volta selezionato il programma nella lista sottostante , cliccare <text:span text:style-name="Strong_20_Emphasis">elimina</text:span> per eliminarlo </text:p>
        </text:list-item>
        <text:list-item>
          <text:p text:style-name="Text_20_body"> <text:span text:style-name="Strong_20_Emphasis">Aggiorna</text:span>: una volta selezionato il programma modificare i valori interessati e cliccare <text:span text:style-name="Strong_20_Emphasis">aggiorna</text:span> per rendere effettive le modifiche apportate</text:p>
        </text:list-item>
        <text:list-item>
          <text:p text:style-name="Text_20_body"> <text:span text:style-name="Strong_20_Emphasis">Svuota tutto</text:span>: se si vuole eliminare tutti i programmi , cliccare questo bottone(*)</text:p>
        </text:list-item>
      </text:list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(*)Una volta svuotata completamente la lista dei programmi non si potranno recuperare le precedenti configurazioni. </text:p>
          </table:table-cell>
        </table:table-row>
      </table:table>
      <text:h text:style-name="Heading_20_4" text:outline-level="4"><text:bookmark-start text:name="archivio_acquisizioni"/>Archivio acquisizioni<text:bookmark-end text:name="archivio_acquisizioni"/></text:h>
      <text:p text:style-name="Text_20_body">
Cliccando sull'icona <draw:frame draw:style-name="media" draw:name="" text:anchor-type="as-char" draw:z-index="0" svg:width="0.84666666666667cm" svg:height="0.84666666666667cm"><draw:image xlink:href="Pictures/5e83ee5e1a3bd7a883217165db8aac03.png" xlink:type="simple" xlink:show="embed" xlink:actuate="onLoad"/></draw:frame> archivio acquisizioni , si accederà alla seguente schermata : </text:p>
      <text:p text:style-name="Text_20_body"><draw:frame draw:style-name="mediacenter" draw:name="" text:anchor-type="paragraph" draw:z-index="0" svg:width="14.552083333333cm" svg:height="7.8316666666667cm"><draw:image xlink:href="Pictures/318070e07482cd1966c811140b0a7586.png" xlink:type="simple" xlink:show="embed" xlink:actuate="onLoad"/></draw:frame></text:p>
      <text:p text:style-name="Text_20_body">Per visualizzare l'elenco delle prove salvate cliccare sul tasto <text:span text:style-name="Strong_20_Emphasis">Search</text:span> quello con l'icona <draw:frame draw:style-name="media" draw:name="" text:anchor-type="as-char" draw:z-index="0" svg:width="0.84666666666667cm" svg:height="0.84666666666667cm"><draw:image xlink:href="Pictures/b1a10673d04afabe6aadace44861ce58.png" xlink:type="simple" xlink:show="embed" xlink:actuate="onLoad"/></draw:frame> , successivamente verrà popolata tutta la lista delle prove fatte. Nella sezione <text:span text:style-name="Strong_20_Emphasis">Ricerca</text:span> è possibile filtrare le prova da visualizzare tramite gli appositi comandi :</text:p>
      <text:list text:style-name="List_20_1">
        <text:list-item>
          <text:p text:style-name="Text_20_body"> <text:span text:style-name="Strong_20_Emphasis">Data</text:span>: si può selezionare un range di tempo e le prove visualizzate saranno tutte comprese tra le date inserita in <text:span text:style-name="Strong_20_Emphasis">Da</text:span> ed <text:span text:style-name="Strong_20_Emphasis">a</text:span> .</text:p>
        </text:list-item>
        <text:list-item>
          <text:p text:style-name="Text_20_body"> <text:span text:style-name="Strong_20_Emphasis">Dispositivo</text:span>:cliccare nel quadrato accanto a dispositivo per attivare il filtro, una volta selezionato il dispositivo e premuto il tasto Search si visualizzeranno esclusivamente le prove di quel dispositivo</text:p>
        </text:list-item>
      </text:list>
      <text:p text:style-name="Text_20_body">
Sono presenti i seguenti tasti per la visualizzazione di una singola prova e per l'esportazione o di una o molteplici prove :
</text:p>
      <table:table>
        <table:table-column/>
        <table:table-column/>
        <table:table-row>
          <table:table-cell office:value-type="string" table:style-name="tableheader">
            <text:p text:style-name="Table_20_Heading"> Comandi </text:p>
          </table:table-cell>
          <table:table-cell office:value-type="string" table:style-name="tableheader">
            <text:p text:style-name="Table_20_Heading"> Descrizion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cona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021a4bcf8f284bc26635048f016bb494.png" xlink:type="simple" xlink:show="embed" xlink:actuate="onLoad"/></draw:frame> </text:p>
          </table:table-cell>
          <table:table-cell office:value-type="string" table:style-name="tablecell">
            <text:p text:style-name="tablealignleft"> Selezionando prima una prova si visualizza il grafico dei valori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337dd98928a0f40c75609fea3dd527fa.png" xlink:type="simple" xlink:show="embed" xlink:actuate="onLoad"/></draw:frame> </text:p>
          </table:table-cell>
          <table:table-cell office:value-type="string" table:style-name="tablecell">
            <text:p text:style-name="tablealignleft"> Esporta la prova selezionata in un file excel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1c0c23006540b70bef9bcb064c3b3c48.png" xlink:type="simple" xlink:show="embed" xlink:actuate="onLoad"/></draw:frame> </text:p>
          </table:table-cell>
          <table:table-cell office:value-type="string" table:style-name="tablecell">
            <text:p text:style-name="tablealignleft"> Esporta tutte le prove selezionate in un unico file excel , nel file excel sara presente un foglio per ogni dispositiv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4dd821bd90406a4714b48efd4d245936.png" xlink:type="simple" xlink:show="embed" xlink:actuate="onLoad"/></draw:frame> </text:p>
          </table:table-cell>
          <table:table-cell office:value-type="string" table:style-name="tablecell">
            <text:p text:style-name="tablealignleft"> Elimina la prova dal database </text:p>
          </table:table-cell>
        </table:table-row>
      </table:table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 Le prove eliminate non si potranno recuperare</text:p>
          </table:table-cell>
        </table:table-row>
      </table:table>
      <text:h text:style-name="Heading_20_4" text:outline-level="4"><text:bookmark-start text:name="gestione_del_servizio"/>Gestione del servizio<text:bookmark-end text:name="gestione_del_servizio"/></text:h>
      <text:p text:style-name="Text_20_body">
Cliccando sull'icona <draw:frame draw:style-name="media" draw:name="" text:anchor-type="as-char" draw:z-index="0" svg:width="0.84666666666667cm" svg:height="0.84666666666667cm"><draw:image xlink:href="Pictures/4c904b038982066f49c83da58b9a0248.png" xlink:type="simple" xlink:show="embed" xlink:actuate="onLoad"/></draw:frame> gestione servizio , si accede alla seguente schermata :</text:p>
      <text:p text:style-name="Text_20_body"><draw:frame draw:style-name="mediacenter" draw:name="" text:anchor-type="paragraph" draw:z-index="0" svg:width="12.435416666667cm" svg:height="5.1858333333333cm"><draw:image xlink:href="Pictures/85af5c855ac7da1e4f0fcfe486286bab.png" xlink:type="simple" xlink:show="embed" xlink:actuate="onLoad"/></draw:frame></text:p>
      <text:p text:style-name="Text_20_body">Questo pannello da la possibilità di riavviare il servizio di acquisizione e di visualizzare anche lo stato attuale del servizio , nonostante sia già visualizzato nella schermata principale nell'angolo in basso a destra. 
Sono presenti i tasti <text:span text:style-name="Strong_20_Emphasis">Eventi</text:span> ed <text:span text:style-name="Strong_20_Emphasis">Esci</text:span>.</text:p>
      <text:h text:style-name="Heading_20_5" text:outline-level="5"><text:bookmark-start text:name="eventi"/>Eventi<text:bookmark-end text:name="eventi"/></text:h>
      <text:p text:style-name="Text_20_body">Cliccando sul tasto <text:span text:style-name="Strong_20_Emphasis">Eventi</text:span> si accede al seguente pannello :</text:p>
      <text:p text:style-name="Text_20_body"><draw:frame draw:style-name="mediacenter" draw:name="" text:anchor-type="paragraph" draw:z-index="0" svg:width="9.2604166666667cm" svg:height="5.635625cm"><draw:image xlink:href="Pictures/617733dbcb9d338b4a0a77d49f2b8560.png" xlink:type="simple" xlink:show="embed" xlink:actuate="onLoad"/></draw:frame></text:p>
      <text:p text:style-name="Text_20_body">Si possono trovare tre tipi di eventi in base alla loro importanza:
</text:p>
      <text:list text:style-name="List_20_1">
        <text:list-item>
          <text:p text:style-name="Text_20_body"> <text:span text:style-name="Strong_20_Emphasis">Errore</text:span></text:p>
        </text:list-item>
        <text:list-item>
          <text:p text:style-name="Text_20_body"> <text:span text:style-name="Strong_20_Emphasis">Avviso</text:span></text:p>
        </text:list-item>
        <text:list-item>
          <text:p text:style-name="Text_20_body"> <text:span text:style-name="Strong_20_Emphasis">Informazione</text:span></text:p>
        </text:list-item>
      </text:list>
      <text:p text:style-name="Text_20_body">
Facendo doppio click su un evento è possibile visualizzare il messaggio completo nel caso che la finestra non sia sufficientemente ampia. Per svuotare il registro degli eventi occorre selezionare dal pannello <text:span text:style-name="Strong_20_Emphasis">Empty log</text:span>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line-height="150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style:page-number="auto" fo:break-before="page" fo:background-color="transparent" style:shadow="none">
        <style:tab-stops/>
        <style:background-image/>
      </style:paragraph-properties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Text_20_body" style:class="extra"/>
    <style:style style:name="Illustration" style:family="paragraph" style:parent-style-name="Caption" style:class="extra"/>
    <style:style style:name="Footer" style:family="paragraph" style:parent-style-name="Standard" style:class="extra" style:master-page-name="">
      <style:paragraph-properties style:page-number="auto" fo:background-color="transparent" fo:padding="0cm" fo:border-left="none" fo:border-right="none" fo:border-top="0.51pt solid #000000" fo:border-bottom="none" style:shadow="none" text:number-lines="false" text:line-number="0">
        <style:tab-stops>
          <style:tab-stop style:position="8.5cm" style:type="center"/>
          <style:tab-stop style:position="17cm" style:type="right"/>
        </style:tab-stops>
        <style:background-image/>
      </style:paragraph-properties>
    </style:style>
    <style:style style:name="Header" style:family="paragraph" style:parent-style-name="Standard" style:class="extra" style:master-page-name="">
      <style:paragraph-properties style:page-number="auto" fo:padding="0cm" fo:border-left="none" fo:border-right="none" fo:border-top="none" fo:border-bottom="0.51pt solid #000000" style:shadow="non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Contents_20_Heading" style:display-name="Contents Heading" style:family="paragraph" style:parent-style-name="Heading" style:auto-update="true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note.A1" style:family="table-cell">
      <style:table-cell-properties style:vertical-align="middle" fo:padding="0.1cm" fo:border-left="0.002cm solid #000000" fo:border-right="none" fo:border-top="0.002cm solid #000000" fo:border-bottom="0.002cm solid #000000" fo:background-color="#eeffff"/>
    </style:style>
    <style:style style:name="pluginnotenote.B1" style:family="table-cell">
      <style:table-cell-properties style:vertical-align="middle" fo:padding="0.3cm" fo:border-left="none" fo:border-right="0.002cm solid #000000" fo:border-top="0.002cm solid #000000" fo:border-bottom="0.002cm solid #000000" fo:background-color="#eeffff"/>
    </style:style>
  </office:automatic-styles>
  <office:master-styles>
    <style:master-page style:name="Standard" style:page-layout-name="Mpm1">
      <style:header>
        <text:p text:style-name="Header"><text:description/>Manuale Software $NOME</text:p>
      </style:header>
      <style:footer>
        <text:p text:style-name="Footer"><text:s/><text:chapter text:display="name" text:outline-level="1"/><text:tab/><text:tab/>Pag. <text:page-number text:select-page="current">3</text:page-number></text:p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4$Linux LibreOffice_project/340m1$Build-402</meta:generator>
    <dc:date>2011-12-27T12:12:03</dc:date>
    <meta:editing-cycles>9</meta:editing-cycles>
    <meta:editing-duration>PT1H13M40S</meta:editing-duration>
    <meta:document-statistic meta:table-count="0" meta:image-count="1" meta:object-count="0" meta:page-count="3" meta:paragraph-count="8" meta:word-count="19" meta:character-count="138" meta:non-whitespace-character-count="121"/>
    <meta:user-defined meta:name="Info 1"/>
    <meta:user-defined meta:name="Info 2"/>
    <meta:user-defined meta:name="Info 3"/>
    <meta:user-defined meta:name="Info 4"/>
  </office:meta>
</office:document-meta>
</file>