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3848b73f46d19f920497bc1a89fe11d7.png"/>
  <manifest:file-entry manifest:media-type="image/png" manifest:full-path="Pictures/98ba1aad8a2e072cb0ad968c521ee6de.png"/>
  <manifest:file-entry manifest:media-type="image/png" manifest:full-path="Pictures/e4b59427d51cdfb161c589cee261c1ad.png"/>
  <manifest:file-entry manifest:media-type="image/png" manifest:full-path="Pictures/593afd808ed7b23552fb320748c00ff9.png"/>
  <manifest:file-entry manifest:media-type="image/png" manifest:full-path="Pictures/4575b376511aa6da5a90fcad2c3ab7a4.png"/>
  <manifest:file-entry manifest:media-type="image/png" manifest:full-path="Pictures/216d7ea5ae67e72da51248e9cb317d70.png"/>
  <manifest:file-entry manifest:media-type="image/png" manifest:full-path="Pictures/d53401ef5eefd824182b7e8ce8189761.png"/>
  <manifest:file-entry manifest:media-type="image/png" manifest:full-path="Pictures/0846a5576b89843cbe7af46f5deb04f7.png"/>
  <manifest:file-entry manifest:media-type="image/png" manifest:full-path="Pictures/814082e01553ac9ead45ebe520401909.png"/>
  <manifest:file-entry manifest:media-type="image/png" manifest:full-path="Pictures/f35e071ff3d134872d98bc428a8af6f9.png"/>
  <manifest:file-entry manifest:media-type="image/png" manifest:full-path="Pictures/fe709b1b671d95009c52cc93bc7944b1.png"/>
  <manifest:file-entry manifest:media-type="image/png" manifest:full-path="Pictures/f55d05f6833d73dc6ee9fc4cd12c330c.png"/>
  <manifest:file-entry manifest:media-type="image/png" manifest:full-path="Pictures/1c89b1e7f587cb6e1ac82905b085062c.png"/>
  <manifest:file-entry manifest:media-type="image/png" manifest:full-path="Pictures/f9ce89cb1c902462762d06fe1b9f56d0.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61b75f24ae415c03264351cec9eb0c5c.png"/>
  <manifest:file-entry manifest:media-type="image/png" manifest:full-path="Pictures/407b6f480f44df995afd7b4e70df03f4.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f1b609ffe8a8b2620c81094726133c79.png"/>
  <manifest:file-entry manifest:media-type="image/png" manifest:full-path="Pictures/ec8773ed1f651ada31f243a13489701a.png"/>
  <manifest:file-entry manifest:media-type="image/png" manifest:full-path="Pictures/1d3eafbbb0233492db5c772fdc71aa4f.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cf446770cc11f297a2c1b18f6b606e3f.png"/>
  <manifest:file-entry manifest:media-type="image/png" manifest:full-path="Pictures/8bda941ed0db96a238387f72877ffedb.png"/>
  <manifest:file-entry manifest:media-type="image/png" manifest:full-path="Pictures/e72557735d46bdd13e4ca31518cd1589.png"/>
  <manifest:file-entry manifest:media-type="image/png" manifest:full-path="Pictures/5505242208d62ac822468c0eccc0d2f8.png"/>
  <manifest:file-entry manifest:media-type="image/png" manifest:full-path="Pictures/cd7f9585394ce162a565286881a95e37.png"/>
  <manifest:file-entry manifest:media-type="image/png" manifest:full-path="Pictures/d1297d5a4d6b813cbb457bb45214eab5.png"/>
  <manifest:file-entry manifest:media-type="image/png" manifest:full-path="Pictures/7e66fa0dbaba86fbf4c4b9161a5c1fb3.png"/>
  <manifest:file-entry manifest:media-type="image/png" manifest:full-path="Pictures/9daf9bfcc618d17ca83fb4619504f403.png"/>
  <manifest:file-entry manifest:media-type="image/png" manifest:full-path="Pictures/1878e5c9929c9c5c9648f8ed8d249f47.png"/>
  <manifest:file-entry manifest:media-type="image/png" manifest:full-path="Pictures/6b2f9f364e39944d8325ca2ffbeb5496.png"/>
  <manifest:file-entry manifest:media-type="image/png" manifest:full-path="Pictures/9ad69833b1e388fe5f0308b16f4c2488.png"/>
  <manifest:file-entry manifest:media-type="image/png" manifest:full-path="Pictures/0f0dbb6378da69fdf406342eab0c1969.png"/>
  <manifest:file-entry manifest:media-type="image/png" manifest:full-path="Pictures/c374ef3489cbcb67fbd384a92578d0ed.png"/>
  <manifest:file-entry manifest:media-type="image/png" manifest:full-path="Pictures/96e5f88b92c800225e4b2fbe240fd36b.png"/>
  <manifest:file-entry manifest:media-type="image/png" manifest:full-path="Pictures/83356bf24134b7ef332a19d3cabe2665.png"/>
  <manifest:file-entry manifest:media-type="image/png" manifest:full-path="Pictures/4289be8ca1a8b2cda5211b2e8750682d.png"/>
  <manifest:file-entry manifest:media-type="image/png" manifest:full-path="Pictures/28af224b02df475ed94c386bb167824c.png"/>
  <manifest:file-entry manifest:media-type="image/png" manifest:full-path="Pictures/d5c123691ab7b89d0fe004ca56580f5f.png"/>
  <manifest:file-entry manifest:media-type="image/png" manifest:full-path="Pictures/62ef7f9909312d1a221f3425f9a0e459.png"/>
  <manifest:file-entry manifest:media-type="image/png" manifest:full-path="Pictures/d95b70f8b868a64dd2a4d7acf2a5a1df.png"/>
  <manifest:file-entry manifest:media-type="image/png" manifest:full-path="Pictures/ce8dbc5eae409bf1fa7e9e5d589fa463.png"/>
  <manifest:file-entry manifest:media-type="image/png" manifest:full-path="Pictures/4019e0a614de108acd2523c16b5465b6.png"/>
  <manifest:file-entry manifest:media-type="image/png" manifest:full-path="Pictures/96455318c92eb0a58e7d72934c5e7835.png"/>
  <manifest:file-entry manifest:media-type="image/png" manifest:full-path="Pictures/b71f599a50cd7f02e7d4bb8e21617de7.png"/>
  <manifest:file-entry manifest:media-type="image/png" manifest:full-path="Pictures/224088fad17b806b24467158e892b2b0.png"/>
  <manifest:file-entry manifest:media-type="image/png" manifest:full-path="Pictures/586fb80a60a6cc0ced48dcd0030f50f6.png"/>
  <manifest:file-entry manifest:media-type="image/png" manifest:full-path="Pictures/33cd680fd7ffba413097465451bada6e.png"/>
  <manifest:file-entry manifest:media-type="image/png" manifest:full-path="Pictures/b1a10673d04afabe6aadace44861ce58.png"/>
  <manifest:file-entry manifest:media-type="image/png" manifest:full-path="Pictures/3a3f127e3a08dcd09b0b1aeefda843da.png"/>
  <manifest:file-entry manifest:media-type="image/png" manifest:full-path="Pictures/74e948dccaed79d5bf2c6a1bd0223c7f.png"/>
  <manifest:file-entry manifest:media-type="image/png" manifest:full-path="Pictures/50da9e73e585f8b2a1a4700b35f9f107.png"/>
  <manifest:file-entry manifest:media-type="image/png" manifest:full-path="Pictures/fdb34cf84d87310a393a6455fa69f7e8.png"/>
  <manifest:file-entry manifest:media-type="image/png" manifest:full-path="Pictures/b7403d1a7868133b01ac3e67341a1914.png"/>
  <manifest:file-entry manifest:media-type="image/png" manifest:full-path="Pictures/bea75d83f71dee6445c2c4bfa25d7169.png"/>
  <manifest:file-entry manifest:media-type="image/png" manifest:full-path="Pictures/e0c57caefd065876332ab2f49da9fc37.png"/>
  <manifest:file-entry manifest:media-type="image/png" manifest:full-path="Pictures/617d812319ae40a71654f4bfeb80acb4.png"/>
  <manifest:file-entry manifest:media-type="image/png" manifest:full-path="Pictures/82e600c4dd2e72bb7fbf18d0e49dac7e.png"/>
  <manifest:file-entry manifest:media-type="image/png" manifest:full-path="Pictures/7bbaa647ddba9be750e85d85e3a3db22.png"/>
  <manifest:file-entry manifest:media-type="image/png" manifest:full-path="Pictures/70c94f9cf9aefc58428bb1029baef101.png"/>
  <manifest:file-entry manifest:media-type="image/png" manifest:full-path="Pictures/1df89633e02c455a75677741c6d2a3db.png"/>
  <manifest:file-entry manifest:media-type="image/png" manifest:full-path="Pictures/5fb63466959be86605c8ec7232f65792.png"/>
  <manifest:file-entry manifest:media-type="image/png" manifest:full-path="Pictures/7cc2b7389ba6179af2827e589ede4223.png"/>
  <manifest:file-entry manifest:media-type="image/png" manifest:full-path="Pictures/ad10cd27be002a5a506a8e086e704bf4.png"/>
  <manifest:file-entry manifest:media-type="image/png" manifest:full-path="Pictures/0a5b21e836202082e15130651141d9f1.png"/>
  <manifest:file-entry manifest:media-type="image/png" manifest:full-path="Pictures/bb4a64457917f82ea5afbd95dbd632ac.png"/>
  <manifest:file-entry manifest:media-type="image/png" manifest:full-path="Pictures/14c682ba29f562d3216ac3a06de2e2c7.png"/>
  <manifest:file-entry manifest:media-type="image/png" manifest:full-path="Pictures/b64032a32966ec4eca02118e04b8d094.png"/>
  <manifest:file-entry manifest:media-type="image/png" manifest:full-path="Pictures/fd087cd4b701d7154ca88f17f3786cd9.png"/>
  <manifest:file-entry manifest:media-type="image/png" manifest:full-path="Pictures/ccbb830287beaf1fe14a0ab82e972f40.png"/>
  <manifest:file-entry manifest:media-type="image/png" manifest:full-path="Pictures/b6ce8fd743579c407bc65231a1103a58.png"/>
  <manifest:file-entry manifest:media-type="image/png" manifest:full-path="Pictures/c5604c7ebeb7310d0ce520f5633444a7.png"/>
  <manifest:file-entry manifest:media-type="image/png" manifest:full-path="Pictures/d65480d7718ffd854df3e116b6763305.png"/>
  <manifest:file-entry manifest:media-type="image/png" manifest:full-path="Pictures/f4603d8a1cf5061387a7f0ff3136afa8.png"/>
  <manifest:file-entry manifest:media-type="image/png" manifest:full-path="Pictures/c3a11967ab1b55821b8874a26e91154c.png"/>
  <manifest:file-entry manifest:media-type="image/png" manifest:full-path="Pictures/7bdcc043d0e1fda4fd35ec3375adba29.png"/>
  <manifest:file-entry manifest:media-type="image/png" manifest:full-path="Pictures/d23a5d8c8302b58f520192b5c8d770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est_process"/>Marel Test Process<text:bookmark-end text:name="marel_test_process"/></text:h>
      <text:h text:style-name="Heading_20_2" text:outline-level="2"><text:bookmark-start text:name="prefazione"/>Prefazione<text:bookmark-end text:name="prefazione"/></text:h>
      <text:p text:style-name="Text_20_body">
Questo manuale è stato realizzato per guidare l'operatore all'utilizzo del software <text:span text:style-name="Strong_20_Emphasis">MarelTestProcess</text:span>.</text:p>
      <text:h text:style-name="Heading_20_2" text:outline-level="2"><text:bookmark-start text:name="introduzione"/>Introduzione<text:bookmark-end text:name="introduzione"/></text:h>
      <text:p text:style-name="Text_20_body">
<text:span text:style-name="Strong_20_Emphasis">MarelTestProcess</text:span> è un applicazione per il collaudo di componenti e semilavorati.</text:p>
      <text:h text:style-name="Heading_20_2" text:outline-level="2"><text:bookmark-start text:name="interfaccia"/>Interfaccia<text:bookmark-end text:name="interfaccia"/></text:h>
      <text:p text:style-name="Text_20_body">
La schermata principale del programma è la seguente:</text:p>
      <text:p text:style-name="Text_20_body"><draw:frame draw:style-name="mediacenter" draw:name="" text:anchor-type="paragraph" draw:z-index="0" svg:width="21.166666666667cm" style:rel-width="100%" svg:height="11.90625cm" style:rel-height="scale"><draw:image xlink:href="Pictures/3848b73f46d19f920497bc1a89fe11d7.png" xlink:type="simple" xlink:show="embed" xlink:actuate="onLoad"/></draw:frame></text:p>
      <text:p text:style-name="Text_20_body">I paragrafi seguenti descrivono in dettaglio le varie funzioni di ogni pulsante. </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b59427d51cdfb161c589cee261c1ad.png" xlink:type="simple" xlink:show="embed" xlink:actuate="onLoad"/></draw:frame> </text:p>
          </table:table-cell>
          <table:table-cell office:value-type="string" table:style-name="tablecell">
            <text:p text:style-name="tablealignleft"> Apre la finestra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93afd808ed7b23552fb320748c00ff9.png" xlink:type="simple" xlink:show="embed" xlink:actuate="onLoad"/></draw:frame> </text:p>
          </table:table-cell>
          <table:table-cell office:value-type="string" table:style-name="tablecell">
            <text:p text:style-name="tablealignleft"> Apre la finestra dei model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75b376511aa6da5a90fcad2c3ab7a4.png" xlink:type="simple" xlink:show="embed" xlink:actuate="onLoad"/></draw:frame> </text:p>
          </table:table-cell>
          <table:table-cell office:value-type="string" table:style-name="tablecell">
            <text:p text:style-name="tablealignleft"> Apre la finestra delle famigli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53401ef5eefd824182b7e8ce8189761.png" xlink:type="simple" xlink:show="embed" xlink:actuate="onLoad"/></draw:frame> </text:p>
          </table:table-cell>
          <table:table-cell office:value-type="string" table:style-name="tablecell">
            <text:p text:style-name="tablealignleft"> Apre la finestra delle par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Apre la finestra degli operator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Apre la finestra delle sequenze dei programm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Apre l'archivio delle prove effettu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Apre la finestra per la selezione del lotto di prod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5d05f6833d73dc6ee9fc4cd12c330c.png" xlink:type="simple" xlink:show="embed" xlink:actuate="onLoad"/></draw:frame> </text:p>
          </table:table-cell>
          <table:table-cell office:value-type="string" table:style-name="tablecell">
            <text:p text:style-name="tablealignleft"> Login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89b1e7f587cb6e1ac82905b085062c.png" xlink:type="simple" xlink:show="embed" xlink:actuate="onLoad"/></draw:frame> </text:p>
          </table:table-cell>
          <table:table-cell office:value-type="string" table:style-name="tablecell">
            <text:p text:style-name="tablealignleft"> Logout dell'operat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Apre un menu a tendina per selezionare ulteriori coma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Inizia il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1b75f24ae415c03264351cec9eb0c5c.png" xlink:type="simple" xlink:show="embed" xlink:actuate="onLoad"/></draw:frame> </text:p>
          </table:table-cell>
          <table:table-cell office:value-type="string" table:style-name="tablecell">
            <text:p text:style-name="tablealignleft"> Mette in paus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7b6f480f44df995afd7b4e70df03f4.png" xlink:type="simple" xlink:show="embed" xlink:actuate="onLoad"/></draw:frame> </text:p>
          </table:table-cell>
          <table:table-cell office:value-type="string" table:style-name="tablecell">
            <text:p text:style-name="tablealignleft"> Ferm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un menu a tendina per la configur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Apre la finestra con il log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Apre le info del programma versione - autore </text:p>
          </table:table-cell>
        </table:table-row>
      </table:table>
      <text:h text:style-name="Heading_20_2" text:outline-level="2"><text:bookmark-start text:name="utenti"/>Utenti<text:bookmark-end text:name="utenti"/></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Per abilitare la gestione degli utenti è necessario creare il primo utente di tipo Amministratore.Fin quando non viene creato l'utente amministratore, 
tutte le funzioni sono liberamente accessibili.</text:p>
          </table:table-cell>
        </table:table-row>
      </table:table>
      <text:p text:style-name="Text_20_body">
Per aprire il pannello di gestione degli utenti è necessario cliccare <draw:frame draw:style-name="media" draw:name="" text:anchor-type="as-char" draw:z-index="0" svg:width="0.84666666666667cm" svg:height="0.84666666666667cm"><draw:image xlink:href="Pictures/0846a5576b89843cbe7af46f5deb04f7.png" xlink:type="simple" xlink:show="embed" xlink:actuate="onLoad"/></draw:frame> ed accedere a questa schermata :</text:p>
      <text:p text:style-name="Text_20_body"><draw:frame draw:style-name="mediacenter" draw:name="" text:anchor-type="paragraph" draw:z-index="0" svg:width="10.583333333333cm" svg:height="10.398125cm"><draw:image xlink:href="Pictures/1d3eafbbb0233492db5c772fdc71aa4f.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uten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utent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utente selezionato </text:p>
          </table:table-cell>
        </table:table-row>
      </table:table>
      <text:h text:style-name="Heading_20_4" text:outline-level="4"><text:bookmark-start text:name="creare_un_utente"/>Creare un utente<text:bookmark-end text:name="creare_un_utente"/></text:h>
      <text:p text:style-name="Text_20_body">
Per creare un nuovo utente cliccare su <draw:frame draw:style-name="media" draw:name="" text:anchor-type="as-char" draw:z-index="0" svg:width="0.84666666666667cm" svg:height="0.84666666666667cm"><draw:image xlink:href="Pictures/b1a9b69bd06498e277bf6a2368a52241.png" xlink:type="simple" xlink:show="embed" xlink:actuate="onLoad"/></draw:frame> e compilare i campi proposti nella seguente finestra : </text:p>
      <text:p text:style-name="Text_20_body"><draw:frame draw:style-name="mediacenter" draw:name="" text:anchor-type="paragraph" draw:z-index="0" svg:width="10.583333333333cm" svg:height="4.2597916666667cm"><draw:image xlink:href="Pictures/8bda941ed0db96a238387f72877ffedb.png" xlink:type="simple" xlink:show="embed" xlink:actuate="onLoad"/></draw:frame></text:p>
      <text:p text:style-name="Text_20_body">Compilare i campi richiesti e cliccare <text:span text:style-name="Strong_20_Emphasis">OK</text:span> per confermare la creazione :
</text:p>
      <text:list text:style-name="List_20_1">
        <text:list-item>
          <text:p text:style-name="Text_20_body"> <text:span text:style-name="Strong_20_Emphasis">Tipo</text:span> : scegliere tra amministratore o utente standard</text:p>
        </text:list-item>
        <text:list-item>
          <text:p text:style-name="Text_20_body"> <text:span text:style-name="Strong_20_Emphasis">Codice</text:span> : digitare un codice per l'operatore ( max. 10 caratteri)</text:p>
        </text:list-item>
        <text:list-item>
          <text:p text:style-name="Text_20_body"> <text:span text:style-name="Strong_20_Emphasis">Nome</text:span> : digitare il nome dell'utente</text:p>
        </text:list-item>
      </text:list>
      <text:h text:style-name="Heading_20_4" text:outline-level="4"><text:bookmark-start text:name="modificare_un_utente"/>Modificare un utente<text:bookmark-end text:name="modificare_un_utente"/></text:h>
      <text:p text:style-name="Text_20_body">Per modificare un utente selezionarlo dalla lista e poi sull'icona <draw:frame draw:style-name="media" draw:name="" text:anchor-type="as-char" draw:z-index="0" svg:width="0.84666666666667cm" svg:height="0.84666666666667cm"><draw:image xlink:href="Pictures/6d370633a3e0b50bac2908a9fcaf5001.png" xlink:type="simple" xlink:show="embed" xlink:actuate="onLoad"/></draw:frame> e si accederà alla stessa schermata della creazione utente, con l'eccezione che i campi <text:span text:style-name="Strong_20_Emphasis">codice</text:span>, <text:span text:style-name="Strong_20_Emphasis">nome</text:span>. Selezionare il campo da modificare e premere <text:span text:style-name="Strong_20_Emphasis">OK</text:span> per confermare la modific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è possibile modificare il codice utente se lo si vuole modificare sarà necessario eliminare l'utente o crearne uno nuovo </text:p>
          </table:table-cell>
        </table:table-row>
      </table:table>
      <text:h text:style-name="Heading_20_4" text:outline-level="4"><text:bookmark-start text:name="eliminare_un_utente"/>Eliminare un utente<text:bookmark-end text:name="eliminare_un_utente"/></text:h>
      <text:p text:style-name="Text_20_body">Per eliminare un utente selezionare l'utente desiderato e poi cliccare sull'icona <draw:frame draw:style-name="media" draw:name="" text:anchor-type="as-char" draw:z-index="0" svg:width="0.84666666666667cm" svg:height="0.84666666666667cm"><draw:image xlink:href="Pictures/cf446770cc11f297a2c1b18f6b606e3f.png" xlink:type="simple" xlink:show="embed" xlink:actuate="onLoad"/></draw:frame> e confermare l'operazione cliccando su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utente </text:p>
          </table:table-cell>
        </table:table-row>
      </table:table>
      <text:h text:style-name="Heading_20_4" text:outline-level="4"><text:bookmark-start text:name="login"/>Login<text:bookmark-end text:name="login"/></text:h>
      <text:p text:style-name="Text_20_body">Una volta avviato il programma per accedere alle funzioni sarà necessario effettuare un login premendo il tasto <draw:frame draw:style-name="media" draw:name="" text:anchor-type="as-char" draw:z-index="0" svg:width="0.84666666666667cm" svg:height="0.84666666666667cm"><draw:image xlink:href="Pictures/f55d05f6833d73dc6ee9fc4cd12c330c.png" xlink:type="simple" xlink:show="embed" xlink:actuate="onLoad"/></draw:frame> ed accederemo a questa schermata : </text:p>
      <text:p text:style-name="Text_20_body"><draw:frame draw:style-name="mediacenter" draw:name="" text:anchor-type="paragraph" draw:z-index="0" svg:width="10.583333333333cm" svg:height="9.0222916666667cm"><draw:image xlink:href="Pictures/5505242208d62ac822468c0eccc0d2f8.png" xlink:type="simple" xlink:show="embed" xlink:actuate="onLoad"/></draw:frame></text:p>
      <text:p text:style-name="Text_20_body">Se è il primo login dell'utente, basterà scrivere il codice e premere invio, altrimenti inserire il codice e la password impostati.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Gli utenti che fanno il login possono essere amministratori o utenti standard. La differenza tra amministratore o utente è che l'amministratore avrà accesso 
a tutte le funzionalità del software mentre l'utente potrà esclusivamente eseguire i test di collaudo. </text:p>
          </table:table-cell>
        </table:table-row>
      </table:table>
      <text:h text:style-name="Heading_20_4" text:outline-level="4"><text:bookmark-start text:name="logout"/>Logout<text:bookmark-end text:name="logout"/></text:h>
      <text:p text:style-name="Text_20_body">Per effettuare il logut è necessario cliccare sull'icona <draw:frame draw:style-name="media" draw:name="" text:anchor-type="as-char" draw:z-index="0" svg:width="0.84666666666667cm" svg:height="0.84666666666667cm"><draw:image xlink:href="Pictures/1c89b1e7f587cb6e1ac82905b085062c.png" xlink:type="simple" xlink:show="embed" xlink:actuate="onLoad"/></draw:frame> .</text:p>
      <text:h text:style-name="Heading_20_2" text:outline-level="2"><text:bookmark-start text:name="modelli"/>Modelli<text:bookmark-end text:name="modelli"/></text:h>
      <text:p text:style-name="Text_20_body">Per configurare un modello o tipologia di prodotto che si vorrà testare bisogna cliccare su <draw:frame draw:style-name="media" draw:name="" text:anchor-type="as-char" draw:z-index="0" svg:width="0.84666666666667cm" svg:height="0.84666666666667cm"><draw:image xlink:href="Pictures/593afd808ed7b23552fb320748c00ff9.png" xlink:type="simple" xlink:show="embed" xlink:actuate="onLoad"/></draw:frame> per accedere a questa schermata :</text:p>
      <text:p text:style-name="Text_20_body"><draw:frame draw:style-name="mediacenter" draw:name="" text:anchor-type="paragraph" draw:z-index="0" svg:width="11.90625cm" svg:height="4.60375cm"><draw:image xlink:href="Pictures/cd7f9585394ce162a565286881a95e37.png" xlink:type="simple" xlink:show="embed" xlink:actuate="onLoad"/></draw:frame></text:p>
      <text:p text:style-name="Text_20_body">La finestra è divisa in due pannelli, il pannello di sinistra per la gestione dei modelli, il pannello di destra per l'aggiunta o l'eliminazioni di par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modell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modell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modello selezionato </text:p>
          </table:table-cell>
        </table:table-row>
      </table:table>
      <text:h text:style-name="Heading_20_4" text:outline-level="4"><text:bookmark-start text:name="nuovo_modello"/>Nuovo modello<text:bookmark-end text:name="nuovo_modello"/></text:h>
      <text:p text:style-name="Text_20_body">Per creare un nuovo modello è necessario cliccare su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6.4822916666667cm"><draw:image xlink:href="Pictures/7e66fa0dbaba86fbf4c4b9161a5c1fb3.png" xlink:type="simple" xlink:show="embed" xlink:actuate="onLoad"/></draw:frame></text:p>
      <text:p text:style-name="Text_20_body">Compilare i campi con le informazioni richieste
</text:p>
      <text:list text:style-name="List_20_1">
        <text:list-item>
          <text:p text:style-name="Text_20_body"> <text:span text:style-name="Strong_20_Emphasis">Modello</text:span> : Inserire il modello del componente da testare</text:p>
        </text:list-item>
        <text:list-item>
          <text:p text:style-name="Text_20_body"> <text:span text:style-name="Strong_20_Emphasis">Descrizione</text:span> : Inserire una descrizione del dispositivo </text:p>
        </text:list-item>
        <text:list-item>
          <text:p text:style-name="Text_20_body"> <text:span text:style-name="Strong_20_Emphasis">Codice prodotto</text:span> : Inserire il codice del prodotto </text:p>
        </text:list-item>
        <text:list-item>
          <text:p text:style-name="Text_20_body"> <text:span text:style-name="Strong_20_Emphasis">Codice operativo</text:span> : Inserire un codice operativo </text:p>
        </text:list-item>
        <text:list-item>
          <text:p text:style-name="Text_20_body"> <text:span text:style-name="Strong_20_Emphasis">Famiglia</text:span> : Selezionare la famiglia da associare al prodotto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non è stata creata nessuna famiglia da poter selezionare non si potrà creare il modello, l'associazione è obbligatoria </text:p>
          </table:table-cell>
        </table:table-row>
      </table:table>
      <text:h text:style-name="Heading_20_4" text:outline-level="4"><text:bookmark-start text:name="modifica_modello"/>Modifica modello<text:bookmark-end text:name="modifica_modello"/></text:h>
      <text:p text:style-name="Text_20_body">
Per modificare un modello nella lista, è necessario selezionarne uno e cliccare sul tasto <draw:frame draw:style-name="media" draw:name="" text:anchor-type="as-char" draw:z-index="0" svg:width="0.84666666666667cm" svg:height="0.84666666666667cm"><draw:image xlink:href="Pictures/6d370633a3e0b50bac2908a9fcaf5001.png" xlink:type="simple" xlink:show="embed" xlink:actuate="onLoad"/></draw:frame>. Si aprirà la stessa schermata della creazione del modello ad eccezione che i campi sono tutti compilati con i dati del modello stesso. Modificare i campi che si vuole premere <text:span text:style-name="Strong_20_Emphasis">OK</text:span>, e confermare il salvataggio nella schermata successiva.
</text:p>
      <text:h text:style-name="Heading_20_4" text:outline-level="4"><text:bookmark-start text:name="copia_modello"/>Copia modello<text:bookmark-end text:name="copia_modello"/></text:h>
      <text:p text:style-name="Text_20_body">
Per copiare un modello già inserito, è necessario selezionare il modello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La finestra che appare è la stessa della creazione ad eccezione che i campi sono già compilati. E' necessario modificare il codice ed il codice prodotto se si vuole salvare la copia, poiché non possono esserci codici o codici prodotto uguali. Se si scrive un codice uguale presente in un altro modello o un codice prodotto presente in un altra modello, comparirà un messaggio di avviso che impedirà il salvataggio.
</text:p>
      <text:h text:style-name="Heading_20_4" text:outline-level="4"><text:bookmark-start text:name="elimina_modello"/>Elimina modello<text:bookmark-end text:name="elimina_modello"/></text:h>
      <text:p text:style-name="Text_20_body">Per eliminare un modello inserito, è necessario selezionarne uno e cliccare su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premendo <text:span text:style-name="Strong_20_Emphasis">OK</text:span> nella schermata successiv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 modello </text:p>
          </table:table-cell>
        </table:table-row>
      </table:table>
      <text:h text:style-name="Heading_20_3" text:outline-level="3"><text:bookmark-start text:name="configurazione_parti"/>Configurazione parti<text:bookmark-end text:name="configurazione_parti"/></text:h>
      <text:p text:style-name="Text_20_body">Per ogni modello si possono aggiungere delle parti, in precedenza configurate tramite i tasti che si trovano nel pannello a destra.
</text:p>
      <text:h text:style-name="Heading_20_5" text:outline-level="5"><text:bookmark-start text:name="aggiungi_parte"/>Aggiungi parte<text:bookmark-end text:name="aggiungi_parte"/></text:h>
      <text:p text:style-name="Text_20_body">Per aggiungere una nuova parte nel modello selezionato, è necessario selezionare la tipologia dal menu a tendina accanto <text:span text:style-name="Strong_20_Emphasis">Tipoi parti</text:span>  ed in seguito selezionare la parte desiderata dal menù a tendina accanto a <text:span text:style-name="Strong_20_Emphasis">Tipo</text:span> e premere aggiungi <draw:frame draw:style-name="media" draw:name="" text:anchor-type="as-char" draw:z-index="0" svg:width="0.84666666666667cm" svg:height="0.84666666666667cm"><draw:image xlink:href="Pictures/b1a9b69bd06498e277bf6a2368a52241.png" xlink:type="simple" xlink:show="embed" xlink:actuate="onLoad"/></draw:frame> .
</text:p>
      <text:h text:style-name="Heading_20_5" text:outline-level="5"><text:bookmark-start text:name="elimina_parte"/>Elimina parte<text:bookmark-end text:name="elimina_parte"/></text:h>
      <text:p text:style-name="Text_20_body">Per eliminare una parte inserita,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 messaggio di avviso successiv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di gestione delle parti </text:p>
          </table:table-cell>
        </table:table-row>
      </table:table>
      <text:h text:style-name="Heading_20_2" text:outline-level="2"><text:bookmark-start text:name="tipologia_di_parti"/>Tipologia di parti<text:bookmark-end text:name="tipologia_di_parti"/></text:h>
      <text:p text:style-name="Text_20_body">Per configurare le parti è necessario prima configurare il tipo cliccando <draw:frame draw:style-name="media" draw:name="" text:anchor-type="as-char" draw:z-index="0" svg:width="0.84666666666667cm" svg:height="0.84666666666667cm"><draw:image xlink:href="Pictures/048e7ac68d0c69d00dd3c4b75a20a178.png" xlink:type="simple" xlink:show="embed" xlink:actuate="onLoad"/></draw:frame> e selezionare dal menù a tendina <text:span text:style-name="Strong_20_Emphasis">Avanzate</text:span> –&gt; <text:span text:style-name="Strong_20_Emphasis">Configurazione tipo parti</text:span> e si aprirà la seguente schermata :</text:p>
      <text:p text:style-name="Text_20_body"><draw:frame draw:style-name="mediacenter" draw:name="" text:anchor-type="paragraph" draw:z-index="0" svg:width="10.583333333333cm" svg:height="8.5460416666667cm"><draw:image xlink:href="Pictures/9daf9bfcc618d17ca83fb4619504f403.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 tipo di parte </text:p>
          </table:table-cell>
        </table:table-row>
      </table:table>
      <text:h text:style-name="Heading_20_5" text:outline-level="5"><text:bookmark-start text:name="nuova_tipologia"/>Nuova tipologia<text:bookmark-end text:name="nuova_tipologia"/></text:h>
      <text:p text:style-name="Text_20_body">Per creare una nuovo tipologia di parte è necessario cliccare <draw:frame draw:style-name="media" draw:name="" text:anchor-type="as-char" draw:z-index="0" svg:width="0.84666666666667cm" svg:height="0.84666666666667cm"><draw:image xlink:href="Pictures/b1a9b69bd06498e277bf6a2368a52241.png" xlink:type="simple" xlink:show="embed" xlink:actuate="onLoad"/></draw:frame> per accedere alla seguente schermata :</text:p>
      <text:p text:style-name="Text_20_body"><draw:frame draw:style-name="mediacenter" draw:name="" text:anchor-type="paragraph" draw:z-index="0" svg:width="10.583333333333cm" svg:height="2.4870833333333cm"><draw:image xlink:href="Pictures/6b2f9f364e39944d8325ca2ffbeb5496.png" xlink:type="simple" xlink:show="embed" xlink:actuate="onLoad"/></draw:frame></text:p>
      <text:p text:style-name="Text_20_body">Inserire il nome nel campo <text:span text:style-name="Strong_20_Emphasis">Tipo parte</text:span> e cliccare <text:span text:style-name="Strong_20_Emphasis">OK</text:span> per completare il salvataggio.
</text:p>
      <text:h text:style-name="Heading_20_5" text:outline-level="5"><text:bookmark-start text:name="modifica_tipologia"/>Modifica tipologia<text:bookmark-end text:name="modifica_tipologia"/></text:h>
      <text:p text:style-name="Text_20_body">Per modificare una tipologia di parte inserita basta cliccare <draw:frame draw:style-name="media" draw:name="" text:anchor-type="as-char" draw:z-index="0" svg:width="0.84666666666667cm" svg:height="0.84666666666667cm"><draw:image xlink:href="Pictures/6d370633a3e0b50bac2908a9fcaf5001.png" xlink:type="simple" xlink:show="embed" xlink:actuate="onLoad"/></draw:frame> e si aprirà la stessa schermata di quando la si crea nuova, con il campo <text:span text:style-name="Strong_20_Emphasis">Tipo parte</text:span> già compilato. Modificare il campo e premere <text:span text:style-name="Strong_20_Emphasis">OK</text:span> per confermare la modifica o <text:span text:style-name="Strong_20_Emphasis">Annulla</text:span> per annullare la modifica.
</text:p>
      <text:h text:style-name="Heading_20_5" text:outline-level="5"><text:bookmark-start text:name="elimina_tipologia"/>Elimina tipologia<text:bookmark-end text:name="elimina_tipologia"/></text:h>
      <text:p text:style-name="Text_20_body">Per eliminare una tipologia di parte è necessario selezionarla e cliccare su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nella schermata successiva. Non è una vera e propria eliminazione, ma la tipologia selezionato sarà segnata come <text:span text:style-name="Strong_20_Emphasis">eliminato</text:span> per cui non sarà più possibile associarla ad alcun modello finché questo stato non verrà cambiato.
</text:p>
      <text:h text:style-name="Heading_20_5" text:outline-level="5"><text:bookmark-start text:name="annulla_eliminazione"/>Annulla eliminazione<text:bookmark-end text:name="annulla_eliminazione"/></text:h>
      <text:p text:style-name="Text_20_body">Per modificare lo stato di <text:span text:style-name="Strong_20_Emphasis">eliminato</text:span> ad una tipologia di parte è necessario selezionare quel tipo e cliccare su <draw:frame draw:style-name="media" draw:name="" text:anchor-type="as-char" draw:z-index="0" svg:width="0.84666666666667cm" svg:height="0.84666666666667cm"><draw:image xlink:href="Pictures/1878e5c9929c9c5c9648f8ed8d249f47.png" xlink:type="simple" xlink:show="embed" xlink:actuate="onLoad"/></draw:frame> e confermare cliccando <text:span text:style-name="Strong_20_Emphasis">OK</text:span> nel messaggio successivo. Una volta tolto lo stato di <text:span text:style-name="Strong_20_Emphasis">eliminato</text:span> sarà nuovamente possibile utilizzare questa tipologia da poter associare ai modelli configurati.</text:p>
      <text:h text:style-name="Heading_20_3" text:outline-level="3"><text:bookmark-start text:name="parti"/>Parti<text:bookmark-end text:name="parti"/></text:h>
      <text:p text:style-name="Text_20_body">Per configurare una nuova parte è necessario cliccare su <text:span text:style-name="Strong_20_Emphasis">Parti</text:span> <draw:frame draw:style-name="media" draw:name="" text:anchor-type="as-char" draw:z-index="0" svg:width="0.84666666666667cm" svg:height="0.84666666666667cm"><draw:image xlink:href="Pictures/d53401ef5eefd824182b7e8ce8189761.png" xlink:type="simple" xlink:show="embed" xlink:actuate="onLoad"/></draw:frame> e si accederà alla seguente schermata : </text:p>
      <text:p text:style-name="Text_20_body"><draw:frame draw:style-name="mediacenter" draw:name="" text:anchor-type="paragraph" draw:z-index="0" svg:width="10.583333333333cm" svg:height="10.451041666667cm"><draw:image xlink:href="Pictures/9ad69833b1e388fe5f0308b16f4c2488.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tip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il tipo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il tipo selezionato </text:p>
          </table:table-cell>
        </table:table-row>
      </table:table>
      <text:h text:style-name="Heading_20_5" text:outline-level="5"><text:bookmark-start text:name="crea_nuovo_tipo"/>Crea nuovo tipo<text:bookmark-end text:name="crea_nuovo_tipo"/></text:h>
      <text:p text:style-name="Text_20_body">Per creare un nuovo tipo è necessario selezionare dalla lista una tipologia di parti, come crearle l'abbiamo visto nel paragrafo precedente, 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per accedere a questa schermata : </text:p>
      <text:p text:style-name="Text_20_body"><draw:frame draw:style-name="mediacenter" draw:name="" text:anchor-type="paragraph" draw:z-index="0" svg:width="9.2604166666667cm" svg:height="2.1695833333333cm"><draw:image xlink:href="Pictures/6b2f9f364e39944d8325ca2ffbeb5496.png" xlink:type="simple" xlink:show="embed" xlink:actuate="onLoad"/></draw:frame></text:p>
      <text:p text:style-name="Text_20_body">Compilare i campi richiesti:
</text:p>
      <text:list text:style-name="List_20_1">
        <text:list-item>
          <text:p text:style-name="Text_20_body"> <text:span text:style-name="Strong_20_Emphasis">Descrizione</text:span> : Inserire una descrizione per la parte che si sta aggiungendo </text:p>
        </text:list-item>
      </text:list>
      <text:p text:style-name="Text_20_body">
Completare il salvataggio cliccando su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odice della parte aggiunta non può essere uguale ad il codice di un altra parte della stessa tipologia </text:p>
          </table:table-cell>
        </table:table-row>
      </table:table>
      <text:h text:style-name="Heading_20_5" text:outline-level="5"><text:bookmark-start text:name="modifica_tipo"/>Modifica tipo<text:bookmark-end text:name="modifica_tipo"/></text:h>
      <text:p text:style-name="Text_20_body">Per modificare un tipo inserito, selezionarlo e premere i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per accedere alla stessa schermata di quando ne si crea uno nuovo, ma con i campi codice e descrizione già compilati. Modificare i campi che si vuole e procedere con il salvataggio cliccando su <text:span text:style-name="Strong_20_Emphasis">OK</text:span>.
</text:p>
      <text:h text:style-name="Heading_20_5" text:outline-level="5"><text:bookmark-start text:name="copia_tipo"/>Copia tipo<text:bookmark-end text:name="copia_tipo"/></text:h>
      <text:p text:style-name="Text_20_body">Per copiare un tipo inserito, selezionarlo e premere i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per accedere alla stessa schermata di quando ne si crea uno nuovo, ma con il campo descrizione già compilato. Inserire il nuovo codice e procedere con il salvataggio cliccando <text:span text:style-name="Strong_20_Emphasis">OK</text:span>.</text:p>
      <text:h text:style-name="Heading_20_5" text:outline-level="5"><text:bookmark-start text:name="elimina_tipo"/>Elimina tipo<text:bookmark-end text:name="elimina_tipo"/></text:h>
      <text:p text:style-name="Text_20_body">Per eliminare un tipo inserito, selezionarlo e premere i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l'eliminazione cliccando su <text:span text:style-name="Strong_20_Emphasis">OK</text:span> al messaggio di avviso successiv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tipo è associato ad un modello non sarà possibile eliminarlo finché non lo si elimina dal modello, in questo caso apparirà un messaggio di avviso 
che non è possibile eliminare il tipo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copia, modifica ed eliminazione di una parte </text:p>
          </table:table-cell>
        </table:table-row>
      </table:table>
      <text:h text:style-name="Heading_20_2" text:outline-level="2"><text:bookmark-start text:name="famiglie"/>Famiglie<text:bookmark-end text:name="famiglie"/></text:h>
      <text:p text:style-name="Text_20_body">Per poter configurare una famiglia bisognerà cliccare sul tasto <draw:frame draw:style-name="media" draw:name="" text:anchor-type="as-char" draw:z-index="0" svg:width="0.84666666666667cm" svg:height="0.84666666666667cm"><draw:image xlink:href="Pictures/4575b376511aa6da5a90fcad2c3ab7a4.png" xlink:type="simple" xlink:show="embed" xlink:actuate="onLoad"/></draw:frame> per accedere a questa schermata : </text:p>
      <text:p text:style-name="Text_20_body"><draw:frame draw:style-name="mediacenter" draw:name="" text:anchor-type="paragraph" draw:z-index="0" svg:width="10.583333333333cm" svg:height="7.3554166666667cm"><draw:image xlink:href="Pictures/0f0dbb6378da69fdf406342eab0c1969.png" xlink:type="simple" xlink:show="embed" xlink:actuate="onLoad"/></draw:frame></text:p>
      <text:p text:style-name="Text_20_body">La finestra è divisa in due pannelli, quello a sinistra serve per creare una nuova famiglia mentre quello a destra è utilizzato per associare una sequenza a quella determinata famiglia.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famigli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famigli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famiglia selezionata </text:p>
          </table:table-cell>
        </table:table-row>
      </table:table>
      <text:h text:style-name="Heading_20_4" text:outline-level="4"><text:bookmark-start text:name="crea_famiglia"/>Crea famiglia<text:bookmark-end text:name="crea_famiglia"/></text:h>
      <text:p text:style-name="Text_20_body">Per creare una famiglia cliccare sul tasto <draw:frame draw:style-name="media" draw:name="" text:anchor-type="as-char" draw:z-index="0" svg:width="0.84666666666667cm" svg:height="0.84666666666667cm"><draw:image xlink:href="Pictures/b1a9b69bd06498e277bf6a2368a52241.png" xlink:type="simple" xlink:show="embed" xlink:actuate="onLoad"/></draw:frame> e compilare i campi della seguente schermata :</text:p>
      <text:p text:style-name="Text_20_body"><draw:frame draw:style-name="mediacenter" draw:name="" text:anchor-type="paragraph" draw:z-index="0" svg:width="10.583333333333cm" svg:height="3.5189583333333cm"><draw:image xlink:href="Pictures/c374ef3489cbcb67fbd384a92578d0ed.png" xlink:type="simple" xlink:show="embed" xlink:actuate="onLoad"/></draw:frame></text:p>
      <text:p text:style-name="Text_20_body">I campi da compilare sono questi :</text:p>
      <text:list text:style-name="List_20_1">
        <text:list-item>
          <text:p text:style-name="Text_20_body"> <text:span text:style-name="Strong_20_Emphasis">Famiglia</text:span> : inserire un nome per la nuova famiglia</text:p>
        </text:list-item>
        <text:list-item>
          <text:p text:style-name="Text_20_body"> <text:span text:style-name="Strong_20_Emphasis">Dima</text:span> : inserire un nome per la dima di fissaggio associata alla famiglia</text:p>
        </text:list-item>
      </text:list>
      <text:h text:style-name="Heading_20_4" text:outline-level="4"><text:bookmark-start text:name="modifica_famiglia"/>Modifica famiglia<text:bookmark-end text:name="modifica_famiglia"/></text:h>
      <text:p text:style-name="Text_20_body">Per modificare una famiglia già creata basta selezionarla e cliccare su <draw:frame draw:style-name="media" draw:name="" text:anchor-type="as-char" draw:z-index="0" svg:width="0.84666666666667cm" svg:height="0.84666666666667cm"><draw:image xlink:href="Pictures/6d370633a3e0b50bac2908a9fcaf5001.png" xlink:type="simple" xlink:show="embed" xlink:actuate="onLoad"/></draw:frame>, si aprira la stessa schermata di quando la si crea nuova. Modificare i campi desiderati premere <text:span text:style-name="Strong_20_Emphasis">OK</text:span> e confermare la modifica per il salvataggio. </text:p>
      <text:h text:style-name="Heading_20_4" text:outline-level="4"><text:bookmark-start text:name="copia_famiglia"/>Copia famiglia<text:bookmark-end text:name="copia_famiglia"/></text:h>
      <text:p text:style-name="Text_20_body">Per copiare una famiglia basta selezionarla e cliccare su <draw:frame draw:style-name="media" draw:name="" text:anchor-type="as-char" draw:z-index="0" svg:width="0.84666666666667cm" svg:height="0.84666666666667cm"><draw:image xlink:href="Pictures/d1297d5a4d6b813cbb457bb45214eab5.png" xlink:type="simple" xlink:show="embed" xlink:actuate="onLoad"/></draw:frame>, cambiare il campo <text:span text:style-name="Strong_20_Emphasis">famiglia</text:span> e premere <text:span text:style-name="Strong_20_Emphasis">OK</text:span> per confermare la copi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ambiare il campo famiglia, non possono esserci due famiglie con lo stesso nome </text:p>
          </table:table-cell>
        </table:table-row>
      </table:table>
      <text:h text:style-name="Heading_20_4" text:outline-level="4"><text:bookmark-start text:name="elimina_famiglia"/>Elimina famiglia<text:bookmark-end text:name="elimina_famiglia"/></text:h>
      <text:p text:style-name="Text_20_body">Per eliminare una famiglia è necessario selezionarla e cliccare poi sul tasto <draw:frame draw:style-name="media" draw:name="" text:anchor-type="as-char" draw:z-index="0" svg:width="0.84666666666667cm" svg:height="0.84666666666667cm"><draw:image xlink:href="Pictures/cf446770cc11f297a2c1b18f6b606e3f.png" xlink:type="simple" xlink:show="embed" xlink:actuate="onLoad"/></draw:frame> premere <text:span text:style-name="Strong_20_Emphasis">OK</text:span> e confermare l'eliminazione sulla schermata successiva .
</text:p>
      <text:h text:style-name="Heading_20_4" text:outline-level="4"><text:bookmark-start text:name="associare_una_sequenza"/>Associare una sequenza<text:bookmark-end text:name="associare_una_sequenza"/></text:h>
      <text:p text:style-name="Text_20_body">
Per associare una sequenza alla famiglia, è necessario selezionare la sequenza creata in precedenza tramite il menu a tendina accanto alla voce <text:span text:style-name="Strong_20_Emphasis">Sequenza</text:span> <draw:frame draw:style-name="media" draw:name="" text:anchor-type="as-char" draw:z-index="0" svg:width="7.3289583333333cm" svg:height="1.1641666666667cm"><draw:image xlink:href="Pictures/96e5f88b92c800225e4b2fbe240fd36b.png" xlink:type="simple" xlink:show="embed" xlink:actuate="onLoad"/></draw:frame> nel secondo pannello e premere <draw:frame draw:style-name="media" draw:name="" text:anchor-type="as-char" draw:z-index="0" svg:width="0.84666666666667cm" svg:height="0.84666666666667cm"><draw:image xlink:href="Pictures/b1a9b69bd06498e277bf6a2368a52241.png" xlink:type="simple" xlink:show="embed" xlink:actuate="onLoad"/></draw:frame> per aggiungere la sequenza. Se invece si desidera eliminare una sequenza aggiunta in precedenza, è necessario selezionarla e premere il tasto elimina <draw:frame draw:style-name="media" draw:name="" text:anchor-type="as-char" draw:z-index="0" svg:width="0.84666666666667cm" svg:height="0.84666666666667cm"><draw:image xlink:href="Pictures/cf446770cc11f297a2c1b18f6b606e3f.png" xlink:type="simple" xlink:show="embed" xlink:actuate="onLoad"/></draw:frame> sempre dal secondo pannello e confermare l'eliminazione premendo <text:span text:style-name="Strong_20_Emphasis">OK</text:span>.</text:p>
      <text:p text:style-name="Text_20_body">La sequenza apparirà nel riquadro sottostante. Per poter gestire l'ordine se sono state aggiunte più sequenze bisogna utilizzare i tasti appositi <draw:frame draw:style-name="media" draw:name="" text:anchor-type="as-char" draw:z-index="0" svg:width="0.84666666666667cm" svg:height="0.84666666666667cm"><draw:image xlink:href="Pictures/83356bf24134b7ef332a19d3cabe2665.png" xlink:type="simple" xlink:show="embed" xlink:actuate="onLoad"/></draw:frame> e <draw:frame draw:style-name="media" draw:name="" text:anchor-type="as-char" draw:z-index="0" svg:width="0.84666666666667cm" svg:height="0.84666666666667cm"><draw:image xlink:href="Pictures/4289be8ca1a8b2cda5211b2e8750682d.png" xlink:type="simple" xlink:show="embed" xlink:actuate="onLoad"/></draw:frame>.</text:p>
      <text:p text:style-name="Text_20_body">Selezionare la sequenza che si desidera spostare e cliccare <draw:frame draw:style-name="media" draw:name="" text:anchor-type="as-char" draw:z-index="0" svg:width="0.84666666666667cm" svg:height="0.84666666666667cm"><draw:image xlink:href="Pictures/83356bf24134b7ef332a19d3cabe2665.png" xlink:type="simple" xlink:show="embed" xlink:actuate="onLoad"/></draw:frame> se la si vuole spostare di uno step sotto oppure <draw:frame draw:style-name="media" draw:name="" text:anchor-type="as-char" draw:z-index="0" svg:width="0.84666666666667cm" svg:height="0.84666666666667cm"><draw:image xlink:href="Pictures/4289be8ca1a8b2cda5211b2e8750682d.png" xlink:type="simple" xlink:show="embed" xlink:actuate="onLoad"/></draw:frame> se si desidera spostarla di uno step sopr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la funzione di gestione delle famiglie </text:p>
          </table:table-cell>
        </table:table-row>
      </table:table>
      <text:h text:style-name="Heading_20_2" text:outline-level="2"><text:bookmark-start text:name="dati_turno_lotto_produzione"/>Dati Turno/Lotto produzione<text:bookmark-end text:name="dati_turno_lotto_produzione"/></text:h>
      <text:p text:style-name="Text_20_body">Per poter iniziare a collaudare i componenti o semilavorati è necessario impostare il lotto da testare. Per poterlo fare cliccare sull'icona <text:span text:style-name="Strong_20_Emphasis">Dati Turno</text:span> <draw:frame draw:style-name="media" draw:name="" text:anchor-type="as-char" draw:z-index="0" svg:width="0.84666666666667cm" svg:height="0.84666666666667cm"><draw:image xlink:href="Pictures/fe709b1b671d95009c52cc93bc7944b1.png" xlink:type="simple" xlink:show="embed" xlink:actuate="onLoad"/></draw:frame> per accedere alla seguente schermata :</text:p>
      <text:p text:style-name="Text_20_body"><draw:frame draw:style-name="mediacenter" draw:name="" text:anchor-type="paragraph" draw:z-index="0" svg:width="11.90625cm" svg:height="10.107083333333cm"><draw:image xlink:href="Pictures/28af224b02df475ed94c386bb167824c.png" xlink:type="simple" xlink:show="embed" xlink:actuate="onLoad"/></draw:frame></text:p>
      <text:p text:style-name="Text_20_body">In questa schermata dovremmo selezionare il <text:span text:style-name="Strong_20_Emphasis">codice prodotto</text:span> da voler testare tramite il menu a tendina a disposizione. E' necessario inserire la data del lotto sottoposto a collaudo, se non viene inserita manualmente verrà impostata automaticamente la data del giorno corrente.
Se nel modello selezionato sono state configurate delle parti aggiuntive, saranno elencate nel pannello centrale. In questo caso si ha anche la possibilità di aggiungere un numero identificativo ed una data per ogni parte del modello. Per poterlo fare è necessario selezionare con il mouse la parte che vogliamo aggiornare con i nuovi dati e nei campi <text:span text:style-name="Strong_20_Emphasis">numero</text:span> , <text:span text:style-name="Strong_20_Emphasis">data</text:span> e <text:span text:style-name="Strong_20_Emphasis">fornitore</text:span> inserire le informazioni corrette e premere il tasto <text:span text:style-name="Strong_20_Emphasis">Update</text:span> per confermare. Una volta inseriti i dati richiesti confermare il lotto premendo <text:span text:style-name="Strong_20_Emphasis">OK</text:span>.</text:p>
      <text:p text:style-name="Text_20_body">Se il lotto in prova cambia, sarà necessario chiudere quello attuale e riaprirne uno nuovo. Per poterlo fare è necessario cliccare sull'icona <text:span text:style-name="Strong_20_Emphasis">Lotto</text:span> <draw:frame draw:style-name="media" draw:name="" text:anchor-type="as-char" draw:z-index="0" svg:width="0.84666666666667cm" svg:height="0.84666666666667cm"><draw:image xlink:href="Pictures/fe709b1b671d95009c52cc93bc7944b1.png" xlink:type="simple" xlink:show="embed" xlink:actuate="onLoad"/></draw:frame> e cliccare <text:span text:style-name="Strong_20_Emphasis">Restart</text:span> per aggiornare le informazioni per il nuovo lotto , altrimenti <text:span text:style-name="Strong_20_Emphasis">Chiudi lotto</text:span> e la finestra si chiuderà per poi doverla riaprire ed aggiornare i d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il lotto non è impostato, il collaudo non può partir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aprire, chiudere un lotto </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revede la possibilità di memorizzare i collaudi localmente in un proprio archivio.</text:p>
      <text:h text:style-name="Heading_20_3" text:outline-level="3"><text:bookmark-start text:name="test_diagnostico"/>Test Diagnostico<text:bookmark-end text:name="test_diagnostico"/></text:h>
      <text:p text:style-name="Text_20_body">Il test diagnostico è semplicemente una sequenza di comandi creata dall'operatore amministratore per testare il corretto funzionamento del software e di tutti i dispositivi collegati alla macchina che devono essere usati durante il collaudo. Questo test deve essere eseguito periodicamente, ogni 24 ore, per controllare se sono presenti difetti nei dispositivi, qualora non venga lanciato non sarà possibile eseguire i test di collaudo.
Anche se il test diagnostico è stato eseguito l'operatore potrà rilanciarlo nuovamente anche manualmente se necessar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test diagnostico non viene automaticamente eseguito se non impostato nella configurazione della stazione</text:p>
          </table:table-cell>
        </table:table-row>
      </table:table>
      <text:h text:style-name="Heading_20_3" text:outline-level="3"><text:bookmark-start text:name="nuovo_collaudo"/>Nuovo collaudo<text:bookmark-end text:name="nuovo_collaudo"/></text:h>
      <text:p text:style-name="Text_20_body">
Selezionare <text:span text:style-name="Strong_20_Emphasis">Nuovo Test</text:span> o premere il tasto <draw:frame draw:style-name="media" draw:name="" text:anchor-type="as-char" draw:z-index="0" svg:width="0.84666666666667cm" svg:height="0.84666666666667cm"><draw:image xlink:href="Pictures/c1816e8c85eeadd3930380c96985ddad.png" xlink:type="simple" xlink:show="embed" xlink:actuate="onLoad"/></draw:frame>. In caso si tratti del primo collaudo del lotto o dall'avvio dell'applicazione, il software richiede che venga inserito il codice della fixture o dima di fissaggio del prodotto per verificare che il banco di collaudo sia pronto:</text:p>
      <text:p text:style-name="Text_20_body"><draw:frame draw:style-name="mediacenter" draw:name="" text:anchor-type="paragraph" draw:z-index="0" svg:width="6.6145833333333cm" svg:height="4.445cm"><draw:image xlink:href="Pictures/d5c123691ab7b89d0fe004ca56580f5f.png" xlink:type="simple" xlink:show="embed" xlink:actuate="onLoad"/></draw:frame></text:p>
      <text:p text:style-name="Text_20_body">Successivamente sarà necessario ripetere l'operazione premendo nuovamente <text:span text:style-name="Strong_20_Emphasis">Nuovo Test</text:span> o il tasto <draw:frame draw:style-name="media" draw:name="" text:anchor-type="as-char" draw:z-index="0" svg:width="0.84666666666667cm" svg:height="0.84666666666667cm"><draw:image xlink:href="Pictures/c1816e8c85eeadd3930380c96985ddad.png" xlink:type="simple" xlink:show="embed" xlink:actuate="onLoad"/></draw:frame> per visualizzare la finestra di immissione del codice :</text:p>
      <text:p text:style-name="Text_20_body"><draw:frame draw:style-name="mediacenter" draw:name="" text:anchor-type="paragraph" draw:z-index="0" svg:width="6.6145833333333cm" svg:height="4.445cm"><draw:image xlink:href="Pictures/62ef7f9909312d1a221f3425f9a0e459.png" xlink:type="simple" xlink:show="embed" xlink:actuate="onLoad"/></draw:frame></text:p>
      <text:p text:style-name="Text_20_body">Cliccando <text:span text:style-name="Strong_20_Emphasis">OK</text:span> il collaudo partirà immediatamente.</text:p>
      <text:p text:style-name="Text_20_body">Il sistema è previsto di un lettore di codici a barre che automatizzano la procedura di avvio collaudo sequendo la stessa logica; una sola volta inizialmente dovrà essere letto il codice della fixture e successivamente il solo codice del pezzo da collaudare.</text:p>
      <text:p text:style-name="Text_20_body">La lettura del barcode del prodotto assicura che il modello del pezzo corrisponda a quello del lotto specificato ed inoltre è necessaria per associare la matricola ai risultati del collaudo.</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Nel caso che la parte in test non abbia un codice modello, si deve modificare il file di configurazione dell'applicazione per far si che si estrapoli il solo numero di serie.</text:p>
          </table:table-cell>
        </table:table-row>
      </table:table>
      <text:p text:style-name="Text_20_body">Nel pannello centrale della schermata principale del programma verranno visualizzati i comandi in esecuzione e con apposito comando, può essere richiesta anche una conferma da operatore:</text:p>
      <text:p text:style-name="Text_20_body"><draw:frame draw:style-name="mediacenter" draw:name="" text:anchor-type="paragraph" draw:z-index="0" svg:width="10.583333333333cm" svg:height="5.794375cm"><draw:image xlink:href="Pictures/d95b70f8b868a64dd2a4d7acf2a5a1df.png" xlink:type="simple" xlink:show="embed" xlink:actuate="onLoad"/></draw:frame></text:p>
      <text:p text:style-name="Text_20_body">A fine collaudo in caso di esito negativo, verranno visualizzati i seguenti tasti:</text:p>
      <text:p text:style-name="Text_20_body"><draw:frame draw:style-name="mediacenter" draw:name="" text:anchor-type="paragraph" draw:z-index="0" svg:width="11.90625cm" svg:height="2.2225cm"><draw:image xlink:href="Pictures/ce8dbc5eae409bf1fa7e9e5d589fa463.png" xlink:type="simple" xlink:show="embed" xlink:actuate="onLoad"/></draw:frame></text:p>
      <text:p text:style-name="Text_20_body">Le opzioni sono :</text:p>
      <text:list text:style-name="List_20_1">
        <text:list-item>
          <text:p text:style-name="Text_20_body"> <text:span text:style-name="Strong_20_Emphasis">Retry</text:span> : il collaudo riparte dal primo comando del blocco </text:p>
        </text:list-item>
        <text:list-item>
          <text:p text:style-name="Text_20_body"> <text:span text:style-name="Strong_20_Emphasis">Conferma NOK</text:span> : il collaudo viene interrotto e salvato in archivio </text:p>
        </text:list-item>
        <text:list-item>
          <text:p text:style-name="Text_20_body"> <text:span text:style-name="Strong_20_Emphasis">Scarta</text:span> : il collaudo viene interrotto ma non viene salvato in archivio </text:p>
        </text:list-item>
      </text:list>
      <text:h text:style-name="Heading_20_3" text:outline-level="3"><text:bookmark-start text:name="inizia_collaudo"/>Inizia collaudo<text:bookmark-end text:name="inizia_collaudo"/></text:h>
      <text:p text:style-name="Text_20_body">Per iniziare il collaudo premere il tasto start <draw:frame draw:style-name="media" draw:name="" text:anchor-type="as-char" draw:z-index="0" svg:width="0.84666666666667cm" svg:height="0.84666666666667cm"><draw:image xlink:href="Pictures/851c895dd75412f39850d1b652f5829a.png" xlink:type="simple" xlink:show="embed" xlink:actuate="onLoad"/></draw:frame>, ed il collaudo partirà.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inizio del collaudo avviene automaticamente se il codice del prodotto è letto tramite lo scanner dei codici a barre. 
Questa feature si può disabilitare dalle impostazioni del programma</text:p>
          </table:table-cell>
        </table:table-row>
      </table:table>
      <text:h text:style-name="Heading_20_3" text:outline-level="3"><text:bookmark-start text:name="pausa_collaudo"/>Pausa collaudo<text:bookmark-end text:name="pausa_collaudo"/></text:h>
      <text:p text:style-name="Text_20_body">Durante la fase di collaudo c'è la possibilità di mettere in pausa il programma premendo il tasto <draw:frame draw:style-name="media" draw:name="" text:anchor-type="as-char" draw:z-index="0" svg:width="0.84666666666667cm" svg:height="0.84666666666667cm"><draw:image xlink:href="Pictures/61b75f24ae415c03264351cec9eb0c5c.png" xlink:type="simple" xlink:show="embed" xlink:actuate="onLoad"/></draw:frame> . Il programma resterà in pausa finché l'operatore non lo premerà di nuovo. Senza alcuna perdita né di dati né di validità del collaudo.
</text:p>
      <text:h text:style-name="Heading_20_3" text:outline-level="3"><text:bookmark-start text:name="stop_collaudo"/>Stop collaudo<text:bookmark-end text:name="stop_collaudo"/></text:h>
      <text:p text:style-name="Text_20_body">Premendo il tasto stop <draw:frame draw:style-name="media" draw:name="" text:anchor-type="as-char" draw:z-index="0" svg:width="0.84666666666667cm" svg:height="0.84666666666667cm"><draw:image xlink:href="Pictures/407b6f480f44df995afd7b4e70df03f4.png" xlink:type="simple" xlink:show="embed" xlink:actuate="onLoad"/></draw:frame> si interrompe il collaudo immediatamente annullando così la prova in corso.
</text:p>
      <text:h text:style-name="Heading_20_2" text:outline-level="2"><text:bookmark-start text:name="comandi"/>Comandi<text:bookmark-end text:name="comandi"/></text:h>
      <text:p text:style-name="Text_20_body">Per accedere alla lista dei comandi basterà cliccare sull' icona sequenze <draw:frame draw:style-name="media" draw:name="" text:anchor-type="as-char" draw:z-index="0" svg:width="0.84666666666667cm" svg:height="0.84666666666667cm"><draw:image xlink:href="Pictures/814082e01553ac9ead45ebe520401909.png" xlink:type="simple" xlink:show="embed" xlink:actuate="onLoad"/></draw:frame> per accedere alla seguente schermata :</text:p>
      <text:p text:style-name="Text_20_body"><draw:frame draw:style-name="mediacenter" draw:name="" text:anchor-type="paragraph" draw:z-index="0" svg:width="11.90625cm" svg:height="8.334375cm"><draw:image xlink:href="Pictures/4019e0a614de108acd2523c16b5465b6.png" xlink:type="simple" xlink:show="embed" xlink:actuate="onLoad"/></draw:frame></text:p>
      <text:p text:style-name="Text_20_body">Il pannello è diviso in tre colonne, la prima per la creazione delle sequenze, la seconda visualizza la lista dei comandi presenti nella sequenza, e la terza è la lista dei comandi da poter aggiungere alla lis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gestire i comandi, sequenze ed ordine degli stessi </text:p>
          </table:table-cell>
        </table:table-row>
      </table:table>
      <text:h text:style-name="Heading_20_4" text:outline-level="4"><text:bookmark-start text:name="sequenze"/>Sequenze<text:bookmark-end text:name="sequenze"/></text:h>
      <text:p text:style-name="Text_20_body">Nella prima colonna si può aggiungere una nuova sequenza usando gli appositi tasti :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sequenz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sequenz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sequenz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sequenz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6455318c92eb0a58e7d72934c5e7835.png" xlink:type="simple" xlink:show="embed" xlink:actuate="onLoad"/></draw:frame>  </text:p>
          </table:table-cell>
          <table:table-cell office:value-type="string" table:style-name="tablecell">
            <text:p text:style-name="tablealignleft"> Importa una sequenza da un file di tes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Esporta una sequenza in un file di testo </text:p>
          </table:table-cell>
        </table:table-row>
      </table:table>
      <text:p text:style-name="Text_20_body">
Creando una nuova sequenza, sarà necessario specificare :</text:p>
      <text:list text:style-name="List_20_1">
        <text:list-item>
          <text:p text:style-name="Text_20_body"> <text:span text:style-name="Strong_20_Emphasis">Codice</text:span> : Codice identificativo della sequenza </text:p>
        </text:list-item>
        <text:list-item>
          <text:p text:style-name="Text_20_body"> <text:span text:style-name="Strong_20_Emphasis">Descrizione</text:span> : Descrizione della sequenza creata </text:p>
        </text:list-item>
        <text:list-item>
          <text:p text:style-name="Text_20_body"> <text:span text:style-name="Strong_20_Emphasis">Log</text:span> : Selezionare il flag se si vuole salvare automaticamente il file log alla fine di ogni sequenza</text:p>
        </text:list-item>
      </text:list>
      <text:h text:style-name="Heading_20_5" text:outline-level="5"><text:bookmark-start text:name="modifica"/>Modifica<text:bookmark-end text:name="modifica"/></text:h>
      <text:p text:style-name="Text_20_body">Selezionando una sequenza già creata, cliccare su <draw:frame draw:style-name="media" draw:name="" text:anchor-type="as-char" draw:z-index="0" svg:width="0.84666666666667cm" svg:height="0.84666666666667cm"><draw:image xlink:href="Pictures/6d370633a3e0b50bac2908a9fcaf5001.png" xlink:type="simple" xlink:show="embed" xlink:actuate="onLoad"/></draw:frame> per modificare i campi codice, descrizione, log.
</text:p>
      <text:h text:style-name="Heading_20_5" text:outline-level="5"><text:bookmark-start text:name="copia"/>Copia<text:bookmark-end text:name="copia"/></text:h>
      <text:p text:style-name="Text_20_body">Selezionando una sequenza già creata, cliccare su <draw:frame draw:style-name="media" draw:name="" text:anchor-type="as-char" draw:z-index="0" svg:width="0.84666666666667cm" svg:height="0.84666666666667cm"><draw:image xlink:href="Pictures/d1297d5a4d6b813cbb457bb45214eab5.png" xlink:type="simple" xlink:show="embed" xlink:actuate="onLoad"/></draw:frame> per i comandi annessi. Nella nuova finestra visualizzata inserire il codice, la descrizione ed impostare la modalità di log come per la creazione di una nuova sequenza.
</text:p>
      <text:h text:style-name="Heading_20_5" text:outline-level="5"><text:bookmark-start text:name="elimina"/>Elimina<text:bookmark-end text:name="elimina"/></text:h>
      <text:p text:style-name="Text_20_body">Per eliminare una sequenza basterà selezionarla, cliccare <draw:frame draw:style-name="media" draw:name="" text:anchor-type="as-char" draw:z-index="0" svg:width="0.84666666666667cm" svg:height="0.84666666666667cm"><draw:image xlink:href="Pictures/cf446770cc11f297a2c1b18f6b606e3f.png" xlink:type="simple" xlink:show="embed" xlink:actuate="onLoad"/></draw:frame> e confermare l'eliminazione della sequenza.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a sequenza eliminata non può essere recuperata</text:p>
          </table:table-cell>
        </table:table-row>
      </table:table>
      <text:h text:style-name="Heading_20_5" text:outline-level="5"><text:bookmark-start text:name="importa_sequenza"/>Importa sequenza<text:bookmark-end text:name="importa_sequenza"/></text:h>
      <text:p text:style-name="Text_20_body">Importa una sequenza da un file di testo creato con la funzione di esportazione della sequenza. Cliccare su <draw:frame draw:style-name="media" draw:name="" text:anchor-type="as-char" draw:z-index="0" svg:width="0.84666666666667cm" svg:height="0.84666666666667cm"><draw:image xlink:href="Pictures/96455318c92eb0a58e7d72934c5e7835.png" xlink:type="simple" xlink:show="embed" xlink:actuate="onLoad"/></draw:frame> e selezionare il file da importare.
</text:p>
      <text:h text:style-name="Heading_20_5" text:outline-level="5"><text:bookmark-start text:name="esporta_sequenza"/>Esporta sequenza<text:bookmark-end text:name="esporta_sequenza"/></text:h>
      <text:p text:style-name="Text_20_body">Esporta la sequenza selezionata in un file di testo. Cliccare su <draw:frame draw:style-name="media" draw:name="" text:anchor-type="as-char" draw:z-index="0" svg:width="0.84666666666667cm" svg:height="0.84666666666667cm"><draw:image xlink:href="Pictures/b71f599a50cd7f02e7d4bb8e21617de7.png" xlink:type="simple" xlink:show="embed" xlink:actuate="onLoad"/></draw:frame> e salvare il file selezionando la cartella di destinazione.
</text:p>
      <text:h text:style-name="Heading_20_4" text:outline-level="4"><text:bookmark-start text:name="gestione_comandi"/>Gestione comandi<text:bookmark-end text:name="gestione_comandi"/></text:h>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ggiunge un nuovo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l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Muove il comando selezionato di uno step sopr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Muove il comando selezionato di uno step sot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6fb80a60a6cc0ced48dcd0030f50f6.png" xlink:type="simple" xlink:show="embed" xlink:actuate="onLoad"/></draw:frame> </text:p>
          </table:table-cell>
          <table:table-cell office:value-type="string" table:style-name="tablecell">
            <text:p text:style-name="tablealignleft"> Permette di utilizzare le frecce direzionali per spostare la lab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3cd680fd7ffba413097465451bada6e.png" xlink:type="simple" xlink:show="embed" xlink:actuate="onLoad"/></draw:frame> </text:p>
          </table:table-cell>
          <table:table-cell office:value-type="string" table:style-name="tablecell">
            <text:p text:style-name="tablealignleft"> Muove il blocco di comandi selezion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Aggiorna la ricerca </text:p>
          </table:table-cell>
        </table:table-row>
      </table:table>
      <text:p text:style-name="Text_20_body">
Nel pannello a destra è possibile vedere la lista di comandi disponibili per l'inserimento.</text:p>
      <text:p text:style-name="Text_20_body">Per aggiungere una nuova istruzione o comando, selezionare il punto di inserimento (comando precedente tra quelli inseriti) quindi dalla lista di destra trascinarlo con il mouse. Inserire i parametri, a seconda del comando, e premere il tasto <text:span text:style-name="Strong_20_Emphasis">Ok</text:span> per confermare l'inserimento.</text:p>
      <text:p text:style-name="Text_20_body">Per copiare un comando, selezionarlo e scegliere <draw:frame draw:style-name="media" draw:name="" text:anchor-type="as-char" draw:z-index="0" svg:width="0.84666666666667cm" svg:height="0.84666666666667cm"><draw:image xlink:href="Pictures/d1297d5a4d6b813cbb457bb45214eab5.png" xlink:type="simple" xlink:show="embed" xlink:actuate="onLoad"/></draw:frame>. Modificare i parametri se necessario e premere <text:span text:style-name="Strong_20_Emphasis">OK</text:span>.</text:p>
      <text:p text:style-name="Text_20_body">Per modificare un comando, selezionarlo e scegliere <draw:frame draw:style-name="media" draw:name="" text:anchor-type="as-char" draw:z-index="0" svg:width="0.84666666666667cm" svg:height="0.84666666666667cm"><draw:image xlink:href="Pictures/6d370633a3e0b50bac2908a9fcaf5001.png" xlink:type="simple" xlink:show="embed" xlink:actuate="onLoad"/></draw:frame>. Modificare i parametri e premere <text:span text:style-name="Strong_20_Emphasis">Ok</text:span> per confermare le modifiche.</text:p>
      <text:p text:style-name="Text_20_body">Per eliminare un comando, selezionarlo e scegliere <draw:frame draw:style-name="media" draw:name="" text:anchor-type="as-char" draw:z-index="0" svg:width="0.84666666666667cm" svg:height="0.84666666666667cm"><draw:image xlink:href="Pictures/cf446770cc11f297a2c1b18f6b606e3f.png" xlink:type="simple" xlink:show="embed" xlink:actuate="onLoad"/></draw:frame>. Rispondere <text:span text:style-name="Strong_20_Emphasis">Sì</text:span> al successivo messaggio di conferma.</text:p>
      <text:p text:style-name="Text_20_body">Per spostare un comando, selezionarlo e cliccare <draw:frame draw:style-name="media" draw:name="" text:anchor-type="as-char" draw:z-index="0" svg:width="0.84666666666667cm" svg:height="0.84666666666667cm"><draw:image xlink:href="Pictures/4289be8ca1a8b2cda5211b2e8750682d.png" xlink:type="simple" xlink:show="embed" xlink:actuate="onLoad"/></draw:frame> per muoverlo di uno step sopra oppure <draw:frame draw:style-name="media" draw:name="" text:anchor-type="as-char" draw:z-index="0" svg:width="0.84666666666667cm" svg:height="0.84666666666667cm"><draw:image xlink:href="Pictures/83356bf24134b7ef332a19d3cabe2665.png" xlink:type="simple" xlink:show="embed" xlink:actuate="onLoad"/></draw:frame> per muoverlo di uno step sotto.</text:p>
      <text:p text:style-name="Text_20_body">Per spostare la label di un comando è necessario selezionare il comando dove è presente la label e poi cliccare <draw:frame draw:style-name="media" draw:name="" text:anchor-type="as-char" draw:z-index="0" svg:width="0.84666666666667cm" svg:height="0.84666666666667cm"><draw:image xlink:href="Pictures/586fb80a60a6cc0ced48dcd0030f50f6.png" xlink:type="simple" xlink:show="embed" xlink:actuate="onLoad"/></draw:frame>, il tasto finché attivo muoverà esclusivamente le label presenti nei comandi utilizzando le frecce direzionali. Una volta completato lo spostamento cliccare nuovamente <draw:frame draw:style-name="media" draw:name="" text:anchor-type="as-char" draw:z-index="0" svg:width="0.84666666666667cm" svg:height="0.84666666666667cm"><draw:image xlink:href="Pictures/586fb80a60a6cc0ced48dcd0030f50f6.png" xlink:type="simple" xlink:show="embed" xlink:actuate="onLoad"/></draw:frame> per disabilitare lo spostamento label del comando. Quando l'opzione è attiva intorno al tasto apparirà un quadrato azzurro di facile riconoscimento.</text:p>
      <text:p text:style-name="Text_20_body">Per muovere un blocco di comandi, selezionare i comandi da dover spostare e cliccare <draw:frame draw:style-name="media" draw:name="" text:anchor-type="as-char" draw:z-index="0" svg:width="0.84666666666667cm" svg:height="0.84666666666667cm"><draw:image xlink:href="Pictures/33cd680fd7ffba413097465451bada6e.png" xlink:type="simple" xlink:show="embed" xlink:actuate="onLoad"/></draw:frame>, in seguito cliccare con il mouse sopra il comando dove si vuole spostare il blocco. 
Es:  Abbiamo questa sequenza di comandi </text:p>
      <text:p text:style-name="Text_20_body"><draw:frame draw:style-name="media" draw:name="" text:anchor-type="as-char" draw:z-index="0" svg:width="9.2604166666667cm" svg:height="2.8310416666667cm"><draw:image xlink:href="Pictures/3a3f127e3a08dcd09b0b1aeefda843da.png" xlink:type="simple" xlink:show="embed" xlink:actuate="onLoad"/></draw:frame></text:p>
      <text:p text:style-name="Text_20_body">Selezionando con il mouse i comandi che vogliamo spostare e poi cliccando sul tasto per muovere il blocco </text:p>
      <text:p text:style-name="Text_20_body"><draw:frame draw:style-name="media" draw:name="" text:anchor-type="as-char" draw:z-index="0" svg:width="9.2604166666667cm" svg:height="2.9633333333333cm"><draw:image xlink:href="Pictures/74e948dccaed79d5bf2c6a1bd0223c7f.png" xlink:type="simple" xlink:show="embed" xlink:actuate="onLoad"/></draw:frame></text:p>
      <text:p text:style-name="Text_20_body">I comandi verranno temporaneamente copiati finché non clicchiamo nuovamente nella parte della sequenza dove vogliamo che siano incollati, nell'esempio abbiamo cliccato sul comando TESTBLOCCO5</text:p>
      <text:p text:style-name="Text_20_body"><draw:frame draw:style-name="media" draw:name="" text:anchor-type="as-char" draw:z-index="0" svg:width="9.2604166666667cm" svg:height="2.8839583333333cm"><draw:image xlink:href="Pictures/50da9e73e585f8b2a1a4700b35f9f107.png" xlink:type="simple" xlink:show="embed" xlink:actuate="onLoad"/></draw:frame></text:p>
      <text:p text:style-name="Text_20_body">I comandi selezionati TESTBLOCCO2,TESTBLOCCO3,TESTBLOCCO4 vengono così spostati subito dopo il TESTBLOCCO5.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copia dei comandi funziona anche su sequenze diverse</text:p>
          </table:table-cell>
        </table:table-row>
      </table:table>
      <text:p text:style-name="Text_20_body">Nel campo trova è possibile scrivere quello che si vuole ricercare nella sequenza e premere <draw:frame draw:style-name="media" draw:name="" text:anchor-type="as-char" draw:z-index="0" svg:width="0.84666666666667cm" svg:height="0.84666666666667cm"><draw:image xlink:href="Pictures/b1a10673d04afabe6aadace44861ce58.png" xlink:type="simple" xlink:show="embed" xlink:actuate="onLoad"/></draw:frame> per aggiornare la ricerca. Qualunque comando che abbia una corrispondenza con la ricerca sarà evidenziato in verde. Eliminare il testo e premere aggiorna per resettare la ricerca.</text:p>
      <text:p text:style-name="Text_20_body">Selezionando un comando o più comandi , premendo con il tasto destro del mouse si può modificare il tipo di esecuzione del o dei comandi , o rinominare le variabili degli stessi. Per modificare l'esecuzione cliccare su <text:span text:style-name="Strong_20_Emphasis">Tipo di esecuzione</text:span> e selezionare quale delle tre tipologia si desidera, per modificare la variabile selezionare <text:span text:style-name="Strong_20_Emphasis">Modifica Parametri</text:span> e selezionare  rinomina variabile e scrivere il nuovo nome all'interno del campo di testo. </text:p>
      <text:h text:style-name="Heading_20_4" text:outline-level="4"><text:bookmark-start text:name="parametri_dei_comandi"/>Parametri dei comandi<text:bookmark-end text:name="parametri_dei_comandi"/></text:h>
      <text:p text:style-name="Text_20_body">Ogni comando prevede una serie di parametri fissi, sempre presenti, ed una serie di parametri variabili richiesti o meno a seconda del comando. In questo paragrafo si riassumono quelli fissi, mentre per quelli variabili saranno elencati nel paragrafo inerente la descrizione dei comandi stessi.</text:p>
      <text:h text:style-name="Heading_20_5" text:outline-level="5"><text:bookmark-start text:name="numero"/>Numero<text:bookmark-end text:name="numero"/></text:h>
      <text:p text:style-name="Text_20_body">Indica la posizione in cui si andrà a mettere il comando nella sequenza. Il parametro è automaticamente calcolato durante l'aggiunta del comando in base alla posizione selezionata. </text:p>
      <text:h text:style-name="Heading_20_5" text:outline-level="5"><text:bookmark-start text:name="descrizione"/>Descrizione<text:bookmark-end text:name="descrizione"/></text:h>
      <text:p text:style-name="Text_20_body">Eventuale descrizione da associare al comando per una più facile lettura. Se lasciato vuoto, il programma la imposta in automatico.</text:p>
      <text:h text:style-name="Heading_20_5" text:outline-level="5"><text:bookmark-start text:name="comando"/>Comando<text:bookmark-end text:name="comando"/></text:h>
      <text:p text:style-name="Text_20_body">Comando selezionato non modificabile una volta confermato l'inserimento.</text:p>
      <text:h text:style-name="Heading_20_5" text:outline-level="5"><text:bookmark-start text:name="label"/>Label<text:bookmark-end text:name="label"/></text:h>
      <text:p text:style-name="Text_20_body">La label può essere utilizzata negli altri comandi per identificare il punto in cui la sequenza continua in caso di test su valori ritornati oppure in caso di operazioni cicliche.</text:p>
      <text:h text:style-name="Heading_20_5" text:outline-level="5"><text:bookmark-start text:name="variabile"/>Variabile<text:bookmark-end text:name="variabile"/></text:h>
      <text:p text:style-name="Text_20_body">Per alcuni comandi viene utilizzata come destinazione del risultato acquisito, per altri come parametro da visualizzare. Quando utilizzata come destinazione di valore letto, se già esistente, il valore precedente viene sovrascritto. Le variabili che iniziano per # vengono anche salvate nel database come singole entità di valori ritornati dal collaudo. </text:p>
      <text:h text:style-name="Heading_20_5" text:outline-level="5"><text:bookmark-start text:name="modalita_esecuzione_comando"/>Modalità esecuzione comando<text:bookmark-end text:name="modalita_esecuzione_comando"/></text:h>
      <text:p text:style-name="Text_20_body"><text:span text:style-name="Strong_20_Emphasis"> Normale </text:span> : il comando viene eseguito normalmente;</text:p>
      <text:p text:style-name="Text_20_body"><text:span text:style-name="Strong_20_Emphasis"> Escludi </text:span> : il comando pur presente nella sequenza viene ignorato;</text:p>
      <text:p text:style-name="Text_20_body"><text:span text:style-name="Strong_20_Emphasis"> Esegui sempre </text:span> : il comando viene eseguito normalmente quando raggiunto in base alla sequenza oppure eseguito anche in caso di errore nella sequenza di collaudo. Questa modalità può essere utile per ripristinare gli azionamenti a fine sequenza in caso di interruzione.</text:p>
      <text:h text:style-name="Heading_20_4" text:outline-level="4"><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lla sequenza di collaudo. Per ogni comando viene specificato l'utilizzo del parametro “variabile” e vengono elencati gli altri pevisti.
</text:p>
      <text:p text:style-name="Horizontal_20_Line"/>
      <text:p text:style-name="Text_20_body">
<text:span text:style-name="Strong_20_Emphasis">Code comment / Commento</text:span>: Aggiunge un comando nullo utilizzabile per una più facile lettura della sequenza o come destinazione di una condizione o cicl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
      <text:p text:style-name="Horizontal_20_Line"/>
      <text:p text:style-name="Text_20_body">
<text:span text:style-name="Strong_20_Emphasis">Digital input read / Lettura input digitale</text:span>: Legge il valore dell'input digitale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Destinazione del valore letto </text:p>
          </table:table-cell>
        </table:table-row>
        <table:table-row>
          <table:table-cell office:value-type="string" table:style-name="tablecell">
            <text:p text:style-name="tablealignleft"> Canale ingresso </text:p>
          </table:table-cell>
          <table:table-cell office:value-type="string" table:style-name="tablecell">
            <text:p text:style-name="tablealignleft"> Canale digitale di input da acquisi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Vero se selezionato, altrimenti Falso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o l'esecuzione della sequenza si interrompe con esito negativo in caso che il valore letto non corrisponda al <text:span text:style-name="Strong_20_Emphasis"> Valore risultato </text:span>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valore letto corrisponde a <text:span text:style-name="Strong_20_Emphasis">Valore risultato</text:span> la sequenza continua al comando identificato con la <text:span text:style-name="Strong_20_Emphasis">Label</text:span> saltando una serie di istruzioni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gio di avviso per l'operatore in caso di NOT OK </text:p>
          </table:table-cell>
        </table:table-row>
      </table:table>
      <text:p text:style-name="Horizontal_20_Line"/>
      <text:p text:style-name="Text_20_body">
<text:span text:style-name="Strong_20_Emphasis">Digital output write / Scrittura output digitale</text:span>: Scrive lo stato dell'output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Canale uscita </text:p>
          </table:table-cell>
          <table:table-cell office:value-type="string" table:style-name="tablecell">
            <text:p text:style-name="tablealignleft"> Canale digitale da scrivere </text:p>
          </table:table-cell>
        </table:table-row>
        <table:table-row>
          <table:table-cell office:value-type="string" table:style-name="tablecell">
            <text:p text:style-name="tablealignleft"> Valore </text:p>
          </table:table-cell>
          <table:table-cell office:value-type="string" table:style-name="tablecell">
            <text:p text:style-name="tablealignleft"> Se selezionato chiude il contatto, altrimenti lo apre </text:p>
          </table:table-cell>
        </table:table-row>
      </table:table>
      <text:p text:style-name="Horizontal_20_Line"/>
      <text:p text:style-name="Text_20_body">
<text:span text:style-name="Strong_20_Emphasis">Digital output pulse / Impulso output digitale</text:span>: Genera un impulso su una uscita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Canale uscita </text:p>
          </table:table-cell>
          <table:table-cell office:value-type="string" table:style-name="tablecell">
            <text:p text:style-name="tablealignleft"> Canale digitale da scrivere </text:p>
          </table:table-cell>
        </table:table-row>
        <table:table-row>
          <table:table-cell office:value-type="string" table:style-name="tablecell">
            <text:p text:style-name="tablealignleft"> Tempo </text:p>
          </table:table-cell>
          <table:table-cell office:value-type="string" table:style-name="tablecell">
            <text:p text:style-name="tablealignleft"> Durata dell'impulso in millisecondi </text:p>
          </table:table-cell>
        </table:table-row>
      </table:table>
      <text:p text:style-name="Horizontal_20_Line"/>
      <text:p text:style-name="Text_20_body">
<text:span text:style-name="Strong_20_Emphasis">Digital input alarm / Allarme input digitale</text:span>: legge un input digitale fino al cambio stato o a fine blocco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Destinazione del valore letto </text:p>
          </table:table-cell>
        </table:table-row>
        <table:table-row>
          <table:table-cell office:value-type="string" table:style-name="tablecell">
            <text:p text:style-name="tablealignleft"> Canale ingresso </text:p>
          </table:table-cell>
          <table:table-cell office:value-type="string" table:style-name="tablecell">
            <text:p text:style-name="tablealignleft"> Canale digitale di input da acquisi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Vero se selezionato, altrimenti Falso. L'allarme viene innescato quando il valore letto differisce dal valore specificato </text:p>
          </table:table-cell>
        </table:table-row>
        <table:table-row>
          <table:table-cell office:value-type="string" table:style-name="tablecell">
            <text:p text:style-name="tablealignleft"> Messaggio di blocco </text:p>
          </table:table-cell>
          <table:table-cell office:value-type="string" table:style-name="tablecell">
            <text:p text:style-name="tablealignleft"> Messaggio di avviso per l'operatore in caso di allarme </text:p>
          </table:table-cell>
        </table:table-row>
        <table:table-row>
          <table:table-cell office:value-type="string" table:style-name="tablecell">
            <text:p text:style-name="tablealignleft"> Fine blocco </text:p>
          </table:table-cell>
          <table:table-cell office:value-type="string" table:style-name="tablecell">
            <text:p text:style-name="tablealignleft"> Label che identifica il comando raggiunto il quale il controllo viene disabilitato </text:p>
          </table:table-cell>
        </table:table-row>
        <table:table-row>
          <table:table-cell office:value-type="string" table:style-name="tablecell">
            <text:p text:style-name="tablealignleft"> Canale output </text:p>
          </table:table-cell>
          <table:table-cell office:value-type="string" table:style-name="tablecell">
            <text:p text:style-name="tablealignleft"> Canale digitale di uscita da scrivere in caso di allarme attivato </text:p>
          </table:table-cell>
        </table:table-row>
        <table:table-row>
          <table:table-cell office:value-type="string" table:style-name="tablecell">
            <text:p text:style-name="tablealignleft"> Valore output </text:p>
          </table:table-cell>
          <table:table-cell office:value-type="string" table:style-name="tablecell">
            <text:p text:style-name="tablealignleft"> Valore da scrivere nel canale di output specificato. Selezionare per chiudere il contatto, viceversa per aprirlo </text:p>
          </table:table-cell>
        </table:table-row>
      </table:table>
      <text:p text:style-name="Horizontal_20_Line"/>
      <text:p text:style-name="Text_20_body">
<text:span text:style-name="Strong_20_Emphasis">Analog input read / Lettura input analogico</text:span>: legge un ingresso analogic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Destinazione del valore letto </text:p>
          </table:table-cell>
        </table:table-row>
        <table:table-row>
          <table:table-cell office:value-type="string" table:style-name="tablecell">
            <text:p text:style-name="tablealignleft"> Canale ingresso </text:p>
          </table:table-cell>
          <table:table-cell office:value-type="string" table:style-name="tablecell">
            <text:p text:style-name="tablealignleft"> Canale analogico di ingresso da acquisire </text:p>
          </table:table-cell>
        </table:table-row>
        <table:table-row>
          <table:table-cell office:value-type="string" table:style-name="tablecell">
            <text:p text:style-name="tablealignleft"> Valore minimo </text:p>
          </table:table-cell>
          <table:table-cell office:value-type="string" table:style-name="tablecell">
            <text:p text:style-name="tablealignleft"> Valore minimo accettabile per confronto </text:p>
          </table:table-cell>
        </table:table-row>
        <table:table-row>
          <table:table-cell office:value-type="string" table:style-name="tablecell">
            <text:p text:style-name="tablealignleft"> Valore massimo </text:p>
          </table:table-cell>
          <table:table-cell office:value-type="string" table:style-name="tablecell">
            <text:p text:style-name="tablealignleft"> Valore massimo accettabile per confronto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o l'esecuzione della sequenza si interrompe con esito negativo in caso che il valore letto non sia compreso tra Valore minimo e Valore massimo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valore letto corrisponde a <text:span text:style-name="Strong_20_Emphasis">Valore risultato</text:span> la sequenza continua al comando identificato con la <text:span text:style-name="Strong_20_Emphasis">Label</text:span> saltando una serie di istruzioni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te la logica del controllo del valore restituito. Il comando avrà un risultato positivo in caso non sia compreso nel rang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gio di avviso per l'operatore in caso di NOT OK </text:p>
          </table:table-cell>
        </table:table-row>
      </table:table>
      <text:p text:style-name="Horizontal_20_Line"/>
      <text:p text:style-name="Text_20_body">
<text:span text:style-name="Strong_20_Emphasis">Analog output write / Scrittura output analogico</text:span>: scrive lo stato dell'output analogico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Canale output analogico </text:p>
          </table:table-cell>
          <table:table-cell office:value-type="string" table:style-name="tablecell">
            <text:p text:style-name="tablealignleft"> Canale analogico di output da scrivere </text:p>
          </table:table-cell>
        </table:table-row>
        <table:table-row>
          <table:table-cell office:value-type="string" table:style-name="tablecell">
            <text:p text:style-name="tablealignleft"> Valore </text:p>
          </table:table-cell>
          <table:table-cell office:value-type="string" table:style-name="tablecell">
            <text:p text:style-name="tablealignleft"> Valore da impostare a seconda del tipo di output analogico </text:p>
          </table:table-cell>
        </table:table-row>
      </table:table>
      <text:p text:style-name="Horizontal_20_Line"/>
      <text:p text:style-name="Text_20_body">
<text:span text:style-name="Strong_20_Emphasis">Monitor message add / Aggiungi messaggio video</text:span>: aggiunge una linea a video con un messaggio per l'opera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variabile utilizzata nella visualizzazione del messaggio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da visualizzare. Se specificata una variabile, a destra del messaggio viene visualizzato il valore della variabile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Per visualizzare un numero decimale utilizzare il formato {0.0} con tanti 0 dopo il punto in base ai decimali </text:p>
          </table:table-cell>
        </table:table-row>
      </table:table>
      <text:p text:style-name="Horizontal_20_Line"/>
      <text:p text:style-name="Text_20_body">
<text:span text:style-name="Strong_20_Emphasis">Monitor message clear / Rimuovi messaggi video</text:span>: rimuove uno o più messaggi visualizz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Elimina tutti i messaggi </text:p>
          </table:table-cell>
          <table:table-cell office:value-type="string" table:style-name="tablecell">
            <text:p text:style-name="tablealignleft"> Se selezionato elimina tutti i messaggi precedentemente aggiunti con il comando <text:span text:style-name="Strong_20_Emphasis">monitor message add</text:span>. In caso contrario solo l'ultimo aggiunto </text:p>
          </table:table-cell>
        </table:table-row>
      </table:table>
      <text:p text:style-name="Horizontal_20_Line"/>
      <text:p text:style-name="Text_20_body">
<text:span text:style-name="Strong_20_Emphasis">Monitor double buttons / Doppio bottone monitor</text:span>: Inserisce un messaggio di avviso con una durata stabilita per scelta operatore tra OK o NOT OK.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esito della selezione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Messaggio da visualizzare per l'operatore </text:p>
          </table:table-cell>
        </table:table-row>
        <table:table-row>
          <table:table-cell office:value-type="string" table:style-name="tablecell">
            <text:p text:style-name="tablealignleft"> Testo bottone OK </text:p>
          </table:table-cell>
          <table:table-cell office:value-type="string" table:style-name="tablecell">
            <text:p text:style-name="tablealignleft"> Inserire il testo del bottone OK. Es: Ok, Conferma, Avanti etc.. </text:p>
          </table:table-cell>
        </table:table-row>
        <table:table-row>
          <table:table-cell office:value-type="string" table:style-name="tablecell">
            <text:p text:style-name="tablealignleft"> Testo bottone NOT OK </text:p>
          </table:table-cell>
          <table:table-cell office:value-type="string" table:style-name="tablecell">
            <text:p text:style-name="tablealignleft"> Inserire il testo del bottone NOT OK. Es: No, Annulla etc.. </text:p>
          </table:table-cell>
        </table:table-row>
        <table:table-row>
          <table:table-cell office:value-type="string" table:style-name="tablecell">
            <text:p text:style-name="tablealignleft"> Tempo (secondi) </text:p>
          </table:table-cell>
          <table:table-cell office:value-type="string" table:style-name="tablecell">
            <text:p text:style-name="tablealignleft"> Tempo che l'operatore ha a disposizione per selezionare tra OK o NOT OK. Immettere 0 per disabilitare il timeout </text:p>
          </table:table-cell>
        </table:table-row>
        <table:table-row>
          <table:table-cell office:value-type="string" table:style-name="tablecell">
            <text:p text:style-name="tablealignleft"> OK input </text:p>
          </table:table-cell>
          <table:table-cell office:value-type="string" table:style-name="tablecell">
            <text:p text:style-name="tablealignleft"> Per abilitare anche la scelta tramite ingresso digitale, selezionare il canale da associare alla conferma positiva </text:p>
          </table:table-cell>
        </table:table-row>
        <table:table-row>
          <table:table-cell office:value-type="string" table:style-name="tablecell">
            <text:p text:style-name="tablealignleft"> KO input </text:p>
          </table:table-cell>
          <table:table-cell office:value-type="string" table:style-name="tablecell">
            <text:p text:style-name="tablealignleft"> Per abilitare anche la scelta tramite ingresso digitale, selezionare il canale da associare alla conferma negativa </text:p>
          </table:table-cell>
        </table:table-row>
      </table:table>
      <text:p text:style-name="Horizontal_20_Line"/>
      <text:p text:style-name="Text_20_body">
<text:span text:style-name="Strong_20_Emphasis">Monitor value bar add / Barra valore a video</text:span>: Inserisce una barra per visualizzare oltre che numericamente, anche graficamente il valore di una variabile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variabile utilizzata nella visualizzazione del valore </text:p>
          </table:table-cell>
        </table:table-row>
        <table:table-row>
          <table:table-cell office:value-type="string" table:style-name="tablecell">
            <text:p text:style-name="tablealignleft"> Valore minimo </text:p>
          </table:table-cell>
          <table:table-cell office:value-type="string" table:style-name="tablecell">
            <text:p text:style-name="tablealignleft"> Valore minimo evidenziato per la rappresentazione grafica </text:p>
          </table:table-cell>
        </table:table-row>
        <table:table-row>
          <table:table-cell office:value-type="string" table:style-name="tablecell">
            <text:p text:style-name="tablealignleft"> Valore massimo </text:p>
          </table:table-cell>
          <table:table-cell office:value-type="string" table:style-name="tablecell">
            <text:p text:style-name="tablealignleft"> Valore minimo evidenziato per la rappresentazione grafica </text:p>
          </table:table-cell>
        </table:table-row>
        <table:table-row>
          <table:table-cell office:value-type="string" table:style-name="tablecell">
            <text:p text:style-name="tablealignleft"> Formattazione valore variabile </text:p>
          </table:table-cell>
          <table:table-cell office:value-type="string" table:style-name="tablecell">
            <text:p text:style-name="tablealignleft"> Indica la formattazione della variabile {0} è default. Per visualizzare un numero decimale utilizzare il formato {0.0} con tanti 0 dopo il punto in base ai decimali </text:p>
          </table:table-cell>
        </table:table-row>
      </table:table>
      <text:p text:style-name="Horizontal_20_Line"/>
      <text:p text:style-name="Text_20_body">
<text:span text:style-name="Strong_20_Emphasis">Monitor value bar clear / Rimuovi barra valore</text:span>: Rimuove una o più barre di visualiizzione grafica dei valor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Elimina tutti i messaggi </text:p>
          </table:table-cell>
          <table:table-cell office:value-type="string" table:style-name="tablecell">
            <text:p text:style-name="tablealignleft"> Se selezionato elimina tutte le barre precedentemente aggiunte con il comando <text:span text:style-name="Strong_20_Emphasis">monitor value bar add</text:span>. In caso contrario solo l'ultima aggiunta </text:p>
          </table:table-cell>
        </table:table-row>
      </table:table>
      <text:p text:style-name="Horizontal_20_Line"/>
      <text:p text:style-name="Text_20_body">
<text:span text:style-name="Strong_20_Emphasis">Monitor clear / Pulisci monitor</text:span>: pulisce l'intera area destinata all'esecuzione della sequenz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
      <text:p text:style-name="Horizontal_20_Line"/>
      <text:p text:style-name="Text_20_body">
<text:span text:style-name="Strong_20_Emphasis">Monitor camera add / Aggiunge riquadro immagine camera</text:span>: aggiunge un riquadro per la visualizzazione dell'immagine acquisita dalla telecamera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Testo messaggio operatore </text:p>
          </table:table-cell>
          <table:table-cell office:value-type="string" table:style-name="tablecell">
            <text:p text:style-name="tablealignleft"> Inserire il testo da visualizzare sopra il riquadro. </text:p>
          </table:table-cell>
        </table:table-row>
      </table:table>
      <text:p text:style-name="Horizontal_20_Line"/>
      <text:p text:style-name="Text_20_body">
<text:span text:style-name="Strong_20_Emphasis">Monitor camera clear / Rimuovi riquadro immagine camera</text:span>: rimuove il riquadro camera inseri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
      <text:p text:style-name="Horizontal_20_Line"/>
      <text:p text:style-name="Text_20_body">
<text:span text:style-name="Strong_20_Emphasis">System wait / Sistema 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Tempo </text:p>
          </table:table-cell>
          <table:table-cell office:value-type="string" table:style-name="tablecell">
            <text:p text:style-name="tablealignleft"> Tempo che l'operatore ha a disposizione per selezionare OK o NOT OK espresso in millisecondi </text:p>
          </table:table-cell>
        </table:table-row>
        <table:table-row>
          <table:table-cell office:value-type="string" table:style-name="tablecell">
            <text:p text:style-name="tablealignleft"> OK input </text:p>
          </table:table-cell>
          <table:table-cell office:value-type="string" table:style-name="tablecell">
            <text:p text:style-name="tablealignleft"> Canale digitale di input per la conferma OK </text:p>
          </table:table-cell>
        </table:table-row>
        <table:table-row>
          <table:table-cell office:value-type="string" table:style-name="tablecell">
            <text:p text:style-name="tablealignleft"> KO input </text:p>
          </table:table-cell>
          <table:table-cell office:value-type="string" table:style-name="tablecell">
            <text:p text:style-name="tablealignleft"> Canale digitale di input per la conferma NOT OK</text:p>
          </table:table-cell>
        </table:table-row>
      </table:table>
      <text:p text:style-name="Horizontal_20_Line"/>
      <text:p text:style-name="Text_20_body">
<text:span text:style-name="Strong_20_Emphasis">System repeat count / Sistema ripeti contatore </text:span>: ripete per n volte i comandi inclusi nel blocco specificato fino al parametro Fine blocc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esito del ciclo se portato a termine o meno </text:p>
          </table:table-cell>
        </table:table-row>
        <table:table-row>
          <table:table-cell office:value-type="string" table:style-name="tablecell">
            <text:p text:style-name="tablealignleft"> Contatore ripetizioni </text:p>
          </table:table-cell>
          <table:table-cell office:value-type="string" table:style-name="tablecell">
            <text:p text:style-name="tablealignleft"> Numero delle ripetizioni del blocco </text:p>
          </table:table-cell>
        </table:table-row>
        <table:table-row>
          <table:table-cell office:value-type="string" table:style-name="tablecell">
            <text:p text:style-name="tablealignleft"> Fine blocco </text:p>
          </table:table-cell>
          <table:table-cell office:value-type="string" table:style-name="tablecell">
            <text:p text:style-name="tablealignleft"> Indica la fine del blocco contenente i comandi da ripetere </text:p>
          </table:table-cell>
        </table:table-row>
      </table:table>
      <text:p text:style-name="Horizontal_20_Line"/>
      <text:p text:style-name="Text_20_body">
<text:span text:style-name="Strong_20_Emphasis">System repeat time / Sistema ripeti tempo</text:span>: ripete per n volte i comandi inclusi nel blocco specificato fino al parametro Fine blocco. A tempo scaduto esce dal ciclo comunque sempre dopo aver eseguito l'ultimo comando del blocc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esito del ciclo se portato a termine o meno </text:p>
          </table:table-cell>
        </table:table-row>
        <table:table-row>
          <table:table-cell office:value-type="string" table:style-name="tablecell">
            <text:p text:style-name="tablealignleft"> Tempo (secondi) </text:p>
          </table:table-cell>
          <table:table-cell office:value-type="string" table:style-name="tablecell">
            <text:p text:style-name="tablealignleft"> Durata del ciclo </text:p>
          </table:table-cell>
        </table:table-row>
        <table:table-row>
          <table:table-cell office:value-type="string" table:style-name="tablecell">
            <text:p text:style-name="tablealignleft"> Fine blocco </text:p>
          </table:table-cell>
          <table:table-cell office:value-type="string" table:style-name="tablecell">
            <text:p text:style-name="tablealignleft"> Indica la fine del blocco contenente i comandi da ripetere </text:p>
          </table:table-cell>
        </table:table-row>
      </table:table>
      <text:p text:style-name="Horizontal_20_Line"/>
      <text:p text:style-name="Text_20_body">
<text:span text:style-name="Strong_20_Emphasis">System get elapsed time / Ottieni tempo trascors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variabile alla quale viene assegnato il tempo </text:p>
          </table:table-cell>
        </table:table-row>
        <table:table-row>
          <table:table-cell office:value-type="string" table:style-name="tablecell">
            <text:p text:style-name="tablealignleft"> Label del comando </text:p>
          </table:table-cell>
          <table:table-cell office:value-type="string" table:style-name="tablecell">
            <text:p text:style-name="tablealignleft"> Etichetta che individua il comando dal quale calcolare il tempo trascorso </text:p>
          </table:table-cell>
        </table:table-row>
      </table:table>
      <text:p text:style-name="Horizontal_20_Line"/>
      <text:p text:style-name="Text_20_body">
<text:span text:style-name="Strong_20_Emphasis">System insert note / Inserisci nota</text:span>: inserisce una nota durante il collaudo che sarà salvata nel file LOG.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variabile nella quale si troverà la conferma o meno dell'inserimento della nota </text:p>
          </table:table-cell>
        </table:table-row>
        <table:table-row>
          <table:table-cell office:value-type="string" table:style-name="tablecell">
            <text:p text:style-name="tablealignleft"> Tipo nota </text:p>
          </table:table-cell>
          <table:table-cell office:value-type="string" table:style-name="tablecell">
            <text:p text:style-name="tablealignleft"> selezionare il tipo nota tra ResultInfo o ProcessInfo per specificare l'elenco proposto all'operatore </text:p>
          </table:table-cell>
        </table:table-row>
      </table:table>
      <text:p text:style-name="Horizontal_20_Line"/>
      <text:p text:style-name="Text_20_body">
<text:span text:style-name="Strong_20_Emphasis">System wait input / Sistema attesa ingresso </text:span>: attende al massimo per il tempo specificato o al cambio di stato dell'ingresso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Time (milliseconds) </text:p>
          </table:table-cell>
          <table:table-cell office:value-type="string" table:style-name="tablecell">
            <text:p text:style-name="tablealignleft"> Tempo massimo di attesa </text:p>
          </table:table-cell>
        </table:table-row>
        <table:table-row>
          <table:table-cell office:value-type="string" table:style-name="tablecell">
            <text:p text:style-name="tablealignleft"> Input channel </text:p>
          </table:table-cell>
          <table:table-cell office:value-type="string" table:style-name="tablecell">
            <text:p text:style-name="tablealignleft"> Canale di ingresso digitale </text:p>
          </table:table-cell>
        </table:table-row>
        <table:table-row>
          <table:table-cell office:value-type="string" table:style-name="tablecell">
            <text:p text:style-name="tablealignleft"> Valore risultato </text:p>
          </table:table-cell>
          <table:table-cell office:value-type="string" table:style-name="tablecell">
            <text:p text:style-name="tablealignleft"> Valore atteso per il canale di ingresso, se selezionato aspetta fin quando non viene rilevato il contatto </text:p>
          </table:table-cell>
        </table:table-row>
      </table:table>
      <text:p text:style-name="Horizontal_20_Line"/>
      <text:p text:style-name="Text_20_body">
<text:span text:style-name="Strong_20_Emphasis">Variable boolean test / Test vero-falso variabile</text:span>: Controlla se una determinata variabile sia vera o fals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specifica che la variabile da testare deve avere un valore positivo </text:p>
          </table:table-cell>
        </table:table-row>
        <table:table-row>
          <table:table-cell office:value-type="string" table:style-name="tablecell">
            <text:p text:style-name="tablealignleft"> NOT OK Stop </text:p>
          </table:table-cell>
          <table:table-cell office:value-type="string" table:style-name="tablecell">
            <text:p text:style-name="tablealignleft"> Se il test della variabile risulta negativo il collaudo si ferma </text:p>
          </table:table-cell>
        </table:table-row>
        <table:table-row>
          <table:table-cell office:value-type="string" table:style-name="tablecell">
            <text:p text:style-name="tablealignleft"> OK vai a </text:p>
          </table:table-cell>
          <table:table-cell office:value-type="string" table:style-name="tablecell">
            <text:p text:style-name="tablealignleft"> Se il test della variabile risulta positivo la sequenza passa al comando identificato con la label selezionata </text:p>
          </table:table-cell>
        </table:table-row>
        <table:table-row>
          <table:table-cell office:value-type="string" table:style-name="tablecell">
            <text:p text:style-name="tablealignleft"> Messaggio di stop </text:p>
          </table:table-cell>
          <table:table-cell office:value-type="string" table:style-name="tablecell">
            <text:p text:style-name="tablealignleft"> Messaggio da visualizzare all'operatore in caso di esito negativo </text:p>
          </table:table-cell>
        </table:table-row>
      </table:table>
      <text:p text:style-name="Horizontal_20_Line"/>
      <text:p text:style-name="Text_20_body">
<text:span text:style-name="Strong_20_Emphasis">Variable value test / Test valore variabile</text:span>: Controlla che il valore della variabile selezionata sia compreso tra il minimo ed il massimo impostati nel comand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valore della variabile non è compreso tra minimo e massimo impostati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test della variabile risulta positivo la sequenza passa al comando identificato con la label selezionata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te la logica del controllo del valore restituito. Il comando avrà un risultato positivo in caso il valore riscontrato non sia compreso nel range </text:p>
          </table:table-cell>
        </table:table-row>
        <table:table-row>
          <table:table-cell office:value-type="string" table:style-name="tablecell">
            <text:p text:style-name="tablealignleft"> Messaggio di stop </text:p>
          </table:table-cell>
          <table:table-cell office:value-type="string" table:style-name="tablecell">
            <text:p text:style-name="tablealignleft"> Messaggio da visualizzare all'operatore in caso di esito negativo </text:p>
          </table:table-cell>
        </table:table-row>
      </table:table>
      <text:p text:style-name="Horizontal_20_Line"/>
      <text:p text:style-name="Text_20_body">
<text:span text:style-name="Strong_20_Emphasis">Variable value test and / Test valore variabile AND</text:span> : esegue un AND logico tra la variabile da testare ed il valore impos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Variabile alla quale viene assegnato il valore restituito dalla funzion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lore </text:p>
          </table:table-cell>
          <table:table-cell office:value-type="string" table:style-name="tablecell">
            <text:p text:style-name="tablealignleft"> Valore con cui si andrà a fare l'AND logico con la variabile </text:p>
          </table:table-cell>
        </table:table-row>
        <table:table-row>
          <table:table-cell office:value-type="string" table:style-name="tablecell">
            <text:p text:style-name="tablealignleft"> NOT OK Stop </text:p>
          </table:table-cell>
          <table:table-cell office:value-type="string" table:style-name="tablecell">
            <text:p text:style-name="tablealignleft"> Se selezionato ed il risultato della funzione è negativo il collaudo si ferma con un messaggio di errore </text:p>
          </table:table-cell>
        </table:table-row>
        <table:table-row>
          <table:table-cell office:value-type="string" table:style-name="tablecell">
            <text:p text:style-name="tablealignleft"> OK vai a </text:p>
          </table:table-cell>
          <table:table-cell office:value-type="string" table:style-name="tablecell">
            <text:p text:style-name="tablealignleft"> Se il test della variabile risulta positivo la sequenza passa al comando identificato con la label selezionata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te la logica del controllo del valore restituito. Il comando avrà un risultato positivo in caso il valore riscontrato non sia compreso nel range </text:p>
          </table:table-cell>
        </table:table-row>
        <table:table-row>
          <table:table-cell office:value-type="string" table:style-name="tablecell">
            <text:p text:style-name="tablealignleft"> Messaggio di stop </text:p>
          </table:table-cell>
          <table:table-cell office:value-type="string" table:style-name="tablecell">
            <text:p text:style-name="tablealignleft"> Messaggio da visualizzare all'operatore in caso di esito negativo </text:p>
          </table:table-cell>
        </table:table-row>
      </table:table>
      <text:p text:style-name="Text_20_body">
Esempio: se la variabile ha valore 3 il risultato sarà positivo sia nel caso che si testi confronti con un valore 2, 1 o 3.   
</text:p>
      <text:p text:style-name="Horizontal_20_Line"/>
      <text:p text:style-name="Text_20_body">
<text:span text:style-name="Strong_20_Emphasis">Device read value / Le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Destinazione del valore letto </text:p>
          </table:table-cell>
        </table:table-row>
        <table:table-row>
          <table:table-cell office:value-type="string" table:style-name="tablecell">
            <text:p text:style-name="tablealignleft"> Input dispositivo </text:p>
          </table:table-cell>
          <table:table-cell office:value-type="string" table:style-name="tablecell">
            <text:p text:style-name="tablealignleft"> Canale del dispositivo da leggere </text:p>
          </table:table-cell>
        </table:table-row>
        <table:table-row>
          <table:table-cell office:value-type="string" table:style-name="tablecell">
            <text:p text:style-name="tablealignleft"> Valore minimo </text:p>
          </table:table-cell>
          <table:table-cell office:value-type="string" table:style-name="tablecell">
            <text:p text:style-name="tablealignleft"> Valore minimo accettabile per confronto </text:p>
          </table:table-cell>
        </table:table-row>
        <table:table-row>
          <table:table-cell office:value-type="string" table:style-name="tablecell">
            <text:p text:style-name="tablealignleft"> Valore massimo </text:p>
          </table:table-cell>
          <table:table-cell office:value-type="string" table:style-name="tablecell">
            <text:p text:style-name="tablealignleft"> Valore massimo accettabile per confronto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o l'esecuzione della sequenza si interrompe con esito negativo in caso che il valore letto non sia compreso tra Valore minimo e Valore massimo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valore letto corrisponde a <text:span text:style-name="Strong_20_Emphasis">Valore risultato</text:span> la sequenza continua al comando identificato con la <text:span text:style-name="Strong_20_Emphasis">Label</text:span> saltando una serie di istruzioni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te la logica del controllo del valore restituito. Il comando avrà un risultato positivo in caso non sia compreso nel rang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gio di avviso per l'operatore in caso di NOT OK </text:p>
          </table:table-cell>
        </table:table-row>
      </table:table>
      <text:p text:style-name="Horizontal_20_Line"/>
      <text:p text:style-name="Text_20_body">
<text:span text:style-name="Strong_20_Emphasis">Device write value / Scrittura valore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non utilizzata </text:p>
          </table:table-cell>
        </table:table-row>
        <table:table-row>
          <table:table-cell office:value-type="string" table:style-name="tablecell">
            <text:p text:style-name="tablealignleft"> Input dispositivo </text:p>
          </table:table-cell>
          <table:table-cell office:value-type="string" table:style-name="tablecell">
            <text:p text:style-name="tablealignleft"> Canale del dispositivo da scrivere </text:p>
          </table:table-cell>
        </table:table-row>
        <table:table-row>
          <table:table-cell office:value-type="string" table:style-name="tablecell">
            <text:p text:style-name="tablealignleft"> Valore </text:p>
          </table:table-cell>
          <table:table-cell office:value-type="string" table:style-name="tablecell">
            <text:p text:style-name="tablealignleft"> Valore da impostare a seconda del tipo di output </text:p>
          </table:table-cell>
        </table:table-row>
      </table:table>
      <text:p text:style-name="Horizontal_20_Line"/>
      <text:p text:style-name="Text_20_body">
<text:span text:style-name="Strong_20_Emphasis">Device command function / Funzione comando dispositivo</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Destinazione dei dati ritornati dall'esecuzione del comando </text:p>
          </table:table-cell>
        </table:table-row>
        <table:table-row>
          <table:table-cell office:value-type="string" table:style-name="tablecell">
            <text:p text:style-name="tablealignleft"> Comando dispositivo </text:p>
          </table:table-cell>
          <table:table-cell office:value-type="string" table:style-name="tablecell">
            <text:p text:style-name="tablealignleft"> Questi parametri variano a seconda del dispositivo da testare e delle librerie utilizzate </text:p>
          </table:table-cell>
        </table:table-row>
        <table:table-row>
          <table:table-cell office:value-type="string" table:style-name="tablecell">
            <text:p text:style-name="tablealignleft"> Parametri comandi separati da ”;” </text:p>
          </table:table-cell>
          <table:table-cell office:value-type="string" table:style-name="tablecell">
            <text:p text:style-name="tablealignleft"> Questi parametri variano a seconda del dispositivo da testare e delle librerie utilizzate </text:p>
          </table:table-cell>
        </table:table-row>
        <table:table-row>
          <table:table-cell office:value-type="string" table:style-name="tablecell">
            <text:p text:style-name="tablealignleft"> Valori accettati </text:p>
          </table:table-cell>
          <table:table-cell office:value-type="string" table:style-name="tablecell">
            <text:p text:style-name="tablealignleft"> Valore ritornato dall'esecuzione del comando. In caso di stringa per prendere il primo o i primi caratteri inserire il carattere * </text:p>
          </table:table-cell>
        </table:table-row>
        <table:table-row>
          <table:table-cell office:value-type="string" table:style-name="tablecell">
            <text:p text:style-name="tablealignleft"> Range +/- </text:p>
          </table:table-cell>
          <table:table-cell office:value-type="string" table:style-name="tablecell">
            <text:p text:style-name="tablealignleft"> In caso il valore ritornato sia numerico, è possibile specifcare il range minimo e massimo per il test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o l'esecuzione della sequenza si interrompe con esito negativo in caso che il valore letto non sia compreso tra Valore minimo e Valore massimo </text:p>
          </table:table-cell>
        </table:table-row>
        <table:table-row>
          <table:table-cell office:value-type="string" table:style-name="tablecell">
            <text:p text:style-name="tablealignleft"> OK Salta a </text:p>
          </table:table-cell>
          <table:table-cell office:value-type="string" table:style-name="tablecell">
            <text:p text:style-name="tablealignleft"> Se impostato, quando il valore letto corrisponde a <text:span text:style-name="Strong_20_Emphasis">Valore accettato</text:span> la sequenza continua al comando identificato con la <text:span text:style-name="Strong_20_Emphasis">Label</text:span> saltando una serie di istruzioni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te la logica del controllo del valore restituito. Il comando avrà un risultato positivo in caso non sia compreso nel range o non coincida con il valore specificato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gio di avviso per l'operatore in caso di NOT OK </text:p>
          </table:table-cell>
        </table:table-row>
      </table:table>
      <text:p text:style-name="Horizontal_20_Line"/>
      <text:p text:style-name="Text_20_body">
<text:span text:style-name="Strong_20_Emphasis">Math variables subtract / Sottrazione matematica di due variabili </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Variabile</text:span> </text:p>
          </table:table-cell>
          <table:table-cell office:value-type="string" table:style-name="tablecell">
            <text:p text:style-name="tablealignleft"> Destinazione dei dati ritornati dall'esecuzione del comando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testare </text:p>
          </table:table-cell>
        </table:table-row>
        <table:table-row>
          <table:table-cell office:value-type="string" table:style-name="tablecell">
            <text:p text:style-name="tablealignleft"> Variabile da testare </text:p>
          </table:table-cell>
          <table:table-cell office:value-type="string" table:style-name="tablecell">
            <text:p text:style-name="tablealignleft"> Selezionare la variabile che si vuol sottrarre alla prima variabile </text:p>
          </table:table-cell>
        </table:table-row>
        <table:table-row>
          <table:table-cell office:value-type="string" table:style-name="tablecell">
            <text:p text:style-name="tablealignleft"> Valore minimo </text:p>
          </table:table-cell>
          <table:table-cell office:value-type="string" table:style-name="tablecell">
            <text:p text:style-name="tablealignleft"> Impostare il valore minimo accettabile </text:p>
          </table:table-cell>
        </table:table-row>
        <table:table-row>
          <table:table-cell office:value-type="string" table:style-name="tablecell">
            <text:p text:style-name="tablealignleft"> Valore massimo </text:p>
          </table:table-cell>
          <table:table-cell office:value-type="string" table:style-name="tablecell">
            <text:p text:style-name="tablealignleft"> Impostare il valore massimo accettabile </text:p>
          </table:table-cell>
        </table:table-row>
        <table:table-row>
          <table:table-cell office:value-type="string" table:style-name="tablecell">
            <text:p text:style-name="tablealignleft"> NOT OK Break </text:p>
          </table:table-cell>
          <table:table-cell office:value-type="string" table:style-name="tablecell">
            <text:p text:style-name="tablealignleft"> Se selezionato l'esecuzione della sequenza si interrompe con esito negativo in caso che il valore sottratto non sia compreso tra Valore minimo e Valore massimo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te la logica del controllo del valore restituito. Il comando avrà un risultato positivo in caso non sia compreso nel range o non coincida con il valore specificato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gio di avviso per l'operatore in caso di NOT OK </text:p>
          </table:table-cell>
        </table:table-row>
      </table:table>
      <text:h text:style-name="Heading_20_2" text:outline-level="2"><text:bookmark-start text:name="strumenti_dell_operatore"/>Strumenti dell'operatore<text:bookmark-end text:name="strumenti_dell_operatore"/></text:h>
      <text:p text:style-name="Text_20_body">Per accedere agli strumenti dell'operatore cliccare sul tasto <text:span text:style-name="Strong_20_Emphasis">Strumenti operatore</text:span> <draw:frame draw:style-name="media" draw:name="" text:anchor-type="as-char" draw:z-index="0" svg:width="0.84666666666667cm" svg:height="0.84666666666667cm"><draw:image xlink:href="Pictures/f9ce89cb1c902462762d06fe1b9f56d0.png" xlink:type="simple" xlink:show="embed" xlink:actuate="onLoad"/></draw:frame> e dal menu a tendina selezionare l'operazione che si desidera eseguire.
Le opzioni sono le seguenti :</text:p>
      <text:list text:style-name="List_20_1">
        <text:list-item>
          <text:p text:style-name="Text_20_body"> <text:span text:style-name="Strong_20_Emphasis">Cambia password</text:span></text:p>
        </text:list-item>
        <text:list-item>
          <text:p text:style-name="Text_20_body"> <text:span text:style-name="Strong_20_Emphasis">Esegui un test diagnostico</text:span></text:p>
        </text:list-item>
        <text:list-item>
          <text:p text:style-name="Text_20_body"> <text:span text:style-name="Strong_20_Emphasis">Esegui una sequenza di test </text:span></text:p>
        </text:list-item>
        <text:list-item>
          <text:p text:style-name="Text_20_body"> <text:span text:style-name="Strong_20_Emphasis">Apri finestra backup</text:span></text:p>
        </text:list-item>
        <text:list-item>
          <text:p text:style-name="Text_20_body"> <text:span text:style-name="Strong_20_Emphasis">Stampa etichetta di test</text:span></text:p>
        </text:list-item>
        <text:list-item>
          <text:p text:style-name="Text_20_body"> <text:span text:style-name="Strong_20_Emphasis">Update software</text:span></text:p>
        </text:list-item>
        <text:list-item>
          <text:p text:style-name="Text_20_body"> <text:span text:style-name="Strong_20_Emphasis">Info parametri test</text:span></text:p>
        </text:list-item>
      </text:list>
      <text:h text:style-name="Heading_20_4" text:outline-level="4"><text:bookmark-start text:name="cambia_password"/>Cambia password<text:bookmark-end text:name="cambia_password"/></text:h>
      <text:p text:style-name="Text_20_body">Eseguito il login, si può cambiare la password selezionando l'opzione da <text:span text:style-name="Strong_20_Emphasis">Strumenti operatore</text:span> —&gt; <text:span text:style-name="Strong_20_Emphasis">Cambia password</text:span> e si accede alla schermata :</text:p>
      <text:p text:style-name="Text_20_body"><draw:frame draw:style-name="mediacenter" draw:name="" text:anchor-type="paragraph" draw:z-index="0" svg:width="10.583333333333cm" svg:height="8.9164583333333cm"><draw:image xlink:href="Pictures/fdb34cf84d87310a393a6455fa69f7e8.png" xlink:type="simple" xlink:show="embed" xlink:actuate="onLoad"/></draw:frame></text:p>
      <text:p text:style-name="Text_20_body">Inserire la nuova password nel campo <text:span text:style-name="Strong_20_Emphasis">Nuova password</text:span> e ripeterla nel campo <text:span text:style-name="Strong_20_Emphasis">Ripeti password</text:span>. Cliccare <text:span text:style-name="Strong_20_Emphasis">OK</text:span> per confermare la modifica o <text:span text:style-name="Strong_20_Emphasis">Annulla</text:span> per uscire dalla schermata.</text:p>
      <text:h text:style-name="Heading_20_4" text:outline-level="4"><text:bookmark-start text:name="esegui_un_test_diagnostico"/>Esegui un test diagnostico<text:bookmark-end text:name="esegui_un_test_diagnostico"/></text:h>
      <text:p text:style-name="Text_20_body">Il test diagnostico viene eseguito ogni giorno automaticamente altrimenti non è possibile eseguire collaudi dei componenti. L'operatore ha la possibilità in ogni caso di eseguire un test diagnostico qualora lo ritenesse necessario per verificare il corretto funzionamento dell'attrezzatura.</text:p>
      <text:p text:style-name="Text_20_body">Selezionare <text:span text:style-name="Strong_20_Emphasis">Strumenti operatore</text:span> —&gt; <text:span text:style-name="Strong_20_Emphasis">Esegui test diagnostico</text:span>  e partirà il test diagnostico impostato per la postazione.</text:p>
      <text:h text:style-name="Heading_20_4" text:outline-level="4"><text:bookmark-start text:name="esegui_una_sequenza_di_test"/>Esegui una sequenza di test<text:bookmark-end text:name="esegui_una_sequenza_di_test"/></text:h>
      <text:p text:style-name="Text_20_body">L'operatore può eseguire una sequenza di test tra quelle create selezionando <text:span text:style-name="Strong_20_Emphasis">Strumenti operatore</text:span> —&gt; <text:span text:style-name="Strong_20_Emphasis">Esegui sequenza di prova</text:span>, esegue tutti i comandi presenti nella sequenza senza salvare nulla essendo una prova per verificare che la sequenza sia corretta.</text:p>
      <text:h text:style-name="Heading_20_4" text:outline-level="4"><text:bookmark-start text:name="stampa_etichetta_di_test"/>Stampa etichetta di test<text:bookmark-end text:name="stampa_etichetta_di_test"/></text:h>
      <text:p text:style-name="Text_20_body">Stampa un etichetta di prova , dove appariranno i parametri del test che si sono inseriti nel layout. Esempio : #TEST.resultstring  #TEST.ID #SHIFTPARTS.Supplier etc..</text:p>
      <text:h text:style-name="Heading_20_4" text:outline-level="4"><text:bookmark-start text:name="update_software"/>Update software<text:bookmark-end text:name="update_software"/></text:h>
      <text:p text:style-name="Text_20_body">Permette di selezionare la cartella con il software aggiornato e lo installerà automaticamente.
</text:p>
      <text:h text:style-name="Heading_20_4" text:outline-level="4"><text:bookmark-start text:name="info_parametri_test"/>Info parametri test<text:bookmark-end text:name="info_parametri_test"/></text:h>
      <text:p text:style-name="Text_20_body">Apre la lista dei parametri del test che si possono esportare o inserire nella label dell'etichetta per la stampa. Se nelle note è scritto <text:span text:style-name="Strong_20_Emphasis">solo per report</text:span> significa che nell'etichetta quel campo non verrà sostituito con i dati richiesti ma rimarrà scritto il codice dopo il simbolo ”#”. </text:p>
      <text:h text:style-name="Heading_20_4" text:outline-level="4"><text:bookmark-start text:name="apri_finestra_backup"/>Apri finestra backup<text:bookmark-end text:name="apri_finestra_backup"/></text:h>
      <text:p text:style-name="Text_20_body">Per poter eseguire il backup è necessario selezionare <text:span text:style-name="Strong_20_Emphasis">Strumenti operatore</text:span> —&gt; <text:span text:style-name="Strong_20_Emphasis">Apri finestra backup</text:span> e cliccare sul tasto <text:span text:style-name="Strong_20_Emphasis">Esegui</text:span>  come mostra l'immagine successiva.</text:p>
      <text:p text:style-name="Text_20_body"><draw:frame draw:style-name="mediacenter" draw:name="" text:anchor-type="paragraph" draw:z-index="0" svg:width="10.583333333333cm" svg:height="10.583333333333cm"><draw:image xlink:href="Pictures/b7403d1a7868133b01ac3e67341a1914.png" xlink:type="simple" xlink:show="embed" xlink:actuate="onLoad"/></draw:frame></text:p>
      <text:p text:style-name="Text_20_body">Una volta lanciato il backup del database vedremo a video se è andato a buon fine oppure se c'è stato un errore, in quel caso alla fine dei messaggi nel pannello centrale apparirà <text:span text:style-name="Strong_20_Emphasis">Completato</text:span> o <text:span text:style-name="Strong_20_Emphasis">Non eseguito</text:span>.
</text:p>
      <text:h text:style-name="Heading_20_2" text:outline-level="2"><text:bookmark-start text:name="archivio"/>Archivio<text:bookmark-end text:name="archivio"/></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Archivio</text:span> o premere il tasto <draw:frame draw:style-name="media" draw:name="" text:anchor-type="as-char" draw:z-index="0" svg:width="0.84666666666667cm" svg:height="0.84666666666667cm"><draw:image xlink:href="Pictures/f35e071ff3d134872d98bc428a8af6f9.png" xlink:type="simple" xlink:show="embed" xlink:actuate="onLoad"/></draw:frame> per accedere alla seguente finestra:</text:p>
        </text:list-item>
      </text:list>
      <text:p text:style-name="Text_20_body">
<draw:frame draw:style-name="mediacenter" draw:name="" text:anchor-type="paragraph" draw:z-index="0" svg:width="10.583333333333cm" svg:height="5.7414583333333cm"><draw:image xlink:href="Pictures/bea75d83f71dee6445c2c4bfa25d7169.pn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esportare e premere il tasto <text:span text:style-name="Strong_20_Emphasis">Esporta risultati</text:span> dopo aver compilato il form excel per l'esportazione.</text:p>
        </text:list-item>
      </text:list>
      <text:p text:style-name="Text_20_body">
I collaudi possono anche essere ricercati in base alle seguenti informazioni :</text:p>
      <text:list text:style-name="List_20_1">
        <text:list-item>
          <text:p text:style-name="Text_20_body"> Data (da/a)</text:p>
        </text:list-item>
        <text:list-item>
          <text:p text:style-name="Text_20_body"> Modello</text:p>
        </text:list-item>
        <text:list-item>
          <text:p text:style-name="Text_20_body"> Seriale</text:p>
        </text:list-item>
      </text:list>
      <text:p text:style-name="Text_20_body">
Nel campo data è possibile specificare il periodo di inizio e fine ricerca, nei restanti campi basta inserire i caratteri da ricercare.</text:p>
      <text:h text:style-name="Heading_20_5" text:outline-level="5"><text:bookmark-start text:name="difetti"/>Difetti<text:bookmark-end text:name="difetti"/></text:h>
      <text:p text:style-name="Text_20_body">
Cliccando su <text:span text:style-name="Strong_20_Emphasis">difetti</text:span> si accederà alla schermata delle parti risultanti difettose durante i vari collaudi.</text:p>
      <text:p text:style-name="Text_20_body"><draw:frame draw:style-name="mediacenter" draw:name="" text:anchor-type="paragraph" draw:z-index="0" svg:width="10.583333333333cm" svg:height="5.6885416666667cm"><draw:image xlink:href="Pictures/e0c57caefd065876332ab2f49da9fc37.png" xlink:type="simple" xlink:show="embed" xlink:actuate="onLoad"/></draw:frame></text:p>
      <text:h text:style-name="Heading_20_5" text:outline-level="5"><text:bookmark-start text:name="esportazione"/>Esportazione<text:bookmark-end text:name="esportazione"/></text:h>
      <text:p text:style-name="Text_20_body">Per esportare i test è necessario creare un file Excel e riempire la prima riga del foglio Excel con i nomi per le colonne dei dati che si vogliono visualizzare e la riga sottostante con i codici <text:span text:style-name="Strong_20_Emphasis">#.</text:span> . Le informazioni da poter esportare le si possono trovare facilmente cliccando su <text:span text:style-name="Strong_20_Emphasis">Info campi report</text:span> e si aprirà l'elenco delle informazioni dei test :</text:p>
      <text:p text:style-name="Text_20_body"><draw:frame draw:style-name="mediacenter" draw:name="" text:anchor-type="paragraph" draw:z-index="0" svg:width="10.583333333333cm" svg:height="17.039166666667cm"><draw:image xlink:href="Pictures/617d812319ae40a71654f4bfeb80acb4.png" xlink:type="simple" xlink:show="embed" xlink:actuate="onLoad"/></draw:frame></text:p>
      <text:p text:style-name="Text_20_body">Se presente la descrizione del campo <text:span text:style-name="Strong_20_Emphasis">solo report</text:span> significa che la si può utilizzare solamente per i report.</text:p>
      <text:p text:style-name="Text_20_body">Verificati i dati che si desiderano esportare aprire il file excel ed inserire il <text:span text:style-name="Strong_20_Emphasis">Field name</text:span> nella cella di excel. La prima riga si consiglia di utilizzarla per nominare la colonna con una descrizione dell'informazione visualizzata. Di seguito un esempio di come andrebbe creato il file :</text:p>
      <text:p text:style-name="Text_20_body"><draw:frame draw:style-name="mediacenter" draw:name="" text:anchor-type="paragraph" draw:z-index="0" svg:width="17.197916666667cm" style:rel-width="100%" svg:height="3.7041666666667cm" style:rel-height="scale"><draw:image xlink:href="Pictures/82e600c4dd2e72bb7fbf18d0e49dac7e.png" xlink:type="simple" xlink:show="embed" xlink:actuate="onLoad"/></draw:frame></text:p>
      <text:h text:style-name="Heading_20_2" text:outline-level="2"><text:bookmark-start text:name="note"/>Note<text:bookmark-end text:name="note"/></text:h>
      <text:p text:style-name="Text_20_body">
Questo strumento visualizza una finestra con l'elenco delle note inserite. Nel processo è possibile aggiungere un comando che visualizza le note di tipo “ProcessInfo” tra le quali l'operatore deve selezionarne una per proseguire con il collaudo. Quelle di tipo “ResultInfo” sono invece visualizzate a fine collaudo in caso di esito negativo per la selezione di un eventuale difetto riscontrato.</text:p>
      <text:p text:style-name="Text_20_body"><draw:frame draw:style-name="mediacenter" draw:name="" text:anchor-type="paragraph" draw:z-index="0" svg:width="10.583333333333cm" svg:height="10.16cm"><draw:image xlink:href="Pictures/7bbaa647ddba9be750e85d85e3a3db22.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no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nota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nota selezionata </text:p>
          </table:table-cell>
        </table:table-row>
      </table:table>
      <text:h text:style-name="Heading_20_4" text:outline-level="4"><text:bookmark-start text:name="crea_nota"/>Crea nota<text:bookmark-end text:name="crea_nota"/></text:h>
      <text:p text:style-name="Text_20_body">Per creare una nuova nota cliccare sul tasto <draw:frame draw:style-name="media" draw:name="" text:anchor-type="as-char" draw:z-index="0" svg:width="0.84666666666667cm" svg:height="0.84666666666667cm"><draw:image xlink:href="Pictures/b1a9b69bd06498e277bf6a2368a52241.png" xlink:type="simple" xlink:show="embed" xlink:actuate="onLoad"/></draw:frame> e si aprirà la seguente schermata : </text:p>
      <text:p text:style-name="Text_20_body"><draw:frame draw:style-name="mediacenter" draw:name="" text:anchor-type="paragraph" draw:z-index="0" svg:width="10.583333333333cm" svg:height="4.5508333333333cm"><draw:image xlink:href="Pictures/70c94f9cf9aefc58428bb1029baef101.png" xlink:type="simple" xlink:show="embed" xlink:actuate="onLoad"/></draw:frame></text:p>
      <text:p text:style-name="Text_20_body">Compilare il form con le informazioni richieste :
</text:p>
      <text:list text:style-name="List_20_1">
        <text:list-item>
          <text:p text:style-name="Text_20_body"> <text:span text:style-name="Strong_20_Emphasis">Codice</text:span> : Inserire il codice per la nota, una volta inserito non lo si può modificare</text:p>
        </text:list-item>
        <text:list-item>
          <text:p text:style-name="Text_20_body"> <text:span text:style-name="Strong_20_Emphasis">Descrizione</text:span> : Inserire la descrizione della nota</text:p>
        </text:list-item>
        <text:list-item>
          <text:p text:style-name="Text_20_body"> <text:span text:style-name="Strong_20_Emphasis">Tipo</text:span> : Selezionare che tipo di nota sia, se ResultInfo o ProcessInf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Non si possono inserire due note con lo stesso codice </text:p>
          </table:table-cell>
        </table:table-row>
      </table:table>
      <text:h text:style-name="Heading_20_4" text:outline-level="4"><text:bookmark-start text:name="modifica_nota"/>Modifica nota<text:bookmark-end text:name="modifica_nota"/></text:h>
      <text:p text:style-name="Text_20_body">Per modificare una nota è necessario selezionarla e cliccare <draw:frame draw:style-name="media" draw:name="" text:anchor-type="as-char" draw:z-index="0" svg:width="0.84666666666667cm" svg:height="0.84666666666667cm"><draw:image xlink:href="Pictures/6d370633a3e0b50bac2908a9fcaf5001.png" xlink:type="simple" xlink:show="embed" xlink:actuate="onLoad"/></draw:frame>, si aprirà la stessa schermata di quando la si crea nuova, solo con i campi già compilati della nota aperta. Modificare i campi che si desidera e cliccare <text:span text:style-name="Strong_20_Emphasis">OK</text:span> per il salvataggi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campo codice non può essere modificato se lo si vuole modificare bisogna eliminare la nota e reinserirla </text:p>
          </table:table-cell>
        </table:table-row>
      </table:table>
      <text:h text:style-name="Heading_20_4" text:outline-level="4"><text:bookmark-start text:name="copia_nota"/>Copia nota<text:bookmark-end text:name="copia_nota"/></text:h>
      <text:p text:style-name="Text_20_body">Per copiare una nota è necessario selezionarla e cliccare <draw:frame draw:style-name="media" draw:name="" text:anchor-type="as-char" draw:z-index="0" svg:width="0.84666666666667cm" svg:height="0.84666666666667cm"><draw:image xlink:href="Pictures/d1297d5a4d6b813cbb457bb45214eab5.png" xlink:type="simple" xlink:show="embed" xlink:actuate="onLoad"/></draw:frame>, si aprirà la stessa schermata di quando la si crea nuova, solo con i campi <text:span text:style-name="Strong_20_Emphasis">descrizione</text:span> e <text:span text:style-name="Strong_20_Emphasis">tipo</text:span> già impostati . Non resta che inserire il codice richiesto e cliccare <text:span text:style-name="Strong_20_Emphasis">OK</text:span> per il salvataggio.
</text:p>
      <text:h text:style-name="Heading_20_4" text:outline-level="4"><text:bookmark-start text:name="elimina_nota"/>Elimina nota<text:bookmark-end text:name="elimina_nota"/></text:h>
      <text:p text:style-name="Text_20_body">Per eliminare una nota è necessario selezionarla e cliccare <draw:frame draw:style-name="media" draw:name="" text:anchor-type="as-char" draw:z-index="0" svg:width="0.84666666666667cm" svg:height="0.84666666666667cm"><draw:image xlink:href="Pictures/cf446770cc11f297a2c1b18f6b606e3f.png" xlink:type="simple" xlink:show="embed" xlink:actuate="onLoad"/></draw:frame> e confermare cliccando <text:span text:style-name="Strong_20_Emphasis">OK</text:span> sul messaggio che apparirà subito dopo.</text:p>
      <text:h text:style-name="Heading_20_2" text:outline-level="2"><text:bookmark-start text:name="postazioni"/>Postazioni<text:bookmark-end text:name="postazioni"/></text:h>
      <text:p text:style-name="Text_20_body">Per creare una postazione è necessario cliccare su <draw:frame draw:style-name="media" draw:name="" text:anchor-type="as-char" draw:z-index="0" svg:width="0.84666666666667cm" svg:height="0.84666666666667cm"><draw:image xlink:href="Pictures/048e7ac68d0c69d00dd3c4b75a20a178.png" xlink:type="simple" xlink:show="embed" xlink:actuate="onLoad"/></draw:frame> <text:span text:style-name="Strong_20_Emphasis">Avanzate</text:span> –&gt; <text:span text:style-name="Strong_20_Emphasis">Configurazione postazione</text:span> per accedere alla seguente schermata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985cm"><draw:image xlink:href="Pictures/1df89633e02c455a75677741c6d2a3db.png" xlink:type="simple" xlink:show="embed" xlink:actuate="onLoad"/></draw:frame> </text:p></draw:text-box></draw:frame></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a nuova post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la postazione selezion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la postazione selezionata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la l'eliminazione della postazione </text:p>
          </table:table-cell>
        </table:table-row>
      </table:table>
      <text:h text:style-name="Heading_20_5" text:outline-level="5"><text:bookmark-start text:name="crea_postazione"/>Crea postazione<text:bookmark-end text:name="crea_postazione"/></text:h>
      <text:p text:style-name="Text_20_body">Per creare una nuova postazione cliccare sul tasto <text:span text:style-name="Strong_20_Emphasis">nuovo</text:span> <draw:frame draw:style-name="media" draw:name="" text:anchor-type="as-char" draw:z-index="0" svg:width="0.84666666666667cm" svg:height="0.84666666666667cm"><draw:image xlink:href="Pictures/b1a9b69bd06498e277bf6a2368a52241.png" xlink:type="simple" xlink:show="embed" xlink:actuate="onLoad"/></draw:frame> ed immettere i dati richiesti nella seguente schermata :</text:p>
      <text:p text:style-name="Text_20_body"><draw:frame draw:style-name="mediacenter" draw:name="" text:anchor-type="paragraph" draw:z-index="0" svg:width="10.583333333333cm" svg:height="4.9741666666667cm"><draw:image xlink:href="Pictures/5fb63466959be86605c8ec7232f65792.png" xlink:type="simple" xlink:show="embed" xlink:actuate="onLoad"/></draw:frame></text:p>
      <text:p text:style-name="Text_20_body">Inserire le informazioni richieste :</text:p>
      <text:list text:style-name="List_20_1">
        <text:list-item>
          <text:p text:style-name="Text_20_body"> <text:span text:style-name="Strong_20_Emphasis">Posizione</text:span>: Scrivere la posizione della stazione o una descrizione per riconoscerla</text:p>
        </text:list-item>
        <text:list-item>
          <text:p text:style-name="Text_20_body"> <text:span text:style-name="Strong_20_Emphasis">Sequenza test diagnostico</text:span>: Selezionare dal menu a tendina la sequenza del test diagnostico </text:p>
        </text:list-item>
        <text:list-item>
          <text:p text:style-name="Text_20_body"> <text:span text:style-name="Strong_20_Emphasis">Bottone OK</text:span>: Selezionare il canale che si vuole utilizzare per il bottone OK</text:p>
        </text:list-item>
        <text:list-item>
          <text:p text:style-name="Text_20_body"> <text:span text:style-name="Strong_20_Emphasis">Bottone Cancella</text:span>: Selezionare il canale che si vuole utilizzare per il bottone Annulla</text:p>
        </text:list-item>
      </text:list>
      <text:p text:style-name="Text_20_body">
Infine premere <text:span text:style-name="Strong_20_Emphasis">OK</text:span> per aggiungere la st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E' obbligatorio compilare  i campi <text:span text:style-name="Strong_20_Emphasis"> Posizione</text:span>, <text:span text:style-name="Strong_20_Emphasis">Bottone OK</text:span> e <text:span text:style-name="Strong_20_Emphasis">Bottone Cancella</text:span> per poter aggiungere una postazione. 
<text:span text:style-name="Strong_20_Emphasis">Bottone OK</text:span> e <text:span text:style-name="Strong_20_Emphasis">Bottone cancella</text:span> non possono essere uguali</text:p>
          </table:table-cell>
        </table:table-row>
      </table:table>
      <text:h text:style-name="Heading_20_5" text:outline-level="5"><text:bookmark-start text:name="modifica_postazione"/>Modifica postazione<text:bookmark-end text:name="modifica_postazione"/></text:h>
      <text:p text:style-name="Text_20_body">Per modificare una postazione creata in precedenza, selezionarla e cliccare sul tasto <text:span text:style-name="Strong_20_Emphasis">modifica</text:span> <draw:frame draw:style-name="media" draw:name="" text:anchor-type="as-char" draw:z-index="0" svg:width="0.84666666666667cm" svg:height="0.84666666666667cm"><draw:image xlink:href="Pictures/6d370633a3e0b50bac2908a9fcaf5001.png" xlink:type="simple" xlink:show="embed" xlink:actuate="onLoad"/></draw:frame> e nel pannello che si aprirà, uguale a quello della creazione della postazione, modificare i campi che si vuole e confermare la modifica premendo <text:span text:style-name="Strong_20_Emphasis">OK</text:span>.
</text:p>
      <text:h text:style-name="Heading_20_5" text:outline-level="5"><text:bookmark-start text:name="copia_postazione"/>Copia postazione<text:bookmark-end text:name="copia_postazione"/></text:h>
      <text:p text:style-name="Text_20_body">Per copiare una postazione è necessario selezionarla e cliccare sul tasto <text:span text:style-name="Strong_20_Emphasis">copia</text:span> <draw:frame draw:style-name="media" draw:name="" text:anchor-type="as-char" draw:z-index="0" svg:width="0.84666666666667cm" svg:height="0.84666666666667cm"><draw:image xlink:href="Pictures/d1297d5a4d6b813cbb457bb45214eab5.png" xlink:type="simple" xlink:show="embed" xlink:actuate="onLoad"/></draw:frame>. Se lo si desidera prima di confermare l'operazione premendo il tasto <text:span text:style-name="Strong_20_Emphasis">OK</text:span> si possono apportare delle modifiche ai campi della postazione.
</text:p>
      <text:h text:style-name="Heading_20_5" text:outline-level="5"><text:bookmark-start text:name="elimina_postazione"/>Elimina postazione<text:bookmark-end text:name="elimina_postazione"/></text:h>
      <text:p text:style-name="Text_20_body">Per eliminare una postazione è necessario selezionarla e cliccare sul tasto <text:span text:style-name="Strong_20_Emphasis">elimina</text:span> <draw:frame draw:style-name="media" draw:name="" text:anchor-type="as-char" draw:z-index="0" svg:width="0.84666666666667cm" svg:height="0.84666666666667cm"><draw:image xlink:href="Pictures/cf446770cc11f297a2c1b18f6b606e3f.png" xlink:type="simple" xlink:show="embed" xlink:actuate="onLoad"/></draw:frame> e confermare premendo <text:span text:style-name="Strong_20_Emphasis">OK</text:span> nella schermata successiva. Non è una vera e propria eliminazione, ma uno stato, in cui la postazione non potrà più essere utilizzata finché è nello stato di eliminazione.
</text:p>
      <text:h text:style-name="Heading_20_5" text:outline-level="5"><text:bookmark-start text:name="annulla_eliminazione1"/>Annulla eliminazione<text:bookmark-end text:name="annulla_eliminazione1"/></text:h>
      <text:p text:style-name="Text_20_body">Per annullare lo stato di eliminazione di una stazione è necessario selezionare la suddetta e premere il tasto <draw:frame draw:style-name="media" draw:name="" text:anchor-type="as-char" draw:z-index="0" svg:width="0.84666666666667cm" svg:height="0.84666666666667cm"><draw:image xlink:href="Pictures/1878e5c9929c9c5c9648f8ed8d249f47.png" xlink:type="simple" xlink:show="embed" xlink:actuate="onLoad"/></draw:frame> e confermare l'operazione premendo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a postazione </text:p>
          </table:table-cell>
        </table:table-row>
      </table:table>
      <text:h text:style-name="Heading_20_2" text:outline-level="2"><text:bookmark-start text:name="canali"/>Canali<text:bookmark-end text:name="canali"/></text:h>
      <text:p text:style-name="Text_20_body">
Prima di procedere con l'avvio del collaudo è necessario definire i canali che si vogliono utilizzare. 
Per poterli definire bisognerà cliccare <draw:frame draw:style-name="media" draw:name="" text:anchor-type="as-char" draw:z-index="0" svg:width="0.84666666666667cm" svg:height="0.84666666666667cm"><draw:image xlink:href="Pictures/048e7ac68d0c69d00dd3c4b75a20a178.png" xlink:type="simple" xlink:show="embed" xlink:actuate="onLoad"/></draw:frame> e selezionare dal menu a tendina <text:span text:style-name="Strong_20_Emphasis">Avanzate</text:span> –&gt; <text:span text:style-name="Strong_20_Emphasis">Configurazioni canali</text:span> per accedere alla seguente schermata : </text:p>
      <text:p text:style-name="Text_20_body"><draw:frame draw:style-name="mediacenter" draw:name="" text:anchor-type="paragraph" draw:z-index="0" svg:width="10.583333333333cm" svg:height="6.8791666666667cm"><draw:image xlink:href="Pictures/7cc2b7389ba6179af2827e589ede4223.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Crea un nuovo can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a canale selezion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Elimina canale selezionato </text:p>
          </table:table-cell>
        </table:table-row>
      </table:table>
      <text:h text:style-name="Heading_20_5" text:outline-level="5"><text:bookmark-start text:name="crea_nuovo_canale"/>Crea nuovo canale<text:bookmark-end text:name="crea_nuovo_canale"/></text:h>
      <text:p text:style-name="Text_20_body">Per la creazione del canale sarà necessario specificare le seguenti informazioni </text:p>
      <text:p text:style-name="Text_20_body"><draw:frame draw:style-name="mediacenter" draw:name="" text:anchor-type="paragraph" draw:z-index="0" svg:width="7.9375cm" svg:height="4.6566666666667cm"><draw:image xlink:href="Pictures/ad10cd27be002a5a506a8e086e704bf4.png" xlink:type="simple" xlink:show="embed" xlink:actuate="onLoad"/></draw:frame>
</text:p>
      <text:list text:style-name="List_20_1">
        <text:list-item>
          <text:p text:style-name="Text_20_body"> <text:span text:style-name="Strong_20_Emphasis">Tipo</text:span> : selezionare dal menu a tendina il tipo di canale che si sta configurando, DO, DI, AO, AI, DEVOUT, DEVIN, CUSTOM, ND</text:p>
        </text:list-item>
        <text:list-item>
          <text:p text:style-name="Text_20_body"> <text:span text:style-name="Strong_20_Emphasis">Codice</text:span> : scrivere il codice del canale, non ce ne possono essere due uguali</text:p>
        </text:list-item>
        <text:list-item>
          <text:p text:style-name="Text_20_body"> <text:span text:style-name="Strong_20_Emphasis">Descrizione</text:span> : inserire una descrizione del canale se necessaria</text:p>
        </text:list-item>
        <text:list-item>
          <text:p text:style-name="Text_20_body"> <text:span text:style-name="Strong_20_Emphasis">Unita di misura</text:span> : inserire l'unita di misura se necessaria</text:p>
        </text:list-item>
      </text:list>
      <text:h text:style-name="Heading_20_5" text:outline-level="5"><text:bookmark-start text:name="modifica_canale"/>Modifica canale<text:bookmark-end text:name="modifica_canale"/></text:h>
      <text:p text:style-name="Text_20_body">Per la modifica del canale sarà necessario selezionare il canale ed in seguito cliccare sul tasto <draw:frame draw:style-name="media" draw:name="" text:anchor-type="as-char" draw:z-index="0" svg:width="0.84666666666667cm" svg:height="0.84666666666667cm"><draw:image xlink:href="Pictures/6d370633a3e0b50bac2908a9fcaf5001.png" xlink:type="simple" xlink:show="embed" xlink:actuate="onLoad"/></draw:frame> . La schermata visualizzata sarà la stessa della creazione con solo i campi già compilati con i dati del canale selezionato, e qui si avrà la possibilità di modificare il canale.</text:p>
      <text:h text:style-name="Heading_20_5" text:outline-level="5"><text:bookmark-start text:name="copia_canale"/>Copia canale<text:bookmark-end text:name="copia_canale"/></text:h>
      <text:p text:style-name="Text_20_body">Per la copia del canale basterà selezionare il canale che si vuole copiare e cliccare sul tasto <draw:frame draw:style-name="media" draw:name="" text:anchor-type="as-char" draw:z-index="0" svg:width="0.84666666666667cm" svg:height="0.84666666666667cm"><draw:image xlink:href="Pictures/d1297d5a4d6b813cbb457bb45214eab5.png" xlink:type="simple" xlink:show="embed" xlink:actuate="onLoad"/></draw:frame> . La schermata visualizzata sarà la stessa della creazione con i campi già compilati escluso <text:span text:style-name="Strong_20_Emphasis">Codice</text:span> non potendo esserci due canali con lo stesso codice</text:p>
      <text:h text:style-name="Heading_20_5" text:outline-level="5"><text:bookmark-start text:name="elimina_canale"/>Elimina canale<text:bookmark-end text:name="elimina_canale"/></text:h>
      <text:p text:style-name="Text_20_body">Per eliminare un canale già impostate sarà necessario selezionarlo e poi cliccare il tasto <draw:frame draw:style-name="media" draw:name="" text:anchor-type="as-char" draw:z-index="0" svg:width="0.84666666666667cm" svg:height="0.84666666666667cm"><draw:image xlink:href="Pictures/cf446770cc11f297a2c1b18f6b606e3f.png" xlink:type="simple" xlink:show="embed" xlink:actuate="onLoad"/></draw:frame> e confermare l'eliminazione dello st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olo con un account Amministratore è possibile utilizzare questa funzione creazione, modifica ed eliminazione di un canale </text:p>
          </table:table-cell>
        </table:table-row>
      </table:table>
      <text:h text:style-name="Heading_20_2" text:outline-level="2"><text:bookmark-start text:name="manager_ricette_camera"/>Manager ricette camera<text:bookmark-end text:name="manager_ricette_camera"/></text:h>
      <text:p text:style-name="Text_20_body">
Per utilizzare i comandi relativi all'analisi di malfunzionamenti tramite telecamera, è necessario definire almeno una ricetta di test. Per ricetta si intende un elenco di aree di interesse nelle quali il software determina se il led è acceso o spento in base alla luminosità della foto acquisita.</text:p>
      <text:p text:style-name="Text_20_body">Cliccare <draw:frame draw:style-name="media" draw:name="" text:anchor-type="as-char" draw:z-index="0" svg:width="0.84666666666667cm" svg:height="0.84666666666667cm"><draw:image xlink:href="Pictures/048e7ac68d0c69d00dd3c4b75a20a178.png" xlink:type="simple" xlink:show="embed" xlink:actuate="onLoad"/></draw:frame> e selezionare dal menu a tendina <text:span text:style-name="Strong_20_Emphasis">Avanzate</text:span> –&gt; <text:span text:style-name="Strong_20_Emphasis">Manager ricette camera</text:span> per accedere alla seguente schermata : </text:p>
      <text:p text:style-name="Text_20_body"><draw:frame draw:style-name="mediacenter" draw:name="" text:anchor-type="paragraph" draw:z-index="0" svg:width="21.166666666667cm" style:rel-width="100%" svg:height="11.456458333333cm" style:rel-height="scale"><draw:image xlink:href="Pictures/0a5b21e836202082e15130651141d9f1.png" xlink:type="simple" xlink:show="embed" xlink:actuate="onLoad"/></draw:frame></text:p>
      <text:p text:style-name="Text_20_body">Nella barra degli strumenti della finestra sono riportati i seguenti tasti: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Acquisisce l'immagine da analizzare direttamente con la telecamera montata nel sistema (vedi no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Carica una immagine del pezzo da una cartella (vedi no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 una nuova ricet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b64032a32966ec4eca02118e04b8d094.png" xlink:type="simple" xlink:show="embed" xlink:actuate="onLoad"/></draw:frame>  </text:p>
          </table:table-cell>
          <table:table-cell office:value-type="string" table:style-name="tablecell">
            <text:p text:style-name="tablealignleft"> Apre una ricetta esistente dalla cartella di processo <text:span text:style-name="Strong_20_Emphasis">camerareceipts</text:spa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la ricetta nella cartella di processo <text:span text:style-name="Strong_20_Emphasis">camerareceipts</text:spa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cbb830287beaf1fe14a0ab82e972f40.png" xlink:type="simple" xlink:show="embed" xlink:actuate="onLoad"/></draw:frame>  </text:p>
          </table:table-cell>
          <table:table-cell office:value-type="string" table:style-name="tablecell">
            <text:p text:style-name="tablealignleft"> Verifica i risultati delle aree inserite nella ricett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acquisire l'immagine del pezzo con la telecamera, il pezzo dovrebbe essere posizionato e la telecamera “abbassata in posizione”.
Avviando una sequenza di test si può premere il tasto Pausa per fermare il processo nel momento in cui il pezzo è alimentato e la telecamera abbassata.</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Mettendo nella sequenza un comando di salvataggio dell'immagine acquisita dopo il comando di verifica della ricetta, l'immagine viene automaticamente salvata 
nella cartella <text:span text:style-name="Strong_20_Emphasis">cameraimages</text:span>. Questo però avviene solamente se la sequenza continua anche con esito negativo oppure se il comando di salvataggio viene impostato come <text:span text:style-name="Strong_20_Emphasis">Execute Always</text:span>. </text:p>
          </table:table-cell>
        </table:table-row>
      </table:table>
      <text:h text:style-name="Heading_20_3" text:outline-level="3"><text:bookmark-start text:name="operazioni_preliminari_per_creazione_modifica_ricetta"/>Operazioni preliminari per creazione/modifica ricetta<text:bookmark-end text:name="operazioni_preliminari_per_creazione_modifica_ricetta"/></text:h>
      <text:p text:style-name="Text_20_body">
Selezionare l'immagine con il tasto <draw:frame draw:style-name="media" draw:name="" text:anchor-type="as-char" draw:z-index="0" svg:width="0.84666666666667cm" svg:height="0.84666666666667cm"><draw:image xlink:href="Pictures/14c682ba29f562d3216ac3a06de2e2c7.png" xlink:type="simple" xlink:show="embed" xlink:actuate="onLoad"/></draw:frame> oppure avviare una sequenza di collaudo ed interrompere la sequenza con il tasto <text:span text:style-name="Strong_20_Emphasis">Pause</text:span> (nella finestra principale dell'applicazione)  <draw:frame draw:style-name="media" draw:name="" text:anchor-type="as-char" draw:z-index="0" svg:width="0.84666666666667cm" svg:height="0.84666666666667cm"><draw:image xlink:href="Pictures/61b75f24ae415c03264351cec9eb0c5c.png" xlink:type="simple" xlink:show="embed" xlink:actuate="onLoad"/></draw:frame>  quindi catturare l'immagine con il tasto <draw:frame draw:style-name="media" draw:name="" text:anchor-type="as-char" draw:z-index="0" svg:width="0.84666666666667cm" svg:height="0.84666666666667cm"><draw:image xlink:href="Pictures/bb4a64457917f82ea5afbd95dbd632ac.png" xlink:type="simple" xlink:show="embed" xlink:actuate="onLoad"/></draw:frame>.</text:p>
      <text:p text:style-name="Text_20_body">Dopo aver caricato l'immagine sorgente, procedere con la creazione di una nuova ricetta oppure caricarne una tra quelle precedentemente salvate come descritto nei paragrafi successivi.</text:p>
      <text:h text:style-name="Heading_20_4" text:outline-level="4"><text:bookmark-start text:name="nuova_ricetta"/>Nuova ricetta<text:bookmark-end text:name="nuova_ricetta"/></text:h>
      <text:p text:style-name="Text_20_body">
Premere il tasto <draw:frame draw:style-name="media" draw:name="" text:anchor-type="as-char" draw:z-index="0" svg:width="0.84666666666667cm" svg:height="0.84666666666667cm"><draw:image xlink:href="Pictures/c1816e8c85eeadd3930380c96985ddad.png" xlink:type="simple" xlink:show="embed" xlink:actuate="onLoad"/></draw:frame> per creare una nuova ricetta.</text:p>
      <text:h text:style-name="Heading_20_4" text:outline-level="4"><text:bookmark-start text:name="modifica_ricetta"/>Modifica ricetta<text:bookmark-end text:name="modifica_ricetta"/></text:h>
      <text:p text:style-name="Text_20_body">
Premere il tasto <draw:frame draw:style-name="media" draw:name="" text:anchor-type="as-char" draw:z-index="0" svg:width="0.84666666666667cm" svg:height="0.84666666666667cm"><draw:image xlink:href="Pictures/14c682ba29f562d3216ac3a06de2e2c7.png" xlink:type="simple" xlink:show="embed" xlink:actuate="onLoad"/></draw:frame> per caricare la ricetta da modificare. Il nome della ricetta caricata viene visualizzato nella barra inferiore della finestra.</text:p>
      <text:h text:style-name="Heading_20_4" text:outline-level="4"><text:bookmark-start text:name="gestione_aree_di_verifica"/>Gestione aree di verifica<text:bookmark-end text:name="gestione_aree_di_verifica"/></text:h>
      <text:p text:style-name="Text_20_body">
Per inserire una nuova area, fare click con il mouse nell'angolo in alto a sinistra del punto di interesse:</text:p>
      <text:p text:style-name="Text_20_body"><draw:frame draw:style-name="mediacenter" draw:name="" text:anchor-type="paragraph" draw:z-index="0" svg:width="17.383125cm" style:rel-width="100%" svg:height="6.746875cm" style:rel-height="scale"><draw:image xlink:href="Pictures/b6ce8fd743579c407bc65231a1103a58.png" xlink:type="simple" xlink:show="embed" xlink:actuate="onLoad"/></draw:frame></text:p>
      <text:p text:style-name="Text_20_body">nel pannello di destra modificare se necessario i vari parametri del punto e confermare l'inserimento con il tasto <draw:frame draw:style-name="media" draw:name="" text:anchor-type="as-char" draw:z-index="0" svg:width="0.84666666666667cm" svg:height="0.84666666666667cm"><draw:image xlink:href="Pictures/c5604c7ebeb7310d0ce520f5633444a7.png" xlink:type="simple" xlink:show="embed" xlink:actuate="onLoad"/></draw:frame>.</text:p>
      <text:p text:style-name="Text_20_body">Per eliminare l'area inserita, dopo averla selezionata:</text:p>
      <text:p text:style-name="Text_20_body"><draw:frame draw:style-name="mediacenter" draw:name="" text:anchor-type="paragraph" draw:z-index="0" svg:width="13.229166666667cm" svg:height="5.6091666666667cm"><draw:image xlink:href="Pictures/d65480d7718ffd854df3e116b6763305.png" xlink:type="simple" xlink:show="embed" xlink:actuate="onLoad"/></draw:frame></text:p>
      <text:p text:style-name="Text_20_body">premere il tasto <draw:frame draw:style-name="media" draw:name="" text:anchor-type="as-char" draw:z-index="0" svg:width="0.84666666666667cm" svg:height="0.84666666666667cm"><draw:image xlink:href="Pictures/f4603d8a1cf5061387a7f0ff3136afa8.png" xlink:type="simple" xlink:show="embed" xlink:actuate="onLoad"/></draw:frame></text:p>
      <text:p text:style-name="Text_20_body">Per ogni area possono essere definite: dimensione, tipo di verifica, soglia, e tag che possono essere modificate dal pannello di destra:</text:p>
      <text:p text:style-name="Text_20_body"><draw:frame draw:style-name="mediacenter" draw:name="" text:anchor-type="paragraph" draw:z-index="0" svg:width="9.286875cm" svg:height="6.2970833333333cm"><draw:image xlink:href="Pictures/c3a11967ab1b55821b8874a26e91154c.png" xlink:type="simple" xlink:show="embed" xlink:actuate="onLoad"/></draw:frame></text:p>
      <text:p text:style-name="Text_20_body"><text:span text:style-name="Strong_20_Emphasis">Dimensione (pixels)</text:span>: indica la dimensione del quadrato;</text:p>
      <text:p text:style-name="Text_20_body"><text:span text:style-name="Strong_20_Emphasis">Check type</text:span>: tipo verifica selezionabile tra Max o Avg. Nel primo caso il software verifica che il punto più luminoso nell'area definita sia maggiore della soglia impostata, nel secondo caso invece verifica che il valore medio dei punti sia superiore alla soglia.</text:p>
      <text:p text:style-name="Text_20_body"><text:span text:style-name="Strong_20_Emphasis">Threshold</text:span>: limite inferiore per esito positivo;</text:p>
      <text:p text:style-name="Text_20_body"><text:span text:style-name="Strong_20_Emphasis">Tag</text:span>: tag assegnato all'elemento (per una più facile analisi dei risultati). Confermare il tag con il tasto <text:span text:style-name="Strong_20_Emphasis">Update</text:span>.;</text:p>
      <text:p text:style-name="Text_20_body">Le aree definite, possono essere spostate con i tasti tasti +/- a destra della dicitura <text:span text:style-name="Strong_20_Emphasis">Move</text:span>.</text:p>
      <text:p text:style-name="Text_20_body">
In qualsiasi momento premendo il tasto <draw:frame draw:style-name="media" draw:name="" text:anchor-type="as-char" draw:z-index="0" svg:width="0.84666666666667cm" svg:height="0.84666666666667cm"><draw:image xlink:href="Pictures/ccbb830287beaf1fe14a0ab82e972f40.png" xlink:type="simple" xlink:show="embed" xlink:actuate="onLoad"/></draw:frame> il software verifica il risultato di tutte le aree inserite segnalandole con <draw:frame draw:style-name="media" draw:name="" text:anchor-type="as-char" draw:z-index="0" svg:width="0.84666666666667cm" svg:height="0.84666666666667cm"><draw:image xlink:href="Pictures/7bdcc043d0e1fda4fd35ec3375adba29.png" xlink:type="simple" xlink:show="embed" xlink:actuate="onLoad"/></draw:frame> in caso di esito positivo o <draw:frame draw:style-name="media" draw:name="" text:anchor-type="as-char" draw:z-index="0" svg:width="0.84666666666667cm" svg:height="0.84666666666667cm"><draw:image xlink:href="Pictures/d23a5d8c8302b58f520192b5c8d77074.png" xlink:type="simple" xlink:show="embed" xlink:actuate="onLoad"/></draw:frame> in caso di esito negativo. I bordi dell'area stessa vengono colorati di verde o rosso in base all'esito.</text:p>
      <text:h text:style-name="Heading_20_4" text:outline-level="4"><text:bookmark-start text:name="salvataggio_ricetta"/>Salvataggio ricetta<text:bookmark-end text:name="salvataggio_ricetta"/></text:h>
      <text:p text:style-name="Text_20_body">
Premere il tasto <draw:frame draw:style-name="media" draw:name="" text:anchor-type="as-char" draw:z-index="0" svg:width="0.84666666666667cm" svg:height="0.84666666666667cm"><draw:image xlink:href="Pictures/fd087cd4b701d7154ca88f17f3786cd9.png" xlink:type="simple" xlink:show="embed" xlink:actuate="onLoad"/></draw:frame> per salvare la ricetta modifica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