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f3468faa390403937614d81d2c6477f3.png"/>
  <manifest:file-entry manifest:media-type="image/png" manifest:full-path="Pictures/98ba1aad8a2e072cb0ad968c521ee6de.png"/>
  <manifest:file-entry manifest:media-type="image/png" manifest:full-path="Pictures/e4b59427d51cdfb161c589cee261c1ad.png"/>
  <manifest:file-entry manifest:media-type="image/png" manifest:full-path="Pictures/593afd808ed7b23552fb320748c00ff9.png"/>
  <manifest:file-entry manifest:media-type="image/png" manifest:full-path="Pictures/4575b376511aa6da5a90fcad2c3ab7a4.png"/>
  <manifest:file-entry manifest:media-type="image/png" manifest:full-path="Pictures/216d7ea5ae67e72da51248e9cb317d70.png"/>
  <manifest:file-entry manifest:media-type="image/png" manifest:full-path="Pictures/d53401ef5eefd824182b7e8ce8189761.png"/>
  <manifest:file-entry manifest:media-type="image/png" manifest:full-path="Pictures/0846a5576b89843cbe7af46f5deb04f7.png"/>
  <manifest:file-entry manifest:media-type="image/png" manifest:full-path="Pictures/814082e01553ac9ead45ebe520401909.png"/>
  <manifest:file-entry manifest:media-type="image/png" manifest:full-path="Pictures/f35e071ff3d134872d98bc428a8af6f9.png"/>
  <manifest:file-entry manifest:media-type="image/png" manifest:full-path="Pictures/fe709b1b671d95009c52cc93bc7944b1.png"/>
  <manifest:file-entry manifest:media-type="image/png" manifest:full-path="Pictures/f55d05f6833d73dc6ee9fc4cd12c330c.png"/>
  <manifest:file-entry manifest:media-type="image/png" manifest:full-path="Pictures/1c89b1e7f587cb6e1ac82905b085062c.png"/>
  <manifest:file-entry manifest:media-type="image/png" manifest:full-path="Pictures/f9ce89cb1c902462762d06fe1b9f56d0.png"/>
  <manifest:file-entry manifest:media-type="image/png" manifest:full-path="Pictures/c1816e8c85eeadd3930380c96985ddad.png"/>
  <manifest:file-entry manifest:media-type="image/png" manifest:full-path="Pictures/851c895dd75412f39850d1b652f5829a.png"/>
  <manifest:file-entry manifest:media-type="image/png" manifest:full-path="Pictures/61b75f24ae415c03264351cec9eb0c5c.png"/>
  <manifest:file-entry manifest:media-type="image/png" manifest:full-path="Pictures/407b6f480f44df995afd7b4e70df03f4.png"/>
  <manifest:file-entry manifest:media-type="image/png" manifest:full-path="Pictures/048e7ac68d0c69d00dd3c4b75a20a178.png"/>
  <manifest:file-entry manifest:media-type="image/png" manifest:full-path="Pictures/f6d1f7059d1fc67cba7460918fa35671.png"/>
  <manifest:file-entry manifest:media-type="image/png" manifest:full-path="Pictures/f1b609ffe8a8b2620c81094726133c79.png"/>
  <manifest:file-entry manifest:media-type="image/png" manifest:full-path="Pictures/69d1b1bc0b9f6c834a45f245fad87cc2.png"/>
  <manifest:file-entry manifest:media-type="image/png" manifest:full-path="Pictures/b1a9b69bd06498e277bf6a2368a52241.png"/>
  <manifest:file-entry manifest:media-type="image/png" manifest:full-path="Pictures/6d370633a3e0b50bac2908a9fcaf5001.png"/>
  <manifest:file-entry manifest:media-type="image/png" manifest:full-path="Pictures/cf446770cc11f297a2c1b18f6b606e3f.png"/>
  <manifest:file-entry manifest:media-type="image/png" manifest:full-path="Pictures/d6f275f868e85d35f5170faace20b909.png"/>
  <manifest:file-entry manifest:media-type="image/png" manifest:full-path="Pictures/e72557735d46bdd13e4ca31518cd1589.png"/>
  <manifest:file-entry manifest:media-type="image/png" manifest:full-path="Pictures/16bbd92e0d54cdb8eb9be2b9f0fe7b82.png"/>
  <manifest:file-entry manifest:media-type="image/png" manifest:full-path="Pictures/1681b20fe20960ba46760041e56b6ebe.png"/>
  <manifest:file-entry manifest:media-type="image/png" manifest:full-path="Pictures/d1297d5a4d6b813cbb457bb45214eab5.png"/>
  <manifest:file-entry manifest:media-type="image/png" manifest:full-path="Pictures/d6302851fc7a80e916575dd7058f2d5d.png"/>
  <manifest:file-entry manifest:media-type="image/png" manifest:full-path="Pictures/d138571d10e72aaab0551ca8e2a40095.png"/>
  <manifest:file-entry manifest:media-type="image/png" manifest:full-path="Pictures/d01b8ed9969ae78cbcedb7d78a0bf8de.png"/>
  <manifest:file-entry manifest:media-type="image/png" manifest:full-path="Pictures/2a4a12d4aff8432b756051ae59685136.png"/>
  <manifest:file-entry manifest:media-type="image/png" manifest:full-path="Pictures/1878e5c9929c9c5c9648f8ed8d249f47.png"/>
  <manifest:file-entry manifest:media-type="image/png" manifest:full-path="Pictures/13a3362b9ab7bacf326ed6da941206a2.png"/>
  <manifest:file-entry manifest:media-type="image/png" manifest:full-path="Pictures/4ad86240640be9379bd5bf01fe436ae1.png"/>
  <manifest:file-entry manifest:media-type="image/png" manifest:full-path="Pictures/5debfbfc67c5bb18a333814379e6eb20.png"/>
  <manifest:file-entry manifest:media-type="image/png" manifest:full-path="Pictures/8aab0e0a940501eaa24cfe3256d3af8b.png"/>
  <manifest:file-entry manifest:media-type="image/png" manifest:full-path="Pictures/e35514c9af11eba885abf7e7a41befe8.png"/>
  <manifest:file-entry manifest:media-type="image/png" manifest:full-path="Pictures/96e5f88b92c800225e4b2fbe240fd36b.png"/>
  <manifest:file-entry manifest:media-type="image/png" manifest:full-path="Pictures/83356bf24134b7ef332a19d3cabe2665.png"/>
  <manifest:file-entry manifest:media-type="image/png" manifest:full-path="Pictures/4289be8ca1a8b2cda5211b2e8750682d.png"/>
  <manifest:file-entry manifest:media-type="image/png" manifest:full-path="Pictures/613b8fe281037cec34de283373bdc656.png"/>
  <manifest:file-entry manifest:media-type="image/png" manifest:full-path="Pictures/d5c123691ab7b89d0fe004ca56580f5f.png"/>
  <manifest:file-entry manifest:media-type="image/png" manifest:full-path="Pictures/62ef7f9909312d1a221f3425f9a0e459.png"/>
  <manifest:file-entry manifest:media-type="image/png" manifest:full-path="Pictures/d95b70f8b868a64dd2a4d7acf2a5a1df.png"/>
  <manifest:file-entry manifest:media-type="image/png" manifest:full-path="Pictures/ce8dbc5eae409bf1fa7e9e5d589fa463.png"/>
  <manifest:file-entry manifest:media-type="image/png" manifest:full-path="Pictures/f8d45897a7cb2e1516bd3722c10f98a9.png"/>
  <manifest:file-entry manifest:media-type="image/png" manifest:full-path="Pictures/586fb80a60a6cc0ced48dcd0030f50f6.png"/>
  <manifest:file-entry manifest:media-type="image/png" manifest:full-path="Pictures/33cd680fd7ffba413097465451bada6e.png"/>
  <manifest:file-entry manifest:media-type="image/png" manifest:full-path="Pictures/b1a10673d04afabe6aadace44861ce58.png"/>
  <manifest:file-entry manifest:media-type="image/png" manifest:full-path="Pictures/3a3f127e3a08dcd09b0b1aeefda843da.png"/>
  <manifest:file-entry manifest:media-type="image/png" manifest:full-path="Pictures/74e948dccaed79d5bf2c6a1bd0223c7f.png"/>
  <manifest:file-entry manifest:media-type="image/png" manifest:full-path="Pictures/50da9e73e585f8b2a1a4700b35f9f107.png"/>
  <manifest:file-entry manifest:media-type="image/png" manifest:full-path="Pictures/fdb34cf84d87310a393a6455fa69f7e8.png"/>
  <manifest:file-entry manifest:media-type="image/png" manifest:full-path="Pictures/b7403d1a7868133b01ac3e67341a1914.png"/>
  <manifest:file-entry manifest:media-type="image/png" manifest:full-path="Pictures/617345a9731bfb7ab17e4bbd3be9d41a.png"/>
  <manifest:file-entry manifest:media-type="image/png" manifest:full-path="Pictures/7bbaa647ddba9be750e85d85e3a3db22.png"/>
  <manifest:file-entry manifest:media-type="image/png" manifest:full-path="Pictures/70c94f9cf9aefc58428bb1029baef101.png"/>
  <manifest:file-entry manifest:media-type="image/png" manifest:full-path="Pictures/1df89633e02c455a75677741c6d2a3db.png"/>
  <manifest:file-entry manifest:media-type="image/png" manifest:full-path="Pictures/5fb63466959be86605c8ec7232f65792.png"/>
  <manifest:file-entry manifest:media-type="image/png" manifest:full-path="Pictures/7cc2b7389ba6179af2827e589ede4223.png"/>
  <manifest:file-entry manifest:media-type="image/png" manifest:full-path="Pictures/ad10cd27be002a5a506a8e086e704b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test_process"/>Marel Test Process<text:bookmark-end text:name="marel_test_process"/></text:h>
      <text:h text:style-name="Heading_20_2" text:outline-level="2"><text:bookmark-start text:name="prefazione"/>Prefazione<text:bookmark-end text:name="prefazione"/></text:h>
      <text:p text:style-name="Text_20_body">
Questo manuale è stato realizzato per guidare l'operatore all'utilizzo del software <text:span text:style-name="Strong_20_Emphasis">MarelTestProcess</text:span>.</text:p>
      <text:h text:style-name="Heading_20_2" text:outline-level="2"><text:bookmark-start text:name="introduzione"/>Introduzione<text:bookmark-end text:name="introduzione"/></text:h>
      <text:p text:style-name="Text_20_body">
<text:span text:style-name="Strong_20_Emphasis">MarelTestProcess</text:span> è un applicazione per il collaudo di componenti e semilavorati.</text:p>
      <text:h text:style-name="Heading_20_2" text:outline-level="2"><text:bookmark-start text:name="interfaccia"/>Interfaccia<text:bookmark-end text:name="interfaccia"/></text:h>
      <text:p text:style-name="Text_20_body">
La schermata principale del programma è la seguente:</text:p>
      <text:p text:style-name="Text_20_body">
<draw:frame draw:style-name="mediacenter" draw:name="" text:anchor-type="paragraph" draw:z-index="0" svg:width="21.166666666667cm" style:rel-width="100%" svg:height="11.456458333333cm" style:rel-height="scale"><draw:image xlink:href="Pictures/f3468faa390403937614d81d2c6477f3.png" xlink:type="simple" xlink:show="embed" xlink:actuate="onLoad"/></draw:frame></text:p>
      <text:p text:style-name="Text_20_body">
I paragrafi seguenti descrivono in dettaglio le varie funzioni di ogni tasto.</text:p>
      <text:h text:style-name="Heading_20_3" text:outline-level="3"><text:bookmark-start text:name="menu_e_barra_degli_strumenti"/>Menu e barra degli strumenti<text:bookmark-end text:name="menu_e_barra_degli_strumenti"/></text:h>
      <text:p text:style-name="Text_20_body">
Tutte le funzioni previste dal programma di collaudo sono accessibili dal menù e sono selezionabili tramite il mouse .</text:p>
      <text:p text:style-name="Text_20_body">La tabella seguente riporta tutti i tasti presenti nella barra degli strumenti con la relativa funzion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
      <table:table>
        <table:table-column/>
        <table:table-column/>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4b59427d51cdfb161c589cee261c1ad.png" xlink:type="simple" xlink:show="embed" xlink:actuate="onLoad"/></draw:frame> </text:p>
          </table:table-cell>
          <table:table-cell office:value-type="string" table:style-name="tablecell">
            <text:p text:style-name="tablealignleft"> Apre la finestra dei cana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93afd808ed7b23552fb320748c00ff9.png" xlink:type="simple" xlink:show="embed" xlink:actuate="onLoad"/></draw:frame> </text:p>
          </table:table-cell>
          <table:table-cell office:value-type="string" table:style-name="tablecell">
            <text:p text:style-name="tablealignleft"> Apre la finestra dei model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75b376511aa6da5a90fcad2c3ab7a4.png" xlink:type="simple" xlink:show="embed" xlink:actuate="onLoad"/></draw:frame> </text:p>
          </table:table-cell>
          <table:table-cell office:value-type="string" table:style-name="tablecell">
            <text:p text:style-name="tablealignleft"> Apre la finestra delle famigli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No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53401ef5eefd824182b7e8ce8189761.png" xlink:type="simple" xlink:show="embed" xlink:actuate="onLoad"/></draw:frame> </text:p>
          </table:table-cell>
          <table:table-cell office:value-type="string" table:style-name="tablecell">
            <text:p text:style-name="tablealignleft"> Apre la finestra delle par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Apre la finestra degli operator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 </text:p>
          </table:table-cell>
          <table:table-cell office:value-type="string" table:style-name="tablecell">
            <text:p text:style-name="tablealignleft"> Apre la finestra delle sequenze dei programm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Apre l'archivio delle prove effettua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Apre la finestra per la selezione del lotto di prod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5d05f6833d73dc6ee9fc4cd12c330c.png" xlink:type="simple" xlink:show="embed" xlink:actuate="onLoad"/></draw:frame> </text:p>
          </table:table-cell>
          <table:table-cell office:value-type="string" table:style-name="tablecell">
            <text:p text:style-name="tablealignleft"> Login dell'operat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c89b1e7f587cb6e1ac82905b085062c.png" xlink:type="simple" xlink:show="embed" xlink:actuate="onLoad"/></draw:frame> </text:p>
          </table:table-cell>
          <table:table-cell office:value-type="string" table:style-name="tablecell">
            <text:p text:style-name="tablealignleft"> Logout dell'operat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9ce89cb1c902462762d06fe1b9f56d0.png" xlink:type="simple" xlink:show="embed" xlink:actuate="onLoad"/></draw:frame> </text:p>
          </table:table-cell>
          <table:table-cell office:value-type="string" table:style-name="tablecell">
            <text:p text:style-name="tablealignleft"> Apre un menu a tendina per selezionare ulteriori coma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 un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Inizia il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1b75f24ae415c03264351cec9eb0c5c.png" xlink:type="simple" xlink:show="embed" xlink:actuate="onLoad"/></draw:frame> </text:p>
          </table:table-cell>
          <table:table-cell office:value-type="string" table:style-name="tablecell">
            <text:p text:style-name="tablealignleft"> Mette in paus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7b6f480f44df995afd7b4e70df03f4.png" xlink:type="simple" xlink:show="embed" xlink:actuate="onLoad"/></draw:frame> </text:p>
          </table:table-cell>
          <table:table-cell office:value-type="string" table:style-name="tablecell">
            <text:p text:style-name="tablealignleft"> Ferm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un menu a tendina per la configur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Apre la finestra con il log degli ev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1b609ffe8a8b2620c81094726133c79.png" xlink:type="simple" xlink:show="embed" xlink:actuate="onLoad"/></draw:frame> </text:p>
          </table:table-cell>
          <table:table-cell office:value-type="string" table:style-name="tablecell">
            <text:p text:style-name="tablealignleft"> Apre le info del programma versione - autore </text:p>
          </table:table-cell>
        </table:table-row>
      </table:table>
      <text:h text:style-name="Heading_20_2" text:outline-level="2"><text:bookmark-start text:name="utenti"/>Utenti<text:bookmark-end text:name="utenti"/></text:h>
      <text:p text:style-name="Text_20_body">Per gestiregli utenti è necessario cliccare <draw:frame draw:style-name="media" draw:name="" text:anchor-type="as-char" draw:z-index="0" svg:width="0.84666666666667cm" svg:height="0.84666666666667cm"><draw:image xlink:href="Pictures/0846a5576b89843cbe7af46f5deb04f7.png" xlink:type="simple" xlink:show="embed" xlink:actuate="onLoad"/></draw:frame> ed accedere a questa schermata :</text:p>
      <text:p text:style-name="Text_20_body"><draw:frame draw:style-name="mediacenter" draw:name="" text:anchor-type="paragraph" draw:z-index="0" svg:width="10.583333333333cm" svg:height="9.4191666666667cm"><draw:image xlink:href="Pictures/69d1b1bc0b9f6c834a45f245fad87cc2.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uten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utent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utente selezionato </text:p>
          </table:table-cell>
        </table:table-row>
      </table:table>
      <text:h text:style-name="Heading_20_4" text:outline-level="4"><text:bookmark-start text:name="creare_un_utente"/>Creare un utente<text:bookmark-end text:name="creare_un_utente"/></text:h>
      <text:p text:style-name="Text_20_body">
Per creare un nuovo utente cliccare su <draw:frame draw:style-name="media" draw:name="" text:anchor-type="as-char" draw:z-index="0" svg:width="0.84666666666667cm" svg:height="0.84666666666667cm"><draw:image xlink:href="Pictures/b1a9b69bd06498e277bf6a2368a52241.png" xlink:type="simple" xlink:show="embed" xlink:actuate="onLoad"/></draw:frame> e compilare il seguente modulo : </text:p>
      <text:p text:style-name="Text_20_body"><draw:frame draw:style-name="mediacenter" draw:name="" text:anchor-type="paragraph" draw:z-index="0" svg:width="10.583333333333cm" svg:height="5.2916666666667cm"><draw:image xlink:href="Pictures/d6f275f868e85d35f5170faace20b909.png" xlink:type="simple" xlink:show="embed" xlink:actuate="onLoad"/></draw:frame></text:p>
      <text:p text:style-name="Text_20_body">Compilare i campi richiesti e cliccare <text:span text:style-name="Strong_20_Emphasis">OK</text:span> per confermare la creazione :
</text:p>
      <text:list text:style-name="List_20_1">
        <text:list-item>
          <text:p text:style-name="Text_20_body"> <text:span text:style-name="Strong_20_Emphasis">Tipo</text:span> : scegliere tra amministratore o utente standard</text:p>
        </text:list-item>
        <text:list-item>
          <text:p text:style-name="Text_20_body"> <text:span text:style-name="Strong_20_Emphasis">Codice</text:span> : digitare un codice per l'operatore ( max. 10 caratteri)</text:p>
        </text:list-item>
        <text:list-item>
          <text:p text:style-name="Text_20_body"> <text:span text:style-name="Strong_20_Emphasis">Nome</text:span> : digitare il nome dell'utente</text:p>
        </text:list-item>
        <text:list-item>
          <text:p text:style-name="Text_20_body"> <text:span text:style-name="Strong_20_Emphasis">Password</text:span> : impostare una password per effettuare il login</text:p>
        </text:list-item>
      </text:list>
      <text:h text:style-name="Heading_20_4" text:outline-level="4"><text:bookmark-start text:name="modificare_un_utente"/>Modificare un utente<text:bookmark-end text:name="modificare_un_utente"/></text:h>
      <text:p text:style-name="Text_20_body">Per modificare un utente selezionare l'utente desiderato e poi sull'icona <draw:frame draw:style-name="media" draw:name="" text:anchor-type="as-char" draw:z-index="0" svg:width="0.84666666666667cm" svg:height="0.84666666666667cm"><draw:image xlink:href="Pictures/6d370633a3e0b50bac2908a9fcaf5001.png" xlink:type="simple" xlink:show="embed" xlink:actuate="onLoad"/></draw:frame> e si accederà alla stessa schermata della creazione utente, con l'eccezione che i campi <text:span text:style-name="Strong_20_Emphasis">codice</text:span>, <text:span text:style-name="Strong_20_Emphasis">nome</text:span> e <text:span text:style-name="Strong_20_Emphasis">password</text:span> sono già compilati. Selezionare il campo da modificare e premere <text:span text:style-name="Strong_20_Emphasis">OK</text:span> per confermare la modific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Non è possibile modificare il codice utente se lo si vuole modificare sarà necessario eliminare l'utente o crearne uno nuovo </text:p>
          </table:table-cell>
        </table:table-row>
      </table:table>
      <text:h text:style-name="Heading_20_4" text:outline-level="4"><text:bookmark-start text:name="eliminare_un_utente"/>Eliminare un utente<text:bookmark-end text:name="eliminare_un_utente"/></text:h>
      <text:p text:style-name="Text_20_body">Per eliminare un utente selezionare l'utente desiderato e poi cliccare sull'icona <draw:frame draw:style-name="media" draw:name="" text:anchor-type="as-char" draw:z-index="0" svg:width="0.84666666666667cm" svg:height="0.84666666666667cm"><draw:image xlink:href="Pictures/cf446770cc11f297a2c1b18f6b606e3f.png" xlink:type="simple" xlink:show="embed" xlink:actuate="onLoad"/></draw:frame> e confermare l'operazione cliccando su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 utente </text:p>
          </table:table-cell>
        </table:table-row>
      </table:table>
      <text:h text:style-name="Heading_20_4" text:outline-level="4"><text:bookmark-start text:name="login"/>Login<text:bookmark-end text:name="login"/></text:h>
      <text:p text:style-name="Text_20_body">Una volta avviato il programma per accedere alle funzioni sarà necessario effettuare un login premendo il tasto <draw:frame draw:style-name="media" draw:name="" text:anchor-type="as-char" draw:z-index="0" svg:width="0.84666666666667cm" svg:height="0.84666666666667cm"><draw:image xlink:href="Pictures/f55d05f6833d73dc6ee9fc4cd12c330c.png" xlink:type="simple" xlink:show="embed" xlink:actuate="onLoad"/></draw:frame> ed accederemo a questa schermata : </text:p>
      <text:p text:style-name="Text_20_body"><draw:frame draw:style-name="mediacenter" draw:name="" text:anchor-type="paragraph" draw:z-index="0" svg:width="10.583333333333cm" svg:height="8.9164583333333cm"><draw:image xlink:href="Pictures/16bbd92e0d54cdb8eb9be2b9f0fe7b82.png" xlink:type="simple" xlink:show="embed" xlink:actuate="onLoad"/></draw:frame></text:p>
      <text:p text:style-name="Text_20_body">Inserire il codice e la password impostati in precedenza per acceder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Gli utenti che fanno il login possono essere amministratori o utenti standard. La differenza tra amministratore o utente è che l'amministratore avrà accesso 
a tutte le funzionalità del software mentre l'utente potrà esclusivamente eseguire i test di collaudo. </text:p>
          </table:table-cell>
        </table:table-row>
      </table:table>
      <text:h text:style-name="Heading_20_4" text:outline-level="4"><text:bookmark-start text:name="logout"/>Logout<text:bookmark-end text:name="logout"/></text:h>
      <text:p text:style-name="Text_20_body">Per effettuare il logut è necessario cliccare sull'icona <draw:frame draw:style-name="media" draw:name="" text:anchor-type="as-char" draw:z-index="0" svg:width="0.84666666666667cm" svg:height="0.84666666666667cm"><draw:image xlink:href="Pictures/1c89b1e7f587cb6e1ac82905b085062c.png" xlink:type="simple" xlink:show="embed" xlink:actuate="onLoad"/></draw:frame> .</text:p>
      <text:h text:style-name="Heading_20_2" text:outline-level="2"><text:bookmark-start text:name="modelli"/>Modelli<text:bookmark-end text:name="modelli"/></text:h>
      <text:p text:style-name="Text_20_body">Per configurare un modello o tipologia di prodotto che si vorrà testare bisogna cliccare su <draw:frame draw:style-name="media" draw:name="" text:anchor-type="as-char" draw:z-index="0" svg:width="0.84666666666667cm" svg:height="0.84666666666667cm"><draw:image xlink:href="Pictures/593afd808ed7b23552fb320748c00ff9.png" xlink:type="simple" xlink:show="embed" xlink:actuate="onLoad"/></draw:frame> per accedere a questa schermata :</text:p>
      <text:p text:style-name="Text_20_body"><draw:frame draw:style-name="mediacenter" draw:name="" text:anchor-type="paragraph" draw:z-index="0" svg:width="11.90625cm" svg:height="4.60375cm"><draw:image xlink:href="Pictures/1681b20fe20960ba46760041e56b6ebe.png" xlink:type="simple" xlink:show="embed" xlink:actuate="onLoad"/></draw:frame>
La finestra è divisa in due pannelli, il pannello di sinistra per la gestione dei modelli, il pannello di destra per l'aggiunta o l'eliminazioni di parti .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modell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modell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il modell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modello selezionato </text:p>
          </table:table-cell>
        </table:table-row>
      </table:table>
      <text:h text:style-name="Heading_20_4" text:outline-level="4"><text:bookmark-start text:name="nuovo_modello"/>Nuovo modello<text:bookmark-end text:name="nuovo_modello"/></text:h>
      <text:p text:style-name="Text_20_body">Per creare un nuovo modello è necessario cliccare su <draw:frame draw:style-name="media" draw:name="" text:anchor-type="as-char" draw:z-index="0" svg:width="0.84666666666667cm" svg:height="0.84666666666667cm"><draw:image xlink:href="Pictures/b1a9b69bd06498e277bf6a2368a52241.png" xlink:type="simple" xlink:show="embed" xlink:actuate="onLoad"/></draw:frame> per accedere alla seguente schermata :</text:p>
      <text:p text:style-name="Text_20_body"><draw:frame draw:style-name="mediacenter" draw:name="" text:anchor-type="paragraph" draw:z-index="0" svg:width="10.583333333333cm" svg:height="6.429375cm"><draw:image xlink:href="Pictures/d6302851fc7a80e916575dd7058f2d5d.png" xlink:type="simple" xlink:show="embed" xlink:actuate="onLoad"/></draw:frame></text:p>
      <text:p text:style-name="Text_20_body">Compilare i campi con le informazioni richieste
</text:p>
      <text:list text:style-name="List_20_1">
        <text:list-item>
          <text:p text:style-name="Text_20_body"> <text:span text:style-name="Strong_20_Emphasis">Modello</text:span> : Inserire il modello del componente da testare</text:p>
        </text:list-item>
        <text:list-item>
          <text:p text:style-name="Text_20_body"> <text:span text:style-name="Strong_20_Emphasis">Descrizione</text:span> : Inserire una descrizione del dispositivo </text:p>
        </text:list-item>
        <text:list-item>
          <text:p text:style-name="Text_20_body"> <text:span text:style-name="Strong_20_Emphasis">Codice prodotto</text:span> : Inserire il codice del prodotto </text:p>
        </text:list-item>
        <text:list-item>
          <text:p text:style-name="Text_20_body"> <text:span text:style-name="Strong_20_Emphasis">Codice operativo</text:span> : Inserire un codice operativo </text:p>
        </text:list-item>
        <text:list-item>
          <text:p text:style-name="Text_20_body"> <text:span text:style-name="Strong_20_Emphasis">Famiglia</text:span> : Selezionare la famiglia da associare al prodotto </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non è stata creata nessuna famiglia da poter selezionare non si potrà creare il modello, l'associazione è obbligatoria </text:p>
          </table:table-cell>
        </table:table-row>
      </table:table>
      <text:h text:style-name="Heading_20_4" text:outline-level="4"><text:bookmark-start text:name="modifica_modello"/>Modifica modello<text:bookmark-end text:name="modifica_modello"/></text:h>
      <text:p text:style-name="Text_20_body">
Per modificare un modello nella lista, è necessario selezionarne uno e cliccare sul tasto <draw:frame draw:style-name="media" draw:name="" text:anchor-type="as-char" draw:z-index="0" svg:width="0.84666666666667cm" svg:height="0.84666666666667cm"><draw:image xlink:href="Pictures/6d370633a3e0b50bac2908a9fcaf5001.png" xlink:type="simple" xlink:show="embed" xlink:actuate="onLoad"/></draw:frame>. Si aprirà la stessa schermata della creazione del modello ad eccezione che i campi sono tutti compilati con i dati del modello stesso. Modificare i campi che si vuole premere <text:span text:style-name="Strong_20_Emphasis">OK</text:span>, e confermare il salvataggio nella schermata successiva.
</text:p>
      <text:h text:style-name="Heading_20_4" text:outline-level="4"><text:bookmark-start text:name="copia_modello"/>Copia modello<text:bookmark-end text:name="copia_modello"/></text:h>
      <text:p text:style-name="Text_20_body">
Per copiare un modello già inserito, è necessario selezionare il modello che si vuole copiare e cliccare sul tasto <draw:frame draw:style-name="media" draw:name="" text:anchor-type="as-char" draw:z-index="0" svg:width="0.84666666666667cm" svg:height="0.84666666666667cm"><draw:image xlink:href="Pictures/d1297d5a4d6b813cbb457bb45214eab5.png" xlink:type="simple" xlink:show="embed" xlink:actuate="onLoad"/></draw:frame>. La finestra che appare è la stessa della creazione ad eccezione che i campi sono già compilati. E' necessario modificare il codice ed il codice prodotto se si vuole salvare la copia, poiché non possono esserci codici o codici prodotto uguali. Se si scrive un codice uguale presente in un altro modello o un codice prodotto presente in un altra modello, comparirà un messaggio di avviso che impedirà il salvataggio.
</text:p>
      <text:h text:style-name="Heading_20_4" text:outline-level="4"><text:bookmark-start text:name="elimina_modello"/>Elimina modello<text:bookmark-end text:name="elimina_modello"/></text:h>
      <text:p text:style-name="Text_20_body">Per eliminare un modello inserito, è necessario selezionarne uno e cliccare sul tasto <draw:frame draw:style-name="media" draw:name="" text:anchor-type="as-char" draw:z-index="0" svg:width="0.84666666666667cm" svg:height="0.84666666666667cm"><draw:image xlink:href="Pictures/cf446770cc11f297a2c1b18f6b606e3f.png" xlink:type="simple" xlink:show="embed" xlink:actuate="onLoad"/></draw:frame>, e confermare l'eliminazione premendo <text:span text:style-name="Strong_20_Emphasis">OK</text:span> nella schermata successiv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copia, modifica ed eliminazione di un modello </text:p>
          </table:table-cell>
        </table:table-row>
      </table:table>
      <text:h text:style-name="Heading_20_3" text:outline-level="3"><text:bookmark-start text:name="configurazione_parti"/>Configurazione parti<text:bookmark-end text:name="configurazione_parti"/></text:h>
      <text:p text:style-name="Text_20_body">Per ogni modello si possono aggiungere delle parti, in precedenza configurate tramite i tasti che si trovano nel pannello a destra.
</text:p>
      <text:h text:style-name="Heading_20_5" text:outline-level="5"><text:bookmark-start text:name="aggiungi_parte"/>Aggiungi parte<text:bookmark-end text:name="aggiungi_parte"/></text:h>
      <text:p text:style-name="Text_20_body">Per aggiungere una nuova parte nel modello selezionato, è necessario selezionare la tipologia dal menu a tendina accanto <text:span text:style-name="Strong_20_Emphasis">Tipologia parti</text:span>  <draw:frame draw:style-name="media" draw:name="" text:anchor-type="as-char" draw:z-index="0" svg:width="7.4347916666667cm" svg:height="1.1377083333333cm"><draw:image xlink:href="Pictures/d138571d10e72aaab0551ca8e2a40095.png" xlink:type="simple" xlink:show="embed" xlink:actuate="onLoad"/></draw:frame>ed in seguito selezionare la parte desiderata dal menù a tendina accanto a <text:span text:style-name="Strong_20_Emphasis">Tipo</text:span> <draw:frame draw:style-name="media" draw:name="" text:anchor-type="as-char" draw:z-index="0" svg:width="6.4029166666667cm" svg:height="0.97895833333333cm"><draw:image xlink:href="Pictures/d01b8ed9969ae78cbcedb7d78a0bf8de.png" xlink:type="simple" xlink:show="embed" xlink:actuate="onLoad"/></draw:frame>  e premere aggiungi <draw:frame draw:style-name="media" draw:name="" text:anchor-type="as-char" draw:z-index="0" svg:width="0.84666666666667cm" svg:height="0.84666666666667cm"><draw:image xlink:href="Pictures/b1a9b69bd06498e277bf6a2368a52241.png" xlink:type="simple" xlink:show="embed" xlink:actuate="onLoad"/></draw:frame> .
</text:p>
      <text:h text:style-name="Heading_20_5" text:outline-level="5"><text:bookmark-start text:name="elimina_parte"/>Elimina parte<text:bookmark-end text:name="elimina_parte"/></text:h>
      <text:p text:style-name="Text_20_body">Per eliminare una parte inserita, selezionarla, e cliccare su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nel messaggio di avviso successiv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di gestione delle parti </text:p>
          </table:table-cell>
        </table:table-row>
      </table:table>
      <text:h text:style-name="Heading_20_2" text:outline-level="2"><text:bookmark-start text:name="tipologia_di_parti"/>Tipologia di parti<text:bookmark-end text:name="tipologia_di_parti"/></text:h>
      <text:p text:style-name="Text_20_body">Per configurare le parti è necessario prima configurare il tipo cliccando <draw:frame draw:style-name="media" draw:name="" text:anchor-type="as-char" draw:z-index="0" svg:width="0.84666666666667cm" svg:height="0.84666666666667cm"><draw:image xlink:href="Pictures/048e7ac68d0c69d00dd3c4b75a20a178.png" xlink:type="simple" xlink:show="embed" xlink:actuate="onLoad"/></draw:frame> e selezionare dal menù a tendina <text:span text:style-name="Strong_20_Emphasis">Avanzate</text:span> –&gt; <text:span text:style-name="Strong_20_Emphasis">Configurazione tipo parti</text:span> e si aprirà la seguente schermata :</text:p>
      <text:p text:style-name="Text_20_body"><draw:frame draw:style-name="mediacenter" draw:name="" text:anchor-type="paragraph" draw:z-index="0" svg:width="10.583333333333cm" svg:height="7.0114583333333cm"><draw:image xlink:href="Pictures/2a4a12d4aff8432b756051ae59685136.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tip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tipo selezionato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la l'eliminazione del tipo di parte </text:p>
          </table:table-cell>
        </table:table-row>
      </table:table>
      <text:h text:style-name="Heading_20_5" text:outline-level="5"><text:bookmark-start text:name="nuova_tipologia"/>Nuova tipologia<text:bookmark-end text:name="nuova_tipologia"/></text:h>
      <text:p text:style-name="Text_20_body">Per creare una nuovo tipologia di parte è necessario cliccare <draw:frame draw:style-name="media" draw:name="" text:anchor-type="as-char" draw:z-index="0" svg:width="0.84666666666667cm" svg:height="0.84666666666667cm"><draw:image xlink:href="Pictures/b1a9b69bd06498e277bf6a2368a52241.png" xlink:type="simple" xlink:show="embed" xlink:actuate="onLoad"/></draw:frame> per accedere alla seguente schermata :</text:p>
      <text:p text:style-name="Text_20_body"><draw:frame draw:style-name="mediacenter" draw:name="" text:anchor-type="paragraph" draw:z-index="0" svg:width="10.583333333333cm" svg:height="5.23875cm"><draw:image xlink:href="Pictures/13a3362b9ab7bacf326ed6da941206a2.png" xlink:type="simple" xlink:show="embed" xlink:actuate="onLoad"/></draw:frame></text:p>
      <text:p text:style-name="Text_20_body">Inserire il nome nel campo <text:span text:style-name="Strong_20_Emphasis">Tipo parte</text:span> e cliccare <text:span text:style-name="Strong_20_Emphasis">OK</text:span> per completare il salvataggio.
</text:p>
      <text:h text:style-name="Heading_20_5" text:outline-level="5"><text:bookmark-start text:name="modifica_tipologia"/>Modifica tipologia<text:bookmark-end text:name="modifica_tipologia"/></text:h>
      <text:p text:style-name="Text_20_body">Per modificare una tipologia di parte inserita basta cliccare <draw:frame draw:style-name="media" draw:name="" text:anchor-type="as-char" draw:z-index="0" svg:width="0.84666666666667cm" svg:height="0.84666666666667cm"><draw:image xlink:href="Pictures/6d370633a3e0b50bac2908a9fcaf5001.png" xlink:type="simple" xlink:show="embed" xlink:actuate="onLoad"/></draw:frame> e si aprirà la stessa schermata di quando la si crea nuova, con il campo <text:span text:style-name="Strong_20_Emphasis">Tipo parte</text:span> già compilato. Modificare il campo e premere <text:span text:style-name="Strong_20_Emphasis">OK</text:span> per confermare la modifica o <text:span text:style-name="Strong_20_Emphasis">Annulla</text:span> per annullare la modifica.
</text:p>
      <text:h text:style-name="Heading_20_5" text:outline-level="5"><text:bookmark-start text:name="elimina_tipologia"/>Elimina tipologia<text:bookmark-end text:name="elimina_tipologia"/></text:h>
      <text:p text:style-name="Text_20_body">Per eliminare una tipologia di parte è necessario selezionarla e cliccare su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nella schermata successiva. Non è una vera e propria eliminazione, ma la tipologia selezionato sarà segnata come <text:span text:style-name="Strong_20_Emphasis">eliminato</text:span> per cui non sarà più possibile associarla ad alcun modello finché questo stato non verrà cambiato.
</text:p>
      <text:h text:style-name="Heading_20_5" text:outline-level="5"><text:bookmark-start text:name="annulla_eliminazione"/>Annulla eliminazione<text:bookmark-end text:name="annulla_eliminazione"/></text:h>
      <text:p text:style-name="Text_20_body">Per modificare lo stato di <text:span text:style-name="Strong_20_Emphasis">eliminato</text:span> ad una tipologia di parte è necessario selezionare quel tipo e cliccare su <draw:frame draw:style-name="media" draw:name="" text:anchor-type="as-char" draw:z-index="0" svg:width="0.84666666666667cm" svg:height="0.84666666666667cm"><draw:image xlink:href="Pictures/1878e5c9929c9c5c9648f8ed8d249f47.png" xlink:type="simple" xlink:show="embed" xlink:actuate="onLoad"/></draw:frame> e confermare cliccando <text:span text:style-name="Strong_20_Emphasis">OK</text:span> nel messaggio successivo. Una volta tolto lo stato di <text:span text:style-name="Strong_20_Emphasis">eliminato</text:span> sarà nuovamente possibile utilizzare questa tipologia da poter associare ai modelli configurati.</text:p>
      <text:h text:style-name="Heading_20_3" text:outline-level="3"><text:bookmark-start text:name="parti"/>Parti<text:bookmark-end text:name="parti"/></text:h>
      <text:p text:style-name="Text_20_body">Per configurare una nuova parte è necessario cliccare su <text:span text:style-name="Strong_20_Emphasis">Parti</text:span> <draw:frame draw:style-name="media" draw:name="" text:anchor-type="as-char" draw:z-index="0" svg:width="0.84666666666667cm" svg:height="0.84666666666667cm"><draw:image xlink:href="Pictures/d53401ef5eefd824182b7e8ce8189761.png" xlink:type="simple" xlink:show="embed" xlink:actuate="onLoad"/></draw:frame> e si accederà alla seguente schermata : </text:p>
      <text:p text:style-name="Text_20_body"><draw:frame draw:style-name="mediacenter" draw:name="" text:anchor-type="paragraph" draw:z-index="0" svg:width="10.583333333333cm" svg:height="10.31875cm"><draw:image xlink:href="Pictures/4ad86240640be9379bd5bf01fe436ae1.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tip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tipo selezionato </text:p>
          </table:table-cell>
        </table:table-row>
      </table:table>
      <text:h text:style-name="Heading_20_5" text:outline-level="5"><text:bookmark-start text:name="crea_nuovo_tipo"/>Crea nuovo tipo<text:bookmark-end text:name="crea_nuovo_tipo"/></text:h>
      <text:p text:style-name="Text_20_body">Per creare un nuovo tipo è necessario selezionare dalla lista una tipologia di parti, come crearle l'abbiamo visto nel paragrafo precedente, e cliccare sul tasto <text:span text:style-name="Strong_20_Emphasis">nuovo</text:span>  <draw:frame draw:style-name="media" draw:name="" text:anchor-type="as-char" draw:z-index="0" svg:width="0.84666666666667cm" svg:height="0.84666666666667cm"><draw:image xlink:href="Pictures/b1a9b69bd06498e277bf6a2368a52241.png" xlink:type="simple" xlink:show="embed" xlink:actuate="onLoad"/></draw:frame> per accedere a questa schermata : </text:p>
      <text:p text:style-name="Text_20_body"><draw:frame draw:style-name="mediacenter" draw:name="" text:anchor-type="paragraph" draw:z-index="0" svg:width="9.2604166666667cm" svg:height="4.841875cm"><draw:image xlink:href="Pictures/5debfbfc67c5bb18a333814379e6eb20.png" xlink:type="simple" xlink:show="embed" xlink:actuate="onLoad"/></draw:frame></text:p>
      <text:p text:style-name="Text_20_body">Compilare i campi richiesti:
</text:p>
      <text:list text:style-name="List_20_1">
        <text:list-item>
          <text:p text:style-name="Text_20_body"> <text:span text:style-name="Strong_20_Emphasis">Codice</text:span> : Inserire un codice per la parte che si sta aggiungendo</text:p>
        </text:list-item>
        <text:list-item>
          <text:p text:style-name="Text_20_body"> <text:span text:style-name="Strong_20_Emphasis">Descrizione</text:span> : Inserire una descrizione per la parte che si sta aggiungendo </text:p>
        </text:list-item>
      </text:list>
      <text:p text:style-name="Text_20_body">
Completare il salvataggio cliccando su <text:span text:style-name="Strong_20_Emphasis">OK</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codice della parte aggiunta non può essere uguale ad il codice di un altra parte della stessa tipologia </text:p>
          </table:table-cell>
        </table:table-row>
      </table:table>
      <text:h text:style-name="Heading_20_5" text:outline-level="5"><text:bookmark-start text:name="modifica_tipo"/>Modifica tipo<text:bookmark-end text:name="modifica_tipo"/></text:h>
      <text:p text:style-name="Text_20_body">Per modificare un tipo inserito, selezionarlo e premere il tasto <text:span text:style-name="Strong_20_Emphasis">modifica</text:span> <draw:frame draw:style-name="media" draw:name="" text:anchor-type="as-char" draw:z-index="0" svg:width="0.84666666666667cm" svg:height="0.84666666666667cm"><draw:image xlink:href="Pictures/6d370633a3e0b50bac2908a9fcaf5001.png" xlink:type="simple" xlink:show="embed" xlink:actuate="onLoad"/></draw:frame> per accedere alla stessa schermata di quando ne si crea uno nuovo, ma con i campi codice e descrizione già compilati. Modificare i campi che si vuole e procedere con il salvataggio cliccando su <text:span text:style-name="Strong_20_Emphasis">OK</text:span>.
</text:p>
      <text:h text:style-name="Heading_20_5" text:outline-level="5"><text:bookmark-start text:name="copia_tipo"/>Copia tipo<text:bookmark-end text:name="copia_tipo"/></text:h>
      <text:p text:style-name="Text_20_body">Per copiare un tipo inserito, selezionarlo e premere il tasto <text:span text:style-name="Strong_20_Emphasis">copia</text:span> <draw:frame draw:style-name="media" draw:name="" text:anchor-type="as-char" draw:z-index="0" svg:width="0.84666666666667cm" svg:height="0.84666666666667cm"><draw:image xlink:href="Pictures/d1297d5a4d6b813cbb457bb45214eab5.png" xlink:type="simple" xlink:show="embed" xlink:actuate="onLoad"/></draw:frame> per accedere alla stessa schermata di quando ne si crea uno nuovo, ma con il campo descrizione già compilato. Inserire il nuovo codice e procedere con il salvataggio cliccando <text:span text:style-name="Strong_20_Emphasis">OK</text:span>.</text:p>
      <text:h text:style-name="Heading_20_5" text:outline-level="5"><text:bookmark-start text:name="elimina_tipo"/>Elimina tipo<text:bookmark-end text:name="elimina_tipo"/></text:h>
      <text:p text:style-name="Text_20_body">Per eliminare un tipo inserito, selezionarlo e premere i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al messaggio di avviso successiv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il tipo è associato ad un modello non sarà possibile eliminarlo finché non lo si elimina dal modello, in quel caso apparirà un messaggio di avviso che non è possibile eliminare il tipo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copia, modifica ed eliminazione di una parte </text:p>
          </table:table-cell>
        </table:table-row>
      </table:table>
      <text:h text:style-name="Heading_20_2" text:outline-level="2"><text:bookmark-start text:name="famiglie"/>Famiglie<text:bookmark-end text:name="famiglie"/></text:h>
      <text:p text:style-name="Text_20_body">Per poter configurare una famiglia bisognerà cliccare sul tasto <draw:frame draw:style-name="media" draw:name="" text:anchor-type="as-char" draw:z-index="0" svg:width="0.84666666666667cm" svg:height="0.84666666666667cm"><draw:image xlink:href="Pictures/4575b376511aa6da5a90fcad2c3ab7a4.png" xlink:type="simple" xlink:show="embed" xlink:actuate="onLoad"/></draw:frame> per accedere a questa schermata : </text:p>
      <text:p text:style-name="Text_20_body"><draw:frame draw:style-name="mediacenter" draw:name="" text:anchor-type="paragraph" draw:z-index="0" svg:width="10.583333333333cm" svg:height="7.3025cm"><draw:image xlink:href="Pictures/8aab0e0a940501eaa24cfe3256d3af8b.png" xlink:type="simple" xlink:show="embed" xlink:actuate="onLoad"/></draw:frame></text:p>
      <text:p text:style-name="Text_20_body">La finestra è divisa in due pannelli, quello a sinistra serve per creare una nuova famiglia mentre quello a destra è utilizzato per associare una sequenza a quella determinata famiglia.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famigli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famigli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famigli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famiglia selezionata </text:p>
          </table:table-cell>
        </table:table-row>
      </table:table>
      <text:h text:style-name="Heading_20_4" text:outline-level="4"><text:bookmark-start text:name="crea_famiglia"/>Crea famiglia<text:bookmark-end text:name="crea_famiglia"/></text:h>
      <text:p text:style-name="Text_20_body">Per creare una famiglia cliccare sul tasto <draw:frame draw:style-name="media" draw:name="" text:anchor-type="as-char" draw:z-index="0" svg:width="0.84666666666667cm" svg:height="0.84666666666667cm"><draw:image xlink:href="Pictures/b1a9b69bd06498e277bf6a2368a52241.png" xlink:type="simple" xlink:show="embed" xlink:actuate="onLoad"/></draw:frame> e compilare i campi della seguente schermata :</text:p>
      <text:p text:style-name="Text_20_body"><draw:frame draw:style-name="mediacenter" draw:name="" text:anchor-type="paragraph" draw:z-index="0" svg:width="10.583333333333cm" svg:height="3.9952083333333cm"><draw:image xlink:href="Pictures/e35514c9af11eba885abf7e7a41befe8.png" xlink:type="simple" xlink:show="embed" xlink:actuate="onLoad"/></draw:frame></text:p>
      <text:p text:style-name="Text_20_body">I campi da compilare sono questi :</text:p>
      <text:list text:style-name="List_20_1">
        <text:list-item>
          <text:p text:style-name="Text_20_body"> <text:span text:style-name="Strong_20_Emphasis">Famiglia</text:span> : inserire un nome per la nuova famiglia</text:p>
        </text:list-item>
        <text:list-item>
          <text:p text:style-name="Text_20_body"> <text:span text:style-name="Strong_20_Emphasis">Dima</text:span> : inserire un nome per la dima di fissaggio associata alla famiglia</text:p>
        </text:list-item>
      </text:list>
      <text:h text:style-name="Heading_20_4" text:outline-level="4"><text:bookmark-start text:name="modifica_famiglia"/>Modifica famiglia<text:bookmark-end text:name="modifica_famiglia"/></text:h>
      <text:p text:style-name="Text_20_body">Per modificare una famiglia già creata basta selezionarla e cliccare su <draw:frame draw:style-name="media" draw:name="" text:anchor-type="as-char" draw:z-index="0" svg:width="0.84666666666667cm" svg:height="0.84666666666667cm"><draw:image xlink:href="Pictures/6d370633a3e0b50bac2908a9fcaf5001.png" xlink:type="simple" xlink:show="embed" xlink:actuate="onLoad"/></draw:frame>, si aprira la stessa schermata di quando la si crea nuova. Modificare i campi desiderati premere <text:span text:style-name="Strong_20_Emphasis">OK</text:span> e confermare la modifica per il salvataggio. </text:p>
      <text:h text:style-name="Heading_20_4" text:outline-level="4"><text:bookmark-start text:name="copia_famiglia"/>Copia famiglia<text:bookmark-end text:name="copia_famiglia"/></text:h>
      <text:p text:style-name="Text_20_body">Per copiare una famiglia basta selezionarla e cliccare su <draw:frame draw:style-name="media" draw:name="" text:anchor-type="as-char" draw:z-index="0" svg:width="0.84666666666667cm" svg:height="0.84666666666667cm"><draw:image xlink:href="Pictures/d1297d5a4d6b813cbb457bb45214eab5.png" xlink:type="simple" xlink:show="embed" xlink:actuate="onLoad"/></draw:frame>, cambiare il campo <text:span text:style-name="Strong_20_Emphasis">famiglia</text:span> e premere <text:span text:style-name="Strong_20_Emphasis">OK</text:span> per confermare la copi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 obbligatorio cambiare il campo famiglia, non possono esserci due famiglie con lo stesso nome </text:p>
          </table:table-cell>
        </table:table-row>
      </table:table>
      <text:h text:style-name="Heading_20_4" text:outline-level="4"><text:bookmark-start text:name="elimina_famiglia"/>Elimina famiglia<text:bookmark-end text:name="elimina_famiglia"/></text:h>
      <text:p text:style-name="Text_20_body">Per eliminare una famiglia è necessario selezionarla e cliccare poi sul tasto <draw:frame draw:style-name="media" draw:name="" text:anchor-type="as-char" draw:z-index="0" svg:width="0.84666666666667cm" svg:height="0.84666666666667cm"><draw:image xlink:href="Pictures/cf446770cc11f297a2c1b18f6b606e3f.png" xlink:type="simple" xlink:show="embed" xlink:actuate="onLoad"/></draw:frame> premere <text:span text:style-name="Strong_20_Emphasis">OK</text:span> e confermare l'eliminazione sulla schermata successiva .
</text:p>
      <text:h text:style-name="Heading_20_4" text:outline-level="4"><text:bookmark-start text:name="associare_una_sequenza"/>Associare una sequenza<text:bookmark-end text:name="associare_una_sequenza"/></text:h>
      <text:p text:style-name="Text_20_body">
Per associare una sequenza alla famiglia, è necessario selezionare la sequenza creata in precedenza tramite il menu a tendina accanto alla voce <text:span text:style-name="Strong_20_Emphasis">Sequenza</text:span> <draw:frame draw:style-name="media" draw:name="" text:anchor-type="as-char" draw:z-index="0" svg:width="7.3289583333333cm" svg:height="1.1641666666667cm"><draw:image xlink:href="Pictures/96e5f88b92c800225e4b2fbe240fd36b.png" xlink:type="simple" xlink:show="embed" xlink:actuate="onLoad"/></draw:frame> nel secondo pannello e premere <draw:frame draw:style-name="media" draw:name="" text:anchor-type="as-char" draw:z-index="0" svg:width="0.84666666666667cm" svg:height="0.84666666666667cm"><draw:image xlink:href="Pictures/b1a9b69bd06498e277bf6a2368a52241.png" xlink:type="simple" xlink:show="embed" xlink:actuate="onLoad"/></draw:frame> per aggiungere la sequenza. Se invece si desidera eliminare una sequenza aggiunta in precedenza, è necessario selezionarla e premere il tasto elimina <draw:frame draw:style-name="media" draw:name="" text:anchor-type="as-char" draw:z-index="0" svg:width="0.84666666666667cm" svg:height="0.84666666666667cm"><draw:image xlink:href="Pictures/cf446770cc11f297a2c1b18f6b606e3f.png" xlink:type="simple" xlink:show="embed" xlink:actuate="onLoad"/></draw:frame> sempre dal secondo pannello e confermare l'eliminazione premendo <text:span text:style-name="Strong_20_Emphasis">OK</text:span>.</text:p>
      <text:p text:style-name="Text_20_body">La sequenza apparirà nel riquadro sottostante. Per poter gestire l'ordine se sono state aggiunte più sequenze bisogna utilizzare i tasti appositi <draw:frame draw:style-name="media" draw:name="" text:anchor-type="as-char" draw:z-index="0" svg:width="0.84666666666667cm" svg:height="0.84666666666667cm"><draw:image xlink:href="Pictures/83356bf24134b7ef332a19d3cabe2665.png" xlink:type="simple" xlink:show="embed" xlink:actuate="onLoad"/></draw:frame> e <draw:frame draw:style-name="media" draw:name="" text:anchor-type="as-char" draw:z-index="0" svg:width="0.84666666666667cm" svg:height="0.84666666666667cm"><draw:image xlink:href="Pictures/4289be8ca1a8b2cda5211b2e8750682d.png" xlink:type="simple" xlink:show="embed" xlink:actuate="onLoad"/></draw:frame>.</text:p>
      <text:p text:style-name="Text_20_body">Selezionare la sequenza che si desidera spostare e cliccare <draw:frame draw:style-name="media" draw:name="" text:anchor-type="as-char" draw:z-index="0" svg:width="0.84666666666667cm" svg:height="0.84666666666667cm"><draw:image xlink:href="Pictures/83356bf24134b7ef332a19d3cabe2665.png" xlink:type="simple" xlink:show="embed" xlink:actuate="onLoad"/></draw:frame> se la si vuole spostare di uno step sotto oppure <draw:frame draw:style-name="media" draw:name="" text:anchor-type="as-char" draw:z-index="0" svg:width="0.84666666666667cm" svg:height="0.84666666666667cm"><draw:image xlink:href="Pictures/4289be8ca1a8b2cda5211b2e8750682d.png" xlink:type="simple" xlink:show="embed" xlink:actuate="onLoad"/></draw:frame> se si desidera spostarla di uno step sopr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la funzione di gestione delle famiglie </text:p>
          </table:table-cell>
        </table:table-row>
      </table:table>
      <text:h text:style-name="Heading_20_2" text:outline-level="2"><text:bookmark-start text:name="lotto"/>Lotto<text:bookmark-end text:name="lotto"/></text:h>
      <text:p text:style-name="Text_20_body">Per poter iniziare a collaudare i componenti o semilavorati è necessario impostare il lotto da testare. Per poterlo fare cliccare sull'icona <text:span text:style-name="Strong_20_Emphasis">Lotto</text:span> <draw:frame draw:style-name="media" draw:name="" text:anchor-type="as-char" draw:z-index="0" svg:width="0.84666666666667cm" svg:height="0.84666666666667cm"><draw:image xlink:href="Pictures/fe709b1b671d95009c52cc93bc7944b1.png" xlink:type="simple" xlink:show="embed" xlink:actuate="onLoad"/></draw:frame> per accedere alla seguente schermata :</text:p>
      <text:p text:style-name="Text_20_body"><draw:frame draw:style-name="mediacenter" draw:name="" text:anchor-type="paragraph" draw:z-index="0" svg:width="11.90625cm" svg:height="10.054166666667cm"><draw:image xlink:href="Pictures/613b8fe281037cec34de283373bdc656.png" xlink:type="simple" xlink:show="embed" xlink:actuate="onLoad"/></draw:frame></text:p>
      <text:p text:style-name="Text_20_body">In questa schermata dovremmo selezionare il <text:span text:style-name="Strong_20_Emphasis">codice prodotto</text:span> da voler testare tramite il menu a tendina a disposizione. E' necessario inserire la data del lotto sotto prova, se non viene inserita manualmente verrà impostata automaticamente la data del giorno corrente.
Se nel modello selezionato sono state configurate delle parti aggiuntive, saranno elencate nel pannello centrale. In questo caso si ha anche la possibilità di aggiungere un numero identificativo ed una data per ogni parte del modello. Per poterlo fare è necessario selezionare con il mouse la parte che vogliamo aggiornare con i nuovi dati e nel campo <text:span text:style-name="Strong_20_Emphasis">numero</text:span> e <text:span text:style-name="Strong_20_Emphasis">data</text:span> inserire le informazioni corrette e premere il tasto <text:span text:style-name="Strong_20_Emphasis">Update</text:span> per aggiornare il tipo. Se necessario ripetere l'operazione in caso di immissione di informazioni errate. Una volta che abbiamo inserito il <text:span text:style-name="Strong_20_Emphasis">codice prodotto</text:span>, <text:span text:style-name="Strong_20_Emphasis">data</text:span>, aggiornate le informazioni per le <text:span text:style-name="Strong_20_Emphasis">parti</text:span> del modello, confermare il lotto premendo <text:span text:style-name="Strong_20_Emphasis">OK</text:span>.</text:p>
      <text:p text:style-name="Text_20_body">Se il lotto in prova cambia, sarà necessario chiudere quello attuale e riaprirne uno nuovo con le informazioni corrette. Per poterlo fare è necessario cliccare sull'icona <text:span text:style-name="Strong_20_Emphasis">Lotto</text:span> <draw:frame draw:style-name="media" draw:name="" text:anchor-type="as-char" draw:z-index="0" svg:width="0.84666666666667cm" svg:height="0.84666666666667cm"><draw:image xlink:href="Pictures/fe709b1b671d95009c52cc93bc7944b1.png" xlink:type="simple" xlink:show="embed" xlink:actuate="onLoad"/></draw:frame> e cliccare <text:span text:style-name="Strong_20_Emphasis">Chiudi lotto</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il lotto non è impostato, il collaudo non può partir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aprire, chiudere un lotto </text:p>
          </table:table-cell>
        </table:table-row>
      </table:table>
      <text:h text:style-name="Heading_20_2" text:outline-level="2"><text:bookmark-start text:name="collaudo"/>Collaudo<text:bookmark-end text:name="collaudo"/></text:h>
      <text:p text:style-name="Text_20_body">
Con il termine <text:span text:style-name="Strong_20_Emphasis">Collaudo</text:span> viene identificata una fase di acquisizione e memorizzazione dei valori letti su uno o più ingressi. Il software prevede la possibilità di memorizzare i collaudi localmente in un proprio archivio.</text:p>
      <text:h text:style-name="Heading_20_3" text:outline-level="3"><text:bookmark-start text:name="test_diagnostico"/>Test Diagnostico<text:bookmark-end text:name="test_diagnostico"/></text:h>
      <text:p text:style-name="Text_20_body">Il test diagnostico è semplicemente una sequenza di comandi creata dall'operatore per testare il corretto funzionamento del software e di tutti i dispositivi collegati alla macchina che devono essere usati durante il collaudo. Questo test deve essere eseguito periodicamente, ogni 24 ore, per controllare se sono presenti difetti nei dispositivi, qualora non venga lanciato non sarà possibile eseguire i test di collaudo.
Anche se il test diagnostico è stato eseguito l'operatore potrà rilanciarlo nuovamente anche manualmente se necessario.
</text:p>
      <text:h text:style-name="Heading_20_3" text:outline-level="3"><text:bookmark-start text:name="nuovo_collaudo"/>Nuovo collaudo<text:bookmark-end text:name="nuovo_collaudo"/></text:h>
      <text:p text:style-name="Text_20_body">
Selezionare <text:span text:style-name="Strong_20_Emphasis">Nuovo Test</text:span> o premere il tasto <draw:frame draw:style-name="media" draw:name="" text:anchor-type="as-char" draw:z-index="0" svg:width="0.84666666666667cm" svg:height="0.84666666666667cm"><draw:image xlink:href="Pictures/c1816e8c85eeadd3930380c96985ddad.png" xlink:type="simple" xlink:show="embed" xlink:actuate="onLoad"/></draw:frame> verrà visualizzata la seguente schermata dove è necessario inserire il codice della dima di fissaggio del prodotto : </text:p>
      <text:p text:style-name="Text_20_body"><draw:frame draw:style-name="mediacenter" draw:name="" text:anchor-type="paragraph" draw:z-index="0" svg:width="6.6145833333333cm" svg:height="4.445cm"><draw:image xlink:href="Pictures/d5c123691ab7b89d0fe004ca56580f5f.png" xlink:type="simple" xlink:show="embed" xlink:actuate="onLoad"/></draw:frame></text:p>
      <text:p text:style-name="Text_20_body">Il collaudo non partirà finché non verrà inserito il codice del prodotto da collaudare, la macchina è prevista di un lettore di codici a barre che dà la possibilità all'operatore di leggere tramite il suddetto dispositivo il codice del prodotto cosicché da far partire il collaudo oppure di inserirlo manualmente cliccando nuovamente su <text:span text:style-name="Strong_20_Emphasis">Nuovo Test</text:span> e apparirà la schermata per l'immissione del codice :</text:p>
      <text:p text:style-name="Text_20_body"><draw:frame draw:style-name="mediacenter" draw:name="" text:anchor-type="paragraph" draw:z-index="0" svg:width="6.6145833333333cm" svg:height="4.445cm"><draw:image xlink:href="Pictures/62ef7f9909312d1a221f3425f9a0e459.png" xlink:type="simple" xlink:show="embed" xlink:actuate="onLoad"/></draw:frame></text:p>
      <text:p text:style-name="Text_20_body">Cliccando <text:span text:style-name="Strong_20_Emphasis">OK</text:span> partirà il collaudo se fatto manualmente altrimenti subito dopo la lettura col lettore di codici a barre partirà automaticamente.</text:p>
      <text:p text:style-name="Text_20_body">Nel pannello centrale della schermata principale del programma verranno visualizzati i comandi in esecuzione e qualora fosse necessario l'intervento dell'utente verranno anche visualizzati dei tasti da poter cliccare come visualizzato nella seguente schermata : </text:p>
      <text:p text:style-name="Text_20_body"><draw:frame draw:style-name="mediacenter" draw:name="" text:anchor-type="paragraph" draw:z-index="0" svg:width="10.583333333333cm" svg:height="5.794375cm"><draw:image xlink:href="Pictures/d95b70f8b868a64dd2a4d7acf2a5a1df.png" xlink:type="simple" xlink:show="embed" xlink:actuate="onLoad"/></draw:frame></text:p>
      <text:p text:style-name="Text_20_body">In caso l'operatore non riesca a completare l'esecuzione del comando o prema <text:span text:style-name="Strong_20_Emphasis">NO</text:span> verrà visualizzato il seguente messaggio con le seguenti opzioni :</text:p>
      <text:p text:style-name="Text_20_body"><draw:frame draw:style-name="mediacenter" draw:name="" text:anchor-type="paragraph" draw:z-index="0" svg:width="11.90625cm" svg:height="2.2225cm"><draw:image xlink:href="Pictures/ce8dbc5eae409bf1fa7e9e5d589fa463.png" xlink:type="simple" xlink:show="embed" xlink:actuate="onLoad"/></draw:frame></text:p>
      <text:p text:style-name="Text_20_body">Le opzioni sono :</text:p>
      <text:list text:style-name="List_20_1">
        <text:list-item>
          <text:p text:style-name="Text_20_body"> <text:span text:style-name="Strong_20_Emphasis">Retry</text:span> : il collaudo riparte dal primo comando del blocco </text:p>
        </text:list-item>
        <text:list-item>
          <text:p text:style-name="Text_20_body"> <text:span text:style-name="Strong_20_Emphasis">Conferma NOK</text:span> : il collaudo viene interrotto e salvato in archivio </text:p>
        </text:list-item>
        <text:list-item>
          <text:p text:style-name="Text_20_body"> <text:span text:style-name="Strong_20_Emphasis">Scarta</text:span> : il collaudo viene interrotto ma non viene salvato in archivio </text:p>
        </text:list-item>
      </text:list>
      <text:h text:style-name="Heading_20_3" text:outline-level="3"><text:bookmark-start text:name="inizia_collaudo"/>Inizia collaudo<text:bookmark-end text:name="inizia_collaudo"/></text:h>
      <text:p text:style-name="Text_20_body">Per iniziare il collaudo premere il tasto start <draw:frame draw:style-name="media" draw:name="" text:anchor-type="as-char" draw:z-index="0" svg:width="0.84666666666667cm" svg:height="0.84666666666667cm"><draw:image xlink:href="Pictures/851c895dd75412f39850d1b652f5829a.png" xlink:type="simple" xlink:show="embed" xlink:actuate="onLoad"/></draw:frame>, ed il collaudo partirà.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nizio del collaudo avviene automaticamente se il codice del prodotto è letto tramite lo scanner dei codici a barre, questa feature si può disabilitare dalle impostazioni del programma</text:p>
          </table:table-cell>
        </table:table-row>
      </table:table>
      <text:h text:style-name="Heading_20_3" text:outline-level="3"><text:bookmark-start text:name="pausa_collaudo"/>Pausa collaudo<text:bookmark-end text:name="pausa_collaudo"/></text:h>
      <text:p text:style-name="Text_20_body">Durante la fase di collaudo c'è la possibilità di mettere in pausa il programma premendo il tasto <draw:frame draw:style-name="media" draw:name="" text:anchor-type="as-char" draw:z-index="0" svg:width="0.84666666666667cm" svg:height="0.84666666666667cm"><draw:image xlink:href="Pictures/61b75f24ae415c03264351cec9eb0c5c.png" xlink:type="simple" xlink:show="embed" xlink:actuate="onLoad"/></draw:frame> . Il programma resterà in pausa finché l'operatore non lo premerà di nuovo. Senza alcuna perdita né di dati né di validità del collaudo.
</text:p>
      <text:h text:style-name="Heading_20_3" text:outline-level="3"><text:bookmark-start text:name="stop_collaudo"/>Stop collaudo<text:bookmark-end text:name="stop_collaudo"/></text:h>
      <text:p text:style-name="Text_20_body">Premendo il tasto stop <draw:frame draw:style-name="media" draw:name="" text:anchor-type="as-char" draw:z-index="0" svg:width="0.84666666666667cm" svg:height="0.84666666666667cm"><draw:image xlink:href="Pictures/407b6f480f44df995afd7b4e70df03f4.png" xlink:type="simple" xlink:show="embed" xlink:actuate="onLoad"/></draw:frame> si interrompe il collaudo immediatamente annullando così la prova in corso.
</text:p>
      <text:h text:style-name="Heading_20_2" text:outline-level="2"><text:bookmark-start text:name="comandi"/>Comandi<text:bookmark-end text:name="comandi"/></text:h>
      <text:p text:style-name="Text_20_body">Per accedere alla lista dei comandi basterà cliccare sull' icona sequenze <draw:frame draw:style-name="media" draw:name="" text:anchor-type="as-char" draw:z-index="0" svg:width="0.84666666666667cm" svg:height="0.84666666666667cm"><draw:image xlink:href="Pictures/814082e01553ac9ead45ebe520401909.png" xlink:type="simple" xlink:show="embed" xlink:actuate="onLoad"/></draw:frame> per accedere alla seguente schermata :</text:p>
      <text:p text:style-name="Text_20_body"><draw:frame draw:style-name="mediacenter" draw:name="" text:anchor-type="paragraph" draw:z-index="0" svg:width="11.90625cm" svg:height="7.8052083333333cm"><draw:image xlink:href="Pictures/f8d45897a7cb2e1516bd3722c10f98a9.png" xlink:type="simple" xlink:show="embed" xlink:actuate="onLoad"/></draw:frame></text:p>
      <text:p text:style-name="Text_20_body">Il pannello è diviso in tre colonne, la prima per la creazione delle sequenze, la seconda visualizza la lista dei comandi presenti nella sequenza, e la terza è la lista dei comandi da poter aggiungere alla list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gestire i comandi, sequenze ed ordine degli stessi </text:p>
          </table:table-cell>
        </table:table-row>
      </table:table>
      <text:h text:style-name="Heading_20_4" text:outline-level="4"><text:bookmark-start text:name="sequenze"/>Sequenze<text:bookmark-end text:name="sequenze"/></text:h>
      <text:p text:style-name="Text_20_body">Nella prima colonna si può aggiungere una nuova sequenza usando gli appositi tasti :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sequenz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sequenza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sequenza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sequenza selezionato </text:p>
          </table:table-cell>
        </table:table-row>
      </table:table>
      <text:p text:style-name="Text_20_body">
Creando una nuova sequenza, sarà necessario specificare :</text:p>
      <text:list text:style-name="List_20_1">
        <text:list-item>
          <text:p text:style-name="Text_20_body"> <text:span text:style-name="Strong_20_Emphasis">Codice</text:span> : Codice identificativo della sequenza </text:p>
        </text:list-item>
        <text:list-item>
          <text:p text:style-name="Text_20_body"> <text:span text:style-name="Strong_20_Emphasis">Descrizione</text:span> : Descrizione della sequenza creata </text:p>
        </text:list-item>
        <text:list-item>
          <text:p text:style-name="Text_20_body"> <text:span text:style-name="Strong_20_Emphasis">Log</text:span> : Selezionare il flag se si vuole salvare automaticamente il file log alla fine di ogni sequenza</text:p>
        </text:list-item>
      </text:list>
      <text:h text:style-name="Heading_20_5" text:outline-level="5"><text:bookmark-start text:name="modifica"/>Modifica<text:bookmark-end text:name="modifica"/></text:h>
      <text:p text:style-name="Text_20_body">Selezionando una sequenza già creata, cliccare su <draw:frame draw:style-name="media" draw:name="" text:anchor-type="as-char" draw:z-index="0" svg:width="0.84666666666667cm" svg:height="0.84666666666667cm"><draw:image xlink:href="Pictures/6d370633a3e0b50bac2908a9fcaf5001.png" xlink:type="simple" xlink:show="embed" xlink:actuate="onLoad"/></draw:frame> per poter modificare i campi codice, descrizione, log.
</text:p>
      <text:h text:style-name="Heading_20_5" text:outline-level="5"><text:bookmark-start text:name="copia"/>Copia<text:bookmark-end text:name="copia"/></text:h>
      <text:p text:style-name="Text_20_body">Selezionando una sequenza già creato, cliccare su <draw:frame draw:style-name="media" draw:name="" text:anchor-type="as-char" draw:z-index="0" svg:width="0.84666666666667cm" svg:height="0.84666666666667cm"><draw:image xlink:href="Pictures/d1297d5a4d6b813cbb457bb45214eab5.png" xlink:type="simple" xlink:show="embed" xlink:actuate="onLoad"/></draw:frame> per copiare la sequenza ed i comandi annessi, apparirà la stessa schermata per la creazione con solo il codice da dover inserire.
</text:p>
      <text:h text:style-name="Heading_20_5" text:outline-level="5"><text:bookmark-start text:name="elimina"/>Elimina<text:bookmark-end text:name="elimina"/></text:h>
      <text:p text:style-name="Text_20_body">Per eliminare una sequenza basterà selezionarla, cliccare <draw:frame draw:style-name="media" draw:name="" text:anchor-type="as-char" draw:z-index="0" svg:width="0.84666666666667cm" svg:height="0.84666666666667cm"><draw:image xlink:href="Pictures/cf446770cc11f297a2c1b18f6b606e3f.png" xlink:type="simple" xlink:show="embed" xlink:actuate="onLoad"/></draw:frame> e confermare l'eliminazione della sequenza.</text:p>
      <text:h text:style-name="Heading_20_4" text:outline-level="4"><text:bookmark-start text:name="gestione_comandi"/>Gestione comandi<text:bookmark-end text:name="gestione_comandi"/></text:h>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Aggiunge un nuovo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289be8ca1a8b2cda5211b2e8750682d.png" xlink:type="simple" xlink:show="embed" xlink:actuate="onLoad"/></draw:frame> </text:p>
          </table:table-cell>
          <table:table-cell office:value-type="string" table:style-name="tablecell">
            <text:p text:style-name="tablealignleft"> Muove il comando selezionato di uno step sopr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3356bf24134b7ef332a19d3cabe2665.png" xlink:type="simple" xlink:show="embed" xlink:actuate="onLoad"/></draw:frame> </text:p>
          </table:table-cell>
          <table:table-cell office:value-type="string" table:style-name="tablecell">
            <text:p text:style-name="tablealignleft"> Muove il comando selezionato di uno step sot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86fb80a60a6cc0ced48dcd0030f50f6.png" xlink:type="simple" xlink:show="embed" xlink:actuate="onLoad"/></draw:frame> </text:p>
          </table:table-cell>
          <table:table-cell office:value-type="string" table:style-name="tablecell">
            <text:p text:style-name="tablealignleft"> Permette di utilizzare le frecce direzionali per spostare la lab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3cd680fd7ffba413097465451bada6e.png" xlink:type="simple" xlink:show="embed" xlink:actuate="onLoad"/></draw:frame> </text:p>
          </table:table-cell>
          <table:table-cell office:value-type="string" table:style-name="tablecell">
            <text:p text:style-name="tablealignleft"> Muove il blocco di comandi selezion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10673d04afabe6aadace44861ce58.png" xlink:type="simple" xlink:show="embed" xlink:actuate="onLoad"/></draw:frame> </text:p>
          </table:table-cell>
          <table:table-cell office:value-type="string" table:style-name="tablecell">
            <text:p text:style-name="tablealignleft"> Aggiorna la ricerca </text:p>
          </table:table-cell>
        </table:table-row>
      </table:table>
      <text:p text:style-name="Text_20_body">
Nel pannello a destra è possibile vedere la lista di comandi disponibili per l'inserimento nei blocchi.</text:p>
      <text:p text:style-name="Text_20_body">Per aggiungere un comando, trascinarlo con il mouse sopra al blocco in cui si intende inserirlo. Inserire i parametri, a seconda del comando, e premere il tasto <text:span text:style-name="Strong_20_Emphasis">Ok</text:span> per confermare l'inserimento.</text:p>
      <text:p text:style-name="Text_20_body">Per copiare un comando, selezionarlo e scegliere <draw:frame draw:style-name="media" draw:name="" text:anchor-type="as-char" draw:z-index="0" svg:width="0.84666666666667cm" svg:height="0.84666666666667cm"><draw:image xlink:href="Pictures/d1297d5a4d6b813cbb457bb45214eab5.png" xlink:type="simple" xlink:show="embed" xlink:actuate="onLoad"/></draw:frame>. Modificare i parametri se necessario e premere <text:span text:style-name="Strong_20_Emphasis">OK</text:span>.</text:p>
      <text:p text:style-name="Text_20_body">Per modificare un comando, selezionarlo e scegliere <draw:frame draw:style-name="media" draw:name="" text:anchor-type="as-char" draw:z-index="0" svg:width="0.84666666666667cm" svg:height="0.84666666666667cm"><draw:image xlink:href="Pictures/6d370633a3e0b50bac2908a9fcaf5001.png" xlink:type="simple" xlink:show="embed" xlink:actuate="onLoad"/></draw:frame>. Modificare i parametri e premere <text:span text:style-name="Strong_20_Emphasis">Ok</text:span> per confermare le modifiche.</text:p>
      <text:p text:style-name="Text_20_body">Per eliminare un comando, selezionarlo e scegliere <draw:frame draw:style-name="media" draw:name="" text:anchor-type="as-char" draw:z-index="0" svg:width="0.84666666666667cm" svg:height="0.84666666666667cm"><draw:image xlink:href="Pictures/cf446770cc11f297a2c1b18f6b606e3f.png" xlink:type="simple" xlink:show="embed" xlink:actuate="onLoad"/></draw:frame>. Rispondere <text:span text:style-name="Strong_20_Emphasis">Sì</text:span> al successivo messaggio di conferma.</text:p>
      <text:p text:style-name="Text_20_body">Per spostare un comando, selezionarlo e cliccare <draw:frame draw:style-name="media" draw:name="" text:anchor-type="as-char" draw:z-index="0" svg:width="0.84666666666667cm" svg:height="0.84666666666667cm"><draw:image xlink:href="Pictures/4289be8ca1a8b2cda5211b2e8750682d.png" xlink:type="simple" xlink:show="embed" xlink:actuate="onLoad"/></draw:frame> per muoverlo di uno step sopra oppure <draw:frame draw:style-name="media" draw:name="" text:anchor-type="as-char" draw:z-index="0" svg:width="0.84666666666667cm" svg:height="0.84666666666667cm"><draw:image xlink:href="Pictures/83356bf24134b7ef332a19d3cabe2665.png" xlink:type="simple" xlink:show="embed" xlink:actuate="onLoad"/></draw:frame> per muoverlo di uno step sotto.</text:p>
      <text:p text:style-name="Text_20_body">Per spostare la label di un comando è necessario selezionare il comando dove è presente la label e poi cliccare <draw:frame draw:style-name="media" draw:name="" text:anchor-type="as-char" draw:z-index="0" svg:width="0.84666666666667cm" svg:height="0.84666666666667cm"><draw:image xlink:href="Pictures/586fb80a60a6cc0ced48dcd0030f50f6.png" xlink:type="simple" xlink:show="embed" xlink:actuate="onLoad"/></draw:frame>, il tasto finche attivo muoverà esclusivamente le label presenti nei comandi utilizzando le frecce direzionali. Una volta completato lo spostamento cliccare nuovamente <draw:frame draw:style-name="media" draw:name="" text:anchor-type="as-char" draw:z-index="0" svg:width="0.84666666666667cm" svg:height="0.84666666666667cm"><draw:image xlink:href="Pictures/586fb80a60a6cc0ced48dcd0030f50f6.png" xlink:type="simple" xlink:show="embed" xlink:actuate="onLoad"/></draw:frame> per disabilitare lo spostamento label del comando. Quando l'opzione è attiva intorno al tasto apparirà un quadrato azzurro di facile riconoscimento.</text:p>
      <text:p text:style-name="Text_20_body">Per muovere un blocco di comandi, selezionare i comandi da dover spostare e cliccare <draw:frame draw:style-name="media" draw:name="" text:anchor-type="as-char" draw:z-index="0" svg:width="0.84666666666667cm" svg:height="0.84666666666667cm"><draw:image xlink:href="Pictures/33cd680fd7ffba413097465451bada6e.png" xlink:type="simple" xlink:show="embed" xlink:actuate="onLoad"/></draw:frame>, in seguito cliccare con il mouse sopra il comando dove si vuole spostare il blocco. 
Es:  Abbiamo questa sequenza di comandi </text:p>
      <text:p text:style-name="Text_20_body"><draw:frame draw:style-name="media" draw:name="" text:anchor-type="as-char" draw:z-index="0" svg:width="9.2604166666667cm" svg:height="2.8310416666667cm"><draw:image xlink:href="Pictures/3a3f127e3a08dcd09b0b1aeefda843da.png" xlink:type="simple" xlink:show="embed" xlink:actuate="onLoad"/></draw:frame></text:p>
      <text:p text:style-name="Text_20_body">Selezionando con il mouse i comandi che vogliamo spostare e poi cliccando sul tasto per muovere il blocco </text:p>
      <text:p text:style-name="Text_20_body"><draw:frame draw:style-name="media" draw:name="" text:anchor-type="as-char" draw:z-index="0" svg:width="9.2604166666667cm" svg:height="2.9633333333333cm"><draw:image xlink:href="Pictures/74e948dccaed79d5bf2c6a1bd0223c7f.png" xlink:type="simple" xlink:show="embed" xlink:actuate="onLoad"/></draw:frame></text:p>
      <text:p text:style-name="Text_20_body">I comandi verranno temporaneamente copiati finché non clicchiamo nuovamente nella parte della sequenza dove vogliamo che siano incollati, nell'esempio abbiamo cliccato sul comando TESTBLOCCO5</text:p>
      <text:p text:style-name="Text_20_body"><draw:frame draw:style-name="media" draw:name="" text:anchor-type="as-char" draw:z-index="0" svg:width="9.2604166666667cm" svg:height="2.8839583333333cm"><draw:image xlink:href="Pictures/50da9e73e585f8b2a1a4700b35f9f107.png" xlink:type="simple" xlink:show="embed" xlink:actuate="onLoad"/></draw:frame></text:p>
      <text:p text:style-name="Text_20_body">Ed i comandi che avevamo selezionato TESTBLOCCO2,TESTBLOCCO3,TESTBLOCCO4 sono stati spostati subito dopo il TESTBLOCCO5</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text:p>
      <text:p text:style-name="Horizontal_20_Line"/>
      <text:p text:style-name="Text_20_body">
<text:span text:style-name="Strong_20_Emphasis">Commento</text:span>: Aggiunge un comando null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ES.(In una lista di 10 comandi aggiungendo il comando ed impostando il 7, il comando finirà in posizione 7)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
      <text:p text:style-name="Horizontal_20_Line"/>
      <text:p text:style-name="Text_20_body">
<text:span text:style-name="Strong_20_Emphasis">Lettura input digitale</text:span>: Legge il valore dell'input digitale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ingresso </text:p>
          </table:table-cell>
          <table:table-cell office:value-type="string" table:style-name="tablecell">
            <text:p text:style-name="tablealignleft"> Seleziona il canale d'ingresso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 selezionato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e, al controllo della variabile se non soddisfa i requisiti imposti, blocca l'esecuzione del programma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risultato è accettato il programma passa al comando impostato saltando se sono presenti, i comandi tra l'uno e l'altro </text:p>
          </table:table-cell>
        </table:table-row>
        <table:table-row>
          <table:table-cell office:value-type="string" table:style-name="tablecell">
            <text:p text:style-name="tablealignleft"> Break Message </text:p>
          </table:table-cell>
          <table:table-cell office:value-type="string" table:style-name="tablecell">
            <text:p text:style-name="tablealignleft"> Se impostato quando va in errore il comando  compare una videata d'avviso </text:p>
          </table:table-cell>
        </table:table-row>
      </table:table>
      <text:p text:style-name="Horizontal_20_Line"/>
      <text:p text:style-name="Text_20_body">
<text:span text:style-name="Strong_20_Emphasis">Scrittura output digitale</text:span>: scrive lo stato dell'output digit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uscita </text:p>
          </table:table-cell>
          <table:table-cell office:value-type="string" table:style-name="tablecell">
            <text:p text:style-name="tablealignleft"> Seleziona il canale d'uscita </text:p>
          </table:table-cell>
        </table:table-row>
        <table:table-row>
          <table:table-cell office:value-type="string" table:style-name="tablecell">
            <text:p text:style-name="tablealignleft"> Valore </text:p>
          </table:table-cell>
          <table:table-cell office:value-type="string" table:style-name="tablecell"/>
        </table:table-row>
      </table:table>
      <text:p text:style-name="Horizontal_20_Line"/>
      <text:p text:style-name="Text_20_body">
<text:span text:style-name="Strong_20_Emphasis">Impulso output digitale</text:span>: scrive lo stato dell'uscita digitale temporanemanete</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output </text:p>
          </table:table-cell>
          <table:table-cell office:value-type="string" table:style-name="tablecell">
            <text:p text:style-name="tablealignleft"> Selezionare l'output desiderato </text:p>
          </table:table-cell>
        </table:table-row>
        <table:table-row>
          <table:table-cell office:value-type="string" table:style-name="tablecell">
            <text:p text:style-name="tablealignleft"> Tempo </text:p>
          </table:table-cell>
          <table:table-cell office:value-type="string" table:style-name="tablecell">
            <text:p text:style-name="tablealignleft"> Durata del cambio di stato dell'output </text:p>
          </table:table-cell>
        </table:table-row>
      </table:table>
      <text:p text:style-name="Horizontal_20_Line"/>
      <text:p text:style-name="Text_20_body">
<text:span text:style-name="Strong_20_Emphasis">Lettura input analogico</text:span>: legge un ingresso analogic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ingresso analogico </text:p>
          </table:table-cell>
          <table:table-cell office:value-type="string" table:style-name="tablecell">
            <text:p text:style-name="tablealignleft"> Seleziona il canale d'ingresso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il valore minimo che si desidera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il valore massimo che si desidera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e, al controllo della variabile se non soddisfa i requisiti imposti, blocca l'esecuzione del programma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risultato è accettato il programma passa al comando impostato saltando se sono presenti, i comandi tra l'uno e l'altro </text:p>
          </table:table-cell>
        </table:table-row>
        <table:table-row>
          <table:table-cell office:value-type="string" table:style-name="tablecell">
            <text:p text:style-name="tablealignleft"> Ok if not match </text:p>
          </table:table-cell>
          <table:table-cell office:value-type="string" table:style-name="tablecell">
            <text:p text:style-name="tablealignleft"> Se selezionato ed il test del valore non è tra i valori selezionati il collaudo prosegue senza bloccarsi </text:p>
          </table:table-cell>
        </table:table-row>
        <table:table-row>
          <table:table-cell office:value-type="string" table:style-name="tablecell">
            <text:p text:style-name="tablealignleft"> Break Message </text:p>
          </table:table-cell>
          <table:table-cell office:value-type="string" table:style-name="tablecell">
            <text:p text:style-name="tablealignleft"> Se impostato quando va in errore il comando  compare una videata d'avviso </text:p>
          </table:table-cell>
        </table:table-row>
      </table:table>
      <text:p text:style-name="Horizontal_20_Line"/>
      <text:p text:style-name="Text_20_body">
<text:span text:style-name="Strong_20_Emphasis">Scrittura output analogico</text:span>: scrive lo stato dell'output analogico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anale output analogico </text:p>
          </table:table-cell>
          <table:table-cell office:value-type="string" table:style-name="tablecell">
            <text:p text:style-name="tablealignleft"> Seleziona il canale d'uscita </text:p>
          </table:table-cell>
        </table:table-row>
        <table:table-row>
          <table:table-cell office:value-type="string" table:style-name="tablecell">
            <text:p text:style-name="tablealignleft"> Valore </text:p>
          </table:table-cell>
          <table:table-cell office:value-type="string" table:style-name="tablecell"/>
        </table:table-row>
      </table:table>
      <text:p text:style-name="Horizontal_20_Line"/>
      <text:p text:style-name="Text_20_body">
<text:span text:style-name="Strong_20_Emphasis">Aggiungi messaggio video</text:span>: visualizza un messaggio video durante il collaud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che si vuol far leggere durante il collaudo </text:p>
          </table:table-cell>
        </table:table-row>
        <table:table-row>
          <table:table-cell office:value-type="string" table:style-name="tablecell">
            <text:p text:style-name="tablealignleft"> Formattazione valore variabile </text:p>
          </table:table-cell>
          <table:table-cell office:value-type="string" table:style-name="tablecell">
            <text:p text:style-name="tablealignleft"> Indica la formattazione della variabile {0} è default </text:p>
          </table:table-cell>
        </table:table-row>
      </table:table>
      <text:p text:style-name="Horizontal_20_Line"/>
      <text:p text:style-name="Text_20_body">
<text:span text:style-name="Strong_20_Emphasis">Rimuovi messaggi video</text:span>: rimuove l'ultimo messaggio inserito a meno che <text:span text:style-name="Strong_20_Emphasis">Elimina tutti i messaggi</text:span> non sia selezionato in quel caso elimina tutti i messaggi inseri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Elimina tutti i messaggi </text:p>
          </table:table-cell>
          <table:table-cell office:value-type="string" table:style-name="tablecell">
            <text:p text:style-name="tablealignleft"> Se selezionato elimina tutti i messaggi dallo schermo </text:p>
          </table:table-cell>
        </table:table-row>
      </table:table>
      <text:p text:style-name="Horizontal_20_Line"/>
      <text:p text:style-name="Text_20_body">
<text:span text:style-name="Strong_20_Emphasis">Doppio bottone monitor</text:span>: Inserisce un messaggio di avviso con scelta tra OK o NOT OK che l'operatore dovrà verifica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che si vuol far leggere durante il collaudo </text:p>
          </table:table-cell>
        </table:table-row>
        <table:table-row>
          <table:table-cell office:value-type="string" table:style-name="tablecell">
            <text:p text:style-name="tablealignleft"> Testo bottone OK </text:p>
          </table:table-cell>
          <table:table-cell office:value-type="string" table:style-name="tablecell">
            <text:p text:style-name="tablealignleft"> Inserire il testo del bottone OK. Es: Ok, Conferma, Avanti etc.. </text:p>
          </table:table-cell>
        </table:table-row>
        <table:table-row>
          <table:table-cell office:value-type="string" table:style-name="tablecell">
            <text:p text:style-name="tablealignleft"> Testo bottone NOT OK </text:p>
          </table:table-cell>
          <table:table-cell office:value-type="string" table:style-name="tablecell">
            <text:p text:style-name="tablealignleft"> Inserire il testo del bottone NOT OK. Es: No, Annulla etc.. </text:p>
          </table:table-cell>
        </table:table-row>
        <table:table-row>
          <table:table-cell office:value-type="string" table:style-name="tablecell">
            <text:p text:style-name="tablealignleft"> Tempo </text:p>
          </table:table-cell>
          <table:table-cell office:value-type="string" table:style-name="tablecell">
            <text:p text:style-name="tablealignleft"> Tempo che l'operatore ha a disposizione per cliccare OK o NOT OK </text:p>
          </table:table-cell>
        </table:table-row>
        <table:table-row>
          <table:table-cell office:value-type="string" table:style-name="tablecell">
            <text:p text:style-name="tablealignleft"> OK input </text:p>
          </table:table-cell>
          <table:table-cell office:value-type="string" table:style-name="tablecell">
            <text:p text:style-name="tablealignleft"> Selezionare il dispositivo di input per dare l'ok manuale </text:p>
          </table:table-cell>
        </table:table-row>
        <table:table-row>
          <table:table-cell office:value-type="string" table:style-name="tablecell">
            <text:p text:style-name="tablealignleft"> KO input </text:p>
          </table:table-cell>
          <table:table-cell office:value-type="string" table:style-name="tablecell">
            <text:p text:style-name="tablealignleft"> Selezionare il dispositivo di input per dare il NOT OK manuale </text:p>
          </table:table-cell>
        </table:table-row>
      </table:table>
      <text:p text:style-name="Horizontal_20_Line"/>
      <text:p text:style-name="Text_20_body">
<text:span text:style-name="Strong_20_Emphasis">Barra valore a video</text:span>: Inserisce una barra di avanzamen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il valore minimo che si desidera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il valore massimo che si desidera </text:p>
          </table:table-cell>
        </table:table-row>
        <table:table-row>
          <table:table-cell office:value-type="string" table:style-name="tablecell">
            <text:p text:style-name="tablealignleft"> Formattazione valore variabile </text:p>
          </table:table-cell>
          <table:table-cell office:value-type="string" table:style-name="tablecell">
            <text:p text:style-name="tablealignleft"> Indica la formattazione della variabile {0} è default </text:p>
          </table:table-cell>
        </table:table-row>
      </table:table>
      <text:p text:style-name="Horizontal_20_Line"/>
      <text:p text:style-name="Text_20_body">
<text:span text:style-name="Strong_20_Emphasis">Rimuovi barra valore</text:span>: Rimuove la barra di avanzamen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Rimuovi tutti i messaggi </text:p>
          </table:table-cell>
          <table:table-cell office:value-type="string" table:style-name="tablecell">
            <text:p text:style-name="tablealignleft"> Se selezionato non rimuove esclusivamente l'ultima barra inserita ma tutti quanti </text:p>
          </table:table-cell>
        </table:table-row>
      </table:table>
      <text:p text:style-name="Horizontal_20_Line"/>
      <text:p text:style-name="Text_20_body">
<text:span text:style-name="Strong_20_Emphasis">Aggiungi camera</text:span>: aggiunge un dispositivo di acquisizione immagini da visualizzare sullo schermo durante il collau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Seleziona camera </text:p>
          </table:table-cell>
          <table:table-cell office:value-type="string" table:style-name="tablecell">
            <text:p text:style-name="tablealignleft"> Seleziona dal menu a tendina il dispositivo configurato come device per acquisizione immagini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che si vuol far leggere durante il collaudo </text:p>
          </table:table-cell>
        </table:table-row>
      </table:table>
      <text:p text:style-name="Horizontal_20_Line"/>
      <text:p text:style-name="Text_20_body">
<text:span text:style-name="Strong_20_Emphasis">Rimuovi camera</text:span> : rimuove il dispositivo di acquisizione immagin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
      <text:p text:style-name="Horizontal_20_Line"/>
      <text:p text:style-name="Text_20_body">
<text:span text:style-name="Strong_20_Emphasis">Attesa</text:span>: attende per il tempo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mpo </text:p>
          </table:table-cell>
          <table:table-cell office:value-type="string" table:style-name="tablecell">
            <text:p text:style-name="tablealignleft"> Tempo che l'operatore ha a disposizione per cliccare OK o NOT OK espresso in millisecondi </text:p>
          </table:table-cell>
        </table:table-row>
        <table:table-row>
          <table:table-cell office:value-type="string" table:style-name="tablecell">
            <text:p text:style-name="tablealignleft"> OK input </text:p>
          </table:table-cell>
          <table:table-cell office:value-type="string" table:style-name="tablecell">
            <text:p text:style-name="tablealignleft"> Selezionare il dispositivo di input per dare l'ok manuale </text:p>
          </table:table-cell>
        </table:table-row>
        <table:table-row>
          <table:table-cell office:value-type="string" table:style-name="tablecell">
            <text:p text:style-name="tablealignleft"> KO input </text:p>
          </table:table-cell>
          <table:table-cell office:value-type="string" table:style-name="tablecell">
            <text:p text:style-name="tablealignleft"> Selezionare il dispositivo di input per dare il NOT OK manuale </text:p>
          </table:table-cell>
        </table:table-row>
      </table:table>
      <text:p text:style-name="Horizontal_20_Line"/>
      <text:p text:style-name="Text_20_body">
<text:span text:style-name="Strong_20_Emphasis">Ripeti comando a esecuzione </text:span>: ripete per n volte i comandi racchiusi tra questo comando e la fine ripetizione selezionat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ontatore </text:p>
          </table:table-cell>
          <table:table-cell office:value-type="string" table:style-name="tablecell">
            <text:p text:style-name="tablealignleft"> Selezionare il numero delle ripetizioni della sequenza </text:p>
          </table:table-cell>
        </table:table-row>
        <table:table-row>
          <table:table-cell office:value-type="string" table:style-name="tablecell">
            <text:p text:style-name="tablealignleft"> Fine ripetizione </text:p>
          </table:table-cell>
          <table:table-cell office:value-type="string" table:style-name="tablecell">
            <text:p text:style-name="tablealignleft"> Indica la fine del blocco da ripetere </text:p>
          </table:table-cell>
        </table:table-row>
      </table:table>
      <text:p text:style-name="Horizontal_20_Line"/>
      <text:p text:style-name="Text_20_body">
<text:span text:style-name="Strong_20_Emphasis">Ripeti comando a tempo</text:span>: Ripete i comandi all'interno del ciclo per il tempo impost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empo </text:p>
          </table:table-cell>
          <table:table-cell office:value-type="string" table:style-name="tablecell">
            <text:p text:style-name="tablealignleft"> Selezionare per quanto tempo ripete il blocco di comandi impostato espresso in secondi </text:p>
          </table:table-cell>
        </table:table-row>
        <table:table-row>
          <table:table-cell office:value-type="string" table:style-name="tablecell">
            <text:p text:style-name="tablealignleft"> Fine ripetizione </text:p>
          </table:table-cell>
          <table:table-cell office:value-type="string" table:style-name="tablecell">
            <text:p text:style-name="tablealignleft"> Indica la fine del blocco da ripetere </text:p>
          </table:table-cell>
        </table:table-row>
      </table:table>
      <text:p text:style-name="Horizontal_20_Line"/>
      <text:p text:style-name="Text_20_body">
<text:span text:style-name="Strong_20_Emphasis">Ottieni tempo trascors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alla quale verrà assegnato il tempo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Comando label </text:p>
          </table:table-cell>
          <table:table-cell office:value-type="string" table:style-name="tablecell">
            <text:p text:style-name="tablealignleft"> Etichetta che individua il comando dal quale calcolare il tempo trascorso </text:p>
          </table:table-cell>
        </table:table-row>
      </table:table>
      <text:p text:style-name="Horizontal_20_Line"/>
      <text:p text:style-name="Text_20_body">
<text:span text:style-name="Strong_20_Emphasis">Inserisci nota</text:span>: inserisce una nota durante il collaudo che sarà salvata nel file LOG.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Tipo nota </text:p>
          </table:table-cell>
          <table:table-cell office:value-type="string" table:style-name="tablecell">
            <text:p text:style-name="tablealignleft"> selezionare la nota de voler inserire se ResultInfo o ProcessInfo </text:p>
          </table:table-cell>
        </table:table-row>
      </table:table>
      <text:p text:style-name="Horizontal_20_Line"/>
      <text:p text:style-name="Text_20_body">
<text:span text:style-name="Strong_20_Emphasis">Test vero/falso variabile</text:span>: Controlla se una determinata variabile sia vera o fals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 selezionato significa che vogliamo che la variabile sai VERA perché il controllo sia valido altrimenti non selezionandola vogliamo che sia FALSA perché il controlla sia valido </text:p>
          </table:table-cell>
        </table:table-row>
        <table:table-row>
          <table:table-cell office:value-type="string" table:style-name="tablecell">
            <text:p text:style-name="tablealignleft"> NOT OK stop </text:p>
          </table:table-cell>
          <table:table-cell office:value-type="string" table:style-name="tablecell">
            <text:p text:style-name="tablealignleft"> Se il test della variabile risulta negativo il collaudo si ferma </text:p>
          </table:table-cell>
        </table:table-row>
        <table:table-row>
          <table:table-cell office:value-type="string" table:style-name="tablecell">
            <text:p text:style-name="tablealignleft"> OK vai a </text:p>
          </table:table-cell>
          <table:table-cell office:value-type="string" table:style-name="tablecell">
            <text:p text:style-name="tablealignleft"> Se il test della variabile risulta positivo si può selezionare una parte del blocco dove saltare e continuare il collaud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Test valore variabile</text:span>: Controlla che il valore della variabile selezionata sia compreso tra il minimo ed il massimo impostati nel comand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minimo </text:p>
          </table:table-cell>
          <table:table-cell office:value-type="string" table:style-name="tablecell">
            <text:p text:style-name="tablealignleft"> Impostare il valore minimo accettabile </text:p>
          </table:table-cell>
        </table:table-row>
        <table:table-row>
          <table:table-cell office:value-type="string" table:style-name="tablecell">
            <text:p text:style-name="tablealignleft"> Valore massimo </text:p>
          </table:table-cell>
          <table:table-cell office:value-type="string" table:style-name="tablecell">
            <text:p text:style-name="tablealignleft"> Impostare il valore massimo accett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letto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valore della variabile testata è compreso tra minimo e massimo  si può seleziona una parte del blocco dove saltare e continuare il collaudo </text:p>
          </table:table-cell>
        </table:table-row>
        <table:table-row>
          <table:table-cell office:value-type="string" table:style-name="tablecell">
            <text:p text:style-name="tablealignleft"> OK se non compreso </text:p>
          </table:table-cell>
          <table:table-cell office:value-type="string" table:style-name="tablecell">
            <text:p text:style-name="tablealignleft"> Se selezionato il collaudo prosegue nonostante la variabile non sia compresa tra minimo e massim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Lettura valore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Dispositivo input </text:p>
          </table:table-cell>
          <table:table-cell office:value-type="string" table:style-name="tablecell">
            <text:p text:style-name="tablealignleft"> Selezionare il dispositivo dal quale ricevere i dati </text:p>
          </table:table-cell>
        </table:table-row>
        <table:table-row>
          <table:table-cell office:value-type="string" table:style-name="tablecell">
            <text:p text:style-name="tablealignleft"> Valore minimo </text:p>
          </table:table-cell>
          <table:table-cell office:value-type="string" table:style-name="tablecell">
            <text:p text:style-name="tablealignleft"> Impostare il valore minimo accettabile </text:p>
          </table:table-cell>
        </table:table-row>
        <table:table-row>
          <table:table-cell office:value-type="string" table:style-name="tablecell">
            <text:p text:style-name="tablealignleft"> Valore massimo </text:p>
          </table:table-cell>
          <table:table-cell office:value-type="string" table:style-name="tablecell">
            <text:p text:style-name="tablealignleft"> Impostare il valore massimo accett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letto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valore della variabile testata è compreso tra minimo e massimo  si può seleziona una parte del blocco dove saltare e continuare il collaudo </text:p>
          </table:table-cell>
        </table:table-row>
        <table:table-row>
          <table:table-cell office:value-type="string" table:style-name="tablecell">
            <text:p text:style-name="tablealignleft"> OK se non compreso </text:p>
          </table:table-cell>
          <table:table-cell office:value-type="string" table:style-name="tablecell">
            <text:p text:style-name="tablealignleft"> Se selezionato il collaudo prosegue nonostante la variabile non sia compresa tra minimo e massimo </text:p>
          </table:table-cell>
        </table:table-row>
        <table:table-row>
          <table:table-cell office:value-type="string" table:style-name="tablecell">
            <text:p text:style-name="tablealignleft"> Messaggio di stop </text:p>
          </table:table-cell>
          <table:table-cell office:value-type="string" table:style-name="tablecell">
            <text:p text:style-name="tablealignleft"> Scrivere il messaggio che deve apparire in caso il controllo della variabile sia negativo </text:p>
          </table:table-cell>
        </table:table-row>
      </table:table>
      <text:p text:style-name="Horizontal_20_Line"/>
      <text:p text:style-name="Text_20_body">
<text:span text:style-name="Strong_20_Emphasis">Scrittura valore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Numero </text:p>
          </table:table-cell>
          <table:table-cell office:value-type="string" table:style-name="tablecell">
            <text:p text:style-name="tablealignleft"> Indica la posizione in cui si andrà a mettere il comando nella sequenza. </text:p>
          </table:table-cell>
        </table:table-row>
        <table:table-row>
          <table:table-cell office:value-type="string" table:style-name="tablecell">
            <text:p text:style-name="tablealignleft"> Descrizione </text:p>
          </table:table-cell>
          <table:table-cell office:value-type="string" table:style-name="tablecell">
            <text:p text:style-name="tablealignleft"> L'utente inserisce una descrizione del comando </text:p>
          </table:table-cell>
        </table:table-row>
        <table:table-row>
          <table:table-cell office:value-type="string" table:style-name="tablecell">
            <text:p text:style-name="tablealignleft"> Label </text:p>
          </table:table-cell>
          <table:table-cell office:value-type="string" table:style-name="tablecell">
            <text:p text:style-name="tablealignleft"> Etichetta del comando </text:p>
          </table:table-cell>
        </table:table-row>
        <table:table-row>
          <table:table-cell office:value-type="string" table:style-name="tablecell">
            <text:p text:style-name="tablealignleft"> Variabile </text:p>
          </table:table-cell>
          <table:table-cell office:value-type="string" table:style-name="tablecell">
            <text:p text:style-name="tablealignleft"> Digitare il nome della variabile che si vuol creare o selezionare una variabile già creata  </text:p>
          </table:table-cell>
        </table:table-row>
        <table:table-row>
          <table:table-cell office:value-type="string" table:style-name="tablecell">
            <text:p text:style-name="tablealignleft"> Tipo esecuzione </text:p>
          </table:table-cell>
          <table:table-cell office:value-type="string" table:style-name="tablecell">
            <text:p text:style-name="tablealignleft"> Selezionare il tipo di esecuzione del comando tra normale, escluso ed esegui sempre </text:p>
          </table:table-cell>
        </table:table-row>
        <table:table-row>
          <table:table-cell office:value-type="string" table:style-name="tablecell">
            <text:p text:style-name="tablealignleft"> Dispositivo invio dati </text:p>
          </table:table-cell>
          <table:table-cell office:value-type="string" table:style-name="tablecell">
            <text:p text:style-name="tablealignleft"> Selezionare il dispositivo a cui inviare i dati </text:p>
          </table:table-cell>
        </table:table-row>
        <table:table-row>
          <table:table-cell office:value-type="string" table:style-name="tablecell">
            <text:p text:style-name="tablealignleft"> Valore </text:p>
          </table:table-cell>
          <table:table-cell office:value-type="string" table:style-name="tablecell">
            <text:p text:style-name="tablealignleft"> Inserire il valore da impostare </text:p>
          </table:table-cell>
        </table:table-row>
      </table:table>
      <text:p text:style-name="Horizontal_20_Line"/>
      <text:h text:style-name="Heading_20_2" text:outline-level="2"><text:bookmark-start text:name="strumenti_dell_operatore"/>Strumenti dell'operatore<text:bookmark-end text:name="strumenti_dell_operatore"/></text:h>
      <text:p text:style-name="Text_20_body">Per accedere agli strumenti dell'operatore cliccare sul tasto <text:span text:style-name="Strong_20_Emphasis">Strumenti operatore</text:span> <draw:frame draw:style-name="media" draw:name="" text:anchor-type="as-char" draw:z-index="0" svg:width="0.84666666666667cm" svg:height="0.84666666666667cm"><draw:image xlink:href="Pictures/f9ce89cb1c902462762d06fe1b9f56d0.png" xlink:type="simple" xlink:show="embed" xlink:actuate="onLoad"/></draw:frame> e dal menu a tendina selezionare l'operazione che si desidera eseguire.
Le opzioni sono le seguenti :</text:p>
      <text:list text:style-name="List_20_1">
        <text:list-item>
          <text:p text:style-name="Text_20_body"> <text:span text:style-name="Strong_20_Emphasis">Cambia password</text:span></text:p>
        </text:list-item>
        <text:list-item>
          <text:p text:style-name="Text_20_body"> <text:span text:style-name="Strong_20_Emphasis">Esegui un test diagnostico</text:span></text:p>
        </text:list-item>
        <text:list-item>
          <text:p text:style-name="Text_20_body"> <text:span text:style-name="Strong_20_Emphasis">Esegui una sequenza di test </text:span></text:p>
        </text:list-item>
        <text:list-item>
          <text:p text:style-name="Text_20_body"> <text:span text:style-name="Strong_20_Emphasis">Apri finestra backup</text:span></text:p>
        </text:list-item>
      </text:list>
      <text:h text:style-name="Heading_20_4" text:outline-level="4"><text:bookmark-start text:name="cambia_password"/>Cambia password<text:bookmark-end text:name="cambia_password"/></text:h>
      <text:p text:style-name="Text_20_body">Eseguito il login, si può cambiare la password selezionando l'opzione da <text:span text:style-name="Strong_20_Emphasis">Strumenti operatore</text:span> —&gt; <text:span text:style-name="Strong_20_Emphasis">Cambia password</text:span> e si accede alla schermata :</text:p>
      <text:p text:style-name="Text_20_body"><draw:frame draw:style-name="mediacenter" draw:name="" text:anchor-type="paragraph" draw:z-index="0" svg:width="10.583333333333cm" svg:height="8.9164583333333cm"><draw:image xlink:href="Pictures/fdb34cf84d87310a393a6455fa69f7e8.png" xlink:type="simple" xlink:show="embed" xlink:actuate="onLoad"/></draw:frame></text:p>
      <text:p text:style-name="Text_20_body">Inserire la nuova password nel campo <text:span text:style-name="Strong_20_Emphasis">Nuova password</text:span> e ripeterla nel campo <text:span text:style-name="Strong_20_Emphasis">Ripeti password</text:span>. Cliccare <text:span text:style-name="Strong_20_Emphasis">OK</text:span> per confermare la modifica o <text:span text:style-name="Strong_20_Emphasis">Annulla</text:span> per uscire dalla schermata.</text:p>
      <text:h text:style-name="Heading_20_4" text:outline-level="4"><text:bookmark-start text:name="esegui_un_test_diagnostico"/>Esegui un test diagnostico<text:bookmark-end text:name="esegui_un_test_diagnostico"/></text:h>
      <text:p text:style-name="Text_20_body">Il test diagnostico viene eseguito ogni giorno automaticamente altrimenti non è possibile eseguire collaudi dei componenti. L'operatore ha la possibilità in ogni caso di eseguire un test diagnostico qualora lo ritenesse necessario per verificare il corretto funzionamento dell'attrezzatura.</text:p>
      <text:p text:style-name="Text_20_body">Selezionare <text:span text:style-name="Strong_20_Emphasis">Strumenti operatore</text:span> —&gt; <text:span text:style-name="Strong_20_Emphasis">Esegui test diagnostico</text:span>  e partirà il test diagnostico impostato per la postazione.</text:p>
      <text:h text:style-name="Heading_20_4" text:outline-level="4"><text:bookmark-start text:name="esegui_una_sequenza_di_test"/>Esegui una sequenza di test<text:bookmark-end text:name="esegui_una_sequenza_di_test"/></text:h>
      <text:p text:style-name="Text_20_body">L'operatore può eseguire una sequenza di test tra quelle create selezionando <text:span text:style-name="Strong_20_Emphasis">Strumenti operatore</text:span> —&gt; <text:span text:style-name="Strong_20_Emphasis">Esegui sequenza di prova</text:span>, esegue tutti i comandi presenti nella sequenza senza salvare nulla essendo una prova per verificare che la sequenza sia corretta .</text:p>
      <text:h text:style-name="Heading_20_4" text:outline-level="4"><text:bookmark-start text:name="apri_finestra_backup"/>Apri finestra backup<text:bookmark-end text:name="apri_finestra_backup"/></text:h>
      <text:p text:style-name="Text_20_body">Per poter eseguire il backup è necessario selezionare <text:span text:style-name="Strong_20_Emphasis">Strumenti operatore</text:span> —&gt; <text:span text:style-name="Strong_20_Emphasis">Apri finestra backup</text:span> e cliccare sul tasto <text:span text:style-name="Strong_20_Emphasis">Esegui</text:span>  come mostra l'immagine successiva.</text:p>
      <text:p text:style-name="Text_20_body"><draw:frame draw:style-name="mediacenter" draw:name="" text:anchor-type="paragraph" draw:z-index="0" svg:width="10.583333333333cm" svg:height="10.583333333333cm"><draw:image xlink:href="Pictures/b7403d1a7868133b01ac3e67341a1914.png" xlink:type="simple" xlink:show="embed" xlink:actuate="onLoad"/></draw:frame></text:p>
      <text:p text:style-name="Text_20_body">Una volta lanciato il backup del database vedremo a video se è andato a buon fine oppure se c'è stato un errore, in quel caso alla fine dei messaggi nel pannello centrale apparirà <text:span text:style-name="Strong_20_Emphasis">Completato</text:span> o <text:span text:style-name="Strong_20_Emphasis">Non eseguito</text:span>.
</text:p>
      <text:h text:style-name="Heading_20_2" text:outline-level="2"><text:bookmark-start text:name="archivio"/>Archivio<text:bookmark-end text:name="archivio"/></text:h>
      <text:p text:style-name="Text_20_body">
Usare questa funzione per caricare un collaudo precedentemente memorizzato nell'archivio dell'applicazione.
</text:p>
      <text:list text:style-name="List_20_1">
        <text:list-item>
          <text:p text:style-name="Text_20_body"> Selezionare dal menù <text:span text:style-name="Strong_20_Emphasis">Archivio</text:span> o premere il tasto <draw:frame draw:style-name="media" draw:name="" text:anchor-type="as-char" draw:z-index="0" svg:width="0.84666666666667cm" svg:height="0.84666666666667cm"><draw:image xlink:href="Pictures/f35e071ff3d134872d98bc428a8af6f9.png" xlink:type="simple" xlink:show="embed" xlink:actuate="onLoad"/></draw:frame> per accedere alla seguente finestra:</text:p>
        </text:list-item>
      </text:list>
      <text:p text:style-name="Text_20_body">
<draw:frame draw:style-name="mediacenter" draw:name="" text:anchor-type="paragraph" draw:z-index="0" svg:width="10.583333333333cm" svg:height="5.6885416666667cm"><draw:image xlink:href="Pictures/617345a9731bfb7ab17e4bbd3be9d41a.png" xlink:type="simple" xlink:show="embed" xlink:actuate="onLoad"/></draw:frame>
</text:p>
      <text:list text:style-name="List_20_1">
        <text:list-item>
          <text:p text:style-name="Text_20_body"> Premere il tasto <text:span text:style-name="Strong_20_Emphasis">Cerca</text:span> per visualizzare l'elenco dei collaudi archiviati;</text:p>
        </text:list-item>
        <text:list-item>
          <text:p text:style-name="Text_20_body"> Selezionare quindi quello da aprire e premere il tasto <text:span text:style-name="Strong_20_Emphasis">Visualizza</text:span>.</text:p>
        </text:list-item>
      </text:list>
      <text:p text:style-name="Text_20_body">
I collaudi possono anche essere ricercati in base alle seguenti informazioni :</text:p>
      <text:list text:style-name="List_20_1">
        <text:list-item>
          <text:p text:style-name="Text_20_body"> Data (da/a)</text:p>
        </text:list-item>
        <text:list-item>
          <text:p text:style-name="Text_20_body"> Modello</text:p>
        </text:list-item>
        <text:list-item>
          <text:p text:style-name="Text_20_body"> Seriale</text:p>
        </text:list-item>
      </text:list>
      <text:p text:style-name="Text_20_body">
Nel campo data è possibile specificare il periodo di inizio e fine ricerca, nei restanti campi basta inserire i caratteri da ricercare.</text:p>
      <text:h text:style-name="Heading_20_2" text:outline-level="2"><text:bookmark-start text:name="note"/>Note<text:bookmark-end text:name="note"/></text:h>
      <text:p text:style-name="Text_20_body">
Questo strumento visualizza una finestra con l'elenco delle note inserite. Nel processo è possibile aggiungere un comando che visualizza le note di tipo “ProcessInfo” tra le quali l'operatore deve selezionarne una per proseguire con il collaudo. Quelle di tipo “ResultInfo” sono invece visualizzate a fine collaudo in caso di esito negativo per la selezione di un eventuale difetto riscontrato.</text:p>
      <text:p text:style-name="Text_20_body"><draw:frame draw:style-name="mediacenter" draw:name="" text:anchor-type="paragraph" draw:z-index="0" svg:width="10.583333333333cm" svg:height="10.16cm"><draw:image xlink:href="Pictures/7bbaa647ddba9be750e85d85e3a3db22.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no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not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not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nota selezionata </text:p>
          </table:table-cell>
        </table:table-row>
      </table:table>
      <text:h text:style-name="Heading_20_4" text:outline-level="4"><text:bookmark-start text:name="crea_nota"/>Crea nota<text:bookmark-end text:name="crea_nota"/></text:h>
      <text:p text:style-name="Text_20_body">Per creare una nuova nota cliccare sul tasto <draw:frame draw:style-name="media" draw:name="" text:anchor-type="as-char" draw:z-index="0" svg:width="0.84666666666667cm" svg:height="0.84666666666667cm"><draw:image xlink:href="Pictures/b1a9b69bd06498e277bf6a2368a52241.png" xlink:type="simple" xlink:show="embed" xlink:actuate="onLoad"/></draw:frame> e si aprirà la seguente schermata : </text:p>
      <text:p text:style-name="Text_20_body"><draw:frame draw:style-name="mediacenter" draw:name="" text:anchor-type="paragraph" draw:z-index="0" svg:width="10.583333333333cm" svg:height="4.5508333333333cm"><draw:image xlink:href="Pictures/70c94f9cf9aefc58428bb1029baef101.png" xlink:type="simple" xlink:show="embed" xlink:actuate="onLoad"/></draw:frame></text:p>
      <text:p text:style-name="Text_20_body">Compilare il form con le informazioni richieste :
</text:p>
      <text:list text:style-name="List_20_1">
        <text:list-item>
          <text:p text:style-name="Text_20_body"> <text:span text:style-name="Strong_20_Emphasis">Codice</text:span> : Inserire il codice per la nota, una volta inserito non lo si può modificare</text:p>
        </text:list-item>
        <text:list-item>
          <text:p text:style-name="Text_20_body"> <text:span text:style-name="Strong_20_Emphasis">Descrizione</text:span> : Inserire la descrizione della nota</text:p>
        </text:list-item>
        <text:list-item>
          <text:p text:style-name="Text_20_body"> <text:span text:style-name="Strong_20_Emphasis">Tipo</text:span> : Selezionare che tipo di nota sia, se ResultInfo o ProcessInfo</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Non si possono inserire due note con lo stesso codice </text:p>
          </table:table-cell>
        </table:table-row>
      </table:table>
      <text:h text:style-name="Heading_20_4" text:outline-level="4"><text:bookmark-start text:name="modifica_nota"/>Modifica nota<text:bookmark-end text:name="modifica_nota"/></text:h>
      <text:p text:style-name="Text_20_body">Per modificare una nota è necessario selezionarla e cliccare <draw:frame draw:style-name="media" draw:name="" text:anchor-type="as-char" draw:z-index="0" svg:width="0.84666666666667cm" svg:height="0.84666666666667cm"><draw:image xlink:href="Pictures/6d370633a3e0b50bac2908a9fcaf5001.png" xlink:type="simple" xlink:show="embed" xlink:actuate="onLoad"/></draw:frame>, si aprirà la stessa schermata di quando la si crea nuova, solo con i campi già compilati della nota aperta. Modificare i campi che si desidera e cliccare <text:span text:style-name="Strong_20_Emphasis">OK</text:span> per il salvataggi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campo codice non può essere modificato se lo si vuole modificare bisogna eliminare la nota e reinserirla </text:p>
          </table:table-cell>
        </table:table-row>
      </table:table>
      <text:h text:style-name="Heading_20_4" text:outline-level="4"><text:bookmark-start text:name="copia_nota"/>Copia nota<text:bookmark-end text:name="copia_nota"/></text:h>
      <text:p text:style-name="Text_20_body">Per copiare una nota è necessario selezionarla e cliccare <draw:frame draw:style-name="media" draw:name="" text:anchor-type="as-char" draw:z-index="0" svg:width="0.84666666666667cm" svg:height="0.84666666666667cm"><draw:image xlink:href="Pictures/d1297d5a4d6b813cbb457bb45214eab5.png" xlink:type="simple" xlink:show="embed" xlink:actuate="onLoad"/></draw:frame>, si aprirà la stessa schermata di quando la si crea nuova, solo con i campi <text:span text:style-name="Strong_20_Emphasis">descrizione</text:span> e <text:span text:style-name="Strong_20_Emphasis">tipo</text:span> già impostati . Non resta che inserire il codice richiesto e cliccare <text:span text:style-name="Strong_20_Emphasis">OK</text:span> per il salvataggio.
</text:p>
      <text:h text:style-name="Heading_20_4" text:outline-level="4"><text:bookmark-start text:name="elimina_nota"/>Elimina nota<text:bookmark-end text:name="elimina_nota"/></text:h>
      <text:p text:style-name="Text_20_body">Per eliminare una nota è necessario selezionarla e cliccare <draw:frame draw:style-name="media" draw:name="" text:anchor-type="as-char" draw:z-index="0" svg:width="0.84666666666667cm" svg:height="0.84666666666667cm"><draw:image xlink:href="Pictures/cf446770cc11f297a2c1b18f6b606e3f.png" xlink:type="simple" xlink:show="embed" xlink:actuate="onLoad"/></draw:frame> e confermare cliccando <text:span text:style-name="Strong_20_Emphasis">OK</text:span> sul messaggio che apparirà subito dopo.</text:p>
      <text:h text:style-name="Heading_20_2" text:outline-level="2"><text:bookmark-start text:name="postazioni"/>Postazioni<text:bookmark-end text:name="postazioni"/></text:h>
      <text:p text:style-name="Text_20_body">Per creare una postazione è necessario cliccare su <draw:frame draw:style-name="media" draw:name="" text:anchor-type="as-char" draw:z-index="0" svg:width="0.84666666666667cm" svg:height="0.84666666666667cm"><draw:image xlink:href="Pictures/048e7ac68d0c69d00dd3c4b75a20a178.png" xlink:type="simple" xlink:show="embed" xlink:actuate="onLoad"/></draw:frame> <text:span text:style-name="Strong_20_Emphasis">Avanzate</text:span> –&gt; <text:span text:style-name="Strong_20_Emphasis">Configurazione postazione</text:span> per accedere alla seguente schermata :</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985cm"><draw:image xlink:href="Pictures/1df89633e02c455a75677741c6d2a3db.png" xlink:type="simple" xlink:show="embed" xlink:actuate="onLoad"/></draw:frame> </text:p></draw:text-box></draw:frame></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posta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postazione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postazione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postazione selezionata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la l'eliminazione della postazione </text:p>
          </table:table-cell>
        </table:table-row>
      </table:table>
      <text:h text:style-name="Heading_20_5" text:outline-level="5"><text:bookmark-start text:name="crea_postazione"/>Crea postazione<text:bookmark-end text:name="crea_postazione"/></text:h>
      <text:p text:style-name="Text_20_body">Per creare una nuova postazione cliccare sul tasto <text:span text:style-name="Strong_20_Emphasis">nuovo</text:span> <draw:frame draw:style-name="media" draw:name="" text:anchor-type="as-char" draw:z-index="0" svg:width="0.84666666666667cm" svg:height="0.84666666666667cm"><draw:image xlink:href="Pictures/b1a9b69bd06498e277bf6a2368a52241.png" xlink:type="simple" xlink:show="embed" xlink:actuate="onLoad"/></draw:frame> ed immettere i dati richiesti nella seguente schermata :</text:p>
      <text:p text:style-name="Text_20_body"><draw:frame draw:style-name="mediacenter" draw:name="" text:anchor-type="paragraph" draw:z-index="0" svg:width="10.583333333333cm" svg:height="4.9741666666667cm"><draw:image xlink:href="Pictures/5fb63466959be86605c8ec7232f65792.png" xlink:type="simple" xlink:show="embed" xlink:actuate="onLoad"/></draw:frame></text:p>
      <text:p text:style-name="Text_20_body">Inserire le informazioni richieste :</text:p>
      <text:list text:style-name="List_20_1">
        <text:list-item>
          <text:p text:style-name="Text_20_body"> <text:span text:style-name="Strong_20_Emphasis">Posizione</text:span>: Scrivere la posizione della stazione o una descrizione per riconoscerla</text:p>
        </text:list-item>
        <text:list-item>
          <text:p text:style-name="Text_20_body"> <text:span text:style-name="Strong_20_Emphasis">Sequenza test diagnostico</text:span>: Selezionare dal menu a tendina la sequenza del test diagnostico </text:p>
        </text:list-item>
        <text:list-item>
          <text:p text:style-name="Text_20_body"> <text:span text:style-name="Strong_20_Emphasis">Bottone OK</text:span>: Selezionare il canale che si vuole utilizzare per il bottone OK</text:p>
        </text:list-item>
        <text:list-item>
          <text:p text:style-name="Text_20_body"> <text:span text:style-name="Strong_20_Emphasis">Bottone Cancella</text:span>: Selezionare il canale che si vuole utilizzare per il bottone Annulla</text:p>
        </text:list-item>
      </text:list>
      <text:p text:style-name="Text_20_body">
Infine premere <text:span text:style-name="Strong_20_Emphasis">OK</text:span> per aggiungere la stazion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 obbligatorio compilare  i campi <text:span text:style-name="Strong_20_Emphasis"> Posizione</text:span>, <text:span text:style-name="Strong_20_Emphasis">Bottone OK</text:span> e <text:span text:style-name="Strong_20_Emphasis">Bottone Cancella</text:span> per poter aggiungere una postazione. 
<text:span text:style-name="Strong_20_Emphasis">Bottone OK</text:span> e <text:span text:style-name="Strong_20_Emphasis">Bottone cancella</text:span> non possono essere uguali</text:p>
          </table:table-cell>
        </table:table-row>
      </table:table>
      <text:h text:style-name="Heading_20_5" text:outline-level="5"><text:bookmark-start text:name="modifica_postazione"/>Modifica postazione<text:bookmark-end text:name="modifica_postazione"/></text:h>
      <text:p text:style-name="Text_20_body">Per modificare una postazione creata in precedenza, selezionarla e cliccare sul tasto <text:span text:style-name="Strong_20_Emphasis">modifica</text:span> <draw:frame draw:style-name="media" draw:name="" text:anchor-type="as-char" draw:z-index="0" svg:width="0.84666666666667cm" svg:height="0.84666666666667cm"><draw:image xlink:href="Pictures/6d370633a3e0b50bac2908a9fcaf5001.png" xlink:type="simple" xlink:show="embed" xlink:actuate="onLoad"/></draw:frame> e nel pannello che si aprirà, uguale a quello della creazione della postazione, modificare i campi che si vuole e confermare la modifica premendo <text:span text:style-name="Strong_20_Emphasis">OK</text:span>.
</text:p>
      <text:h text:style-name="Heading_20_5" text:outline-level="5"><text:bookmark-start text:name="copia_postazione"/>Copia postazione<text:bookmark-end text:name="copia_postazione"/></text:h>
      <text:p text:style-name="Text_20_body">Per copiare una postazione è necessario selezionarla e cliccare sul tasto <text:span text:style-name="Strong_20_Emphasis">copia</text:span> <draw:frame draw:style-name="media" draw:name="" text:anchor-type="as-char" draw:z-index="0" svg:width="0.84666666666667cm" svg:height="0.84666666666667cm"><draw:image xlink:href="Pictures/d1297d5a4d6b813cbb457bb45214eab5.png" xlink:type="simple" xlink:show="embed" xlink:actuate="onLoad"/></draw:frame>. Se lo si desidera prima di confermare l'operazione premendo il tasto <text:span text:style-name="Strong_20_Emphasis">OK</text:span> si possono apportare delle modifiche ai campi della postazione.
</text:p>
      <text:h text:style-name="Heading_20_5" text:outline-level="5"><text:bookmark-start text:name="elimina_postazione"/>Elimina postazione<text:bookmark-end text:name="elimina_postazione"/></text:h>
      <text:p text:style-name="Text_20_body">Per eliminare una postazione è necessario selezionarla e cliccare su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premendo <text:span text:style-name="Strong_20_Emphasis">OK</text:span> nella schermata successiva. Non è una vera e propria eliminazione, ma uno stato, in cui la postazione non potrà più essere utilizzata finché è nello stato di eliminazione.
</text:p>
      <text:h text:style-name="Heading_20_5" text:outline-level="5"><text:bookmark-start text:name="annulla_eliminazione1"/>Annulla eliminazione<text:bookmark-end text:name="annulla_eliminazione1"/></text:h>
      <text:p text:style-name="Text_20_body">Per annullare lo stato di eliminazione di una stazione è necessario selezionare la suddetta e premere il tasto <draw:frame draw:style-name="media" draw:name="" text:anchor-type="as-char" draw:z-index="0" svg:width="0.84666666666667cm" svg:height="0.84666666666667cm"><draw:image xlink:href="Pictures/1878e5c9929c9c5c9648f8ed8d249f47.png" xlink:type="simple" xlink:show="embed" xlink:actuate="onLoad"/></draw:frame> e confermare l'operazione premendo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a postazione </text:p>
          </table:table-cell>
        </table:table-row>
      </table:table>
      <text:h text:style-name="Heading_20_2" text:outline-level="2"><text:bookmark-start text:name="canali"/>Canali<text:bookmark-end text:name="canali"/></text:h>
      <text:p text:style-name="Text_20_body">
Prima di procedere con l'avvio del collaudo è necessario definire i canali che si vogliono utilizzare. 
Per poterli definire bisognerà cliccare <draw:frame draw:style-name="media" draw:name="" text:anchor-type="as-char" draw:z-index="0" svg:width="0.84666666666667cm" svg:height="0.84666666666667cm"><draw:image xlink:href="Pictures/048e7ac68d0c69d00dd3c4b75a20a178.png" xlink:type="simple" xlink:show="embed" xlink:actuate="onLoad"/></draw:frame> e selezionare dal menu a tendina <text:span text:style-name="Strong_20_Emphasis">Avanzate</text:span> –&gt; <text:span text:style-name="Strong_20_Emphasis">Configurazioni canali</text:span> per accedere alla seguente schermata : </text:p>
      <text:p text:style-name="Text_20_body"><draw:frame draw:style-name="mediacenter" draw:name="" text:anchor-type="paragraph" draw:z-index="0" svg:width="10.583333333333cm" svg:height="6.8791666666667cm"><draw:image xlink:href="Pictures/7cc2b7389ba6179af2827e589ede4223.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can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canal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canal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canale selezionato </text:p>
          </table:table-cell>
        </table:table-row>
      </table:table>
      <text:h text:style-name="Heading_20_5" text:outline-level="5"><text:bookmark-start text:name="crea_nuovo_canale"/>Crea nuovo canale<text:bookmark-end text:name="crea_nuovo_canale"/></text:h>
      <text:p text:style-name="Text_20_body">Per la creazione del canale sarà necessario specificare le seguenti informazioni </text:p>
      <text:p text:style-name="Text_20_body"><draw:frame draw:style-name="mediacenter" draw:name="" text:anchor-type="paragraph" draw:z-index="0" svg:width="7.9375cm" svg:height="4.6566666666667cm"><draw:image xlink:href="Pictures/ad10cd27be002a5a506a8e086e704bf4.png" xlink:type="simple" xlink:show="embed" xlink:actuate="onLoad"/></draw:frame>
</text:p>
      <text:list text:style-name="List_20_1">
        <text:list-item>
          <text:p text:style-name="Text_20_body"> <text:span text:style-name="Strong_20_Emphasis">Tipo</text:span> : selezionare dal menu a tendina il tipo di canale che si sta configurando, DO, DI, AO, AI, DEVOUT, DEVIN, CAMERAIN, CAMERAOUT</text:p>
        </text:list-item>
        <text:list-item>
          <text:p text:style-name="Text_20_body"> <text:span text:style-name="Strong_20_Emphasis">Codice</text:span> : scrivere il codice del canale, non ce ne possono essere due uguali</text:p>
        </text:list-item>
        <text:list-item>
          <text:p text:style-name="Text_20_body"> <text:span text:style-name="Strong_20_Emphasis">Descrizione</text:span> : inserire una descrizione del canale se necessaria</text:p>
        </text:list-item>
        <text:list-item>
          <text:p text:style-name="Text_20_body"> <text:span text:style-name="Strong_20_Emphasis">Unita di misura</text:span> : inserire l'unita di misura se necessaria</text:p>
        </text:list-item>
      </text:list>
      <text:h text:style-name="Heading_20_5" text:outline-level="5"><text:bookmark-start text:name="modifica_canale"/>Modifica canale<text:bookmark-end text:name="modifica_canale"/></text:h>
      <text:p text:style-name="Text_20_body">Per la modifica del canale sarà necessario selezionare il canale ed in seguito cliccare sul tasto <draw:frame draw:style-name="media" draw:name="" text:anchor-type="as-char" draw:z-index="0" svg:width="0.84666666666667cm" svg:height="0.84666666666667cm"><draw:image xlink:href="Pictures/6d370633a3e0b50bac2908a9fcaf5001.png" xlink:type="simple" xlink:show="embed" xlink:actuate="onLoad"/></draw:frame> . La schermata visualizzata sarà la stessa della creazione con solo i campi già compilati con i dati del canale selezionato, e qui si avrà la possibilità di modificare il canale.</text:p>
      <text:h text:style-name="Heading_20_5" text:outline-level="5"><text:bookmark-start text:name="copia_canale"/>Copia canale<text:bookmark-end text:name="copia_canale"/></text:h>
      <text:p text:style-name="Text_20_body">Per la copia del canale basterà selezionare il canale che si vuole copiare e cliccare sul tasto <draw:frame draw:style-name="media" draw:name="" text:anchor-type="as-char" draw:z-index="0" svg:width="0.84666666666667cm" svg:height="0.84666666666667cm"><draw:image xlink:href="Pictures/d1297d5a4d6b813cbb457bb45214eab5.png" xlink:type="simple" xlink:show="embed" xlink:actuate="onLoad"/></draw:frame> . La schermata visualizzata sarà la stessa della creazione con i campi già compilati escluso <text:span text:style-name="Strong_20_Emphasis">Codice</text:span> non potendo esserci due canali con lo stesso codice</text:p>
      <text:h text:style-name="Heading_20_5" text:outline-level="5"><text:bookmark-start text:name="elimina_canale"/>Elimina canale<text:bookmark-end text:name="elimina_canale"/></text:h>
      <text:p text:style-name="Text_20_body">Per eliminare un canale già impostate sarà necessario selezionarlo e poi cliccare il tasto <draw:frame draw:style-name="media" draw:name="" text:anchor-type="as-char" draw:z-index="0" svg:width="0.84666666666667cm" svg:height="0.84666666666667cm"><draw:image xlink:href="Pictures/cf446770cc11f297a2c1b18f6b606e3f.png" xlink:type="simple" xlink:show="embed" xlink:actuate="onLoad"/></draw:frame> e confermare l'eliminazione dello ste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 canale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