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e4881297ce8779637c35b0a7f483911d.jpg"/>
  <manifest:file-entry manifest:media-type="image/jpeg" manifest:full-path="Pictures/0b24e63bfceb261eafe22fd27e0fa835.jpg"/>
  <manifest:file-entry manifest:media-type="image/png" manifest:full-path="Pictures/f7e08b5a6c4fb1b5895b3f2aa89e27d0.png"/>
  <manifest:file-entry manifest:media-type="image/png" manifest:full-path="Pictures/1f052cae7b798dfec1c4365f4e8a90ec.png"/>
  <manifest:file-entry manifest:media-type="image/png" manifest:full-path="Pictures/6b7cd7d07eb9819db1e89b8d2d450fe9.png"/>
  <manifest:file-entry manifest:media-type="image/png" manifest:full-path="Pictures/35780a9656f5b20f43fac22fdca9f93a.png"/>
  <manifest:file-entry manifest:media-type="image/png" manifest:full-path="Pictures/b256092f74a232f58ebc12ad43f365b3.png"/>
  <manifest:file-entry manifest:media-type="image/png" manifest:full-path="Pictures/2c00f55f5b046c8e61fc4c59d2a70a4f.png"/>
  <manifest:file-entry manifest:media-type="image/png" manifest:full-path="Pictures/c314116b70d484a06806658fdd13bcee.png"/>
  <manifest:file-entry manifest:media-type="image/png" manifest:full-path="Pictures/e6bdb220ad320bb6a598008a88819e63.png"/>
  <manifest:file-entry manifest:media-type="image/png" manifest:full-path="Pictures/75af29272e03656d80afb2ff51ee7949.png"/>
  <manifest:file-entry manifest:media-type="image/png" manifest:full-path="Pictures/a4450ba3a92c674a805fa6a3205cd7f5.png"/>
  <manifest:file-entry manifest:media-type="image/png" manifest:full-path="Pictures/936d0061e0e5bf3a0f345815ada96d38.png"/>
  <manifest:file-entry manifest:media-type="image/png" manifest:full-path="Pictures/2b9cac16087cd9ec80bedda262f81486.png"/>
  <manifest:file-entry manifest:media-type="image/png" manifest:full-path="Pictures/02531953e70f3422aa8e56aa9c40dead.png"/>
  <manifest:file-entry manifest:media-type="image/png" manifest:full-path="Pictures/5f003a1fb0f380332d08dbd1237380f7.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846ad197a988e2d077151e181d4e689.png"/>
  <manifest:file-entry manifest:media-type="image/png" manifest:full-path="Pictures/5fa21a4201ace09b47bf2ee95bd792d0.png"/>
  <manifest:file-entry manifest:media-type="image/png" manifest:full-path="Pictures/4dd821bd90406a4714b48efd4d245936.png"/>
  <manifest:file-entry manifest:media-type="image/png" manifest:full-path="Pictures/54ffc3fbffc19632f804b1389adbd78e.png"/>
  <manifest:file-entry manifest:media-type="image/png" manifest:full-path="Pictures/312194e1250680c4803c5a59a6454e01.png"/>
  <manifest:file-entry manifest:media-type="image/png" manifest:full-path="Pictures/501a35962aa6d36495cfbc22f2e95f78.png"/>
  <manifest:file-entry manifest:media-type="image/png" manifest:full-path="Pictures/a9f7fdf9dfa835b9fcdac416ee74111a.png"/>
  <manifest:file-entry manifest:media-type="image/png" manifest:full-path="Pictures/3732be1e3de6289933099fb13197bcc7.png"/>
  <manifest:file-entry manifest:media-type="image/png" manifest:full-path="Pictures/0be0632ac7740176a5be647b381e6193.png"/>
  <manifest:file-entry manifest:media-type="image/png" manifest:full-path="Pictures/3e648cbfb279e1bb5418f4a3123b08c1.png"/>
  <manifest:file-entry manifest:media-type="image/png" manifest:full-path="Pictures/fe10cda69d5f5cc5316aa1f880944fd6.png"/>
  <manifest:file-entry manifest:media-type="image/png" manifest:full-path="Pictures/83960d2049d31ff0a22e39cbdd341859.png"/>
  <manifest:file-entry manifest:media-type="image/png" manifest:full-path="Pictures/c5604c7ebeb7310d0ce520f5633444a7.png"/>
  <manifest:file-entry manifest:media-type="image/png" manifest:full-path="Pictures/814082e01553ac9ead45ebe520401909.png"/>
  <manifest:file-entry manifest:media-type="image/png" manifest:full-path="Pictures/d1297d5a4d6b813cbb457bb45214eab5.png"/>
  <manifest:file-entry manifest:media-type="image/png" manifest:full-path="Pictures/f4603d8a1cf5061387a7f0ff3136afa8.png"/>
  <manifest:file-entry manifest:media-type="image/png" manifest:full-path="Pictures/e72557735d46bdd13e4ca31518cd1589.png"/>
  <manifest:file-entry manifest:media-type="image/png" manifest:full-path="Pictures/f97588c5f5bb5c0f8816767630b90c89.png"/>
  <manifest:file-entry manifest:media-type="image/png" manifest:full-path="Pictures/19fd44a9b06af74449e5751869a88b27.png"/>
  <manifest:file-entry manifest:media-type="image/png" manifest:full-path="Pictures/7b72b3d23c4a094eeab9948e06a7d71f.png"/>
  <manifest:file-entry manifest:media-type="image/png" manifest:full-path="Pictures/3710e2b059ec3ec249dda0d1c9a4d3f2.png"/>
  <manifest:file-entry manifest:media-type="image/png" manifest:full-path="Pictures/39ab3df9e54d8a720107d2a53ae7fa33.png"/>
  <manifest:file-entry manifest:media-type="image/png" manifest:full-path="Pictures/9ff33cb85fd6e1cd472661c5014f26eb.png"/>
  <manifest:file-entry manifest:media-type="image/png" manifest:full-path="Pictures/41086296ef8da7e3904ed19ecfee68bf.png"/>
  <manifest:file-entry manifest:media-type="image/png" manifest:full-path="Pictures/2fce9973379c29e7f8fd285c47ae550b.png"/>
  <manifest:file-entry manifest:media-type="image/jpeg" manifest:full-path="Pictures/713033fcdcab7f3a2f05dd4810369f77.jpg"/>
  <manifest:file-entry manifest:media-type="image/jpeg" manifest:full-path="Pictures/74b2b49853c2b4f9574188a27b4ff392.jpg"/>
  <manifest:file-entry manifest:media-type="image/png" manifest:full-path="Pictures/300b1ed146de24c68e7d00a0a71c3b0e.png"/>
  <manifest:file-entry manifest:media-type="image/jpeg" manifest:full-path="Pictures/0f223964f7f7b8ada730a146d58284f3.jpg"/>
  <manifest:file-entry manifest:media-type="image/png" manifest:full-path="Pictures/eb4921d30ef0a39400a31c647cb1b94d.png"/>
  <manifest:file-entry manifest:media-type="image/png" manifest:full-path="Pictures/4f6d2a1386803ef4700bc6c633a8516d.png"/>
  <manifest:file-entry manifest:media-type="image/png" manifest:full-path="Pictures/33cd680fd7ffba413097465451bada6e.png"/>
  <manifest:file-entry manifest:media-type="image/png" manifest:full-path="Pictures/d0510a8d3e1f319ba503ccab8b169c9b.png"/>
  <manifest:file-entry manifest:media-type="image/png" manifest:full-path="Pictures/de78d9ed36212fb4ef674fdf0ecbec34.png"/>
  <manifest:file-entry manifest:media-type="image/png" manifest:full-path="Pictures/14bdc647845b4b9bae8d336ad8fcc4ce.png"/>
  <manifest:file-entry manifest:media-type="image/png" manifest:full-path="Pictures/71e7eb20e9a80d93d664c5ebccfd7c96.png"/>
  <manifest:file-entry manifest:media-type="image/png" manifest:full-path="Pictures/7392f3e14cbbb76a038b6d531afd03ac.png"/>
  <manifest:file-entry manifest:media-type="image/png" manifest:full-path="Pictures/94d154972dfd40e92e47fbf97ff4f691.png"/>
  <manifest:file-entry manifest:media-type="image/png" manifest:full-path="Pictures/8203ef874d3aebed95b9faa903f977d8.png"/>
  <manifest:file-entry manifest:media-type="image/jpeg" manifest:full-path="Pictures/608b86dac085759257444b169d3c1169.jpg"/>
  <manifest:file-entry manifest:media-type="image/png" manifest:full-path="Pictures/ccfcfb58ef2ceb0ad6aa375ad27ea5d3.png"/>
  <manifest:file-entry manifest:media-type="image/png" manifest:full-path="Pictures/bbf5220c9a653918d9268f42f5f0003c.png"/>
  <manifest:file-entry manifest:media-type="image/png" manifest:full-path="Pictures/24514c320fe876d74eef284d4ae2e609.png"/>
  <manifest:file-entry manifest:media-type="image/jpeg" manifest:full-path="Pictures/2697238691ec3b693f63925ba9393399.jpg"/>
  <manifest:file-entry manifest:media-type="image/jpeg" manifest:full-path="Pictures/a1ecd3246832102a33471ef161b31721.jpg"/>
  <manifest:file-entry manifest:media-type="image/png" manifest:full-path="Pictures/f35e071ff3d134872d98bc428a8af6f9.png"/>
  <manifest:file-entry manifest:media-type="image/jpeg" manifest:full-path="Pictures/2e7b64d7d28a91d6d2f99d2f24f083d7.jpg"/>
  <manifest:file-entry manifest:media-type="image/jpeg" manifest:full-path="Pictures/59e68265771273bdc5fadb6bcfd55502.jpg"/>
  <manifest:file-entry manifest:media-type="image/png" manifest:full-path="Pictures/6d0c45d8ceda460b44a2626de652ac8c.png"/>
  <manifest:file-entry manifest:media-type="image/png" manifest:full-path="Pictures/650640c64b729c85f1293006044a91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testpanel"/>MarelTestPanel<text:bookmark-end text:name="mareltestpanel"/></text:h>
      <text:p text:style-name="Text_20_body">
MarelTestPanel è un'applicazione di acquisizione dati ed elaborazione dati.</text:p>
      <text:h text:style-name="Heading_20_1" text:outline-level="1"><text:bookmark-start text:name="utilizzo_del_programma"/>Utilizzo del programma<text:bookmark-end text:name="utilizzo_del_programma"/></text:h>
      <text:p text:style-name="Text_20_body">
All'avvio il programma senza alcuna configurazione attiva,  si presenta come in figura:</text:p>
      <text:p text:style-name="Text_20_body"><draw:frame draw:style-name="mediacenter" draw:name="" text:anchor-type="paragraph" draw:z-index="0" svg:width="15.875cm" svg:height="8.5460416666667cm"><draw:image xlink:href="Pictures/e4881297ce8779637c35b0a7f483911d.jpg" xlink:type="simple" xlink:show="embed" xlink:actuate="onLoad"/></draw:frame></text:p>
      <text:p text:style-name="Text_20_body">La finestra è divisa in 3 parti , la barra degli strumenti nel lato superiore , la parte centrale dove verranno visualizzate le postazioni configurate ed infine la colonna di destra dove verranno visualizzati tutti i dispositivi configurati nel sistema. Una volta creati sia delle postazione che dei dispositivo , come andremo a vedere nei prossimi capitoli , la videata principale risulterà come nella figura sottostante :</text:p>
      <text:p text:style-name="Text_20_body"><draw:frame draw:style-name="mediacenter" draw:name="" text:anchor-type="paragraph" draw:z-index="0" svg:width="15.875cm" svg:height="8.5460416666667cm"><draw:image xlink:href="Pictures/0b24e63bfceb261eafe22fd27e0fa835.jpg" xlink:type="simple" xlink:show="embed" xlink:actuate="onLoad"/></draw:frame></text:p>
      <text:p text:style-name="Text_20_body">I comandi principali sono fruibili nella barra degli strumenti posta in cima. La barra degli strumenti è divisa in quattro schede : <text:span text:style-name="Strong_20_Emphasis">General</text:span>, <text:span text:style-name="Strong_20_Emphasis">Archive</text:span>, <text:span text:style-name="Strong_20_Emphasis">Place</text:span>, <text:span text:style-name="Strong_20_Emphasis">Device</text:span>
Di seguite vedremo come configurare postazioni, dispositivi e canali per iniziare un test. Per procedere sarà necessario configurare i dispositivi installati nel sistema per una corretta comunicazione con gli stessi, configurare una postazione ed infine aggiungere un elemento da testare ed avviare un acquisizione dati.</text:p>
      <text:p text:style-name="Text_20_body">Di seguito la lista dei comandi disponibili nelle varie schede.</text:p>
      <text:h text:style-name="Heading_20_5" text:outline-level="5"><text:bookmark-start text:name="general"/>General<text:bookmark-end text:name="general"/></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7e08b5a6c4fb1b5895b3f2aa89e27d0.png" xlink:type="simple" xlink:show="embed" xlink:actuate="onLoad"/></draw:frame> </text:p>
          </table:table-cell>
          <table:table-cell office:value-type="string" table:style-name="tablecell">
            <text:p text:style-name="tablealignleft"> Close </text:p>
          </table:table-cell>
          <table:table-cell office:value-type="string" table:style-name="tablecell">
            <text:p text:style-name="tablealignleft"> Chiude il programma in esecuzione ed interrompe anche eventuali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f052cae7b798dfec1c4365f4e8a90ec.png" xlink:type="simple" xlink:show="embed" xlink:actuate="onLoad"/></draw:frame> </text:p>
          </table:table-cell>
          <table:table-cell office:value-type="string" table:style-name="tablecell">
            <text:p text:style-name="tablealignleft"> Events </text:p>
          </table:table-cell>
          <table:table-cell office:value-type="string" table:style-name="tablecell">
            <text:p text:style-name="tablealignleft"> Apre la finestra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b7cd7d07eb9819db1e89b8d2d450fe9.png" xlink:type="simple" xlink:show="embed" xlink:actuate="onLoad"/></draw:frame> </text:p>
          </table:table-cell>
          <table:table-cell office:value-type="string" table:style-name="tablecell">
            <text:p text:style-name="tablealignleft"> About </text:p>
          </table:table-cell>
          <table:table-cell office:value-type="string" table:style-name="tablecell">
            <text:p text:style-name="tablealignleft"> Apre la finestra delle informazioni del software </text:p>
          </table:table-cell>
        </table:table-row>
      </table:table>
      <text:h text:style-name="Heading_20_5" text:outline-level="5"><text:bookmark-start text:name="archive"/>Archive<text:bookmark-end text:name="archiv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5780a9656f5b20f43fac22fdca9f93a.png" xlink:type="simple" xlink:show="embed" xlink:actuate="onLoad"/></draw:frame> </text:p>
          </table:table-cell>
          <table:table-cell office:value-type="string" table:style-name="tablecell">
            <text:p text:style-name="tablealignleft"> Devices configuration </text:p>
          </table:table-cell>
          <table:table-cell office:value-type="string" table:style-name="tablecell">
            <text:p text:style-name="tablealignleft"> Apre la finestra per la gestione dei dispositivi, <text:span text:style-name="Strong_20_Emphasis">protetto da password</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Places configuration </text:p>
          </table:table-cell>
          <table:table-cell office:value-type="string" table:style-name="tablecell">
            <text:p text:style-name="tablealignleft"> Apre la finestra per la gestione delle postazioni, <text:span text:style-name="Strong_20_Emphasis">protetto da password</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Channels calibration </text:p>
          </table:table-cell>
          <table:table-cell office:value-type="string" table:style-name="tablecell">
            <text:p text:style-name="tablealignleft"> Apre la finestra per la calibrazione dei canali, <text:span text:style-name="Strong_20_Emphasis">protetto da password</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314116b70d484a06806658fdd13bcee.png" xlink:type="simple" xlink:show="embed" xlink:actuate="onLoad"/></draw:frame> </text:p>
          </table:table-cell>
          <table:table-cell office:value-type="string" table:style-name="tablecell">
            <text:p text:style-name="tablealignleft"> Receipt configuration </text:p>
          </table:table-cell>
          <table:table-cell office:value-type="string" table:style-name="tablecell">
            <text:p text:style-name="tablealignleft"> Apre la finestra per la configurazione delle ricet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6bdb220ad320bb6a598008a88819e63.png" xlink:type="simple" xlink:show="embed" xlink:actuate="onLoad"/></draw:frame> </text:p>
          </table:table-cell>
          <table:table-cell office:value-type="string" table:style-name="tablecell">
            <text:p text:style-name="tablealignleft"> Channels definitions </text:p>
          </table:table-cell>
          <table:table-cell office:value-type="string" table:style-name="tablecell">
            <text:p text:style-name="tablealignleft"> Apre la finestra per la gestione dei cana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Tests </text:p>
          </table:table-cell>
          <table:table-cell office:value-type="string" table:style-name="tablecell">
            <text:p text:style-name="tablealignleft"> Apre la finestra archivio per la ricerca dei test esegui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4450ba3a92c674a805fa6a3205cd7f5.png" xlink:type="simple" xlink:show="embed" xlink:actuate="onLoad"/></draw:frame> </text:p>
          </table:table-cell>
          <table:table-cell office:value-type="string" table:style-name="tablecell">
            <text:p text:style-name="tablealignleft"> Switch view </text:p>
          </table:table-cell>
          <table:table-cell office:value-type="string" table:style-name="tablecell">
            <text:p text:style-name="tablealignleft"> Cambia la visualizzazione delle ricette tra grafico lineare ed immagi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36d0061e0e5bf3a0f345815ada96d38.png" xlink:type="simple" xlink:show="embed" xlink:actuate="onLoad"/></draw:frame> </text:p>
          </table:table-cell>
          <table:table-cell office:value-type="string" table:style-name="tablecell">
            <text:p text:style-name="tablealignleft"> Values </text:p>
          </table:table-cell>
          <table:table-cell office:value-type="string" table:style-name="tablecell">
            <text:p text:style-name="tablealignleft"> Apre la finestra per la visualizzazione dei valori letti durante i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b9cac16087cd9ec80bedda262f81486.png" xlink:type="simple" xlink:show="embed" xlink:actuate="onLoad"/></draw:frame> </text:p>
          </table:table-cell>
          <table:table-cell office:value-type="string" table:style-name="tablecell">
            <text:p text:style-name="tablealignleft"> Export </text:p>
          </table:table-cell>
          <table:table-cell office:value-type="string" table:style-name="tablecell">
            <text:p text:style-name="tablealignleft"> Esporta in un file csv i valori acquisiti durante il test dei canali configur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Stampa un rapporto del test eseguito </text:p>
          </table:table-cell>
        </table:table-row>
      </table:table>
      <text:h text:style-name="Heading_20_5" text:outline-level="5"><text:bookmark-start text:name="place"/>Place<text:bookmark-end text:name="plac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f003a1fb0f380332d08dbd1237380f7.png" xlink:type="simple" xlink:show="embed" xlink:actuate="onLoad"/></draw:frame> </text:p>
          </table:table-cell>
          <table:table-cell office:value-type="string" table:style-name="tablecell">
            <text:p text:style-name="tablealignleft"> New test </text:p>
          </table:table-cell>
          <table:table-cell office:value-type="string" table:style-name="tablecell">
            <text:p text:style-name="tablealignleft"> Apre la finestra per la creazione di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test </text:p>
          </table:table-cell>
          <table:table-cell office:value-type="string" table:style-name="tablecell">
            <text:p text:style-name="tablealignleft"> Apre la finestra per modificare il test cre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cquisition </text:p>
          </table:table-cell>
          <table:table-cell office:value-type="string" table:style-name="tablecell">
            <text:p text:style-name="tablealignleft"> Avvia i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46ad197a988e2d077151e181d4e689.png" xlink:type="simple" xlink:show="embed" xlink:actuate="onLoad"/></draw:frame> </text:p>
          </table:table-cell>
          <table:table-cell office:value-type="string" table:style-name="tablecell">
            <text:p text:style-name="tablealignleft"> Stop </text:p>
          </table:table-cell>
          <table:table-cell office:value-type="string" table:style-name="tablecell">
            <text:p text:style-name="tablealignleft"> Interrompe il test in esecuzione fermando l'acquisizione d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fa21a4201ace09b47bf2ee95bd792d0.png" xlink:type="simple" xlink:show="embed" xlink:actuate="onLoad"/></draw:frame> </text:p>
          </table:table-cell>
          <table:table-cell office:value-type="string" table:style-name="tablecell">
            <text:p text:style-name="tablealignleft"> Save </text:p>
          </table:table-cell>
          <table:table-cell office:value-type="string" table:style-name="tablecell">
            <text:p text:style-name="tablealignleft"> Salva il test esegui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dd821bd90406a4714b48efd4d245936.png" xlink:type="simple" xlink:show="embed" xlink:actuate="onLoad"/></draw:frame> </text:p>
          </table:table-cell>
          <table:table-cell office:value-type="string" table:style-name="tablecell">
            <text:p text:style-name="tablealignleft"> Delete </text:p>
          </table:table-cell>
          <table:table-cell office:value-type="string" table:style-name="tablecell">
            <text:p text:style-name="tablealignleft"> Elimina il test selezionato ed i dati acquisi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4ffc3fbffc19632f804b1389adbd78e.png" xlink:type="simple" xlink:show="embed" xlink:actuate="onLoad"/></draw:frame> </text:p>
          </table:table-cell>
          <table:table-cell office:value-type="string" table:style-name="tablecell">
            <text:p text:style-name="tablealignleft"> Expand place </text:p>
          </table:table-cell>
          <table:table-cell office:value-type="string" table:style-name="tablecell">
            <text:p text:style-name="tablealignleft"> Imposta la schermata della postazione a tutto scherm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2194e1250680c4803c5a59a6454e01.png" xlink:type="simple" xlink:show="embed" xlink:actuate="onLoad"/></draw:frame> </text:p>
          </table:table-cell>
          <table:table-cell office:value-type="string" table:style-name="tablecell">
            <text:p text:style-name="tablealignleft"> Minimize place </text:p>
          </table:table-cell>
          <table:table-cell office:value-type="string" table:style-name="tablecell">
            <text:p text:style-name="tablealignleft"> Minimizza la schermata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4450ba3a92c674a805fa6a3205cd7f5.png" xlink:type="simple" xlink:show="embed" xlink:actuate="onLoad"/></draw:frame> </text:p>
          </table:table-cell>
          <table:table-cell office:value-type="string" table:style-name="tablecell">
            <text:p text:style-name="tablealignleft"> Switch view </text:p>
          </table:table-cell>
          <table:table-cell office:value-type="string" table:style-name="tablecell">
            <text:p text:style-name="tablealignleft"> Cambia la visualizzazione delle ricette tra grafico lineare ed immagi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36d0061e0e5bf3a0f345815ada96d38.png" xlink:type="simple" xlink:show="embed" xlink:actuate="onLoad"/></draw:frame> </text:p>
          </table:table-cell>
          <table:table-cell office:value-type="string" table:style-name="tablecell">
            <text:p text:style-name="tablealignleft"> Values </text:p>
          </table:table-cell>
          <table:table-cell office:value-type="string" table:style-name="tablecell">
            <text:p text:style-name="tablealignleft"> Apre la finestra per la visualizzazione dei valori letti durante i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b9cac16087cd9ec80bedda262f81486.png" xlink:type="simple" xlink:show="embed" xlink:actuate="onLoad"/></draw:frame> </text:p>
          </table:table-cell>
          <table:table-cell office:value-type="string" table:style-name="tablecell">
            <text:p text:style-name="tablealignleft"> Export </text:p>
          </table:table-cell>
          <table:table-cell office:value-type="string" table:style-name="tablecell">
            <text:p text:style-name="tablealignleft"> Esporta in un file csv i valori acquisiti durante il test dei canali configur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Stampa un rapporto del test eseguito </text:p>
          </table:table-cell>
        </table:table-row>
      </table:table>
      <text:h text:style-name="Heading_20_5" text:outline-level="5"><text:bookmark-start text:name="device"/>Device<text:bookmark-end text:name="device"/></text:h>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2194e1250680c4803c5a59a6454e01.png" xlink:type="simple" xlink:show="embed" xlink:actuate="onLoad"/></draw:frame> </text:p>
          </table:table-cell>
          <table:table-cell office:value-type="string" table:style-name="tablecell">
            <text:p text:style-name="tablealignleft"> Minimize device</text:p>
          </table:table-cell>
          <table:table-cell office:value-type="string" table:style-name="tablecell">
            <text:p text:style-name="tablealignleft"> Minimizza la schermata del disposi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Show temperature window </text:p>
          </table:table-cell>
          <table:table-cell office:value-type="string" table:style-name="tablecell">
            <text:p text:style-name="tablealignleft"> Apre la finestra per la visualizzazione delle sonde di temperatura se configur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01a35962aa6d36495cfbc22f2e95f78.png" xlink:type="simple" xlink:show="embed" xlink:actuate="onLoad"/></draw:frame> </text:p>
          </table:table-cell>
          <table:table-cell office:value-type="string" table:style-name="tablecell">
            <text:p text:style-name="tablealignleft"> Socket temperatures </text:p>
          </table:table-cell>
          <table:table-cell office:value-type="string" table:style-name="tablecell">
            <text:p text:style-name="tablealignleft"> Visualizza la finestra con i valori istantanei letti dai socket presenti nel sistema </text:p>
          </table:table-cell>
        </table:table-row>
      </table:table>
      <text:p text:style-name="Text_20_body">
Di seguito verranno spiegate in dettaglio ogni sezione ed ogni tasto funzione incluse in esse.</text:p>
      <text:h text:style-name="Heading_20_2" text:outline-level="2"><text:bookmark-start text:name="general_tab"/>General Tab<text:bookmark-end text:name="general_tab"/></text:h>
      <text:p text:style-name="Text_20_body">
Nella scheda <text:span text:style-name="Strong_20_Emphasis">General</text:span> sono previsti tre bottoni come descritto nel capitolo precedente
</text:p>
      <text:h text:style-name="Heading_20_4" text:outline-level="4"><text:bookmark-start text:name="close"/>Close<text:bookmark-end text:name="close"/></text:h>
      <text:p text:style-name="Text_20_body">Cliccando il tasto <text:span text:style-name="Strong_20_Emphasis">Close</text:span> <draw:frame draw:style-name="media" draw:name="" text:anchor-type="as-char" draw:z-index="0" svg:width="0.84666666666667cm" svg:height="0.84666666666667cm"><draw:image xlink:href="Pictures/f7e08b5a6c4fb1b5895b3f2aa89e27d0.png" xlink:type="simple" xlink:show="embed" xlink:actuate="onLoad"/></draw:frame> chiuderemo il programma in esecuzione. Quando si chiude il programma tutti i test in esecuzione vengono interrotti , di conseguenza al successivo riavvio sarà necessario riavviarne dei nuovi.</text:p>
      <text:h text:style-name="Heading_20_4" text:outline-level="4"><text:bookmark-start text:name="events"/>Events<text:bookmark-end text:name="events"/></text:h>
      <text:p text:style-name="Text_20_body">Cliccando il tasto <text:span text:style-name="Strong_20_Emphasis">Events</text:span> <draw:frame draw:style-name="media" draw:name="" text:anchor-type="as-char" draw:z-index="0" svg:width="0.84666666666667cm" svg:height="0.84666666666667cm"><draw:image xlink:href="Pictures/1f052cae7b798dfec1c4365f4e8a90ec.png" xlink:type="simple" xlink:show="embed" xlink:actuate="onLoad"/></draw:frame> accederemo alla finestra degli eventi :</text:p>
      <text:p text:style-name="Text_20_body"><draw:frame draw:style-name="media" draw:name="" text:anchor-type="as-char" draw:z-index="0" svg:width="17.488958333333cm" style:rel-width="100%" svg:height="12.594166666667cm" style:rel-height="scale"><draw:image xlink:href="Pictures/a9f7fdf9dfa835b9fcdac416ee74111a.png" xlink:type="simple" xlink:show="embed" xlink:actuate="onLoad"/></draw:frame></text:p>
      <text:p text:style-name="Text_20_body">Nella finestra eventi si ha la possibilità di eseguire una ricerca tramite testo , basterà inserire una parola o parte di essa nel campo <text:span text:style-name="Strong_20_Emphasis">Filter</text:span> nella barra degli strumenti e premere il tasto <text:span text:style-name="Strong_20_Emphasis">Apply</text:span>.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732be1e3de6289933099fb13197bcc7.png" xlink:type="simple" xlink:show="embed" xlink:actuate="onLoad"/></draw:frame> </text:p>
          </table:table-cell>
          <table:table-cell office:value-type="string" table:style-name="tablecell">
            <text:p text:style-name="tablealignleft"> Empty Log </text:p>
          </table:table-cell>
          <table:table-cell office:value-type="string" table:style-name="tablecell">
            <text:p text:style-name="tablealignleft"> Rimuove tutti gli eventi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be0632ac7740176a5be647b381e6193.png" xlink:type="simple" xlink:show="embed" xlink:actuate="onLoad"/></draw:frame> </text:p>
          </table:table-cell>
          <table:table-cell office:value-type="string" table:style-name="tablecell">
            <text:p text:style-name="tablealignleft"> Apply </text:p>
          </table:table-cell>
          <table:table-cell office:value-type="string" table:style-name="tablecell">
            <text:p text:style-name="tablealignleft"> Filtra la lista degli eventi in base al testo inserito nel campo Filter </text:p>
          </table:table-cell>
        </table:table-row>
        <table:table-row>
          <table:table-cell office:value-type="string" table:style-name="tablecell"/>
          <table:table-cell office:value-type="string" table:style-name="tablecell">
            <text:p text:style-name="tablealignleft"> Filter </text:p>
          </table:table-cell>
          <table:table-cell office:value-type="string" table:style-name="tablecell">
            <text:p text:style-name="tablealignleft"> Campo di testo da utilizzare come filtr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Remove </text:p>
          </table:table-cell>
          <table:table-cell office:value-type="string" table:style-name="tablecell">
            <text:p text:style-name="tablealignleft"> Rimuove l'elemento selezionato dalla lista </text:p>
          </table:table-cell>
        </table:table-row>
      </table:table>
      <text:h text:style-name="Heading_20_4" text:outline-level="4"><text:bookmark-start text:name="about"/>About<text:bookmark-end text:name="about"/></text:h>
      <text:p text:style-name="Text_20_body">
Cliccando il tasto <text:span text:style-name="Strong_20_Emphasis">About</text:span> <draw:frame draw:style-name="media" draw:name="" text:anchor-type="as-char" draw:z-index="0" svg:width="0.84666666666667cm" svg:height="0.84666666666667cm"><draw:image xlink:href="Pictures/6b7cd7d07eb9819db1e89b8d2d450fe9.png" xlink:type="simple" xlink:show="embed" xlink:actuate="onLoad"/></draw:frame> accederemo alla finestra di informazioni del software, versione , autore e distributore.</text:p>
      <text:h text:style-name="Heading_20_2" text:outline-level="2"><text:bookmark-start text:name="archive_tab"/>Archive Tab<text:bookmark-end text:name="archive_tab"/></text:h>
      <text:h text:style-name="Heading_20_3" text:outline-level="3"><text:bookmark-start text:name="device_configuration"/>Device configuration<text:bookmark-end text:name="device_configuration"/></text:h>
      <text:p text:style-name="Text_20_body">
Per aggiungere il dispositivo sarà necessario cliccare sulla scheda <text:span text:style-name="Strong_20_Emphasis">Archive</text:span> e selezionare <text:span text:style-name="Strong_20_Emphasis">Devices configuration</text:span> <draw:frame draw:style-name="media" draw:name="" text:anchor-type="as-char" draw:z-index="0" svg:width="0.84666666666667cm" svg:height="0.84666666666667cm"><draw:image xlink:href="Pictures/35780a9656f5b20f43fac22fdca9f93a.png" xlink:type="simple" xlink:show="embed" xlink:actuate="onLoad"/></draw:frame> . Verrà richiesta una password di amministratore per accedere a questa sezione che sarà fornita dalla Marel.</text:p>
      <text:p text:style-name="Text_20_body"><draw:frame draw:style-name="mediacenter" draw:name="" text:anchor-type="paragraph" draw:z-index="0" svg:width="7.9375cm" svg:height="2.5664583333333cm"><draw:image xlink:href="Pictures/fe10cda69d5f5cc5316aa1f880944fd6.png" xlink:type="simple" xlink:show="embed" xlink:actuate="onLoad"/></draw:frame></text:p>
      <text:p text:style-name="Text_20_body">Dopo aver inserito la password ed aver premuto il tasto <text:span text:style-name="Strong_20_Emphasis">OK</text:span> per confermare, accederemo alla seguente schermata :</text:p>
      <text:p text:style-name="Text_20_body"><draw:frame draw:style-name="mediacenter" draw:name="" text:anchor-type="paragraph" draw:z-index="0" svg:width="11.90625cm" svg:height="6.7204166666667cm"><draw:image xlink:href="Pictures/83960d2049d31ff0a22e39cbdd341859.png" xlink:type="simple" xlink:show="embed" xlink:actuate="onLoad"/></draw:frame></text:p>
      <text:p text:style-name="Text_20_body">Descrizione dei tast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text:p>
          </table:table-cell>
          <table:table-cell office:value-type="string" table:style-name="tablecell">
            <text:p text:style-name="tablealignleft"> Nuovo dispositivo</text:p>
          </table:table-cell>
          <table:table-cell office:value-type="string" table:style-name="tablecell">
            <text:p text:style-name="tablealignleft"> Aggiunge un nuovo dispositivo 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text:p>
          </table:table-cell>
          <table:table-cell office:value-type="string" table:style-name="tablecell">
            <text:p text:style-name="tablealignleft"> Modifica dispositivo</text:p>
          </table:table-cell>
          <table:table-cell office:value-type="string" table:style-name="tablecell">
            <text:p text:style-name="tablealignleft"> Modifica il dispositivo selezionato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a dispositivo</text:p>
          </table:table-cell>
          <table:table-cell office:value-type="string" table:style-name="tablecell">
            <text:p text:style-name="tablealignleft"> Copia il dispositivo selezionato ed apre la schermata di configurazione già compilata con i dati di quello precedentemente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text:p>
          </table:table-cell>
          <table:table-cell office:value-type="string" table:style-name="tablecell">
            <text:p text:style-name="tablealignleft"> Cancella dispositivo</text:p>
          </table:table-cell>
          <table:table-cell office:value-type="string" table:style-name="tablecell">
            <text:p text:style-name="tablealignleft"> Rimuove il dispositivo selezionato dalla list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gni aggiunta , modifica , copia o cancellazione di uno o più dispositvi è necessario riavviare il programma per rendere effettiva le modifiche </text:p>
          </table:table-cell>
        </table:table-row>
      </table:table>
      <text:h text:style-name="Heading_20_4" text:outline-level="4"><text:bookmark-start text:name="nuovo_dispositivo"/>Nuovo dispositivo<text:bookmark-end text:name="nuovo_dispositivo"/></text:h>
      <text:p text:style-name="Text_20_body">Cliccando sul tasto <text:span text:style-name="Strong_20_Emphasis">Nuovo dispositivo</text:span>  <draw:frame draw:style-name="media" draw:name="" text:anchor-type="as-char" draw:z-index="0" svg:width="0.84666666666667cm" svg:height="0.84666666666667cm"><draw:image xlink:href="Pictures/c5604c7ebeb7310d0ce520f5633444a7.png" xlink:type="simple" xlink:show="embed" xlink:actuate="onLoad"/></draw:frame> , accederemo alla schermata di configurazione dello stesso :</text:p>
      <text:p text:style-name="Text_20_body"><draw:frame draw:style-name="mediacenter" draw:name="" text:anchor-type="paragraph" draw:z-index="0" svg:width="9.2604166666667cm" svg:height="3.9952083333333cm"><draw:image xlink:href="Pictures/f97588c5f5bb5c0f8816767630b90c89.png" xlink:type="simple" xlink:show="embed" xlink:actuate="onLoad"/></draw:frame></text:p>
      <text:p text:style-name="Text_20_body">Sarà necessario specificare i seguenti dati :
</text:p>
      <text:list text:style-name="List_20_1">
        <text:list-item>
          <text:p text:style-name="Text_20_body"> <text:span text:style-name="Strong_20_Emphasis">Name</text:span> : nome del dispositvo;</text:p>
        </text:list-item>
        <text:list-item>
          <text:p text:style-name="Text_20_body"> <text:span text:style-name="Strong_20_Emphasis">Device type</text:span> : tipo del dispositivo , selezionabile da un menu a tendina;</text:p>
        </text:list-item>
        <text:list-item>
          <text:p text:style-name="Text_20_body"> <text:span text:style-name="Strong_20_Emphasis">Connection</text:span> : inserire l'indirizzo ip del dispositivo xxx.xxx.xxx.xxx;</text:p>
        </text:list-item>
        <text:list-item>
          <text:p text:style-name="Text_20_body"> <text:span text:style-name="Strong_20_Emphasis">Configuration</text:span> : inserire il tipo di configurazione se necessario;</text:p>
        </text:list-item>
      </text:list>
      <text:p text:style-name="Text_20_body">
Selezionado un elemento dalla lista dei <text:span text:style-name="Strong_20_Emphasis">Device type</text:span> verranno visualizzate, per facilitare la configurazione del dispositivo autonomamente, delle informazioni e dei suggerimenti su come completare la configuarzione, come possiamo vedere nella seguente finestra selezionando un IcpDas ET87PXMTCP per il campo <text:span text:style-name="Strong_20_Emphasis">Connection</text:span> e <text:span text:style-name="Strong_20_Emphasis">Configuration</text:span> sono visualizzate le informazioni da inserire.</text:p>
      <text:p text:style-name="Text_20_body"><draw:frame draw:style-name="mediacenter" draw:name="" text:anchor-type="paragraph" draw:z-index="0" svg:width="10.583333333333cm" svg:height="4.5508333333333cm"><draw:image xlink:href="Pictures/19fd44a9b06af74449e5751869a88b27.png" xlink:type="simple" xlink:show="embed" xlink:actuate="onLoad"/></draw:frame></text:p>
      <text:p text:style-name="Text_20_body">Compilati tutti i campi premere <text:span text:style-name="Strong_20_Emphasis">OK</text:span> per confermare ed aggiungere il nuovo dispositivo.
</text:p>
      <text:h text:style-name="Heading_20_4" text:outline-level="4"><text:bookmark-start text:name="modifica_dispositivo"/>Modifica dispositivo<text:bookmark-end text:name="modifica_dispositivo"/></text:h>
      <text:p text:style-name="Text_20_body">
E' possibile modificare un dispositivo dopo averlo aggiunto , basterà selezionarlo dalla lista e cliccare sul tasto <text:span text:style-name="Strong_20_Emphasis">Modifica dispositivo</text:span> <draw:frame draw:style-name="media" draw:name="" text:anchor-type="as-char" draw:z-index="0" svg:width="0.84666666666667cm" svg:height="0.84666666666667cm"><draw:image xlink:href="Pictures/814082e01553ac9ead45ebe520401909.png" xlink:type="simple" xlink:show="embed" xlink:actuate="onLoad"/></draw:frame> , il dispositivo sarà evidenziato di giallo se selezionato : </text:p>
      <text:p text:style-name="Text_20_body"><draw:frame draw:style-name="mediacenter" draw:name="" text:anchor-type="paragraph" draw:z-index="0" svg:width="10.583333333333cm" svg:height="5.9795833333333cm"><draw:image xlink:href="Pictures/7b72b3d23c4a094eeab9948e06a7d71f.png" xlink:type="simple" xlink:show="embed" xlink:actuate="onLoad"/></draw:frame></text:p>
      <text:p text:style-name="Text_20_body">Dopo aver cliccato sul tasto si aprirà la stessa schermata con la quale è stato creato ma con la differenza che i campi <text:span text:style-name="Strong_20_Emphasis">Name</text:span> , <text:span text:style-name="Strong_20_Emphasis">Device type</text:span> , <text:span text:style-name="Strong_20_Emphasis">Connection</text:span> e <text:span text:style-name="Strong_20_Emphasis">Configuration</text:span> saranno già compilati. Una volta modificato uno o più campi basterà cliccare <text:span text:style-name="Strong_20_Emphasis">OK</text:span> per confermare le modifiche ed aggiornare il dispositivo con le nuove informazioni o <text:span text:style-name="Strong_20_Emphasis">Annulla</text:span> per annullare le modifiche.
</text:p>
      <text:h text:style-name="Heading_20_4" text:outline-level="4"><text:bookmark-start text:name="copia_dispositivo"/>Copia dispositivo<text:bookmark-end text:name="copia_dispositivo"/></text:h>
      <text:p text:style-name="Text_20_body">
Selezionado un elemento dalla lista e cliccando sul tasto <text:span text:style-name="Strong_20_Emphasis">Copia dispositivo</text:span> <draw:frame draw:style-name="media" draw:name="" text:anchor-type="as-char" draw:z-index="0" svg:width="0.84666666666667cm" svg:height="0.84666666666667cm"><draw:image xlink:href="Pictures/d1297d5a4d6b813cbb457bb45214eab5.png" xlink:type="simple" xlink:show="embed" xlink:actuate="onLoad"/></draw:frame> , si aprirà una schermata con i campi <text:span text:style-name="Strong_20_Emphasis">Name</text:span> , <text:span text:style-name="Strong_20_Emphasis">Device type</text:span>, <text:span text:style-name="Strong_20_Emphasis">Connection</text:span> e <text:span text:style-name="Strong_20_Emphasis">Configuration</text:span> già compilati , i quali si potranno modificare come si preferisce , l'unica differenza dal comando di modifica è che confermando premendo <text:span text:style-name="Strong_20_Emphasis">OK</text:span> si aggiungerà alla lista dei dispositivi un ulteriore dispositivo. Nella seguente finestra come esempio è stato copiato il dispositovo Marel PM200 modificando solo il campo <text:span text:style-name="Strong_20_Emphasis">Name</text:span> aggiungendo “Copied” e cliccando <text:span text:style-name="Strong_20_Emphasis">OK</text:span>.</text:p>
      <text:p text:style-name="Text_20_body"><draw:frame draw:style-name="mediacenter" draw:name="" text:anchor-type="paragraph" draw:z-index="0" svg:width="10.583333333333cm" svg:height="5.9795833333333cm"><draw:image xlink:href="Pictures/3710e2b059ec3ec249dda0d1c9a4d3f2.png" xlink:type="simple" xlink:show="embed" xlink:actuate="onLoad"/></draw:frame>
</text:p>
      <text:h text:style-name="Heading_20_4" text:outline-level="4"><text:bookmark-start text:name="elimina_dispositivo"/>Elimina dispositivo<text:bookmark-end text:name="elimina_dispositivo"/></text:h>
      <text:p text:style-name="Text_20_body">Selezionado un elemento dalla lista dei dispositivi e cliccando sul tasto <text:span text:style-name="Strong_20_Emphasis">Elimina dispositivo</text:span> <draw:frame draw:style-name="media" draw:name="" text:anchor-type="as-char" draw:z-index="0" svg:width="0.84666666666667cm" svg:height="0.84666666666667cm"><draw:image xlink:href="Pictures/f4603d8a1cf5061387a7f0ff3136afa8.png" xlink:type="simple" xlink:show="embed" xlink:actuate="onLoad"/></draw:frame> , verrà , dopo aver confermato il messaggio di richiesta di cancellazione , eliminato il dispositvo precedentemente configurato direttamente dalla lista e non sarà più utilizzabi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 dispositivo eliminato non può essere ripristinato , in caso di errore sarà necessario configurarne uno nuovo  </text:p>
          </table:table-cell>
        </table:table-row>
      </table:table>
      <text:h text:style-name="Heading_20_3" text:outline-level="3"><text:bookmark-start text:name="aggiunta_e_configurazione_di_una_postazione"/>Aggiunta e configurazione di una postazione<text:bookmark-end text:name="aggiunta_e_configurazione_di_una_postazione"/></text:h>
      <text:p text:style-name="Text_20_body">
Per configurare una postazione è necessario cliccare sul tasto <text:span text:style-name="Strong_20_Emphasis">Places configuration</text:span> <draw:frame draw:style-name="media" draw:name="" text:anchor-type="as-char" draw:z-index="0" svg:width="0.84666666666667cm" svg:height="0.84666666666667cm"><draw:image xlink:href="Pictures/b256092f74a232f58ebc12ad43f365b3.png" xlink:type="simple" xlink:show="embed" xlink:actuate="onLoad"/></draw:frame> nella sottosezione <text:span text:style-name="Strong_20_Emphasis">Archives</text:span> e dopo essersi autenticati con la password amministratore , quella di default è <text:span text:style-name="Strong_20_Emphasis">admin</text:span>, si accederà alla seguente schermata :</text:p>
      <text:p text:style-name="Text_20_body"><draw:frame draw:style-name="mediacenter" draw:name="" text:anchor-type="paragraph" draw:z-index="0" svg:width="20.79625cm" style:rel-width="100%" svg:height="11.773958333333cm" style:rel-height="scale"><draw:image xlink:href="Pictures/39ab3df9e54d8a720107d2a53ae7fa33.png" xlink:type="simple" xlink:show="embed" xlink:actuate="onLoad"/></draw:frame></text:p>
      <text:p text:style-name="Text_20_body">Di seguito la descrizione dei tasti e delle loro funzion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text:p>
          </table:table-cell>
          <table:table-cell office:value-type="string" table:style-name="tablecell">
            <text:p text:style-name="tablealignleft"> Nuova postazione </text:p>
          </table:table-cell>
          <table:table-cell office:value-type="string" table:style-name="tablecell">
            <text:p text:style-name="tablealignleft"> Aggiunge una nuova postazione 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text:p>
          </table:table-cell>
          <table:table-cell office:value-type="string" table:style-name="tablecell">
            <text:p text:style-name="tablealignleft"> Modifica postazione </text:p>
          </table:table-cell>
          <table:table-cell office:value-type="string" table:style-name="tablecell">
            <text:p text:style-name="tablealignleft"> Modifica la postazione selezionato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a postazione </text:p>
          </table:table-cell>
          <table:table-cell office:value-type="string" table:style-name="tablecell">
            <text:p text:style-name="tablealignleft"> Copia la postazione selezionata ed apre la schermata di configurazione già compilata con i dati di quella precedentemente selezion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text:p>
          </table:table-cell>
          <table:table-cell office:value-type="string" table:style-name="tablecell">
            <text:p text:style-name="tablealignleft"> Cancella postazione </text:p>
          </table:table-cell>
          <table:table-cell office:value-type="string" table:style-name="tablecell">
            <text:p text:style-name="tablealignleft"> Rimuove la postazione selezionata dalla lista </text:p>
          </table:table-cell>
        </table:table-row>
      </table:table>
      <text:h text:style-name="Heading_20_4" text:outline-level="4"><text:bookmark-start text:name="nuova_postazione"/>Nuova postazione<text:bookmark-end text:name="nuova_postazione"/></text:h>
      <text:p text:style-name="Text_20_body">
Cliccando sul tasto <text:span text:style-name="Strong_20_Emphasis">Nuova postazione</text:span> <draw:frame draw:style-name="media" draw:name="" text:anchor-type="as-char" draw:z-index="0" svg:width="0.84666666666667cm" svg:height="0.84666666666667cm"><draw:image xlink:href="Pictures/c5604c7ebeb7310d0ce520f5633444a7.png" xlink:type="simple" xlink:show="embed" xlink:actuate="onLoad"/></draw:frame> si aprira la seguente schermata dove verrà visualizzata la finestra di configurazione della postazione :</text:p>
      <text:p text:style-name="Text_20_body"><draw:frame draw:style-name="mediacenter" draw:name="" text:anchor-type="paragraph" draw:z-index="0" svg:width="12.885208333333cm" svg:height="13.070416666667cm"><draw:image xlink:href="Pictures/9ff33cb85fd6e1cd472661c5014f26eb.png" xlink:type="simple" xlink:show="embed" xlink:actuate="onLoad"/></draw:frame></text:p>
      <text:p text:style-name="Text_20_body">Sarà necessario specificare i seguenti campi per la creazione della postazione :
</text:p>
      <text:list text:style-name="List_20_1">
        <text:list-item>
          <text:p text:style-name="Text_20_body"> <text:span text:style-name="Strong_20_Emphasis">Name</text:span> : Nome della postazione</text:p>
        </text:list-item>
        <text:list-item>
          <text:p text:style-name="Text_20_body"> <text:span text:style-name="Strong_20_Emphasis">Voltage input type</text:span> : Selezionare la tipologia di ingresso di tensione , la scelta ricade in 4 selezioni, <text:span text:style-name="Strong_20_Emphasis">Fixed voltage</text:span> , <text:span text:style-name="Strong_20_Emphasis">Single phase out 1</text:span> , <text:span text:style-name="Strong_20_Emphasis">Single phase out 2</text:span> , <text:span text:style-name="Strong_20_Emphasis">Single phase out 3</text:span> o <text:span text:style-name="Strong_20_Emphasis">Three phase</text:span> dipende dal dispositvo installato nel sistema ,nel nostro caso sarà un monofase per cui <text:span text:style-name="Strong_20_Emphasis">Single phase out 1</text:span></text:p>
        </text:list-item>
        <text:list-item>
          <text:p text:style-name="Text_20_body"> <text:span text:style-name="Strong_20_Emphasis">Voltage device</text:span> : Selezionare il dispositivo da dove leggere le grandezze elettriche, se non si ha configurato un dispositivo di tensione nella configurazione dei dispositivi ( capitolo precedente) la lista sarà vuota</text:p>
        </text:list-item>
        <text:list-item>
          <text:p text:style-name="Text_20_body"> <text:span text:style-name="Strong_20_Emphasis">Voltage output device</text:span> : Selezionare il dispostivo per la regolazione della tensione della postazione , se non si ha configurato un dispositivo di uscita di tensione nella configurazione dei dispositivi ( capitolo precedente) la lista sarà vuota</text:p>
        </text:list-item>
        <text:list-item>
          <text:p text:style-name="Text_20_body"> <text:span text:style-name="Strong_20_Emphasis">AI channels</text:span> : Inserire quanti canali analogici saranno assegnati alla postazione</text:p>
        </text:list-item>
        <text:list-item>
          <text:p text:style-name="Text_20_body"> <text:span text:style-name="Strong_20_Emphasis">Counters channels</text:span> : Inserire quanti canali contatore saranno assegnati alla postazione </text:p>
        </text:list-item>
        <text:list-item>
          <text:p text:style-name="Text_20_body"> <text:span text:style-name="Strong_20_Emphasis">TC channels</text:span> : Inserire quanti canali termocoppia saranno assegnati alla postazione</text:p>
        </text:list-item>
        <text:list-item>
          <text:p text:style-name="Text_20_body"> <text:span text:style-name="Strong_20_Emphasis">AI mV channels</text:span> : Inserire quanti canali analogici in millivolts saranno assegnati alla postazion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numero di canali analogici , contatore , termocoppie e analogici in millivolts non può essere maggiore del numero totale di ingressi degli stessi , questo numero varia in base all ' hardware installato nel sistema </text:p>
          </table:table-cell>
        </table:table-row>
      </table:table>
      <text:h text:style-name="Heading_20_4" text:outline-level="4"><text:bookmark-start text:name="modifica_postazione"/>Modifica postazione<text:bookmark-end text:name="modifica_postazione"/></text:h>
      <text:p text:style-name="Text_20_body">
E' possibile modificare una postazione dopo averla aggiunta , basterà selezionarla dalla lista e cliccare sul tasto <text:span text:style-name="Strong_20_Emphasis">Modifica postazione</text:span> <draw:frame draw:style-name="media" draw:name="" text:anchor-type="as-char" draw:z-index="0" svg:width="0.84666666666667cm" svg:height="0.84666666666667cm"><draw:image xlink:href="Pictures/814082e01553ac9ead45ebe520401909.png" xlink:type="simple" xlink:show="embed" xlink:actuate="onLoad"/></draw:frame> , la postazione sarà evidenziata di giallo se selezionata : </text:p>
      <text:p text:style-name="Text_20_body"><draw:frame draw:style-name="mediacenter" draw:name="" text:anchor-type="paragraph" draw:z-index="0" svg:width="11.90625cm" svg:height="6.746875cm"><draw:image xlink:href="Pictures/41086296ef8da7e3904ed19ecfee68bf.png" xlink:type="simple" xlink:show="embed" xlink:actuate="onLoad"/></draw:frame></text:p>
      <text:p text:style-name="Text_20_body">
Dopo aver cliccato sul tasto si aprirà la stessa schermata con la quale abbiamo aggiunto questa postazione ma con la differenza che i campi <text:span text:style-name="Strong_20_Emphasis">Name</text:span>, <text:span text:style-name="Strong_20_Emphasis">Voltage input type</text:span>, <text:span text:style-name="Strong_20_Emphasis">Voltage device</text:span>, <text:span text:style-name="Strong_20_Emphasis">Voltage output device</text:span>, <text:span text:style-name="Strong_20_Emphasis">AI channels</text:span>, <text:span text:style-name="Strong_20_Emphasis">Counters channels</text:span>, <text:span text:style-name="Strong_20_Emphasis">TC channels</text:span> e <text:span text:style-name="Strong_20_Emphasis">AI mV channels</text:span> saranno già compilati. Una volta modificato uno o più campi basterà cliccare <text:span text:style-name="Strong_20_Emphasis">OK</text:span> per confermare le modifiche ed aggiornare la postazione con le nuove informazioni.
</text:p>
      <text:h text:style-name="Heading_20_4" text:outline-level="4"><text:bookmark-start text:name="copia_postazione"/>Copia postazione<text:bookmark-end text:name="copia_postazione"/></text:h>
      <text:p text:style-name="Text_20_body">
Selezionado un elemento dalla lista e cliccando sul tasto <text:span text:style-name="Strong_20_Emphasis">Copia postazione</text:span> <draw:frame draw:style-name="media" draw:name="" text:anchor-type="as-char" draw:z-index="0" svg:width="0.84666666666667cm" svg:height="0.84666666666667cm"><draw:image xlink:href="Pictures/d1297d5a4d6b813cbb457bb45214eab5.png" xlink:type="simple" xlink:show="embed" xlink:actuate="onLoad"/></draw:frame> , si aprirà una schermata con i campi <text:span text:style-name="Strong_20_Emphasis">Name</text:span>, <text:span text:style-name="Strong_20_Emphasis">Voltage input type</text:span>, <text:span text:style-name="Strong_20_Emphasis">Voltage device</text:span>, <text:span text:style-name="Strong_20_Emphasis">Voltage output device</text:span>, <text:span text:style-name="Strong_20_Emphasis">AI channels</text:span>, <text:span text:style-name="Strong_20_Emphasis">Counters channels</text:span>, <text:span text:style-name="Strong_20_Emphasis">TC channels</text:span> e <text:span text:style-name="Strong_20_Emphasis">AI mV channels</text:span> già compilati , i quali si potranno modificare come si preferisce , l'unica differenza dal comando di modifica è che confermando premendo <text:span text:style-name="Strong_20_Emphasis">OK</text:span> si aggiungerà alla lista delle postazioni un ulteriore postazione. Nella seguente finestra come esempio è stata copiata la postazione <text:span text:style-name="Strong_20_Emphasis">_TestPlace</text:span> modificando solo il campo <text:span text:style-name="Strong_20_Emphasis">Name</text:span> aggiungendo “Copied” e cliccando <text:span text:style-name="Strong_20_Emphasis">OK</text:span>.</text:p>
      <text:p text:style-name="Text_20_body"><draw:frame draw:style-name="mediacenter" draw:name="" text:anchor-type="paragraph" draw:z-index="0" svg:width="10.583333333333cm" svg:height="5.953125cm"><draw:image xlink:href="Pictures/2fce9973379c29e7f8fd285c47ae550b.png" xlink:type="simple" xlink:show="embed" xlink:actuate="onLoad"/></draw:frame>
</text:p>
      <text:h text:style-name="Heading_20_4" text:outline-level="4"><text:bookmark-start text:name="cancella_postazione"/>Cancella postazione<text:bookmark-end text:name="cancella_postazione"/></text:h>
      <text:p text:style-name="Text_20_body">
Selezionado un elemento dalla lista delle postazioni e cliccando sul tasto <text:span text:style-name="Strong_20_Emphasis">Elimina postazione</text:span> <draw:frame draw:style-name="media" draw:name="" text:anchor-type="as-char" draw:z-index="0" svg:width="0.84666666666667cm" svg:height="0.84666666666667cm"><draw:image xlink:href="Pictures/f4603d8a1cf5061387a7f0ff3136afa8.png" xlink:type="simple" xlink:show="embed" xlink:actuate="onLoad"/></draw:frame> , verrà , dopo aver confermato il messaggio di richiesta di cancellazione, eliminata la postazione precedentemente configurata direttamente dalla lista e non sarà più utilizzabi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a postazione eliminata non può essere ripristinata, in caso di errore sarà necessario configurarne una nuova </text:p>
          </table:table-cell>
        </table:table-row>
      </table:table>
      <text:h text:style-name="Heading_20_3" text:outline-level="3"><text:bookmark-start text:name="gestione_postazione"/>Gestione postazione<text:bookmark-end text:name="gestione_postazione"/></text:h>
      <text:p text:style-name="Text_20_body">
Nel capitolo successivo viene descritta la procedura per creare e configurare un canale, i canali configurati dovranno essere assegnati alla postazione cosicchè all'avvio di un test andremo a salvare i valori letti dei canali.
La seguente schermata mostra una postazione configurata , con un test già creato, è necessario quindi assegnargli i canali creati ( in questo caso abbiamo già i canali dei socket configurati ) :</text:p>
      <text:p text:style-name="Text_20_body"><draw:frame draw:style-name="mediacenter" draw:name="" text:anchor-type="paragraph" draw:z-index="0" svg:width="13.229166666667cm" svg:height="7.1172916666667cm"><draw:image xlink:href="Pictures/713033fcdcab7f3a2f05dd4810369f77.jpg" xlink:type="simple" xlink:show="embed" xlink:actuate="onLoad"/></draw:frame></text:p>
      <text:p text:style-name="Text_20_body">La finestra della postazione è suddivisa in 6 pannelli di seguito vedremo ogni pannello e le sue funzionalità per la gestione della postazione</text:p>
      <text:h text:style-name="Heading_20_4" text:outline-level="4"><text:bookmark-start text:name="pannello_contatore_1"/>Pannello contatore [1]<text:bookmark-end text:name="pannello_contatore_1"/></text:h>
      <text:p text:style-name="Text_20_body">Il pannello contatore ,indice 1 sulla immagine precedente , è per mostrare in maniera facile ed intuitiva alcuni valori letti durante il test dall'alto verso il basso avremo :</text:p>
      <text:list text:style-name="List_20_1">
        <text:list-item>
          <text:p text:style-name="Text_20_body"> <text:span text:style-name="Strong_20_Emphasis">Test state</text:span>: mostra lo stato del test attuale , se attivo , non attivo o in esecuzione</text:p>
        </text:list-item>
        <text:list-item>
          <text:p text:style-name="Text_20_body"> <text:span text:style-name="Strong_20_Emphasis">Elapsed time</text:span> : mostra il tempo trascorso dall'inizio dell'acquisizione </text:p>
        </text:list-item>
        <text:list-item>
          <text:p text:style-name="Text_20_body"> <text:span text:style-name="Strong_20_Emphasis">Energy</text:span> : mostra in tempo reale l'energia consumata</text:p>
        </text:list-item>
        <text:list-item>
          <text:p text:style-name="Text_20_body"> <text:span text:style-name="Strong_20_Emphasis">Water</text:span> : mostra in tempo reale il valore del flusso di acqua , ovvero quanti litri/minuto vengono utilizzati ( litri/minuto dipende dalla configurazione del modulo utilizzato ) </text:p>
        </text:list-item>
        <text:list-item>
          <text:p text:style-name="Text_20_body"> <text:span text:style-name="Strong_20_Emphasis">Power</text:span> : mostra in tempo reale l'assorbimento elettrico del prodotto</text:p>
        </text:list-item>
        <text:list-item>
          <text:p text:style-name="Text_20_body"> <text:span text:style-name="Strong_20_Emphasis">Total energy</text:span> : mostra il totale dell'energia consumata durante tutto il test</text:p>
        </text:list-item>
        <text:list-item>
          <text:p text:style-name="Text_20_body"> <text:span text:style-name="Strong_20_Emphasis">Total water</text:span> : mostra il totale dell'acqua consumata/utilizzata durante tutto il test</text:p>
        </text:list-item>
      </text:list>
      <text:h text:style-name="Heading_20_4" text:outline-level="4"><text:bookmark-start text:name="pannello_informazioni_2"/>Pannello informazioni [2]<text:bookmark-end text:name="pannello_informazioni_2"/></text:h>
      <text:p text:style-name="Text_20_body">Il pannello informazioni, indice 2 nella immagine precedente , è per mostrare  in maniera facile ed intuitiva un mix di informazioni tra prodotto ed il test, da sinistra verso destra avremo :</text:p>
      <text:list text:style-name="List_20_1">
        <text:list-item>
          <text:p text:style-name="Text_20_body"> <text:span text:style-name="Strong_20_Emphasis">Date/Time</text:span> : mostra la data di caricamento del prodotto </text:p>
        </text:list-item>
        <text:list-item>
          <text:p text:style-name="Text_20_body"> <text:span text:style-name="Strong_20_Emphasis">Model Type</text:span> : mostra il modello del piano cottura caricato</text:p>
        </text:list-item>
        <text:list-item>
          <text:p text:style-name="Text_20_body"> <text:span text:style-name="Strong_20_Emphasis">Test Type</text:span> : mostra il tipo di test caricato</text:p>
        </text:list-item>
        <text:list-item>
          <text:p text:style-name="Text_20_body"> <text:span text:style-name="Strong_20_Emphasis">LR</text:span> : Lotto a cui appartiene il piano cottura</text:p>
        </text:list-item>
      </text:list>
      <text:h text:style-name="Heading_20_4" text:outline-level="4"><text:bookmark-start text:name="pannello_grafico_3_4"/>Pannello grafico [3] [4]<text:bookmark-end text:name="pannello_grafico_3_4"/></text:h>
      <text:p text:style-name="Text_20_body">
Il pannello grafico in dettaglio : </text:p>
      <text:p text:style-name="Text_20_body"><draw:frame draw:style-name="mediacenter" draw:name="" text:anchor-type="paragraph" draw:z-index="0" svg:width="13.229166666667cm" svg:height="7.381875cm"><draw:image xlink:href="Pictures/74b2b49853c2b4f9574188a27b4ff392.jpg" xlink:type="simple" xlink:show="embed" xlink:actuate="onLoad"/></draw:frame></text:p>
      <text:p text:style-name="Text_20_body">Nel grafico c'è la possibilita di eseguire uno zoom tramite l'utilizzo della rotella del mouse e tramite click destro e sinistro invece si impostano due linee guida verticali, con il click sinistro si imposta la prima linea e con il click destro la seconda linea, queste serviranno per visualizzare la media dei valori nel pannello channel , indice 3 nell'immagine <text:a xlink:type="simple" xlink:href="http://wiki.marelsoftware.com/lib/exe/detail.php/mareltestpanel:mainwindow.jpg?id=mareltestpanel">img</text:a> . Cliccando con il tasto sinistro del mouse e tenendolo premuto invece ci potremo muovere nel grafico sull'asse delle ascisse fino a che non verrà rilasciato il click. 
Nel grafico superiore verranno visualizzati tutti i canali configurati manualmente , mentre nel grafico sottostante verranno esclusivamente visualizzati i canali dei socket per una più facile comprensione del grafico. </text:p>
      <text:p text:style-name="Text_20_body">La barra degli strumenti sotto il grafico ha le seguenti funzioni tasto <text:span text:style-name="Strong_20_Emphasis">Reset</text:span> , tasto <text:span text:style-name="Strong_20_Emphasis">Stop Refresh</text:span> , una barra di scorrimento per muoversi nel grafico.</text:p>
      <text:h text:style-name="Heading_20_5" text:outline-level="5"><text:bookmark-start text:name="reset"/>Reset<text:bookmark-end text:name="reset"/></text:h>
      <text:p text:style-name="Text_20_body">Cliccando il tasto <text:span text:style-name="Strong_20_Emphasis">Reset</text:span> <draw:frame draw:style-name="media" draw:name="" text:anchor-type="as-char" draw:z-index="0" svg:width="0.84666666666667cm" svg:height="0.84666666666667cm"><draw:image xlink:href="Pictures/300b1ed146de24c68e7d00a0a71c3b0e.png" xlink:type="simple" xlink:show="embed" xlink:actuate="onLoad"/></draw:frame> si resettano le impostazioni grafiche a quelle di default ed eventuali zoom o spostamenti nel grafico verranno riportati a zero.</text:p>
      <text:h text:style-name="Heading_20_5" text:outline-level="5"><text:bookmark-start text:name="scrollbar"/>Scrollbar<text:bookmark-end text:name="scrollbar"/></text:h>
      <text:p text:style-name="Text_20_body">La scrollbar presente serve per muoversi avanti o indietro nel grafico, se la durata del test è maggiore del fondoscala dell'asse X , il quale è configurabile tramite le impostazioni grafiche.</text:p>
      <text:h text:style-name="Heading_20_5" text:outline-level="5"><text:bookmark-start text:name="impostazioni_grafiche"/>Impostazioni grafiche<text:bookmark-end text:name="impostazioni_grafiche"/></text:h>
      <text:p text:style-name="Text_20_body">Le impostazioni grafiche sono accessibli cliccando il tasto <text:span text:style-name="Strong_20_Emphasis">Settings</text:span> <draw:frame draw:style-name="media" draw:name="" text:anchor-type="as-char" draw:z-index="0" svg:width="0.84666666666667cm" svg:height="0.84666666666667cm"><draw:image xlink:href="Pictures/2c00f55f5b046c8e61fc4c59d2a70a4f.png" xlink:type="simple" xlink:show="embed" xlink:actuate="onLoad"/></draw:frame> posto nell angolo in alto a destra ed accederemo alla seguente schermata : </text:p>
      <text:p text:style-name="Text_20_body"><draw:frame draw:style-name="mediacenter" draw:name="  Legend" text:anchor-type="paragraph" draw:z-index="0" svg:width="12.885208333333cm"><draw:text-box><text:p text:style-name="legendcenter"><draw:frame draw:style-name="mediacenter" draw:name=" " text:anchor-type="paragraph" draw:z-index="0" svg:width="12.885208333333cm" svg:height="13.070416666667cm"><draw:image xlink:href="Pictures/0f223964f7f7b8ada730a146d58284f3.jpg" xlink:type="simple" xlink:show="embed" xlink:actuate="onLoad"/></draw:frame> </text:p></draw:text-box></draw:frame></text:p>
      <text:p text:style-name="Text_20_body">Come impostazioni abbiamo :</text:p>
      <text:list text:style-name="List_20_1">
        <text:list-item>
          <text:p text:style-name="Text_20_body"> <text:span text:style-name="Strong_20_Emphasis">X axis page width (hours/minute)</text:span> : Abbiamo due box il primo per impostare le ore ed il secondo per impostare i minuti , se la durata del test è di 60 minuti ed il range temporale inserito è di 10 ore e 0 minuti , le linee dei dati occuperanno 1/10 della lunghezza del grafico , aggiornando questi valori aumenteremo o diminuiremo la larghezza e di conseguenza ingrandirà o diminuirà la visibilità del grafico</text:p>
        </text:list-item>
        <text:list-item>
          <text:p text:style-name="Text_20_body"> <text:span text:style-name="Strong_20_Emphasis">X axis interval (minutes)</text:span> : Imposta tramite il box laterale quanti assi verticali di separazione vogliamo visualizzare impostando il valore ad 1 il grafico visualizzerà un asse verticale per ogni minuto .Questo valore è bene tenerlo sempre in rapporto alla larghezza dell'asse , se impostiamo la larghezza a 10 ore ed inseriamo 1 asse verticale ogni minuto il grafico sarà difficilmente leggibile</text:p>
        </text:list-item>
        <text:list-item>
          <text:p text:style-name="Text_20_body"> <text:span text:style-name="Strong_20_Emphasis">X axis filter reads</text:span> : Imposta tramite il menu a tendina , ogni quante letture visualizzare il punto nel grafico. Esempio : impostando 15 , ed impostando per il test una frequenza di campionamento di 1 secondo , vedremo un punto ogni 15 letture fatte.</text:p>
        </text:list-item>
      </text:list>
      <text:p text:style-name="Text_20_body">
Subito dopo le impostazioni dell'asse X , seguono le impostazioni degli assi Y.
</text:p>
      <text:h text:style-name="Heading_20_5" text:outline-level="5"><text:bookmark-start text:name="custom"/>Custom[]<text:bookmark-end text:name="custom"/></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5" text:outline-level="5"><text:bookmark-start text:name="temperature_c"/>Temperature [°C]<text:bookmark-end text:name="temperature_c"/></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5" text:outline-level="5"><text:bookmark-start text:name="voltage_volts"/>Voltage [Volts]<text:bookmark-end text:name="voltage_volts"/></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5" text:outline-level="5"><text:bookmark-start text:name="power_watts"/>Power [Watts]<text:bookmark-end text:name="power_watts"/></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5" text:outline-level="5"><text:bookmark-start text:name="energy_w_h"/>Energy [W/h]<text:bookmark-end text:name="energy_w_h"/></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5" text:outline-level="5"><text:bookmark-start text:name="pressure_bar"/>Pressure [Bar]<text:bookmark-end text:name="pressure_bar"/></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5" text:outline-level="5"><text:bookmark-start text:name="flow_l_m"/>Flow [L/m]<text:bookmark-end text:name="flow_l_m"/></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5" text:outline-level="5"><text:bookmark-start text:name="water_l"/>Water [L]<text:bookmark-end text:name="water_l"/></text:h>
      <table:table>
        <table:table-column/>
        <table:table-column/>
        <table:table-column/>
        <table:table-row>
          <table:table-cell office:value-type="string" table:style-name="tableheader">
            <text:p text:style-name="Table_20_Heading">Nome</text:p>
          </table:table-cell>
          <table:table-cell office:value-type="string" table:style-name="tableheader">
            <text:p text:style-name="Table_20_Heading">Opzioni</text:p>
          </table:table-cell>
          <table:table-cell office:value-type="string" table:style-name="tableheader">
            <text:p text:style-name="Table_20_Heading">Comando</text:p>
          </table:table-cell>
        </table:table-row>
        <table:table-row>
          <table:table-cell office:value-type="string" table:style-name="tablecell">
            <text:p text:style-name="tablealignleft"> Position </text:p>
          </table:table-cell>
          <table:table-cell office:value-type="string" table:style-name="tablecell">
            <text:p text:style-name="tablealignleft"> Left Right Hide </text:p>
          </table:table-cell>
          <table:table-cell office:value-type="string" table:style-name="tablecell">
            <text:p text:style-name="tablealignleft"> Imposta la visilibità dell'asse Y di riferimento ai lati del grafico o nascosto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gli assi Y  </text:p>
          </table:table-cell>
        </table:table-row>
        <table:table-row>
          <table:table-cell office:value-type="string" table:style-name="tablecell">
            <text:p text:style-name="tablealignleft"> Max Value </text:p>
          </table:table-cell>
          <table:table-cell office:value-type="string" table:style-name="tablecell">
            <text:p text:style-name="tablealignleft"> Campo numerico </text:p>
          </table:table-cell>
          <table:table-cell office:value-type="string" table:style-name="tablecell">
            <text:p text:style-name="tablealignleft"> Imposta il valore massimo della scala </text:p>
          </table:table-cell>
        </table:table-row>
        <table:table-row>
          <table:table-cell office:value-type="string" table:style-name="tablecell">
            <text:p text:style-name="tablealignleft"> Min Value </text:p>
          </table:table-cell>
          <table:table-cell office:value-type="string" table:style-name="tablecell">
            <text:p text:style-name="tablealignleft"> Campo numerico </text:p>
          </table:table-cell>
          <table:table-cell office:value-type="string" table:style-name="tablecell">
            <text:p text:style-name="tablealignleft"> Imposta il valore minimo della scala </text:p>
          </table:table-cell>
        </table:table-row>
        <table:table-row>
          <table:table-cell office:value-type="string" table:style-name="tablecell">
            <text:p text:style-name="tablealignleft"> Separator </text:p>
          </table:table-cell>
          <table:table-cell office:value-type="string" table:style-name="tablecell">
            <text:p text:style-name="tablealignleft"> Campo numerico </text:p>
          </table:table-cell>
          <table:table-cell office:value-type="string" table:style-name="tablecell">
            <text:p text:style-name="tablealignleft"> Imposta il valore di ogni quanto avremo un asse sulla scala </text:p>
          </table:table-cell>
        </table:table-row>
        <table:table-row>
          <table:table-cell office:value-type="string" table:style-name="tablecell">
            <text:p text:style-name="tablealignleft"> Color </text:p>
          </table:table-cell>
          <table:table-cell office:value-type="string" table:style-name="tablecell">
            <text:p text:style-name="tablealignleft"> Menu a tendina </text:p>
          </table:table-cell>
          <table:table-cell office:value-type="string" table:style-name="tablecell">
            <text:p text:style-name="tablealignleft"> Imposta il colore della curva nel grafico </text:p>
          </table:table-cell>
        </table:table-row>
      </table:table>
      <text:h text:style-name="Heading_20_4" text:outline-level="4"><text:bookmark-start text:name="pannello_canali_5"/>Pannello canali [5]<text:bookmark-end text:name="pannello_canali_5"/></text:h>
      <text:p text:style-name="Text_20_body">Nella tabella saranno visualizzati i canali assegnati alla postazione.
I dati mostrati nella tabella sono :
</text:p>
      <text:list text:style-name="List_20_1">
        <text:list-item>
          <text:p text:style-name="Text_20_body"> <text:span text:style-name="Strong_20_Emphasis">Show</text:span> : Campo selezionabile, mostra / nasconde la linea graficata del canale </text:p>
        </text:list-item>
        <text:list-item>
          <text:p text:style-name="Text_20_body"> <text:span text:style-name="Strong_20_Emphasis">Device ch.</text:span> : Mostra il dispositivo alla quale è associato il canale</text:p>
        </text:list-item>
        <text:list-item>
          <text:p text:style-name="Text_20_body"> <text:span text:style-name="Strong_20_Emphasis">Value</text:span> : Mostra l'ultimo valore letto del canale</text:p>
        </text:list-item>
        <text:list-item>
          <text:p text:style-name="Text_20_body"> <text:span text:style-name="Strong_20_Emphasis">Pos.V</text:span> : Se il mouse viene posizionato sul grafico,mostra il valore letto all'altezza del cursore del mouse</text:p>
        </text:list-item>
        <text:list-item>
          <text:p text:style-name="Text_20_body"> <text:span text:style-name="Strong_20_Emphasis">Color</text:span> : Visualizza il colore del canale</text:p>
        </text:list-item>
        <text:list-item>
          <text:p text:style-name="Text_20_body"> <text:span text:style-name="Strong_20_Emphasis">Description</text:span> : Visualizza la descrizione del canale</text:p>
        </text:list-item>
        <text:list-item>
          <text:p text:style-name="Text_20_body"> <text:span text:style-name="Strong_20_Emphasis">Measure</text:span> : Visualizza l'unità di misura assegnata al canale </text:p>
        </text:list-item>
      </text:list>
      <text:p text:style-name="Text_20_body">
Per assegnare un canale alla postazione è necessario cliccare sul tasto  <text:span text:style-name="Strong_20_Emphasis">Edit</text:span> <draw:frame draw:style-name="media" draw:name="" text:anchor-type="as-char" draw:z-index="0" svg:width="0.84666666666667cm" svg:height="0.84666666666667cm"><draw:image xlink:href="Pictures/e6bdb220ad320bb6a598008a88819e63.png" xlink:type="simple" xlink:show="embed" xlink:actuate="onLoad"/></draw:frame> ed accederemo alla seguente schermata : </text:p>
      <text:p text:style-name="Text_20_body"><draw:frame draw:style-name="mediacenter" draw:name="" text:anchor-type="paragraph" draw:z-index="0" svg:width="23.8125cm" style:rel-width="100%" svg:height="12.911666666667cm" style:rel-height="scale"><draw:image xlink:href="Pictures/eb4921d30ef0a39400a31c647cb1b94d.png" xlink:type="simple" xlink:show="embed" xlink:actuate="onLoad"/></draw:frame></text:p>
      <text:p text:style-name="Text_20_body">La finestra è divisa in 4 pannelli , <text:span text:style-name="Strong_20_Emphasis">Channels configurations archive</text:span> , <text:span text:style-name="Strong_20_Emphasis">Selected configuration channels</text:span>, <text:span text:style-name="Strong_20_Emphasis">Channels archive</text:span> ed infine <text:span text:style-name="Strong_20_Emphasis">Place channels</text:span>.
</text:p>
      <text:h text:style-name="Heading_20_5" text:outline-level="5"><text:bookmark-start text:name="channels_configurations_archive"/>Channels configurations archive<text:bookmark-end text:name="channels_configurations_archive"/></text:h>
      <text:p text:style-name="Text_20_body">Nel pannello archivio configurazioni sono elencate le configurazioni di canali salvate. E' possibile salvare più configurazioni in file diversi e caricarli in base alle proprie necessità, di seguito la descrizione dei tasti: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Carica </text:p>
          </table:table-cell>
          <table:table-cell office:value-type="string" table:style-name="tablecell">
            <text:p text:style-name="tablealignleft"> Carica la configurazione selezionata dalla lista su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 </text:p>
          </table:table-cell>
          <table:table-cell office:value-type="string" table:style-name="tablecell">
            <text:p text:style-name="tablealignleft"> Salva come nuova configurazione </text:p>
          </table:table-cell>
          <table:table-cell office:value-type="string" table:style-name="tablecell">
            <text:p text:style-name="tablealignleft"> Salva in un nuovo file la configurazione attu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Aggiorna configurazione</text:p>
          </table:table-cell>
          <table:table-cell office:value-type="string" table:style-name="tablecell">
            <text:p text:style-name="tablealignleft"> Sovrascrive la configurazione selezionata nella lista , con quella attiva n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 </text:p>
          </table:table-cell>
          <table:table-cell office:value-type="string" table:style-name="tablecell">
            <text:p text:style-name="tablealignleft"> Elimina configurazione</text:p>
          </table:table-cell>
          <table:table-cell office:value-type="string" table:style-name="tablecell">
            <text:p text:style-name="tablealignleft"> Elimina la configurazione selezionata dalla list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a configurazione eliminata non può essere ripristinata , sarà necessario rifarne un'altra e salvarla in un nuovo file </text:p>
          </table:table-cell>
        </table:table-row>
      </table:table>
      <text:h text:style-name="Heading_20_5" text:outline-level="5"><text:bookmark-start text:name="selected_configuration_channels"/>Selected configuration channels<text:bookmark-end text:name="selected_configuration_channels"/></text:h>
      <text:p text:style-name="Text_20_body">Nel pannello canali configurazione selezionata , saranno visibili i canali di quella configurazione</text:p>
      <text:h text:style-name="Heading_20_5" text:outline-level="5"><text:bookmark-start text:name="channels_archive"/>Channels archive<text:bookmark-end text:name="channels_archive"/></text:h>
      <text:p text:style-name="Text_20_body">Nel pannello archivio canali , sono presenti tutti i canali aggiunti dall'operatore, è possibile aggiungerne dei nuovi senza dover ritornare indietro in <text:span text:style-name="Strong_20_Emphasis">Archive</text:span>→<text:span text:style-name="Strong_20_Emphasis">Channels configuration</text:span>,  cliccando sull'icona <draw:frame draw:style-name="media" draw:name="" text:anchor-type="as-char" draw:z-index="0" svg:width="0.84666666666667cm" svg:height="0.84666666666667cm"><draw:image xlink:href="Pictures/e6bdb220ad320bb6a598008a88819e63.png" xlink:type="simple" xlink:show="embed" xlink:actuate="onLoad"/></draw:frame></text:p>
      <text:h text:style-name="Heading_20_5" text:outline-level="5"><text:bookmark-start text:name="place_channels"/>Place channels<text:bookmark-end text:name="place_channels"/></text:h>
      <text:p text:style-name="Text_20_body">Nel pannello canali postazione sono presenti tutti i canali dei dispositivi della postazione. Per associare un canale creato a quello della postazione è necessario selezionare il canale della postazione con il click sinistro del mouse , selezionare un canale dalla lista <text:span text:style-name="Strong_20_Emphasis">archivio canali</text:span> e cliccare l'icona <draw:frame draw:style-name="media" draw:name="" text:anchor-type="as-char" draw:z-index="0" svg:width="0.84666666666667cm" svg:height="0.84666666666667cm"><draw:image xlink:href="Pictures/33cd680fd7ffba413097465451bada6e.png" xlink:type="simple" xlink:show="embed" xlink:actuate="onLoad"/></draw:frame> per associarlo , o trascinarlo con il cursore del mouse sopra il pannello. Per disassociare un canale bastera selezionarlo dalla lista dei canali postazione e cliccare sull'icona <draw:frame draw:style-name="media" draw:name="" text:anchor-type="as-char" draw:z-index="0" svg:width="0.84666666666667cm" svg:height="0.84666666666667cm"><draw:image xlink:href="Pictures/d0510a8d3e1f319ba503ccab8b169c9b.png" xlink:type="simple" xlink:show="embed" xlink:actuate="onLoad"/></draw:frame></text:p>
      <text:h text:style-name="Heading_20_4" text:outline-level="4"><text:bookmark-start text:name="pannello_note_6"/>Pannello note [6]<text:bookmark-end text:name="pannello_note_6"/></text:h>
      <text:p text:style-name="Text_20_body">Nel pannello note possiamo inserire degli appunti per il prodotto e per il test. Per abilitare la modifica dei campi è necessario cliccare sul tasto <text:span text:style-name="Strong_20_Emphasis">Edit</text:span> <draw:frame draw:style-name="media" draw:name="" text:anchor-type="as-char" draw:z-index="0" svg:width="0.84666666666667cm" svg:height="0.84666666666667cm"><draw:image xlink:href="Pictures/6d370633a3e0b50bac2908a9fcaf5001.png" xlink:type="simple" xlink:show="embed" xlink:actuate="onLoad"/></draw:frame> . Una volta completata l'aggiunta delle note per salvarle sarà necessario cliccare sul tasto <text:span text:style-name="Strong_20_Emphasis">Save</text:span> <draw:frame draw:style-name="media" draw:name="" text:anchor-type="as-char" draw:z-index="0" svg:width="0.84666666666667cm" svg:height="0.84666666666667cm"><draw:image xlink:href="Pictures/de78d9ed36212fb4ef674fdf0ecbec34.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Come già spiegato nei paragrafi Test, il campo Sample notes è inerente al prodotto mentre il campo User notes è inerente al test in esecuzione o caricato </text:p>
          </table:table-cell>
        </table:table-row>
      </table:table>
      <text:h text:style-name="Heading_20_3" text:outline-level="3"><text:bookmark-start text:name="aggiunta_e_configurazione_di_un_canale"/>Aggiunta e configurazione di un canale<text:bookmark-end text:name="aggiunta_e_configurazione_di_un_canale"/></text:h>
      <text:p text:style-name="Text_20_body">
Per aggiungere e configurare un canale dovremo premere il tasto <text:span text:style-name="Strong_20_Emphasis">Channels definition</text:span> <draw:frame draw:style-name="media" draw:name="" text:anchor-type="as-char" draw:z-index="0" svg:width="0.84666666666667cm" svg:height="0.84666666666667cm"><draw:image xlink:href="Pictures/e6bdb220ad320bb6a598008a88819e63.png" xlink:type="simple" xlink:show="embed" xlink:actuate="onLoad"/></draw:frame> per accedere alla seguente schermata : </text:p>
      <text:p text:style-name="Text_20_body"><draw:frame draw:style-name="mediacenter" draw:name="" text:anchor-type="paragraph" draw:z-index="0" svg:width="10.583333333333cm" svg:height="5.9795833333333cm"><draw:image xlink:href="Pictures/14bdc647845b4b9bae8d336ad8fcc4ce.png" xlink:type="simple" xlink:show="embed" xlink:actuate="onLoad"/></draw:frame></text:p>
      <text:p text:style-name="Text_20_body">Di seguito la descrizione dei tasti e delle loro funzion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text:p>
          </table:table-cell>
          <table:table-cell office:value-type="string" table:style-name="tablecell">
            <text:p text:style-name="tablealignleft"> Nuovo canale</text:p>
          </table:table-cell>
          <table:table-cell office:value-type="string" table:style-name="tablecell">
            <text:p text:style-name="tablealignleft"> Aggiunge un nuovo canale 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text:p>
          </table:table-cell>
          <table:table-cell office:value-type="string" table:style-name="tablecell">
            <text:p text:style-name="tablealignleft"> Modifica canale</text:p>
          </table:table-cell>
          <table:table-cell office:value-type="string" table:style-name="tablecell">
            <text:p text:style-name="tablealignleft"> Modifica il canale selezionato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a canale </text:p>
          </table:table-cell>
          <table:table-cell office:value-type="string" table:style-name="tablecell">
            <text:p text:style-name="tablealignleft"> Copia il canale selezionato ed apre la schermata di configurazione già compilata con i dati di quello precedentemente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text:p>
          </table:table-cell>
          <table:table-cell office:value-type="string" table:style-name="tablecell">
            <text:p text:style-name="tablealignleft"> Cancella canale</text:p>
          </table:table-cell>
          <table:table-cell office:value-type="string" table:style-name="tablecell">
            <text:p text:style-name="tablealignleft"> Rimuove canale selezionato dalla lista </text:p>
          </table:table-cell>
        </table:table-row>
      </table:table>
      <text:h text:style-name="Heading_20_4" text:outline-level="4"><text:bookmark-start text:name="nuovo_canale"/>Nuovo canale<text:bookmark-end text:name="nuovo_canale"/></text:h>
      <text:p text:style-name="Text_20_body">Cliccando sul tasto <text:span text:style-name="Strong_20_Emphasis">Nuovo canale</text:span> <draw:frame draw:style-name="media" draw:name="" text:anchor-type="as-char" draw:z-index="0" svg:width="0.84666666666667cm" svg:height="0.84666666666667cm"><draw:image xlink:href="Pictures/c5604c7ebeb7310d0ce520f5633444a7.png" xlink:type="simple" xlink:show="embed" xlink:actuate="onLoad"/></draw:frame> si aprira la seguente schermata dove verrà visualizzata la finestra di configurazione del canale :</text:p>
      <text:p text:style-name="Text_20_body"><draw:frame draw:style-name="mediacenter" draw:name="" text:anchor-type="paragraph" draw:z-index="0" svg:width="10.583333333333cm" svg:height="11.165416666667cm"><draw:image xlink:href="Pictures/71e7eb20e9a80d93d664c5ebccfd7c96.png" xlink:type="simple" xlink:show="embed" xlink:actuate="onLoad"/></draw:frame></text:p>
      <text:p text:style-name="Text_20_body">Di seguito vedremo tutte le tipologie di canali configurabili nel sistema , selezionabili dal campo <text:span text:style-name="Strong_20_Emphasis">Tag</text:span>.</text:p>
      <text:h text:style-name="Heading_20_5" text:outline-level="5"><text:bookmark-start text:name="general1"/>General<text:bookmark-end text:name="general1"/></text:h>
      <text:p text:style-name="Text_20_body">Viene utilizzato per la lettura delle termocoppie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 </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energy"/>Energy<text:bookmark-end text:name="energy"/></text:h>
      <text:p text:style-name="Text_20_body">Viene utilizzato per la visualizzazione dell'energia consumata dall'inizio della prova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 </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power"/>Power<text:bookmark-end text:name="power"/></text:h>
      <text:p text:style-name="Text_20_body">Viene utilizzato per la visualzzazione del consumo istantaneo della potenza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voltage"/>Voltage<text:bookmark-end text:name="voltage"/></text:h>
      <text:p text:style-name="Text_20_body">Viene utilizzato per la visualizzazione della tensione di alimentazione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
      <text:h text:style-name="Heading_20_5" text:outline-level="5"><text:bookmark-start text:name="water"/>Water<text:bookmark-end text:name="water"/></text:h>
      <text:p text:style-name="Text_20_body">Viene utilizzato per la visualizzazione dei litri consumati dall'inizio della prova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Impulse/Measure </text:p>
          </table:table-cell>
          <table:table-cell office:value-type="string" table:style-name="tablecell">
            <text:p text:style-name="tablealignleft"> Campo numerico , imposta il numero degli impulsi per aumentare di 1 l'unità di misura ( Es. Impostando 100 e Measure “L” significa che ogni 100 impulsi letti corrispondo ad 1 litro utilizzato ) </text:p>
          </table:table-cell>
        </table:table-row>
      </table:table>
      <text:h text:style-name="Heading_20_5" text:outline-level="5"><text:bookmark-start text:name="pressure"/>Pressure<text:bookmark-end text:name="pressure"/></text:h>
      <text:p text:style-name="Text_20_body">Viene utilizzato per la visualizzazione della pressione, il massimo ed il minimo per la graficazione sono RangeV1 e RangeV2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Gain </text:p>
          </table:table-cell>
          <table:table-cell office:value-type="string" table:style-name="tablecell">
            <text:p text:style-name="tablealignleft"> Campo numerico, calcolato in rapporto al valore letto ed il valore impostato per un ingegnerizzazione del canale </text:p>
          </table:table-cell>
        </table:table-row>
        <table:table-row>
          <table:table-cell office:value-type="string" table:style-name="tablecell">
            <text:p text:style-name="tablealignleft"> Offset </text:p>
          </table:table-cell>
          <table:table-cell office:value-type="string" table:style-name="tablecell">
            <text:p text:style-name="tablealignleft"> Campo numerico, calcolato in rapporto al valore letto ed il valore impostato per un ingegnerizzazione del canale </text:p>
          </table:table-cell>
        </table:table-row>
      </table:table>
      <text:h text:style-name="Heading_20_5" text:outline-level="5"><text:bookmark-start text:name="custom1"/>Custom<text:bookmark-end text:name="custom1"/></text:h>
      <text:p text:style-name="Text_20_body">Viene utilizzato quando si hanno ingressi non configurati ed il massimo ed il minimo per la graficazione sono RangeV1 e RangeV2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Gain </text:p>
          </table:table-cell>
          <table:table-cell office:value-type="string" table:style-name="tablecell">
            <text:p text:style-name="tablealignleft"> Campo numerico, calcolato in rapporto al valore letto ed il valore impostato per un ingegnerizzazione del canale </text:p>
          </table:table-cell>
        </table:table-row>
        <table:table-row>
          <table:table-cell office:value-type="string" table:style-name="tablecell">
            <text:p text:style-name="tablealignleft"> Offset </text:p>
          </table:table-cell>
          <table:table-cell office:value-type="string" table:style-name="tablecell">
            <text:p text:style-name="tablealignleft"> Campo numerico, calcolato in rapporto al valore letto ed il valore impostato per un ingegnerizzazione del canale </text:p>
          </table:table-cell>
        </table:table-row>
      </table:table>
      <text:h text:style-name="Heading_20_5" text:outline-level="5"><text:bookmark-start text:name="flow"/>Flow<text:bookmark-end text:name="flow"/></text:h>
      <text:p text:style-name="Text_20_body">Viene utilizzato per la graficazione del flusso di acqua , il massimo ed il minimo per la graficazione sono RangeV1 e RangeV2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Funzione</text:p>
          </table:table-cell>
        </table:table-row>
        <table:table-row>
          <table:table-cell office:value-type="string" table:style-name="tablecell">
            <text:p text:style-name="tablealignleft"> Color</text:p>
          </table:table-cell>
          <table:table-cell office:value-type="string" table:style-name="tablecell">
            <text:p text:style-name="tablealignleft"> Seleziona il colore del canale, sarà anche il colore della linea dei valori nel grafico </text:p>
          </table:table-cell>
        </table:table-row>
        <table:table-row>
          <table:table-cell office:value-type="string" table:style-name="tablecell">
            <text:p text:style-name="tablealignleft"> Description </text:p>
          </table:table-cell>
          <table:table-cell office:value-type="string" table:style-name="tablecell">
            <text:p text:style-name="tablealignleft"> Campo di testo, descrizione del canale </text:p>
          </table:table-cell>
        </table:table-row>
        <table:table-row>
          <table:table-cell office:value-type="string" table:style-name="tablecell">
            <text:p text:style-name="tablealignleft"> Measure </text:p>
          </table:table-cell>
          <table:table-cell office:value-type="string" table:style-name="tablecell">
            <text:p text:style-name="tablealignleft"> Campo di testo, unità di misura del canale, è un campo di testo basterà scrivere °C , °K , Bar , W etc.. </text:p>
          </table:table-cell>
        </table:table-row>
        <table:table-row>
          <table:table-cell office:value-type="string" table:style-name="tablecell">
            <text:p text:style-name="tablealignleft"> Digits </text:p>
          </table:table-cell>
          <table:table-cell office:value-type="string" table:style-name="tablecell">
            <text:p text:style-name="tablealignleft"> Campo numerico, indica il numero delle cifre dopo la virgola da visualizzare  </text:p>
          </table:table-cell>
        </table:table-row>
        <table:table-row>
          <table:table-cell office:value-type="string" table:style-name="tablecell">
            <text:p text:style-name="tablealignleft"> Tag </text:p>
          </table:table-cell>
          <table:table-cell office:value-type="string" table:style-name="tablecell">
            <text:p text:style-name="tablealignleft"> Tipologia del canale </text:p>
          </table:table-cell>
        </table:table-row>
        <table:table-row>
          <table:table-cell office:value-type="string" table:style-name="tablecell">
            <text:p text:style-name="tablealignleft"> Gain </text:p>
          </table:table-cell>
          <table:table-cell office:value-type="string" table:style-name="tablecell">
            <text:p text:style-name="tablealignleft"> Campo numerico, calcolato in rapporto al valore letto ed il valore impostato per un ingegnerizzazione del canale </text:p>
          </table:table-cell>
        </table:table-row>
        <table:table-row>
          <table:table-cell office:value-type="string" table:style-name="tablecell">
            <text:p text:style-name="tablealignleft"> Offset </text:p>
          </table:table-cell>
          <table:table-cell office:value-type="string" table:style-name="tablecell">
            <text:p text:style-name="tablealignleft"> Campo numerico, calcolato in rapporto al valore letto ed il valore impostato per un ingegnerizzazione del canale </text:p>
          </table:table-cell>
        </table:table-row>
      </table:table>
      <text:p text:style-name="Text_20_body">
Per i canali dove sono previsti i campi <text:span text:style-name="Strong_20_Emphasis">Gain</text:span> e <text:span text:style-name="Strong_20_Emphasis">Offset</text:span>, per calcolare entrambi i valori basterà cliccare sul bottone <text:span text:style-name="Strong_20_Emphasis">Calculate Gain and Offset</text:span> per accedere alla seguente finestra :</text:p>
      <text:p text:style-name="Text_20_body"><draw:frame draw:style-name="mediacenter" draw:name="" text:anchor-type="paragraph" draw:z-index="0" svg:width="18.520833333333cm" style:rel-width="100%" svg:height="10.95375cm" style:rel-height="scale"><draw:image xlink:href="Pictures/7392f3e14cbbb76a038b6d531afd03ac.png" xlink:type="simple" xlink:show="embed" xlink:actuate="onLoad"/></draw:frame></text:p>
      <text:p text:style-name="Text_20_body">I valori da impostare sono i seguenti 
</text:p>
      <text:list text:style-name="List_20_1">
        <text:list-item>
          <text:p text:style-name="Text_20_body"> <text:span text:style-name="Strong_20_Emphasis">Range value 1</text:span> : Campo numerico , il primo valore del campo range che si legge sull'etichetta del trasduttore che si sta utilizzando </text:p>
        </text:list-item>
        <text:list-item>
          <text:p text:style-name="Text_20_body"> <text:span text:style-name="Strong_20_Emphasis">Range value 2</text:span> : Campo numerico ,  il secondo valore del campo range che si legge sull'etichetta del trasduttore che si sta utilizzando </text:p>
        </text:list-item>
        <text:list-item>
          <text:p text:style-name="Text_20_body"> <text:span text:style-name="Strong_20_Emphasis">Output value 1</text:span> : Campo numerico , il primo valore del campo output che si legge sull'etichetta del trasduttore che si sta utilizzando </text:p>
        </text:list-item>
        <text:list-item>
          <text:p text:style-name="Text_20_body"> <text:span text:style-name="Strong_20_Emphasis">Output value 2</text:span> : Campo numerico , il secondo valore del campo output che si legge sull'etichetta del trasduttore che si sta utilizzando </text:p>
        </text:list-item>
      </text:list>
      <text:p text:style-name="Text_20_body">
Confermare l'operazione cliccando sul bottone <text:span text:style-name="Strong_20_Emphasis">OK</text:span> . Una volta creato un canale se lo si vuole utilizzare per un test sarà necessario assegnarlo alla postazione per questo vedere la sezione Gestione Postazione. E' importante inserire questi dati perchè essendo canali dove è prevista un ingegnerizzazione del valore i campi <text:span text:style-name="Strong_20_Emphasis">Range V1</text:span> e <text:span text:style-name="Strong_20_Emphasis">RangeV2</text:span> sono utilizzati come fondoscala del canale per la graficazione, di conseguenza se non vengono inseriti questi dati avremo una linea piatta. </text:p>
      <text:h text:style-name="Heading_20_4" text:outline-level="4"><text:bookmark-start text:name="modifica_canale"/>Modifica canale<text:bookmark-end text:name="modifica_canale"/></text:h>
      <text:p text:style-name="Text_20_body">E' possibile modificare un canale dopo averlo aggiunto , basterà selezionarlo dalla lista e cliccare sul tasto <text:span text:style-name="Strong_20_Emphasis">Modifica canale</text:span> <draw:frame draw:style-name="media" draw:name="" text:anchor-type="as-char" draw:z-index="0" svg:width="0.84666666666667cm" svg:height="0.84666666666667cm"><draw:image xlink:href="Pictures/814082e01553ac9ead45ebe520401909.png" xlink:type="simple" xlink:show="embed" xlink:actuate="onLoad"/></draw:frame> , il canale sarà evidenziato di giallo se selezionato : </text:p>
      <text:p text:style-name="Text_20_body"><draw:frame draw:style-name="mediacenter" draw:name="" text:anchor-type="paragraph" draw:z-index="0" svg:width="11.90625cm" svg:height="6.7204166666667cm"><draw:image xlink:href="Pictures/94d154972dfd40e92e47fbf97ff4f691.png" xlink:type="simple" xlink:show="embed" xlink:actuate="onLoad"/></draw:frame></text:p>
      <text:p text:style-name="Text_20_body">
Dopo aver cliccato sul tasto si aprirà la stessa schermata con la quale abbiamo aggiunto il canale ma con la differenza che i campi <text:span text:style-name="Strong_20_Emphasis">Color</text:span>, <text:span text:style-name="Strong_20_Emphasis">Description</text:span>, <text:span text:style-name="Strong_20_Emphasis">Measure</text:span>, <text:span text:style-name="Strong_20_Emphasis">Digit</text:span> e <text:span text:style-name="Strong_20_Emphasis">Tag</text:span>  saranno già compilati. Una volta modificato uno o più campi basterà cliccare <text:span text:style-name="Strong_20_Emphasis">OK</text:span> per confermare le modifiche ed aggiornare il canale con le nuove informazion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 canale assegnato alla postazione , se modificato dovrà essere assegnato nuovamente affinchè le modifiche vengano replicate </text:p>
          </table:table-cell>
        </table:table-row>
      </table:table>
      <text:h text:style-name="Heading_20_4" text:outline-level="4"><text:bookmark-start text:name="copia_canale"/>Copia canale<text:bookmark-end text:name="copia_canale"/></text:h>
      <text:p text:style-name="Text_20_body">
Selezionado un canale dalla lista e cliccando sul tasto <text:span text:style-name="Strong_20_Emphasis">Copia canale</text:span> <draw:frame draw:style-name="media" draw:name="" text:anchor-type="as-char" draw:z-index="0" svg:width="0.84666666666667cm" svg:height="0.84666666666667cm"><draw:image xlink:href="Pictures/d1297d5a4d6b813cbb457bb45214eab5.png" xlink:type="simple" xlink:show="embed" xlink:actuate="onLoad"/></draw:frame> , si aprirà una schermata con i campi <text:span text:style-name="Strong_20_Emphasis">Color</text:span>, <text:span text:style-name="Strong_20_Emphasis">Description</text:span>, <text:span text:style-name="Strong_20_Emphasis">Measure</text:span>, <text:span text:style-name="Strong_20_Emphasis">Digit</text:span> e <text:span text:style-name="Strong_20_Emphasis">Tag</text:span>   già compilati , i quali si potranno modificare come si preferisce , l'unica differenza dal comando di modifica è che confermando premendo <text:span text:style-name="Strong_20_Emphasis">OK</text:span> si aggiungerà alla lista dei canali un ulteriore canale. Nella seguente finestra come esempio è stata copiata il canale <text:span text:style-name="Strong_20_Emphasis">Canale_Test</text:span> modificando solo il campo <text:span text:style-name="Strong_20_Emphasis">Description</text:span> aggiungendo “Copied” e cliccando <text:span text:style-name="Strong_20_Emphasis">OK</text:span>.</text:p>
      <text:p text:style-name="Text_20_body"><draw:frame draw:style-name="mediacenter" draw:name="" text:anchor-type="paragraph" draw:z-index="0" svg:width="11.90625cm" svg:height="6.7204166666667cm"><draw:image xlink:href="Pictures/8203ef874d3aebed95b9faa903f977d8.png" xlink:type="simple" xlink:show="embed" xlink:actuate="onLoad"/></draw:frame>
</text:p>
      <text:h text:style-name="Heading_20_4" text:outline-level="4"><text:bookmark-start text:name="cancella_canale"/>Cancella canale<text:bookmark-end text:name="cancella_canale"/></text:h>
      <text:p text:style-name="Text_20_body">
Selezionado un canale dalla lista dei canali e cliccando sul tasto <text:span text:style-name="Strong_20_Emphasis">Elimina canale</text:span> <draw:frame draw:style-name="media" draw:name="" text:anchor-type="as-char" draw:z-index="0" svg:width="0.84666666666667cm" svg:height="0.84666666666667cm"><draw:image xlink:href="Pictures/f4603d8a1cf5061387a7f0ff3136afa8.png" xlink:type="simple" xlink:show="embed" xlink:actuate="onLoad"/></draw:frame> , verrà , dopo aver confermato il messaggio di richiesta di cancellazione, eliminato il canale precedentemente configurato direttamente dalla lista e non sarà più utilizzabi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 canale eliminato non può essere ripristinato, in caso di errore sarà necessario configurarne uno nuovo </text:p>
          </table:table-cell>
        </table:table-row>
      </table:table>
      <text:h text:style-name="Heading_20_4" text:outline-level="4"><text:bookmark-start text:name="tabella_canali"/>Tabella canali<text:bookmark-end text:name="tabella_canali"/></text:h>
      <text:p text:style-name="Text_20_body">La tabella canali è suddivisa in 8 colonne , di seguito la spiegazione di ogni campo presente :
</text:p>
      <text:list text:style-name="List_20_1">
        <text:list-item>
          <text:p text:style-name="Text_20_body"> <text:span text:style-name="Strong_20_Emphasis">Device ch.</text:span> : Descrive il tipo di canale e tra le parentesi quadre l'indice del canale in base ai dispositivi collegati in sequenza </text:p>
        </text:list-item>
        <text:list-item>
          <text:p text:style-name="Text_20_body"> <text:span text:style-name="Strong_20_Emphasis">Offset</text:span> : Indica l'offset del canale dopo la calibrazione, default è 0</text:p>
        </text:list-item>
        <text:list-item>
          <text:p text:style-name="Text_20_body"> <text:span text:style-name="Strong_20_Emphasis">Gain</text:span> : Indica il guadagno del canale dopo la calibrazione, default è 1</text:p>
        </text:list-item>
        <text:list-item>
          <text:p text:style-name="Text_20_body"> <text:span text:style-name="Strong_20_Emphasis">Read</text:span> : Indica il valore letto su quel canale dal dispositivo </text:p>
        </text:list-item>
        <text:list-item>
          <text:p text:style-name="Text_20_body"> <text:span text:style-name="Strong_20_Emphasis">Var</text:span> : Indica la varianza tra una lettura e l'altra , più è stabile a 0 e più è precisa la lettura</text:p>
        </text:list-item>
        <text:list-item>
          <text:p text:style-name="Text_20_body"> <text:span text:style-name="Strong_20_Emphasis">Calibrated</text:span> : Indica il valore calibrato , cambia in base al guadagno e offset impostato</text:p>
        </text:list-item>
        <text:list-item>
          <text:p text:style-name="Text_20_body"> <text:span text:style-name="Strong_20_Emphasis">First</text:span> : Indica il primo valore durante la calibrazione salvato per il calcolo dell'offset e del guadagno</text:p>
        </text:list-item>
        <text:list-item>
          <text:p text:style-name="Text_20_body"> <text:span text:style-name="Strong_20_Emphasis">Second</text:span> : Indica il secondo valore duratne la calibrazione salvato per il calcolo dell'offset e del guadagno</text:p>
        </text:list-item>
      </text:list>
      <text:h text:style-name="Heading_20_3" text:outline-level="3"><text:bookmark-start text:name="recipe_configuration"/>Recipe configuration<text:bookmark-end text:name="recipe_configuration"/></text:h>
      <text:p text:style-name="Text_20_body">
Per aprire il pannello di gestione delle ricette è necessario cliccare sul seguente tasto <draw:frame draw:style-name="media" draw:name="" text:anchor-type="as-char" draw:z-index="0" svg:width="0.84666666666667cm" svg:height="0.84666666666667cm"><draw:image xlink:href="Pictures/c314116b70d484a06806658fdd13bcee.png" xlink:type="simple" xlink:show="embed" xlink:actuate="onLoad"/></draw:frame> e si aprirà la seguente finestra :</text:p>
      <text:p text:style-name="Text_20_body"><draw:frame draw:style-name="mediacenter" draw:name="" text:anchor-type="paragraph" draw:z-index="0" svg:width="17.197916666667cm" style:rel-width="100%" svg:height="9.2604166666667cm" style:rel-height="scale"><draw:image xlink:href="Pictures/608b86dac085759257444b169d3c1169.jpg" xlink:type="simple" xlink:show="embed" xlink:actuate="onLoad"/></draw:frame></text:p>
      <text:p text:style-name="Text_20_body">Il pannello è diviso in 2 parti principali , il menu a sinistra serve per creare una nuova ricetta mentre la parte centrale e laterale a destra serve per la gestione dell'immagine e dei canali associati alla ricetta.</text:p>
      <text:p text:style-name="Text_20_body">Di seguito la descrizione dei tasti e delle loro funzioni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5604c7ebeb7310d0ce520f5633444a7.png" xlink:type="simple" xlink:show="embed" xlink:actuate="onLoad"/></draw:frame></text:p>
          </table:table-cell>
          <table:table-cell office:value-type="string" table:style-name="tablecell">
            <text:p text:style-name="tablealignleft"> Nuova ricetta </text:p>
          </table:table-cell>
          <table:table-cell office:value-type="string" table:style-name="tablecell">
            <text:p text:style-name="tablealignleft"> Aggiunge una nuova ricetta 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text:p>
          </table:table-cell>
          <table:table-cell office:value-type="string" table:style-name="tablecell">
            <text:p text:style-name="tablealignleft"> Modifica ricetta </text:p>
          </table:table-cell>
          <table:table-cell office:value-type="string" table:style-name="tablecell">
            <text:p text:style-name="tablealignleft"> Modifica la ricetta selezionata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a ricetta </text:p>
          </table:table-cell>
          <table:table-cell office:value-type="string" table:style-name="tablecell">
            <text:p text:style-name="tablealignleft"> Copia la ricetta selezionata ed apre la schermata di configurazione già compilata con i d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4603d8a1cf5061387a7f0ff3136afa8.png" xlink:type="simple" xlink:show="embed" xlink:actuate="onLoad"/></draw:frame></text:p>
          </table:table-cell>
          <table:table-cell office:value-type="string" table:style-name="tablecell">
            <text:p text:style-name="tablealignleft"> Cancella ricetta </text:p>
          </table:table-cell>
          <table:table-cell office:value-type="string" table:style-name="tablecell">
            <text:p text:style-name="tablealignleft"> Rimuove canale selezionato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cfcfb58ef2ceb0ad6aa375ad27ea5d3.png" xlink:type="simple" xlink:show="embed" xlink:actuate="onLoad"/></draw:frame> </text:p>
          </table:table-cell>
          <table:table-cell office:value-type="string" table:style-name="tablecell">
            <text:p text:style-name="tablealignleft"> Load image </text:p>
          </table:table-cell>
          <table:table-cell office:value-type="string" table:style-name="tablecell">
            <text:p text:style-name="tablealignleft"> Apre il menu per la selezione di un immagine jpe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bf5220c9a653918d9268f42f5f0003c.png" xlink:type="simple" xlink:show="embed" xlink:actuate="onLoad"/></draw:frame> </text:p>
          </table:table-cell>
          <table:table-cell office:value-type="string" table:style-name="tablecell">
            <text:p text:style-name="tablealignleft"> Enable\Disable grid mode </text:p>
          </table:table-cell>
          <table:table-cell office:value-type="string" table:style-name="tablecell">
            <text:p text:style-name="tablealignleft"> Abilita o disabilita la visualizzazione della griglia per posizionare i tag con piu precis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4514c320fe876d74eef284d4ae2e609.png" xlink:type="simple" xlink:show="embed" xlink:actuate="onLoad"/></draw:frame> </text:p>
          </table:table-cell>
          <table:table-cell office:value-type="string" table:style-name="tablecell">
            <text:p text:style-name="tablealignleft"> Save </text:p>
          </table:table-cell>
          <table:table-cell office:value-type="string" table:style-name="tablecell">
            <text:p text:style-name="tablealignleft"> Salva le modifiche fatte alla ricetta </text:p>
          </table:table-cell>
        </table:table-row>
      </table:table>
      <text:h text:style-name="Heading_20_4" text:outline-level="4"><text:bookmark-start text:name="crea_nuova_ricetta"/>Crea nuova ricetta<text:bookmark-end text:name="crea_nuova_ricetta"/></text:h>
      <text:p text:style-name="Text_20_body">
Per creare una ricetta sarà necessario cliccare sul tasto <text:span text:style-name="Strong_20_Emphasis">Nuova ricetta</text:span> <draw:frame draw:style-name="media" draw:name="" text:anchor-type="as-char" draw:z-index="0" svg:width="0.84666666666667cm" svg:height="0.84666666666667cm"><draw:image xlink:href="Pictures/c5604c7ebeb7310d0ce520f5633444a7.png" xlink:type="simple" xlink:show="embed" xlink:actuate="onLoad"/></draw:frame>. L'unico campo disponibile modificabile è il nome con il quale si vorrà chiamare la ricetta. Confermare la creazione cliccando il tasto <text:span text:style-name="Strong_20_Emphasis">OK</text:span> o annullare l'operazione cliccando il tasto <text:span text:style-name="Strong_20_Emphasis">Cancel</text:span></text:p>
      <text:h text:style-name="Heading_20_4" text:outline-level="4"><text:bookmark-start text:name="modifica_ricetta"/>Modifica ricetta<text:bookmark-end text:name="modifica_ricetta"/></text:h>
      <text:p text:style-name="Text_20_body">
Per modificare il nome di una ricetta creata sarà necessario cliccare sul tasto <draw:frame draw:style-name="media" draw:name="" text:anchor-type="as-char" draw:z-index="0" svg:width="0.84666666666667cm" svg:height="0.84666666666667cm"><draw:image xlink:href="Pictures/814082e01553ac9ead45ebe520401909.png" xlink:type="simple" xlink:show="embed" xlink:actuate="onLoad"/></draw:frame>. Modificato il nome si dovrà confermare le modifiche cliccando sul tasto <text:span text:style-name="Strong_20_Emphasis">OK</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è possibile solamente se la ricetta non è stata usata in un precedente test, altrimenti sarà necessario copiarla in un altra ricetta.</text:p>
          </table:table-cell>
        </table:table-row>
      </table:table>
      <text:h text:style-name="Heading_20_4" text:outline-level="4"><text:bookmark-start text:name="copia_ricetta"/>Copia ricetta<text:bookmark-end text:name="copia_ricetta"/></text:h>
      <text:p text:style-name="Text_20_body">
Per copiare una ricetta è necessario selezionare dalla lista la ricetta che si vuol copiare e cliccare sull'apposito tasto <draw:frame draw:style-name="media" draw:name="" text:anchor-type="as-char" draw:z-index="0" svg:width="0.84666666666667cm" svg:height="0.84666666666667cm"><draw:image xlink:href="Pictures/d1297d5a4d6b813cbb457bb45214eab5.png" xlink:type="simple" xlink:show="embed" xlink:actuate="onLoad"/></draw:frame>. Durante la copia è possibile modificare anche il nome della ricetta se lo si desidera. Confermare l'operazione cliccando sul tasto <text:span text:style-name="Strong_20_Emphasis">OK</text:span>.
</text:p>
      <text:h text:style-name="Heading_20_4" text:outline-level="4"><text:bookmark-start text:name="elimina_ricetta"/>Elimina ricetta<text:bookmark-end text:name="elimina_ricetta"/></text:h>
      <text:p text:style-name="Text_20_body">Per eliminare una ricetta creata è necessario selezionarla e cliccare sull'apposito tasto <draw:frame draw:style-name="media" draw:name="" text:anchor-type="as-char" draw:z-index="0" svg:width="0.84666666666667cm" svg:height="0.84666666666667cm"><draw:image xlink:href="Pictures/f4603d8a1cf5061387a7f0ff3136afa8.png" xlink:type="simple" xlink:show="embed" xlink:actuate="onLoad"/></draw:frame> e confermare l'operazione cliccando sul tasto <text:span text:style-name="Strong_20_Emphasis">YES</text:span>.</text:p>
      <text:h text:style-name="Heading_20_4" text:outline-level="4"><text:bookmark-start text:name="load_image"/>Load Image<text:bookmark-end text:name="load_image"/></text:h>
      <text:p text:style-name="Text_20_body">
Per associare un immagine alla ricetta basterà cliccare sul tasto <text:span text:style-name="Strong_20_Emphasis">Load image</text:span> <draw:frame draw:style-name="media" draw:name="" text:anchor-type="as-char" draw:z-index="0" svg:width="0.84666666666667cm" svg:height="0.84666666666667cm"><draw:image xlink:href="Pictures/ccfcfb58ef2ceb0ad6aa375ad27ea5d3.png" xlink:type="simple" xlink:show="embed" xlink:actuate="onLoad"/></draw:frame> e navigare nella cartella dove sia presente l'immagine in formato jpg o jpeg che si desidera e caricarla confermando con il tasto <text:span text:style-name="Strong_20_Emphasis">OK</text:span>.
</text:p>
      <text:h text:style-name="Heading_20_4" text:outline-level="4"><text:bookmark-start text:name="grid_mode_enable_disable"/>Grid mode Enable\Disable<text:bookmark-end text:name="grid_mode_enable_disable"/></text:h>
      <text:p text:style-name="Text_20_body">
Tramite il bottone <text:span text:style-name="Strong_20_Emphasis">Grid mode</text:span> <draw:frame draw:style-name="media" draw:name="" text:anchor-type="as-char" draw:z-index="0" svg:width="0.84666666666667cm" svg:height="0.84666666666667cm"><draw:image xlink:href="Pictures/bbf5220c9a653918d9268f42f5f0003c.png" xlink:type="simple" xlink:show="embed" xlink:actuate="onLoad"/></draw:frame> è possibile abilitare o disabilitare questa funzione. Questa modalità serve per poter inserire i tag in maniera più precisa. Tramite i box numerici laterali si possono aggiungere o rimuovere sia le barre verticali sia le barre orizzontali , i tag verranno inseriti nelle intersezioni degli assi.</text:p>
      <text:p text:style-name="Text_20_body"><draw:frame draw:style-name="mediacenter" draw:name="" text:anchor-type="paragraph" draw:z-index="0" svg:width="7.9375cm" svg:height="3.8364583333333cm"><draw:image xlink:href="Pictures/2697238691ec3b693f63925ba9393399.jpg" xlink:type="simple" xlink:show="embed" xlink:actuate="onLoad"/></draw:frame></text:p>
      <text:h text:style-name="Heading_20_4" text:outline-level="4"><text:bookmark-start text:name="save"/>Save<text:bookmark-end text:name="save"/></text:h>
      <text:p text:style-name="Text_20_body">Cliccando sul tasto <text:span text:style-name="Strong_20_Emphasis">Save</text:span> <draw:frame draw:style-name="media" draw:name="" text:anchor-type="as-char" draw:z-index="0" svg:width="0.84666666666667cm" svg:height="0.84666666666667cm"><draw:image xlink:href="Pictures/24514c320fe876d74eef284d4ae2e609.png" xlink:type="simple" xlink:show="embed" xlink:actuate="onLoad"/></draw:frame> si salveranno le modifiche apportate alla ricetta.</text:p>
      <text:h text:style-name="Heading_20_4" text:outline-level="4"><text:bookmark-start text:name="associare_un_tag_alla_ricetta"/>Associare un tag alla ricetta<text:bookmark-end text:name="associare_un_tag_alla_ricetta"/></text:h>
      <text:p text:style-name="Text_20_body">
Tramite il menu laterale destro, si potrammo associare i canali alla ricetta. Una volta caricata l'immagine cliccando su di essa si sposterà la croce verde che indica il punto in cui andremo ad inserire un ipotetico tag. 
</text:p>
      <text:h text:style-name="Heading_20_5" text:outline-level="5"><text:bookmark-start text:name="size_pixel"/>Size pixel<text:bookmark-end text:name="size_pixel"/></text:h>
      <text:p text:style-name="Text_20_body">Indica la grandezza dell'elemento visivo che si aggiungera. Per modificarlo basetrà selezionarlo nuovamente nella lista sottostante e cambiare la grandezza
</text:p>
      <text:h text:style-name="Heading_20_5" text:outline-level="5"><text:bookmark-start text:name="channel"/>Channel<text:bookmark-end text:name="channel"/></text:h>
      <text:p text:style-name="Text_20_body">Tramite il menu a tendina sarà possibile selezionare uno tra i canali precedentemente creati con tag connector.
</text:p>
      <text:h text:style-name="Heading_20_5" text:outline-level="5"><text:bookmark-start text:name="move"/>Move<text:bookmark-end text:name="move"/></text:h>
      <text:p text:style-name="Text_20_body">Selezionando un elemento dalla lista è possibile spostarlo del numero inserito nel riquadro. 
</text:p>
      <text:h text:style-name="Heading_20_5" text:outline-level="5"><text:bookmark-start text:name="add"/>Add<text:bookmark-end text:name="add"/></text:h>
      <text:p text:style-name="Text_20_body">Cliccando il tasto <text:span text:style-name="Strong_20_Emphasis">Add</text:span> si aggiungera l'elemento desiderato nella lista 
</text:p>
      <text:h text:style-name="Heading_20_5" text:outline-level="5"><text:bookmark-start text:name="delete"/>Delete<text:bookmark-end text:name="delete"/></text:h>
      <text:p text:style-name="Text_20_body">Selezionado un elemento dalla lista è possibile eliminarlo cliccando sul tasto <text:span text:style-name="Strong_20_Emphasis">Delete</text:span>
</text:p>
      <text:h text:style-name="Heading_20_3" text:outline-level="3"><text:bookmark-start text:name="tests"/>Tests<text:bookmark-end text:name="tests"/></text:h>
      <text:p text:style-name="Text_20_body">Per aprire l'archivio dei test sarà necessario cliccate sul tasto <text:span text:style-name="Strong_20_Emphasis">Tests</text:span>  <draw:frame draw:style-name="media" draw:name="" text:anchor-type="as-char" draw:z-index="0" svg:width="0.84666666666667cm" svg:height="0.84666666666667cm"><draw:image xlink:href="Pictures/75af29272e03656d80afb2ff51ee7949.png" xlink:type="simple" xlink:show="embed" xlink:actuate="onLoad"/></draw:frame> per accedere alla seguente schermata :</text:p>
      <text:p text:style-name="Text_20_body"><draw:frame draw:style-name="mediacenter" draw:name="" text:anchor-type="paragraph" draw:z-index="0" svg:width="18.520833333333cm" style:rel-width="100%" svg:height="9.9747916666667cm" style:rel-height="scale"><draw:image xlink:href="Pictures/a1ecd3246832102a33471ef161b31721.jpg" xlink:type="simple" xlink:show="embed" xlink:actuate="onLoad"/></draw:frame></text:p>
      <text:p text:style-name="Text_20_body">Come campi di ricerca abbiamo :
</text:p>
      <text:list text:style-name="List_20_1">
        <text:list-item>
          <text:p text:style-name="Text_20_body"> <text:span text:style-name="Strong_20_Emphasis">Description</text:span> : Campo di testo, inserire il seriale o parte di esso con cui è stato creato il prodotto</text:p>
        </text:list-item>
        <text:list-item>
          <text:p text:style-name="Text_20_body"> <text:span text:style-name="Strong_20_Emphasis">LR</text:span> : Campo di testo , inserire il produttore o parte di esseo con cui è stato creato il test</text:p>
        </text:list-item>
        <text:list-item>
          <text:p text:style-name="Text_20_body"> <text:span text:style-name="Strong_20_Emphasis">Model Type</text:span> : Campo di testo , inserire il tipo di modello o parte di esso con cui è stato creato il test</text:p>
        </text:list-item>
        <text:list-item>
          <text:p text:style-name="Text_20_body"> <text:span text:style-name="Strong_20_Emphasis">Sample Notes</text:span> : Campo di testo, inserire le note o parte di esse con cui è stato creato il test</text:p>
        </text:list-item>
        <text:list-item>
          <text:p text:style-name="Text_20_body"> <text:span text:style-name="Strong_20_Emphasis">User Notes</text:span> : Campo di testo, inserire le note o parte di esse con cui è stato creato il test</text:p>
        </text:list-item>
        <text:list-item>
          <text:p text:style-name="Text_20_body"> <text:span text:style-name="Strong_20_Emphasis">Start date</text:span> : Campo data, selezionare una data di partenza per la ricerca dei prodotti ( da dd/mm/yyyy a –/–/—-)</text:p>
        </text:list-item>
        <text:list-item>
          <text:p text:style-name="Text_20_body"> <text:span text:style-name="Strong_20_Emphasis">End date</text:span> : Campo data, selezionare una data di fine per la ricerca dei prodotti ( da –/–/—- a dd/mm/yyyy)</text:p>
        </text:list-item>
      </text:list>
      <text:p text:style-name="Text_20_body">
Di seguito troviamo il funzionamento dei tasti posti alla fine dei filtri di ricerca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Search </text:p>
          </table:table-cell>
          <table:table-cell office:value-type="string" table:style-name="tablecell">
            <text:p text:style-name="tablealignleft"> Avvia la ricerca nel database in base a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Clear filters </text:p>
          </table:table-cell>
          <table:table-cell office:value-type="string" table:style-name="tablecell">
            <text:p text:style-name="tablealignleft"> Azzera tutti i camp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Open </text:p>
          </table:table-cell>
          <table:table-cell office:value-type="string" table:style-name="tablecell">
            <text:p text:style-name="tablealignleft"> Apre il test selezionato dalla lista , il test caricato sarà accessibile solo per la fruizione dei dati salv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7e08b5a6c4fb1b5895b3f2aa89e27d0.png" xlink:type="simple" xlink:show="embed" xlink:actuate="onLoad"/></draw:frame> </text:p>
          </table:table-cell>
          <table:table-cell office:value-type="string" table:style-name="tablecell">
            <text:p text:style-name="tablealignleft"> Exit </text:p>
          </table:table-cell>
          <table:table-cell office:value-type="string" table:style-name="tablecell">
            <text:p text:style-name="tablealignleft"> Chiude la finestra di archivio </text:p>
          </table:table-cell>
        </table:table-row>
      </table:table>
      <text:h text:style-name="Heading_20_2" text:outline-level="2"><text:bookmark-start text:name="place_tab"/>Place Tab<text:bookmark-end text:name="place_tab"/></text:h>
      <text:p text:style-name="Text_20_body">Nella sottosezione <text:span text:style-name="Strong_20_Emphasis">Place</text:span> ci sono tutte le funzionalità per gestire il collaudo. Ora vedremo in dettaglio la gestione del Prodotto , del Test e delle altre funzioni della postazione.</text:p>
      <text:h text:style-name="Heading_20_3" text:outline-level="3"><text:bookmark-start text:name="test"/>Test<text:bookmark-end text:name="test"/></text:h>
      <text:p text:style-name="Text_20_body">
Per creare un nuovo test è necessario innanzitutto aver già creato un prodotto altrimenti il tasto non verrà abilitato poi sarà necessario cliccare sul tasto <text:span text:style-name="Strong_20_Emphasis">Test</text:span> <draw:frame draw:style-name="media" draw:name="" text:anchor-type="as-char" draw:z-index="0" svg:width="0.84666666666667cm" svg:height="0.84666666666667cm"><draw:image xlink:href="Pictures/5f003a1fb0f380332d08dbd1237380f7.png" xlink:type="simple" xlink:show="embed" xlink:actuate="onLoad"/></draw:frame> per accedere alla seguente schermata :</text:p>
      <text:p text:style-name="Text_20_body"><draw:frame draw:style-name="mediacenter" draw:name="" text:anchor-type="paragraph" draw:z-index="0" svg:width="12.85875cm" svg:height="15.636875cm"><draw:image xlink:href="Pictures/2e7b64d7d28a91d6d2f99d2f24f083d7.jpg" xlink:type="simple" xlink:show="embed" xlink:actuate="onLoad"/></draw:frame></text:p>
      <text:p text:style-name="Text_20_body">
I campi da compilare sono :
</text:p>
      <text:list text:style-name="List_20_1">
        <text:list-item>
          <text:p text:style-name="Text_20_body"> <text:span text:style-name="Strong_20_Emphasis">Description</text:span> : Campo di testo, descrizione del test a scelta dell'utente </text:p>
        </text:list-item>
        <text:list-item>
          <text:p text:style-name="Text_20_body"> <text:span text:style-name="Strong_20_Emphasis">Sample time</text:span> : Campo numerico, indica ogni quanti secondi leggere i valori dei canali</text:p>
        </text:list-item>
        <text:list-item>
          <text:p text:style-name="Text_20_body"> <text:span text:style-name="Strong_20_Emphasis">Test Type</text:span> : Selezionare il tipo di test che si vuole eseguire dalla lista tipi </text:p>
        </text:list-item>
      </text:list>
      <text:p text:style-name="Text_20_body">
per completare la creazione del test cliccare il tasto <text:span text:style-name="Strong_20_Emphasis">OK</text:span> altrimenti <text:span text:style-name="Strong_20_Emphasis">Cancel</text:span> per annulare l'operazione. Una volta confermata la creazione del test si attiveranno altre funzioni della postazione che vedremo nel paragrafo successivo. In base alla scelta del <text:span text:style-name="Strong_20_Emphasis">Test Type</text:span> potremo avere diversi campi da compilare e/o modificare di seguito vedremo i campi specifici per tutti i tipi di test.</text:p>
      <text:h text:style-name="Heading_20_4" text:outline-level="4"><text:bookmark-start text:name="test_type"/>Test Type<text:bookmark-end text:name="test_type"/></text:h>
      <text:p text:style-name="Text_20_body">I test selezionabili nel campo <text:span text:style-name="Strong_20_Emphasis">Test Type</text:span> nel menu di creazione sono : <text:span text:style-name="Strong_20_Emphasis">Free acquisition</text:span> e <text:span text:style-name="Strong_20_Emphasis">Power start</text:span> ognuno ha dei campi configurabili.</text:p>
      <text:h text:style-name="Heading_20_5" text:outline-level="5"><text:bookmark-start text:name="free_acquisition"/>Free Acquisition<text:bookmark-end text:name="free_acquisition"/></text:h>
      <text:p text:style-name="Text_20_body">
La <text:span text:style-name="Strong_20_Emphasis">Free acquisition</text:span> è un test che legge e salva tutti i valori di tutti i canali configurati per la prova. I parametri configurabili per questo test sono </text:p>
      <table:table>
        <table:table-column/>
        <table:table-column/>
        <table:table-row>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Acquisition minutes </text:p>
          </table:table-cell>
          <table:table-cell office:value-type="string" table:style-name="tablecell">
            <text:p text:style-name="tablealignleft"> Imposta in minuti , la durata dell'acquisizione ovvero per quanto tempo il test viene eseguito salvando i valori letti </text:p>
          </table:table-cell>
        </table:table-row>
      </table:table>
      <text:h text:style-name="Heading_20_4" text:outline-level="4"><text:bookmark-start text:name="sockets"/>Sockets<text:bookmark-end text:name="sockets"/></text:h>
      <text:p text:style-name="Text_20_body">Per Sockets sono intesi le prese dietro la macchina. In questa configurazione avremo quattro socket ognuna da 30 canali. Andranno rispettivamente da 0-30 , 30-60 , 60-90 , 90-120. Per aggiungere un socket al test sarà necessario specificare il socket , il pannello a cui è collegato e la posizione del panello qualora si volesse dare un effetto 3D alla ricetta.</text:p>
      <text:p text:style-name="Text_20_body"><draw:frame draw:style-name="mediacenter" draw:name="" text:anchor-type="paragraph" draw:z-index="0" svg:width="12.329583333333cm" svg:height="6.4822916666667cm"><draw:image xlink:href="Pictures/59e68265771273bdc5fadb6bcfd55502.jpg" xlink:type="simple" xlink:show="embed" xlink:actuate="onLoad"/></draw:frame>
</text:p>
      <table:table>
        <table:table-column/>
        <table:table-column/>
        <table:table-row>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Socket </text:p>
          </table:table-cell>
          <table:table-cell office:value-type="string" table:style-name="tablecell">
            <text:p text:style-name="tablealignleft"> Seleziona una delle quattro prese configurate nel sistema </text:p>
          </table:table-cell>
        </table:table-row>
        <table:table-row>
          <table:table-cell office:value-type="string" table:style-name="tablecell">
            <text:p text:style-name="tablealignleft"> Panel </text:p>
          </table:table-cell>
          <table:table-cell office:value-type="string" table:style-name="tablecell">
            <text:p text:style-name="tablealignleft"> Indica il nome della ricetta selezionata </text:p>
          </table:table-cell>
        </table:table-row>
        <table:table-row>
          <table:table-cell office:value-type="string" table:style-name="tablecell">
            <text:p text:style-name="tablealignleft"> Pannel Pos. </text:p>
          </table:table-cell>
          <table:table-cell office:value-type="string" table:style-name="tablecell">
            <text:p text:style-name="tablealignleft"> Tramite il menu a tendina è possibile scegliere la posizione del pannello al quale è collegato il socket cosi da dare un effetto 3D all'immagine </text:p>
          </table:table-cell>
        </table:table-row>
        <table:table-row>
          <table:table-cell office:value-type="string" table:style-name="tablecell">
            <text:p text:style-name="tablealignleft"> Add panel </text:p>
          </table:table-cell>
          <table:table-cell office:value-type="string" table:style-name="tablecell">
            <text:p text:style-name="tablealignleft"> Apre la finestra delle ricetta per la selezione </text:p>
          </table:table-cell>
        </table:table-row>
        <table:table-row>
          <table:table-cell office:value-type="string" table:style-name="tablecell">
            <text:p text:style-name="tablealignleft"> Clear </text:p>
          </table:table-cell>
          <table:table-cell office:value-type="string" table:style-name="tablecell">
            <text:p text:style-name="tablealignleft"> Rimuove il socket selezionato ed il pannello selezionato </text:p>
          </table:table-cell>
        </table:table-row>
      </table:table>
      <text:h text:style-name="Heading_20_4" text:outline-level="4"><text:bookmark-start text:name="edit_test"/>Edit test<text:bookmark-end text:name="edit_test"/></text:h>
      <text:p text:style-name="Text_20_body">
Per modificare il test creato sarà necessario cliccare sul tasto <text:span text:style-name="Strong_20_Emphasis">Edit test</text:span> <draw:frame draw:style-name="media" draw:name="" text:anchor-type="as-char" draw:z-index="0" svg:width="0.84666666666667cm" svg:height="0.84666666666667cm"><draw:image xlink:href="Pictures/6d370633a3e0b50bac2908a9fcaf5001.png" xlink:type="simple" xlink:show="embed" xlink:actuate="onLoad"/></draw:frame> per accedere ad una schermata uguale a quella di creazione , con la differenza che i campi saranno già compilati con il test attivo. Il test potrà essere modificato fino a quando non si avvia un acquisizione , una volta avviata se si vuole apportare delle modifiche sarà obbligatorio fermare il test e crearne uno nuovo.</text:p>
      <text:h text:style-name="Heading_20_4" text:outline-level="4"><text:bookmark-start text:name="start_acquisition"/>Start acquisition<text:bookmark-end text:name="start_acquisition"/></text:h>
      <text:p text:style-name="Text_20_body">Per avviare il test cliccare sul tasto <text:span text:style-name="Strong_20_Emphasis">Start acquisition</text:span> <draw:frame draw:style-name="media" draw:name="" text:anchor-type="as-char" draw:z-index="0" svg:width="0.84666666666667cm" svg:height="0.84666666666667cm"><draw:image xlink:href="Pictures/851c895dd75412f39850d1b652f5829a.png" xlink:type="simple" xlink:show="embed" xlink:actuate="onLoad"/></draw:frame> . Prima dell'avvio verrà richiesto o di configurare dei canali se non sono stati aggiunti alle impostazioni della postazione o di confermare la schermata del pretest dove verranno mostrati i canali configurati. </text:p>
      <text:h text:style-name="Heading_20_4" text:outline-level="4"><text:bookmark-start text:name="stop_acquisition"/>Stop acquisition<text:bookmark-end text:name="stop_acquisition"/></text:h>
      <text:p text:style-name="Text_20_body">Per interrompere il test in esecuzione cliccare il tasto <text:span text:style-name="Strong_20_Emphasis">Stop</text:span> <draw:frame draw:style-name="media" draw:name="" text:anchor-type="as-char" draw:z-index="0" svg:width="0.84666666666667cm" svg:height="0.84666666666667cm"><draw:image xlink:href="Pictures/7846ad197a988e2d077151e181d4e689.png" xlink:type="simple" xlink:show="embed" xlink:actuate="onLoad"/></draw:frame>. Del test interrotto non verranno salvati i dati acquisiti.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test una volta interrotto non può essere recuperato </text:p>
          </table:table-cell>
        </table:table-row>
      </table:table>
      <text:h text:style-name="Heading_20_3" text:outline-level="3"><text:bookmark-start text:name="expand_place_minimize_place"/>Expand place/Minimize place<text:bookmark-end text:name="expand_place_minimize_place"/></text:h>
      <text:p text:style-name="Text_20_body">Tramite il tasto <text:span text:style-name="Strong_20_Emphasis">Expand place</text:span> <draw:frame draw:style-name="media" draw:name="" text:anchor-type="as-char" draw:z-index="0" svg:width="0.84666666666667cm" svg:height="0.84666666666667cm"><draw:image xlink:href="Pictures/54ffc3fbffc19632f804b1389adbd78e.png" xlink:type="simple" xlink:show="embed" xlink:actuate="onLoad"/></draw:frame> e <text:span text:style-name="Strong_20_Emphasis">Minimize place</text:span> <draw:frame draw:style-name="media" draw:name="" text:anchor-type="as-char" draw:z-index="0" svg:width="0.84666666666667cm" svg:height="0.84666666666667cm"><draw:image xlink:href="Pictures/312194e1250680c4803c5a59a6454e01.png" xlink:type="simple" xlink:show="embed" xlink:actuate="onLoad"/></draw:frame> , il primo imposta la postazione selezionata a tutto schermo , mentre il secondo la ripristina giù.
</text:p>
      <text:h text:style-name="Heading_20_3" text:outline-level="3"><text:bookmark-start text:name="values"/>Values<text:bookmark-end text:name="values"/></text:h>
      <text:p text:style-name="Text_20_body">Cliccando il tasto <text:span text:style-name="Strong_20_Emphasis">Values</text:span> <draw:frame draw:style-name="media" draw:name="" text:anchor-type="as-char" draw:z-index="0" svg:width="0.84666666666667cm" svg:height="0.84666666666667cm"><draw:image xlink:href="Pictures/936d0061e0e5bf3a0f345815ada96d38.png" xlink:type="simple" xlink:show="embed" xlink:actuate="onLoad"/></draw:frame> , accederemo alla schermata di visualizzazione di tutti i canali della postazione e dei relativi valori letti in tempo reale.
</text:p>
      <text:h text:style-name="Heading_20_3" text:outline-level="3"><text:bookmark-start text:name="export"/>Export<text:bookmark-end text:name="export"/></text:h>
      <text:p text:style-name="Text_20_body">Cliccando il tasto <text:span text:style-name="Strong_20_Emphasis">Export</text:span> <draw:frame draw:style-name="media" draw:name="" text:anchor-type="as-char" draw:z-index="0" svg:width="0.84666666666667cm" svg:height="0.84666666666667cm"><draw:image xlink:href="Pictures/2b9cac16087cd9ec80bedda262f81486.png" xlink:type="simple" xlink:show="embed" xlink:actuate="onLoad"/></draw:frame> è possibile salvare tutti i dati del test selezionato in un comodo file csv. Si potrà scegliere il percorso di esportazione tramite l'esplora file di Windows.
</text:p>
      <text:h text:style-name="Heading_20_3" text:outline-level="3"><text:bookmark-start text:name="print"/>Print<text:bookmark-end text:name="print"/></text:h>
      <text:p text:style-name="Text_20_body">Cliccando sul tasto <text:span text:style-name="Strong_20_Emphasis">Print</text:span> <draw:frame draw:style-name="media" draw:name="" text:anchor-type="as-char" draw:z-index="0" svg:width="0.84666666666667cm" svg:height="0.84666666666667cm"><draw:image xlink:href="Pictures/02531953e70f3422aa8e56aa9c40dead.png" xlink:type="simple" xlink:show="embed" xlink:actuate="onLoad"/></draw:frame> verrà stampato un resoconto della postazione e del collaudo eseguito. Basterà selezionare la stampante dal menù di stampa e cliccare <text:span text:style-name="Strong_20_Emphasis">OK</text:span>. Si visualizzerà un anteprima del documento e sarà necessario confermare la stampa premendo il tasto <text:span text:style-name="Strong_20_Emphasis">Print</text:span> nella seguente schermata :</text:p>
      <text:p text:style-name="Text_20_body"><draw:frame draw:style-name="mediacenter" draw:name="" text:anchor-type="paragraph" draw:z-index="0" svg:width="10.583333333333cm" svg:height="5.9795833333333cm"><draw:image xlink:href="Pictures/6d0c45d8ceda460b44a2626de652ac8c.png" xlink:type="simple" xlink:show="embed" xlink:actuate="onLoad"/></draw:frame></text:p>
      <text:h text:style-name="Heading_20_2" text:outline-level="2"><text:bookmark-start text:name="device_tab"/>Device Tab<text:bookmark-end text:name="device_tab"/></text:h>
      <text:p text:style-name="Text_20_body">In questa sottosezione abbiamo disponibili due tasti funzioni di seguito la descrizione
</text:p>
      <table:table>
        <table:table-column/>
        <table:table-column/>
        <table:table-column/>
        <table:table-row>
          <table:table-cell office:value-type="string" table:style-name="tableheader">
            <text:p text:style-name="Table_20_Heading">Icona</text:p>
          </table:table-cell>
          <table:table-cell office:value-type="string" table:style-name="tableheader">
            <text:p text:style-name="Table_20_Heading">Nome</text:p>
          </table:table-cell>
          <table:table-cell office:value-type="string" table:style-name="tableheader">
            <text:p text:style-name="Table_20_Heading">Comando</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2194e1250680c4803c5a59a6454e01.png" xlink:type="simple" xlink:show="embed" xlink:actuate="onLoad"/></draw:frame> </text:p>
          </table:table-cell>
          <table:table-cell office:value-type="string" table:style-name="tablecell">
            <text:p text:style-name="tablealignleft"> Minimize device </text:p>
          </table:table-cell>
          <table:table-cell office:value-type="string" table:style-name="tablecell">
            <text:p text:style-name="tablealignleft"> Minimizza la schermata del dispositivo aperta per ritornare alla schermata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256092f74a232f58ebc12ad43f365b3.png" xlink:type="simple" xlink:show="embed" xlink:actuate="onLoad"/></draw:frame> </text:p>
          </table:table-cell>
          <table:table-cell office:value-type="string" table:style-name="tablecell">
            <text:p text:style-name="tablealignleft"> Show temperature window </text:p>
          </table:table-cell>
          <table:table-cell office:value-type="string" table:style-name="tablecell">
            <text:p text:style-name="tablealignleft"> Apre la finestra delle temperatu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01a35962aa6d36495cfbc22f2e95f78.png" xlink:type="simple" xlink:show="embed" xlink:actuate="onLoad"/></draw:frame> </text:p>
          </table:table-cell>
          <table:table-cell office:value-type="string" table:style-name="tablecell">
            <text:p text:style-name="tablealignleft"> Socket temperatures </text:p>
          </table:table-cell>
          <table:table-cell office:value-type="string" table:style-name="tablecell">
            <text:p text:style-name="tablealignleft"> Visualizza la finestra con i valori istantanei letti dai socket presenti nel sistema </text:p>
          </table:table-cell>
        </table:table-row>
      </table:table>
      <text:h text:style-name="Heading_20_2" text:outline-level="2"><text:bookmark-start text:name="riassunto_come_avviare_un_collaudo"/>Riassunto come avviare un collaudo<text:bookmark-end text:name="riassunto_come_avviare_un_collaudo"/></text:h>
      <text:p text:style-name="Text_20_body">Nei paragrafi precedenti abbiamo visto tutte le funzionalità del programma. Il sistema viene consegnato già configurato per cui non sarà necessaria la configurazione né di postazioni né di device.</text:p>
      <text:p text:style-name="Text_20_body">Avviare il programma dall'icona sul desktop <draw:frame draw:style-name="media" draw:name="" text:anchor-type="as-char" draw:z-index="0" svg:width="2.1166666666667cm" svg:height="2.3547916666667cm"><draw:image xlink:href="Pictures/650640c64b729c85f1293006044a91c0.png" xlink:type="simple" xlink:show="embed" xlink:actuate="onLoad"/></draw:frame> , nella schermata principale selezionare la postazione dove si vuole eseguire il collaudo e creare un tipo di test, cliccando sul tasto <text:span text:style-name="Strong_20_Emphasis">New test</text:span> <draw:frame draw:style-name="media" draw:name="" text:anchor-type="as-char" draw:z-index="0" svg:width="0.84666666666667cm" svg:height="0.84666666666667cm"><draw:image xlink:href="Pictures/5f003a1fb0f380332d08dbd1237380f7.png" xlink:type="simple" xlink:show="embed" xlink:actuate="onLoad"/></draw:frame>. Eseguiti questi due passaggi se necessario dovremmo associare i canali , precedentemente configurati, ai dispositivi di acquisizione premendo il tasto <text:span text:style-name="Strong_20_Emphasis">Edit</text:span> <draw:frame draw:style-name="media" draw:name="" text:anchor-type="as-char" draw:z-index="0" svg:width="0.84666666666667cm" svg:height="0.84666666666667cm"><draw:image xlink:href="Pictures/e6bdb220ad320bb6a598008a88819e63.png" xlink:type="simple" xlink:show="embed" xlink:actuate="onLoad"/></draw:frame> ed infine cliccare sul tasto <text:span text:style-name="Strong_20_Emphasis">Acquisition</text:span> <draw:frame draw:style-name="media" draw:name="" text:anchor-type="as-char" draw:z-index="0" svg:width="0.84666666666667cm" svg:height="0.84666666666667cm"><draw:image xlink:href="Pictures/851c895dd75412f39850d1b652f5829a.png" xlink:type="simple" xlink:show="embed" xlink:actuate="onLoad"/></draw:frame> per avviare il collaudo.</text:p>
      <text:p text:style-name="Text_20_body">Tutti i test eseguiti sono archiviati e salvati nel database locale e sono sempre fruibili tramite il tasto <text:span text:style-name="Strong_20_Emphasis">Archive</text:span> —&gt; <text:span text:style-name="Strong_20_Emphasis">Tests</text:span> <draw:frame draw:style-name="media" draw:name="" text:anchor-type="as-char" draw:z-index="0" svg:width="0.84666666666667cm" svg:height="0.84666666666667cm"><draw:image xlink:href="Pictures/75af29272e03656d80afb2ff51ee7949.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