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748b6a906aa295aae3694d39b68bf0c7.png"/>
  <manifest:file-entry manifest:media-type="image/png" manifest:full-path="Pictures/98ba1aad8a2e072cb0ad968c521ee6de.png"/>
  <manifest:file-entry manifest:media-type="image/png" manifest:full-path="Pictures/14327b2a5c486e7e62c093273209ca29.png"/>
  <manifest:file-entry manifest:media-type="image/png" manifest:full-path="Pictures/5f003a1fb0f380332d08dbd1237380f7.png"/>
  <manifest:file-entry manifest:media-type="image/png" manifest:full-path="Pictures/6d370633a3e0b50bac2908a9fcaf5001.png"/>
  <manifest:file-entry manifest:media-type="image/png" manifest:full-path="Pictures/d1297d5a4d6b813cbb457bb45214eab5.png"/>
  <manifest:file-entry manifest:media-type="image/png" manifest:full-path="Pictures/851c895dd75412f39850d1b652f5829a.png"/>
  <manifest:file-entry manifest:media-type="image/png" manifest:full-path="Pictures/06d8f375b58ca109679d54749a532514.png"/>
  <manifest:file-entry manifest:media-type="image/png" manifest:full-path="Pictures/3e648cbfb279e1bb5418f4a3123b08c1.png"/>
  <manifest:file-entry manifest:media-type="image/png" manifest:full-path="Pictures/fd087cd4b701d7154ca88f17f3786cd9.png"/>
  <manifest:file-entry manifest:media-type="image/png" manifest:full-path="Pictures/34c703527d55329a2a1c49e3b94e8204.png"/>
  <manifest:file-entry manifest:media-type="image/png" manifest:full-path="Pictures/048858ba6d3ff6653d5ba1ab37df09ae.png"/>
  <manifest:file-entry manifest:media-type="image/png" manifest:full-path="Pictures/4f6d2a1386803ef4700bc6c633a8516d.png"/>
  <manifest:file-entry manifest:media-type="image/png" manifest:full-path="Pictures/9ead0d5c86d9e3788518628d9df4a4b7.png"/>
  <manifest:file-entry manifest:media-type="image/png" manifest:full-path="Pictures/757504e08893567b77b20b79e33c1d5f.png"/>
  <manifest:file-entry manifest:media-type="image/png" manifest:full-path="Pictures/0848bbf311d1028a1f77ca6e450a8c3e.png"/>
  <manifest:file-entry manifest:media-type="image/png" manifest:full-path="Pictures/461a4aa77dc068d65a4d1070a37f053b.png"/>
  <manifest:file-entry manifest:media-type="image/png" manifest:full-path="Pictures/796fa7cb8cd0f6ea20aaf481eaffb4a0.png"/>
  <manifest:file-entry manifest:media-type="image/png" manifest:full-path="Pictures/7f0f7d07ff78a16baa5a3dee31d3bb63.png"/>
  <manifest:file-entry manifest:media-type="image/png" manifest:full-path="Pictures/34ea72773a85b20190dad949f133acea.png"/>
  <manifest:file-entry manifest:media-type="image/png" manifest:full-path="Pictures/40268e9773b5fbeb9a9ad4b95ecef6f6.png"/>
  <manifest:file-entry manifest:media-type="image/png" manifest:full-path="Pictures/9be36b8c89ec7392840b5214fde5e01a.png"/>
  <manifest:file-entry manifest:media-type="image/png" manifest:full-path="Pictures/8c1efb4661410d0e3ae45c97abc539a4.png"/>
  <manifest:file-entry manifest:media-type="image/png" manifest:full-path="Pictures/14c682ba29f562d3216ac3a06de2e2c7.png"/>
  <manifest:file-entry manifest:media-type="image/png" manifest:full-path="Pictures/19caf8007d2814c6d5e1f6b9e97eb2da.png"/>
  <manifest:file-entry manifest:media-type="image/png" manifest:full-path="Pictures/d0bb38116354a178d27d6f771f79c585.png"/>
  <manifest:file-entry manifest:media-type="image/png" manifest:full-path="Pictures/50afa17831c5297a1ffa34436feae65b.png"/>
  <manifest:file-entry manifest:media-type="image/png" manifest:full-path="Pictures/e082e6c1cba1bcbe2d00b73ad89ef89c.png"/>
  <manifest:file-entry manifest:media-type="image/png" manifest:full-path="Pictures/ad20e4b727a70d27daa9359d882297bf.png"/>
  <manifest:file-entry manifest:media-type="image/png" manifest:full-path="Pictures/03b511ffc0a81979f26338683e7da06f.png"/>
  <manifest:file-entry manifest:media-type="image/png" manifest:full-path="Pictures/32344a46e247a93ae27d30802550168a.png"/>
  <manifest:file-entry manifest:media-type="image/png" manifest:full-path="Pictures/216d7ea5ae67e72da51248e9cb317d70.png"/>
  <manifest:file-entry manifest:media-type="image/png" manifest:full-path="Pictures/bb4a64457917f82ea5afbd95dbd632ac.png"/>
  <manifest:file-entry manifest:media-type="image/png" manifest:full-path="Pictures/300b1ed146de24c68e7d00a0a71c3b0e.png"/>
  <manifest:file-entry manifest:media-type="image/png" manifest:full-path="Pictures/fbe72839d68d23546fb0d880d6d87edb.png"/>
  <manifest:file-entry manifest:media-type="image/png" manifest:full-path="Pictures/2c00f55f5b046c8e61fc4c59d2a70a4f.png"/>
  <manifest:file-entry manifest:media-type="image/png" manifest:full-path="Pictures/0595b4cdcb529eea4879659dcb4575f8.png"/>
  <manifest:file-entry manifest:media-type="image/png" manifest:full-path="Pictures/ec8773ed1f651ada31f243a13489701a.png"/>
  <manifest:file-entry manifest:media-type="image/png" manifest:full-path="Pictures/d76f2aa1a88b4a801476e42c92c4dbc6.png"/>
  <manifest:file-entry manifest:media-type="image/jpeg" manifest:full-path="Pictures/10be828432432e1d56f595e8b265aac3.jpg"/>
  <manifest:file-entry manifest:media-type="image/png" manifest:full-path="Pictures/a9f4f5adaf9bea38eedf9b8670f56ff3.png"/>
  <manifest:file-entry manifest:media-type="image/png" manifest:full-path="Pictures/10e6b64eadb489228a8c5b026371c2f6.png"/>
  <manifest:file-entry manifest:media-type="image/png" manifest:full-path="Pictures/e72557735d46bdd13e4ca31518cd1589.png"/>
  <manifest:file-entry manifest:media-type="image/png" manifest:full-path="Pictures/e7c73569ecef90a014fa24c2d3f67beb.png"/>
  <manifest:file-entry manifest:media-type="image/png" manifest:full-path="Pictures/224088fad17b806b24467158e892b2b0.png"/>
  <manifest:file-entry manifest:media-type="image/png" manifest:full-path="Pictures/f6f8f8996cccbef8e09484ac00e09cc6.png"/>
  <manifest:file-entry manifest:media-type="image/png" manifest:full-path="Pictures/a08c720d340a8848204ae34be5bb41cd.png"/>
  <manifest:file-entry manifest:media-type="image/png" manifest:full-path="Pictures/b97f87102bf38144bd0e2512b05106ba.png"/>
  <manifest:file-entry manifest:media-type="image/png" manifest:full-path="Pictures/83cdd32af073841199e489123b3380ac.png"/>
  <manifest:file-entry manifest:media-type="image/png" manifest:full-path="Pictures/3bfe33a91e753d43c34390b7677846bd.png"/>
  <manifest:file-entry manifest:media-type="image/png" manifest:full-path="Pictures/e189d725642ea4a691484ceb0126cbed.png"/>
  <manifest:file-entry manifest:media-type="image/png" manifest:full-path="Pictures/6993a689c47d3ef35be2e174f301fc1b.png"/>
  <manifest:file-entry manifest:media-type="image/png" manifest:full-path="Pictures/524825b00bfbc3238705fbabcc63b1e5.png"/>
  <manifest:file-entry manifest:media-type="image/png" manifest:full-path="Pictures/1ffd092f9ae98694590bf2acb0ab28d5.png"/>
  <manifest:file-entry manifest:media-type="image/png" manifest:full-path="Pictures/c6f35d6c7bc3e7746e34abb9fe496446.png"/>
  <manifest:file-entry manifest:media-type="image/png" manifest:full-path="Pictures/b46ce046a4def03b8318ac77cd49c808.png"/>
  <manifest:file-entry manifest:media-type="image/png" manifest:full-path="Pictures/ba0b5d9dae4bffcf9526002b5636fb97.png"/>
  <manifest:file-entry manifest:media-type="image/png" manifest:full-path="Pictures/2c0f0a4e02300f97edc24addcb9766d5.png"/>
  <manifest:file-entry manifest:media-type="image/png" manifest:full-path="Pictures/98ce0e86f6e6ed78de0ca6b13155c615.png"/>
  <manifest:file-entry manifest:media-type="image/png" manifest:full-path="Pictures/4225308a142eb778392db013d50a5e33.png"/>
  <manifest:file-entry manifest:media-type="image/jpeg" manifest:full-path="Pictures/c063303a5e0d1ea805a452b99618e797.jpg"/>
  <manifest:file-entry manifest:media-type="image/png" manifest:full-path="Pictures/d39711d540dec524de7edbab9995cd73.png"/>
  <manifest:file-entry manifest:media-type="image/jpeg" manifest:full-path="Pictures/e62bf94f28f5d4dbd288ffa8db9fa49e.jpg"/>
  <manifest:file-entry manifest:media-type="image/png" manifest:full-path="Pictures/666e2ed92a262b5f0c15fed64daf291f.png"/>
  <manifest:file-entry manifest:media-type="image/png" manifest:full-path="Pictures/4c0ead5b71fb0ac27283e0b1552642fa.png"/>
  <manifest:file-entry manifest:media-type="image/png" manifest:full-path="Pictures/1731bca5d1e87418e05d14f24e92b56c.png"/>
  <manifest:file-entry manifest:media-type="image/png" manifest:full-path="Pictures/4b3be9580388ad1b53fdcf1f676e66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testnetpro"/>MarelTestNetPro<text:bookmark-end text:name="mareltestnetpro"/></text:h>
      <text:h text:style-name="Heading_20_2" text:outline-level="2"><text:bookmark-start text:name="prefazione"/>Prefazione<text:bookmark-end text:name="prefazione"/></text:h>
      <text:p text:style-name="Text_20_body">
Questo manuale è stato realizzato per guidare l'operatore nell'utilizzo del programma <text:span text:style-name="Strong_20_Emphasis">MarelTestNetPro</text:span>. I tasti funzione o le combinazioni di tasti accettate nel programma sono riportate tra parentesi quadre nei titoli dei paragrafi: <text:span text:style-name="Strong_20_Emphasis">[tasto]</text:span>, <text:span text:style-name="Strong_20_Emphasis">[tasto+tasto]</text:span>.</text:p>
      <text:h text:style-name="Heading_20_2" text:outline-level="2"><text:bookmark-start text:name="introduzione"/>Introduzione<text:bookmark-end text:name="introduzione"/></text:h>
      <text:p text:style-name="Text_20_body">
<text:span text:style-name="Strong_20_Emphasis">MarelTestNetPro</text:span> è un'applicazione client server di acquisizione dati dove più client possono collegarsi al servizio di acquisizione per controllare i dati ed i collaudi sia in esecuzione che archiviati.</text:p>
      <text:h text:style-name="Heading_20_2" text:outline-level="2"><text:bookmark-start text:name="interfaccia"/>Interfaccia<text:bookmark-end text:name="interfaccia"/></text:h>
      <text:p text:style-name="Text_20_body">La schermata principale del programma è la seguente con l'accesso a tutte le sue funzionalità tramite i tasti nella barra degli strumenti:</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8.5460416666667cm"><draw:image xlink:href="Pictures/748b6a906aa295aae3694d39b68bf0c7.png" xlink:type="simple" xlink:show="embed" xlink:actuate="onLoad"/></draw:frame> </text:p></draw:text-box></draw:frame></text:p>
      <text:p text:style-name="Text_20_body">I paragrafi seguenti descrivono in dettaglio le varie aree in cui la schermata stessa può essere suddivisa.</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oppure da tastiera tenendo premuto il tasto Alt e successivamente la lettera sottolineata del comando scelto.</text:p>
      <text:p text:style-name="Text_20_body">Di volta in volta nel manuale verrà indicato quale menù utilizzare per ciascuna specifica funzione, attraverso il seguente schema:</text:p>
      <text:p text:style-name="Text_20_body"><text:span text:style-name="Strong_20_Emphasis">Voce menù ⇒ Voce sottomenù ⇒ …</text:span></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327b2a5c486e7e62c093273209ca29.png" xlink:type="simple" xlink:show="embed" xlink:actuate="onLoad"/></draw:frame>  </text:p>
          </table:table-cell>
          <table:table-cell office:value-type="string" table:style-name="tablecell">
            <text:p text:style-name="tablealignleft"> Visualizza il log degli event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f003a1fb0f380332d08dbd1237380f7.png" xlink:type="simple" xlink:show="embed" xlink:actuate="onLoad"/></draw:frame>  </text:p>
          </table:table-cell>
          <table:table-cell office:value-type="string" table:style-name="tablecell">
            <text:p text:style-name="tablealignleft"> Crea un nuovo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e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 la fase di acquisi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Interrompe la fase di acquisi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Elimina i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il collaudo nel database loc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4c703527d55329a2a1c49e3b94e8204.png" xlink:type="simple" xlink:show="embed" xlink:actuate="onLoad"/></draw:frame>  </text:p>
          </table:table-cell>
          <table:table-cell office:value-type="string" table:style-name="tablecell">
            <text:p text:style-name="tablealignleft"> Salva il collaudo su dispositivi rimovibili o posizioni diver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48858ba6d3ff6653d5ba1ab37df09ae.png" xlink:type="simple" xlink:show="embed" xlink:actuate="onLoad"/></draw:frame>  </text:p>
          </table:table-cell>
          <table:table-cell office:value-type="string" table:style-name="tablecell">
            <text:p text:style-name="tablealignleft"> Carica il collaudo dall'archivio loc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Carica il collaudo da dispositivi rimovibili o posizioni diver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Chiude il collaudo caric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757504e08893567b77b20b79e33c1d5f.png" xlink:type="simple" xlink:show="embed" xlink:actuate="onLoad"/></draw:frame>  </text:p>
          </table:table-cell>
          <table:table-cell office:value-type="string" table:style-name="tablecell">
            <text:p text:style-name="tablealignleft"> Permette di modificare le definizioni personalizzate dei canal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848bbf311d1028a1f77ca6e450a8c3e.png" xlink:type="simple" xlink:show="embed" xlink:actuate="onLoad"/></draw:frame>  </text:p>
          </table:table-cell>
          <table:table-cell office:value-type="string" table:style-name="tablecell">
            <text:p text:style-name="tablealignleft"> Visualizza i valori istantanei degli ingressi </text:p>
          </table:table-cell>
        </table:table-row>
        <table:table-row>
          <table:table-cell office:value-type="string" table:style-name="tablecell">
            <text:p text:style-name="tablealigncenter">  <draw:frame draw:style-name="media" draw:name="" text:anchor-type="as-char" draw:z-index="0" svg:width="1.27cm" svg:height="1.0583333333333cm"><draw:image xlink:href="Pictures/461a4aa77dc068d65a4d1070a37f053b.png" xlink:type="simple" xlink:show="embed" xlink:actuate="onLoad"/></draw:frame>  </text:p>
          </table:table-cell>
          <table:table-cell office:value-type="string" table:style-name="tablecell">
            <text:p text:style-name="tablealignleft"> Apre il pannello di configurazione dei dispositivi </text:p>
          </table:table-cell>
        </table:table-row>
      </table:table>
      <text:h text:style-name="Heading_20_3" text:outline-level="3"><text:bookmark-start text:name="elenco_collaudi"/>Elenco collaudi<text:bookmark-end text:name="elenco_collaudi"/></text:h>
      <text:p text:style-name="Text_20_body">
L'elenco collaudi situato a sinistra immediatamente sotto la barra degli strumenti, visualizza tutti quelli in memoria. Le icone cambiano a seconda dello stato come riassunto nella seguente tabella:
</text:p>
      <table:table>
        <table:table-column/>
        <table:table-column/>
        <table:table-row>
          <table:table-cell office:value-type="string" table:style-name="tableheader">
            <text:p text:style-name="Table_20_Heading"> Icona </text:p>
          </table:table-cell>
          <table:table-cell office:value-type="string" table:style-name="tableheader">
            <text:p text:style-name="Table_20_Heading"> St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In paus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f0f7d07ff78a16baa5a3dee31d3bb63.png" xlink:type="simple" xlink:show="embed" xlink:actuate="onLoad"/></draw:frame> </text:p>
          </table:table-cell>
          <table:table-cell office:value-type="string" table:style-name="tablecell">
            <text:p text:style-name="tablealignleft"> In acquis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Acquisizione termi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4ea72773a85b20190dad949f133acea.png" xlink:type="simple" xlink:show="embed" xlink:actuate="onLoad"/></draw:frame> </text:p>
          </table:table-cell>
          <table:table-cell office:value-type="string" table:style-name="tablecell">
            <text:p text:style-name="tablealignleft"> Riaperto dall'archi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268e9773b5fbeb9a9ad4b95ecef6f6.png" xlink:type="simple" xlink:show="embed" xlink:actuate="onLoad"/></draw:frame> </text:p>
          </table:table-cell>
          <table:table-cell office:value-type="string" table:style-name="tablecell">
            <text:p text:style-name="tablealignleft"> Riaperto da file </text:p>
          </table:table-cell>
        </table:table-row>
      </table:table>
      <text:h text:style-name="Heading_20_3" text:outline-level="3"><text:bookmark-start text:name="elenco_canali"/>Elenco canali<text:bookmark-end text:name="elenco_canali"/></text:h>
      <text:p text:style-name="Text_20_body">
L'<text:span text:style-name="Emphasis">elenco canali</text:span> è situato sotto l'<text:span text:style-name="Emphasis">elenco collaudi</text:span> e contiene gli ingressi utilizzati dalla prova selezionata. Per ciascun canale, nelle prime due colonne sono visualizzati il colore ed il tipo di canale e la descrizione. A seguire vengono riportati i valori dell’ultima rilevazione eseguita. Nell’intestazione di questa ultima colonna è indicato il tempo dall'inizio collaudo.</text:p>
      <text:p text:style-name="Text_20_body">Inserendo nel grafico le barre verticali di inizio e fine selezione vengono aggiunte altre due colonne per la visualizzazione dei rispettivi tempi e valori.</text:p>
      <text:p text:style-name="Text_20_body">Per visualizzare o nascondere un canale nel grafico fare click con il mouse nel segno di spunta posto a sinistra del canale stesso. Facendo invece click con il tasto destro si aprirà un pannello con diverse opzioni : <text:span text:style-name="Strong_20_Emphasis">mostra tutte</text:span> , <text:span text:style-name="Strong_20_Emphasis">nascondi tutte</text:span> , <text:span text:style-name="Strong_20_Emphasis">modifica</text:span> . Mostra tutte , seleziona tutti i canali per la visualizzazione , nascondi tutte , nasconde tutti i canali per la visualizzazione nel grafico ed infine modifica ti permette di modificare il canale selezionato.</text:p>
      <text:h text:style-name="Heading_20_3" text:outline-level="3"><text:bookmark-start text:name="barra_degli_strumenti_grafici"/>Barra degli strumenti grafici<text:bookmark-end text:name="barra_degli_strumenti_grafici"/></text:h>
      <text:p text:style-name="Text_20_body">
La barra degli strumenti grafici fornisce l'accesso a tutte le funzioni relative ai grafici, come il salvataggio su immagine, lo zoom, ecc.
</text:p>
      <table:table>
        <table:table-column/>
        <table:table-column/>
        <table:table-row>
          <table:table-cell office:value-type="string" table:style-name="tablecell">
            <text:p text:style-name="tablealigncenter">  <draw:frame draw:style-name="media" draw:name="" text:anchor-type="as-char" draw:z-index="0" svg:width="0.84666666666667cm" svg:height="0.84666666666667cm"><draw:image xlink:href="Pictures/9be36b8c89ec7392840b5214fde5e01a.png" xlink:type="simple" xlink:show="embed" xlink:actuate="onLoad"/></draw:frame>  </text:p>
          </table:table-cell>
          <table:table-cell office:value-type="string" table:style-name="tablecell">
            <text:p text:style-name="tablealignleft"> Stampa i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c1efb4661410d0e3ae45c97abc539a4.png" xlink:type="simple" xlink:show="embed" xlink:actuate="onLoad"/></draw:frame>  </text:p>
          </table:table-cell>
          <table:table-cell office:value-type="string" table:style-name="tablecell">
            <text:p text:style-name="tablealignleft"> Esporta i dati de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Salva il grafico in un'immagi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9caf8007d2814c6d5e1f6b9e97eb2da.png" xlink:type="simple" xlink:show="embed" xlink:actuate="onLoad"/></draw:frame>  </text:p>
          </table:table-cell>
          <table:table-cell office:value-type="string" table:style-name="tablecell">
            <text:p text:style-name="tablealignleft"> Visualizza i valori med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0bb38116354a178d27d6f771f79c585.png" xlink:type="simple" xlink:show="embed" xlink:actuate="onLoad"/></draw:frame>  </text:p>
          </table:table-cell>
          <table:table-cell office:value-type="string" table:style-name="tablecell">
            <text:p text:style-name="tablealignleft"> Visualizza i valori in corrispondenza delle barr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0afa17831c5297a1ffa34436feae65b.png" xlink:type="simple" xlink:show="embed" xlink:actuate="onLoad"/></draw:frame>  </text:p>
          </table:table-cell>
          <table:table-cell office:value-type="string" table:style-name="tablecell">
            <text:p text:style-name="tablealignleft"> Visualizza l'elenco delle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e082e6c1cba1bcbe2d00b73ad89ef89c.png" xlink:type="simple" xlink:show="embed" xlink:actuate="onLoad"/></draw:frame>  </text:p>
          </table:table-cell>
          <table:table-cell office:value-type="string" table:style-name="tablecell">
            <text:p text:style-name="tablealignleft"> Visualizza l'elenco delle immagini allega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ad20e4b727a70d27daa9359d882297bf.png" xlink:type="simple" xlink:show="embed" xlink:actuate="onLoad"/></draw:frame>  </text:p>
          </table:table-cell>
          <table:table-cell office:value-type="string" table:style-name="tablecell">
            <text:p text:style-name="tablealignleft"> Visualizza l'elenco delle verifiche effettua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3b511ffc0a81979f26338683e7da06f.png" xlink:type="simple" xlink:show="embed" xlink:actuate="onLoad"/></draw:frame>  </text:p>
          </table:table-cell>
          <table:table-cell office:value-type="string" table:style-name="tablecell">
            <text:p text:style-name="tablealignleft"> Strumento zoom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2344a46e247a93ae27d30802550168a.png" xlink:type="simple" xlink:show="embed" xlink:actuate="onLoad"/></draw:frame>  </text:p>
          </table:table-cell>
          <table:table-cell office:value-type="string" table:style-name="tablecell">
            <text:p text:style-name="tablealignleft"> Strumento barr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Inserimento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Inserimento immagi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00b1ed146de24c68e7d00a0a71c3b0e.png" xlink:type="simple" xlink:show="embed" xlink:actuate="onLoad"/></draw:frame>  </text:p>
          </table:table-cell>
          <table:table-cell office:value-type="string" table:style-name="tablecell">
            <text:p text:style-name="tablealignleft"> Reset de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be72839d68d23546fb0d880d6d87edb.png" xlink:type="simple" xlink:show="embed" xlink:actuate="onLoad"/></draw:frame>  </text:p>
          </table:table-cell>
          <table:table-cell office:value-type="string" table:style-name="tablecell">
            <text:p text:style-name="tablealignleft"> Strumenti di calcol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zioni del grafico </text:p>
          </table:table-cell>
        </table:table-row>
      </table:table>
      <text:h text:style-name="Heading_20_3" text:outline-level="3"><text:bookmark-start text:name="grafico"/>Grafico<text:bookmark-end text:name="grafico"/></text:h>
      <text:p text:style-name="Text_20_body">
Nel grafico vengono visualizzate le curve delle letture delle sonde. In questo grafico è possibile utilizzare lo zoom , le barre di selezione , inserire note , inserire immagini le cui funzioni sono descritte dettagliatamente nel paragrafo Strumenti grafici.</text:p>
      <text:p text:style-name="Text_20_body"><draw:frame draw:style-name="mediacenter" draw:name="" text:anchor-type="paragraph" draw:z-index="0" svg:width="13.229166666667cm" svg:height="8.651875cm"><draw:image xlink:href="Pictures/0595b4cdcb529eea4879659dcb4575f8.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Quando il puntatore del mouse si trova sopra il grafico, il refresh automatico del grafico è disabilitato se il collaudo è attivo.</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ermette di avviare più collaudi contemporaneamente i quali possono essere successivamente archiviati. Il software prevede la possibilità di memorizzare i collaudi localmente in un proprio archivio oppure di salvarli come files su altri supporti anche rimovibili.</text:p>
      <text:h text:style-name="Heading_20_3" text:outline-level="3"><text:bookmark-start text:name="nuovo_collaudo_f3"/>Nuovo collaudo [F3]<text:bookmark-end text:name="nuovo_collaudo_f3"/></text:h>
      <text:p text:style-name="Text_20_body">
Selezionare <text:span text:style-name="Strong_20_Emphasis">Collaudo</text:span> ⇒ <text:span text:style-name="Strong_20_Emphasis">Nuovo</text:span> o premere il tasto <draw:frame draw:style-name="media" draw:name="" text:anchor-type="as-char" draw:z-index="0" svg:width="0.84666666666667cm" svg:height="0.84666666666667cm"><draw:image xlink:href="Pictures/5f003a1fb0f380332d08dbd1237380f7.png" xlink:type="simple" xlink:show="embed" xlink:actuate="onLoad"/></draw:frame> per accedere alla schermata di avvio del collaudo: </text:p>
      <text:p text:style-name="Text_20_body"><draw:frame draw:style-name="mediacenter" draw:name="" text:anchor-type="paragraph" draw:z-index="0" svg:width="13.229166666667cm" svg:height="6.2441666666667cm"><draw:image xlink:href="Pictures/d76f2aa1a88b4a801476e42c92c4dbc6.png" xlink:type="simple" xlink:show="embed" xlink:actuate="onLoad"/></draw:frame></text:p>
      <text:p text:style-name="Text_20_body"><text:span text:style-name="Strong_20_Emphasis">Descrizione:</text:span> inserire una breve descrizione del collaudo, servirà per una ricerca degli archivi.</text:p>
      <text:p text:style-name="Text_20_body"><text:span text:style-name="Strong_20_Emphasis">Matricola:</text:span> è facoltativo inserire la matricola del prodotto in prova, servirà per una ricerca degli archivi.</text:p>
      <text:p text:style-name="Text_20_body"><text:span text:style-name="Strong_20_Emphasis">Sala collaudo:</text:span> è facoltativo inserire la sala dove avviene il collaudo del prodotto, servirà per una ricerca degli archivi.</text:p>
      <text:p text:style-name="Text_20_body"><text:span text:style-name="Strong_20_Emphasis">Tipo prova:</text:span> è facoltativo inserire che tipo di prova sia ad esempio “consumo”,”temperatura” etc.. servirà per una ricerca degli archivi. </text:p>
      <text:p text:style-name="Text_20_body"><text:span text:style-name="Strong_20_Emphasis">Durata (ore):</text:span> se necessario inserire la durata massima del collaudo espressa in ore, altrimenti inserire 0.</text:p>
      <text:p text:style-name="Text_20_body"><text:span text:style-name="Strong_20_Emphasis">Tempo di campionamento (secondi):</text:span> selezionare il tempo di campionamento in secondi per gli ingressi (i valori selezionabili sono 1, 5, 15, 30 e 60).</text:p>
      <text:p text:style-name="Text_20_body"><text:span text:style-name="Strong_20_Emphasis">Note:</text:span> eventuali note di collaudo.</text:p>
      <text:p text:style-name="Text_20_body">Successivamente è necessario specificare gli ingressi che vengono utilizzati assegnando una descrizione ed un colore per la rappresentazione grafica come descritto nel paragrafo successivo. Terminata la configurazione premendo il tasto <text:span text:style-name="Strong_20_Emphasis">Conferma</text:span> il programma visualizza una ulteriore finestra nella quale sono visualizzati in tempo reale i valori rilevati dagli ingressi:</text:p>
      <text:p text:style-name="Text_20_body"><draw:frame draw:style-name="mediacenter" draw:name="" text:anchor-type="paragraph" draw:z-index="0" svg:width="7.9375cm" svg:height="5.9002083333333cm"><draw:image xlink:href="Pictures/10be828432432e1d56f595e8b265aac3.jp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opo aver creato il collaudo è necessario avviare l'acquisizione come descritto più avanti in questo capitolo</text:p>
          </table:table-cell>
        </table:table-row>
      </table:table>
      <text:h text:style-name="Heading_20_3" text:outline-level="3"><text:bookmark-start text:name="ingressi"/>Ingressi<text:bookmark-end text:name="ingressi"/></text:h>
      <text:p text:style-name="Text_20_body">
Prima di procedere con l'avvio del collaudo è necessario definire in archivio i canali che si vogliono utilizzare. 
Fare click con il tasto destro del mouse nella lista degli ingressi e selezionare il comando <text:span text:style-name="Strong_20_Emphasis">Definizioni canali</text:span> per accedere al pannello di gestione. Descriveremo i tipi di canali nel capitolo Strumenti.</text:p>
      <text:h text:style-name="Heading_20_4" text:outline-level="4"><text:bookmark-start text:name="raggruppamento_ingressi"/>Raggruppamento ingressi<text:bookmark-end text:name="raggruppamento_ingressi"/></text:h>
      <text:p text:style-name="Text_20_body">
Normalmente durante l'avvio del collaudo il programma visualizza tutti gli ingressi disponibili nel sistema che però possono essere suddivisi tra più postazioni “virtuali” per una più facile lettura. 
Per individuare il gruppo di canali che si intende utilizzare fare click con il mouse in una delle postazioni visualizzate:</text:p>
      <text:p text:style-name="Text_20_body"><draw:frame draw:style-name="mediacenter" draw:name="  Legend" text:anchor-type="paragraph" draw:z-index="0" svg:width="12.911666666667cm"><draw:text-box><text:p text:style-name="legendcenter"><draw:frame draw:style-name="mediacenter" draw:name=" " text:anchor-type="paragraph" draw:z-index="0" svg:width="12.911666666667cm" svg:height="0.97895833333333cm"><draw:image xlink:href="Pictures/a9f4f5adaf9bea38eedf9b8670f56ff3.png" xlink:type="simple" xlink:show="embed" xlink:actuate="onLoad"/></draw:frame> </text:p></draw:text-box></draw:frame></text:p>
      <text:p text:style-name="Text_20_body">Facendo click nel tasto <text:span text:style-name="Strong_20_Emphasis">Tutti</text:span> si torna alla visualizzazione predefinita. Durante il collegamento possono essere utilizzati indistintamente canali appartenenti a postazioni diverse semplicemente modificando quella selezionata.  </text:p>
      <text:h text:style-name="Heading_20_4" text:outline-level="4"><text:bookmark-start text:name="collegare_un_canale"/>Collegare un canale<text:bookmark-end text:name="collegare_un_canale"/></text:h>
      <text:p text:style-name="Text_20_body">Fare click con il tasto destro del mouse sul canale da collegare e successivamente selezionare il colore e la descrizione appropriata nel menu a comparsa:</text:p>
      <text:p text:style-name="Text_20_body"><draw:frame draw:style-name="mediacenter" draw:name="" text:anchor-type="paragraph" draw:z-index="0" svg:width="7.9375cm" svg:height="8.9164583333333cm"><draw:image xlink:href="Pictures/10e6b64eadb489228a8c5b026371c2f6.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elenco delle sonde potrebbe essere vuoto nel caso che non sia stata definita alcuna sonda del tipo selezionato. Consultare il paragrafo precedente <text:span text:style-name="Strong_20_Emphasis">Archivio definizioni</text:span>.</text:p>
          </table:table-cell>
        </table:table-row>
      </table:table>
      <text:h text:style-name="Heading_20_4" text:outline-level="4"><text:bookmark-start text:name="scollegare_un_canale"/>Scollegare un canale<text:bookmark-end text:name="scollegare_un_canale"/></text:h>
      <text:p text:style-name="Text_20_body">Fare click con il tasto destro del mouse sul canale da scollegare e succesivamente selezionare il comando <text:span text:style-name="Strong_20_Emphasis">Scollega</text:span> nel menù a comparsa:</text:p>
      <text:p text:style-name="Text_20_body"><draw:frame draw:style-name="mediacenter" draw:name="" text:anchor-type="paragraph" draw:z-index="0" svg:width="7.9375cm" svg:height="5.3445833333333cm"><draw:image xlink:href="Pictures/e7c73569ecef90a014fa24c2d3f67beb.png" xlink:type="simple" xlink:show="embed" xlink:actuate="onLoad"/></draw:frame>
</text:p>
      <text:h text:style-name="Heading_20_4" text:outline-level="4"><text:bookmark-start text:name="salvare_una_configurazione"/>Salvare una configurazione<text:bookmark-end text:name="salvare_una_configurazione"/></text:h>
      <text:p text:style-name="Text_20_body">E' possibile salvare la configurazione degli ingressi per velocizzare la fase di avvio dei collaudi successivi:</text:p>
      <text:list text:style-name="List_20_1">
        <text:list-item>
          <text:p text:style-name="Text_20_body"> Fare click con il tasto destro del mouse nella lista degli ingressi;</text:p>
        </text:list-item>
        <text:list-item>
          <text:p text:style-name="Text_20_body"> Selezionare il comando <text:span text:style-name="Strong_20_Emphasis">Salva configurazione</text:span>;</text:p>
        </text:list-item>
        <text:list-item>
          <text:p text:style-name="Text_20_body"> Inserire un nome per la configurazione da salvare e premere <text:span text:style-name="Strong_20_Emphasis">OK</text:span> nella finestra visualizzata successivamente.</text:p>
        </text:list-item>
      </text:list>
      <text:h text:style-name="Heading_20_4" text:outline-level="4"><text:bookmark-start text:name="caricare_una_configurazione"/>Caricare una configurazione<text:bookmark-end text:name="caricare_una_configurazione"/></text:h>
      <text:p text:style-name="Text_20_body">Per caricare una configurazione precedentemente creata procedere come segue:</text:p>
      <text:list text:style-name="List_20_1">
        <text:list-item>
          <text:p text:style-name="Text_20_body"> Fare click con il tasto destro del mouse nella lista degli ingressi;</text:p>
        </text:list-item>
        <text:list-item>
          <text:p text:style-name="Text_20_body"> Selezionare <text:span text:style-name="Strong_20_Emphasis">Carica configurazione</text:span> quindi evidenziare quella desiderata nell'elenco visualizzato a destra;</text:p>
        </text:list-item>
        <text:list-item>
          <text:p text:style-name="Text_20_body"> Confermare il caricamente selezionando il tasto <text:span text:style-name="Strong_20_Emphasis">OK</text:span> nella finestra visualizzata successivamente.</text:p>
        </text:list-item>
      </text:list>
      <text:h text:style-name="Heading_20_4" text:outline-level="4"><text:bookmark-start text:name="eliminare_una_configurazione"/>Eliminare una configurazione<text:bookmark-end text:name="eliminare_una_configurazione"/></text:h>
      <text:p text:style-name="Text_20_body">Per eliminare una configurazione tra quelle precedentemente create procedere come segue:</text:p>
      <text:list text:style-name="List_20_1">
        <text:list-item>
          <text:p text:style-name="Text_20_body"> Fare click con il tasto destro del mouse nella lista degli ingressi;</text:p>
        </text:list-item>
        <text:list-item>
          <text:p text:style-name="Text_20_body"> Selezionare <text:span text:style-name="Strong_20_Emphasis">Elimina configurazione</text:span> quindi evidenziare quella che si intende eliminare nell'elenco visualizzato a destra;</text:p>
        </text:list-item>
        <text:list-item>
          <text:p text:style-name="Text_20_body"> Confermare l'eliminazione selezionando il tasto <text:span text:style-name="Strong_20_Emphasis">OK</text:span> nella finestra visualizzata successivamente.</text:p>
        </text:list-item>
      </text:list>
      <text:h text:style-name="Heading_20_3" text:outline-level="3"><text:bookmark-start text:name="avvio_acquisizione_f5"/>Avvio acquisizione [F5]<text:bookmark-end text:name="avvio_acquisizione_f5"/></text:h>
      <text:p text:style-name="Text_20_body">
Evidenziare il collaudo tra quelli presenti nella lista e selezionare il comando <text:span text:style-name="Strong_20_Emphasis">Collaudo</text:span> ⇒ <text:span text:style-name="Strong_20_Emphasis">Avvia</text:span> oppure premere il tasto <draw:frame draw:style-name="media" draw:name="" text:anchor-type="as-char" draw:z-index="0" svg:width="0.84666666666667cm" svg:height="0.84666666666667cm"><draw:image xlink:href="Pictures/851c895dd75412f39850d1b652f5829a.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lo stesso collaudo l'acquisizione può essere avviata ed interrotta più volte.</text:p>
          </table:table-cell>
        </table:table-row>
      </table:table>
      <text:h text:style-name="Heading_20_3" text:outline-level="3"><text:bookmark-start text:name="interruzione_acqusizione_f6"/>Interruzione acqusizione [F6]<text:bookmark-end text:name="interruzione_acqusizione_f6"/></text:h>
      <text:p text:style-name="Text_20_body">
Evidenziare il collaudo tra quelli presenti nella lista e selezionare il comando <text:span text:style-name="Strong_20_Emphasis">Collaudo</text:span> ⇒ <text:span text:style-name="Strong_20_Emphasis">Interrompi</text:span> oppure premere il tasto <draw:frame draw:style-name="media" draw:name="" text:anchor-type="as-char" draw:z-index="0" svg:width="0.84666666666667cm" svg:height="0.84666666666667cm"><draw:image xlink:href="Pictures/06d8f375b58ca109679d54749a532514.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grafico del collaudo viene visualizzata una barra verticale in corrispondenza di ogni interruzione effettuata.</text:p>
          </table:table-cell>
        </table:table-row>
      </table:table>
      <text:h text:style-name="Heading_20_3" text:outline-level="3"><text:bookmark-start text:name="eliminazione_collaudo"/>Eliminazione collaudo<text:bookmark-end text:name="eliminazione_collaudo"/></text:h>
      <text:p text:style-name="Text_20_body">
Evidenziare il collaudo tra quelli presenti nella lista e selezionare il comando <text:span text:style-name="Strong_20_Emphasis">Collaudo</text:span> ⇒ <text:span text:style-name="Strong_20_Emphasis">Elimina</text:span> oppure premere il tasto <draw:frame draw:style-name="media" draw:name="" text:anchor-type="as-char" draw:z-index="0" svg:width="0.84666666666667cm" svg:height="0.84666666666667cm"><draw:image xlink:href="Pictures/3e648cbfb279e1bb5418f4a3123b08c1.png" xlink:type="simple" xlink:show="embed" xlink:actuate="onLoad"/></draw:frame>. Completare l'eliminazione premendo <text:span text:style-name="Strong_20_Emphasis">OK</text:span> nel successivo messaggio di conferma visualizzato.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 dati di un collaudo eliminato non possono essere recuperati.</text:p>
          </table:table-cell>
        </table:table-row>
      </table:table>
      <text:h text:style-name="Heading_20_3" text:outline-level="3"><text:bookmark-start text:name="salva_collaudo_in_archivio_ctrl_a"/>Salva collaudo in archivio [CTRL+A]<text:bookmark-end text:name="salva_collaudo_in_archivio_ctrl_a"/></text:h>
      <text:p text:style-name="Text_20_body">
Usare questa funzione per memorizzare il collaudo localmente nell'archivio dell'applicazione , sarà accessibile in ogni caso da qualunque client .
</text:p>
      <text:list text:style-name="List_20_1">
        <text:list-item>
          <text:p text:style-name="Text_20_body"> Evidenziare il collaudo tra quelli presenti nella lista;</text:p>
        </text:list-item>
        <text:list-item>
          <text:p text:style-name="Text_20_body"> Selezionare il comando <text:span text:style-name="Strong_20_Emphasis">Collaudo</text:span> ⇒ <text:span text:style-name="Strong_20_Emphasis">Archivia</text:span> oppure premere il tasto <draw:frame draw:style-name="media" draw:name="" text:anchor-type="as-char" draw:z-index="0" svg:width="0.84666666666667cm" svg:height="0.84666666666667cm"><draw:image xlink:href="Pictures/fd087cd4b701d7154ca88f17f3786cd9.png" xlink:type="simple" xlink:show="embed" xlink:actuate="onLoad"/></draw:frame>;</text:p>
        </text:list-item>
        <text:list-item>
          <text:p text:style-name="Text_20_body"> Fare click sul tasto <text:span text:style-name="Strong_20_Emphasis">OK</text:span> nel successivo messaggio di conferm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vengono archiviati in maniera compressa quindi questa operazione potrebbe durare alcuni secondi.</text:p>
          </table:table-cell>
        </table:table-row>
      </table:table>
      <text:h text:style-name="Heading_20_3" text:outline-level="3"><text:bookmark-start text:name="salva_collaudo_su_cartella_ctrl_s"/>Salva collaudo su cartella [CTRL+S]<text:bookmark-end text:name="salva_collaudo_su_cartella_ctrl_s"/></text:h>
      <text:p text:style-name="Text_20_body">
Usare questa funzione per salvare i collaudi su dischi rimovibili esterni, unità di rete o cartelle diverse.
</text:p>
      <text:list text:style-name="List_20_1">
        <text:list-item>
          <text:p text:style-name="Text_20_body"> Evidenziare il collaudo tra quelli presenti nella lista;</text:p>
        </text:list-item>
        <text:list-item>
          <text:p text:style-name="Text_20_body"> Selezionare il comando <text:span text:style-name="Strong_20_Emphasis">Collaudo</text:span> ⇒ <text:span text:style-name="Strong_20_Emphasis">Salva</text:span> oppure premere il tasto <draw:frame draw:style-name="media" draw:name="" text:anchor-type="as-char" draw:z-index="0" svg:width="0.84666666666667cm" svg:height="0.84666666666667cm"><draw:image xlink:href="Pictures/34c703527d55329a2a1c49e3b94e8204.png" xlink:type="simple" xlink:show="embed" xlink:actuate="onLoad"/></draw:frame>;</text:p>
        </text:list-item>
        <text:list-item>
          <text:p text:style-name="Text_20_body"> Inserire un nome per i files da creare e selezionare il percorso nella finestra <text:span text:style-name="Strong_20_Emphasis">Salva con nome</text:span> successivamente visualizzata;</text:p>
        </text:list-item>
        <text:list-item>
          <text:p text:style-name="Text_20_body"> Fare click sul tasto <text:span text:style-name="Strong_20_Emphasis">OK</text:span> nel successivo messaggio di conferma.</text:p>
        </text:list-item>
      </text:list>
      <text:p text:style-name="Text_20_body">
Per ogni collaudo vengono salvati due o tre files con le seguenti estensioni:
</text:p>
      <table:table>
        <table:table-column/>
        <table:table-column/>
        <table:table-row>
          <table:table-cell office:value-type="string" table:style-name="tableheader">
            <text:p text:style-name="Table_20_Heading"> Estensione </text:p>
          </table:table-cell>
          <table:table-cell office:value-type="string" table:style-name="tableheader">
            <text:p text:style-name="Table_20_Heading"> Contenuto </text:p>
          </table:table-cell>
        </table:table-row>
        <table:table-row>
          <table:table-cell office:value-type="string" table:style-name="tablecell">
            <text:p text:style-name="tablealignleft"> .thf </text:p>
          </table:table-cell>
          <table:table-cell office:value-type="string" table:style-name="tablecell">
            <text:p text:style-name="tablealignleft"> File XML contenente le informazioni del collaudo </text:p>
          </table:table-cell>
        </table:table-row>
        <table:table-row>
          <table:table-cell office:value-type="string" table:style-name="tablecell">
            <text:p text:style-name="tablealignleft"> .tdf </text:p>
          </table:table-cell>
          <table:table-cell office:value-type="string" table:style-name="tablecell">
            <text:p text:style-name="tablealignleft"> Dati binari delle sonde </text:p>
          </table:table-cell>
        </table:table-row>
        <table:table-row>
          <table:table-cell office:value-type="string" table:style-name="tablecell">
            <text:p text:style-name="tablealignleft"> .tif </text:p>
          </table:table-cell>
          <table:table-cell office:value-type="string" table:style-name="tablecell">
            <text:p text:style-name="tablealignleft"> Archivio contenente le immagini allegate al collaudo (opzional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oporzionalmente al volume dei dati acquisiti questa operazione potrebbe richiedere più o meno tempo.</text:p>
          </table:table-cell>
        </table:table-row>
      </table:table>
      <text:h text:style-name="Heading_20_3" text:outline-level="3"><text:bookmark-start text:name="apri_collaudo_da_archivio_f10"/>Apri collaudo da archivio [F10]<text:bookmark-end text:name="apri_collaudo_da_archivio_f10"/></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Collaudo</text:span>–&gt;<text:span text:style-name="Strong_20_Emphasis">Apri da archivio</text:span> o premere il tasto <draw:frame draw:style-name="media" draw:name="" text:anchor-type="as-char" draw:z-index="0" svg:width="0.84666666666667cm" svg:height="0.84666666666667cm"><draw:image xlink:href="Pictures/048858ba6d3ff6653d5ba1ab37df09ae.png" xlink:type="simple" xlink:show="embed" xlink:actuate="onLoad"/></draw:frame> per accedere alla seguente finestra:</text:p>
        </text:list-item>
      </text:list>
      <text:p text:style-name="Text_20_body">
<draw:frame draw:style-name="mediacenter" draw:name="" text:anchor-type="paragraph" draw:z-index="0" svg:width="22.489583333333cm" style:rel-width="100%" svg:height="9.7102083333333cm" style:rel-height="scale"><draw:image xlink:href="Pictures/f6f8f8996cccbef8e09484ac00e09cc6.pn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aprire e premere il tasto <text:span text:style-name="Strong_20_Emphasis">Visualizza</text:span>.</text:p>
        </text:list-item>
      </text:list>
      <text:p text:style-name="Text_20_body">
I collaudi possono anche essere ricercati in base alle seguenti informazioni :</text:p>
      <text:list text:style-name="List_20_1">
        <text:list-item>
          <text:p text:style-name="Text_20_body"> <text:span text:style-name="Strong_20_Emphasis">Data (da/a)</text:span></text:p>
        </text:list-item>
        <text:list-item>
          <text:p text:style-name="Text_20_body"> <text:span text:style-name="Strong_20_Emphasis">Descrizione</text:span></text:p>
        </text:list-item>
        <text:list-item>
          <text:p text:style-name="Text_20_body"> <text:span text:style-name="Strong_20_Emphasis">Matricola</text:span></text:p>
        </text:list-item>
        <text:list-item>
          <text:p text:style-name="Text_20_body"> <text:span text:style-name="Strong_20_Emphasis">Sala prove</text:span></text:p>
        </text:list-item>
        <text:list-item>
          <text:p text:style-name="Text_20_body"> <text:span text:style-name="Strong_20_Emphasis">Tipo prova</text:span></text:p>
        </text:list-item>
        <text:list-item>
          <text:p text:style-name="Text_20_body"> <text:span text:style-name="Strong_20_Emphasis">Note</text:span></text:p>
        </text:list-item>
      </text:list>
      <text:p text:style-name="Text_20_body">
Nel campo <text:span text:style-name="Emphasis">data</text:span> è possibile specificare il periodo di inizio e fine ricerca, nei restanti campi basta inserire uno o più caratteri da ricercare.</text:p>
      <text:h text:style-name="Heading_20_3" text:outline-level="3"><text:bookmark-start text:name="apri_collaudo_da_cartella_f11"/>Apri collaudo da cartella [F11]<text:bookmark-end text:name="apri_collaudo_da_cartella_f11"/></text:h>
      <text:p text:style-name="Text_20_body">
Usare questa funzione per caricare i collaudi da dischi rimovibili esterni, unità di rete o cartelle diverse.
</text:p>
      <text:list text:style-name="List_20_1">
        <text:list-item>
          <text:p text:style-name="Text_20_body"> Selezionare il comando <text:span text:style-name="Strong_20_Emphasis">Collaudo</text:span> ⇒ <text:span text:style-name="Strong_20_Emphasis">Apri da cartella …</text:span> oppure premere il tasto <draw:frame draw:style-name="media" draw:name="" text:anchor-type="as-char" draw:z-index="0" svg:width="0.84666666666667cm" svg:height="0.84666666666667cm"><draw:image xlink:href="Pictures/4f6d2a1386803ef4700bc6c633a8516d.png" xlink:type="simple" xlink:show="embed" xlink:actuate="onLoad"/></draw:frame>;</text:p>
        </text:list-item>
        <text:list-item>
          <text:p text:style-name="Text_20_body"> Nella finestra visualizzata individuare il file <text:span text:style-name="Emphasis">.thf</text:span> del collaudo e premere il tasto <text:span text:style-name="Strong_20_Emphasis">Apri</text:span>.</text:p>
        </text:list-item>
      </text:list>
      <text:h text:style-name="Heading_20_2" text:outline-level="2"><text:bookmark-start text:name="strumenti_grafici"/>Strumenti grafici<text:bookmark-end text:name="strumenti_grafici"/></text:h>
      <text:h text:style-name="Heading_20_3" text:outline-level="3"><text:bookmark-start text:name="stampa"/>Stampa<text:bookmark-end text:name="stampa"/></text:h>
      <text:p text:style-name="Text_20_body">
Tramite questo strumento è possibile stampare il grafico visualizzato anche se ingrandito con lo zoom. Cliccando sul tasto <draw:frame draw:style-name="media" draw:name="" text:anchor-type="as-char" draw:z-index="0" svg:width="0.84666666666667cm" svg:height="0.84666666666667cm"><draw:image xlink:href="Pictures/9be36b8c89ec7392840b5214fde5e01a.png" xlink:type="simple" xlink:show="embed" xlink:actuate="onLoad"/></draw:frame> apparira questa schermata : </text:p>
      <text:p text:style-name="Text_20_body"><draw:frame draw:style-name="mediacenter" draw:name="" text:anchor-type="paragraph" draw:z-index="0" svg:width="10.583333333333cm" svg:height="10.398125cm"><draw:image xlink:href="Pictures/a08c720d340a8848204ae34be5bb41cd.png" xlink:type="simple" xlink:show="embed" xlink:actuate="onLoad"/></draw:frame></text:p>
      <text:p text:style-name="Text_20_body">Il pannello è suddiviso in 4 parti :</text:p>
      <text:list text:style-name="List_20_1">
        <text:list-item>
          <text:p text:style-name="Text_20_body"> <text:span text:style-name="Strong_20_Emphasis">Opzioni stampa</text:span> : si seleziona se stampare o no la data </text:p>
        </text:list-item>
        <text:list-item>
          <text:p text:style-name="Text_20_body"> <text:span text:style-name="Strong_20_Emphasis">Grafico</text:span> : si seleziona se stampare il grafico in orizzontale o verticale, in orizzontale il grafico avrà una grandezza maggiore </text:p>
        </text:list-item>
        <text:list-item>
          <text:p text:style-name="Text_20_body"> <text:span text:style-name="Strong_20_Emphasis">Immagini</text:span> : stampa le immagini messe nel collaudo </text:p>
        </text:list-item>
        <text:list-item>
          <text:p text:style-name="Text_20_body"> <text:span text:style-name="Strong_20_Emphasis">Verifiche</text:span> : stampa le verifiche del collaudo </text:p>
        </text:list-item>
      </text:list>
      <text:h text:style-name="Heading_20_3" text:outline-level="3"><text:bookmark-start text:name="esporta"/>Esporta<text:bookmark-end text:name="esporta"/></text:h>
      <text:p text:style-name="Text_20_body">
Questa funzione permette di esportare i valori del grafico in un file di testo, utilizzabile in software esterni come ad esempio Microsoft Excel® o LibreOffice Calc. Cliccando sull'icona <draw:frame draw:style-name="media" draw:name="" text:anchor-type="as-char" draw:z-index="0" svg:width="0.84666666666667cm" svg:height="0.84666666666667cm"><draw:image xlink:href="Pictures/8c1efb4661410d0e3ae45c97abc539a4.png" xlink:type="simple" xlink:show="embed" xlink:actuate="onLoad"/></draw:frame> si aprirà questa finestra :</text:p>
      <text:p text:style-name="Text_20_body"><draw:frame draw:style-name="mediacenter" draw:name="" text:anchor-type="paragraph" draw:z-index="0" svg:width="6.6145833333333cm" svg:height="8.969375cm"><draw:image xlink:href="Pictures/b97f87102bf38144bd0e2512b05106ba.png" xlink:type="simple" xlink:show="embed" xlink:actuate="onLoad"/></draw:frame></text:p>
      <text:p text:style-name="Text_20_body">Infine seleziona le impostazioni :</text:p>
      <text:list text:style-name="List_20_1">
        <text:list-item>
          <text:p text:style-name="Text_20_body"> <text:span text:style-name="Strong_20_Emphasis">Carattere separatore</text:span> : Tab o virgola </text:p>
        </text:list-item>
        <text:list-item>
          <text:p text:style-name="Text_20_body"> <text:span text:style-name="Strong_20_Emphasis">Formattazione colonna del tempo</text:span> : si seleziona o il formato Data/ora oppure i secondi </text:p>
        </text:list-item>
        <text:list-item>
          <text:p text:style-name="Text_20_body"> <text:span text:style-name="Strong_20_Emphasis">Altre opzioni</text:span> : si può seleziona l'arco temporale che si vuol esportare dall'inizio della prova fino al tempo impostato e scegliere se esportare o meno il testo delle note e delle immagini</text:p>
        </text:list-item>
      </text:list>
      <text:h text:style-name="Heading_20_3" text:outline-level="3"><text:bookmark-start text:name="salva"/>Salva<text:bookmark-end text:name="salva"/></text:h>
      <text:p text:style-name="Text_20_body">
Questo strumento <draw:frame draw:style-name="media" draw:name="" text:anchor-type="as-char" draw:z-index="0" svg:width="0.84666666666667cm" svg:height="0.84666666666667cm"><draw:image xlink:href="Pictures/14c682ba29f562d3216ac3a06de2e2c7.png" xlink:type="simple" xlink:show="embed" xlink:actuate="onLoad"/></draw:frame> permette di salvare il grafico visualizzato in un'immagine <text:a xlink:type="simple" xlink:href="http://it.wikipedia.org/wiki/JPEG">JPEG</text:a>, <text:a xlink:type="simple" xlink:href="http://it.wikipedia.org/wiki/BITMAP">BITMAP</text:a> o <text:a xlink:type="simple" xlink:href="http://it.wikipedia.org/wiki/PNG">PNG</text:a>.</text:p>
      <text:h text:style-name="Heading_20_3" text:outline-level="3"><text:bookmark-start text:name="valori_medi"/>Valori medi<text:bookmark-end text:name="valori_medi"/></text:h>
      <text:p text:style-name="Text_20_body">
Questo strumento <draw:frame draw:style-name="media" draw:name="" text:anchor-type="as-char" draw:z-index="0" svg:width="0.84666666666667cm" svg:height="0.84666666666667cm"><draw:image xlink:href="Pictures/19caf8007d2814c6d5e1f6b9e97eb2da.png" xlink:type="simple" xlink:show="embed" xlink:actuate="onLoad"/></draw:frame> visualizza una finestra con i valori minimo, massimo, media integrale e aritmetica di tutti gli ingressi del collaudo selezionato. Nella lista degli ingressi poi verranno evidenziati con sfondo rosso (temperatura media più alta) o sfondo blu (temperatura media più bassa) , gli ingressi appartenenti ad un gruppo .</text:p>
      <text:p text:style-name="Text_20_body"><draw:frame draw:style-name="mediacenter" draw:name="" text:anchor-type="paragraph" draw:z-index="0" svg:width="13.229166666667cm" svg:height="6.0854166666667cm"><draw:image xlink:href="Pictures/83cdd32af073841199e489123b3380ac.png" xlink:type="simple" xlink:show="embed" xlink:actuate="onLoad"/></draw:frame>
</text:p>
      <text:h text:style-name="Heading_20_3" text:outline-level="3"><text:bookmark-start text:name="valori_barre"/>Valori barre<text:bookmark-end text:name="valori_barre"/></text:h>
      <text:p text:style-name="Text_20_body">
Questo strumento <draw:frame draw:style-name="media" draw:name="" text:anchor-type="as-char" draw:z-index="0" svg:width="0.84666666666667cm" svg:height="0.84666666666667cm"><draw:image xlink:href="Pictures/d0bb38116354a178d27d6f771f79c585.png" xlink:type="simple" xlink:show="embed" xlink:actuate="onLoad"/></draw:frame> visualizza una finestra con i valori degli ingressi del collaudo compresi nell'intervallo circoscritto dalle barre inserite tramite lo strumento <draw:frame draw:style-name="media" draw:name="" text:anchor-type="as-char" draw:z-index="0" svg:width="0.84666666666667cm" svg:height="0.84666666666667cm"><draw:image xlink:href="Pictures/32344a46e247a93ae27d30802550168a.png" xlink:type="simple" xlink:show="embed" xlink:actuate="onLoad"/></draw:frame> . Tenendo premuto il tasto shift della tastiere mentre si inseriscono le barre si possono inserire più intervalli .</text:p>
      <text:p text:style-name="Text_20_body"><draw:frame draw:style-name="mediacenter" draw:name="" text:anchor-type="paragraph" draw:z-index="0" svg:width="10.583333333333cm" svg:height="7.14375cm"><draw:image xlink:href="Pictures/3bfe33a91e753d43c34390b7677846bd.png" xlink:type="simple" xlink:show="embed" xlink:actuate="onLoad"/></draw:frame>
</text:p>
      <text:h text:style-name="Heading_20_3" text:outline-level="3"><text:bookmark-start text:name="elenco_note"/>Elenco note<text:bookmark-end text:name="elenco_note"/></text:h>
      <text:p text:style-name="Text_20_body">
Questo strumento <draw:frame draw:style-name="media" draw:name="" text:anchor-type="as-char" draw:z-index="0" svg:width="0.84666666666667cm" svg:height="0.84666666666667cm"><draw:image xlink:href="Pictures/50afa17831c5297a1ffa34436feae65b.png" xlink:type="simple" xlink:show="embed" xlink:actuate="onLoad"/></draw:frame> visualizza una finestra con l'elenco delle note inserite nel grafico.</text:p>
      <text:p text:style-name="Text_20_body"><draw:frame draw:style-name="mediacenter" draw:name="" text:anchor-type="paragraph" draw:z-index="0" svg:width="10.583333333333cm" svg:height="6.5352083333333cm"><draw:image xlink:href="Pictures/e189d725642ea4a691484ceb0126cbed.png" xlink:type="simple" xlink:show="embed" xlink:actuate="onLoad"/></draw:frame>
</text:p>
      <text:list text:style-name="List_20_1">
        <text:list-item>
          <text:p text:style-name="Text_20_body"> Il tasto <text:span text:style-name="Strong_20_Emphasis">Mostra nota</text:span> scorre il grafico fino a visualizzare la nota selezionata.</text:p>
        </text:list-item>
        <text:list-item>
          <text:p text:style-name="Text_20_body"> Il tasto <text:span text:style-name="Strong_20_Emphasis">Elimina nota</text:span> permette di eliminare la nota selezionata.</text:p>
        </text:list-item>
      </text:list>
      <text:h text:style-name="Heading_20_3" text:outline-level="3"><text:bookmark-start text:name="elenco_immagini"/>Elenco immagini<text:bookmark-end text:name="elenco_immagini"/></text:h>
      <text:p text:style-name="Text_20_body">
Questo strumento <draw:frame draw:style-name="media" draw:name="" text:anchor-type="as-char" draw:z-index="0" svg:width="0.84666666666667cm" svg:height="0.84666666666667cm"><draw:image xlink:href="Pictures/e082e6c1cba1bcbe2d00b73ad89ef89c.png" xlink:type="simple" xlink:show="embed" xlink:actuate="onLoad"/></draw:frame> visualizza una finestra con l'elenco delle immagini inserite nel grafico.</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8.73125cm"><draw:image xlink:href="Pictures/6993a689c47d3ef35be2e174f301fc1b.png" xlink:type="simple" xlink:show="embed" xlink:actuate="onLoad"/></draw:frame> </text:p></draw:text-box></draw:frame>
</text:p>
      <text:list text:style-name="List_20_1">
        <text:list-item>
          <text:p text:style-name="Text_20_body"> Il tasto <text:span text:style-name="Strong_20_Emphasis">Mostra</text:span> permette di visualizzare nel grafico il punto dove è stata inserita l'immagine.</text:p>
        </text:list-item>
        <text:list-item>
          <text:p text:style-name="Text_20_body"> Il tasto <text:span text:style-name="Strong_20_Emphasis">Modifica</text:span> permette di editare la nota inserita assieme all'immagine. Successivamente premere il tasto <text:span text:style-name="Strong_20_Emphasis">Salva</text:span> per confermare l'inserimento.</text:p>
        </text:list-item>
        <text:list-item>
          <text:p text:style-name="Text_20_body"> Il tasto <text:span text:style-name="Strong_20_Emphasis">Elimina</text:span> permette di eliminare l'immagine selezionata.</text:p>
        </text:list-item>
      </text:list>
      <text:h text:style-name="Heading_20_3" text:outline-level="3"><text:bookmark-start text:name="elenco_verifiche"/>Elenco verifiche<text:bookmark-end text:name="elenco_verifiche"/></text:h>
      <text:p text:style-name="Text_20_body">
Questo strumento <draw:frame draw:style-name="media" draw:name="" text:anchor-type="as-char" draw:z-index="0" svg:width="0.84666666666667cm" svg:height="0.84666666666667cm"><draw:image xlink:href="Pictures/ad20e4b727a70d27daa9359d882297bf.png" xlink:type="simple" xlink:show="embed" xlink:actuate="onLoad"/></draw:frame> visualizza una finestra con l'elenco delle verifiche effettuate :</text:p>
      <text:p text:style-name="Text_20_body"><draw:frame draw:style-name="mediacenter" draw:name="" text:anchor-type="paragraph" draw:z-index="0" svg:width="14.552083333333cm" svg:height="10.265833333333cm"><draw:image xlink:href="Pictures/524825b00bfbc3238705fbabcc63b1e5.png" xlink:type="simple" xlink:show="embed" xlink:actuate="onLoad"/></draw:frame>
</text:p>
      <text:list text:style-name="List_20_1">
        <text:list-item>
          <text:p text:style-name="Text_20_body">Il tasto <text:span text:style-name="Strong_20_Emphasis">Mostra verifica</text:span> scorre il grafico fino a visualizzare la prova selezionata.</text:p>
        </text:list-item>
        <text:list-item>
          <text:p text:style-name="Text_20_body">Il tasto <text:span text:style-name="Strong_20_Emphasis">Elimina verifica</text:span> permette di eliminare la prova selezionata.</text:p>
        </text:list-item>
        <text:list-item>
          <text:p text:style-name="Text_20_body">Il tasto <text:span text:style-name="Strong_20_Emphasis">Stampa</text:span> permette di stampare il test </text:p>
        </text:list-item>
      </text:list>
      <text:h text:style-name="Heading_20_3" text:outline-level="3"><text:bookmark-start text:name="zoom"/>Zoom<text:bookmark-end text:name="zoom"/></text:h>
      <text:p text:style-name="Text_20_body">
Quando lo strumento zoom <draw:frame draw:style-name="media" draw:name="" text:anchor-type="as-char" draw:z-index="0" svg:width="0.84666666666667cm" svg:height="0.84666666666667cm"><draw:image xlink:href="Pictures/03b511ffc0a81979f26338683e7da06f.png" xlink:type="simple" xlink:show="embed" xlink:actuate="onLoad"/></draw:frame> è attivo, selezionando con il mouse un'area del grafico è possibile effettuare un ingrandimento della stessa. L'operazione può essere effettuata anche su un'area già ingrandita. E' possibile invece annullarla semplicemente cliccando con il tasto destro del mouse sul grafico.</text:p>
      <text:h text:style-name="Heading_20_3" text:outline-level="3"><text:bookmark-start text:name="barre"/>Barre<text:bookmark-end text:name="barre"/></text:h>
      <text:p text:style-name="Text_20_body">
Con questo strumento <draw:frame draw:style-name="media" draw:name="" text:anchor-type="as-char" draw:z-index="0" svg:width="0.84666666666667cm" svg:height="0.84666666666667cm"><draw:image xlink:href="Pictures/d0bb38116354a178d27d6f771f79c585.png" xlink:type="simple" xlink:show="embed" xlink:actuate="onLoad"/></draw:frame> è possibile visualizzare i valori di tutte le sonde appartenenti al collaudo, acquisiti in corrispondenza di uno o più punti selezionati nel grafico. Con il tasto sinistro del mouse è possibile impostare la prima barra, con il tasto destro la seconda. Per inserire più barre fare click con il tasto sinistro del mouse tenendo premuto il tasto <text:span text:style-name="Strong_20_Emphasis">SHIFT</text:span> nella tastiera. Nella visualizzazione dei dati si vedranno tante colonne quanti intervalli creati con le barre inserite e la rispettiva data/ora di inizio e fine dell'intervallo di tempo selezionato.</text:p>
      <text:h text:style-name="Heading_20_3" text:outline-level="3"><text:bookmark-start text:name="inserimento_note"/>Inserimento note<text:bookmark-end text:name="inserimento_note"/></text:h>
      <text:p text:style-name="Text_20_body">
Una volta premuto il pulsante di inserimento nota <draw:frame draw:style-name="media" draw:name="" text:anchor-type="as-char" draw:z-index="0" svg:width="0.84666666666667cm" svg:height="0.84666666666667cm"><draw:image xlink:href="Pictures/216d7ea5ae67e72da51248e9cb317d70.png" xlink:type="simple" xlink:show="embed" xlink:actuate="onLoad"/></draw:frame> , selezionare il punto del grafico dove inserirla. Nella finestra successiva, inserire il testo della nota e premere il tasto <text:span text:style-name="Strong_20_Emphasis">Conferma</text:span>, oppure il tasto <text:span text:style-name="Strong_20_Emphasis">Annulla</text:span> per cancellare l'operazione.</text:p>
      <text:p text:style-name="Text_20_body"><draw:frame draw:style-name="mediacenter" draw:name="" text:anchor-type="paragraph" draw:z-index="0" svg:width="5.2916666666667cm" svg:height="2.0902083333333cm"><draw:image xlink:href="Pictures/1ffd092f9ae98694590bf2acb0ab28d5.png" xlink:type="simple" xlink:show="embed" xlink:actuate="onLoad"/></draw:frame>
</text:p>
      <text:h text:style-name="Heading_20_3" text:outline-level="3"><text:bookmark-start text:name="inserimento_immagine"/>Inserimento immagine<text:bookmark-end text:name="inserimento_immagine"/></text:h>
      <text:p text:style-name="Text_20_body">
Una volta premuto il pulsante di inserimento immagine <draw:frame draw:style-name="media" draw:name="" text:anchor-type="as-char" draw:z-index="0" svg:width="0.84666666666667cm" svg:height="0.84666666666667cm"><draw:image xlink:href="Pictures/bb4a64457917f82ea5afbd95dbd632ac.png" xlink:type="simple" xlink:show="embed" xlink:actuate="onLoad"/></draw:frame> , selezionare il punto del grafico dove inserirla. Nella finestra successiva, selezionare il file dell'immagine tramite il pulsante <text:span text:style-name="Strong_20_Emphasis">Carica</text:span>, inserire una nota descrittiva e premere il tasto <text:span text:style-name="Strong_20_Emphasis">Conferma</text:span> per completare l'inserimento, oppure il tasto <text:span text:style-name="Strong_20_Emphasis">Annulla</text:span> per cancellare l'operazione.</text:p>
      <text:p text:style-name="Text_20_body"><draw:frame draw:style-name="mediacenter" draw:name="" text:anchor-type="paragraph" draw:z-index="0" svg:width="7.9375cm" svg:height="8.3079166666667cm"><draw:image xlink:href="Pictures/c6f35d6c7bc3e7746e34abb9fe496446.png" xlink:type="simple" xlink:show="embed" xlink:actuate="onLoad"/></draw:frame>
</text:p>
      <text:h text:style-name="Heading_20_3" text:outline-level="3"><text:bookmark-start text:name="reset"/>Reset<text:bookmark-end text:name="reset"/></text:h>
      <text:p text:style-name="Text_20_body">
Con questo strumento <draw:frame draw:style-name="media" draw:name="" text:anchor-type="as-char" draw:z-index="0" svg:width="0.84666666666667cm" svg:height="0.84666666666667cm"><draw:image xlink:href="Pictures/300b1ed146de24c68e7d00a0a71c3b0e.png" xlink:type="simple" xlink:show="embed" xlink:actuate="onLoad"/></draw:frame> è possibile tornare allo stato iniziale del grafico (cioè annullando lo zoom ed eliminando tutte le barre inserite).</text:p>
      <text:h text:style-name="Heading_20_2" text:outline-level="2"><text:bookmark-start text:name="strumenti"/>Strumenti<text:bookmark-end text:name="strumenti"/></text:h>
      <text:h text:style-name="Heading_20_3" text:outline-level="3"><text:bookmark-start text:name="opzioni_grafico"/>Opzioni grafico<text:bookmark-end text:name="opzioni_grafico"/></text:h>
      <text:p text:style-name="Text_20_body">
Tramite questo strumento <draw:frame draw:style-name="media" draw:name="" text:anchor-type="as-char" draw:z-index="0" svg:width="0.84666666666667cm" svg:height="0.84666666666667cm"><draw:image xlink:href="Pictures/2c00f55f5b046c8e61fc4c59d2a70a4f.png" xlink:type="simple" xlink:show="embed" xlink:actuate="onLoad"/></draw:frame> si aprirà una finestra dove è possibile modificare le opzioni dei grafici.</text:p>
      <text:list text:style-name="List_20_1">
        <text:list-item>
          <text:p text:style-name="Text_20_body"> <text:span text:style-name="Strong_20_Emphasis">Usa scala del singolo canale</text:span> : imposta la scala specificata nella creazione del canale come scala </text:p>
        </text:list-item>
        <text:list-item>
          <text:p text:style-name="Text_20_body"> <text:span text:style-name="Strong_20_Emphasis">Visualizza linee dei centesimi</text:span></text:p>
        </text:list-item>
        <text:list-item>
          <text:p text:style-name="Text_20_body"> <text:span text:style-name="Strong_20_Emphasis">Lunghezza pagina (ore)</text:span>: lunghezza della pagina visualizzabile in ore.</text:p>
        </text:list-item>
        <text:list-item>
          <text:p text:style-name="Text_20_body"> <text:span text:style-name="Strong_20_Emphasis">Divisioni pagina (miniuti)</text:span>: divisioni nella griglia della pagina visualizzabile.</text:p>
        </text:list-item>
        <text:list-item>
          <text:p text:style-name="Text_20_body"> <text:span text:style-name="Strong_20_Emphasis">Fattore scorrimento pagina</text:span> : divide la lunghezza della pagina per il fattore di scorrimento </text:p>
        </text:list-item>
        <text:list-item>
          <text:p text:style-name="Text_20_body"> <text:span text:style-name="Strong_20_Emphasis">Visualizza ora sistema nell'asse X</text:span> : se abilitata nel grafico viene riportata l'ora reale dell'acquisizione anzichè il tempo dall'inizio collaudo;</text:p>
        </text:list-item>
        <text:list-item>
          <text:p text:style-name="Text_20_body"> <text:span text:style-name="Strong_20_Emphasis">Smussa grafico</text:span>: se abilitato, il grafico viene visualizzato smussato.</text:p>
        </text:list-item>
        <text:list-item>
          <text:p text:style-name="Text_20_body"> <text:span text:style-name="Strong_20_Emphasis">Timer aggiornamento grafico (secondi)</text:span>: intervallo in secondi dell'aggiornamento del grafico durante l'acquisizione.</text:p>
        </text:list-item>
        <text:list-item>
          <text:p text:style-name="Text_20_body"> <text:span text:style-name="Strong_20_Emphasis">Filtra errori sonde wireless</text:span> : se abilitata nei “buchi” di acquisizione delle sonde wireless vengono visualizzati gli ultimi valori acquisiti;</text:p>
        </text:list-item>
        <text:list-item>
          <text:p text:style-name="Text_20_body"> <text:span text:style-name="Strong_20_Emphasis">Colori (sfondo, assi, barre, barre riavvii, note)</text:span>: I colori predefiniti del grafico, completamente personalizzabili.</text:p>
        </text:list-item>
        <text:list-item>
          <text:p text:style-name="Text_20_body"> <text:span text:style-name="Strong_20_Emphasis">Scale ingressi</text:span>: possibile modificare la scala di visualizzazione per ciascun tipo di ingresso.</text:p>
        </text:list-item>
        <text:list-item>
          <text:p text:style-name="Text_20_body"> <text:span text:style-name="Strong_20_Emphasis">Valore massimo</text:span>: valore massimo visualizzabile.</text:p>
        </text:list-item>
        <text:list-item>
          <text:p text:style-name="Text_20_body"> <text:span text:style-name="Strong_20_Emphasis">Valore minimo</text:span>: valore minimo visualizzabile.</text:p>
        </text:list-item>
        <text:list-item>
          <text:p text:style-name="Text_20_body"> <text:span text:style-name="Strong_20_Emphasis">Valore griglia</text:span>: valore della griglia.</text:p>
        </text:list-item>
        <text:list-item>
          <text:p text:style-name="Text_20_body"> <text:span text:style-name="Strong_20_Emphasis">Ingresso seconda scala</text:span>: seleziona la scala da visualizzare nella scala di sinistra del grafico.</text:p>
        </text:list-item>
        <text:list-item>
          <text:p text:style-name="Text_20_body"> <text:span text:style-name="Strong_20_Emphasis">Filtro giri/minuto (secondi)</text:span>: filtro in secondi che viene applicato nella visualizzazione degli ingressi contagiri.</text:p>
        </text:list-item>
      </text:list>
      <text:p text:style-name="Text_20_body">
<draw:frame draw:style-name="mediacenter" draw:name="" text:anchor-type="paragraph" draw:z-index="0" svg:width="7.9375cm" svg:height="7.2495833333333cm"><draw:image xlink:href="Pictures/b46ce046a4def03b8318ac77cd49c808.png" xlink:type="simple" xlink:show="embed" xlink:actuate="onLoad"/></draw:frame></text:p>
      <text:h text:style-name="Heading_20_3" text:outline-level="3"><text:bookmark-start text:name="definizioni_canali"/>Definizioni canali<text:bookmark-end text:name="definizioni_canali"/></text:h>
      <text:p text:style-name="Text_20_body">
Prima di creare qualsiasi configurazione è necessario definire i canali che si intendono utilizzare.</text:p>
      <text:list text:style-name="List_20_1">
        <text:list-item>
          <text:p text:style-name="Text_20_body"> Selezionare <text:span text:style-name="Strong_20_Emphasis">Strumenti</text:span> –&gt; <text:span text:style-name="Strong_20_Emphasis">Definizioni canali</text:span> per accedere al seguente pannello: </text:p>
        </text:list-item>
      </text:list>
      <text:p text:style-name="Text_20_body">
<draw:frame draw:style-name="mediacenter" draw:name="" text:anchor-type="paragraph" draw:z-index="0" svg:width="10.583333333333cm" svg:height="7.6729166666667cm"><draw:image xlink:href="Pictures/ba0b5d9dae4bffcf9526002b5636fb97.png" xlink:type="simple" xlink:show="embed" xlink:actuate="onLoad"/></draw:frame></text:p>
      <text:p text:style-name="Text_20_body">Per aggiungere una nuova definizione:</text:p>
      <text:list text:style-name="List_20_1">
        <text:list-item>
          <text:p text:style-name="Text_20_body"> Selezionare il tasto <text:span text:style-name="Strong_20_Emphasis">Nuovo</text:span> o fare click con il tasto destro del mouse nella lista dei canali selezionando successivamente la voce <text:span text:style-name="Strong_20_Emphasis">Nuovo</text:span>;</text:p>
        </text:list-item>
        <text:list-item>
          <text:p text:style-name="Text_20_body"> Scegliere il tipo di ingresso nel menu a tendina;</text:p>
        </text:list-item>
        <text:list-item>
          <text:p text:style-name="Text_20_body"> Inserire una descrizione</text:p>
        </text:list-item>
        <text:list-item>
          <text:p text:style-name="Text_20_body"> Impostare il colore facendo click nel tasto <draw:frame draw:style-name="media" draw:name="" text:anchor-type="as-char" draw:z-index="0" svg:width="2.301875cm" svg:height="1.2964583333333cm"><draw:image xlink:href="Pictures/2c0f0a4e02300f97edc24addcb9766d5.png" xlink:type="simple" xlink:show="embed" xlink:actuate="onLoad"/></draw:frame>;</text:p>
        </text:list-item>
        <text:list-item>
          <text:p text:style-name="Text_20_body"> Impostare il valore minimo ed il valore massimo della sonda;</text:p>
        </text:list-item>
        <text:list-item>
          <text:p text:style-name="Text_20_body"> Impostare la scala minima e la scala massima della sonda;</text:p>
        </text:list-item>
        <text:list-item>
          <text:p text:style-name="Text_20_body"> Premere il tasto <text:span text:style-name="Strong_20_Emphasis">Aggiorna</text:span>.</text:p>
        </text:list-item>
      </text:list>
      <text:p text:style-name="Text_20_body">
Per gli ingressi del tipo <text:span text:style-name="Strong_20_Emphasis">Analogico</text:span> è necessario specificare anche altri parametri per l'ingegnerizzazione in base alle caratteristiche del dispositivo che vi si desidera collegare:</text:p>
      <text:p text:style-name="Text_20_body"><draw:frame draw:style-name="mediacenter" draw:name="" text:anchor-type="paragraph" draw:z-index="0" svg:width="4.8154166666667cm" svg:height="3.3602083333333cm"><draw:image xlink:href="Pictures/98ce0e86f6e6ed78de0ca6b13155c615.png" xlink:type="simple" xlink:show="embed" xlink:actuate="onLoad"/></draw:frame></text:p>
      <text:p text:style-name="Text_20_body">Inserire nei campi <text:span text:style-name="Strong_20_Emphasis">Unità fisica</text:span> ed <text:span text:style-name="Strong_20_Emphasis">Unità logica</text:span> la corrispondenza tra la tensione generata dallo strumento ed il valore misurato, quindi specificare anche l'unità di misura.</text:p>
      <text:p text:style-name="Text_20_body">Per gli ingressi del tipo <text:span text:style-name="Strong_20_Emphasis">Contatore</text:span> è necessario specificare se devono essere gestiti come valore istantaneo (es. contagiri) o come incrementale, ovvero la somma dei valori letti dall'inizio collaudo (es. contalitri), oltre agli impulsi per unità e l'unità di misura:</text:p>
      <text:p text:style-name="Text_20_body"><draw:frame draw:style-name="mediacenter" draw:name="" text:anchor-type="paragraph" draw:z-index="0" svg:width="4.5508333333333cm" svg:height="2.8839583333333cm"><draw:image xlink:href="Pictures/4225308a142eb778392db013d50a5e33.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 possibile accedere all'archivio definizioni anche durante la fase di avvio collaudo come descritto nel relativo paragrafo.</text:p>
          </table:table-cell>
        </table:table-row>
      </table:table>
      <text:h text:style-name="Heading_20_3" text:outline-level="3"><text:bookmark-start text:name="valori_ingressi"/>Valori Ingressi<text:bookmark-end text:name="valori_ingressi"/></text:h>
      <text:p text:style-name="Text_20_body">
Per visualizzare in tempo reale i valori degli ingressi configurati nel sistema, selezionare il comando <text:span text:style-name="Strong_20_Emphasis">Strumenti</text:span> ⇒ <text:span text:style-name="Strong_20_Emphasis">Valori Ingressi</text:span> oppure premere il tasto <draw:frame draw:style-name="media" draw:name="" text:anchor-type="as-char" draw:z-index="0" svg:width="0.84666666666667cm" svg:height="0.84666666666667cm"><draw:image xlink:href="Pictures/0848bbf311d1028a1f77ca6e450a8c3e.png" xlink:type="simple" xlink:show="embed" xlink:actuate="onLoad"/></draw:frame>:</text:p>
      <text:p text:style-name="Text_20_body"><draw:frame draw:style-name="mediacenter" draw:name="" text:anchor-type="paragraph" draw:z-index="0" svg:width="7.9375cm" svg:height="9.8954166666667cm"><draw:image xlink:href="Pictures/c063303a5e0d1ea805a452b99618e797.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Gli ingressi vengono aggiornati ogni secondo</text:p>
          </table:table-cell>
        </table:table-row>
      </table:table>
      <text:h text:style-name="Heading_20_3" text:outline-level="3"><text:bookmark-start text:name="opzioni_programma"/>Opzioni programma<text:bookmark-end text:name="opzioni_programma"/></text:h>
      <text:p text:style-name="Text_20_body">
Selezionare <text:span text:style-name="Strong_20_Emphasis">Strumenti</text:span> ⇒ <text:span text:style-name="Strong_20_Emphasis">Opzioni</text:span> per aprire la finestra delle opzioni di programma:</text:p>
      <text:p text:style-name="Text_20_body"><draw:frame draw:style-name="mediacenter" draw:name="" text:anchor-type="paragraph" draw:z-index="0" svg:width="9.9483333333333cm" svg:height="8.9164583333333cm"><draw:image xlink:href="Pictures/d39711d540dec524de7edbab9995cd73.png" xlink:type="simple" xlink:show="embed" xlink:actuate="onLoad"/></draw:frame></text:p>
      <text:h text:style-name="Heading_20_4" text:outline-level="4"><text:bookmark-start text:name="postazioni_virtuali"/>Postazioni Virtuali<text:bookmark-end text:name="postazioni_virtuali"/></text:h>
      <text:p text:style-name="Text_20_body">
Per agevolare la configurazione dei canali durante l'avvio di un nuovo collaudo è possibile creare una serie di postazioni virtuali ed assegnare loro un numero fisso di canali. Possono essere specificati più canali per ogni tipo di ingresso tranne per le grandezze elettriche : <text:span text:style-name="Strong_20_Emphasis">Tensione</text:span>, <text:span text:style-name="Strong_20_Emphasis">Corrente</text:span>, <text:span text:style-name="Strong_20_Emphasis">Potenza</text:span>, <text:span text:style-name="Strong_20_Emphasis">Sfasamento</text:span> assegnati singolarmente ad ogni postazione.</text:p>
      <text:h text:style-name="Heading_20_3" text:outline-level="3"><text:bookmark-start text:name="configurazione_pm300"/>Configurazione PM300<text:bookmark-end text:name="configurazione_pm300"/></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Questa opzione è disponibile solamente se sono previste le PM300 per gli ingressi Wireless di temperatura</text:p>
          </table:table-cell>
        </table:table-row>
      </table:table>
      <text:p text:style-name="Text_20_body">Selezionare <text:span text:style-name="Strong_20_Emphasis">Strumenti</text:span> ⇒ <text:span text:style-name="Strong_20_Emphasis">Configurazione PM300</text:span> per aprire la finestra di setup dei canali wireless della PM300:</text:p>
      <text:p text:style-name="Text_20_body"><draw:frame draw:style-name="mediacenter" draw:name="" text:anchor-type="paragraph" draw:z-index="0" svg:width="15.875cm" svg:height="10.054166666667cm"><draw:image xlink:href="Pictures/e62bf94f28f5d4dbd288ffa8db9fa49e.jpg" xlink:type="simple" xlink:show="embed" xlink:actuate="onLoad"/></draw:frame></text:p>
      <text:p text:style-name="Text_20_body">Nella barra degli strumenti sono presenti i seguenti tasti:</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configurazione </text:p>
          </table:table-cell>
          <table:table-cell office:value-type="string" table:style-name="tablecell">
            <text:p text:style-name="tablealignleft"> Salva i serial number inseriti nella memoria della PM300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66e2ed92a262b5f0c15fed64daf291f.png" xlink:type="simple" xlink:show="embed" xlink:actuate="onLoad"/></draw:frame> </text:p>
          </table:table-cell>
          <table:table-cell office:value-type="string" table:style-name="tablecell">
            <text:p text:style-name="tablealignleft"> Importa configurazione </text:p>
          </table:table-cell>
          <table:table-cell office:value-type="string" table:style-name="tablecell">
            <text:p text:style-name="tablealignleft"> Carica i serial number dalla memoria della PM300 </text:p>
          </table:table-cell>
        </table:table-row>
      </table:table>
      <text:p text:style-name="Text_20_body">
Sono inoltre presenti altri tasti per la selezione delle PM300 per cui il sistema è configurato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1 </text:p>
          </table:table-cell>
          <table:table-cell office:value-type="string" table:style-name="tablecell">
            <text:p text:style-name="tablealignleft"> Visualizza le sonde della PM300 n. 1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2 </text:p>
          </table:table-cell>
          <table:table-cell office:value-type="string" table:style-name="tablecell">
            <text:p text:style-name="tablealignleft"> Visualizza le sonde della PM300 n. 2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
Lo stato della comunicazione con le PM300 ed i vari dispositivi ad essa collegati vengono visualizzati nella barra di stato: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Stato della comunicazione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Stato della comunicazione <text:span text:style-name="Strong_20_Emphasis">NON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Connessione tra PM300 e PM321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Connessione tra PM300 e PM321 <text:span text:style-name="Strong_20_Emphasis">NON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Connessione tra PM300 e dispositivo di acquisizione delle grandezze elettriche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Connessione tra PM300 e dispositivo di acquisizione delle grandezze elettriche <text:span text:style-name="Strong_20_Emphasis">NON OK</text:span> </text:p>
          </table:table-cell>
        </table:table-row>
      </table:table>
      <text:p text:style-name="Text_20_body">
Tutte le sonde wireless sono riportate nella parte centrale della finestra e per ognuna sono riportate le seguenti informazioni:
</text:p>
      <table:table>
        <table:table-column/>
        <table:table-column/>
        <table:table-row>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N</text:span> </text:p>
          </table:table-cell>
          <table:table-cell office:value-type="string" table:style-name="tablecell">
            <text:p text:style-name="tablealignleft"> Numero sonda wireless </text:p>
          </table:table-cell>
        </table:table-row>
        <table:table-row>
          <table:table-cell office:value-type="string" table:style-name="tablecell">
            <text:p text:style-name="tablealignleft"> <text:span text:style-name="Strong_20_Emphasis">Serial Number</text:span> </text:p>
          </table:table-cell>
          <table:table-cell office:value-type="string" table:style-name="tablecell">
            <text:p text:style-name="tablealignleft"> casella di testo per l'inserimento della matricola del trasmettitore come riportato nell'etichetta. In giallo se diversa dal valore salvato nella memoria della PM300 </text:p>
          </table:table-cell>
        </table:table-row>
        <table:table-row>
          <table:table-cell office:value-type="string" table:style-name="tablecell">
            <text:p text:style-name="tablealignleft"> <text:span text:style-name="Strong_20_Emphasis">S.N. su PM300</text:span> </text:p>
          </table:table-cell>
          <table:table-cell office:value-type="string" table:style-name="tablecell">
            <text:p text:style-name="tablealignleft"> matricola impostata nella memoria della PM300 </text:p>
          </table:table-cell>
        </table:table-row>
        <table:table-row>
          <table:table-cell office:value-type="string" table:style-name="tablecell">
            <text:p text:style-name="tablealignleft"> <text:span text:style-name="Strong_20_Emphasis">Qual.</text:span> </text:p>
          </table:table-cell>
          <table:table-cell office:value-type="string" table:style-name="tablecell">
            <text:p text:style-name="tablealignleft"> Qualità del segnale ricevuto. Più questo valore è alto e minore è la possibilità di perdere il collegamento con la sonda wireless </text:p>
          </table:table-cell>
        </table:table-row>
        <table:table-row>
          <table:table-cell office:value-type="string" table:style-name="tablecell">
            <text:p text:style-name="tablealignleft"> <text:span text:style-name="Strong_20_Emphasis">Carica batteria</text:span> </text:p>
          </table:table-cell>
          <table:table-cell office:value-type="string" table:style-name="tablecell">
            <text:p text:style-name="tablealignleft"> Indica la carica della batteria del sensore. </text:p>
          </table:table-cell>
        </table:table-row>
        <table:table-row>
          <table:table-cell office:value-type="string" table:style-name="tablecell">
            <text:p text:style-name="tablealignleft"> <text:span text:style-name="Strong_20_Emphasis">Timeout</text:span> </text:p>
          </table:table-cell>
          <table:table-cell office:value-type="string" table:style-name="tablecell">
            <text:p text:style-name="tablealignleft"> Secondi trascorsi dall'ultimo segnale ricevuto. Il valore va da 0 a 255, se raggiunge il massimo viene segnalato come errore di ricezione </text:p>
          </table:table-cell>
        </table:table-row>
        <table:table-row>
          <table:table-cell office:value-type="string" table:style-name="tablecell">
            <text:p text:style-name="tablealignleft"> <text:span text:style-name="Strong_20_Emphasis">Temp.</text:span> </text:p>
          </table:table-cell>
          <table:table-cell office:value-type="string" table:style-name="tablecell">
            <text:p text:style-name="tablealignleft"> Ultima temperatura letta </text:p>
          </table:table-cell>
        </table:table-row>
        <table:table-row>
          <table:table-cell office:value-type="string" table:style-name="tablecell">
            <text:p text:style-name="tablealignleft"> <text:span text:style-name="Strong_20_Emphasis">Offset / Guadagno</text:span> </text:p>
          </table:table-cell>
          <table:table-cell office:value-type="string" table:style-name="tablecell">
            <text:p text:style-name="tablealignleft"> Offset e guadagno per la calibrazione dell'ingresso </text:p>
          </table:table-cell>
        </table:table-row>
        <table:table-row>
          <table:table-cell office:value-type="string" table:style-name="tablecell">
            <text:p text:style-name="tablealignleft"> <text:span text:style-name="Strong_20_Emphasis">Umidità</text:span> </text:p>
          </table:table-cell>
          <table:table-cell office:value-type="string" table:style-name="tablecell">
            <text:p text:style-name="tablealignleft"> Umidità letta dal sensore (valore non disponibile) </text:p>
          </table:table-cell>
        </table:table-row>
        <table:table-row>
          <table:table-cell office:value-type="string" table:style-name="tablecell">
            <text:p text:style-name="tablealignleft"> <text:span text:style-name="Strong_20_Emphasis">Offset / Guadagno</text:span> </text:p>
          </table:table-cell>
          <table:table-cell office:value-type="string" table:style-name="tablecell">
            <text:p text:style-name="tablealignleft"> Offset e guadagno per la calibrazione dell'ingresso di umidità (non disponibile) </text:p>
          </table:table-cell>
        </table:table-row>
      </table:table>
      <text:h text:style-name="Heading_20_4" text:outline-level="4"><text:bookmark-start text:name="sostituzione_di_una_sonda_wireless"/>Sostituzione di una sonda Wireless<text:bookmark-end text:name="sostituzione_di_una_sonda_wireless"/></text:h>
      <text:p text:style-name="Text_20_body">Per sostituire una sonda wireless procedere come segue:</text:p>
      <text:list text:style-name="List_20_1">
        <text:list-item>
          <text:p text:style-name="Text_20_body"> Fare click con il mouse nella casella di testo <text:span text:style-name="Strong_20_Emphasis">Serial Number</text:span> della sonda da rimuovere;</text:p>
        </text:list-item>
        <text:list-item>
          <text:p text:style-name="Text_20_body"> inserire il <text:span text:style-name="Strong_20_Emphasis">Serial Number</text:span> della nuova sonda (come riportato nell'etichetta);</text:p>
        </text:list-item>
        <text:list-item>
          <text:p text:style-name="Text_20_body"> premere il tasto <text:span text:style-name="Strong_20_Emphasis">Salva configurazione</text:span></text:p>
        </text:list-item>
      </text:list>
      <text:h text:style-name="Heading_20_4" text:outline-level="4"><text:bookmark-start text:name="rimozione_di_una_sonda_wireless"/>Rimozione di una sonda Wireless<text:bookmark-end text:name="rimozione_di_una_sonda_wireless"/></text:h>
      <text:p text:style-name="Text_20_body">Per rimuovere una sonda wireless procedere come segue:</text:p>
      <text:list text:style-name="List_20_1">
        <text:list-item>
          <text:p text:style-name="Text_20_body"> Fare click con il mouse nella casella di testo <text:span text:style-name="Strong_20_Emphasis">Serial Number</text:span> della sonda da rimuovere;</text:p>
        </text:list-item>
        <text:list-item>
          <text:p text:style-name="Text_20_body"> cancellare il contenuto della casella;</text:p>
        </text:list-item>
        <text:list-item>
          <text:p text:style-name="Text_20_body"> premere il tasto <text:span text:style-name="Strong_20_Emphasis">Salva configurazione</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