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9d9f1763921b548aa84296b2a5b752b8.png"/>
  <manifest:file-entry manifest:media-type="image/png" manifest:full-path="Pictures/98ba1aad8a2e072cb0ad968c521ee6de.png"/>
  <manifest:file-entry manifest:media-type="image/png" manifest:full-path="Pictures/077b076c6b2bc60a9eacf9ac1afa7a9b.png"/>
  <manifest:file-entry manifest:media-type="image/png" manifest:full-path="Pictures/048858ba6d3ff6653d5ba1ab37df09ae.png"/>
  <manifest:file-entry manifest:media-type="image/png" manifest:full-path="Pictures/3bb5ecc16237c6fe16cd76fa1cad67bb.png"/>
  <manifest:file-entry manifest:media-type="image/png" manifest:full-path="Pictures/b1a9b69bd06498e277bf6a2368a52241.png"/>
  <manifest:file-entry manifest:media-type="image/png" manifest:full-path="Pictures/6d370633a3e0b50bac2908a9fcaf5001.png"/>
  <manifest:file-entry manifest:media-type="image/png" manifest:full-path="Pictures/fd087cd4b701d7154ca88f17f3786cd9.png"/>
  <manifest:file-entry manifest:media-type="image/png" manifest:full-path="Pictures/cf446770cc11f297a2c1b18f6b606e3f.png"/>
  <manifest:file-entry manifest:media-type="image/png" manifest:full-path="Pictures/02531953e70f3422aa8e56aa9c40dead.png"/>
  <manifest:file-entry manifest:media-type="image/png" manifest:full-path="Pictures/8c1efb4661410d0e3ae45c97abc539a4.png"/>
  <manifest:file-entry manifest:media-type="image/png" manifest:full-path="Pictures/2c00f55f5b046c8e61fc4c59d2a70a4f.png"/>
  <manifest:file-entry manifest:media-type="image/png" manifest:full-path="Pictures/68513328ce5040beffcef07a66d15c4a.png"/>
  <manifest:file-entry manifest:media-type="image/png" manifest:full-path="Pictures/0d471bd5a9a4d17b184520c01ad6254d.png"/>
  <manifest:file-entry manifest:media-type="image/png" manifest:full-path="Pictures/df753bd7d42e520c91566b05b8bdf9ab.png"/>
  <manifest:file-entry manifest:media-type="image/png" manifest:full-path="Pictures/403c20eb1e5818b49b83dd14841970ee.png"/>
  <manifest:file-entry manifest:media-type="image/png" manifest:full-path="Pictures/a051678e316a07278f5b7c6c2b691f3b.png"/>
  <manifest:file-entry manifest:media-type="image/png" manifest:full-path="Pictures/cb3dd2460e9c7c232e9ebfe0ac209500.png"/>
  <manifest:file-entry manifest:media-type="image/png" manifest:full-path="Pictures/ebd0e5e47dca1c62513f702b655ac3f5.png"/>
  <manifest:file-entry manifest:media-type="image/png" manifest:full-path="Pictures/99bcd330b081978d1ccdaecac870ce59.png"/>
  <manifest:file-entry manifest:media-type="image/png" manifest:full-path="Pictures/8c4354910dba627d61b76079f151d47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66"/>
    </style:style>
    <style:style style:name="highlight.24" style:family="text">
      <style:text-properties fo:color="#ff0000"/>
    </style:style>
    <style:style style:name="highlight.25" style:family="text">
      <style:text-properties fo:color="#000066"/>
    </style:style>
    <style:style style:name="highlight.26" style:family="text">
      <style:text-properties fo:color="#ff0000"/>
    </style:style>
    <style:style style:name="highlight.27" style:family="text">
      <style:text-properties fo:color="#000000" fo:font-weight="bold"/>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9900"/>
    </style:style>
    <style:style style:name="highlight.43" style:family="text">
      <style:text-properties fo:color="#000000" fo:font-weight="bold"/>
    </style:style>
    <style:style style:name="highlight.44" style:family="text">
      <style:text-properties fo:color="#000066"/>
    </style:style>
    <style:style style:name="highlight.45" style:family="text">
      <style:text-properties fo:color="#ff0000"/>
    </style:style>
    <style:style style:name="highlight.46" style:family="text">
      <style:text-properties fo:color="#000066"/>
    </style:style>
    <style:style style:name="highlight.47" style:family="text">
      <style:text-properties fo:color="#ff0000"/>
    </style:style>
    <style:style style:name="highlight.48" style:family="text">
      <style:text-properties fo:color="#000000" fo:font-weight="bold"/>
    </style:style>
    <style:style style:name="highlight.49" style:family="text">
      <style:text-properties fo:color="#009900"/>
    </style:style>
    <style:style style:name="highlight.50" style:family="text">
      <style:text-properties fo:color="#000000" fo:font-weight="bold"/>
    </style:style>
    <style:style style:name="highlight.51" style:family="text">
      <style:text-properties fo:color="#000066"/>
    </style:style>
    <style:style style:name="highlight.52" style:family="text">
      <style:text-properties fo:color="#ff0000"/>
    </style:style>
    <style:style style:name="highlight.53" style:family="text">
      <style:text-properties fo:color="#000066"/>
    </style:style>
    <style:style style:name="highlight.54" style:family="text">
      <style:text-properties fo:color="#ff0000"/>
    </style:style>
    <style:style style:name="highlight.55" style:family="text">
      <style:text-properties fo:color="#000000" fo:font-weight="bold"/>
    </style:style>
    <style:style style:name="highlight.56" style:family="text">
      <style:text-properties fo:color="#009900"/>
    </style:style>
    <style:style style:name="highlight.57" style:family="text">
      <style:text-properties fo:color="#000000" fo:font-weight="bold"/>
    </style:style>
    <style:style style:name="highlight.58" style:family="text">
      <style:text-properties fo:color="#000066"/>
    </style:style>
    <style:style style:name="highlight.59" style:family="text">
      <style:text-properties fo:color="#ff0000"/>
    </style:style>
    <style:style style:name="highlight.60" style:family="text">
      <style:text-properties fo:color="#000066"/>
    </style:style>
    <style:style style:name="highlight.61" style:family="text">
      <style:text-properties fo:color="#ff0000"/>
    </style:style>
    <style:style style:name="highlight.62" style:family="text">
      <style:text-properties fo:color="#000000" fo:font-weight="bold"/>
    </style:style>
    <style:style style:name="highlight.63" style:family="text">
      <style:text-properties fo:color="#009900"/>
    </style:style>
    <style:style style:name="highlight.64" style:family="text">
      <style:text-properties fo:color="#000000" fo:font-weight="bold"/>
    </style:style>
    <style:style style:name="highlight.65" style:family="text">
      <style:text-properties fo:color="#000066"/>
    </style:style>
    <style:style style:name="highlight.66" style:family="text">
      <style:text-properties fo:color="#ff0000"/>
    </style:style>
    <style:style style:name="highlight.67" style:family="text">
      <style:text-properties fo:color="#000066"/>
    </style:style>
    <style:style style:name="highlight.68" style:family="text">
      <style:text-properties fo:color="#ff0000"/>
    </style:style>
    <style:style style:name="highlight.69" style:family="text">
      <style:text-properties fo:color="#000000" fo:font-weight="bold"/>
    </style:style>
    <style:style style:name="highlight.70" style:family="text">
      <style:text-properties fo:color="#009900"/>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009900"/>
    </style:style>
    <style:style style:name="highlight.74" style:family="text">
      <style:text-properties fo:color="#000000" fo:font-weight="bold"/>
    </style:style>
    <style:style style:name="highlight.75" style:family="text">
      <style:text-properties fo:color="#000000" fo:font-weight="bol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testbobina"/>MarelTestBobina<text:bookmark-end text:name="mareltestbobina"/></text:h>
      <text:p text:style-name="Text_20_body"> 
<text:span text:style-name="Strong_20_Emphasis">MarelTestBobina</text:span> è un'applicazione per il rilevamento del punto di aggancio e di sgancio delle bobine dei rubinetti a gas. L'applicazione permette di rilevare automaticamente il valore di sgancio e di aggancio e questi valori vengono memorizzati per poter fare anche eventuali statistiche o gaussiane nella valutazione di un lotto di componenti.
</text:p>
      <text:h text:style-name="Heading_20_2" text:outline-level="2"><text:bookmark-start text:name="configurazione"/>Configurazione<text:bookmark-end text:name="configurazione"/></text:h>
      <text:p text:style-name="Text_20_body">
Il file <text:span text:style-name="Source_20_Text">MarelTestBobina.exe.config</text:span>, presente nella cartella di installazione, contiene la configurazione dell'applicazione. </text:p>
      <text:p text:style-name="Source_20_Fil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s text:c="2"/><text:span text:style-name="highlight.11"><text:span text:style-name="highlight.12">&lt;appSettings<text:span text:style-name="highlight.13">&gt;</text:span></text:span></text:span><text:line-break/><text:s text:c="4"/><text:span text:style-name="highlight.14"><text:span text:style-name="highlight.15">&lt;add</text:span> <text:span text:style-name="highlight.16">key</text:span>=<text:span text:style-name="highlight.17">"LANGUAGE"</text:span> <text:span text:style-name="highlight.18">value</text:span>=<text:span text:style-name="highlight.19">"IT"</text:span><text:span text:style-name="highlight.20">/&gt;</text:span></text:span><text:line-break/><text:s text:c="4"/><text:span text:style-name="highlight.21"><text:span text:style-name="highlight.22">&lt;add</text:span> <text:span text:style-name="highlight.23">key</text:span>=<text:span text:style-name="highlight.24">"AGILENT_COMMPORT"</text:span> <text:span text:style-name="highlight.25">value</text:span>=<text:span text:style-name="highlight.26">"COM1"</text:span><text:span text:style-name="highlight.27">/&gt;</text:span></text:span><text:line-break/><text:s text:c="4"/><text:span text:style-name="highlight.28"><text:span text:style-name="highlight.29">&lt;add</text:span> <text:span text:style-name="highlight.30">key</text:span>=<text:span text:style-name="highlight.31">"TIMER_INTERVAL_FAST"</text:span> <text:span text:style-name="highlight.32">value</text:span>=<text:span text:style-name="highlight.33">"50"</text:span><text:span text:style-name="highlight.34">/&gt;</text:span></text:span><text:line-break/><text:s text:c="4"/><text:span text:style-name="highlight.35"><text:span text:style-name="highlight.36">&lt;add</text:span> <text:span text:style-name="highlight.37">key</text:span>=<text:span text:style-name="highlight.38">"TIMER_INTERVAL_SLOW"</text:span> <text:span text:style-name="highlight.39">value</text:span>=<text:span text:style-name="highlight.40">"500"</text:span><text:span text:style-name="highlight.41">/&gt;</text:span></text:span><text:line-break/><text:s text:c="4"/><text:span text:style-name="highlight.42"><text:span text:style-name="highlight.43">&lt;add</text:span> <text:span text:style-name="highlight.44">key</text:span>=<text:span text:style-name="highlight.45">"AUDIO_DEVICE_ID"</text:span> <text:span text:style-name="highlight.46">value</text:span>=<text:span text:style-name="highlight.47">"-1"</text:span><text:span text:style-name="highlight.48">/&gt;</text:span></text:span><text:line-break/><text:s text:c="4"/><text:span text:style-name="highlight.49"><text:span text:style-name="highlight.50">&lt;add</text:span> <text:span text:style-name="highlight.51">key</text:span>=<text:span text:style-name="highlight.52">"AUDIO_MIC_SAMPLE_TIME"</text:span> <text:span text:style-name="highlight.53">value</text:span>=<text:span text:style-name="highlight.54">"25"</text:span><text:span text:style-name="highlight.55">/&gt;</text:span></text:span><text:line-break/><text:s text:c="4"/><text:span text:style-name="highlight.56"><text:span text:style-name="highlight.57">&lt;add</text:span> <text:span text:style-name="highlight.58">key</text:span>=<text:span text:style-name="highlight.59">"COMPANY_NAME"</text:span> <text:span text:style-name="highlight.60">value</text:span>=<text:span text:style-name="highlight.61">"MAREL srl"</text:span><text:span text:style-name="highlight.62">/&gt;</text:span></text:span><text:line-break/><text:s text:c="4"/><text:span text:style-name="highlight.63"><text:span text:style-name="highlight.64">&lt;add</text:span> <text:span text:style-name="highlight.65">key</text:span>=<text:span text:style-name="highlight.66">"COMPANY_INFO"</text:span> <text:span text:style-name="highlight.67">value</text:span>=<text:span text:style-name="highlight.68">"Via B.Buozzi 56"</text:span><text:span text:style-name="highlight.69">/&gt;</text:span></text:span><text:s text:c="2"/><text:line-break/><text:s text:c="2"/><text:span text:style-name="highlight.70"><text:span text:style-name="highlight.71">&lt;/appSettings<text:span text:style-name="highlight.72">&gt;</text:span></text:span></text:span><text:line-break/><text:span text:style-name="highlight.73"><text:span text:style-name="highlight.74">&lt;/configuration<text:span text:style-name="highlight.75">&gt;</text:span></text:span></text:span></text:p>
      <table:table>
        <table:table-column/>
        <table:table-column/>
        <table:table-row>
          <table:table-cell office:value-type="string" table:style-name="tableheader">
            <text:p text:style-name="Table_20_Heading"> Chiave </text:p>
          </table:table-cell>
          <table:table-cell office:value-type="string" table:style-name="tableheader">
            <text:p text:style-name="Table_20_Heading"> Valore </text:p>
          </table:table-cell>
        </table:table-row>
        <table:table-row>
          <table:table-cell office:value-type="string" table:style-name="tablecell">
            <text:p text:style-name="tablealignleft"> <text:span text:style-name="Source_20_Text">LANGUAGE</text:span> </text:p>
          </table:table-cell>
          <table:table-cell office:value-type="string" table:style-name="tablecell">
            <text:p text:style-name="tablealignleft"> Codice della lingua dell'applicazione </text:p>
          </table:table-cell>
        </table:table-row>
        <table:table-row>
          <table:table-cell office:value-type="string" table:style-name="tablecell">
            <text:p text:style-name="tablealignleft"> <text:span text:style-name="Source_20_Text">AGILENT_COMMPORT</text:span> </text:p>
          </table:table-cell>
          <table:table-cell office:value-type="string" table:style-name="tablecell">
            <text:p text:style-name="tablealignleft"> Porta seriale del dispositivo Agilent </text:p>
          </table:table-cell>
        </table:table-row>
        <table:table-row>
          <table:table-cell office:value-type="string" table:style-name="tablecell">
            <text:p text:style-name="tablealignleft"> <text:span text:style-name="Source_20_Text">TIMER_INTERVAL_FAST</text:span> </text:p>
          </table:table-cell>
          <table:table-cell office:value-type="string" table:style-name="tablecell">
            <text:p text:style-name="tablealignleft"> Intervallo del timer di collaudo in modalità veloce </text:p>
          </table:table-cell>
        </table:table-row>
        <table:table-row>
          <table:table-cell office:value-type="string" table:style-name="tablecell">
            <text:p text:style-name="tablealignleft"> <text:span text:style-name="Source_20_Text">TIMER_INTERVAL_SLOW</text:span> </text:p>
          </table:table-cell>
          <table:table-cell office:value-type="string" table:style-name="tablecell">
            <text:p text:style-name="tablealignleft"> Intervallo del timer di collaudo in modalità lenta </text:p>
          </table:table-cell>
        </table:table-row>
        <table:table-row>
          <table:table-cell office:value-type="string" table:style-name="tablecell">
            <text:p text:style-name="tablealignleft"> <text:span text:style-name="Source_20_Text">AUDIO_DEVICE_ID</text:span> </text:p>
          </table:table-cell>
          <table:table-cell office:value-type="string" table:style-name="tablecell">
            <text:p text:style-name="tablealignleft"> ID del dispositivo di acqusizione audio </text:p>
          </table:table-cell>
        </table:table-row>
        <table:table-row>
          <table:table-cell office:value-type="string" table:style-name="tablecell">
            <text:p text:style-name="tablealignleft"> <text:span text:style-name="Source_20_Text">AUDIO_MIC_SAMPLE_TIME</text:span> </text:p>
          </table:table-cell>
          <table:table-cell office:value-type="string" table:style-name="tablecell">
            <text:p text:style-name="tablealignleft"> Tempo di campionamento del dispositivo di acquisizione audio </text:p>
          </table:table-cell>
        </table:table-row>
        <table:table-row>
          <table:table-cell office:value-type="string" table:style-name="tablecell">
            <text:p text:style-name="tablealignleft"> <text:span text:style-name="Source_20_Text">COMPANY_NAME</text:span> </text:p>
          </table:table-cell>
          <table:table-cell office:value-type="string" table:style-name="tablecell">
            <text:p text:style-name="tablealignleft"> Nome del cliente per la stampa del report </text:p>
          </table:table-cell>
        </table:table-row>
        <table:table-row>
          <table:table-cell office:value-type="string" table:style-name="tablecell">
            <text:p text:style-name="tablealignleft"> <text:span text:style-name="Source_20_Text">COMPANY_INFO</text:span> </text:p>
          </table:table-cell>
          <table:table-cell office:value-type="string" table:style-name="tablecell">
            <text:p text:style-name="tablealignleft"> Riga aggiuntiva di informazioni per la stampa del report </text:p>
          </table:table-cell>
        </table:table-row>
      </table:table>
      <text:h text:style-name="Heading_20_2" text:outline-level="2"><text:bookmark-start text:name="schermata_principale"/>Schermata principale<text:bookmark-end text:name="schermata_principale"/></text:h>
      <text:p text:style-name="Text_20_body">
L’immagine seguente mostra il sinottico principale dell’applicazione. </text:p>
      <text:p text:style-name="Text_20_body"><draw:frame draw:style-name="mediacenter" draw:name="" text:anchor-type="paragraph" draw:z-index="0" svg:width="18.520833333333cm" style:rel-width="100%" svg:height="8.4666666666667cm" style:rel-height="scale"><draw:image xlink:href="Pictures/9d9f1763921b548aa84296b2a5b752b8.png" xlink:type="simple" xlink:show="embed" xlink:actuate="onLoad"/></draw:frame></text:p>
      <text:p text:style-name="Text_20_body">La schermata principale è così suddivisa:</text:p>
      <text:list text:style-name="List_20_1">
        <text:list-item>
          <text:p text:style-name="Text_20_body"> In alto è presente la barra degli strumenti.</text:p>
        </text:list-item>
        <text:list-item>
          <text:p text:style-name="Text_20_body"> Sulla sinistra si trovano:</text:p>
          <text:list text:style-name="List_20_1">
            <text:list-item>
              <text:p text:style-name="Text_20_body"> In alto, il pannello informazioni sul componente del collaudo attuale.</text:p>
            </text:list-item>
            <text:list-item>
              <text:p text:style-name="Text_20_body"> Al centro, i pulsanti di avvio e interruzione prova.</text:p>
            </text:list-item>
            <text:list-item>
              <text:p text:style-name="Text_20_body"> In basso, gli indicatori dello stato del collaudo attuale.</text:p>
            </text:list-item>
          </text:list>
        </text:list-item>
        <text:list-item>
          <text:p text:style-name="Text_20_body"> Nella parte centrale:</text:p>
          <text:list text:style-name="List_20_1">
            <text:list-item>
              <text:p text:style-name="Text_20_body"> In alto a sinistra, l'indicatore del volume del dispositivo di acquisizione audio.</text:p>
            </text:list-item>
            <text:list-item>
              <text:p text:style-name="Text_20_body"> In alto a destra, lo stato del dispositivo Agilent.</text:p>
            </text:list-item>
            <text:list-item>
              <text:p text:style-name="Text_20_body"> Al centro, il report di tutte le prove effettuate nel collaudo attuale.</text:p>
            </text:list-item>
            <text:list-item>
              <text:p text:style-name="Text_20_body"> In basso, il grafico dei risultati del collaudo attuale.</text:p>
            </text:list-item>
          </text:list>
        </text:list-item>
        <text:list-item>
          <text:p text:style-name="Text_20_body"> In basso:</text:p>
          <text:list text:style-name="List_20_1">
            <text:list-item>
              <text:p text:style-name="Text_20_body"> Lo stato della connessione al dispositivo Agilent.</text:p>
            </text:list-item>
          </text:list>
        </text:list-item>
      </text:list>
      <text:h text:style-name="Heading_20_3" text:outline-level="3"><text:bookmark-start text:name="barra_degli_strumenti"/>Barra degli strumenti<text:bookmark-end text:name="barra_degli_strumenti"/></text:h>
      <text:p text:style-name="Text_20_body">
Nella barra degli strumenti sono contenuti dei tasti per l’accesso rapido alle funzioni di menù: 
</text:p>
      <table:table>
        <table:table-column/>
        <table:table-column/>
        <table:table-column/>
        <table:table-row>
          <table:table-cell office:value-type="string" table:style-name="tableheader">
            <text:p text:style-name="Table_20_Heading">Icona</text:p>
          </table:table-cell>
          <table:table-cell office:value-type="string" table:style-name="tableheader">
            <text:p text:style-name="Table_20_Heading">Pulsante</text:p>
          </table:table-cell>
          <table:table-cell office:value-type="string" table:style-name="tableheader">
            <text:p text:style-name="Table_20_Heading">Descrizione</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98ba1aad8a2e072cb0ad968c521ee6de.png" xlink:type="simple" xlink:show="embed" xlink:actuate="onLoad"/></draw:frame></text:p>
          </table:table-cell>
          <table:table-cell office:value-type="string" table:style-name="tablecell">
            <text:p text:style-name="tablealignleft">Esci</text:p>
          </table:table-cell>
          <table:table-cell office:value-type="string" table:style-name="tablecell">
            <text:p text:style-name="tablealignleft">Chiude l'applicazione</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077b076c6b2bc60a9eacf9ac1afa7a9b.png" xlink:type="simple" xlink:show="embed" xlink:actuate="onLoad"/></draw:frame></text:p>
          </table:table-cell>
          <table:table-cell office:value-type="string" table:style-name="tablecell">
            <text:p text:style-name="tablealignleft">Registro eventi</text:p>
          </table:table-cell>
          <table:table-cell office:value-type="string" table:style-name="tablecell">
            <text:p text:style-name="tablealignleft">Visualizza il registro degli errori che si sono verificati durnate l'esecuzione dell'applicazione</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048858ba6d3ff6653d5ba1ab37df09ae.png" xlink:type="simple" xlink:show="embed" xlink:actuate="onLoad"/></draw:frame></text:p>
          </table:table-cell>
          <table:table-cell office:value-type="string" table:style-name="tablecell">
            <text:p text:style-name="tablealignleft">Archivio prove</text:p>
          </table:table-cell>
          <table:table-cell office:value-type="string" table:style-name="tablecell">
            <text:p text:style-name="tablealignleft">Apre l'archivio dei collaudi effettuati</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3bb5ecc16237c6fe16cd76fa1cad67bb.png" xlink:type="simple" xlink:show="embed" xlink:actuate="onLoad"/></draw:frame></text:p>
          </table:table-cell>
          <table:table-cell office:value-type="string" table:style-name="tablecell">
            <text:p text:style-name="tablealignleft">Componenti</text:p>
          </table:table-cell>
          <table:table-cell office:value-type="string" table:style-name="tablecell">
            <text:p text:style-name="tablealignleft">Apre l'archivio dei componenti presenti nel database</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b1a9b69bd06498e277bf6a2368a52241.png" xlink:type="simple" xlink:show="embed" xlink:actuate="onLoad"/></draw:frame></text:p>
          </table:table-cell>
          <table:table-cell office:value-type="string" table:style-name="tablecell">
            <text:p text:style-name="tablealignleft">Nuova prova</text:p>
          </table:table-cell>
          <table:table-cell office:value-type="string" table:style-name="tablecell">
            <text:p text:style-name="tablealignleft">Avvia un nuovo collaudo</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6d370633a3e0b50bac2908a9fcaf5001.png" xlink:type="simple" xlink:show="embed" xlink:actuate="onLoad"/></draw:frame></text:p>
          </table:table-cell>
          <table:table-cell office:value-type="string" table:style-name="tablecell">
            <text:p text:style-name="tablealignleft">Modifica prova</text:p>
          </table:table-cell>
          <table:table-cell office:value-type="string" table:style-name="tablecell">
            <text:p text:style-name="tablealignleft">Modifica i dati del collaudo in corso</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fd087cd4b701d7154ca88f17f3786cd9.png" xlink:type="simple" xlink:show="embed" xlink:actuate="onLoad"/></draw:frame></text:p>
          </table:table-cell>
          <table:table-cell office:value-type="string" table:style-name="tablecell">
            <text:p text:style-name="tablealignleft">Chiudi prova</text:p>
          </table:table-cell>
          <table:table-cell office:value-type="string" table:style-name="tablecell">
            <text:p text:style-name="tablealignleft">Salva il collaudo nell'archivio</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cf446770cc11f297a2c1b18f6b606e3f.png" xlink:type="simple" xlink:show="embed" xlink:actuate="onLoad"/></draw:frame></text:p>
          </table:table-cell>
          <table:table-cell office:value-type="string" table:style-name="tablecell">
            <text:p text:style-name="tablealignleft">Elimina prova</text:p>
          </table:table-cell>
          <table:table-cell office:value-type="string" table:style-name="tablecell">
            <text:p text:style-name="tablealignleft">Elimina il collaudo attuale</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02531953e70f3422aa8e56aa9c40dead.png" xlink:type="simple" xlink:show="embed" xlink:actuate="onLoad"/></draw:frame></text:p>
          </table:table-cell>
          <table:table-cell office:value-type="string" table:style-name="tablecell">
            <text:p text:style-name="tablealignleft">Stampa report</text:p>
          </table:table-cell>
          <table:table-cell office:value-type="string" table:style-name="tablecell">
            <text:p text:style-name="tablealignleft">Stampa il report delle prove del collaudo attuale</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8c1efb4661410d0e3ae45c97abc539a4.png" xlink:type="simple" xlink:show="embed" xlink:actuate="onLoad"/></draw:frame></text:p>
          </table:table-cell>
          <table:table-cell office:value-type="string" table:style-name="tablecell">
            <text:p text:style-name="tablealignleft">Esporta</text:p>
          </table:table-cell>
          <table:table-cell office:value-type="string" table:style-name="tablecell">
            <text:p text:style-name="tablealignleft">Esporta i risultati delle prove in un file di testo</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2c00f55f5b046c8e61fc4c59d2a70a4f.png" xlink:type="simple" xlink:show="embed" xlink:actuate="onLoad"/></draw:frame></text:p>
          </table:table-cell>
          <table:table-cell office:value-type="string" table:style-name="tablecell">
            <text:p text:style-name="tablealignleft">Impostazioni</text:p>
          </table:table-cell>
          <table:table-cell office:value-type="string" table:style-name="tablecell">
            <text:p text:style-name="tablealignleft">Consente di modificare le impostazioni</text:p>
          </table:table-cell>
        </table:table-row>
      </table:table>
      <text:h text:style-name="Heading_20_2" text:outline-level="2"><text:bookmark-start text:name="registro_eventi"/>Registro eventi<text:bookmark-end text:name="registro_eventi"/></text:h>
      <text:p text:style-name="Text_20_body">
È possibile accedere al registro degli eventi tramite il seguente pulsante della barra degli strumenti:</text:p>
      <text:p text:style-name="Text_20_body"><draw:frame draw:style-name="mediacenter" draw:name="" text:anchor-type="paragraph" draw:z-index="0" svg:width="0.84666666666667cm" svg:height="0.84666666666667cm"><draw:image xlink:href="Pictures/077b076c6b2bc60a9eacf9ac1afa7a9b.png" xlink:type="simple" xlink:show="embed" xlink:actuate="onLoad"/></draw:frame></text:p>
      <text:p text:style-name="Text_20_body">Questa finestra visualizza l'elenco degli errori che si sono verificati durante il funzionamento dell'applicazione. Per ogni errore sono visualizzati la data e l'ora in cui si è verificato e la sua descrizione. </text:p>
      <text:p text:style-name="Text_20_body"><draw:frame draw:style-name="mediacenter" draw:name="" text:anchor-type="paragraph" draw:z-index="0" svg:width="10.583333333333cm" svg:height="6.3764583333333cm"><draw:image xlink:href="Pictures/68513328ce5040beffcef07a66d15c4a.png" xlink:type="simple" xlink:show="embed" xlink:actuate="onLoad"/></draw:frame></text:p>
      <text:h text:style-name="Heading_20_2" text:outline-level="2"><text:bookmark-start text:name="componenti"/>Componenti<text:bookmark-end text:name="componenti"/></text:h>
      <text:p text:style-name="Text_20_body">
È possibile accedere all'archivio componenti tramite il seguente pulsante della barra degli strumenti:</text:p>
      <text:p text:style-name="Text_20_body"><draw:frame draw:style-name="mediacenter" draw:name="" text:anchor-type="paragraph" draw:z-index="0" svg:width="0.84666666666667cm" svg:height="0.84666666666667cm"><draw:image xlink:href="Pictures/3bb5ecc16237c6fe16cd76fa1cad67bb.png" xlink:type="simple" xlink:show="embed" xlink:actuate="onLoad"/></draw:frame></text:p>
      <text:p text:style-name="Text_20_body">L'archivio componenti consente di inserire, modificare ed eliminare modelli.</text:p>
      <text:p text:style-name="Text_20_body"><draw:frame draw:style-name="mediacenter" draw:name="" text:anchor-type="paragraph" draw:z-index="0" svg:width="10.583333333333cm" svg:height="7.5670833333333cm"><draw:image xlink:href="Pictures/0d471bd5a9a4d17b184520c01ad6254d.png" xlink:type="simple" xlink:show="embed" xlink:actuate="onLoad"/></draw:frame></text:p>
      <text:p text:style-name="Text_20_body">Questa finestra ha una barra degli strumenti per accedere alle funzioni di creazione, modifica ed eliminazione dei componenti in archivio: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Funzione</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df753bd7d42e520c91566b05b8bdf9ab.png" xlink:type="simple" xlink:show="embed" xlink:actuate="onLoad"/></draw:frame></text:p>
          </table:table-cell>
          <table:table-cell office:value-type="string" table:style-name="tablecell">
            <text:p text:style-name="tablealignleft">Consente di aggiungere un nuovo modello</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6d370633a3e0b50bac2908a9fcaf5001.png" xlink:type="simple" xlink:show="embed" xlink:actuate="onLoad"/></draw:frame></text:p>
          </table:table-cell>
          <table:table-cell office:value-type="string" table:style-name="tablecell">
            <text:p text:style-name="tablealignleft">Consente di modificare un modello esistente</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403c20eb1e5818b49b83dd14841970ee.png" xlink:type="simple" xlink:show="embed" xlink:actuate="onLoad"/></draw:frame></text:p>
          </table:table-cell>
          <table:table-cell office:value-type="string" table:style-name="tablecell">
            <text:p text:style-name="tablealignleft">Consente di eliminare un modello esistente</text:p>
          </table:table-cell>
        </table:table-row>
      </table:table>
      <text:p text:style-name="Text_20_body">
Se si procede alla creazione o modifica di un componente, occorre inserire i seguenti campi:
</text:p>
      <text:list text:style-name="List_20_1">
        <text:list-item>
          <text:p text:style-name="Text_20_body"> <text:span text:style-name="Strong_20_Emphasis">Modello</text:span>: il codice del modello del componente.</text:p>
        </text:list-item>
        <text:list-item>
          <text:p text:style-name="Text_20_body"> <text:span text:style-name="Strong_20_Emphasis">Fornitore</text:span> il fornitore del componente.</text:p>
        </text:list-item>
        <text:list-item>
          <text:p text:style-name="Text_20_body"> <text:span text:style-name="Strong_20_Emphasis">Corrente aggancio</text:span>: la corrente di aggancio nominale in mA.</text:p>
        </text:list-item>
        <text:list-item>
          <text:p text:style-name="Text_20_body"> <text:span text:style-name="Strong_20_Emphasis">Corrente sgancio</text:span>: la corrente di sgancio nominale in mA.</text:p>
        </text:list-item>
      </text:list>
      <text:p text:style-name="Text_20_body">
<draw:frame draw:style-name="mediacenter" draw:name="" text:anchor-type="paragraph" draw:z-index="0" svg:width="5.2916666666667cm" svg:height="4.365625cm"><draw:image xlink:href="Pictures/a051678e316a07278f5b7c6c2b691f3b.png" xlink:type="simple" xlink:show="embed" xlink:actuate="onLoad"/></draw:frame>
</text:p>
      <text:h text:style-name="Heading_20_2" text:outline-level="2"><text:bookmark-start text:name="archivio_prove"/>Archivio prove<text:bookmark-end text:name="archivio_prove"/></text:h>
      <text:p text:style-name="Text_20_body">
È possibile accedere all'archivio delle prove tramite il seguente pulsante della barra degli strumenti:</text:p>
      <text:p text:style-name="Text_20_body"><draw:frame draw:style-name="mediacenter" draw:name="" text:anchor-type="paragraph" draw:z-index="0" svg:width="0.84666666666667cm" svg:height="0.84666666666667cm"><draw:image xlink:href="Pictures/048858ba6d3ff6653d5ba1ab37df09ae.png" xlink:type="simple" xlink:show="embed" xlink:actuate="onLoad"/></draw:frame></text:p>
      <text:p text:style-name="Text_20_body">L'archivio delle prove consente di ricercare ed aprire i collaudi effettuati dall'archivio.</text:p>
      <text:p text:style-name="Text_20_body"><draw:frame draw:style-name="mediacenter" draw:name="" text:anchor-type="paragraph" draw:z-index="0" svg:width="18.520833333333cm" style:rel-width="100%" svg:height="7.9639583333333cm" style:rel-height="scale"><draw:image xlink:href="Pictures/cb3dd2460e9c7c232e9ebfe0ac209500.png" xlink:type="simple" xlink:show="embed" xlink:actuate="onLoad"/></draw:frame></text:p>
      <text:p text:style-name="Text_20_body">I collaudi possono essere filtrati tramite i seguenti campi di ricerca:</text:p>
      <text:list text:style-name="List_20_1">
        <text:list-item>
          <text:p text:style-name="Text_20_body"> Data (da/a)</text:p>
        </text:list-item>
        <text:list-item>
          <text:p text:style-name="Text_20_body"> Descrizione</text:p>
        </text:list-item>
        <text:list-item>
          <text:p text:style-name="Text_20_body"> Modello</text:p>
        </text:list-item>
        <text:list-item>
          <text:p text:style-name="Text_20_body"> Fornitore</text:p>
        </text:list-item>
        <text:list-item>
          <text:p text:style-name="Text_20_body"> Matricola</text:p>
        </text:list-item>
      </text:list>
      <text:p text:style-name="Text_20_body">
Premere il tasto <text:span text:style-name="Strong_20_Emphasis">Cerca</text:span> per avviare la ricerca. Selezionare il collaudo dalla lista e premere il tasto <text:span text:style-name="Strong_20_Emphasis">Visualizza</text:span> per aprirlo.</text:p>
      <text:h text:style-name="Heading_20_2" text:outline-level="2"><text:bookmark-start text:name="prove"/>Prove<text:bookmark-end text:name="prove"/></text:h>
      <text:p text:style-name="Text_20_body">
Per avviare una nuova prova, è necessario premere il seguente tasto della barra degli strumenti:</text:p>
      <text:p text:style-name="Text_20_body"><draw:frame draw:style-name="mediacenter" draw:name="" text:anchor-type="paragraph" draw:z-index="0" svg:width="0.84666666666667cm" svg:height="0.84666666666667cm"><draw:image xlink:href="Pictures/b1a9b69bd06498e277bf6a2368a52241.png" xlink:type="simple" xlink:show="embed" xlink:actuate="onLoad"/></draw:frame></text:p>
      <text:p text:style-name="Text_20_body">La finestra seguente richiederà di inserire i seguenti parametri:</text:p>
      <text:p text:style-name="Text_20_body"><draw:frame draw:style-name="mediacenter" draw:name="" text:anchor-type="paragraph" draw:z-index="0" svg:width="7.9375cm" svg:height="7.5935416666667cm"><draw:image xlink:href="Pictures/ebd0e5e47dca1c62513f702b655ac3f5.png" xlink:type="simple" xlink:show="embed" xlink:actuate="onLoad"/></draw:frame>
</text:p>
      <text:list text:style-name="List_20_1">
        <text:list-item>
          <text:p text:style-name="Text_20_body"> <text:span text:style-name="Strong_20_Emphasis">Descrizione</text:span>: Una descrizione per la prova da effettuare.</text:p>
        </text:list-item>
        <text:list-item>
          <text:p text:style-name="Text_20_body"> <text:span text:style-name="Strong_20_Emphasis">Matricola</text:span>: La matricola del componente da testare (facoltativa).</text:p>
        </text:list-item>
        <text:list-item>
          <text:p text:style-name="Text_20_body"> <text:span text:style-name="Strong_20_Emphasis">Tipo prova</text:span>: Specificare se si intende effettuare una prova di aggancio o di sgancio della bobina.</text:p>
        </text:list-item>
        <text:list-item>
          <text:p text:style-name="Text_20_body"> <text:span text:style-name="Strong_20_Emphasis">Modello</text:span>: È possibile selezionare il modello dall'archivio componenti. Il pulsante «<text:span text:style-name="Strong_20_Emphasis">…</text:span>» permette di aprire direttamente l'archivio ed effettuare modifiche.</text:p>
        </text:list-item>
        <text:list-item>
          <text:p text:style-name="Text_20_body"> <text:span text:style-name="Strong_20_Emphasis">Fornitore</text:span>: Specificare il fornitore del componente.</text:p>
        </text:list-item>
        <text:list-item>
          <text:p text:style-name="Text_20_body"> <text:span text:style-name="Strong_20_Emphasis">Corrente aggancio</text:span>: Specificare la corrente di aggancio nominale in mA.</text:p>
        </text:list-item>
        <text:list-item>
          <text:p text:style-name="Text_20_body"> <text:span text:style-name="Strong_20_Emphasis">Corrente sgancio</text:span>: Specificare la corrente di sgancio nominale in mA.</text:p>
        </text:list-item>
        <text:list-item>
          <text:p text:style-name="Text_20_body"> <text:span text:style-name="Strong_20_Emphasis">Tensione</text:span>: La tensione da utilizzare nella prova, in Volt.</text:p>
        </text:list-item>
        <text:list-item>
          <text:p text:style-name="Text_20_body"> <text:span text:style-name="Strong_20_Emphasis">Step corrente</text:span>: Nella prova di sgancio, specifica di quanti mA scendere per ogni step a partire dal valore di aggancio. Nella prova di aggancio, specifica di quanti mA scendere dopo una prova effettuata con successo.</text:p>
        </text:list-item>
        <text:list-item>
          <text:p text:style-name="Text_20_body"> <text:span text:style-name="Strong_20_Emphasis">Corrente iniziale</text:span>: Nella prova di aggancio, specifica a quanti mA iniziare il collaudo del componente.</text:p>
        </text:list-item>
      </text:list>
      <text:h text:style-name="Heading_20_3" text:outline-level="3"><text:bookmark-start text:name="prova_di_aggancio"/>Prova di aggancio<text:bookmark-end text:name="prova_di_aggancio"/></text:h>
      <text:p text:style-name="Text_20_body">
Per effettuare una prova di aggancio, procedere come segue:
</text:p>
      <text:list text:style-name="Numbering_20_1">
        <text:list-item>
          <text:p text:style-name="Text_20_body"> Premere il pulsante <text:span text:style-name="Strong_20_Emphasis">START</text:span> o premere il pulsante spazio della tastiera.</text:p>
        </text:list-item>
        <text:list-item>
          <text:p text:style-name="Text_20_body"> L'applicazione imposta il valore di corrente (iniziale se è la prima prova, oppure calcolato in base alle prove precedenti).</text:p>
        </text:list-item>
        <text:list-item>
          <text:p text:style-name="Text_20_body"> Premere il rubinetto, il microfono riconoscerà la pressione. Dopo alcuni secondi, l'output di corrente viene spento e viene rilevato con il microfono se la bobina ha sganciato.</text:p>
        </text:list-item>
        <text:list-item>
          <text:p text:style-name="Text_20_body"> Se la bobina ha sganciato, viene aggiunta la prova all'elenco. La corrente attuale viene diminuita dello step impostato per effettuare una nuova prova di corrente minima di aggancio. Se la bobina non ha sganciato, la corrente attuale di collaudo viene incrementata di 1 mA.</text:p>
        </text:list-item>
        <text:list-item>
          <text:p text:style-name="Text_20_body"> È ora possibile ripetere la procedura da capo. È possibile eliminare la prova appena effettuata seleziondola con il tasto destro del mouse e scegliendo <text:span text:style-name="Strong_20_Emphasis">Elimina</text:span> dal menu che appare.</text:p>
        </text:list-item>
      </text:list>
      <text:h text:style-name="Heading_20_3" text:outline-level="3"><text:bookmark-start text:name="prova_di_sgancio"/>Prova di sgancio<text:bookmark-end text:name="prova_di_sgancio"/></text:h>
      <text:p text:style-name="Text_20_body">
Per effettuare una prova di sgancio, procedere come segue:
</text:p>
      <text:list text:style-name="Numbering_20_1">
        <text:list-item>
          <text:p text:style-name="Text_20_body"> Premere il pulsante <text:span text:style-name="Strong_20_Emphasis">START</text:span> o premere il pulsante spazio della tastiera.</text:p>
        </text:list-item>
        <text:list-item>
          <text:p text:style-name="Text_20_body"> L'applicazione imposta il valore di corrente di aggancio.</text:p>
        </text:list-item>
        <text:list-item>
          <text:p text:style-name="Text_20_body"> Premere il rubinetto, il microfono riconoscerà la pressione e la prova verrà avviata. La corrente viene diminuita dello step impostato finchè non viene rilevato lo sgancio tramite il microfono. La corrente viene diminuita velocemente finchè non viene raggiunto il doppio della corrente di sgancio, dopodiché il timer viene rallentato.</text:p>
        </text:list-item>
        <text:list-item>
          <text:p text:style-name="Text_20_body"> Il risultato della prova viene aggiunto all'elenco.</text:p>
        </text:list-item>
        <text:list-item>
          <text:p text:style-name="Text_20_body"> È ora possibile ripetere la procedura da capo. È possibile eliminare la prova appena effettuata seleziondola con il tasto destro del mouse e scegliendo <text:span text:style-name="Strong_20_Emphasis">Elimina</text:span> dal menu che appare.</text:p>
        </text:list-item>
      </text:list>
      <text:h text:style-name="Heading_20_3" text:outline-level="3"><text:bookmark-start text:name="modifica_dati_collaudo"/>Modifica dati collaudo<text:bookmark-end text:name="modifica_dati_collaudo"/></text:h>
      <text:p text:style-name="Text_20_body">
Per modificare un collaudo, una volta creato, premere il seguente pulsante della barra degli strumenti:</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È possibile modificare solamente i seguenti campi: descrizione, matricola, modello, fornitore, step corrente e tensione.</text:p>
      <text:h text:style-name="Heading_20_3" text:outline-level="3"><text:bookmark-start text:name="salvataggio_collaudo"/>Salvataggio collaudo<text:bookmark-end text:name="salvataggio_collaudo"/></text:h>
      <text:p text:style-name="Text_20_body">
Per salvare un collaudo, una volta completato, premere il seguente pulsante della barra degli strumenti:</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Il collaudo verrà salvato in archivio.</text:p>
      <text:h text:style-name="Heading_20_3" text:outline-level="3"><text:bookmark-start text:name="eliminazione_collaudo"/>Eliminazione collaudo<text:bookmark-end text:name="eliminazione_collaudo"/></text:h>
      <text:p text:style-name="Text_20_body">
Per eliminare una prova effettuata, premere il seguente pulsante della barra degli strumenti:</text:p>
      <text:p text:style-name="Text_20_body"><draw:frame draw:style-name="mediacenter" draw:name="" text:anchor-type="paragraph" draw:z-index="0" svg:width="0.84666666666667cm" svg:height="0.84666666666667cm"><draw:image xlink:href="Pictures/cf446770cc11f297a2c1b18f6b606e3f.png" xlink:type="simple" xlink:show="embed" xlink:actuate="onLoad"/></draw:frame></text:p>
      <text:h text:style-name="Heading_20_2" text:outline-level="2"><text:bookmark-start text:name="stampa"/>Stampa<text:bookmark-end text:name="stampa"/></text:h>
      <text:p text:style-name="Text_20_body">
È possibile stampare il report del collaudo attivo dalla schermata principale tramite il seguente pulstante:</text:p>
      <text:p text:style-name="Text_20_body"><draw:frame draw:style-name="mediacenter" draw:name="" text:anchor-type="paragraph" draw:z-index="0" svg:width="0.84666666666667cm" svg:height="0.84666666666667cm"><draw:image xlink:href="Pictures/02531953e70f3422aa8e56aa9c40dead.png" xlink:type="simple" xlink:show="embed" xlink:actuate="onLoad"/></draw:frame></text:p>
      <text:p text:style-name="Text_20_body">La stampa contiene i dati anagrafici del rubinetto e le statistiche di tutte le prove eseguite sullo stesso.</text:p>
      <text:p text:style-name="Text_20_body"><draw:frame draw:style-name="mediacenter" draw:name="" text:anchor-type="paragraph" draw:z-index="0" svg:width="15.875cm" svg:height="7.2495833333333cm"><draw:image xlink:href="Pictures/99bcd330b081978d1ccdaecac870ce59.png" xlink:type="simple" xlink:show="embed" xlink:actuate="onLoad"/></draw:frame></text:p>
      <text:h text:style-name="Heading_20_2" text:outline-level="2"><text:bookmark-start text:name="esportazione"/>Esportazione<text:bookmark-end text:name="esportazione"/></text:h>
      <text:p text:style-name="Text_20_body">
È possibile esportare l'elenco dei risultati delle prove del collaudo attivo dalla schermata principale tramite il seguente pulstante:</text:p>
      <text:p text:style-name="Text_20_body"><draw:frame draw:style-name="mediacenter" draw:name="" text:anchor-type="paragraph" draw:z-index="0" svg:width="0.84666666666667cm" svg:height="0.84666666666667cm"><draw:image xlink:href="Pictures/8c1efb4661410d0e3ae45c97abc539a4.png" xlink:type="simple" xlink:show="embed" xlink:actuate="onLoad"/></draw:frame></text:p>
      <text:p text:style-name="Text_20_body">L'esportazione crea un file di testo in formato CSV che è possibile importare in Microsoft Excel™ o OpenOffice Calc.</text:p>
      <text:h text:style-name="Heading_20_2" text:outline-level="2"><text:bookmark-start text:name="impostazioni"/>Impostazioni<text:bookmark-end text:name="impostazioni"/></text:h>
      <text:p text:style-name="Text_20_body">
È possibile accedere alla finestra delle impostazioni tramite il seguente pulsante:</text:p>
      <text:p text:style-name="Text_20_body"><draw:frame draw:style-name="mediacenter" draw:name="" text:anchor-type="paragraph" draw:z-index="0" svg:width="0.84666666666667cm" svg:height="0.84666666666667cm"><draw:image xlink:href="Pictures/2c00f55f5b046c8e61fc4c59d2a70a4f.png" xlink:type="simple" xlink:show="embed" xlink:actuate="onLoad"/></draw:frame></text:p>
      <text:p text:style-name="Text_20_body">La finestra delle impostazioni consente di modificare il valore delle seguenti opzioni:
</text:p>
      <text:list text:style-name="List_20_1">
        <text:list-item>
          <text:p text:style-name="Text_20_body"> <text:span text:style-name="Strong_20_Emphasis">Livello allarme microfono</text:span>: Il livello del volume per determinare l'evento della chiusura del rubinetto.</text:p>
        </text:list-item>
      </text:list>
      <text:p text:style-name="Text_20_body">
<draw:frame draw:style-name="mediacenter" draw:name="" text:anchor-type="paragraph" draw:z-index="0" svg:width="5.2916666666667cm" svg:height="2.8575cm"><draw:image xlink:href="Pictures/8c4354910dba627d61b76079f151d47a.pn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66"/>
    </style:style>
    <style:style style:name="highlight.24" style:family="text">
      <style:text-properties fo:color="#ff0000"/>
    </style:style>
    <style:style style:name="highlight.25" style:family="text">
      <style:text-properties fo:color="#000066"/>
    </style:style>
    <style:style style:name="highlight.26" style:family="text">
      <style:text-properties fo:color="#ff0000"/>
    </style:style>
    <style:style style:name="highlight.27" style:family="text">
      <style:text-properties fo:color="#000000" fo:font-weight="bold"/>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9900"/>
    </style:style>
    <style:style style:name="highlight.43" style:family="text">
      <style:text-properties fo:color="#000000" fo:font-weight="bold"/>
    </style:style>
    <style:style style:name="highlight.44" style:family="text">
      <style:text-properties fo:color="#000066"/>
    </style:style>
    <style:style style:name="highlight.45" style:family="text">
      <style:text-properties fo:color="#ff0000"/>
    </style:style>
    <style:style style:name="highlight.46" style:family="text">
      <style:text-properties fo:color="#000066"/>
    </style:style>
    <style:style style:name="highlight.47" style:family="text">
      <style:text-properties fo:color="#ff0000"/>
    </style:style>
    <style:style style:name="highlight.48" style:family="text">
      <style:text-properties fo:color="#000000" fo:font-weight="bold"/>
    </style:style>
    <style:style style:name="highlight.49" style:family="text">
      <style:text-properties fo:color="#009900"/>
    </style:style>
    <style:style style:name="highlight.50" style:family="text">
      <style:text-properties fo:color="#000000" fo:font-weight="bold"/>
    </style:style>
    <style:style style:name="highlight.51" style:family="text">
      <style:text-properties fo:color="#000066"/>
    </style:style>
    <style:style style:name="highlight.52" style:family="text">
      <style:text-properties fo:color="#ff0000"/>
    </style:style>
    <style:style style:name="highlight.53" style:family="text">
      <style:text-properties fo:color="#000066"/>
    </style:style>
    <style:style style:name="highlight.54" style:family="text">
      <style:text-properties fo:color="#ff0000"/>
    </style:style>
    <style:style style:name="highlight.55" style:family="text">
      <style:text-properties fo:color="#000000" fo:font-weight="bold"/>
    </style:style>
    <style:style style:name="highlight.56" style:family="text">
      <style:text-properties fo:color="#009900"/>
    </style:style>
    <style:style style:name="highlight.57" style:family="text">
      <style:text-properties fo:color="#000000" fo:font-weight="bold"/>
    </style:style>
    <style:style style:name="highlight.58" style:family="text">
      <style:text-properties fo:color="#000066"/>
    </style:style>
    <style:style style:name="highlight.59" style:family="text">
      <style:text-properties fo:color="#ff0000"/>
    </style:style>
    <style:style style:name="highlight.60" style:family="text">
      <style:text-properties fo:color="#000066"/>
    </style:style>
    <style:style style:name="highlight.61" style:family="text">
      <style:text-properties fo:color="#ff0000"/>
    </style:style>
    <style:style style:name="highlight.62" style:family="text">
      <style:text-properties fo:color="#000000" fo:font-weight="bold"/>
    </style:style>
    <style:style style:name="highlight.63" style:family="text">
      <style:text-properties fo:color="#009900"/>
    </style:style>
    <style:style style:name="highlight.64" style:family="text">
      <style:text-properties fo:color="#000000" fo:font-weight="bold"/>
    </style:style>
    <style:style style:name="highlight.65" style:family="text">
      <style:text-properties fo:color="#000066"/>
    </style:style>
    <style:style style:name="highlight.66" style:family="text">
      <style:text-properties fo:color="#ff0000"/>
    </style:style>
    <style:style style:name="highlight.67" style:family="text">
      <style:text-properties fo:color="#000066"/>
    </style:style>
    <style:style style:name="highlight.68" style:family="text">
      <style:text-properties fo:color="#ff0000"/>
    </style:style>
    <style:style style:name="highlight.69" style:family="text">
      <style:text-properties fo:color="#000000" fo:font-weight="bold"/>
    </style:style>
    <style:style style:name="highlight.70" style:family="text">
      <style:text-properties fo:color="#009900"/>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009900"/>
    </style:style>
    <style:style style:name="highlight.74" style:family="text">
      <style:text-properties fo:color="#000000" fo:font-weight="bold"/>
    </style:style>
    <style:style style:name="highlight.75" style:family="text">
      <style:text-properties fo:color="#000000" fo:font-weight="bol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