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f1e8fc57de75ba94c7ed8fdddf079c19.png"/>
  <manifest:file-entry manifest:media-type="image/png" manifest:full-path="Pictures/b80ae0e6b6eefd52686d29ba6e1450f0.png"/>
  <manifest:file-entry manifest:media-type="image/png" manifest:full-path="Pictures/ae8fafe0d7a057d650176963cc9a2323.png"/>
  <manifest:file-entry manifest:media-type="image/png" manifest:full-path="Pictures/2b88aaa22bfec32e25b954a89c0079fb.png"/>
  <manifest:file-entry manifest:media-type="image/png" manifest:full-path="Pictures/de6cbfcd1bdfd2abc2d5981908c67b30.png"/>
  <manifest:file-entry manifest:media-type="image/png" manifest:full-path="Pictures/7a0143e00376fd8913f0aef6e95ecf25.png"/>
  <manifest:file-entry manifest:media-type="image/png" manifest:full-path="Pictures/f015e8b5525854579a53a6c722a2e740.png"/>
  <manifest:file-entry manifest:media-type="image/png" manifest:full-path="Pictures/b4603d347e8b1318b299450b134563fa.png"/>
  <manifest:file-entry manifest:media-type="image/png" manifest:full-path="Pictures/954c289ab6bec5614964d3548628afec.png"/>
  <manifest:file-entry manifest:media-type="image/png" manifest:full-path="Pictures/253b5d9a5413a13dfb57d3682932887c.png"/>
  <manifest:file-entry manifest:media-type="image/png" manifest:full-path="Pictures/ac27cda784c0137f90982b6e63ad1a63.png"/>
  <manifest:file-entry manifest:media-type="image/png" manifest:full-path="Pictures/5cb6825e2256e9fc62250d957911509c.png"/>
  <manifest:file-entry manifest:media-type="image/png" manifest:full-path="Pictures/cae60c45b287e458bb4f70f14db876db.png"/>
  <manifest:file-entry manifest:media-type="image/png" manifest:full-path="Pictures/911a826e6d0c687356f62ddf35822513.png"/>
  <manifest:file-entry manifest:media-type="image/png" manifest:full-path="Pictures/c627867b19ed8f9daea864316656ab9b.png"/>
  <manifest:file-entry manifest:media-type="image/png" manifest:full-path="Pictures/410934f9283012acc06e665ac8e3f169.png"/>
  <manifest:file-entry manifest:media-type="image/png" manifest:full-path="Pictures/d2dfc62b8117387a3a7651b308a338ea.png"/>
  <manifest:file-entry manifest:media-type="image/png" manifest:full-path="Pictures/6cac78ef7b66e071ee861e694ab89b85.png"/>
  <manifest:file-entry manifest:media-type="image/png" manifest:full-path="Pictures/e3361f9c9253fb8e6e4a87957aea9f32.png"/>
  <manifest:file-entry manifest:media-type="image/png" manifest:full-path="Pictures/2e39c63d45c306c47d4b05af3e0301ab.png"/>
  <manifest:file-entry manifest:media-type="image/png" manifest:full-path="Pictures/9d261de3ff4afcdf7544f869654a775f.png"/>
  <manifest:file-entry manifest:media-type="image/png" manifest:full-path="Pictures/f4b1140179f2706fd41f0d08a133587e.png"/>
  <manifest:file-entry manifest:media-type="image/png" manifest:full-path="Pictures/ef013afe8c3f5f06078ee2a4ad59bb66.png"/>
  <manifest:file-entry manifest:media-type="image/png" manifest:full-path="Pictures/659dc727b0c42d2b39361507dce8a8e1.png"/>
  <manifest:file-entry manifest:media-type="image/png" manifest:full-path="Pictures/3f38064e7947538e0b5477dac1afb5f5.png"/>
  <manifest:file-entry manifest:media-type="image/png" manifest:full-path="Pictures/4000fc018bb61f20cc951d289f7ec569.png"/>
  <manifest:file-entry manifest:media-type="image/png" manifest:full-path="Pictures/63aac6426e62ff897bb5ed87d30bbf53.png"/>
  <manifest:file-entry manifest:media-type="image/png" manifest:full-path="Pictures/3c38f1c3d238825612b3dc247c74e940.png"/>
  <manifest:file-entry manifest:media-type="image/png" manifest:full-path="Pictures/8beb0689292a8499a4017ac4116d7973.png"/>
  <manifest:file-entry manifest:media-type="image/png" manifest:full-path="Pictures/25fc9db56853f6fe02974682d98345b7.png"/>
  <manifest:file-entry manifest:media-type="image/png" manifest:full-path="Pictures/e72557735d46bdd13e4ca31518cd1589.png"/>
  <manifest:file-entry manifest:media-type="image/png" manifest:full-path="Pictures/ab661f90169a1c672b7463589ce07dd8.png"/>
  <manifest:file-entry manifest:media-type="image/png" manifest:full-path="Pictures/3732be1e3de6289933099fb13197bcc7.png"/>
  <manifest:file-entry manifest:media-type="image/png" manifest:full-path="Pictures/0be0632ac7740176a5be647b381e6193.png"/>
  <manifest:file-entry manifest:media-type="image/png" manifest:full-path="Pictures/3e648cbfb279e1bb5418f4a3123b08c1.png"/>
  <manifest:file-entry manifest:media-type="image/png" manifest:full-path="Pictures/224088fad17b806b24467158e892b2b0.png"/>
  <manifest:file-entry manifest:media-type="image/png" manifest:full-path="Pictures/a1a4b3d84b93630a6d1b585334066c50.png"/>
  <manifest:file-entry manifest:media-type="image/png" manifest:full-path="Pictures/57ed9b9add279ce385f1b62aed121e95.png"/>
  <manifest:file-entry manifest:media-type="image/png" manifest:full-path="Pictures/a01b21860a51e601a57609ac1410ba97.png"/>
  <manifest:file-entry manifest:media-type="image/png" manifest:full-path="Pictures/31547e1b2b55ca6f3e9926be28fb3ac2.png"/>
  <manifest:file-entry manifest:media-type="image/png" manifest:full-path="Pictures/ec8773ed1f651ada31f243a13489701a.png"/>
  <manifest:file-entry manifest:media-type="image/png" manifest:full-path="Pictures/85d773b369bb521ae28e7c1104e1cf1f.png"/>
  <manifest:file-entry manifest:media-type="image/png" manifest:full-path="Pictures/b25d006a914abf11fb118281988564d0.png"/>
  <manifest:file-entry manifest:media-type="image/png" manifest:full-path="Pictures/3746f5cd741b19b0da57331020229f0d.png"/>
  <manifest:file-entry manifest:media-type="image/png" manifest:full-path="Pictures/6d4e902a1d007917a6b8e7e7c1203ece.png"/>
  <manifest:file-entry manifest:media-type="image/png" manifest:full-path="Pictures/7d0440b268ec1e256f9cf97f4f61ddcc.png"/>
  <manifest:file-entry manifest:media-type="image/png" manifest:full-path="Pictures/255fd881f184437bad3d97f80964b054.png"/>
  <manifest:file-entry manifest:media-type="image/png" manifest:full-path="Pictures/a112d575801b19872cc053dee5322f8e.png"/>
  <manifest:file-entry manifest:media-type="image/png" manifest:full-path="Pictures/6e8b47e1b5bf75f98cddfacd27060036.png"/>
  <manifest:file-entry manifest:media-type="image/png" manifest:full-path="Pictures/39274b0775f58f6f0f4a7ffc1a329dda.png"/>
  <manifest:file-entry manifest:media-type="image/png" manifest:full-path="Pictures/7d43fb20e858ff99cf6c929fceb66825.png"/>
  <manifest:file-entry manifest:media-type="image/png" manifest:full-path="Pictures/13b41c54c9d0d2453712f09871291877.png"/>
  <manifest:file-entry manifest:media-type="image/png" manifest:full-path="Pictures/30dd4f44ec9ac8b4144c04680c99e47a.png"/>
  <manifest:file-entry manifest:media-type="image/png" manifest:full-path="Pictures/471bb5e374e469aaac6b1d5852a66d77.png"/>
  <manifest:file-entry manifest:media-type="image/png" manifest:full-path="Pictures/d9e892c92c0a36158ff085369785c07c.png"/>
  <manifest:file-entry manifest:media-type="image/png" manifest:full-path="Pictures/cbc7d87d7d1bf0da5067d56f42fbf113.png"/>
  <manifest:file-entry manifest:media-type="image/png" manifest:full-path="Pictures/ba012d6a78e5e9d1f99d7a5b2b514907.png"/>
  <manifest:file-entry manifest:media-type="image/png" manifest:full-path="Pictures/58a52809d33f9280d65f81b77d500447.png"/>
  <manifest:file-entry manifest:media-type="image/png" manifest:full-path="Pictures/a1b988f542bd937bd5e0510d526138b3.png"/>
  <manifest:file-entry manifest:media-type="image/png" manifest:full-path="Pictures/58509a9926618e63d606dc97c7505ab9.png"/>
  <manifest:file-entry manifest:media-type="image/png" manifest:full-path="Pictures/a04a0602ec3d1315bcff080473622908.png"/>
  <manifest:file-entry manifest:media-type="image/png" manifest:full-path="Pictures/4c3c652d47df459844e7a11469c22d46.png"/>
  <manifest:file-entry manifest:media-type="image/png" manifest:full-path="Pictures/737c8b48239f6874b307a72f62c6c47b.png"/>
  <manifest:file-entry manifest:media-type="image/png" manifest:full-path="Pictures/fbcd8f9345b2edad1005bc23810ae559.png"/>
  <manifest:file-entry manifest:media-type="image/png" manifest:full-path="Pictures/2efe3059a8333067f6ad11e38a034782.png"/>
  <manifest:file-entry manifest:media-type="image/png" manifest:full-path="Pictures/a21af4c7a5fd982aa6b1f9d76b68b4ee.png"/>
  <manifest:file-entry manifest:media-type="image/png" manifest:full-path="Pictures/e0333e2f32dc754594fe8696941e6853.png"/>
  <manifest:file-entry manifest:media-type="image/png" manifest:full-path="Pictures/835e2a1995c0f9873f564f7ba508d694.png"/>
  <manifest:file-entry manifest:media-type="image/png" manifest:full-path="Pictures/a1cfb47c1335fc701bd9e3db21275656.png"/>
  <manifest:file-entry manifest:media-type="image/png" manifest:full-path="Pictures/b94a680a557850462d0bf27fda5dd219.png"/>
  <manifest:file-entry manifest:media-type="image/png" manifest:full-path="Pictures/9a36a0a765e7e154bdffe7af4f004987.png"/>
  <manifest:file-entry manifest:media-type="image/png" manifest:full-path="Pictures/484a988bcaec85f86793ac8ce986ad4b.png"/>
  <manifest:file-entry manifest:media-type="image/png" manifest:full-path="Pictures/570efb6c3322d431071c617016e8eb6a.png"/>
  <manifest:file-entry manifest:media-type="image/png" manifest:full-path="Pictures/f439058a11b91ac10d35d67ca23d5ba4.png"/>
  <manifest:file-entry manifest:media-type="image/png" manifest:full-path="Pictures/452aafb7c6e118fea8e0601dff8e292e.png"/>
  <manifest:file-entry manifest:media-type="image/png" manifest:full-path="Pictures/e1e0576150d67b8784aba15dd5700cd0.png"/>
  <manifest:file-entry manifest:media-type="image/png" manifest:full-path="Pictures/d0983a621d058d8ac072a9cda570d1d5.png"/>
  <manifest:file-entry manifest:media-type="image/png" manifest:full-path="Pictures/1b746bf6cb2f86ae09d3d6e0a61de3fb.png"/>
  <manifest:file-entry manifest:media-type="image/png" manifest:full-path="Pictures/61ef307d25d169f05eb87c1fee3a3324.png"/>
  <manifest:file-entry manifest:media-type="image/png" manifest:full-path="Pictures/2d75fb43972582570d45911e5d46c088.png"/>
  <manifest:file-entry manifest:media-type="image/png" manifest:full-path="Pictures/64dec709c7272d7d1fbc27fe8946a178.png"/>
  <manifest:file-entry manifest:media-type="image/png" manifest:full-path="Pictures/aa3d49af827078659bd6095702100656.png"/>
  <manifest:file-entry manifest:media-type="image/gif" manifest:full-path="Pictures/5fa594b27e2c1ef458a922153fb38a44.gif"/>
  <manifest:file-entry manifest:media-type="image/png" manifest:full-path="Pictures/bdac9306178f6b80f294c1badd5f24a5.png"/>
  <manifest:file-entry manifest:media-type="image/png" manifest:full-path="Pictures/650640c64b729c85f1293006044a91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testbench_haier"/>MarelTestBench_Haier<text:bookmark-end text:name="mareltestbench_haier"/></text:h>
      <text:p text:style-name="Text_20_body">
MarelTestBench_Haier è un'applicazione di acquisizione ed elaborazione dati campionati da diversi dispositivi per la lettura delle grandezze elettriche e fisiche. Nel software possono essere definite una o più postazioni di prova. Ogni postazione offre anche la possibilità di interfacciarsi direttamente al prodotto in test tramite dispositivo LAN/TTL per la lettura dei parametri.   </text:p>
      <text:h text:style-name="Heading_20_1" text:outline-level="1"><text:bookmark-start text:name="utilizzo_del_programma"/>Utilizzo del programma<text:bookmark-end text:name="utilizzo_del_programma"/></text:h>
      <text:p text:style-name="Text_20_body">
All'avvio il programma senza alcuna configurazione attiva, si presenta come in figura:</text:p>
      <text:p text:style-name="Text_20_body"><draw:frame draw:style-name="mediacenter" draw:name="" text:anchor-type="paragraph" draw:z-index="0" svg:width="15.875cm" svg:height="8.41375cm"><draw:image xlink:href="Pictures/f1e8fc57de75ba94c7ed8fdddf079c19.png" xlink:type="simple" xlink:show="embed" xlink:actuate="onLoad"/></draw:frame></text:p>
      <text:p text:style-name="Text_20_body">La finestra è divisa in 3 parti, la barra degli strumenti nel lato superiore, la parte centrale dove sono visualizzate le postazioni configurate ed infine la colonna di destra dove sono elencati tutti i dispositivi configurati nel sistema. 
Effettuata la configurazione delle postazioni e dei dispositivi, la videata principale risulterà come nella figura sottostante :</text:p>
      <text:p text:style-name="Text_20_body"><draw:frame draw:style-name="mediacenter" draw:name="" text:anchor-type="paragraph" draw:z-index="0" svg:width="15.875cm" svg:height="8.5989583333333cm"><draw:image xlink:href="Pictures/b80ae0e6b6eefd52686d29ba6e1450f0.png" xlink:type="simple" xlink:show="embed" xlink:actuate="onLoad"/></draw:frame></text:p>
      <text:p text:style-name="Text_20_body">
I comandi principali sono fruibili nella barra degli strumenti posta in cima, la quale è suddivisa in quattro schede : <text:span text:style-name="Strong_20_Emphasis">General</text:span>, <text:span text:style-name="Strong_20_Emphasis">Archive</text:span>, <text:span text:style-name="Strong_20_Emphasis">Place</text:span>, <text:span text:style-name="Strong_20_Emphasis">Device</text:span></text:p>
      <text:p text:style-name="Text_20_body">Di seguito la lista dei comandi disponibili nelle varie schede.</text:p>
      <text:h text:style-name="Heading_20_5" text:outline-level="5"><text:bookmark-start text:name="general"/>General<text:bookmark-end text:name="general"/></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ae8fafe0d7a057d650176963cc9a2323.png" xlink:type="simple" xlink:show="embed" xlink:actuate="onLoad"/></draw:frame> </text:p>
          </table:table-cell>
          <table:table-cell office:value-type="string" table:style-name="tablecell">
            <text:p text:style-name="tablealignleft"> Close </text:p>
          </table:table-cell>
          <table:table-cell office:value-type="string" table:style-name="tablecell">
            <text:p text:style-name="tablealignleft"> Chiude il programma in esecuzione ed interrompe anche eventuali test in acquisizione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2b88aaa22bfec32e25b954a89c0079fb.png" xlink:type="simple" xlink:show="embed" xlink:actuate="onLoad"/></draw:frame> </text:p>
          </table:table-cell>
          <table:table-cell office:value-type="string" table:style-name="tablecell">
            <text:p text:style-name="tablealignleft"> Events </text:p>
          </table:table-cell>
          <table:table-cell office:value-type="string" table:style-name="tablecell">
            <text:p text:style-name="tablealignleft"> Apre la finestra degli eventi o anomalie riscontrate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de6cbfcd1bdfd2abc2d5981908c67b30.png" xlink:type="simple" xlink:show="embed" xlink:actuate="onLoad"/></draw:frame> </text:p>
          </table:table-cell>
          <table:table-cell office:value-type="string" table:style-name="tablecell">
            <text:p text:style-name="tablealignleft"> Events </text:p>
          </table:table-cell>
          <table:table-cell office:value-type="string" table:style-name="tablecell">
            <text:p text:style-name="tablealignleft"> Apre il pannello delle opzioni programma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7a0143e00376fd8913f0aef6e95ecf25.png" xlink:type="simple" xlink:show="embed" xlink:actuate="onLoad"/></draw:frame> </text:p>
          </table:table-cell>
          <table:table-cell office:value-type="string" table:style-name="tablecell">
            <text:p text:style-name="tablealignleft"> About </text:p>
          </table:table-cell>
          <table:table-cell office:value-type="string" table:style-name="tablecell">
            <text:p text:style-name="tablealignleft"> Apre la finestra delle informazioni del software </text:p>
          </table:table-cell>
        </table:table-row>
      </table:table>
      <text:h text:style-name="Heading_20_5" text:outline-level="5"><text:bookmark-start text:name="archive"/>Archive<text:bookmark-end text:name="archive"/></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f015e8b5525854579a53a6c722a2e740.png" xlink:type="simple" xlink:show="embed" xlink:actuate="onLoad"/></draw:frame> </text:p>
          </table:table-cell>
          <table:table-cell office:value-type="string" table:style-name="tablecell">
            <text:p text:style-name="tablealignleft"> Devices configuration </text:p>
          </table:table-cell>
          <table:table-cell office:value-type="string" table:style-name="tablecell">
            <text:p text:style-name="tablealignleft"> Apre la finestra per la gestione dei dispositivi, <text:span text:style-name="Strong_20_Emphasis">protetto da password</text:span>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b4603d347e8b1318b299450b134563fa.png" xlink:type="simple" xlink:show="embed" xlink:actuate="onLoad"/></draw:frame> </text:p>
          </table:table-cell>
          <table:table-cell office:value-type="string" table:style-name="tablecell">
            <text:p text:style-name="tablealignleft"> Places configuration </text:p>
          </table:table-cell>
          <table:table-cell office:value-type="string" table:style-name="tablecell">
            <text:p text:style-name="tablealignleft"> Apre la finestra per la gestione delle postazioni, <text:span text:style-name="Strong_20_Emphasis">protetto da password</text:span>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954c289ab6bec5614964d3548628afec.png" xlink:type="simple" xlink:show="embed" xlink:actuate="onLoad"/></draw:frame> </text:p>
          </table:table-cell>
          <table:table-cell office:value-type="string" table:style-name="tablecell">
            <text:p text:style-name="tablealignleft"> Models configuration </text:p>
          </table:table-cell>
          <table:table-cell office:value-type="string" table:style-name="tablecell">
            <text:p text:style-name="tablealignleft"> Apre la finestra per la gestione dei modelli, <text:span text:style-name="Strong_20_Emphasis">protetto da password</text:span>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253b5d9a5413a13dfb57d3682932887c.png" xlink:type="simple" xlink:show="embed" xlink:actuate="onLoad"/></draw:frame> </text:p>
          </table:table-cell>
          <table:table-cell office:value-type="string" table:style-name="tablecell">
            <text:p text:style-name="tablealignleft"> Trigger configuration</text:p>
          </table:table-cell>
          <table:table-cell office:value-type="string" table:style-name="tablecell">
            <text:p text:style-name="tablealignleft"> Apre la finestra per la gestione dei trigger dei canali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ac27cda784c0137f90982b6e63ad1a63.png" xlink:type="simple" xlink:show="embed" xlink:actuate="onLoad"/></draw:frame> </text:p>
          </table:table-cell>
          <table:table-cell office:value-type="string" table:style-name="tablecell">
            <text:p text:style-name="tablealignleft"> Channels calibration </text:p>
          </table:table-cell>
          <table:table-cell office:value-type="string" table:style-name="tablecell">
            <text:p text:style-name="tablealignleft"> Apre la finestra per la calibrazione dei canali, <text:span text:style-name="Strong_20_Emphasis">protetto da password</text:span>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5cb6825e2256e9fc62250d957911509c.png" xlink:type="simple" xlink:show="embed" xlink:actuate="onLoad"/></draw:frame> </text:p>
          </table:table-cell>
          <table:table-cell office:value-type="string" table:style-name="tablecell">
            <text:p text:style-name="tablealignleft"> Channels definitions </text:p>
          </table:table-cell>
          <table:table-cell office:value-type="string" table:style-name="tablecell">
            <text:p text:style-name="tablealignleft"> Apre la finestra per la definizione dei canali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cae60c45b287e458bb4f70f14db876db.png" xlink:type="simple" xlink:show="embed" xlink:actuate="onLoad"/></draw:frame> </text:p>
          </table:table-cell>
          <table:table-cell office:value-type="string" table:style-name="tablecell">
            <text:p text:style-name="tablealignleft"> Products archive </text:p>
          </table:table-cell>
          <table:table-cell office:value-type="string" table:style-name="tablecell">
            <text:p text:style-name="tablealignleft"> Apre la finestra per la ricerca dei test archiviati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911a826e6d0c687356f62ddf35822513.png" xlink:type="simple" xlink:show="embed" xlink:actuate="onLoad"/></draw:frame> </text:p>
          </table:table-cell>
          <table:table-cell office:value-type="string" table:style-name="tablecell">
            <text:p text:style-name="tablealignleft"> Values </text:p>
          </table:table-cell>
          <table:table-cell office:value-type="string" table:style-name="tablecell">
            <text:p text:style-name="tablealignleft"> Apre la finestra per la visualizzazione dei valori letti durante il test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c627867b19ed8f9daea864316656ab9b.png" xlink:type="simple" xlink:show="embed" xlink:actuate="onLoad"/></draw:frame> </text:p>
          </table:table-cell>
          <table:table-cell office:value-type="string" table:style-name="tablecell">
            <text:p text:style-name="tablealignleft"> Export </text:p>
          </table:table-cell>
          <table:table-cell office:value-type="string" table:style-name="tablecell">
            <text:p text:style-name="tablealignleft"> Esporta in un file csv i valori acquisiti durante il test dei canali configurati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410934f9283012acc06e665ac8e3f169.png" xlink:type="simple" xlink:show="embed" xlink:actuate="onLoad"/></draw:frame> </text:p>
          </table:table-cell>
          <table:table-cell office:value-type="string" table:style-name="tablecell">
            <text:p text:style-name="tablealignleft"> Print </text:p>
          </table:table-cell>
          <table:table-cell office:value-type="string" table:style-name="tablecell">
            <text:p text:style-name="tablealignleft"> Stampa un rapporto del test eseguito </text:p>
          </table:table-cell>
        </table:table-row>
      </table:table>
      <text:h text:style-name="Heading_20_5" text:outline-level="5"><text:bookmark-start text:name="place"/>Place<text:bookmark-end text:name="place"/></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954c289ab6bec5614964d3548628afec.png" xlink:type="simple" xlink:show="embed" xlink:actuate="onLoad"/></draw:frame> </text:p>
          </table:table-cell>
          <table:table-cell office:value-type="string" table:style-name="tablecell">
            <text:p text:style-name="tablealignleft"> New Product </text:p>
          </table:table-cell>
          <table:table-cell office:value-type="string" table:style-name="tablecell">
            <text:p text:style-name="tablealignleft"> Apre la finestra per l'inserimento di un prodotto in test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d2dfc62b8117387a3a7651b308a338ea.png" xlink:type="simple" xlink:show="embed" xlink:actuate="onLoad"/></draw:frame> </text:p>
          </table:table-cell>
          <table:table-cell office:value-type="string" table:style-name="tablecell">
            <text:p text:style-name="tablealignleft"> New test </text:p>
          </table:table-cell>
          <table:table-cell office:value-type="string" table:style-name="tablecell">
            <text:p text:style-name="tablealignleft"> Apre la finestra per la creazione di un nuovo test o acquisizione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6cac78ef7b66e071ee861e694ab89b85.png" xlink:type="simple" xlink:show="embed" xlink:actuate="onLoad"/></draw:frame> </text:p>
          </table:table-cell>
          <table:table-cell office:value-type="string" table:style-name="tablecell">
            <text:p text:style-name="tablealignleft"> Edit test </text:p>
          </table:table-cell>
          <table:table-cell office:value-type="string" table:style-name="tablecell">
            <text:p text:style-name="tablealignleft"> Apre la finestra per modificare i dettagli del test creato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e3361f9c9253fb8e6e4a87957aea9f32.png" xlink:type="simple" xlink:show="embed" xlink:actuate="onLoad"/></draw:frame> </text:p>
          </table:table-cell>
          <table:table-cell office:value-type="string" table:style-name="tablecell">
            <text:p text:style-name="tablealignleft"> Start Test Acquisition </text:p>
          </table:table-cell>
          <table:table-cell office:value-type="string" table:style-name="tablecell">
            <text:p text:style-name="tablealignleft"> Avvia la fase di acquisizione del test creato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2e39c63d45c306c47d4b05af3e0301ab.png" xlink:type="simple" xlink:show="embed" xlink:actuate="onLoad"/></draw:frame> </text:p>
          </table:table-cell>
          <table:table-cell office:value-type="string" table:style-name="tablecell">
            <text:p text:style-name="tablealignleft"> Stop Test Acquisition </text:p>
          </table:table-cell>
          <table:table-cell office:value-type="string" table:style-name="tablecell">
            <text:p text:style-name="tablealignleft"> Interrompe il test in esecuzione fermando l'acquisizione dati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9d261de3ff4afcdf7544f869654a775f.png" xlink:type="simple" xlink:show="embed" xlink:actuate="onLoad"/></draw:frame> </text:p>
          </table:table-cell>
          <table:table-cell office:value-type="string" table:style-name="tablecell">
            <text:p text:style-name="tablealignleft"> Delete Test Acquisition </text:p>
          </table:table-cell>
          <table:table-cell office:value-type="string" table:style-name="tablecell">
            <text:p text:style-name="tablealignleft"> Elimina il test selezionato ed i dati acquisiti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f4b1140179f2706fd41f0d08a133587e.png" xlink:type="simple" xlink:show="embed" xlink:actuate="onLoad"/></draw:frame> </text:p>
          </table:table-cell>
          <table:table-cell office:value-type="string" table:style-name="tablecell">
            <text:p text:style-name="tablealignleft"> Force next step </text:p>
          </table:table-cell>
          <table:table-cell office:value-type="string" table:style-name="tablecell">
            <text:p text:style-name="tablealignleft"> Forza la fase successiva per il test in esecuzione. Conferma manualmente una eventuale attesa del verificarsi di una condizione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ef013afe8c3f5f06078ee2a4ad59bb66.png" xlink:type="simple" xlink:show="embed" xlink:actuate="onLoad"/></draw:frame> </text:p>
          </table:table-cell>
          <table:table-cell office:value-type="string" table:style-name="tablecell">
            <text:p text:style-name="tablealignleft"> Start HS Acquisition </text:p>
          </table:table-cell>
          <table:table-cell office:value-type="string" table:style-name="tablecell">
            <text:p text:style-name="tablealignleft"> Avvia la fase di acquisizione dei canali HS (high speed) del test in esecuzione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659dc727b0c42d2b39361507dce8a8e1.png" xlink:type="simple" xlink:show="embed" xlink:actuate="onLoad"/></draw:frame> </text:p>
          </table:table-cell>
          <table:table-cell office:value-type="string" table:style-name="tablecell">
            <text:p text:style-name="tablealignleft"> Start Recording </text:p>
          </table:table-cell>
          <table:table-cell office:value-type="string" table:style-name="tablecell">
            <text:p text:style-name="tablealignleft"> Avvia la fase di registrazione tramite webcam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3f38064e7947538e0b5477dac1afb5f5.png" xlink:type="simple" xlink:show="embed" xlink:actuate="onLoad"/></draw:frame> </text:p>
          </table:table-cell>
          <table:table-cell office:value-type="string" table:style-name="tablecell">
            <text:p text:style-name="tablealignleft"> Reset alert </text:p>
          </table:table-cell>
          <table:table-cell office:value-type="string" table:style-name="tablecell">
            <text:p text:style-name="tablealignleft"> Interrompe l'avviso acustico/visivo attivo. Interrempe una eventuale notifica attivata al raggiungimento di un target o per la richiesta intervento operatore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4000fc018bb61f20cc951d289f7ec569.png" xlink:type="simple" xlink:show="embed" xlink:actuate="onLoad"/></draw:frame> </text:p>
          </table:table-cell>
          <table:table-cell office:value-type="string" table:style-name="tablecell">
            <text:p text:style-name="tablealignleft"> Save </text:p>
          </table:table-cell>
          <table:table-cell office:value-type="string" table:style-name="tablecell">
            <text:p text:style-name="tablealignleft"> Chiude il test visualizzato salvando i definitivamente i dati in archivio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63aac6426e62ff897bb5ed87d30bbf53.png" xlink:type="simple" xlink:show="embed" xlink:actuate="onLoad"/></draw:frame> </text:p>
          </table:table-cell>
          <table:table-cell office:value-type="string" table:style-name="tablecell">
            <text:p text:style-name="tablealignleft"> Change Comm Addr </text:p>
          </table:table-cell>
          <table:table-cell office:value-type="string" table:style-name="tablecell">
            <text:p text:style-name="tablealignleft"> Modifica l'indirizzo del dispositivo di collegamento LAN/TTL al prodotto in test (in caso di sostituzione)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3c38f1c3d238825612b3dc247c74e940.png" xlink:type="simple" xlink:show="embed" xlink:actuate="onLoad"/></draw:frame> </text:p>
          </table:table-cell>
          <table:table-cell office:value-type="string" table:style-name="tablecell">
            <text:p text:style-name="tablealignleft"> Expand place </text:p>
          </table:table-cell>
          <table:table-cell office:value-type="string" table:style-name="tablecell">
            <text:p text:style-name="tablealignleft"> Imposta la schermata della postazione a tutto schermo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8beb0689292a8499a4017ac4116d7973.png" xlink:type="simple" xlink:show="embed" xlink:actuate="onLoad"/></draw:frame> </text:p>
          </table:table-cell>
          <table:table-cell office:value-type="string" table:style-name="tablecell">
            <text:p text:style-name="tablealignleft"> Minimize place </text:p>
          </table:table-cell>
          <table:table-cell office:value-type="string" table:style-name="tablecell">
            <text:p text:style-name="tablealignleft"> Minimizza la schermata della postazione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911a826e6d0c687356f62ddf35822513.png" xlink:type="simple" xlink:show="embed" xlink:actuate="onLoad"/></draw:frame> </text:p>
          </table:table-cell>
          <table:table-cell office:value-type="string" table:style-name="tablecell">
            <text:p text:style-name="tablealignleft"> Values </text:p>
          </table:table-cell>
          <table:table-cell office:value-type="string" table:style-name="tablecell">
            <text:p text:style-name="tablealignleft"> Apre la finestra per la visualizzazione dei valori letti durante il test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c627867b19ed8f9daea864316656ab9b.png" xlink:type="simple" xlink:show="embed" xlink:actuate="onLoad"/></draw:frame> </text:p>
          </table:table-cell>
          <table:table-cell office:value-type="string" table:style-name="tablecell">
            <text:p text:style-name="tablealignleft"> Export </text:p>
          </table:table-cell>
          <table:table-cell office:value-type="string" table:style-name="tablecell">
            <text:p text:style-name="tablealignleft"> Esporta in un file csv i valori acquisiti durante il test dei canali configurati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410934f9283012acc06e665ac8e3f169.png" xlink:type="simple" xlink:show="embed" xlink:actuate="onLoad"/></draw:frame> </text:p>
          </table:table-cell>
          <table:table-cell office:value-type="string" table:style-name="tablecell">
            <text:p text:style-name="tablealignleft"> Print </text:p>
          </table:table-cell>
          <table:table-cell office:value-type="string" table:style-name="tablecell">
            <text:p text:style-name="tablealignleft"> Stampa un rapporto del test eseguito </text:p>
          </table:table-cell>
        </table:table-row>
      </table:table>
      <text:h text:style-name="Heading_20_5" text:outline-level="5"><text:bookmark-start text:name="device"/>Device<text:bookmark-end text:name="device"/></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8beb0689292a8499a4017ac4116d7973.png" xlink:type="simple" xlink:show="embed" xlink:actuate="onLoad"/></draw:frame> </text:p>
          </table:table-cell>
          <table:table-cell office:value-type="string" table:style-name="tablecell">
            <text:p text:style-name="tablealignleft"> Minimize device</text:p>
          </table:table-cell>
          <table:table-cell office:value-type="string" table:style-name="tablecell">
            <text:p text:style-name="tablealignleft"> Minimizza la schermata del dispositivo </text:p>
          </table:table-cell>
        </table:table-row>
        <table:table-row>
          <table:table-cell office:value-type="string" table:style-name="tablecell">
            <text:p text:style-name="tablealignleft"> <draw:frame draw:style-name="medialeft" draw:name="" text:anchor-type="paragraph" draw:z-index="0" svg:width="0.84666666666667cm" svg:height="0.84666666666667cm"><draw:image xlink:href="Pictures/25fc9db56853f6fe02974682d98345b7.png" xlink:type="simple" xlink:show="embed" xlink:actuate="onLoad"/></draw:frame> </text:p>
          </table:table-cell>
          <table:table-cell office:value-type="string" table:style-name="tablecell">
            <text:p text:style-name="tablealignleft"> Show temperature window </text:p>
          </table:table-cell>
          <table:table-cell office:value-type="string" table:style-name="tablecell">
            <text:p text:style-name="tablealignleft"> Apre la finestra per la visualizzazione dei valori di temperatura istantanei (se configurata) </text:p>
          </table:table-cell>
        </table:table-row>
      </table:table>
      <text:p text:style-name="Text_20_body">
Di seguito verranno illustrate in dettaglio le funzioni dei tasti.</text:p>
      <text:h text:style-name="Heading_20_2" text:outline-level="2"><text:bookmark-start text:name="general_tab"/>General Tab<text:bookmark-end text:name="general_tab"/></text:h>
      <text:p text:style-name="Text_20_body">
Nella scheda <text:span text:style-name="Strong_20_Emphasis">General</text:span> sono previsti tre bottoni come descritto nel capitolo precedente
</text:p>
      <text:h text:style-name="Heading_20_3" text:outline-level="3"><text:bookmark-start text:name="options"/>Options<text:bookmark-end text:name="options"/></text:h>
      <text:p text:style-name="Text_20_body">Cliccando il tasto <text:span text:style-name="Strong_20_Emphasis">Options</text:span> <draw:frame draw:style-name="media" draw:name="" text:anchor-type="as-char" draw:z-index="0" svg:width="0.84666666666667cm" svg:height="0.84666666666667cm"><draw:image xlink:href="Pictures/de6cbfcd1bdfd2abc2d5981908c67b30.png" xlink:type="simple" xlink:show="embed" xlink:actuate="onLoad"/></draw:frame> si accede al pannello delle opzioni di programma. Il pannello è sudiviso in tre schede.</text:p>
      <text:h text:style-name="Heading_20_4" text:outline-level="4"><text:bookmark-start text:name="camera_test"/>Camera test<text:bookmark-end text:name="camera_test"/></text:h>
      <text:p text:style-name="Text_20_body">
Default acquisition time: durata della registrazione vide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ispositivi utilizzati nella registrazione hanno una durata di default di 45 secondi.</text:p>
          </table:table-cell>
        </table:table-row>
      </table:table>
      <text:h text:style-name="Heading_20_4" text:outline-level="4"><text:bookmark-start text:name="hs_test"/>HS test<text:bookmark-end text:name="hs_test"/></text:h>
      <text:p text:style-name="Text_20_body">
Default acquisition time : durata della registrazione dati dei test High Speed.
Default frequency divisor : se impostato a 1 corrisponde alla frequenza massima. Aumentare il valore per diminuire la frequenza di campionamento.</text:p>
      <text:h text:style-name="Heading_20_4" text:outline-level="4"><text:bookmark-start text:name="acquisition"/>Acquisition<text:bookmark-end text:name="acquisition"/></text:h>
      <text:p text:style-name="Text_20_body">
Automatic min acquisition time : durata minima dell'acquisizione in caso di STOP da da condizione del canale prodotto.</text:p>
      <text:h text:style-name="Heading_20_3" text:outline-level="3"><text:bookmark-start text:name="close"/>Close<text:bookmark-end text:name="close"/></text:h>
      <text:p text:style-name="Text_20_body">Cliccando il tasto <text:span text:style-name="Strong_20_Emphasis">Close</text:span> <draw:frame draw:style-name="media" draw:name="" text:anchor-type="as-char" draw:z-index="0" svg:width="0.84666666666667cm" svg:height="0.84666666666667cm"><draw:image xlink:href="Pictures/ae8fafe0d7a057d650176963cc9a2323.png" xlink:type="simple" xlink:show="embed" xlink:actuate="onLoad"/></draw:frame> chiuderemo il programma in esecuzione. Quando si chiude il programma tutti i test in esecuzione vengono interrotti.</text:p>
      <text:h text:style-name="Heading_20_3" text:outline-level="3"><text:bookmark-start text:name="events"/>Events<text:bookmark-end text:name="events"/></text:h>
      <text:p text:style-name="Text_20_body">Cliccando il tasto <text:span text:style-name="Strong_20_Emphasis">Events</text:span> <draw:frame draw:style-name="media" draw:name="" text:anchor-type="as-char" draw:z-index="0" svg:width="0.84666666666667cm" svg:height="0.84666666666667cm"><draw:image xlink:href="Pictures/2b88aaa22bfec32e25b954a89c0079fb.png" xlink:type="simple" xlink:show="embed" xlink:actuate="onLoad"/></draw:frame> accederemo alla finestra degli eventi o errori registrati :</text:p>
      <text:p text:style-name="Text_20_body"><draw:frame draw:style-name="mediacenter" draw:name="" text:anchor-type="paragraph" draw:z-index="0" svg:width="7.9375cm" svg:height="5.7414583333333cm"><draw:image xlink:href="Pictures/ab661f90169a1c672b7463589ce07dd8.png" xlink:type="simple" xlink:show="embed" xlink:actuate="onLoad"/></draw:frame></text:p>
      <text:p text:style-name="Text_20_body">Nella finestra eventi si ha la possibilità di eseguire una ricerca tramite testo, basterà inserire una parola o parte di essa nel campo <text:span text:style-name="Strong_20_Emphasis">Filter</text:span> nella barra degli strumenti e premere il tasto <text:span text:style-name="Strong_20_Emphasis">Apply</text:span>.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732be1e3de6289933099fb13197bcc7.png" xlink:type="simple" xlink:show="embed" xlink:actuate="onLoad"/></draw:frame> </text:p>
          </table:table-cell>
          <table:table-cell office:value-type="string" table:style-name="tablecell">
            <text:p text:style-name="tablealignleft"> Empty Log </text:p>
          </table:table-cell>
          <table:table-cell office:value-type="string" table:style-name="tablecell">
            <text:p text:style-name="tablealignleft"> Rimuove tutti gli eventi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be0632ac7740176a5be647b381e6193.png" xlink:type="simple" xlink:show="embed" xlink:actuate="onLoad"/></draw:frame> </text:p>
          </table:table-cell>
          <table:table-cell office:value-type="string" table:style-name="tablecell">
            <text:p text:style-name="tablealignleft"> Apply </text:p>
          </table:table-cell>
          <table:table-cell office:value-type="string" table:style-name="tablecell">
            <text:p text:style-name="tablealignleft"> Filtra la lista degli eventi in base al testo inserito nel campo Filt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Remove </text:p>
          </table:table-cell>
          <table:table-cell office:value-type="string" table:style-name="tablecell">
            <text:p text:style-name="tablealignleft"> Elimina il testo nel campo <text:span text:style-name="Strong_20_Emphasis">Filter</text:span> </text:p>
          </table:table-cell>
        </table:table-row>
      </table:table>
      <text:h text:style-name="Heading_20_3" text:outline-level="3"><text:bookmark-start text:name="about"/>About<text:bookmark-end text:name="about"/></text:h>
      <text:p text:style-name="Text_20_body">
Cliccando il tasto <text:span text:style-name="Strong_20_Emphasis">About</text:span> <draw:frame draw:style-name="media" draw:name="" text:anchor-type="as-char" draw:z-index="0" svg:width="0.84666666666667cm" svg:height="0.84666666666667cm"><draw:image xlink:href="Pictures/7a0143e00376fd8913f0aef6e95ecf25.png" xlink:type="simple" xlink:show="embed" xlink:actuate="onLoad"/></draw:frame> accederemo alla finestra di informazioni del software, versione , autore e distributore.</text:p>
      <text:h text:style-name="Heading_20_2" text:outline-level="2"><text:bookmark-start text:name="archive_tab"/>Archive Tab<text:bookmark-end text:name="archive_tab"/></text:h>
      <text:p text:style-name="Text_20_body">
In questa scheda sono raggruppati tutti i tasti per la gestione dell'archivio: postazioni, dispositivi, canali etc…
</text:p>
      <text:h text:style-name="Heading_20_3" text:outline-level="3"><text:bookmark-start text:name="devices_configuration"/>Devices configuration<text:bookmark-end text:name="devices_configuration"/></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 configurazione dei dispositivi viene fatta al momento dell'installazione del software o durante una modifica hardware del sistema</text:p>
          </table:table-cell>
        </table:table-row>
      </table:table>
      <text:p text:style-name="Text_20_body">Per aggiungere/modificare/eliminare il dispositivo sarà necessario cliccare sulla scheda <text:span text:style-name="Strong_20_Emphasis">Archive</text:span> e selezionare <text:span text:style-name="Strong_20_Emphasis">Devices configuration</text:span> <draw:frame draw:style-name="media" draw:name="" text:anchor-type="as-char" draw:z-index="0" svg:width="0.84666666666667cm" svg:height="0.84666666666667cm"><draw:image xlink:href="Pictures/f015e8b5525854579a53a6c722a2e740.png" xlink:type="simple" xlink:show="embed" xlink:actuate="onLoad"/></draw:frame>. Verrà richiesta una password di amministratore che sarà fornita dalla Marel.</text:p>
      <text:p text:style-name="Text_20_body"><draw:frame draw:style-name="mediacenter" draw:name="" text:anchor-type="paragraph" draw:z-index="0" svg:width="7.9375cm" svg:height="2.5664583333333cm"><draw:image xlink:href="Pictures/a1a4b3d84b93630a6d1b585334066c50.png" xlink:type="simple" xlink:show="embed" xlink:actuate="onLoad"/></draw:frame></text:p>
      <text:p text:style-name="Text_20_body">Dopo aver inserito la password ed aver premuto il tasto <text:span text:style-name="Strong_20_Emphasis">OK</text:span> di conferma si accede alla seguente schermata :</text:p>
      <text:p text:style-name="Text_20_body"><draw:frame draw:style-name="mediacenter" draw:name="" text:anchor-type="paragraph" draw:z-index="0" svg:width="11.90625cm" svg:height="6.50875cm"><draw:image xlink:href="Pictures/57ed9b9add279ce385f1b62aed121e95.png" xlink:type="simple" xlink:show="embed" xlink:actuate="onLoad"/></draw:frame></text:p>
      <text:p text:style-name="Text_20_body">Descrizione dei tast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dispositivo </text:p>
          </table:table-cell>
          <table:table-cell office:value-type="string" table:style-name="tablecell">
            <text:p text:style-name="tablealignleft"> Aggiunge un nuovo disposi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dispositivo </text:p>
          </table:table-cell>
          <table:table-cell office:value-type="string" table:style-name="tablecell">
            <text:p text:style-name="tablealignleft"> Modifica il dispositiv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 </text:p>
          </table:table-cell>
          <table:table-cell office:value-type="string" table:style-name="tablecell">
            <text:p text:style-name="tablealignleft"> Copia dispositivo </text:p>
          </table:table-cell>
          <table:table-cell office:value-type="string" table:style-name="tablecell">
            <text:p text:style-name="tablealignleft"> Crea una copia del dispositivo selezionato  ed apre il pannello di 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dispositivo </text:p>
          </table:table-cell>
          <table:table-cell office:value-type="string" table:style-name="tablecell">
            <text:p text:style-name="tablealignleft"> Elimina il dispositivo selezionato </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 Ad ogni aggiunta, modifica, copia o cancellazione di uno o più dispositvi è necessario riavviare il programma per rendere effettive le modifiche</text:p>
          </table:table-cell>
        </table:table-row>
      </table:table>
      <text:h text:style-name="Heading_20_4" text:outline-level="4"><text:bookmark-start text:name="nuovo_dispositivo"/>Nuovo dispositivo<text:bookmark-end text:name="nuovo_dispositivo"/></text:h>
      <text:p text:style-name="Text_20_body">Cliccando sul tasto <text:span text:style-name="Strong_20_Emphasis">Nuovo dispositivo</text:span> <draw:frame draw:style-name="media" draw:name="" text:anchor-type="as-char" draw:z-index="0" svg:width="0.84666666666667cm" svg:height="0.84666666666667cm"><draw:image xlink:href="Pictures/d2dfc62b8117387a3a7651b308a338ea.png" xlink:type="simple" xlink:show="embed" xlink:actuate="onLoad"/></draw:frame> si aprirà la seguente schermata  :</text:p>
      <text:p text:style-name="Text_20_body"><draw:frame draw:style-name="mediacenter" draw:name="" text:anchor-type="paragraph" draw:z-index="0" svg:width="9.2604166666667cm" svg:height="4.365625cm"><draw:image xlink:href="Pictures/85d773b369bb521ae28e7c1104e1cf1f.png" xlink:type="simple" xlink:show="embed" xlink:actuate="onLoad"/></draw:frame></text:p>
      <text:p text:style-name="Text_20_body">Sarà necessario specificare i seguenti dati :
</text:p>
      <text:list text:style-name="List_20_1">
        <text:list-item>
          <text:p text:style-name="Text_20_body"> <text:span text:style-name="Strong_20_Emphasis">Name</text:span> : nome del dispositvo;</text:p>
        </text:list-item>
        <text:list-item>
          <text:p text:style-name="Text_20_body"> <text:span text:style-name="Strong_20_Emphasis">Line</text:span> : linea di appartenenza del device (in caso di più PC collegati allo stesso database);</text:p>
        </text:list-item>
        <text:list-item>
          <text:p text:style-name="Text_20_body"> <text:span text:style-name="Strong_20_Emphasis">Device type</text:span> : tipo del dispositivo , selezionabile da un menu a tendina;</text:p>
        </text:list-item>
        <text:list-item>
          <text:p text:style-name="Text_20_body"> <text:span text:style-name="Strong_20_Emphasis">Connection</text:span> : indirizzo IP del dispositivo xxx.xxx.xxx.xxx;</text:p>
        </text:list-item>
        <text:list-item>
          <text:p text:style-name="Text_20_body"> <text:span text:style-name="Strong_20_Emphasis">Configuration</text:span> : stringa di configurazione. La configurazione è diversa per ogni tipo di dispositivo; per qualche tipo non è prevista.</text:p>
        </text:list-item>
      </text:list>
      <text:p text:style-name="Text_20_body">
Selezionado un elemento dalla lista dei <text:span text:style-name="Strong_20_Emphasis">Device type</text:span> verranno visualizzate delle informazioni per impostarne la connessione e la configuarazione. Per esempio selezionando il tipo IcpDas ET87PXMTCP il software mostra la seguente schermata:</text:p>
      <text:p text:style-name="Text_20_body"><draw:frame draw:style-name="mediacenter" draw:name="" text:anchor-type="paragraph" draw:z-index="0" svg:width="10.583333333333cm" svg:height="6.0325cm"><draw:image xlink:href="Pictures/b25d006a914abf11fb118281988564d0.png" xlink:type="simple" xlink:show="embed" xlink:actuate="onLoad"/></draw:frame></text:p>
      <text:p text:style-name="Text_20_body">Compilati tutti i campi premere <text:span text:style-name="Strong_20_Emphasis">OK</text:span> per confermare ed aggiungere il nuovo dispositivo.
</text:p>
      <text:h text:style-name="Heading_20_4" text:outline-level="4"><text:bookmark-start text:name="modifica_dispositivo"/>Modifica dispositivo<text:bookmark-end text:name="modifica_dispositivo"/></text:h>
      <text:p text:style-name="Text_20_body">
Selezionare dalla lista il dispositivo da modificare e cliccare sul tasto <text:span text:style-name="Strong_20_Emphasis">Modifica dispositivo</text:span> <draw:frame draw:style-name="media" draw:name="" text:anchor-type="as-char" draw:z-index="0" svg:width="0.84666666666667cm" svg:height="0.84666666666667cm"><draw:image xlink:href="Pictures/6cac78ef7b66e071ee861e694ab89b85.png" xlink:type="simple" xlink:show="embed" xlink:actuate="onLoad"/></draw:frame>.
Confermare successivamente con il tasto <text:span text:style-name="Strong_20_Emphasis">OK</text:span> o <text:span text:style-name="Strong_20_Emphasis">Annulla</text:span> per annullare.
</text:p>
      <text:h text:style-name="Heading_20_4" text:outline-level="4"><text:bookmark-start text:name="copia_dispositivo"/>Copia dispositivo<text:bookmark-end text:name="copia_dispositivo"/></text:h>
      <text:p text:style-name="Text_20_body">
Selezionando un elemento dalla lista e cliccando sul tasto <text:span text:style-name="Strong_20_Emphasis">Copia dispositivo</text:span> <draw:frame draw:style-name="media" draw:name="" text:anchor-type="as-char" draw:z-index="0" svg:width="0.84666666666667cm" svg:height="0.84666666666667cm"><draw:image xlink:href="Pictures/a01b21860a51e601a57609ac1410ba97.png" xlink:type="simple" xlink:show="embed" xlink:actuate="onLoad"/></draw:frame>, si aprirà una schermata con i campi già compilati dai dati dell'elemento selezionato.
Confermare l'aggiunta con <text:span text:style-name="Strong_20_Emphasis">OK</text:span> oppure <text:span text:style-name="Strong_20_Emphasis">Annulla</text:span> per annullare.</text:p>
      <text:h text:style-name="Heading_20_4" text:outline-level="4"><text:bookmark-start text:name="elimina_dispositivo"/>Elimina dispositivo<text:bookmark-end text:name="elimina_dispositivo"/></text:h>
      <text:p text:style-name="Text_20_body">Selezionando un elemento dalla lista dei dispositivi e cliccando sul tasto <text:span text:style-name="Strong_20_Emphasis">Elimina dispositivo</text:span> <draw:frame draw:style-name="media" draw:name="" text:anchor-type="as-char" draw:z-index="0" svg:width="0.84666666666667cm" svg:height="0.84666666666667cm"><draw:image xlink:href="Pictures/31547e1b2b55ca6f3e9926be28fb3ac2.png" xlink:type="simple" xlink:show="embed" xlink:actuate="onLoad"/></draw:frame>, verrà visualizzata una finestra per la conferma. Confermando l'eliminazione, il dispositivo verrà rimosso dalla configurazione del siste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 Un dispositivo eliminato non può essere ripristinato</text:p>
          </table:table-cell>
        </table:table-row>
      </table:table>
      <text:h text:style-name="Heading_20_3" text:outline-level="3"><text:bookmark-start text:name="places_configuration"/>Places configuration<text:bookmark-end text:name="places_configuration"/></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 configurazione delle postazioni viene fatta al momento dell'installazione del software o durante una modifica hardware del sistema</text:p>
          </table:table-cell>
        </table:table-row>
      </table:table>
      <text:p text:style-name="Text_20_body">Per aggiungere/modificare/eliminare una postazione sarà necessario cliccare sulla scheda <text:span text:style-name="Strong_20_Emphasis">Archive</text:span> e selezionare <text:span text:style-name="Strong_20_Emphasis">Places configuration</text:span> <draw:frame draw:style-name="media" draw:name="" text:anchor-type="as-char" draw:z-index="0" svg:width="0.84666666666667cm" svg:height="0.84666666666667cm"><draw:image xlink:href="Pictures/b4603d347e8b1318b299450b134563fa.png" xlink:type="simple" xlink:show="embed" xlink:actuate="onLoad"/></draw:frame>. Verrà richiesta una password di amministratore per accedere a questa sezione che sarà fornita dalla Marel.</text:p>
      <text:p text:style-name="Text_20_body"><draw:frame draw:style-name="mediacenter" draw:name="" text:anchor-type="paragraph" draw:z-index="0" svg:width="7.9375cm" svg:height="2.5664583333333cm"><draw:image xlink:href="Pictures/a1a4b3d84b93630a6d1b585334066c50.png" xlink:type="simple" xlink:show="embed" xlink:actuate="onLoad"/></draw:frame></text:p>
      <text:p text:style-name="Text_20_body">Dopo aver inserito la password ed aver premuto il tasto <text:span text:style-name="Strong_20_Emphasis">OK</text:span> per confermare ed accedere alla seguente schermata :</text:p>
      <text:p text:style-name="Text_20_body"><draw:frame draw:style-name="mediacenter" draw:name="" text:anchor-type="paragraph" draw:z-index="0" svg:width="7.9375cm" svg:height="2.619375cm"><draw:image xlink:href="Pictures/3746f5cd741b19b0da57331020229f0d.png" xlink:type="simple" xlink:show="embed" xlink:actuate="onLoad"/></draw:frame></text:p>
      <text:p text:style-name="Text_20_body">Di seguito la descrizione dei tasti e delle loro funzion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a postazione</text:p>
          </table:table-cell>
          <table:table-cell office:value-type="string" table:style-name="tablecell">
            <text:p text:style-name="tablealignleft"> Aggiunge una nuov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postazione </text:p>
          </table:table-cell>
          <table:table-cell office:value-type="string" table:style-name="tablecell">
            <text:p text:style-name="tablealignleft"> Modifica la postazione selezionata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postazione </text:p>
          </table:table-cell>
          <table:table-cell office:value-type="string" table:style-name="tablecell">
            <text:p text:style-name="tablealignleft"> Crea una copia della postazione selezionata  ed apre il pannello di 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postazione </text:p>
          </table:table-cell>
          <table:table-cell office:value-type="string" table:style-name="tablecell">
            <text:p text:style-name="tablealignleft"> Elimina la postazione selezionata </text:p>
          </table:table-cell>
        </table:table-row>
      </table:table>
      <text:h text:style-name="Heading_20_4" text:outline-level="4"><text:bookmark-start text:name="nuova_postazione"/>Nuova postazione<text:bookmark-end text:name="nuova_postazione"/></text:h>
      <text:p text:style-name="Text_20_body">
Cliccando sul tasto <text:span text:style-name="Strong_20_Emphasis">Nuova postazione</text:span> <draw:frame draw:style-name="media" draw:name="" text:anchor-type="as-char" draw:z-index="0" svg:width="0.84666666666667cm" svg:height="0.84666666666667cm"><draw:image xlink:href="Pictures/d2dfc62b8117387a3a7651b308a338ea.png" xlink:type="simple" xlink:show="embed" xlink:actuate="onLoad"/></draw:frame> si aprirà la seguente schermata :</text:p>
      <text:p text:style-name="Text_20_body"><draw:frame draw:style-name="mediacenter" draw:name="" text:anchor-type="paragraph" draw:z-index="0" svg:width="10.583333333333cm" svg:height="11.800416666667cm"><draw:image xlink:href="Pictures/6d4e902a1d007917a6b8e7e7c1203ece.png" xlink:type="simple" xlink:show="embed" xlink:actuate="onLoad"/></draw:frame></text:p>
      <text:p text:style-name="Text_20_body">Sarà necessario specificare i seguenti campi :
</text:p>
      <text:list text:style-name="List_20_1">
        <text:list-item>
          <text:p text:style-name="Text_20_body"> <text:span text:style-name="Strong_20_Emphasis">Name</text:span> : Nome della postazione;</text:p>
        </text:list-item>
        <text:list-item>
          <text:p text:style-name="Text_20_body"> <text:span text:style-name="Strong_20_Emphasis">Line</text:span>: Linea alla quale è essociata la postazione (in coso di più PC collegati allo stesso database);</text:p>
        </text:list-item>
        <text:list-item>
          <text:p text:style-name="Text_20_body"> <text:span text:style-name="Strong_20_Emphasis">Voltage input type</text:span> : Selezionare la tipologia e fase di collegamento della tensione di alimentazione, la scelta ricade in 4 selezioni, <text:span text:style-name="Strong_20_Emphasis">Fixed voltage</text:span> , <text:span text:style-name="Strong_20_Emphasis">Single phase out 1</text:span> , <text:span text:style-name="Strong_20_Emphasis">Single phase out 2</text:span> , <text:span text:style-name="Strong_20_Emphasis">Single phase out 3</text:span> o <text:span text:style-name="Strong_20_Emphasis">Three phase</text:span> dipende dal dispositvo installato nel sistema. Se la postazione non è pilotata da un AC source, selezionare la prima opzione altrimenti la fase collegata alla postazione.</text:p>
        </text:list-item>
        <text:list-item>
          <text:p text:style-name="Text_20_body"> <text:span text:style-name="Strong_20_Emphasis">Voltage device</text:span> : Selezionare il dispositivo da dove leggere le grandezze elettriche, se nella postazione non vengono acquisite le grandezze elettriche lasciare il campo non configurato;</text:p>
        </text:list-item>
        <text:list-item>
          <text:p text:style-name="Text_20_body"> <text:span text:style-name="Strong_20_Emphasis">Count</text:span> : numero del dispositivo;</text:p>
        </text:list-item>
        <text:list-item>
          <text:p text:style-name="Text_20_body"> <text:span text:style-name="Strong_20_Emphasis">Phase</text:span> : fase del dispositivo;</text:p>
        </text:list-item>
        <text:list-item>
          <text:p text:style-name="Text_20_body"> <text:span text:style-name="Strong_20_Emphasis">Voltage output device</text:span> : Selezionare il dispostivo per la regolazione della tensione della postazione (AC source). Se la postazione non è collegata ad un AC source lasciare il campo non configurato;</text:p>
        </text:list-item>
        <text:list-item>
          <text:p text:style-name="Text_20_body"> <text:span text:style-name="Strong_20_Emphasis">AI channels</text:span> : Inserire il numero di canali analogici assegnati alla postazione;</text:p>
        </text:list-item>
        <text:list-item>
          <text:p text:style-name="Text_20_body"> <text:span text:style-name="Strong_20_Emphasis">Counters channels</text:span> : Inserire il numero di canali contataimpulti assegnati alla postazione;</text:p>
        </text:list-item>
        <text:list-item>
          <text:p text:style-name="Text_20_body"> <text:span text:style-name="Strong_20_Emphasis">TC channels</text:span> : Inserire il numero di canali di termocoppia assegnati alla postazione;</text:p>
        </text:list-item>
        <text:list-item>
          <text:p text:style-name="Text_20_body"> <text:span text:style-name="Strong_20_Emphasis">AI mV channels</text:span> : Inserire il numero di canali analogici di ingresso in millivolts assegnati alla postazione;</text:p>
        </text:list-item>
        <text:list-item>
          <text:p text:style-name="Text_20_body"> <text:span text:style-name="Strong_20_Emphasis">Enc channels</text:span> : Inserire il numero di canali di ingresso per encoders assegnati alla postazione;</text:p>
        </text:list-item>
        <text:list-item>
          <text:p text:style-name="Text_20_body"> <text:span text:style-name="Strong_20_Emphasis">Flow channels</text:span> : Inserire il numero di canali di lettura della portata acqua assegnati alla postazione;</text:p>
        </text:list-item>
        <text:list-item>
          <text:p text:style-name="Text_20_body"> <text:span text:style-name="Strong_20_Emphasis">High speed channels</text:span> : Inserire il numero di canali acquisizione veloce assegnati alla postazione. Canali utilizzati per la lettura degli accelerometri;</text:p>
        </text:list-item>
        <text:list-item>
          <text:p text:style-name="Text_20_body"> <text:span text:style-name="Strong_20_Emphasis">Do trig channels</text:span> : Inserire il numero di canali Digital Output per la segnalazione dell'evento trigger (utilizzati per esempio per avviare/interrompere la registrazione video) collegati alla postazione;</text:p>
        </text:list-item>
        <text:list-item>
          <text:p text:style-name="Text_20_body"> <text:span text:style-name="Strong_20_Emphasis">Folder camera</text:span> : Directory sorgente dei video legati alla postazion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disponibilità degli ingressi e delle uscite dipende dai dispositivi configurati nele sistema.</text:p>
          </table:table-cell>
        </table:table-row>
      </table:table>
      <text:p text:style-name="Text_20_body">Terminato l'inserimento, cliccare <text:span text:style-name="Strong_20_Emphasis">OK</text:span> per confermare o <text:span text:style-name="Strong_20_Emphasis">Annulla</text:span> per annullare l'aggiunta.</text:p>
      <text:h text:style-name="Heading_20_4" text:outline-level="4"><text:bookmark-start text:name="modifica_postazione"/>Modifica postazione<text:bookmark-end text:name="modifica_postazione"/></text:h>
      <text:p text:style-name="Text_20_body">
Selezionare dalla lista la postazione da modificare e cliccare sul tasto <text:span text:style-name="Strong_20_Emphasis">Modifica postazione</text:span> <draw:frame draw:style-name="media" draw:name="" text:anchor-type="as-char" draw:z-index="0" svg:width="0.84666666666667cm" svg:height="0.84666666666667cm"><draw:image xlink:href="Pictures/6cac78ef7b66e071ee861e694ab89b85.png" xlink:type="simple" xlink:show="embed" xlink:actuate="onLoad"/></draw:frame>.
Confermare successivamente con il tasto <text:span text:style-name="Strong_20_Emphasis">OK</text:span> o <text:span text:style-name="Strong_20_Emphasis">Annulla</text:span> per annullare.</text:p>
      <text:h text:style-name="Heading_20_4" text:outline-level="4"><text:bookmark-start text:name="copia_postazione"/>Copia postazione<text:bookmark-end text:name="copia_postazione"/></text:h>
      <text:p text:style-name="Text_20_body">
Selezionado un elemento dalla lista e cliccando sul tasto <text:span text:style-name="Strong_20_Emphasis">Copia postazione</text:span> <draw:frame draw:style-name="media" draw:name="" text:anchor-type="as-char" draw:z-index="0" svg:width="0.84666666666667cm" svg:height="0.84666666666667cm"><draw:image xlink:href="Pictures/a01b21860a51e601a57609ac1410ba97.png" xlink:type="simple" xlink:show="embed" xlink:actuate="onLoad"/></draw:frame> , si aprirà una schermata con i campi già compilati dai dati dell'elemento selezionato.
Confermare l'aggiunta con <text:span text:style-name="Strong_20_Emphasis">OK</text:span> oppure <text:span text:style-name="Strong_20_Emphasis">Annulla</text:span> per annullare.</text:p>
      <text:h text:style-name="Heading_20_4" text:outline-level="4"><text:bookmark-start text:name="elimina_postazione"/>Elimina postazione<text:bookmark-end text:name="elimina_postazione"/></text:h>
      <text:p text:style-name="Text_20_body">
Selezionado un elemento dalla lista delle postazioni e cliccando sul tasto <text:span text:style-name="Strong_20_Emphasis">Elimina postazione</text:span> <draw:frame draw:style-name="media" draw:name="" text:anchor-type="as-char" draw:z-index="0" svg:width="0.84666666666667cm" svg:height="0.84666666666667cm"><draw:image xlink:href="Pictures/31547e1b2b55ca6f3e9926be28fb3ac2.png" xlink:type="simple" xlink:show="embed" xlink:actuate="onLoad"/></draw:frame>, verrà visualizzata una finestra di conferma. Confermando l'eliminazione, questa non sarà più disponibile nel sistem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a postazione eliminata non può essere ripristinata</text:p>
          </table:table-cell>
        </table:table-row>
      </table:table>
      <text:h text:style-name="Heading_20_3" text:outline-level="3"><text:bookmark-start text:name="models_configuration"/>Models configuration<text:bookmark-end text:name="models_configuration"/></text:h>
      <text:p text:style-name="Text_20_body">
Tramite questo menù si può accedere alla gestione dei modelli per i quali è possibile specificare la configurazione dei parametri letti dal prodotto tramite convertitore LAN/TTL durante la fase di acquisizione.  </text:p>
      <text:p text:style-name="Text_20_body">Per aggiungere/modificare/eliminare un modello sarà necessario cliccare sulla scheda <text:span text:style-name="Strong_20_Emphasis">Archive</text:span> e selezionare <text:span text:style-name="Strong_20_Emphasis">Models configuration</text:span> <draw:frame draw:style-name="media" draw:name="" text:anchor-type="as-char" draw:z-index="0" svg:width="0.84666666666667cm" svg:height="0.84666666666667cm"><draw:image xlink:href="Pictures/f015e8b5525854579a53a6c722a2e740.png" xlink:type="simple" xlink:show="embed" xlink:actuate="onLoad"/></draw:frame>. Verrà richiesta una password di amministratore per accedere a questa sezione che sarà fornita dalla Marel.</text:p>
      <text:p text:style-name="Text_20_body"><draw:frame draw:style-name="mediacenter" draw:name="" text:anchor-type="paragraph" draw:z-index="0" svg:width="7.9375cm" svg:height="2.5664583333333cm"><draw:image xlink:href="Pictures/a1a4b3d84b93630a6d1b585334066c50.png" xlink:type="simple" xlink:show="embed" xlink:actuate="onLoad"/></draw:frame></text:p>
      <text:p text:style-name="Text_20_body">Dopo aver inserito la password ed aver premuto il tasto <text:span text:style-name="Strong_20_Emphasis">OK</text:span> per conferma, si accede alla seguente schermata con l'elenco dei modelli definiti:</text:p>
      <text:p text:style-name="Text_20_body"><draw:frame draw:style-name="mediacenter" draw:name="" text:anchor-type="paragraph" draw:z-index="0" svg:width="11.90625cm" svg:height="6.270625cm"><draw:image xlink:href="Pictures/7d0440b268ec1e256f9cf97f4f61ddcc.png" xlink:type="simple" xlink:show="embed" xlink:actuate="onLoad"/></draw:frame></text:p>
      <text:p text:style-name="Text_20_body">Descrizione dei tast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modello </text:p>
          </table:table-cell>
          <table:table-cell office:value-type="string" table:style-name="tablecell">
            <text:p text:style-name="tablealignleft">Aggiunge un nuovo modell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modello </text:p>
          </table:table-cell>
          <table:table-cell office:value-type="string" table:style-name="tablecell">
            <text:p text:style-name="tablealignleft"> Modifica il modello selezionato d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modello </text:p>
          </table:table-cell>
          <table:table-cell office:value-type="string" table:style-name="tablecell">
            <text:p text:style-name="tablealignleft"> Crea una copia del modello selezionato  ed apre il pannello di 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modello</text:p>
          </table:table-cell>
          <table:table-cell office:value-type="string" table:style-name="tablecell">
            <text:p text:style-name="tablealignleft"> Elimina definitivamente il modello selezionato </text:p>
          </table:table-cell>
        </table:table-row>
      </table:table>
      <text:p text:style-name="Text_20_body">
Selezionando il modello nella lista di destra saranno elencati tutti i parametri/canali definiti.</text:p>
      <text:h text:style-name="Heading_20_4" text:outline-level="4"><text:bookmark-start text:name="nuovo_modello"/>Nuovo modello<text:bookmark-end text:name="nuovo_modello"/></text:h>
      <text:p text:style-name="Text_20_body">
Cliccando sul tasto <text:span text:style-name="Strong_20_Emphasis">Nuovo modello</text:span> <draw:frame draw:style-name="media" draw:name="" text:anchor-type="as-char" draw:z-index="0" svg:width="0.84666666666667cm" svg:height="0.84666666666667cm"><draw:image xlink:href="Pictures/d2dfc62b8117387a3a7651b308a338ea.png" xlink:type="simple" xlink:show="embed" xlink:actuate="onLoad"/></draw:frame> si aprirà la seguente schermata :</text:p>
      <text:p text:style-name="Text_20_body"><draw:frame draw:style-name="mediacenter" draw:name="" text:anchor-type="paragraph" draw:z-index="0" svg:width="7.9375cm" svg:height="4.3391666666667cm"><draw:image xlink:href="Pictures/255fd881f184437bad3d97f80964b054.png" xlink:type="simple" xlink:show="embed" xlink:actuate="onLoad"/></draw:frame></text:p>
      <text:p text:style-name="Text_20_body">Inserire quindi un codice nel campo <text:span text:style-name="Strong_20_Emphasis">Code</text:span> e procedere all'aggiunta dei canali/parametri disponibili per l'acquisizion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elenco dei canali sarà vuoto fin quando non vengono definiti con il tasto <text:span text:style-name="Strong_20_Emphasis">Channels Definitions</text:span> dal menu <text:span text:style-name="Strong_20_Emphasis">Archive</text:span></text:p>
          </table:table-cell>
        </table:table-row>
      </table:table>
      <text:p text:style-name="Text_20_body">Per aggiungere un canale :
</text:p>
      <text:list text:style-name="List_20_1">
        <text:list-item>
          <text:p text:style-name="Text_20_body"> nella combo <text:span text:style-name="Strong_20_Emphasis">Canale</text:span> selezionare un elemento tra i canali definiti e premere il tasto <text:span text:style-name="Strong_20_Emphasis">Nuovo Canale</text:span> <draw:frame draw:style-name="media" draw:name="" text:anchor-type="as-char" draw:z-index="0" svg:width="0.84666666666667cm" svg:height="0.84666666666667cm"><draw:image xlink:href="Pictures/d2dfc62b8117387a3a7651b308a338ea.png" xlink:type="simple" xlink:show="embed" xlink:actuate="onLoad"/></draw:frame>. L'elemento verrà aggiunto nella griglia sotostante.</text:p>
        </text:list-item>
      </text:list>
      <text:p text:style-name="Text_20_body">
Le informazioni aggiuntive relative al canale dovranno essere editate direttamente nella griglia:
</text:p>
      <text:list text:style-name="List_20_1">
        <text:list-item>
          <text:p text:style-name="Text_20_body"> <text:span text:style-name="Strong_20_Emphasis">Registry</text:span> : numero del registro da leggere utilizzato nel protocollo di comunicazione;</text:p>
        </text:list-item>
        <text:list-item>
          <text:p text:style-name="Text_20_body"> <text:span text:style-name="Strong_20_Emphasis">Reg. Bit</text:span> : se necessario specificare il bit del parametro per filtrare il valore letto;</text:p>
        </text:list-item>
        <text:list-item>
          <text:p text:style-name="Text_20_body"> <text:span text:style-name="Strong_20_Emphasis">Conversion</text:span> : fattori di conversione del valore letto (vedi tabella sotto);</text:p>
        </text:list-item>
        <text:list-item>
          <text:p text:style-name="Text_20_body"> <text:span text:style-name="Strong_20_Emphasis">Period</text:span> : specificare il periodo di campionamento del canale. Specificando 1 il canale viene aggiornato ogni secondo;</text:p>
        </text:list-item>
        <text:list-item>
          <text:p text:style-name="Text_20_body"> <text:span text:style-name="Strong_20_Emphasis">Enable</text:span> : togliere il flag di spunta se il canale aggiunto non deve essere campionato. Utile successivamente per evitare di aggiungere/rimuovere continuamente canali in un modello. </text:p>
        </text:list-item>
        <text:list-item>
          <text:p text:style-name="Text_20_body"> <text:span text:style-name="Strong_20_Emphasis">Visible</text:span> : specificare se il canale di default è visibile o meno nella traccia del grafico;</text:p>
        </text:list-item>
        <text:list-item>
          <text:p text:style-name="Text_20_body"> <text:span text:style-name="Strong_20_Emphasis">Start cond.</text:span> : condizione di START fase di acquisizione (vedi tabella più avanti);</text:p>
        </text:list-item>
        <text:list-item>
          <text:p text:style-name="Text_20_body"> <text:span text:style-name="Strong_20_Emphasis">Stop cond.</text:span> : condizione di STOP fase di acquisizione (vedi tabella più avanti);</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ella griglia è possibile modificare anche i campi <text:span text:style-name="Strong_20_Emphasis">Description</text:span> e <text:span text:style-name="Strong_20_Emphasis">Measure Unit</text:span></text:p>
          </table:table-cell>
        </table:table-row>
      </table:table>
      <text:p text:style-name="Text_20_body">Per rimuovere un canale aggiunto premere il tasto <text:span text:style-name="Strong_20_Emphasis">Remove</text:span> posizionato direttamente nella riga del canale.</text:p>
      <text:p text:style-name="Text_20_body">Al termine premere il tasto <text:span text:style-name="Strong_20_Emphasis">Ok</text:span> per confermare le modifiche.</text:p>
      <text:p text:style-name="Text_20_body">Tabella <text:span text:style-name="Strong_20_Emphasis">Conversion</text:span>:
</text:p>
      <table:table>
        <table:table-column/>
        <table:table-column/>
        <table:table-row>
          <table:table-cell office:value-type="string" table:style-name="tableheader">
            <text:p text:style-name="Table_20_Heading">Carattere</text:p>
          </table:table-cell>
          <table:table-cell office:value-type="string" table:style-name="tableheader">
            <text:p text:style-name="Table_20_Heading">Descrizione</text:p>
          </table:table-cell>
        </table:table-row>
        <table:table-row>
          <table:table-cell office:value-type="string" table:style-name="tablecell">
            <text:p text:style-name="tablealignleft"> s </text:p>
          </table:table-cell>
          <table:table-cell office:value-type="string" table:style-name="tablecell">
            <text:p text:style-name="tablealignleft"> numero con segno da -32767 a 32768 </text:p>
          </table:table-cell>
        </table:table-row>
        <table:table-row>
          <table:table-cell office:value-type="string" table:style-name="tablecell">
            <text:p text:style-name="tablealignleft"> /n </text:p>
          </table:table-cell>
          <table:table-cell office:value-type="string" table:style-name="tablecell">
            <text:p text:style-name="tablealignleft"> divide il valore letto per n </text:p>
          </table:table-cell>
        </table:table-row>
        <table:table-row>
          <table:table-cell office:value-type="string" table:style-name="tablecell">
            <text:p text:style-name="tablealignleft"> *n </text:p>
          </table:table-cell>
          <table:table-cell office:value-type="string" table:style-name="tablecell">
            <text:p text:style-name="tablealignleft"> moltiplica il valore letto per n </text:p>
          </table:table-cell>
        </table:table-row>
        <table:table-row>
          <table:table-cell office:value-type="string" table:style-name="tablecell">
            <text:p text:style-name="tablealignleft"> +n </text:p>
          </table:table-cell>
          <table:table-cell office:value-type="string" table:style-name="tablecell">
            <text:p text:style-name="tablealignleft"> somma n al valore letto </text:p>
          </table:table-cell>
        </table:table-row>
        <table:table-row>
          <table:table-cell office:value-type="string" table:style-name="tablecell">
            <text:p text:style-name="tablealignleft"> -n </text:p>
          </table:table-cell>
          <table:table-cell office:value-type="string" table:style-name="tablecell">
            <text:p text:style-name="tablealignleft"> sottrae n al valore letto </text:p>
          </table:table-cell>
        </table:table-row>
        <table:table-row>
          <table:table-cell office:value-type="string" table:style-name="tablecell">
            <text:p text:style-name="tablealignleft"> /@r </text:p>
          </table:table-cell>
          <table:table-cell office:value-type="string" table:style-name="tablecell">
            <text:p text:style-name="tablealignleft"> divide il valore letto per il valore del registro r </text:p>
          </table:table-cell>
        </table:table-row>
        <table:table-row>
          <table:table-cell office:value-type="string" table:style-name="tablecell">
            <text:p text:style-name="tablealignleft"> *@r </text:p>
          </table:table-cell>
          <table:table-cell office:value-type="string" table:style-name="tablecell">
            <text:p text:style-name="tablealignleft"> moltiplica il valore letto il valore del registro r </text:p>
          </table:table-cell>
        </table:table-row>
        <table:table-row>
          <table:table-cell office:value-type="string" table:style-name="tablecell">
            <text:p text:style-name="tablealignleft"> +@r </text:p>
          </table:table-cell>
          <table:table-cell office:value-type="string" table:style-name="tablecell">
            <text:p text:style-name="tablealignleft"> somma il valore del registro r al valore letto </text:p>
          </table:table-cell>
        </table:table-row>
        <table:table-row>
          <table:table-cell office:value-type="string" table:style-name="tablecell">
            <text:p text:style-name="tablealignleft"> -@r </text:p>
          </table:table-cell>
          <table:table-cell office:value-type="string" table:style-name="tablecell">
            <text:p text:style-name="tablealignleft"> sottrae il valore del registro r al valore letto </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 possibile effettuare più conversioni inserendole nella stessa linea lasciando uno spazio vuoto tra di esse. <text:line-break/>Esempio il s /10 converte il registro in un valore con segno e lo divide per 10 </text:p>
          </table:table-cell>
        </table:table-row>
      </table:table>
      <text:p text:style-name="Text_20_body">Tabella <text:span text:style-name="Strong_20_Emphasis">StartCond</text:span> :
</text:p>
      <table:table>
        <table:table-column/>
        <table:table-column/>
        <table:table-row>
          <table:table-cell office:value-type="string" table:style-name="tableheader">
            <text:p text:style-name="Table_20_Heading">Carattere</text:p>
          </table:table-cell>
          <table:table-cell office:value-type="string" table:style-name="tableheader">
            <text:p text:style-name="Table_20_Heading">Descrizione</text:p>
          </table:table-cell>
        </table:table-row>
        <table:table-row>
          <table:table-cell office:value-type="string" table:style-name="tablecell">
            <text:p text:style-name="tablealignleft"> &gt;=v t</text:p>
          </table:table-cell>
          <table:table-cell office:value-type="string" table:style-name="tablecell">
            <text:p text:style-name="tablealignleft"> se il valore letto è maggiore o uguale a v per per un tempo maggiore di t viene avviata la fase di acquisizione </text:p>
          </table:table-cell>
        </table:table-row>
        <table:table-row>
          <table:table-cell office:value-type="string" table:style-name="tablecell">
            <text:p text:style-name="tablealignleft"> ⇐v t</text:p>
          </table:table-cell>
          <table:table-cell office:value-type="string" table:style-name="tablecell">
            <text:p text:style-name="tablealignleft"> se il valore letto è maggiore o uguale a v per per un tempo maggiore di t viene avviata la fase di acquisizione </text:p>
          </table:table-cell>
        </table:table-row>
      </table:table>
      <text:p text:style-name="Text_20_body">
Tabella <text:span text:style-name="Strong_20_Emphasis">StopCond</text:span> :
</text:p>
      <table:table>
        <table:table-column/>
        <table:table-column/>
        <table:table-row>
          <table:table-cell office:value-type="string" table:style-name="tableheader">
            <text:p text:style-name="Table_20_Heading">Carattere</text:p>
          </table:table-cell>
          <table:table-cell office:value-type="string" table:style-name="tableheader">
            <text:p text:style-name="Table_20_Heading">Descrizione</text:p>
          </table:table-cell>
        </table:table-row>
        <table:table-row>
          <table:table-cell office:value-type="string" table:style-name="tablecell">
            <text:p text:style-name="tablealignleft"> &gt;=v t</text:p>
          </table:table-cell>
          <table:table-cell office:value-type="string" table:style-name="tablecell">
            <text:p text:style-name="tablealignleft"> se il valore letto è maggiore o uguale a v per per un tempo maggiore di t viene interrotta la fase di acquisizione </text:p>
          </table:table-cell>
        </table:table-row>
        <table:table-row>
          <table:table-cell office:value-type="string" table:style-name="tablecell">
            <text:p text:style-name="tablealignleft"> ⇐v t</text:p>
          </table:table-cell>
          <table:table-cell office:value-type="string" table:style-name="tablecell">
            <text:p text:style-name="tablealignleft"> se il valore letto è maggiore o uguale a v per per un tempo maggiore di t viene interrotta  la fase di acquisizione </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e condizioni devo iniziare per &gt;= o ⇐. Dopo il valore di soglia prima del tempo va lasciato uno spazio vuoto</text:p>
          </table:table-cell>
        </table:table-row>
      </table:table>
      <text:h text:style-name="Heading_20_4" text:outline-level="4"><text:bookmark-start text:name="modifica_modello"/>Modifica modello<text:bookmark-end text:name="modifica_modello"/></text:h>
      <text:p text:style-name="Text_20_body">
Per modificare il codice o i canali aggiunti, selezionare il modello dalla lista e cliccare sul tasto <text:span text:style-name="Strong_20_Emphasis">Modifica</text:span> <draw:frame draw:style-name="media" draw:name="" text:anchor-type="as-char" draw:z-index="0" svg:width="0.84666666666667cm" svg:height="0.84666666666667cm"><draw:image xlink:href="Pictures/6cac78ef7b66e071ee861e694ab89b85.png" xlink:type="simple" xlink:show="embed" xlink:actuate="onLoad"/></draw:frame>.</text:p>
      <text:p text:style-name="Text_20_body">Effettuate le modifiche cliccare <text:span text:style-name="Strong_20_Emphasis">OK</text:span> per confermare o <text:span text:style-name="Strong_20_Emphasis">Annulla</text:span> per annullare.</text:p>
      <text:h text:style-name="Heading_20_4" text:outline-level="4"><text:bookmark-start text:name="copia_modello"/>Copia modello<text:bookmark-end text:name="copia_modello"/></text:h>
      <text:p text:style-name="Text_20_body">
Selezionado un elemento dalla lista e cliccando sul tasto <text:span text:style-name="Strong_20_Emphasis">Copia modello</text:span> <draw:frame draw:style-name="media" draw:name="" text:anchor-type="as-char" draw:z-index="0" svg:width="0.84666666666667cm" svg:height="0.84666666666667cm"><draw:image xlink:href="Pictures/a01b21860a51e601a57609ac1410ba97.png" xlink:type="simple" xlink:show="embed" xlink:actuate="onLoad"/></draw:frame>, si aprirà una schermata con una copia dei dati del modello selezionato.</text:p>
      <text:p text:style-name="Text_20_body">Modificare il campo <text:span text:style-name="Strong_20_Emphasis">Code</text:span> ed eventualmente l'elenco dei canali definiti come per la creazione di un nuovo modello. Confermare con <text:span text:style-name="Strong_20_Emphasis">OK</text:span> oppure abbandonare le modifiche con <text:span text:style-name="Strong_20_Emphasis">Annulla</text:span>.</text:p>
      <text:h text:style-name="Heading_20_4" text:outline-level="4"><text:bookmark-start text:name="elimina_modello"/>Elimina modello<text:bookmark-end text:name="elimina_modello"/></text:h>
      <text:p text:style-name="Text_20_body">
Selezonare il modello dalla lista e cliccare sul tasto <text:span text:style-name="Strong_20_Emphasis">Elimina modello</text:span> <draw:frame draw:style-name="media" draw:name="" text:anchor-type="as-char" draw:z-index="0" svg:width="0.84666666666667cm" svg:height="0.84666666666667cm"><draw:image xlink:href="Pictures/31547e1b2b55ca6f3e9926be28fb3ac2.png" xlink:type="simple" xlink:show="embed" xlink:actuate="onLoad"/></draw:frame>, verrà visualizzata una finestra per la conferma dell'eliminazione. Confermando l'eliminazione il modello non sarà più visibile nell'archivio di quelli definiti.</text:p>
      <text:h text:style-name="Heading_20_3" text:outline-level="3"><text:bookmark-start text:name="triggers_configutations"/>Triggers Configutations<text:bookmark-end text:name="triggers_configutations"/></text:h>
      <text:p text:style-name="Text_20_body">
Nel software è possibile avviare acquisizioni veloci o avviare una registrazione tramite webcam al verificarsi di un evento trigger sul valore acquisito in un canale di ingresso. E' possibile definire una lista di differenti trigger da associare successivamente ai canali di ingresso durante la fase di acquisizione.</text:p>
      <text:p text:style-name="Text_20_body">Per aggiungere/modificare/eliminare un trigger premere il tasto <text:span text:style-name="Strong_20_Emphasis">Triggers Definition</text:span> <draw:frame draw:style-name="media" draw:name="" text:anchor-type="as-char" draw:z-index="0" svg:width="0.84666666666667cm" svg:height="0.84666666666667cm"><draw:image xlink:href="Pictures/5cb6825e2256e9fc62250d957911509c.png" xlink:type="simple" xlink:show="embed" xlink:actuate="onLoad"/></draw:frame> per accedere alla seguente schermata : </text:p>
      <text:p text:style-name="Text_20_body"><draw:frame draw:style-name="mediacenter" draw:name="" text:anchor-type="paragraph" draw:z-index="0" svg:width="10.583333333333cm" svg:height="5.953125cm"><draw:image xlink:href="Pictures/a112d575801b19872cc053dee5322f8e.png" xlink:type="simple" xlink:show="embed" xlink:actuate="onLoad"/></draw:frame></text:p>
      <text:p text:style-name="Text_20_body">Descrizione dei tast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trigger </text:p>
          </table:table-cell>
          <table:table-cell office:value-type="string" table:style-name="tablecell">
            <text:p text:style-name="tablealignleft">Aggiunge un nuovo trigg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trigger </text:p>
          </table:table-cell>
          <table:table-cell office:value-type="string" table:style-name="tablecell">
            <text:p text:style-name="tablealignleft"> Modifica il trigger selezionato d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trigger </text:p>
          </table:table-cell>
          <table:table-cell office:value-type="string" table:style-name="tablecell">
            <text:p text:style-name="tablealignleft"> Crea una copia del trigger selezionato  ed apre il pannello di 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trigger </text:p>
          </table:table-cell>
          <table:table-cell office:value-type="string" table:style-name="tablecell">
            <text:p text:style-name="tablealignleft"> Elimina definitivamente il trigger  selezionato </text:p>
          </table:table-cell>
        </table:table-row>
      </table:table>
      <text:h text:style-name="Heading_20_4" text:outline-level="4"><text:bookmark-start text:name="nuovo_trigger"/>Nuovo trigger<text:bookmark-end text:name="nuovo_trigger"/></text:h>
      <text:p text:style-name="Text_20_body">Cliccando sul tasto <text:span text:style-name="Strong_20_Emphasis">Nuovo trigger</text:span> <draw:frame draw:style-name="media" draw:name="" text:anchor-type="as-char" draw:z-index="0" svg:width="0.84666666666667cm" svg:height="0.84666666666667cm"><draw:image xlink:href="Pictures/d2dfc62b8117387a3a7651b308a338ea.png" xlink:type="simple" xlink:show="embed" xlink:actuate="onLoad"/></draw:frame> si aprirà la seguente schermata di configurazione :</text:p>
      <text:p text:style-name="Text_20_body"><draw:frame draw:style-name="mediacenter" draw:name="" text:anchor-type="paragraph" draw:z-index="0" svg:width="10.583333333333cm" svg:height="5.8208333333333cm"><draw:image xlink:href="Pictures/6e8b47e1b5bf75f98cddfacd27060036.png" xlink:type="simple" xlink:show="embed" xlink:actuate="onLoad"/></draw:frame></text:p>
      <text:p text:style-name="Text_20_body">Sarà necessario specificare i seguenti campi :
</text:p>
      <text:list text:style-name="List_20_1">
        <text:list-item>
          <text:p text:style-name="Text_20_body"> <text:span text:style-name="Strong_20_Emphasis">Type</text:span> : Selezionare la funzione del trigger tra: HS Test Type o Camera Type. Il primo per avviare una acquisizione dei canali veloci, il secondo per avviare una registrazione Webcam;</text:p>
        </text:list-item>
        <text:list-item>
          <text:p text:style-name="Text_20_body"> <text:span text:style-name="Strong_20_Emphasis">Mode</text:span> : Tipo di test sul valore letto : Equal, Lower or Higher. Nel primo caso il trigger sarà verificato quando il valore corrisponde alla soglia, nel secondo caso se superiore e nel terzo caso se inferiore; </text:p>
        </text:list-item>
        <text:list-item>
          <text:p text:style-name="Text_20_body"> <text:span text:style-name="Strong_20_Emphasis">Description</text:span> : Descrizione da associare al trigger per la ricerca in archivio;</text:p>
        </text:list-item>
        <text:list-item>
          <text:p text:style-name="Text_20_body"> <text:span text:style-name="Strong_20_Emphasis">Message</text:span> : Messaggio aggiuntivo da assegnare al trigger;</text:p>
        </text:list-item>
        <text:list-item>
          <text:p text:style-name="Text_20_body"> <text:span text:style-name="Strong_20_Emphasis">Value</text:span> : Soglia di riferimento per il test del valore letto;</text:p>
        </text:list-item>
        <text:list-item>
          <text:p text:style-name="Text_20_body"> <text:span text:style-name="Strong_20_Emphasis">Duration</text:span> : Durata in secondi della fase di registrazione video o acquisizione canali veloci.</text:p>
        </text:list-item>
      </text:list>
      <text:p text:style-name="Text_20_body">
Terminato l'inserimento, cliccare <text:span text:style-name="Strong_20_Emphasis">OK</text:span> per confermare o <text:span text:style-name="Strong_20_Emphasis">Annulla</text:span> per annullare l'aggiunta.</text:p>
      <text:h text:style-name="Heading_20_4" text:outline-level="4"><text:bookmark-start text:name="modifica_trigger"/>Modifica trigger<text:bookmark-end text:name="modifica_trigger"/></text:h>
      <text:p text:style-name="Text_20_body">
Per modificare un trigger, selezionarlo dalla lista e fare click sul tasto <text:span text:style-name="Strong_20_Emphasis">Modifica trigger</text:span> <draw:frame draw:style-name="media" draw:name="" text:anchor-type="as-char" draw:z-index="0" svg:width="0.84666666666667cm" svg:height="0.84666666666667cm"><draw:image xlink:href="Pictures/6cac78ef7b66e071ee861e694ab89b85.png" xlink:type="simple" xlink:show="embed" xlink:actuate="onLoad"/></draw:frame>.</text:p>
      <text:p text:style-name="Text_20_body">Confermare la modifica con <text:span text:style-name="Strong_20_Emphasis">OK</text:span> per o <text:span text:style-name="Strong_20_Emphasis">Annulla</text:span> per annullare.</text:p>
      <text:h text:style-name="Heading_20_4" text:outline-level="4"><text:bookmark-start text:name="copia_trigger"/>Copia trigger<text:bookmark-end text:name="copia_trigger"/></text:h>
      <text:p text:style-name="Text_20_body">
Per creare una copia di un trigger, selezionarlo nella lista e fare click sul tasto <text:span text:style-name="Strong_20_Emphasis">Copia trigger</text:span> <draw:frame draw:style-name="media" draw:name="" text:anchor-type="as-char" draw:z-index="0" svg:width="0.84666666666667cm" svg:height="0.84666666666667cm"><draw:image xlink:href="Pictures/a01b21860a51e601a57609ac1410ba97.png" xlink:type="simple" xlink:show="embed" xlink:actuate="onLoad"/></draw:frame>. Apportate le dovute modifiche confermare con <text:span text:style-name="Strong_20_Emphasis">OK</text:span> oppure abbandonare la copia con <text:span text:style-name="Strong_20_Emphasis">Annulla</text:span>.</text:p>
      <text:h text:style-name="Heading_20_4" text:outline-level="4"><text:bookmark-start text:name="elimina_trigger"/>Elimina trigger<text:bookmark-end text:name="elimina_trigger"/></text:h>
      <text:p text:style-name="Text_20_body">
Selezionado il trigger dalla lista e cliccando sul tasto <text:span text:style-name="Strong_20_Emphasis">Elimina trigger</text:span> <draw:frame draw:style-name="media" draw:name="" text:anchor-type="as-char" draw:z-index="0" svg:width="0.84666666666667cm" svg:height="0.84666666666667cm"><draw:image xlink:href="Pictures/31547e1b2b55ca6f3e9926be28fb3ac2.png" xlink:type="simple" xlink:show="embed" xlink:actuate="onLoad"/></draw:frame>, verrà visualizzata una finestra per la conferma. Confermando l'eliminazione l'elemento verrà definitivaente rimosso dall'archivio.</text:p>
      <text:h text:style-name="Heading_20_3" text:outline-level="3"><text:bookmark-start text:name="channels_definition"/>Channels definition<text:bookmark-end text:name="channels_definition"/></text:h>
      <text:p text:style-name="Text_20_body">
Ad ogni canale può essere associato un colore, una descrizione, una unità di misura etc.. Nel sistema è possibile definire diversi tipi di canali da utilizzare successivamente nelle configurazioni ingressi delle postazioni.</text:p>
      <text:p text:style-name="Text_20_body">Premere il tasto <text:span text:style-name="Strong_20_Emphasis">Channels definition</text:span> <draw:frame draw:style-name="media" draw:name="" text:anchor-type="as-char" draw:z-index="0" svg:width="0.84666666666667cm" svg:height="0.84666666666667cm"><draw:image xlink:href="Pictures/5cb6825e2256e9fc62250d957911509c.png" xlink:type="simple" xlink:show="embed" xlink:actuate="onLoad"/></draw:frame> per accedere alla seguente schermata : </text:p>
      <text:p text:style-name="Text_20_body"><draw:frame draw:style-name="mediacenter" draw:name="" text:anchor-type="paragraph" draw:z-index="0" svg:width="10.583333333333cm" svg:height="7.4877083333333cm"><draw:image xlink:href="Pictures/39274b0775f58f6f0f4a7ffc1a329dda.png" xlink:type="simple" xlink:show="embed" xlink:actuate="onLoad"/></draw:frame></text:p>
      <text:p text:style-name="Text_20_body">Descrizione dei tast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canale </text:p>
          </table:table-cell>
          <table:table-cell office:value-type="string" table:style-name="tablecell">
            <text:p text:style-name="tablealignleft">Aggiunge un nuovo can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canale </text:p>
          </table:table-cell>
          <table:table-cell office:value-type="string" table:style-name="tablecell">
            <text:p text:style-name="tablealignleft"> Modifica il canale selezionato d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canale </text:p>
          </table:table-cell>
          <table:table-cell office:value-type="string" table:style-name="tablecell">
            <text:p text:style-name="tablealignleft"> Crea una copia del canale selezionato ed apre il pannello di 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canale </text:p>
          </table:table-cell>
          <table:table-cell office:value-type="string" table:style-name="tablecell">
            <text:p text:style-name="tablealignleft"> Elimina definitivamente il canale selezionato </text:p>
          </table:table-cell>
        </table:table-row>
      </table:table>
      <text:h text:style-name="Heading_20_4" text:outline-level="4"><text:bookmark-start text:name="nuovo_canale"/>Nuovo canale<text:bookmark-end text:name="nuovo_canale"/></text:h>
      <text:p text:style-name="Text_20_body">Cliccando sul tasto <text:span text:style-name="Strong_20_Emphasis">Nuovo canale</text:span> <draw:frame draw:style-name="media" draw:name="" text:anchor-type="as-char" draw:z-index="0" svg:width="0.84666666666667cm" svg:height="0.84666666666667cm"><draw:image xlink:href="Pictures/d2dfc62b8117387a3a7651b308a338ea.png" xlink:type="simple" xlink:show="embed" xlink:actuate="onLoad"/></draw:frame> si aprira la seguente schermata per la configurazione :</text:p>
      <text:p text:style-name="Text_20_body"><draw:frame draw:style-name="mediacenter" draw:name="" text:anchor-type="paragraph" draw:z-index="0" svg:width="10.583333333333cm" svg:height="11.165416666667cm"><draw:image xlink:href="Pictures/7d43fb20e858ff99cf6c929fceb66825.png" xlink:type="simple" xlink:show="embed" xlink:actuate="onLoad"/></draw:frame></text:p>
      <text:p text:style-name="Text_20_body">Di seguito sono elencati i campi disponibili per caratterizzare il canale. Alcuni di questi saranno presenti solo per alcune tipologie di canale identificate dal campo <text:span text:style-name="Strong_20_Emphasis">Tag</text:span>:
</text:p>
      <table:table>
        <table:table-column/>
        <table:table-column/>
        <table:table-row>
          <table:table-cell office:value-type="string" table:style-name="tableheader">
            <text:p text:style-name="Table_20_Heading"> Campo </text:p>
          </table:table-cell>
          <table:table-cell office:value-type="string" table:style-name="tableheader">
            <text:p text:style-name="Table_20_Heading"> Descrizione </text:p>
          </table:table-cell>
        </table:table-row>
        <table:table-row>
          <table:table-cell office:value-type="string" table:style-name="tablecell">
            <text:p text:style-name="tablealignleft"> Color </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tipo: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
      <text:p text:style-name="Text_20_body">
Campi disponibili in base al <text:span text:style-name="Strong_20_Emphasis">Tag</text:span>:
</text:p>
      <table:table>
        <table:table-column/>
        <table:table-column/>
        <table:table-row>
          <table:table-cell office:value-type="string" table:style-name="tableheader">
            <text:p text:style-name="Table_20_Heading"> Campo </text:p>
          </table:table-cell>
          <table:table-cell office:value-type="string" table:style-name="tableheader">
            <text:p text:style-name="Table_20_Heading"> Descrizione </text:p>
          </table:table-cell>
        </table:table-row>
        <table:table-row>
          <table:table-cell office:value-type="string" table:style-name="tablecell">
            <text:p text:style-name="tablealignleft"> Impulse/Measure </text:p>
          </table:table-cell>
          <table:table-cell office:value-type="string" table:style-name="tablecell">
            <text:p text:style-name="tablealignleft"> Campo numerico, imposta il numero degli impulsi per aumentare di 1 l'unità di misura ( Es. Impostando 100 e Measure “L” significa che ogni 100 impulsi letti corrispondo ad 1 litro utilizzato ) </text:p>
          </table:table-cell>
        </table:table-row>
        <table:table-row>
          <table:table-cell office:value-type="string" table:style-name="tablecell">
            <text:p text:style-name="tablealignleft"> Gain </text:p>
          </table:table-cell>
          <table:table-cell office:value-type="string" table:style-name="tablecell">
            <text:p text:style-name="tablealignleft"> Campo numerico, calcolato in rapporto al valore letto ed il valore impostato per una ingegnerizzazione del canale </text:p>
          </table:table-cell>
        </table:table-row>
        <table:table-row>
          <table:table-cell office:value-type="string" table:style-name="tablecell">
            <text:p text:style-name="tablealignleft"> Offset </text:p>
          </table:table-cell>
          <table:table-cell office:value-type="string" table:style-name="tablecell">
            <text:p text:style-name="tablealignleft"> Campo numerico, calcolato in rapporto al valore letto ed il valore impostato per una ingegnerizzazione del canale </text:p>
          </table:table-cell>
        </table:table-row>
      </table:table>
      <text:p text:style-name="Text_20_body">
Di seguito vedremo tutte le tipologie di canali configurabili nel sistema , selezionabili dal campo <text:span text:style-name="Strong_20_Emphasis">Tag</text:span>.
</text:p>
      <table:table>
        <table:table-column/>
        <table:table-column/>
        <table:table-row>
          <table:table-cell office:value-type="string" table:style-name="tableheader">
            <text:p text:style-name="Table_20_Heading"> Tag </text:p>
          </table:table-cell>
          <table:table-cell office:value-type="string" table:style-name="tableheader">
            <text:p text:style-name="Table_20_Heading"> Descrizione</text:p>
          </table:table-cell>
        </table:table-row>
        <table:table-row>
          <table:table-cell office:value-type="string" table:style-name="tablecell">
            <text:p text:style-name="tablealignleft"> [g]m/s2 </text:p>
          </table:table-cell>
          <table:table-cell office:value-type="string" table:style-name="tablecell">
            <text:p text:style-name="tablealignleft"> Viene utilizzato per la lettura dei canali HS (High Speed per accelerometri)</text:p>
          </table:table-cell>
        </table:table-row>
        <table:table-row>
          <table:table-cell office:value-type="string" table:style-name="tablecell">
            <text:p text:style-name="tablealignleft"> General </text:p>
          </table:table-cell>
          <table:table-cell office:value-type="string" table:style-name="tablecell">
            <text:p text:style-name="tablealignleft"> Viene utilizzato per la lettura delle termocoppie </text:p>
          </table:table-cell>
        </table:table-row>
        <table:table-row>
          <table:table-cell office:value-type="string" table:style-name="tablecell">
            <text:p text:style-name="tablealignleft"> Energy </text:p>
          </table:table-cell>
          <table:table-cell office:value-type="string" table:style-name="tablecell">
            <text:p text:style-name="tablealignleft"> Viene utilizzato per la visualizzazione dell'energia consumata dall'inizio della prova </text:p>
          </table:table-cell>
        </table:table-row>
        <table:table-row>
          <table:table-cell office:value-type="string" table:style-name="tablecell">
            <text:p text:style-name="tablealignleft"> Power </text:p>
          </table:table-cell>
          <table:table-cell office:value-type="string" table:style-name="tablecell">
            <text:p text:style-name="tablealignleft"> Viene utilizzato per la visualizzazione del consumo istantaneo della potenza </text:p>
          </table:table-cell>
        </table:table-row>
        <table:table-row>
          <table:table-cell office:value-type="string" table:style-name="tablecell">
            <text:p text:style-name="tablealignleft"> Voltage </text:p>
          </table:table-cell>
          <table:table-cell office:value-type="string" table:style-name="tablecell">
            <text:p text:style-name="tablealignleft">Viene utilizzato per la visualizzazione della tensione di alimentazione </text:p>
          </table:table-cell>
        </table:table-row>
        <table:table-row>
          <table:table-cell office:value-type="string" table:style-name="tablecell">
            <text:p text:style-name="tablealignleft"> Water </text:p>
          </table:table-cell>
          <table:table-cell office:value-type="string" table:style-name="tablecell">
            <text:p text:style-name="tablealignleft"> Viene utilizzato per la visualizzazione dei litri consumati dall'inizio della prova </text:p>
          </table:table-cell>
        </table:table-row>
        <table:table-row>
          <table:table-cell office:value-type="string" table:style-name="tablecell">
            <text:p text:style-name="tablealignleft"> Pressure </text:p>
          </table:table-cell>
          <table:table-cell office:value-type="string" table:style-name="tablecell">
            <text:p text:style-name="tablealignleft"> Viene utilizzato per la visualizzazione della pressione. Il massimo ed il minimo per la graficazione sono RangeV1 e RangeV2 </text:p>
          </table:table-cell>
        </table:table-row>
        <table:table-row>
          <table:table-cell office:value-type="string" table:style-name="tablecell">
            <text:p text:style-name="tablealignleft"> Custom </text:p>
          </table:table-cell>
          <table:table-cell office:value-type="string" table:style-name="tablecell">
            <text:p text:style-name="tablealignleft"> Viene utilizzato quando si hanno ingressi diversi ne fisici ne elettrici. Il massimo ed il minimo per la graficazione sono RangeV1 e RangeV2 </text:p>
          </table:table-cell>
        </table:table-row>
        <table:table-row>
          <table:table-cell office:value-type="string" table:style-name="tablecell">
            <text:p text:style-name="tablealignleft"> Flow </text:p>
          </table:table-cell>
          <table:table-cell office:value-type="string" table:style-name="tablecell">
            <text:p text:style-name="tablealignleft"> Viene utilizzato per la graficazione del flusso di acqua. Il massimo ed il minimo per la graficazione sono RangeV1 e RangeV2 </text:p>
          </table:table-cell>
        </table:table-row>
        <table:table-row>
          <table:table-cell office:value-type="string" table:style-name="tablecell">
            <text:p text:style-name="tablealignleft"> Rpm </text:p>
          </table:table-cell>
          <table:table-cell office:value-type="string" table:style-name="tablecell">
            <text:p text:style-name="tablealignleft"> Utilizzato per la rappresentazione dei canali di acquisizione giri </text:p>
          </table:table-cell>
        </table:table-row>
        <table:table-row>
          <table:table-cell office:value-type="string" table:style-name="tablecell">
            <text:p text:style-name="tablealignleft"> Flag </text:p>
          </table:table-cell>
          <table:table-cell office:value-type="string" table:style-name="tablecell">
            <text:p text:style-name="tablealignleft"> Utilizzato per la rappresentazione dei canali utilizzati come lettura di flag/registri </text:p>
          </table:table-cell>
        </table:table-row>
        <table:table-row>
          <table:table-cell office:value-type="string" table:style-name="tablecell">
            <text:p text:style-name="tablealignleft"> Ambient </text:p>
          </table:table-cell>
          <table:table-cell office:value-type="string" table:style-name="tablecell">
            <text:p text:style-name="tablealignleft"> Verifica temperatura ambiente <text:span text:style-name="Strong_20_Emphasis">Funzione non implementata</text:span> </text:p>
          </table:table-cell>
        </table:table-row>
        <table:table-row>
          <table:table-cell office:value-type="string" table:style-name="tablecell">
            <text:p text:style-name="tablealignleft"> Target </text:p>
          </table:table-cell>
          <table:table-cell office:value-type="string" table:style-name="tablecell">
            <text:p text:style-name="tablealignleft"> Verifica temperatura target <text:span text:style-name="Strong_20_Emphasis">Funzione non implementata</text:span> </text:p>
          </table:table-cell>
        </table:table-row>
      </table:table>
      <text:p text:style-name="Text_20_body">Per i canali dove sono previsti i campi <text:span text:style-name="Strong_20_Emphasis">Gain</text:span> e <text:span text:style-name="Strong_20_Emphasis">Offset</text:span>, per calcolare entrambi i valori basterà cliccare sul bottone <text:span text:style-name="Strong_20_Emphasis">Calculate Gain and Offset</text:span> per accedere alla seguente finestra :</text:p>
      <text:p text:style-name="Text_20_body"><draw:frame draw:style-name="mediacenter" draw:name="" text:anchor-type="paragraph" draw:z-index="0" svg:width="7.9375cm" svg:height="4.7095833333333cm"><draw:image xlink:href="Pictures/13b41c54c9d0d2453712f09871291877.png" xlink:type="simple" xlink:show="embed" xlink:actuate="onLoad"/></draw:frame></text:p>
      <text:p text:style-name="Text_20_body">I valori da impostare sono i seguenti 
</text:p>
      <text:list text:style-name="List_20_1">
        <text:list-item>
          <text:p text:style-name="Text_20_body"> <text:span text:style-name="Strong_20_Emphasis">Range value 1</text:span> : Campo numerico , valore minimo letto che si legge sull'etichetta del trasduttore </text:p>
        </text:list-item>
        <text:list-item>
          <text:p text:style-name="Text_20_body"> <text:span text:style-name="Strong_20_Emphasis">Range value 2</text:span> : Campo numerico ,  valore massimo letto (fondo scala) che si legge sull'etichetta del trasduttore </text:p>
        </text:list-item>
        <text:list-item>
          <text:p text:style-name="Text_20_body"> <text:span text:style-name="Strong_20_Emphasis">Output value 1</text:span> : Campo numerico , valore generato in corrispondenza di <text:span text:style-name="Strong_20_Emphasis">Range value 1</text:span>  </text:p>
        </text:list-item>
        <text:list-item>
          <text:p text:style-name="Text_20_body"> <text:span text:style-name="Strong_20_Emphasis">Output value 2</text:span> : Campo numerico , valore generato in corrispondenza di <text:span text:style-name="Strong_20_Emphasis">Range value 2</text:span> </text:p>
        </text:list-item>
      </text:list>
      <text:p text:style-name="Text_20_body">
Confermare l'operazione cliccando sul bottone <text:span text:style-name="Strong_20_Emphasis">OK</text:span> . Una volta creato un canale se lo si vuole utilizzare per un test sarà necessario assegnarlo alla postazione per questo vedere la sezione <text:span text:style-name="Strong_20_Emphasis">Configurazione canali postazione</text:span>.</text:p>
      <text:h text:style-name="Heading_20_4" text:outline-level="4"><text:bookmark-start text:name="modifica_canale"/>Modifica canale<text:bookmark-end text:name="modifica_canale"/></text:h>
      <text:p text:style-name="Text_20_body">
Per modificare un canale dopo averlo selezionato cliccare sul tasto <text:span text:style-name="Strong_20_Emphasis">Modifica canale</text:span> <draw:frame draw:style-name="media" draw:name="" text:anchor-type="as-char" draw:z-index="0" svg:width="0.84666666666667cm" svg:height="0.84666666666667cm"><draw:image xlink:href="Pictures/6cac78ef7b66e071ee861e694ab89b85.png" xlink:type="simple" xlink:show="embed" xlink:actuate="onLoad"/></draw:frame>.
Apportate le modifiche cliccare su <text:span text:style-name="Strong_20_Emphasis">OK</text:span> per confermare o <text:span text:style-name="Strong_20_Emphasis">Annulla</text:span> per annullare.</text:p>
      <text:h text:style-name="Heading_20_4" text:outline-level="4"><text:bookmark-start text:name="copia_canale"/>Copia canale<text:bookmark-end text:name="copia_canale"/></text:h>
      <text:p text:style-name="Text_20_body">
Selezionado il canale da copiare nella lista e cliccando sul tasto <text:span text:style-name="Strong_20_Emphasis">Copia canale</text:span> <draw:frame draw:style-name="media" draw:name="" text:anchor-type="as-char" draw:z-index="0" svg:width="0.84666666666667cm" svg:height="0.84666666666667cm"><draw:image xlink:href="Pictures/a01b21860a51e601a57609ac1410ba97.png" xlink:type="simple" xlink:show="embed" xlink:actuate="onLoad"/></draw:frame> , si aprirà una schermata con i campi già compilati dai dati del canale selezionato. Apportate le dovute modifiche confermare con <text:span text:style-name="Strong_20_Emphasis">OK</text:span> oppure abbandonare la copia con <text:span text:style-name="Strong_20_Emphasis">Annulla</text:span>.</text:p>
      <text:h text:style-name="Heading_20_4" text:outline-level="4"><text:bookmark-start text:name="elimina_canale"/>Elimina canale<text:bookmark-end text:name="elimina_canale"/></text:h>
      <text:p text:style-name="Text_20_body">
Selezionado il canale dalla lista e cliccando sul tasto <text:span text:style-name="Strong_20_Emphasis">Elimina canale</text:span> <draw:frame draw:style-name="media" draw:name="" text:anchor-type="as-char" draw:z-index="0" svg:width="0.84666666666667cm" svg:height="0.84666666666667cm"><draw:image xlink:href="Pictures/31547e1b2b55ca6f3e9926be28fb3ac2.png" xlink:type="simple" xlink:show="embed" xlink:actuate="onLoad"/></draw:frame>, verrà visualizzata una finestra per la conferma. Confermando l'eliminazione l'elemento verrà definitivaente rimosso dall'archivio.</text:p>
      <text:h text:style-name="Heading_20_3" text:outline-level="3"><text:bookmark-start text:name="channels_calibration"/>Channels calibration<text:bookmark-end text:name="channels_calibration"/></text:h>
      <text:p text:style-name="Text_20_body">
Ad esclusione degli ingressi di acquisizione delle grandezze elettriche tutti gli ingressi definiti nel sistema in base alla configurazione dei dispositivi, posso essere calibrati. Si accede al form di calibrazione dal menu <text:span text:style-name="Strong_20_Emphasis">Channels Calibration</text:span> dopo aver inserito la password di amministratore:</text:p>
      <text:p text:style-name="Text_20_body"><draw:frame draw:style-name="mediacenter" draw:name="" text:anchor-type="paragraph" draw:z-index="0" svg:width="10.583333333333cm" svg:height="13.705416666667cm"><draw:image xlink:href="Pictures/30dd4f44ec9ac8b4144c04680c99e47a.png" xlink:type="simple" xlink:show="embed" xlink:actuate="onLoad"/></draw:fram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 calibrazione del sistema deve essere fatta utilizzando un calibratore certificato di riferimento</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procedura di calibrazione non è illustrata in questo manuale</text:p>
          </table:table-cell>
        </table:table-row>
      </table:table>
      <text:h text:style-name="Heading_20_3" text:outline-level="3"><text:bookmark-start text:name="products_archive"/>Products archive<text:bookmark-end text:name="products_archive"/></text:h>
      <text:p text:style-name="Text_20_body">
Per aprire l'archivio dei prodotti testati sarà necessario cliccate sul tasto <text:span text:style-name="Strong_20_Emphasis">Products</text:span>  <draw:frame draw:style-name="media" draw:name="" text:anchor-type="as-char" draw:z-index="0" svg:width="0.84666666666667cm" svg:height="0.84666666666667cm"><draw:image xlink:href="Pictures/cae60c45b287e458bb4f70f14db876db.png" xlink:type="simple" xlink:show="embed" xlink:actuate="onLoad"/></draw:frame> ed accedere alla seguente schermata :</text:p>
      <text:p text:style-name="Text_20_body"><draw:frame draw:style-name="mediacenter" draw:name="" text:anchor-type="paragraph" draw:z-index="0" svg:width="13.229166666667cm" svg:height="11.086041666667cm"><draw:image xlink:href="Pictures/471bb5e374e469aaac6b1d5852a66d77.png" xlink:type="simple" xlink:show="embed" xlink:actuate="onLoad"/></draw:frame></text:p>
      <text:p text:style-name="Text_20_body">E' possibile filtrare l'elenco dei collaudi efettuati tramite i seguenti campi di ricerca:
</text:p>
      <text:list text:style-name="List_20_1">
        <text:list-item>
          <text:p text:style-name="Text_20_body"> <text:span text:style-name="Strong_20_Emphasis">Serial Number</text:span> : Campo di testo, inserire il seriale o parte di esso</text:p>
        </text:list-item>
        <text:list-item>
          <text:p text:style-name="Text_20_body"> <text:span text:style-name="Strong_20_Emphasis">Id Place</text:span> : Campo numerico, inserire l'id postazione dove è stato testato creato il novo test per il prodotto </text:p>
        </text:list-item>
        <text:list-item>
          <text:p text:style-name="Text_20_body"> <text:span text:style-name="Strong_20_Emphasis">LR</text:span> : Campo di testo , lotto produzione , *questo campo benchè presente non è ancora implementato*</text:p>
        </text:list-item>
        <text:list-item>
          <text:p text:style-name="Text_20_body"> <text:span text:style-name="Strong_20_Emphasis">Model Type</text:span> : Campo di testo , inserire codice modello o parte di esso</text:p>
        </text:list-item>
        <text:list-item>
          <text:p text:style-name="Text_20_body"> <text:span text:style-name="Strong_20_Emphasis">Sample Notes</text:span> : Campo di testo, inserire una o più parole immesse nella creazione del test </text:p>
        </text:list-item>
        <text:list-item>
          <text:p text:style-name="Text_20_body"> <text:span text:style-name="Strong_20_Emphasis">Start date</text:span> : Campo data, selezionare una data di partenza per la ricerca dei prodotti ( da dd/mm/yyyy a –/–/—-)</text:p>
        </text:list-item>
        <text:list-item>
          <text:p text:style-name="Text_20_body"> <text:span text:style-name="Strong_20_Emphasis">End date</text:span> : Campo data, selezionare una data di fine per la ricerca dei prodotti ( da –/–/—- a dd/mm/yyyy)</text:p>
        </text:list-item>
      </text:list>
      <text:p text:style-name="Text_20_body">
una volta inseriti uno o più filtri di ricerca premere il tasto <draw:frame draw:style-name="media" draw:name="" text:anchor-type="as-char" draw:z-index="0" svg:width="0.84666666666667cm" svg:height="0.84666666666667cm"><draw:image xlink:href="Pictures/cae60c45b287e458bb4f70f14db876db.png" xlink:type="simple" xlink:show="embed" xlink:actuate="onLoad"/></draw:frame> per avviare la ricerca.</text:p>
      <text:p text:style-name="Text_20_body">
Di seguito il funzionamento dei tasti presenti nel pannello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e60c45b287e458bb4f70f14db876db.png" xlink:type="simple" xlink:show="embed" xlink:actuate="onLoad"/></draw:frame> </text:p>
          </table:table-cell>
          <table:table-cell office:value-type="string" table:style-name="tablecell">
            <text:p text:style-name="tablealignleft"> Search </text:p>
          </table:table-cell>
          <table:table-cell office:value-type="string" table:style-name="tablecell">
            <text:p text:style-name="tablealignleft"> Avvia la ricerca nel database in base ai filtri impo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9e892c92c0a36158ff085369785c07c.png" xlink:type="simple" xlink:show="embed" xlink:actuate="onLoad"/></draw:frame> </text:p>
          </table:table-cell>
          <table:table-cell office:value-type="string" table:style-name="tablecell">
            <text:p text:style-name="tablealignleft"> Clear filters </text:p>
          </table:table-cell>
          <table:table-cell office:value-type="string" table:style-name="tablecell">
            <text:p text:style-name="tablealignleft"> Azzera tutti i campi filtri impo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 </text:p>
          </table:table-cell>
          <table:table-cell office:value-type="string" table:style-name="tablecell">
            <text:p text:style-name="tablealignleft"> Delete </text:p>
          </table:table-cell>
          <table:table-cell office:value-type="string" table:style-name="tablecell">
            <text:p text:style-name="tablealignleft"> Elimina il prodotto e con esso tutte le acquisizioni effettuate. L'operazione è irreversibi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bc7d87d7d1bf0da5067d56f42fbf113.png" xlink:type="simple" xlink:show="embed" xlink:actuate="onLoad"/></draw:frame> </text:p>
          </table:table-cell>
          <table:table-cell office:value-type="string" table:style-name="tablecell">
            <text:p text:style-name="tablealignleft"> Open </text:p>
          </table:table-cell>
          <table:table-cell office:value-type="string" table:style-name="tablecell">
            <text:p text:style-name="tablealignleft"> Apre il prodotto selezionato dalla lista , il prodotto caricato sarà accessibile solo per la fruizione dei dati salvati, non si potranno eseguire dei test ma solo visualizzare quelli già eseguiti o esportare i dati acquisi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a012d6a78e5e9d1f99d7a5b2b514907.png" xlink:type="simple" xlink:show="embed" xlink:actuate="onLoad"/></draw:frame> </text:p>
          </table:table-cell>
          <table:table-cell office:value-type="string" table:style-name="tablecell">
            <text:p text:style-name="tablealignleft"> Exit </text:p>
          </table:table-cell>
          <table:table-cell office:value-type="string" table:style-name="tablecell">
            <text:p text:style-name="tablealignleft"> Chiude la finestra di archivio prodotti </text:p>
          </table:table-cell>
        </table:table-row>
      </table:table>
      <text:h text:style-name="Heading_20_3" text:outline-level="3"><text:bookmark-start text:name="values_archive"/>Values [Archive]<text:bookmark-end text:name="values_archive"/></text:h>
      <text:p text:style-name="Text_20_body">
Cliccando il tasto <text:span text:style-name="Strong_20_Emphasis">Values</text:span> <draw:frame draw:style-name="media" draw:name="" text:anchor-type="as-char" draw:z-index="0" svg:width="0.84666666666667cm" svg:height="0.84666666666667cm"><draw:image xlink:href="Pictures/911a826e6d0c687356f62ddf35822513.png" xlink:type="simple" xlink:show="embed" xlink:actuate="onLoad"/></draw:frame>, il software visualizzarà una griglia con tutti i valori acquisiti di tutti gli ingressi specificati elencati in colonna.</text:p>
      <text:h text:style-name="Heading_20_3" text:outline-level="3"><text:bookmark-start text:name="export_archive"/>Export [Archive]<text:bookmark-end text:name="export_archive"/></text:h>
      <text:p text:style-name="Text_20_body">
Cliccando il tasto <text:span text:style-name="Strong_20_Emphasis">Export</text:span> <draw:frame draw:style-name="media" draw:name="" text:anchor-type="as-char" draw:z-index="0" svg:width="0.84666666666667cm" svg:height="0.84666666666667cm"><draw:image xlink:href="Pictures/c627867b19ed8f9daea864316656ab9b.png" xlink:type="simple" xlink:show="embed" xlink:actuate="onLoad"/></draw:frame> è possibile salvare tutti i dati del test selezionato in un comodo file csv. Si potrà scegliere il percorso di esportazione tramite l'esplora file di Windows.
</text:p>
      <text:h text:style-name="Heading_20_3" text:outline-level="3"><text:bookmark-start text:name="print_archive"/>Print [Archive]<text:bookmark-end text:name="print_archive"/></text:h>
      <text:p text:style-name="Text_20_body">Cliccando sul tasto <text:span text:style-name="Strong_20_Emphasis">Print</text:span> <draw:frame draw:style-name="media" draw:name="" text:anchor-type="as-char" draw:z-index="0" svg:width="0.84666666666667cm" svg:height="0.84666666666667cm"><draw:image xlink:href="Pictures/410934f9283012acc06e665ac8e3f169.png" xlink:type="simple" xlink:show="embed" xlink:actuate="onLoad"/></draw:frame> verrà stampato un resoconto della postazione e del collaudo eseguito. Basterà selezionare la stampante dal menù di stampa e cliccare <text:span text:style-name="Strong_20_Emphasis">OK</text:span>. Si visualizzerà un anteprima del documento e sarà necessario confermare la stampa premendo il tasto <text:span text:style-name="Strong_20_Emphasis">Print</text:span> nella seguente schermata :</text:p>
      <text:p text:style-name="Text_20_body"><draw:frame draw:style-name="mediacenter" draw:name="" text:anchor-type="paragraph" draw:z-index="0" svg:width="10.583333333333cm" svg:height="5.953125cm"><draw:image xlink:href="Pictures/58a52809d33f9280d65f81b77d500447.png" xlink:type="simple" xlink:show="embed" xlink:actuate="onLoad"/></draw:frame></text:p>
      <text:h text:style-name="Heading_20_2" text:outline-level="2"><text:bookmark-start text:name="place_tab"/>Place Tab<text:bookmark-end text:name="place_tab"/></text:h>
      <text:p text:style-name="Text_20_body">Nella sottosezione <text:span text:style-name="Strong_20_Emphasis">Place</text:span> sono raggruppate tutte le funzioni relative all postazione selezionata come riportato nei seguenti paragrafi.</text:p>
      <text:h text:style-name="Heading_20_3" text:outline-level="3"><text:bookmark-start text:name="new_product"/>New Product<text:bookmark-end text:name="new_product"/></text:h>
      <text:p text:style-name="Text_20_body">Per prodotto si intende l'oggetto che si andrà a testare, potrebbe trattarsi di un nuovo dispositivo o di uno già testato in precedenza. La creazione del prodiotto è una operazione necessaria per avviare le successive fasi di acquisizione o test.</text:p>
      <text:p text:style-name="Text_20_body">Per creare un prodotto è necessario cliccare sul bottone <text:span text:style-name="Strong_20_Emphasis">New Product</text:span> <draw:frame draw:style-name="media" draw:name="" text:anchor-type="as-char" draw:z-index="0" svg:width="0.84666666666667cm" svg:height="0.84666666666667cm"><draw:image xlink:href="Pictures/954c289ab6bec5614964d3548628afec.png" xlink:type="simple" xlink:show="embed" xlink:actuate="onLoad"/></draw:frame> e si accederà alla seguente schermata : </text:p>
      <text:p text:style-name="Text_20_body"><draw:frame draw:style-name="mediacenter" draw:name="" text:anchor-type="paragraph" draw:z-index="0" svg:width="10.583333333333cm" svg:height="3.4925cm"><draw:image xlink:href="Pictures/a1b988f542bd937bd5e0510d526138b3.png" xlink:type="simple" xlink:show="embed" xlink:actuate="onLoad"/></draw:frame></text:p>
      <text:p text:style-name="Text_20_body">Si chiede di scegliere come caricare il prodotto, ovvero creare un nuovo prodotto dal tasto <text:span text:style-name="Strong_20_Emphasis">New product</text:span> o caricarne uno dall'archivio dei prodotto già testati <text:span text:style-name="Strong_20_Emphasis">Load from archive</text:span>.
Nel caso si scelga un prodotto archiviato, i nuovi test verranno accodati a quelli già presenti in archivio.</text:p>
      <text:p text:style-name="Text_20_body">Cliccando su <text:span text:style-name="Strong_20_Emphasis">New Product</text:span> accediamo alla seguente schermata :</text:p>
      <text:p text:style-name="Text_20_body"><draw:frame draw:style-name="mediacenter" draw:name="" text:anchor-type="paragraph" draw:z-index="0" svg:width="14.552083333333cm" svg:height="7.2760416666667cm"><draw:image xlink:href="Pictures/58509a9926618e63d606dc97c7505ab9.png" xlink:type="simple" xlink:show="embed" xlink:actuate="onLoad"/></draw:frame></text:p>
      <text:p text:style-name="Text_20_body">I campi richiesti per la creazione sono i seguenti : 
</text:p>
      <text:list text:style-name="List_20_1">
        <text:list-item>
          <text:p text:style-name="Text_20_body"> <text:span text:style-name="Strong_20_Emphasis">ID Place</text:span> : Non modificabile, indica l'id della postazione alla quale si associerà il prodotto;</text:p>
        </text:list-item>
        <text:list-item>
          <text:p text:style-name="Text_20_body"> <text:span text:style-name="Strong_20_Emphasis">Model Type</text:span> : Campo di testo, inserire il modello del prodotto qualora ne fosse provvisto o una descrizione per facilitarne la ricerca nell'archivio;</text:p>
        </text:list-item>
        <text:list-item>
          <text:p text:style-name="Text_20_body"> <text:span text:style-name="Strong_20_Emphasis">Serial Number</text:span> : Campo di testo, inserire il numero seriale del prodotto qualore ne fosse provvisto o un codice per facilitarne la ricerca nell'archivio;</text:p>
        </text:list-item>
        <text:list-item>
          <text:p text:style-name="Text_20_body"> <text:span text:style-name="Strong_20_Emphasis">Sample Notes</text:span> : Campo di testo, inserire una nota relativa al test per facilitare la ricerca in archivio;</text:p>
        </text:list-item>
        <text:list-item>
          <text:p text:style-name="Text_20_body"> <text:span text:style-name="Strong_20_Emphasis">Repetition</text:span> : Campo numerico, inserire il numero di test o acquisizioni che si vogliono eseguire. Inserendo un numero diverso da zero, al termine di un test il software avvierà automaticamente il successivo fino al raggiungimento del limite specificato. Al completamento della serie di test potremmo in ogni caso eseguirne altri manualmente. Inserendo invece 0 dovremmo creare dei test singolarmente ed eseguirli manualmente uno alla volta.  </text:p>
        </text:list-item>
      </text:list>
      <text:p text:style-name="Text_20_body">
Confermare la creazione del prodotto premendo il tasto <text:span text:style-name="Strong_20_Emphasis">OK</text:span>.</text:p>
      <text:p text:style-name="Text_20_body">Nel caso si prema il tasto <text:span text:style-name="Strong_20_Emphasis">Load from Archive</text:span> il software visualizzerà il pannello per la ricerca dei test archiviati nel quale si dovrà selezionare quello desiderato aiutandosi con i filtri per la ricerca, premendo invece <text:span text:style-name="Strong_20_Emphasis">Cancel</text:span> si annullerà la creazione del nuovo prodotto.</text:p>
      <text:h text:style-name="Heading_20_3" text:outline-level="3"><text:bookmark-start text:name="new_test"/>New Test<text:bookmark-end text:name="new_test"/></text:h>
      <text:p text:style-name="Text_20_body">
Una volta inserite le informazioni del prodotto, è possibile creare la tipologia di test da eseguire. 
Per creare un nuovo test è necessario cliccare sul tasto <text:span text:style-name="Strong_20_Emphasis">New Test</text:span> <draw:frame draw:style-name="media" draw:name="" text:anchor-type="as-char" draw:z-index="0" svg:width="0.84666666666667cm" svg:height="" svg:rel-height="100%"><draw:image xlink:href="/var/www/wiki/data/media/icons8/icone32/icons8-aggiungi-file-96.png" xlink:type="simple" xlink:show="embed" xlink:actuate="onLoad"/></draw:frame> per accedere alla seguente schermata :</text:p>
      <text:p text:style-name="Text_20_body"><draw:frame draw:style-name="mediacenter" draw:name="" text:anchor-type="paragraph" draw:z-index="0" svg:width="7.9375cm" svg:height="5.715cm"><draw:image xlink:href="Pictures/a04a0602ec3d1315bcff080473622908.png" xlink:type="simple" xlink:show="embed" xlink:actuate="onLoad"/></draw:frame></text:p>
      <text:p text:style-name="Text_20_body">I campi da compilare sono :
</text:p>
      <text:list text:style-name="List_20_1">
        <text:list-item>
          <text:p text:style-name="Text_20_body"> <text:span text:style-name="Strong_20_Emphasis">Description</text:span> : Campo di testo, descrizione del test a scelta dell'utente; </text:p>
        </text:list-item>
        <text:list-item>
          <text:p text:style-name="Text_20_body"> <text:span text:style-name="Strong_20_Emphasis">Sample time</text:span> : Campo numerico, indica ogni quanti secondi leggere i valori dei canali;</text:p>
        </text:list-item>
        <text:list-item>
          <text:p text:style-name="Text_20_body"> <text:span text:style-name="Strong_20_Emphasis">Test Type</text:span> : Selezionare il tipo di test che si vuole eseguire dalla lista tipi elencati nel paragrafo Test Types.</text:p>
        </text:list-item>
      </text:list>
      <text:p text:style-name="Text_20_body">
quindi confermare cliccare il tasto <text:span text:style-name="Strong_20_Emphasis">OK</text:span> altrimenti <text:span text:style-name="Strong_20_Emphasis">Cancel</text:span> per annulare l'operazione. Una volta confermata la creazione del test si attiveranno altre funzioni della postazione che vedremo nel paragrafo successivo. In base alla scelta del <text:span text:style-name="Strong_20_Emphasis">Test Type</text:span> potremo avere diversi campi da compilare e/o modificare di seguito vedremo i campi specifici per tutti i tipi di test.</text:p>
      <text:h text:style-name="Heading_20_4" text:outline-level="4"><text:bookmark-start text:name="test_types"/>Test Types<text:bookmark-end text:name="test_types"/></text:h>
      <text:p text:style-name="Text_20_body">I test selezionabili nel campo <text:span text:style-name="Strong_20_Emphasis">Test Type</text:span> nel menu di creazione sono : <text:span text:style-name="Strong_20_Emphasis">Free acquisition</text:span> e <text:span text:style-name="Strong_20_Emphasis">Power start</text:span> ognuno ha dei campi configurabili.</text:p>
      <text:h text:style-name="Heading_20_5" text:outline-level="5"><text:bookmark-start text:name="free_acquisition"/>Free Acquisition<text:bookmark-end text:name="free_acquisition"/></text:h>
      <text:p text:style-name="Text_20_body">
La <text:span text:style-name="Strong_20_Emphasis">Free acquisition</text:span> è un test che legge e salva tutti i valori di tutti i canali configurati per la prova senza fare alcuna verifica. I parametri configurabili per questo test sono </text:p>
      <table:table>
        <table:table-column/>
        <table:table-column/>
        <table:table-row>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Acquisition minutes </text:p>
          </table:table-cell>
          <table:table-cell office:value-type="string" table:style-name="tablecell">
            <text:p text:style-name="tablealignleft"> Imposta in minuti , la durata dell'acquisizione ovvero per quanto tempo il software salva i valori acquisiti degli ingressi configurati in base al temo di campionamento specificato </text:p>
          </table:table-cell>
        </table:table-row>
      </table:table>
      <text:h text:style-name="Heading_20_5" text:outline-level="5"><text:bookmark-start text:name="power_start"/>Power Start<text:bookmark-end text:name="power_start"/></text:h>
      <text:p text:style-name="Text_20_body">
La <text:span text:style-name="Strong_20_Emphasis">Power start</text:span> è un test che legge e salva tutti i valori come per la <text:span text:style-name="Strong_20_Emphasis">Free Acquisition</text:span> ma necessita obbligatoriamente di almeno un canale <text:span text:style-name="Strong_20_Emphasis">Power</text:span> configurato dal quale rilevare la potenza e partire con l'acquisizione. Cliccando su <text:span text:style-name="Strong_20_Emphasis">Start acquisition</text:span> per avviare l'acquisizione , il power start non inizierà a salvare i dati finchè non rileva che il livello di potenza impostato è stato superato e si interromperà automaticamente quando il livello di potenza scenderà sotto la soglia impostata. Di seguito i campi configurabili per il <text:span text:style-name="Strong_20_Emphasis">Power start</text:span>
</text:p>
      <table:table>
        <table:table-column/>
        <table:table-column/>
        <table:table-row>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Acquisition minutes </text:p>
          </table:table-cell>
          <table:table-cell office:value-type="string" table:style-name="tablecell">
            <text:p text:style-name="tablealignleft"> Imposta in minuti , la durata dell'acquisizione ovvero per quanto tempo il software salva i valori acquisiti degli ingressi configurati in base al temo di campionamento specificato  </text:p>
          </table:table-cell>
        </table:table-row>
        <table:table-row>
          <table:table-cell office:value-type="string" table:style-name="tablecell">
            <text:p text:style-name="tablealignleft"> Power threshold (W) </text:p>
          </table:table-cell>
          <table:table-cell office:value-type="string" table:style-name="tablecell">
            <text:p text:style-name="tablealignleft"> Imposta il livello minimo di potenza per iniziare l'acquisizione ed interromperla </text:p>
          </table:table-cell>
        </table:table-row>
        <table:table-row>
          <table:table-cell office:value-type="string" table:style-name="tablecell">
            <text:p text:style-name="tablealignleft"> Timer after the end (s) </text:p>
          </table:table-cell>
          <table:table-cell office:value-type="string" table:style-name="tablecell">
            <text:p text:style-name="tablealignleft"> Imposta in secondi, dopo quanto tempo interrompere l'acquisizione da quando il livello di potenza è sceso sotto la soglia impostata nel campo Power threshold </text:p>
          </table:table-cell>
        </table:table-row>
      </table:table>
      <text:p text:style-name="Text_20_body">
Ad esempio impostando 100 Watt come Power threshold ed avviando un collaudo l'acquisizione dei valori letti iniziera solamente quando il primo canale configurato con il tag Power leggerà una potenza superiore a 100 Watt ed impostando 30 secondi nel campo Timer after the end , signifcherà , una volta che la potenza letta sarà inferiore a 100 Watt , continuare a leggere e salvare i valori dei canali per un ulteriore 30 secondi.</text:p>
      <text:h text:style-name="Heading_20_3" text:outline-level="3"><text:bookmark-start text:name="modify_test"/>Modify test<text:bookmark-end text:name="modify_test"/></text:h>
      <text:p text:style-name="Text_20_body">
Per modificare il test creato sarà necessario cliccare sul tasto <text:span text:style-name="Strong_20_Emphasis">Modify test</text:span> <draw:frame draw:style-name="media" draw:name="" text:anchor-type="as-char" draw:z-index="0" svg:width="0.84666666666667cm" svg:height="0.84666666666667cm"><draw:image xlink:href="Pictures/6cac78ef7b66e071ee861e694ab89b85.png" xlink:type="simple" xlink:show="embed" xlink:actuate="onLoad"/></draw:frame> per accedere alla stessa schermata di creazione del test con la differenza che i campi visualizzeranno le impostazioni correnti. Il test potrà essere modificato fino a quando non si avvia una acquisizione. </text:p>
      <text:h text:style-name="Heading_20_3" text:outline-level="3"><text:bookmark-start text:name="start_test_acquisition"/>Start Test acquisition<text:bookmark-end text:name="start_test_acquisition"/></text:h>
      <text:p text:style-name="Text_20_body">Per avviare l'acquisizione del test cliccare sul tasto <text:span text:style-name="Strong_20_Emphasis">Start Test acquisition</text:span> <draw:frame draw:style-name="media" draw:name="" text:anchor-type="as-char" draw:z-index="0" svg:width="0.84666666666667cm" svg:height="0.84666666666667cm"><draw:image xlink:href="Pictures/e3361f9c9253fb8e6e4a87957aea9f32.png" xlink:type="simple" xlink:show="embed" xlink:actuate="onLoad"/></draw:frame>. Prima dell'avvio verrà richiesto o di configurare almeno un canale di acquisizione se non sono stati configurati o di confermare la schermata del pretest dove verranno mostrati i valori in tempo reale degli ingressi configurati. </text:p>
      <text:h text:style-name="Heading_20_3" text:outline-level="3"><text:bookmark-start text:name="stop_test_acquisition"/>Stop Test acquisition<text:bookmark-end text:name="stop_test_acquisition"/></text:h>
      <text:p text:style-name="Text_20_body">Per interrompere la fase di acquisizione avviata cliccare il tasto <text:span text:style-name="Strong_20_Emphasis">Stop Test acquisition</text:span> <draw:frame draw:style-name="media" draw:name="" text:anchor-type="as-char" draw:z-index="0" svg:width="0.84666666666667cm" svg:height="0.84666666666667cm"><draw:image xlink:href="Pictures/2e39c63d45c306c47d4b05af3e0301ab.png" xlink:type="simple" xlink:show="embed" xlink:actuate="onLoad"/></draw:frame>. Del test interrotto verranno salvati solamente i dati acquisiti fino al momento dell'interruzion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 Il test interrotto non può essere riavviato. In caso creare un nuovo test per avviare una nuova fase di acquisizione </text:p>
          </table:table-cell>
        </table:table-row>
      </table:table>
      <text:h text:style-name="Heading_20_3" text:outline-level="3"><text:bookmark-start text:name="delete_test_acquisition"/>Delete Test acquisition<text:bookmark-end text:name="delete_test_acquisition"/></text:h>
      <text:p text:style-name="Text_20_body">Per eliminare i valori di una acquisizione completa o interrotta, cliccare sul tasto <text:span text:style-name="Strong_20_Emphasis">Delete Test acquisition</text:span> <draw:frame draw:style-name="media" draw:name="" text:anchor-type="as-char" draw:z-index="0" svg:width="0.84666666666667cm" svg:height="0.84666666666667cm"><draw:image xlink:href="Pictures/9d261de3ff4afcdf7544f869654a775f.png" xlink:type="simple" xlink:show="embed" xlink:actuate="onLoad"/></draw:frame> ed accettare i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 dati del test eliminato non potranno essere più recuperati.</text:p>
          </table:table-cell>
        </table:table-row>
      </table:table>
      <text:h text:style-name="Heading_20_3" text:outline-level="3"><text:bookmark-start text:name="unload_product"/>Unload product<text:bookmark-end text:name="unload_product"/></text:h>
      <text:p text:style-name="Text_20_body">Per scaricare il prodotto da una postazioe cliccare sul tasto <text:span text:style-name="Strong_20_Emphasis">Unload product</text:span> <draw:frame draw:style-name="media" draw:name="" text:anchor-type="as-char" draw:z-index="0" svg:width="0.84666666666667cm" svg:height="0.84666666666667cm"><draw:image xlink:href="Pictures/4c3c652d47df459844e7a11469c22d46.png" xlink:type="simple" xlink:show="embed" xlink:actuate="onLoad"/></draw:frame> ed accettare il successivo messaggio di conferma.</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 dati non saranno comunque eliminati dall'archivio. Il prodotto può essere ricaricato anche successivamente per eseguire nuove prove o riaperto da archivio per la sola visualizzazione.</text:p>
          </table:table-cell>
        </table:table-row>
      </table:table>
      <text:h text:style-name="Heading_20_3" text:outline-level="3"><text:bookmark-start text:name="force_next_step"/>Force next step<text:bookmark-end text:name="force_next_step"/></text:h>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Funzione non ancora implementata</text:p>
          </table:table-cell>
        </table:table-row>
      </table:table>
      <text:p text:style-name="Text_20_body">Per alcuni test dove l'inizio o la fine acquisizione sono legati ad alcune verifiche sui valori degli ingressi letti nel faso si voglia bypassare la verifica, cliccare sul tasto <text:span text:style-name="Strong_20_Emphasis">Force next step</text:span> <draw:frame draw:style-name="media" draw:name="" text:anchor-type="as-char" draw:z-index="0" svg:width="0.84666666666667cm" svg:height="0.84666666666667cm"><draw:image xlink:href="Pictures/f4b1140179f2706fd41f0d08a133587e.png" xlink:type="simple" xlink:show="embed" xlink:actuate="onLoad"/></draw:frame>.</text:p>
      <text:h text:style-name="Heading_20_3" text:outline-level="3"><text:bookmark-start text:name="start_hs_acquisition"/>Start HS acquisition<text:bookmark-end text:name="start_hs_acquisition"/></text:h>
      <text:p text:style-name="Text_20_body">
Se impostati i triggers negli ingressi della postazione al verificarsi della condizione il software avvia automaticamente l'acquisizione dei canali veloci. Per avviarla manualmente cliccare sul tasto <text:span text:style-name="Strong_20_Emphasis">Start HS acquisition</text:span> <draw:frame draw:style-name="media" draw:name="" text:anchor-type="as-char" draw:z-index="0" svg:width="0.84666666666667cm" svg:height="0.84666666666667cm"><draw:image xlink:href="Pictures/ef013afe8c3f5f06078ee2a4ad59bb66.png" xlink:type="simple" xlink:show="embed" xlink:actuate="onLoad"/></draw:frame>.</text:p>
      <text:p text:style-name="Text_20_body">Il software visualizzerà la seguente finestra:</text:p>
      <text:p text:style-name="Text_20_body"><draw:frame draw:style-name="mediacenter" draw:name="" text:anchor-type="paragraph" draw:z-index="0" svg:width="5.2916666666667cm" svg:height="3.3072916666667cm"><draw:image xlink:href="Pictures/737c8b48239f6874b307a72f62c6c47b.png" xlink:type="simple" xlink:show="embed" xlink:actuate="onLoad"/></draw:frame>.</text:p>
      <text:p text:style-name="Text_20_body">
I campi essenziali per avviare l'acquisizione sono:
</text:p>
      <text:list text:style-name="List_20_1">
        <text:list-item>
          <text:p text:style-name="Text_20_body"> <text:span text:style-name="Strong_20_Emphasis">Acquisition frequency</text:span> : frequenza di acquisizione dei canali veloci. Il valore 1 di default salva i valori alla frequenza massima di campionamento;</text:p>
        </text:list-item>
        <text:list-item>
          <text:p text:style-name="Text_20_body"> <text:span text:style-name="Strong_20_Emphasis">Acquisition seconds</text:span> : durata in secondi dell'acquisizione.</text:p>
        </text:list-item>
      </text:list>
      <text:p text:style-name="Text_20_body">
Confermare l'avvio con il tasto <text:span text:style-name="Strong_20_Emphasis">OK</text:span>.</text:p>
      <text:h text:style-name="Heading_20_3" text:outline-level="3"><text:bookmark-start text:name="start_recording"/>Start recording<text:bookmark-end text:name="start_recording"/></text:h>
      <text:p text:style-name="Text_20_body">
Se impostati i triggers negli ingressi della postazione al verificarsi della condizione il software avvia automaticamente l'acquisizione con webcam. Per avviarla manualmente cliccare sul tasto <text:span text:style-name="Strong_20_Emphasis">Start recording</text:span> <draw:frame draw:style-name="media" draw:name="" text:anchor-type="as-char" draw:z-index="0" svg:width="0.84666666666667cm" svg:height="0.84666666666667cm"><draw:image xlink:href="Pictures/659dc727b0c42d2b39361507dce8a8e1.png" xlink:type="simple" xlink:show="embed" xlink:actuate="onLoad"/></draw:frame>.</text:p>
      <text:p text:style-name="Text_20_body">Il software visualizzerà la seguente finestra:</text:p>
      <text:p text:style-name="Text_20_body"><draw:frame draw:style-name="mediacenter" draw:name="" text:anchor-type="paragraph" draw:z-index="0" svg:width="5.2916666666667cm" svg:height="2.2489583333333cm"><draw:image xlink:href="Pictures/fbcd8f9345b2edad1005bc23810ae559.png" xlink:type="simple" xlink:show="embed" xlink:actuate="onLoad"/></draw:frame>.</text:p>
      <text:p text:style-name="Text_20_body">
I campi essenziali per avviare l'acquisizione sono:
</text:p>
      <text:list text:style-name="List_20_1">
        <text:list-item>
          <text:p text:style-name="Text_20_body"> <text:span text:style-name="Strong_20_Emphasis">Acquisition seconds</text:span> : durata in secondi dell'acquisizione video.</text:p>
        </text:list-item>
      </text:list>
      <text:p text:style-name="Text_20_body">
Confermare l'avvio con il tasto <text:span text:style-name="Strong_20_Emphasis">OK</text:span>.</text:p>
      <text:h text:style-name="Heading_20_3" text:outline-level="3"><text:bookmark-start text:name="reset_alarm"/>Reset alarm<text:bookmark-end text:name="reset_alarm"/></text:h>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Funzione non ancora implementata</text:p>
          </table:table-cell>
        </table:table-row>
      </table:table>
      <text:p text:style-name="Text_20_body">Per alcuni test dove è richiesta l'azione dell'operatore al verificasi di una condizione, il software potrebbe emettere un avviso acustico e visivo. Per arrestare l'avviso cliccare sul tasto <text:span text:style-name="Strong_20_Emphasis">Reset alarm</text:span> <draw:frame draw:style-name="media" draw:name="" text:anchor-type="as-char" draw:z-index="0" svg:width="0.84666666666667cm" svg:height="0.84666666666667cm"><draw:image xlink:href="Pictures/3f38064e7947538e0b5477dac1afb5f5.png" xlink:type="simple" xlink:show="embed" xlink:actuate="onLoad"/></draw:frame>.</text:p>
      <text:h text:style-name="Heading_20_3" text:outline-level="3"><text:bookmark-start text:name="save"/>Save<text:bookmark-end text:name="save"/></text:h>
      <text:p text:style-name="Text_20_body">Per salvare definitivamente in archivio tutti i dati del prodotto caricato nella postazione cliccare il tasto <text:span text:style-name="Strong_20_Emphasis">Save</text:span> <draw:frame draw:style-name="media" draw:name="" text:anchor-type="as-char" draw:z-index="0" svg:width="0.84666666666667cm" svg:height="0.84666666666667cm"><draw:image xlink:href="Pictures/4000fc018bb61f20cc951d289f7ec569.png" xlink:type="simple" xlink:show="embed" xlink:actuate="onLoad"/></draw:frame>.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Questa funzione deve essere eseguita per liberare la postazioneprima di caricare un nuovo prodotto.</text:p>
          </table:table-cell>
        </table:table-row>
      </table:table>
      <text:h text:style-name="Heading_20_3" text:outline-level="3"><text:bookmark-start text:name="change_comm_addr"/>Change Comm addr.<text:bookmark-end text:name="change_comm_addr"/></text:h>
      <text:p text:style-name="Text_20_body">
Nel caso di debba sostituire il dispositivo LAN/TTL di comunicazione con il prodotto in test, cliccare sul tasto <text:span text:style-name="Strong_20_Emphasis">Change Comm addr</text:span> <draw:frame draw:style-name="media" draw:name="" text:anchor-type="as-char" draw:z-index="0" svg:width="0.84666666666667cm" svg:height="0.84666666666667cm"><draw:image xlink:href="Pictures/63aac6426e62ff897bb5ed87d30bbf53.png" xlink:type="simple" xlink:show="embed" xlink:actuate="onLoad"/></draw:frame>:</text:p>
      <text:p text:style-name="Text_20_body"><draw:frame draw:style-name="mediacenter" draw:name="" text:anchor-type="paragraph" draw:z-index="0" svg:width="5.2916666666667cm" svg:height="7.77875cm"><draw:image xlink:href="Pictures/2efe3059a8333067f6ad11e38a034782.png" xlink:type="simple" xlink:show="embed" xlink:actuate="onLoad"/></draw:frame></text:p>
      <text:p text:style-name="Text_20_body">Modificare quindi il valore specificato nella casella <text:span text:style-name="Strong_20_Emphasis">Communication device address</text:span> evidenziata in base al numero riportato nel dispositivo.</text:p>
      <text:h text:style-name="Heading_20_3" text:outline-level="3"><text:bookmark-start text:name="expand"/>Expand<text:bookmark-end text:name="expand"/></text:h>
      <text:p text:style-name="Text_20_body">Utilizzare il tasto <text:span text:style-name="Strong_20_Emphasis">Expand</text:span> <draw:frame draw:style-name="media" draw:name="" text:anchor-type="as-char" draw:z-index="0" svg:width="0.84666666666667cm" svg:height="0.84666666666667cm"><draw:image xlink:href="Pictures/3c38f1c3d238825612b3dc247c74e940.png" xlink:type="simple" xlink:show="embed" xlink:actuate="onLoad"/></draw:frame> per visualizzare la postazione selezionata a tutto schermo.</text:p>
      <text:h text:style-name="Heading_20_3" text:outline-level="3"><text:bookmark-start text:name="minimize"/>Minimize<text:bookmark-end text:name="minimize"/></text:h>
      <text:p text:style-name="Text_20_body">Utilizzare il tasto <text:span text:style-name="Strong_20_Emphasis">Minimize</text:span> <draw:frame draw:style-name="media" draw:name="" text:anchor-type="as-char" draw:z-index="0" svg:width="0.84666666666667cm" svg:height="0.84666666666667cm"><draw:image xlink:href="Pictures/8beb0689292a8499a4017ac4116d7973.png" xlink:type="simple" xlink:show="embed" xlink:actuate="onLoad"/></draw:frame> per visualizzare tutte le postazioni del sistema riducendo quella selezionata a tutto schermo.</text:p>
      <text:h text:style-name="Heading_20_3" text:outline-level="3"><text:bookmark-start text:name="values"/>Values<text:bookmark-end text:name="values"/></text:h>
      <text:p text:style-name="Text_20_body">
Cliccando il tasto <text:span text:style-name="Strong_20_Emphasis">Values</text:span> <draw:frame draw:style-name="media" draw:name="" text:anchor-type="as-char" draw:z-index="0" svg:width="0.84666666666667cm" svg:height="0.84666666666667cm"><draw:image xlink:href="Pictures/911a826e6d0c687356f62ddf35822513.png" xlink:type="simple" xlink:show="embed" xlink:actuate="onLoad"/></draw:frame>, il software visualizzarà una griglia con tutti i valori acquisiti di tutti gli ingressi specificati elencati in colonna.</text:p>
      <text:h text:style-name="Heading_20_3" text:outline-level="3"><text:bookmark-start text:name="export"/>Export<text:bookmark-end text:name="export"/></text:h>
      <text:p text:style-name="Text_20_body">
Cliccando il tasto <text:span text:style-name="Strong_20_Emphasis">Export</text:span> <draw:frame draw:style-name="media" draw:name="" text:anchor-type="as-char" draw:z-index="0" svg:width="0.84666666666667cm" svg:height="0.84666666666667cm"><draw:image xlink:href="Pictures/c627867b19ed8f9daea864316656ab9b.png" xlink:type="simple" xlink:show="embed" xlink:actuate="onLoad"/></draw:frame> è possibile salvare tutti i dati del test selezionato in un comodo file csv. Si potrà scegliere il percorso di esportazione tramite l'esplora file di Windows.</text:p>
      <text:h text:style-name="Heading_20_3" text:outline-level="3"><text:bookmark-start text:name="print"/>Print<text:bookmark-end text:name="print"/></text:h>
      <text:p text:style-name="Text_20_body">Cliccando sul tasto <text:span text:style-name="Strong_20_Emphasis">Print</text:span> <draw:frame draw:style-name="media" draw:name="" text:anchor-type="as-char" draw:z-index="0" svg:width="0.84666666666667cm" svg:height="0.84666666666667cm"><draw:image xlink:href="Pictures/410934f9283012acc06e665ac8e3f169.png" xlink:type="simple" xlink:show="embed" xlink:actuate="onLoad"/></draw:frame> verrà stampato un resoconto della postazione e del collaudo eseguito. Basterà selezionare la stampante dal menù di stampa e cliccare <text:span text:style-name="Strong_20_Emphasis">OK</text:span>. Si visualizzerà un anteprima del documento e sarà necessario confermare la stampa premendo il tasto <text:span text:style-name="Strong_20_Emphasis">Print</text:span> nella seguente schermata :</text:p>
      <text:p text:style-name="Text_20_body"><draw:frame draw:style-name="mediacenter" draw:name="" text:anchor-type="paragraph" draw:z-index="0" svg:width="10.583333333333cm" svg:height="5.953125cm"><draw:image xlink:href="Pictures/58a52809d33f9280d65f81b77d500447.png" xlink:type="simple" xlink:show="embed" xlink:actuate="onLoad"/></draw:frame></text:p>
      <text:h text:style-name="Heading_20_3" text:outline-level="3"><text:bookmark-start text:name="sinottico_postazioni"/>Sinottico postazioni<text:bookmark-end text:name="sinottico_postazioni"/></text:h>
      <text:p text:style-name="Text_20_body">
All'avvio il programma visualzza il sinottico delle postazioni configurate. Le postazioni sono rappresentate in una griglia di 4 colonne.
Ogni riquadro visulizza lo stato postazione la fase di acquisizione il numero di prove programmate e la prova in corso.</text:p>
      <text:p text:style-name="Text_20_body"><draw:frame draw:style-name="mediacenter" draw:name="" text:anchor-type="paragraph" draw:z-index="0" svg:width="18.520833333333cm" style:rel-width="100%" svg:height="9.0752083333333cm" style:rel-height="scale"><draw:image xlink:href="Pictures/a21af4c7a5fd982aa6b1f9d76b68b4ee.png" xlink:type="simple" xlink:show="embed" xlink:actuate="onLoad"/></draw:frame></text:p>
      <text:p text:style-name="Text_20_body">Alla sinistra del pannello si accede al menu generale delle postazioni con le sequenti funzioni: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e39c63d45c306c47d4b05af3e0301ab.png" xlink:type="simple" xlink:show="embed" xlink:actuate="onLoad"/></draw:frame> </text:p>
          </table:table-cell>
          <table:table-cell office:value-type="string" table:style-name="tablecell">
            <text:p text:style-name="tablealignleft"> Stop all </text:p>
          </table:table-cell>
          <table:table-cell office:value-type="string" table:style-name="tablecell">
            <text:p text:style-name="tablealignleft"> Interrompe l'acquisizione in tutte le postazioni </text:p>
          </table:table-cell>
        </table:table-row>
      </table:table>
      <text:h text:style-name="Heading_20_3" text:outline-level="3"><text:bookmark-start text:name="navigazione_postazioni"/>Navigazione postazioni<text:bookmark-end text:name="navigazione_postazioni"/></text:h>
      <text:p text:style-name="Text_20_body">
Selezionando <text:span text:style-name="Strong_20_Emphasis">Places</text:span> nel menu il programma visualizza una scheda per ogni 4 postazioni:</text:p>
      <text:p text:style-name="Text_20_body"><draw:frame draw:style-name="media" draw:name="" text:anchor-type="as-char" draw:z-index="0" svg:width="21.166666666667cm" style:rel-width="100%" svg:height="2.38125cm" style:rel-height="scale"><draw:image xlink:href="Pictures/e0333e2f32dc754594fe8696941e6853.png" xlink:type="simple" xlink:show="embed" xlink:actuate="onLoad"/></draw:frame></text:p>
      <text:p text:style-name="Text_20_body">Selezionando la scheda si apre il sinottico delle 4 postazioni che possono essere ingrandite/rimpiccolite con i tasti nel menu. 
Per Visualizzare la postazione a tutto schermo fare click con il mouse nel nome della postazione. E' possibile passare velocemente alle altre appartenenti alla stessa scheda facendo click con il mouse nel nome della postazione visualzzato nel menu:</text:p>
      <text:p text:style-name="Text_20_body">
<draw:frame draw:style-name="media" draw:name="" text:anchor-type="as-char" draw:z-index="0" svg:width="3.2014583333333cm" svg:height="2.6722916666667cm"><draw:image xlink:href="Pictures/835e2a1995c0f9873f564f7ba508d694.png" xlink:type="simple" xlink:show="embed" xlink:actuate="onLoad"/></draw:frame></text:p>
      <text:h text:style-name="Heading_20_3" text:outline-level="3"><text:bookmark-start text:name="gestione_postazione"/>Gestione postazione<text:bookmark-end text:name="gestione_postazione"/></text:h>
      <text:p text:style-name="Text_20_body">
La seguente schermata mostra una postazione configurata , con un prodotto già caricato ed un test già creato.</text:p>
      <text:p text:style-name="Text_20_body"><draw:frame draw:style-name="mediacenter" draw:name="" text:anchor-type="paragraph" draw:z-index="0" svg:width="18.520833333333cm" style:rel-width="100%" svg:height="9.7366666666667cm" style:rel-height="scale"><draw:image xlink:href="Pictures/a1cfb47c1335fc701bd9e3db21275656.png" xlink:type="simple" xlink:show="embed" xlink:actuate="onLoad"/></draw:frame></text:p>
      <text:p text:style-name="Text_20_body">I paragrafi successivi descrivono il contenuto dei blocchi principali che la compongono.</text:p>
      <text:h text:style-name="Heading_20_4" text:outline-level="4"><text:bookmark-start text:name="pannello_contatore_1"/>Pannello contatore [1]<text:bookmark-end text:name="pannello_contatore_1"/></text:h>
      <text:p text:style-name="Text_20_body">Il pannello contatore, indice 1 sulla immagine precedente, mostra in maniera sintetica alcune informazioni principali durante il test:</text:p>
      <text:list text:style-name="List_20_1">
        <text:list-item>
          <text:p text:style-name="Text_20_body"> <text:span text:style-name="Strong_20_Emphasis">Test state</text:span>: mostra lo stato del test selezionato; </text:p>
        </text:list-item>
        <text:list-item>
          <text:p text:style-name="Text_20_body"> <text:span text:style-name="Strong_20_Emphasis">Elapsed time</text:span> : mostra il tempo trascorso dall'inizio dell'acquisizione;</text:p>
        </text:list-item>
        <text:list-item>
          <text:p text:style-name="Text_20_body"> <text:span text:style-name="Strong_20_Emphasis">Energy</text:span> : mostra in tempo reale l'energia consumata;</text:p>
        </text:list-item>
        <text:list-item>
          <text:p text:style-name="Text_20_body"> <text:span text:style-name="Strong_20_Emphasis">Water</text:span> : mostra in tempo reale il valore del flusso di acqua , ovvero quanti litri/minuto vengono utilizzati ( litri/minuto dipende dalla configurazione del modulo utilizzato );</text:p>
        </text:list-item>
        <text:list-item>
          <text:p text:style-name="Text_20_body"> <text:span text:style-name="Strong_20_Emphasis">Power</text:span> : mostra in tempo reale l'assorbimento elettrico del prodotto;</text:p>
        </text:list-item>
        <text:list-item>
          <text:p text:style-name="Text_20_body"> <text:span text:style-name="Strong_20_Emphasis">Total energy</text:span> : mostra il totale dell'energia consumata durante tutto il test;</text:p>
        </text:list-item>
        <text:list-item>
          <text:p text:style-name="Text_20_body"> <text:span text:style-name="Strong_20_Emphasis">Total water</text:span> : mostra il totale dell'acqua consumata/utilizzata durante tutto il test.</text:p>
        </text:list-item>
      </text:list>
      <text:h text:style-name="Heading_20_4" text:outline-level="4"><text:bookmark-start text:name="pannello_informazioni_2"/>Pannello informazioni [2]<text:bookmark-end text:name="pannello_informazioni_2"/></text:h>
      <text:p text:style-name="Text_20_body">Il pannello informazioni, indice 2 nella immagine visualizza informazioni del prodotto caricato e del test in corso :</text:p>
      <text:list text:style-name="List_20_1">
        <text:list-item>
          <text:p text:style-name="Text_20_body"> <text:span text:style-name="Strong_20_Emphasis">Date/Time</text:span> : data di caricamento del prodotto;</text:p>
        </text:list-item>
        <text:list-item>
          <text:p text:style-name="Text_20_body"> <text:span text:style-name="Strong_20_Emphasis">Serial Number</text:span> : serial number del prodotto caricato. Il prossimo paragrafo descrive come modificare questa informazione;</text:p>
        </text:list-item>
        <text:list-item>
          <text:p text:style-name="Text_20_body"> <text:span text:style-name="Strong_20_Emphasis">Lr</text:span> : Lot/release del prodotto caricato. Il prossimo paragrafo descrive come modificare questa informazione;</text:p>
        </text:list-item>
        <text:list-item>
          <text:p text:style-name="Text_20_body"> <text:span text:style-name="Strong_20_Emphasis">Test Type</text:span> : tipo di test caricato;</text:p>
        </text:list-item>
        <text:list-item>
          <text:p text:style-name="Text_20_body"> <text:span text:style-name="Strong_20_Emphasis">Repetition</text:span> : numero di ripetizione impostate sul prodotto;</text:p>
        </text:list-item>
        <text:list-item>
          <text:p text:style-name="Text_20_body"> <text:span text:style-name="Strong_20_Emphasis">Test Sample Time</text:span> : intervallo di campionamento dei valori in secondi;</text:p>
        </text:list-item>
        <text:list-item>
          <text:p text:style-name="Text_20_body"> <text:span text:style-name="Strong_20_Emphasis">Test Reads</text:span> : numero di letture campionate per il test attivo; </text:p>
        </text:list-item>
        <text:list-item>
          <text:p text:style-name="Text_20_body"> <text:span text:style-name="Strong_20_Emphasis">Progress</text:span> : X/Y, la X è il numero di test attualmente completati mentre Y è il numero di ripetizioni da eseguire;</text:p>
        </text:list-item>
        <text:list-item>
          <text:p text:style-name="Text_20_body"> <text:span text:style-name="Strong_20_Emphasis">Test Result</text:span> : (Funzione non ancora implementata) risultato del test, se ok o non ok.</text:p>
        </text:list-item>
      </text:list>
      <text:h text:style-name="Heading_20_5" text:outline-level="5"><text:bookmark-start text:name="modifica_campi_prodotto"/>Modifica campi prodotto<text:bookmark-end text:name="modifica_campi_prodotto"/></text:h>
      <text:p text:style-name="Text_20_body">
I campi con il tasto <text:span text:style-name="Strong_20_Emphasis">Edit</text:span> permettono la modifica del dato visualizzato:</text:p>
      <text:list text:style-name="List_20_1">
        <text:list-item>
          <text:p text:style-name="Text_20_body"> premere il tasto <text:span text:style-name="Strong_20_Emphasis">Edit</text:span>;</text:p>
        </text:list-item>
        <text:list-item>
          <text:p text:style-name="Text_20_body"> modificare il contenuto del campo evidenziato;</text:p>
        </text:list-item>
        <text:list-item>
          <text:p text:style-name="Text_20_body"> confermare la modifica selezionando nuovamente il tasto <text:span text:style-name="Strong_20_Emphasis">Edit</text:span>.</text:p>
        </text:list-item>
      </text:list>
      <text:h text:style-name="Heading_20_5" text:outline-level="5"><text:bookmark-start text:name="impostazioni_grafiche"/>Impostazioni grafiche<text:bookmark-end text:name="impostazioni_grafiche"/></text:h>
      <text:p text:style-name="Text_20_body">Le impostazioni grafiche sono accessibli cliccando il tasto <text:span text:style-name="Strong_20_Emphasis">Settings</text:span> <draw:frame draw:style-name="media" draw:name="" text:anchor-type="as-char" draw:z-index="0" svg:width="0.84666666666667cm" svg:height="0.84666666666667cm"><draw:image xlink:href="Pictures/b94a680a557850462d0bf27fda5dd219.png" xlink:type="simple" xlink:show="embed" xlink:actuate="onLoad"/></draw:frame> posto nell angolo in alto a destra ed accederemo alla seguente schermata : </text:p>
      <text:p text:style-name="Text_20_body"><draw:frame draw:style-name="mediacenter" draw:name="" text:anchor-type="paragraph" draw:z-index="0" svg:width="10.583333333333cm" svg:height="11.562291666667cm"><draw:image xlink:href="Pictures/9a36a0a765e7e154bdffe7af4f004987.png" xlink:type="simple" xlink:show="embed" xlink:actuate="onLoad"/></draw:frame>
</text:p>
      <text:list text:style-name="List_20_1">
        <text:list-item>
          <text:p text:style-name="Text_20_body"> <text:span text:style-name="Strong_20_Emphasis">X axis page width (hours/minute)</text:span> : Specifica la scala X del grafico visualizzato tramite due caselle; la prima per impostare le ore ed la seconda per impostare i minuti.</text:p>
        </text:list-item>
        <text:list-item>
          <text:p text:style-name="Text_20_body"> <text:span text:style-name="Strong_20_Emphasis">X axis interval (minutes)</text:span> : Specifica ogni quanti minuti il software visualizza una barra verticale. Aumentando la scala del grafico si consiglia di aumentare anche questo valore.</text:p>
        </text:list-item>
      </text:list>
      <text:p text:style-name="Text_20_body">
Per ogni tipologia di ingresso prevista nel software è possibile impostare le seguenti opzioni:
</text:p>
      <table:table>
        <table:table-column/>
        <table:table-row>
          <table:table-cell office:value-type="string" table:style-name="tableheader">
            <text:p text:style-name="Table_20_Heading"> Axis scale </text:p>
          </table:table-cell>
        </table:table-row>
        <table:table-row>
          <table:table-cell office:value-type="string" table:style-name="tablecell">
            <text:p text:style-name="tablealignleft"> Position : visualizza la scala a sinistra, a destra o la nasconde </text:p>
          </table:table-cell>
        </table:table-row>
        <table:table-row>
          <table:table-cell office:value-type="string" table:style-name="tablecell">
            <text:p text:style-name="tablealignleft"> Line separators: imposta il numero di barre orizzontali visualizzate per la scala </text:p>
          </table:table-cell>
        </table:table-row>
        <table:table-row>
          <table:table-cell office:value-type="string" table:style-name="tablecell">
            <text:p text:style-name="tablealignleft"> Decimals : numero di cifre dopo la virgola per il test visualizzato a fianco di ogni barra orizzontale </text:p>
          </table:table-cell>
        </table:table-row>
      </table:table>
      <table:table>
        <table:table-column/>
        <table:table-row>
          <table:table-cell office:value-type="string" table:style-name="tableheader">
            <text:p text:style-name="Table_20_Heading"> Vertical position </text:p>
          </table:table-cell>
        </table:table-row>
        <table:table-row>
          <table:table-cell office:value-type="string" table:style-name="tablecell">
            <text:p text:style-name="tablealignleft"> Min value : posizione Y della scala minima da 0 a 100 </text:p>
          </table:table-cell>
        </table:table-row>
        <table:table-row>
          <table:table-cell office:value-type="string" table:style-name="tablecell">
            <text:p text:style-name="tablealignleft"> Max value : posizione Y della scala massima da 0 a 100 </text:p>
          </table:table-cell>
        </table:table-row>
      </table:table>
      <table:table>
        <table:table-column/>
        <table:table-row>
          <table:table-cell office:value-type="string" table:style-name="tableheader">
            <text:p text:style-name="Table_20_Heading"> Values scale </text:p>
          </table:table-cell>
        </table:table-row>
        <table:table-row>
          <table:table-cell office:value-type="string" table:style-name="tablecell">
            <text:p text:style-name="tablealignleft"> Min scale : scala minima dell'asse </text:p>
          </table:table-cell>
        </table:table-row>
        <table:table-row>
          <table:table-cell office:value-type="string" table:style-name="tablecell">
            <text:p text:style-name="tablealignleft"> Max scale : scala massima dell'asse </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ramite la vertical position è possibile spostare la graficazione di una tipologia di ingresso nella parte superiore o inferiore del grafico senza impegnare tutta l'area</text:p>
          </table:table-cell>
        </table:table-row>
      </table:table>
      <text:h text:style-name="Heading_20_4" text:outline-level="4"><text:bookmark-start text:name="pannello_grafico_3"/>Pannello grafico [3]<text:bookmark-end text:name="pannello_grafico_3"/></text:h>
      <text:p text:style-name="Text_20_body">
Nel pannello è visibile il grafico del test selezionato. Sono disponibili le seguenti funzioni:</text:p>
      <text:h text:style-name="Heading_20_5" text:outline-level="5"><text:bookmark-start text:name="zoom"/>Zoom<text:bookmark-end text:name="zoom"/></text:h>
      <text:p text:style-name="Text_20_body">
Fare click con il tasto sinistro del mouse su un punto del grafico, quindi portarsi nel punto diagonalmente opposto e rilasciare il tasto.</text:p>
      <text:h text:style-name="Heading_20_5" text:outline-level="5"><text:bookmark-start text:name="valore"/>Valore<text:bookmark-end text:name="valore"/></text:h>
      <text:p text:style-name="Text_20_body">
Per vedere i valori acquisiti in un determinato punto e sufficiente muovere il mose nel nel grafico. I valori in corrispondenza saranno visualizzati nella colonna PosV della griglia dei valori. </text:p>
      <text:h text:style-name="Heading_20_5" text:outline-level="5"><text:bookmark-start text:name="media"/>Media<text:bookmark-end text:name="media"/></text:h>
      <text:p text:style-name="Text_20_body">
Per vedere i valori medi acquisiti in un intervallo, inserire le due barre con il tasto sinistro e successivamente con il tasto centrale del mouse.</text:p>
      <text:h text:style-name="Heading_20_5" text:outline-level="5"><text:bookmark-start text:name="reset"/>Reset<text:bookmark-end text:name="reset"/></text:h>
      <text:p text:style-name="Text_20_body">Per effettuare il reset dello Zoom premere il tasto destro del mouse o in alternativa il tasto <text:span text:style-name="Strong_20_Emphasis">Reset</text:span> <draw:frame draw:style-name="media" draw:name="" text:anchor-type="as-char" draw:z-index="0" svg:width="0.84666666666667cm" svg:height="0.84666666666667cm"><draw:image xlink:href="Pictures/484a988bcaec85f86793ac8ce986ad4b.png" xlink:type="simple" xlink:show="embed" xlink:actuate="onLoad"/></draw:frame> nella statusbar del grafico. Quest'ultimo riporta il grafico all'inizio dell'acquisizione.</text:p>
      <text:h text:style-name="Heading_20_5" text:outline-level="5"><text:bookmark-start text:name="avanzamento_arretramento_pagina"/>Avanzamento/Arretramento pagina<text:bookmark-end text:name="avanzamento_arretramento_pagina"/></text:h>
      <text:p text:style-name="Text_20_body">Se il grafico non è interamente visìibile viene abilitata la scrollbar con la quale è possibile scorrere in avanti o indietro il grafico di mezza pagina alla volta. Il fondo scala dell'asse X è configurabile tramite le impostazioni grafiche.</text:p>
      <text:h text:style-name="Heading_20_5" text:outline-level="5"><text:bookmark-start text:name="barre_orizzontali"/>Barre orizzontali<text:bookmark-end text:name="barre_orizzontali"/></text:h>
      <text:p text:style-name="Text_20_body">Nel caso si voglia marcare dei limiti: inferiore o superiore è possibile abilitare delle barre orizzontali.</text:p>
      <text:p text:style-name="Text_20_body">Le barre orizzontali <draw:frame draw:style-name="media" draw:name="" text:anchor-type="as-char" draw:z-index="0" svg:width="" svg:rel-width="100%" svg:height="" svg:rel-height="100%"><draw:image xlink:href="/var/www/wiki/data/media/mareltestbench_haier/horizontalbar.png" xlink:type="simple" xlink:show="embed" xlink:actuate="onLoad"/></draw:frame> vengono abilitate cliccando sul checkbox iniziale.</text:p>
      <text:p text:style-name="Text_20_body">Per visualizzare una barra:</text:p>
      <text:list text:style-name="List_20_1">
        <text:list-item>
          <text:p text:style-name="Text_20_body"> impostare il colore con il click del mouse nel quadrato;</text:p>
        </text:list-item>
        <text:list-item>
          <text:p text:style-name="Text_20_body"> modificare la posizione con le due frecce poste di fianco alla casella con del valore;</text:p>
        </text:list-item>
        <text:list-item>
          <text:p text:style-name="Text_20_body"> mettere il segno di spunta.</text:p>
        </text:list-item>
      </text:list>
      <text:p text:style-name="Text_20_body">
Per nascondere la barra rimuovere il segno di spunta.</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scala delle barre è riferita a quella delle temperature</text:p>
          </table:table-cell>
        </table:table-row>
      </table:table>
      <text:h text:style-name="Heading_20_5" text:outline-level="5"><text:bookmark-start text:name="visualizzazione_trigger"/>Visualizzazione trigger<text:bookmark-end text:name="visualizzazione_trigger"/></text:h>
      <text:p text:style-name="Text_20_body">
I trigger verificatesi durante la fase di acquisizione vengono segnalati direttamente nel grafico con una barra verticate e la descrizione del trigger.
Nella status bar del grafico, per ogni trigger viene visualizzato un bottone. Premendo il bottone si aprirà il pannello di visualizzazione dei triggers come speficifato nel capitolo Pannello Triggers</text:p>
      <text:h text:style-name="Heading_20_4" text:outline-level="4"><text:bookmark-start text:name="pannello_canali_4"/>Pannello canali [4]<text:bookmark-end text:name="pannello_canali_4"/></text:h>
      <text:p text:style-name="Text_20_body">Nella tabella sono visibili tutti i canali configurati della postazione per il test selezionato. 
</text:p>
      <text:list text:style-name="List_20_1">
        <text:list-item>
          <text:p text:style-name="Text_20_body"> <text:span text:style-name="Strong_20_Emphasis">Show</text:span> : Campo selezionabile, mostra / nasconde la linea graficata del canale </text:p>
        </text:list-item>
        <text:list-item>
          <text:p text:style-name="Text_20_body"> <text:span text:style-name="Strong_20_Emphasis">Device ch.</text:span> : Mostra il riferimento alla tipologia di dispositivo e numero canale fisici</text:p>
        </text:list-item>
        <text:list-item>
          <text:p text:style-name="Text_20_body"> <text:span text:style-name="Strong_20_Emphasis">Value</text:span> : Mostra l'ultimo valore letto del canale</text:p>
        </text:list-item>
        <text:list-item>
          <text:p text:style-name="Text_20_body"> <text:span text:style-name="Strong_20_Emphasis">Pos.V</text:span> : Mostra il valore letto in relazione alla posizione del mouse nel grafico</text:p>
        </text:list-item>
        <text:list-item>
          <text:p text:style-name="Text_20_body"> <text:span text:style-name="Strong_20_Emphasis">Color</text:span> : Visualizza il colore del canale</text:p>
        </text:list-item>
        <text:list-item>
          <text:p text:style-name="Text_20_body"> <text:span text:style-name="Strong_20_Emphasis">Description</text:span> : Visualizza la descrizione del canale</text:p>
        </text:list-item>
        <text:list-item>
          <text:p text:style-name="Text_20_body"> <text:span text:style-name="Strong_20_Emphasis">Measure</text:span> : Visualizza l'unità di misura assegnata al canale </text:p>
        </text:list-item>
      </text:list>
      <text:p text:style-name="Text_20_body">
Per modificare la configurazione dei canali della postazione cliccare il tasto <text:span text:style-name="Strong_20_Emphasis">Channels edit</text:span> <draw:frame draw:style-name="media" draw:name="" text:anchor-type="as-char" draw:z-index="0" svg:width="0.84666666666667cm" svg:height="0.84666666666667cm"><draw:image xlink:href="Pictures/b94a680a557850462d0bf27fda5dd219.png" xlink:type="simple" xlink:show="embed" xlink:actuate="onLoad"/></draw:frame>. Consultare il capitolo <text:span text:style-name="Strong_20_Emphasis">Configurazione canali postazione</text:span>.</text:p>
      <text:h text:style-name="Heading_20_5" text:outline-level="5"><text:bookmark-start text:name="product_comm._disabled"/>Product comm. disabled<text:bookmark-end text:name="product_comm._disabled"/></text:h>
      <text:p text:style-name="Text_20_body">
Durante la fase di acquisizione vengono loggati i valori legati delle grandezze elettriche e fisiche della postazione ed i valori acquisiti dal prodotto in prova tramite convertitote ethernet.
Per evitare di loggare questi ultimi, prima dell'avvio acquisizione è sufficiente flaggare il tasto <text:span text:style-name="Strong_20_Emphasis"> Product comm. disabled </text:span>.</text:p>
      <text:h text:style-name="Heading_20_5" text:outline-level="5"><text:bookmark-start text:name="product_ch_reload"/>Product ch reload<text:bookmark-end text:name="product_ch_reload"/></text:h>
      <text:p text:style-name="Text_20_body">
Ogni qualvolta si esegue una modifica in archivio alla configurazione dei canali del modello per applicare la nuova configurazione bisogna premere il tasto <text:span text:style-name="Strong_20_Emphasis"> Product ch reload </text:span> quindi selezionare la nuova configurazione nel pannello visualizzato:</text:p>
      <text:p text:style-name="Text_20_body"><draw:frame draw:style-name="media" draw:name="" text:anchor-type="as-char" draw:z-index="0" svg:width="13.229166666667cm" svg:height="4.92125cm"><draw:image xlink:href="Pictures/570efb6c3322d431071c617016e8eb6a.png" xlink:type="simple" xlink:show="embed" xlink:actuate="onLoad"/></draw:frame></text:p>
      <text:p text:style-name="Text_20_body">e confermarla con il tasto:</text:p>
      <text:p text:style-name="Text_20_body"><draw:frame draw:style-name="media" draw:name="" text:anchor-type="as-char" draw:z-index="0" svg:width="0.84666666666667cm" svg:height="0.84666666666667cm"><draw:image xlink:href="Pictures/f439058a11b91ac10d35d67ca23d5ba4.png" xlink:type="simple" xlink:show="embed" xlink:actuate="onLoad"/></draw:frame></text:p>
      <text:h text:style-name="Heading_20_4" text:outline-level="4"><text:bookmark-start text:name="pannello_tests_5"/>Pannello tests [5]<text:bookmark-end text:name="pannello_tests_5"/></text:h>
      <text:p text:style-name="Text_20_body">
Nel pannello test troviamo la lista di tutti i test eseguiti per il prodotto caricato. Sono disponibili le funzioni descritte nei paragrafi successivi.</text:p>
      <text:h text:style-name="Heading_20_5" text:outline-level="5"><text:bookmark-start text:name="change_test_type"/>Change Test Type<text:bookmark-end text:name="change_test_type"/></text:h>
      <text:p text:style-name="Text_20_body">Permette di modificare le impostazione del test corrente (ultimo della lista). Cliccare sul tasto <text:span text:style-name="Strong_20_Emphasis">Change Test Type</text:span> <draw:frame draw:style-name="media" draw:name="" text:anchor-type="as-char" draw:z-index="0" svg:width="0.84666666666667cm" svg:height="0.84666666666667cm"><draw:image xlink:href="Pictures/b94a680a557850462d0bf27fda5dd219.png" xlink:type="simple" xlink:show="embed" xlink:actuate="onLoad"/></draw:frame> per aprire il pannello di modifica.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Se durante la creazione del prodotto è stata impostata una repetition maggiore di 0 al termine di un test se ne avvierà un altro automaticamente. <text:span text:style-name="Strong_20_Emphasis">Change test type</text:span> modifica le informazioni del test che verrà eseguito dopo quello in corso, cosi da non dover interrompere il collaudo.</text:p>
          </table:table-cell>
        </table:table-row>
      </table:table>
      <text:p text:style-name="Text_20_body">Per i dettagli del pannello visualizzato consultare il paragrafo <text:span text:style-name="Strong_20_Emphasis">Edit Test</text:span>.</text:p>
      <text:h text:style-name="Heading_20_5" text:outline-level="5"><text:bookmark-start text:name="active_test_show"/>Active Test Show<text:bookmark-end text:name="active_test_show"/></text:h>
      <text:p text:style-name="Text_20_body">Se selezionato un test precedente, premere <text:span text:style-name="Strong_20_Emphasis">Active Test Show</text:span>  <draw:frame draw:style-name="media" draw:name="" text:anchor-type="as-char" draw:z-index="0" svg:width="0.84666666666667cm" svg:height="0.84666666666667cm"><draw:image xlink:href="Pictures/484a988bcaec85f86793ac8ce986ad4b.png" xlink:type="simple" xlink:show="embed" xlink:actuate="onLoad"/></draw:frame> per visualizzare l'ultimo test in esecuzione o eseguito.</text:p>
      <text:h text:style-name="Heading_20_5" text:outline-level="5"><text:bookmark-start text:name="load_test"/>Load test<text:bookmark-end text:name="load_test"/></text:h>
      <text:p text:style-name="Text_20_body">Per visualizzare il grafico, le sonde e tutti gi altri dati di un test precedente:</text:p>
      <text:list text:style-name="List_20_1">
        <text:list-item>
          <text:p text:style-name="Text_20_body"> selezionare il test nella lista;</text:p>
        </text:list-item>
        <text:list-item>
          <text:p text:style-name="Text_20_body"> premere <text:span text:style-name="Strong_20_Emphasis">Load test</text:span>  <draw:frame draw:style-name="media" draw:name="" text:anchor-type="as-char" draw:z-index="0" svg:width="0.84666666666667cm" svg:height="0.84666666666667cm"><draw:image xlink:href="Pictures/f439058a11b91ac10d35d67ca23d5ba4.png" xlink:type="simple" xlink:show="embed" xlink:actuate="onLoad"/></draw:frame>. Il software visualizzarà il grafico ed aggiornerà la lista sonde.</text:p>
        </text:list-item>
      </text:list>
      <text:h text:style-name="Heading_20_4" text:outline-level="4"><text:bookmark-start text:name="pannello_note_6"/>Pannello note [6]<text:bookmark-end text:name="pannello_note_6"/></text:h>
      <text:p text:style-name="Text_20_body">Nel pannello note possiamo inserire degli appunti per il prodotto e per il test. Per abilitare la modifica dei campi è necessario cliccare sul tasto <text:span text:style-name="Strong_20_Emphasis">Edit</text:span> <draw:frame draw:style-name="media" draw:name="" text:anchor-type="as-char" draw:z-index="0" svg:width="0.84666666666667cm" svg:height="0.84666666666667cm"><draw:image xlink:href="Pictures/6cac78ef7b66e071ee861e694ab89b85.png" xlink:type="simple" xlink:show="embed" xlink:actuate="onLoad"/></draw:frame>. Successivamente confermare la modifica con <text:span text:style-name="Strong_20_Emphasis">Save</text:span> <draw:frame draw:style-name="media" draw:name="" text:anchor-type="as-char" draw:z-index="0" svg:width="0.84666666666667cm" svg:height="0.84666666666667cm"><draw:image xlink:href="Pictures/4000fc018bb61f20cc951d289f7ec569.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campo Sample notes è inerente al prodotto per cui comune a tutti i test, mentre il campo User notes è inerente al test in esecuzione o selezionato</text:p>
          </table:table-cell>
        </table:table-row>
      </table:table>
      <text:h text:style-name="Heading_20_3" text:outline-level="3"><text:bookmark-start text:name="configurazione_canali_postazione"/>Configurazione canali postazione<text:bookmark-end text:name="configurazione_canali_postazione"/></text:h>
      <text:p text:style-name="Text_20_body">
Ogni postazione è configurata con un determinato numero di canali per la lettura delle grandezze fisiche ed elettriche. Prima dell'avvio di ogni fase di acquisizione l'operatore può configurare gli ingressi necessari, effettivamente collegati ad una termocoppia o ad un sensore, piuttosto che acquisirli tutti cioè anche quelli non utilizzati.La configurazione dei canali della postazione viene mantenuta anche al cambio del prodotto per cui non è necessario eseguire questa procedura ad ogni test.</text:p>
      <text:p text:style-name="Text_20_body">Per modificare la configurazione dei canali della postazione cliccare il tasto <text:span text:style-name="Strong_20_Emphasis">Channels edit</text:span> <draw:frame draw:style-name="media" draw:name="" text:anchor-type="as-char" draw:z-index="0" svg:width="0.84666666666667cm" svg:height="0.84666666666667cm"><draw:image xlink:href="Pictures/b94a680a557850462d0bf27fda5dd219.png" xlink:type="simple" xlink:show="embed" xlink:actuate="onLoad"/></draw:frame> visibile nella schermata della postazione selezionata:</text:p>
      <text:p text:style-name="Text_20_body"><draw:frame draw:style-name="mediacenter" draw:name="" text:anchor-type="paragraph" draw:z-index="0" svg:width="23.8125cm" style:rel-width="100%" svg:height="12.805833333333cm" style:rel-height="scale"><draw:image xlink:href="Pictures/452aafb7c6e118fea8e0601dff8e292e.png" xlink:type="simple" xlink:show="embed" xlink:actuate="onLoad"/></draw:frame></text:p>
      <text:p text:style-name="Text_20_body">La finestra è divisa in 4 pannelli :
</text:p>
      <text:list text:style-name="List_20_1">
        <text:list-item>
          <text:p text:style-name="Text_20_body"> <text:span text:style-name="Strong_20_Emphasis">Channels configurations archive</text:span> </text:p>
        </text:list-item>
        <text:list-item>
          <text:p text:style-name="Text_20_body"> <text:span text:style-name="Strong_20_Emphasis">Selected configuration channels</text:span></text:p>
        </text:list-item>
        <text:list-item>
          <text:p text:style-name="Text_20_body"> <text:span text:style-name="Strong_20_Emphasis">Channels archive</text:span></text:p>
        </text:list-item>
        <text:list-item>
          <text:p text:style-name="Text_20_body"> <text:span text:style-name="Strong_20_Emphasis">Place channels</text:span>.</text:p>
        </text:list-item>
      </text:list>
      <text:h text:style-name="Heading_20_4" text:outline-level="4"><text:bookmark-start text:name="channels_configurations_archive"/>Channels configurations archive<text:bookmark-end text:name="channels_configurations_archive"/></text:h>
      <text:p text:style-name="Text_20_body">Nel pannello archivio configurazioni sono elencate le configurazioni di canali salvate. E' possibile salvare più configurazioni create per tipologie di test diversi e caricarle successivamente per velocizzare il processo di configurazione dei canali.</text:p>
      <text:p text:style-name="Text_20_body">Nel pannello sono presenti i sequenti tasti:
</text:p>
      <table:table>
        <table:table-column/>
        <table:table-column/>
        <table:table-column/>
        <table:table-row>
          <table:table-cell office:value-type="string" table:style-name="tableheader">
            <text:p text:style-name="Table_20_Heading">Icona</text:p>
          </table:table-cell>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39058a11b91ac10d35d67ca23d5ba4.png" xlink:type="simple" xlink:show="embed" xlink:actuate="onLoad"/></draw:frame> </text:p>
          </table:table-cell>
          <table:table-cell office:value-type="string" table:style-name="tablecell">
            <text:p text:style-name="tablealignleft"> Carica configurazione</text:p>
          </table:table-cell>
          <table:table-cell office:value-type="string" table:style-name="tablecell">
            <text:p text:style-name="tablealignleft"> Carica la configurazione selezionata d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1e0576150d67b8784aba15dd5700cd0.png" xlink:type="simple" xlink:show="embed" xlink:actuate="onLoad"/></draw:frame> </text:p>
          </table:table-cell>
          <table:table-cell office:value-type="string" table:style-name="tablecell">
            <text:p text:style-name="tablealignleft"> Aggiungi configurazione</text:p>
          </table:table-cell>
          <table:table-cell office:value-type="string" table:style-name="tablecell">
            <text:p text:style-name="tablealignleft"> Salva la configurazione attuale come nuova configur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 </text:p>
          </table:table-cell>
          <table:table-cell office:value-type="string" table:style-name="tablecell">
            <text:p text:style-name="tablealignleft"> Aggiorna configurazione </text:p>
          </table:table-cell>
          <table:table-cell office:value-type="string" table:style-name="tablecell">
            <text:p text:style-name="tablealignleft"> Aggiorna la configurazione attuale con le modifiche effettua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 </text:p>
          </table:table-cell>
          <table:table-cell office:value-type="string" table:style-name="tablecell">
            <text:p text:style-name="tablealignleft"> Elimina configurazione</text:p>
          </table:table-cell>
          <table:table-cell office:value-type="string" table:style-name="tablecell">
            <text:p text:style-name="tablealignleft"> Elimina la configurazione selezionata dalla lista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a configurazione eliminata non può essere ripristinata</text:p>
          </table:table-cell>
        </table:table-row>
      </table:table>
      <text:p text:style-name="Text_20_body">Per condividere la configurazione con altre postazioni utilizzare i tasti posti a destra di <text:span text:style-name="Strong_20_Emphasis">Shared</text:span> :
</text:p>
      <table:table>
        <table:table-column/>
        <table:table-column/>
        <table:table-column/>
        <table:table-row>
          <table:table-cell office:value-type="string" table:style-name="tableheader">
            <text:p text:style-name="Table_20_Heading">Icona</text:p>
          </table:table-cell>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39058a11b91ac10d35d67ca23d5ba4.png" xlink:type="simple" xlink:show="embed" xlink:actuate="onLoad"/></draw:frame> </text:p>
          </table:table-cell>
          <table:table-cell office:value-type="string" table:style-name="tablecell">
            <text:p text:style-name="tablealignleft"> Carica configurazione</text:p>
          </table:table-cell>
          <table:table-cell office:value-type="string" table:style-name="tablecell">
            <text:p text:style-name="tablealignleft"> Carica la configurazione selezionata d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1e0576150d67b8784aba15dd5700cd0.png" xlink:type="simple" xlink:show="embed" xlink:actuate="onLoad"/></draw:frame> </text:p>
          </table:table-cell>
          <table:table-cell office:value-type="string" table:style-name="tablecell">
            <text:p text:style-name="tablealignleft"> Aggiungi configurazione</text:p>
          </table:table-cell>
          <table:table-cell office:value-type="string" table:style-name="tablecell">
            <text:p text:style-name="tablealignleft"> Salva la configurazione attuale come nuova configur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 </text:p>
          </table:table-cell>
          <table:table-cell office:value-type="string" table:style-name="tablecell">
            <text:p text:style-name="tablealignleft"> Aggiorna configurazione </text:p>
          </table:table-cell>
          <table:table-cell office:value-type="string" table:style-name="tablecell">
            <text:p text:style-name="tablealignleft"> Aggiorna la configurazione attuale con le modifiche effettuate </text:p>
          </table:table-cell>
        </table:table-row>
      </table:table>
      <text:h text:style-name="Heading_20_4" text:outline-level="4"><text:bookmark-start text:name="selected_configuration_channels"/>Selected configuration channels<text:bookmark-end text:name="selected_configuration_channels"/></text:h>
      <text:p text:style-name="Text_20_body">Nel pannello sono visualizzati tutti i canali presenti nella configurazione selezionata con le impostazioni: Colore, Descrizione, Unità di misura e Digits (formattazione) impostati per ognuno di essi.</text:p>
      <text:h text:style-name="Heading_20_4" text:outline-level="4"><text:bookmark-start text:name="channels_archive"/>Channels archive<text:bookmark-end text:name="channels_archive"/></text:h>
      <text:p text:style-name="Text_20_body">Sono presenti due liste, la prima con l'elenco dei anali definiti, e la seconda (in basso) con l'elenco dei triggers definiti.</text:p>
      <text:p text:style-name="Text_20_body">Per la gestione dei canali fare click sull'icona <draw:frame draw:style-name="media" draw:name="" text:anchor-type="as-char" draw:z-index="0" svg:width="0.84666666666667cm" svg:height="0.84666666666667cm"><draw:image xlink:href="Pictures/d0983a621d058d8ac072a9cda570d1d5.png" xlink:type="simple" xlink:show="embed" xlink:actuate="onLoad"/></draw:frame>. Consultare il paragrafo <text:span text:style-name="Strong_20_Emphasis">Archive</text:span>→<text:span text:style-name="Strong_20_Emphasis">Channels configuration</text:span>.
Per la gestione dei triggers fare click sull'icona <draw:frame draw:style-name="media" draw:name="" text:anchor-type="as-char" draw:z-index="0" svg:width="0.84666666666667cm" svg:height="0.84666666666667cm"><draw:image xlink:href="Pictures/253b5d9a5413a13dfb57d3682932887c.png" xlink:type="simple" xlink:show="embed" xlink:actuate="onLoad"/></draw:frame>. Consultare il paragrafo <text:span text:style-name="Strong_20_Emphasis">Archive</text:span>→<text:span text:style-name="Strong_20_Emphasis">Triggers configuration</text:span>.</text:p>
      <text:h text:style-name="Heading_20_4" text:outline-level="4"><text:bookmark-start text:name="place_channels"/>Place channels<text:bookmark-end text:name="place_channels"/></text:h>
      <text:p text:style-name="Text_20_body">Nel pannello canali postazione sono presenti tutti i canali configurati della postazione. Durante la fase di acquisizione dei dati, il software visualizzerà solamente i canali configurati cioè per i quali sono stati specificati colore, descrizione etc…</text:p>
      <text:p text:style-name="Text_20_body">Per associare un <text:span text:style-name="Strong_20_Emphasis">canale</text:span>:</text:p>
      <text:list text:style-name="List_20_1">
        <text:list-item>
          <text:p text:style-name="Text_20_body"> selezionare il canale della postazione con il click sinistro del mouse;</text:p>
        </text:list-item>
        <text:list-item>
          <text:p text:style-name="Text_20_body"> selezionare un canale dalla lista <text:span text:style-name="Strong_20_Emphasis">archivio canali</text:span> e cliccare l'icona <draw:frame draw:style-name="media" draw:name="" text:anchor-type="as-char" draw:z-index="0" svg:width="0.84666666666667cm" svg:height="0.84666666666667cm"><draw:image xlink:href="Pictures/1b746bf6cb2f86ae09d3d6e0a61de3fb.png" xlink:type="simple" xlink:show="embed" xlink:actuate="onLoad"/></draw:frame> o trascinarlo con il cursore del mouse sopra la griglia canali. </text:p>
        </text:list-item>
      </text:list>
      <text:p text:style-name="Text_20_body">
Per disassociare un <text:span text:style-name="Strong_20_Emphasis">canale</text:span>:</text:p>
      <text:list text:style-name="List_20_1">
        <text:list-item>
          <text:p text:style-name="Text_20_body"> selezionare il canale della postazione con il click sinistro del mouse;</text:p>
        </text:list-item>
        <text:list-item>
          <text:p text:style-name="Text_20_body"> cliccare l'icona <draw:frame draw:style-name="media" draw:name="" text:anchor-type="as-char" draw:z-index="0" svg:width="0.84666666666667cm" svg:height="0.84666666666667cm"><draw:image xlink:href="Pictures/61ef307d25d169f05eb87c1fee3a3324.png" xlink:type="simple" xlink:show="embed" xlink:actuate="onLoad"/></draw:frame>.</text:p>
        </text:list-item>
      </text:list>
      <text:p text:style-name="Text_20_body">
Per associare un <text:span text:style-name="Strong_20_Emphasis">trigger</text:span> ad un canale:</text:p>
      <text:list text:style-name="List_20_1">
        <text:list-item>
          <text:p text:style-name="Text_20_body"> selezionare il canale della postazione con il click sinistro del mouse;</text:p>
        </text:list-item>
        <text:list-item>
          <text:p text:style-name="Text_20_body"> selezionare il trigger dalla lista dei trigger configurati e cliccare l'icona <draw:frame draw:style-name="media" draw:name="" text:anchor-type="as-char" draw:z-index="0" svg:width="0.84666666666667cm" svg:height="0.84666666666667cm"><draw:image xlink:href="Pictures/2d75fb43972582570d45911e5d46c088.png" xlink:type="simple" xlink:show="embed" xlink:actuate="onLoad"/></draw:frame>. </text:p>
        </text:list-item>
      </text:list>
      <text:p text:style-name="Text_20_body">
Per disassociare un trigger ad un canale:</text:p>
      <text:list text:style-name="List_20_1">
        <text:list-item>
          <text:p text:style-name="Text_20_body"> cliccare l'icona <draw:frame draw:style-name="media" draw:name="" text:anchor-type="as-char" draw:z-index="0" svg:width="0.84666666666667cm" svg:height="0.84666666666667cm"><draw:image xlink:href="Pictures/64dec709c7272d7d1fbc27fe8946a178.png" xlink:type="simple" xlink:show="embed" xlink:actuate="onLoad"/></draw:frame>. </text:p>
        </text:list-item>
      </text:list>
      <text:h text:style-name="Heading_20_3" text:outline-level="3"><text:bookmark-start text:name="pannello_triggers"/>Pannello Triggers<text:bookmark-end text:name="pannello_triggers"/></text:h>
      <text:p text:style-name="Text_20_body">
Direttamente dal grafico della postazione, se presenti uno o più eventi trigger:</text:p>
      <text:p text:style-name="Text_20_body"><draw:frame draw:style-name="mediacenter" draw:name="" text:anchor-type="paragraph" draw:z-index="0" svg:width="13.229166666667cm" svg:height="6.111875cm"><draw:image xlink:href="Pictures/aa3d49af827078659bd6095702100656.png" xlink:type="simple" xlink:show="embed" xlink:actuate="onLoad"/></draw:frame></text:p>
      <text:p text:style-name="Text_20_body">premendo uno dei bottoni corrispondenti si accede al pannello di visualizzazione con i dettagli del trigger selezionato. In base alla tipologia di trigger potrebbe essere visualizzato il grafico delle acquisizioni veloci o il video registrato.</text:p>
      <text:p text:style-name="Text_20_body">La prima lista in alto a sinistra visualizza l'elenco delle acquisizioni veloci mentre la seconda in basso a sinistra l'elenco delle registrazioni. Con il click del mouse sull'elemento il software visualizza i dettagli. </text:p>
      <text:h text:style-name="Heading_20_4" text:outline-level="4"><text:bookmark-start text:name="hs_test_type_acquisizioni_veloci"/>HS Test Type (acquisizioni veloci)<text:bookmark-end text:name="hs_test_type_acquisizioni_veloci"/></text:h>
      <text:p text:style-name="Text_20_body">
<draw:frame draw:style-name="media" draw:name="" text:anchor-type="as-char" draw:z-index="0" svg:width="2.1166666666667cm" svg:height="0.396875cm"><draw:image xlink:href="Pictures/5fa594b27e2c1ef458a922153fb38a44.gif" xlink:type="simple" xlink:show="embed" xlink:actuate="onLoad"/></draw:frame></text:p>
      <text:p text:style-name="Text_20_body"><draw:frame draw:style-name="mediacenter" draw:name="" text:anchor-type="paragraph" draw:z-index="0" svg:width="15.875cm" svg:height="8.969375cm"><draw:image xlink:href="Pictures/bdac9306178f6b80f294c1badd5f24a5.png" xlink:type="simple" xlink:show="embed" xlink:actuate="onLoad"/></draw:frame></text:p>
      <text:h text:style-name="Heading_20_4" text:outline-level="4"><text:bookmark-start text:name="camera_type_registrazioni_video"/>Camera Type (registrazioni video)<text:bookmark-end text:name="camera_type_registrazioni_video"/></text:h>
      <text:p text:style-name="Text_20_body">
<draw:frame draw:style-name="media" draw:name="" text:anchor-type="as-char" draw:z-index="0" svg:width="2.1166666666667cm" svg:height="0.396875cm"><draw:image xlink:href="Pictures/5fa594b27e2c1ef458a922153fb38a44.gif" xlink:type="simple" xlink:show="embed" xlink:actuate="onLoad"/></draw:frame></text:p>
      <text:h text:style-name="Heading_20_2" text:outline-level="2"><text:bookmark-start text:name="device_tab"/>Device Tab<text:bookmark-end text:name="device_tab"/></text:h>
      <text:p text:style-name="Text_20_body">In questa sottosezione abbiamo disponibili due tasti funzioni di gestione dei dispositivi.</text:p>
      <text:h text:style-name="Heading_20_3" text:outline-level="3"><text:bookmark-start text:name="minimize_device"/>Minimize device<text:bookmark-end text:name="minimize_device"/></text:h>
      <text:p text:style-name="Text_20_body">
Utilizzare il tasto <text:span text:style-name="Strong_20_Emphasis">Expand</text:span> <draw:frame draw:style-name="media" draw:name="" text:anchor-type="as-char" draw:z-index="0" svg:width="0.84666666666667cm" svg:height="0.84666666666667cm"><draw:image xlink:href="Pictures/8beb0689292a8499a4017ac4116d7973.png" xlink:type="simple" xlink:show="embed" xlink:actuate="onLoad"/></draw:frame> per minimizzare la schermata del dispositivo aperta e ritornare alla schermata principale.</text:p>
      <text:h text:style-name="Heading_20_3" text:outline-level="3"><text:bookmark-start text:name="show_temperature_window"/>Show temperature window<text:bookmark-end text:name="show_temperature_window"/></text:h>
      <text:p text:style-name="Text_20_body">
Utilizzare il tasto <text:span text:style-name="Strong_20_Emphasis">Show temperature</text:span> <draw:frame draw:style-name="media" draw:name="" text:anchor-type="as-char" draw:z-index="0" svg:width="0.84666666666667cm" svg:height="0.84666666666667cm"><draw:image xlink:href="Pictures/25fc9db56853f6fe02974682d98345b7.png" xlink:type="simple" xlink:show="embed" xlink:actuate="onLoad"/></draw:frame> per aprire la finestra delle temperature del dispositivo selezionato (se configurata).</text:p>
      <text:h text:style-name="Heading_20_2" text:outline-level="2"><text:bookmark-start text:name="quickstart_avvio_collaudo"/>Quickstart avvio collaudo<text:bookmark-end text:name="quickstart_avvio_collaudo"/></text:h>
      <text:p text:style-name="Text_20_body">Nei paragrafi precedenti abbiamo visto tutte le funzionalità del programma. Il sistema viene consegnato già configurato per cui non sarà necessaria la configurazione né di postazioni né di device.
</text:p>
      <text:list text:style-name="Numbering_20_1">
        <text:list-item>
          <text:p text:style-name="Text_20_body"> Avviare il programma dall'icona sul desktop <draw:frame draw:style-name="media" draw:name="" text:anchor-type="as-char" draw:z-index="0" svg:width="2.1166666666667cm" svg:height="2.3547916666667cm"><draw:image xlink:href="Pictures/650640c64b729c85f1293006044a91c0.png" xlink:type="simple" xlink:show="embed" xlink:actuate="onLoad"/></draw:frame></text:p>
        </text:list-item>
        <text:list-item>
          <text:p text:style-name="Text_20_body"> nella schermata principale selezionare la postazione dove si vuole eseguire il collaudo e cliccare <text:span text:style-name="Strong_20_Emphasis">New Product</text:span> <draw:frame draw:style-name="media" draw:name="" text:anchor-type="as-char" draw:z-index="0" svg:width="0.84666666666667cm" svg:height="0.84666666666667cm"><draw:image xlink:href="Pictures/954c289ab6bec5614964d3548628afec.png" xlink:type="simple" xlink:show="embed" xlink:actuate="onLoad"/></draw:frame>;</text:p>
        </text:list-item>
        <text:list-item>
          <text:p text:style-name="Text_20_body"> creato il prodotto da collaudare dovremmo creare un tipo di test cliccando sul tasto <text:span text:style-name="Strong_20_Emphasis">New test</text:span> <draw:frame draw:style-name="media" draw:name="" text:anchor-type="as-char" draw:z-index="0" svg:width="0.84666666666667cm" svg:height="0.84666666666667cm"><draw:image xlink:href="Pictures/e1e0576150d67b8784aba15dd5700cd0.png" xlink:type="simple" xlink:show="embed" xlink:actuate="onLoad"/></draw:frame>;</text:p>
        </text:list-item>
        <text:list-item>
          <text:p text:style-name="Text_20_body"> se necessario configurare i canali da acquisire premendo il tasto <text:span text:style-name="Strong_20_Emphasis">Edit</text:span> <draw:frame draw:style-name="media" draw:name="" text:anchor-type="as-char" draw:z-index="0" svg:width="0.84666666666667cm" svg:height="0.84666666666667cm"><draw:image xlink:href="Pictures/b94a680a557850462d0bf27fda5dd219.png" xlink:type="simple" xlink:show="embed" xlink:actuate="onLoad"/></draw:frame>;</text:p>
        </text:list-item>
        <text:list-item>
          <text:p text:style-name="Text_20_body"> cliccare sul tasto <text:span text:style-name="Strong_20_Emphasis">Start Test acquisition</text:span> <draw:frame draw:style-name="media" draw:name="" text:anchor-type="as-char" draw:z-index="0" svg:width="0.84666666666667cm" svg:height="0.84666666666667cm"><draw:image xlink:href="Pictures/e3361f9c9253fb8e6e4a87957aea9f32.png" xlink:type="simple" xlink:show="embed" xlink:actuate="onLoad"/></draw:frame> per avviare l'acquisizione.</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Se il prodotto prevede l'acquisizione dei canali/parametri interni, sarà necessario collegare anche il dispositivo LAN/TTL.</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