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cc18f09dd995736783dcbfd02dc95be0.jpg"/>
  <manifest:file-entry manifest:media-type="image/png" manifest:full-path="Pictures/c1816e8c85eeadd3930380c96985ddad.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06d8f375b58ca109679d54749a532514.png"/>
  <manifest:file-entry manifest:media-type="image/png" manifest:full-path="Pictures/f7e08b5a6c4fb1b5895b3f2aa89e27d0.png"/>
  <manifest:file-entry manifest:media-type="image/png" manifest:full-path="Pictures/048858ba6d3ff6653d5ba1ab37df09ae.png"/>
  <manifest:file-entry manifest:media-type="image/png" manifest:full-path="Pictures/02531953e70f3422aa8e56aa9c40dead.png"/>
  <manifest:file-entry manifest:media-type="image/png" manifest:full-path="Pictures/1db877da669a9a7373776fc440eebe5e.png"/>
  <manifest:file-entry manifest:media-type="image/png" manifest:full-path="Pictures/0a9e557768f57401eb9008d7e7e18f02.png"/>
  <manifest:file-entry manifest:media-type="image/png" manifest:full-path="Pictures/077b076c6b2bc60a9eacf9ac1afa7a9b.png"/>
  <manifest:file-entry manifest:media-type="image/png" manifest:full-path="Pictures/98ba1aad8a2e072cb0ad968c521ee6de.png"/>
  <manifest:file-entry manifest:media-type="image/jpeg" manifest:full-path="Pictures/b658107b56d4cb7f0c7850a98d796673.jpg"/>
  <manifest:file-entry manifest:media-type="image/png" manifest:full-path="Pictures/c5d5a5105ac186739559c566a2e38bd1.png"/>
  <manifest:file-entry manifest:media-type="image/png" manifest:full-path="Pictures/3e648cbfb279e1bb5418f4a3123b08c1.png"/>
  <manifest:file-entry manifest:media-type="image/jpeg" manifest:full-path="Pictures/8138c0ce5047ddc7a032b0b3ebe8393c.jpg"/>
  <manifest:file-entry manifest:media-type="image/jpeg" manifest:full-path="Pictures/fc07e001c4d80abc8dfc12a1f0f1898a.jpg"/>
  <manifest:file-entry manifest:media-type="image/png" manifest:full-path="Pictures/300b1ed146de24c68e7d00a0a71c3b0e.png"/>
  <manifest:file-entry manifest:media-type="image/png" manifest:full-path="Pictures/2c00f55f5b046c8e61fc4c59d2a70a4f.png"/>
  <manifest:file-entry manifest:media-type="image/jpeg" manifest:full-path="Pictures/c9de1089ea42b906f51f866bee66ba72.jpg"/>
  <manifest:file-entry manifest:media-type="image/jpeg" manifest:full-path="Pictures/12638940583c61aeba43c6d02c09114a.jpg"/>
  <manifest:file-entry manifest:media-type="image/png" manifest:full-path="Pictures/3ec0a07d369cab726b9522c82a38b052.png"/>
  <manifest:file-entry manifest:media-type="image/jpeg" manifest:full-path="Pictures/082d7b7800a43633b64a23c3b8686340.jpg"/>
  <manifest:file-entry manifest:media-type="image/jpeg" manifest:full-path="Pictures/9cff32dd57d56b11be28105eab7c4ff3.jpg"/>
  <manifest:file-entry manifest:media-type="image/jpeg" manifest:full-path="Pictures/d162d5e6027d03fc0a5adac0d45b045d.jpg"/>
  <manifest:file-entry manifest:media-type="image/jpeg" manifest:full-path="Pictures/abdfee7c05fcb9da1d1458f00fac32f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stress_test"/>Marel Stress Test<text:bookmark-end text:name="marel_stress_test"/></text:h>
      <text:p text:style-name="Text_20_body">
MarelStressTest è un'applicazione di acquisizione dati.
 </text:p>
      <text:h text:style-name="Heading_20_1" text:outline-level="1"><text:bookmark-start text:name="utilizzo_del_programma"/>Utilizzo del programma<text:bookmark-end text:name="utilizzo_del_programma"/></text:h>
      <text:p text:style-name="Text_20_body">All'avvio il programma si presenta come in figura : </text:p>
      <text:p text:style-name="Text_20_body"><draw:frame draw:style-name="mediacenter" draw:name="" text:anchor-type="paragraph" draw:z-index="0" svg:width="15.875cm" svg:height="8.5460416666667cm"><draw:image xlink:href="Pictures/cc18f09dd995736783dcbfd02dc95be0.jpg" xlink:type="simple" xlink:show="embed" xlink:actuate="onLoad"/></draw:frame></text:p>
      <text:h text:style-name="Heading_20_2" text:outline-level="2"><text:bookmark-start text:name="barra_degli_strumenti"/>Barra degli strumenti<text:bookmark-end text:name="barra_degli_strumenti"/></text:h>
      <text:p text:style-name="Text_20_body">
Nel lato superiore della finestra c'è la barra degli strumenti con i relativi tasti funzione , di seguito la tabella con le relative descrizioni e funzioni dei tasti.
</text:p>
      <table:table>
        <table:table-column/>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cell office:value-type="string" table:style-name="tableheader">
            <text:p text:style-name="Table_20_Heading">Funzione</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New Test </text:p>
          </table:table-cell>
          <table:table-cell office:value-type="string" table:style-name="tablecell">
            <text:p text:style-name="tablealignleft"> Apre la finestra per la creazione di un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 </text:p>
          </table:table-cell>
          <table:table-cell office:value-type="string" table:style-name="tablecell">
            <text:p text:style-name="tablealignleft"> Avvia il test cre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Pause </text:p>
          </table:table-cell>
          <table:table-cell office:value-type="string" table:style-name="tablecell">
            <text:p text:style-name="tablealignleft"> Mette in pausa il test in esecuzione , quando possibile ( al completamento del ciclo )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6d8f375b58ca109679d54749a532514.png" xlink:type="simple" xlink:show="embed" xlink:actuate="onLoad"/></draw:frame> </text:p>
          </table:table-cell>
          <table:table-cell office:value-type="string" table:style-name="tablecell">
            <text:p text:style-name="tablealignleft"> Stop </text:p>
          </table:table-cell>
          <table:table-cell office:value-type="string" table:style-name="tablecell">
            <text:p text:style-name="tablealignleft"> Interrompe il test immediatamen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7e08b5a6c4fb1b5895b3f2aa89e27d0.png" xlink:type="simple" xlink:show="embed" xlink:actuate="onLoad"/></draw:frame> </text:p>
          </table:table-cell>
          <table:table-cell office:value-type="string" table:style-name="tablecell">
            <text:p text:style-name="tablealignleft"> Close </text:p>
          </table:table-cell>
          <table:table-cell office:value-type="string" table:style-name="tablecell">
            <text:p text:style-name="tablealignleft"> Chiude e salva il test completato o interrot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858ba6d3ff6653d5ba1ab37df09ae.png" xlink:type="simple" xlink:show="embed" xlink:actuate="onLoad"/></draw:frame> </text:p>
          </table:table-cell>
          <table:table-cell office:value-type="string" table:style-name="tablecell">
            <text:p text:style-name="tablealignleft"> Archive </text:p>
          </table:table-cell>
          <table:table-cell office:value-type="string" table:style-name="tablecell">
            <text:p text:style-name="tablealignleft"> Apre la finestra per la ricerca nell'archivio dei test esegui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Print </text:p>
          </table:table-cell>
          <table:table-cell office:value-type="string" table:style-name="tablecell">
            <text:p text:style-name="tablealignleft"> Stampa un report del test corrente o archivi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Tools </text:p>
          </table:table-cell>
          <table:table-cell office:value-type="string" table:style-name="tablecell">
            <text:p text:style-name="tablealignleft"> Apre la finestra tool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a9e557768f57401eb9008d7e7e18f02.png" xlink:type="simple" xlink:show="embed" xlink:actuate="onLoad"/></draw:frame> </text:p>
          </table:table-cell>
          <table:table-cell office:value-type="string" table:style-name="tablecell">
            <text:p text:style-name="tablealignleft"> Log Events </text:p>
          </table:table-cell>
          <table:table-cell office:value-type="string" table:style-name="tablecell">
            <text:p text:style-name="tablealignleft"> Apre la finestra degli eventi dell'applic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77b076c6b2bc60a9eacf9ac1afa7a9b.png" xlink:type="simple" xlink:show="embed" xlink:actuate="onLoad"/></draw:frame> </text:p>
          </table:table-cell>
          <table:table-cell office:value-type="string" table:style-name="tablecell">
            <text:p text:style-name="tablealignleft"> Info </text:p>
          </table:table-cell>
          <table:table-cell office:value-type="string" table:style-name="tablecell">
            <text:p text:style-name="tablealignleft"> Apre la finestra delle informazioni del softwa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Exit </text:p>
          </table:table-cell>
          <table:table-cell office:value-type="string" table:style-name="tablecell">
            <text:p text:style-name="tablealignleft"> Chiude il programma </text:p>
          </table:table-cell>
        </table:table-row>
      </table:table>
      <text:h text:style-name="Heading_20_2" text:outline-level="2"><text:bookmark-start text:name="creazione_test"/>Creazione test<text:bookmark-end text:name="creazione_test"/></text:h>
      <text:p text:style-name="Text_20_body">Di seguito la guida passo passo per creare un test.
</text:p>
      <text:h text:style-name="Heading_20_3" text:outline-level="3"><text:bookmark-start text:name="nuovo_test"/>Nuovo test<text:bookmark-end text:name="nuovo_test"/></text:h>
      <text:p text:style-name="Text_20_body">
Per creare un test da eseguire , sarà necessario cliccare il tasto <draw:frame draw:style-name="media" draw:name="" text:anchor-type="as-char" draw:z-index="0" svg:width="0.84666666666667cm" svg:height="0.84666666666667cm"><draw:image xlink:href="Pictures/c1816e8c85eeadd3930380c96985ddad.png" xlink:type="simple" xlink:show="embed" xlink:actuate="onLoad"/></draw:frame> e si accederà alla seguente finstra divisa in due parti, a sinistra i campi descrittivi del test , a destra i campi del programma da eseguire :</text:p>
      <text:p text:style-name="Text_20_body"><draw:frame draw:style-name="mediacenter" draw:name="" text:anchor-type="paragraph" draw:z-index="0" svg:width="15.875cm" svg:height="10.00125cm"><draw:image xlink:href="Pictures/b658107b56d4cb7f0c7850a98d796673.jpg" xlink:type="simple" xlink:show="embed" xlink:actuate="onLoad"/></draw:frame></text:p>
      <text:p text:style-name="Text_20_body">I dati del test sono i seguenti : </text:p>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Descrizione</text:p>
          </table:table-cell>
          <table:table-cell office:value-type="string" table:style-name="tableheader">
            <text:p text:style-name="Table_20_Heading">Obbligatorio</text:p>
          </table:table-cell>
        </table:table-row>
        <table:table-row>
          <table:table-cell office:value-type="string" table:style-name="tablecell">
            <text:p text:style-name="tablealignleft"> Date </text:p>
          </table:table-cell>
          <table:table-cell office:value-type="string" table:style-name="tablecell">
            <text:p text:style-name="tablealignleft"> Campo non modificabile viene automaticamente compilato con data e ora attuale </text:p>
          </table:table-cell>
          <table:table-cell office:value-type="string" table:style-name="tablecell">
            <text:p text:style-name="tablealignleft"> <text:span text:style-name="Strong_20_Emphasis">Si</text:span> </text:p>
          </table:table-cell>
        </table:table-row>
        <table:table-row>
          <table:table-cell office:value-type="string" table:style-name="tablecell">
            <text:p text:style-name="tablealignleft"> Model Type </text:p>
          </table:table-cell>
          <table:table-cell office:value-type="string" table:style-name="tablecell">
            <text:p text:style-name="tablealignleft"> Campo descrittivo , dove inserire il modello del prodotto o un qualunque tipo di testo </text:p>
          </table:table-cell>
          <table:table-cell office:value-type="string" table:style-name="tablecell">
            <text:p text:style-name="tablealignleft"> No </text:p>
          </table:table-cell>
        </table:table-row>
        <table:table-row>
          <table:table-cell office:value-type="string" table:style-name="tablecell">
            <text:p text:style-name="tablealignleft"> Manufacturer </text:p>
          </table:table-cell>
          <table:table-cell office:value-type="string" table:style-name="tablecell">
            <text:p text:style-name="tablealignleft"> Campo descrittivo, dove inserire il produttore del prodotto o un qualunque tipo di testo </text:p>
          </table:table-cell>
          <table:table-cell office:value-type="string" table:style-name="tablecell">
            <text:p text:style-name="tablealignleft"> No </text:p>
          </table:table-cell>
        </table:table-row>
        <table:table-row>
          <table:table-cell office:value-type="string" table:style-name="tablecell">
            <text:p text:style-name="tablealignleft"> Serial number </text:p>
          </table:table-cell>
          <table:table-cell office:value-type="string" table:style-name="tablecell">
            <text:p text:style-name="tablealignleft"> Campo descrittivo, dove inserire il numero seriale del prodotto o un qualunque tipo di testo </text:p>
          </table:table-cell>
          <table:table-cell office:value-type="string" table:style-name="tablecell">
            <text:p text:style-name="tablealignleft"> No </text:p>
          </table:table-cell>
        </table:table-row>
        <table:table-row>
          <table:table-cell office:value-type="string" table:style-name="tablecell">
            <text:p text:style-name="tablealignleft"> Rated voltage </text:p>
          </table:table-cell>
          <table:table-cell office:value-type="string" table:style-name="tablecell">
            <text:p text:style-name="tablealignleft"> Campo descrittivo, dove inserire il rated voltage del prodotto o un qualunque tipo di testo </text:p>
          </table:table-cell>
          <table:table-cell office:value-type="string" table:style-name="tablecell">
            <text:p text:style-name="tablealignleft"> N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escrittivo, dove inserire la descrizione del prodotto o un qualunque tipo di testo </text:p>
          </table:table-cell>
          <table:table-cell office:value-type="string" table:style-name="tablecell">
            <text:p text:style-name="tablealignleft"> No </text:p>
          </table:table-cell>
        </table:table-row>
        <table:table-row>
          <table:table-cell office:value-type="string" table:style-name="tablecell">
            <text:p text:style-name="tablealignleft"> Cycle Number </text:p>
          </table:table-cell>
          <table:table-cell office:value-type="string" table:style-name="tablecell">
            <text:p text:style-name="tablealignleft"> Campo numerico, dove inserire il numero di ripetizioni del programma </text:p>
          </table:table-cell>
          <table:table-cell office:value-type="string" table:style-name="tablecell">
            <text:p text:style-name="tablealignleft"> <text:span text:style-name="Strong_20_Emphasis">Si</text:span> </text:p>
          </table:table-cell>
        </table:table-row>
        <table:table-row>
          <table:table-cell office:value-type="string" table:style-name="tablecell">
            <text:p text:style-name="tablealignleft"> Test type </text:p>
          </table:table-cell>
          <table:table-cell office:value-type="string" table:style-name="tablecell">
            <text:p text:style-name="tablealignleft"> Campo menù , dove selezionare il tipo di programma de voler eseguire, cambiando la selezione aggiorna automaticamente i dati del programma nel menù a destra selezionado i valori di default per quel tipo di test </text:p>
          </table:table-cell>
          <table:table-cell office:value-type="string" table:style-name="tablecell">
            <text:p text:style-name="tablealignleft"> <text:span text:style-name="Strong_20_Emphasis">Si</text:span> </text:p>
          </table:table-cell>
        </table:table-row>
        <table:table-row>
          <table:table-cell office:value-type="string" table:style-name="tablecell">
            <text:p text:style-name="tablealignleft"> Notes </text:p>
          </table:table-cell>
          <table:table-cell office:value-type="string" table:style-name="tablecell">
            <text:p text:style-name="tablealignleft"> Campo descrittivo, dove inserire delle note sul prodotto o sul test o sulla sua esecuzione o un qualunque tipo di testo </text:p>
          </table:table-cell>
          <table:table-cell office:value-type="string" table:style-name="tablecell">
            <text:p text:style-name="tablealignleft"> No </text:p>
          </table:table-cell>
        </table:table-row>
      </table:table>
      <text:p text:style-name="Text_20_body">
I dati del programma eseguito sono i seguenti, i campi sono tutti obbligatori :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Descrizione</text:p>
          </table:table-cell>
        </table:table-row>
        <table:table-row>
          <table:table-cell office:value-type="string" table:style-name="tablecell">
            <text:p text:style-name="tablealignleft"> Target force </text:p>
          </table:table-cell>
          <table:table-cell office:value-type="string" table:style-name="tablecell">
            <text:p text:style-name="tablealignleft"> Campo numerico, impostare la forza a cui si deve arrivare per la spinta o il tiraggio </text:p>
          </table:table-cell>
        </table:table-row>
        <table:table-row>
          <table:table-cell office:value-type="string" table:style-name="tablecell">
            <text:p text:style-name="tablealignleft"> Threshold force </text:p>
          </table:table-cell>
          <table:table-cell office:value-type="string" table:style-name="tablecell">
            <text:p text:style-name="tablealignleft"> Campo numerico, impostare un limite a cui la forza non deve scendere durante l'esecuzione del test, sceso sotto il limite invaliderà la prova terminandola </text:p>
          </table:table-cell>
        </table:table-row>
        <table:table-row>
          <table:table-cell office:value-type="string" table:style-name="tablecell">
            <text:p text:style-name="tablealignleft"> Holding timer force </text:p>
          </table:table-cell>
          <table:table-cell office:value-type="string" table:style-name="tablecell">
            <text:p text:style-name="tablealignleft"> Campo numerico, espresso in minuti, impostare il tempo per il quale mantenere il target force </text:p>
          </table:table-cell>
        </table:table-row>
        <table:table-row>
          <table:table-cell office:value-type="string" table:style-name="tablecell">
            <text:p text:style-name="tablealignleft"> Automatic/Manual start </text:p>
          </table:table-cell>
          <table:table-cell office:value-type="string" table:style-name="tablecell">
            <text:p text:style-name="tablealignleft"> Campo booleano, se abilitata la modalità automatica una volta finita l'esecuzione del test partirà immediatamente con una ripetizione qualora fossero stati impostati più cicli da eseguire, se invece non abilitato al termine di ogni ciclo verrà richiesto di confermare l'esecuzione del successivo </text:p>
          </table:table-cell>
        </table:table-row>
        <table:table-row>
          <table:table-cell office:value-type="string" table:style-name="tablecell">
            <text:p text:style-name="tablealignleft"> Starting movement </text:p>
          </table:table-cell>
          <table:table-cell office:value-type="string" table:style-name="tablecell">
            <text:p text:style-name="tablealignleft"> Indica con quale movimentazione partire per il test , se forward(push) o backward(pull) </text:p>
          </table:table-cell>
        </table:table-row>
      </table:table>
      <text:p text:style-name="Text_20_body">
Compilati i campi richiesti , confermare la creazione del nuovo test cliccando sul tasto  <draw:frame draw:style-name="media" draw:name="" text:anchor-type="as-char" draw:z-index="0" svg:width="0.84666666666667cm" svg:height="0.84666666666667cm"><draw:image xlink:href="Pictures/c5d5a5105ac186739559c566a2e38bd1.png" xlink:type="simple" xlink:show="embed" xlink:actuate="onLoad"/></draw:frame><text:span text:style-name="Strong_20_Emphasis">Confirm</text:span> o annullare la creazione premendo il tasto  <draw:frame draw:style-name="media" draw:name="" text:anchor-type="as-char" draw:z-index="0" svg:width="0.84666666666667cm" svg:height="0.84666666666667cm"><draw:image xlink:href="Pictures/3e648cbfb279e1bb5418f4a3123b08c1.png" xlink:type="simple" xlink:show="embed" xlink:actuate="onLoad"/></draw:frame><text:span text:style-name="Strong_20_Emphasis">Close</text:span>.</text:p>
      <text:h text:style-name="Heading_20_3" text:outline-level="3"><text:bookmark-start text:name="start"/>Start<text:bookmark-end text:name="start"/></text:h>
      <text:p text:style-name="Text_20_body">Per avviare il test creato cliccare sul tasto  <text:span text:style-name="Strong_20_Emphasis">Start</text:span> <draw:frame draw:style-name="media" draw:name="" text:anchor-type="as-char" draw:z-index="0" svg:width="0.84666666666667cm" svg:height="0.84666666666667cm"><draw:image xlink:href="Pictures/851c895dd75412f39850d1b652f5829a.png" xlink:type="simple" xlink:show="embed" xlink:actuate="onLoad"/></draw:frame>. Nella schermata centrale avremo i dettagli del test tra cui il suo stato, il quale verrà aggiornato da <text:span text:style-name="Strong_20_Emphasis">Ready</text:span> a <text:span text:style-name="Strong_20_Emphasis">Running</text:span> e la slitta con lo strumento, inizierà a muoversi in base ai dati inseriti del programma. Si abiliteranno di conseguenza i tasti di <text:span text:style-name="Strong_20_Emphasis">Pause</text:span> e <text:span text:style-name="Strong_20_Emphasis">Stop</text:span>.
Durante l'esecuzione del testo vedremo graficare i dati acquisiti dal dispositivo. </text:p>
      <text:p text:style-name="Text_20_body"><draw:frame draw:style-name="mediacenter" draw:name="" text:anchor-type="paragraph" draw:z-index="0" svg:width="15.875cm" svg:height="7.3289583333333cm"><draw:image xlink:href="Pictures/8138c0ce5047ddc7a032b0b3ebe8393c.jpg" xlink:type="simple" xlink:show="embed" xlink:actuate="onLoad"/></draw:frame></text:p>
      <text:p text:style-name="Text_20_body">Nella parte laterale sinistra  sotto la voce <text:span text:style-name="Strong_20_Emphasis">Force value</text:span> abbiamo il valore della forza letto nel punto dove il mouse sarà posizionato nel grafico visualizzato. Mentre sotto la voce <text:span text:style-name="Strong_20_Emphasis">Real time force</text:span> leggeremo la forza in tempo reale dallo strumento durante il test. Nel menu laterale destro, avremo la lista di tutti i cicli eseguiti e del loro relativo valore massimo letto durante il ciclo.</text:p>
      <text:h text:style-name="Heading_20_3" text:outline-level="3"><text:bookmark-start text:name="pause"/>Pause<text:bookmark-end text:name="pause"/></text:h>
      <text:p text:style-name="Text_20_body">
Durante l'esecuzione del test è possibile interromperlo momentanemanete cliccando sul tasto <text:span text:style-name="Strong_20_Emphasis">Pause</text:span> <draw:frame draw:style-name="media" draw:name="" text:anchor-type="as-char" draw:z-index="0" svg:width="0.84666666666667cm" svg:height="0.84666666666667cm"><draw:image xlink:href="Pictures/796fa7cb8cd0f6ea20aaf481eaffb4a0.png" xlink:type="simple" xlink:show="embed" xlink:actuate="onLoad"/></draw:frame>. Il processo di pausa non lo interromperà immediatamente ma attenderà la fine del ciclo corrente in esecuzione prima di interrompersi. In seguito per riavviare il test sarà necessario cliccare nuovamente sul tasto <text:span text:style-name="Strong_20_Emphasis">Start</text:span>.
</text:p>
      <text:h text:style-name="Heading_20_3" text:outline-level="3"><text:bookmark-start text:name="stop"/>Stop<text:bookmark-end text:name="stop"/></text:h>
      <text:p text:style-name="Text_20_body">
Per interrompere il test è necessario cliccare il tasto <text:span text:style-name="Strong_20_Emphasis">Stop</text:span> <draw:frame draw:style-name="media" draw:name="" text:anchor-type="as-char" draw:z-index="0" svg:width="0.84666666666667cm" svg:height="0.84666666666667cm"><draw:image xlink:href="Pictures/06d8f375b58ca109679d54749a532514.png" xlink:type="simple" xlink:show="embed" xlink:actuate="onLoad"/></draw:frame>. Questo comando interrompe il test immediatamente e non sarà possibile riavviarlo come con il comando <text:span text:style-name="Strong_20_Emphasis">pause</text:span>.
</text:p>
      <text:h text:style-name="Heading_20_3" text:outline-level="3"><text:bookmark-start text:name="close"/>Close<text:bookmark-end text:name="close"/></text:h>
      <text:p text:style-name="Text_20_body">
Cliccando il tasto <text:span text:style-name="Strong_20_Emphasis">Close</text:span><draw:frame draw:style-name="media" draw:name="" text:anchor-type="as-char" draw:z-index="0" svg:width="0.84666666666667cm" svg:height="0.84666666666667cm"><draw:image xlink:href="Pictures/f7e08b5a6c4fb1b5895b3f2aa89e27d0.png" xlink:type="simple" xlink:show="embed" xlink:actuate="onLoad"/></draw:frame>, rimuoveremo il test visibile nella schermata principale e lo stesso verrà salvato nel database. Rimarrà sempre fruibile tramite la finestra <text:span text:style-name="Strong_20_Emphasis">Archivio</text:span> che vedremo in seguito.
</text:p>
      <text:h text:style-name="Heading_20_2" text:outline-level="2"><text:bookmark-start text:name="graph"/>Graph<text:bookmark-end text:name="graph"/></text:h>
      <text:p text:style-name="Text_20_body">Nella schermata principale viene visualizzato il grafico dei dati letti come mostrato di seguito . </text:p>
      <text:p text:style-name="Text_20_body"><draw:frame draw:style-name="mediacenter" draw:name="" text:anchor-type="paragraph" draw:z-index="0" svg:width="13.229166666667cm" svg:height="6.111875cm"><draw:image xlink:href="Pictures/fc07e001c4d80abc8dfc12a1f0f1898a.jpg" xlink:type="simple" xlink:show="embed" xlink:actuate="onLoad"/></draw:frame></text:p>
      <text:p text:style-name="Text_20_body">Nel grafico c'è la possibilita di eseguire uno zoom tramite l'utilizzo della rotella del mouse. Cliccando con il tasto sinistro del mouse e tenendolo premuto invece ci potremo muovere nel grafico sull'asse delle ascisse fino a che non verrà rilasciato il click. </text:p>
      <text:p text:style-name="Text_20_body">La barra degli strumenti sotto il grafico ha le seguenti funzioni tasto <text:span text:style-name="Strong_20_Emphasis">Reset</text:span> , una barra di scorrimento per muoversi nel grafico.</text:p>
      <text:h text:style-name="Heading_20_3" text:outline-level="3"><text:bookmark-start text:name="reset"/>Reset<text:bookmark-end text:name="reset"/></text:h>
      <text:p text:style-name="Text_20_body">Cliccando il tasto <text:span text:style-name="Strong_20_Emphasis">Reset</text:span> <draw:frame draw:style-name="media" draw:name="" text:anchor-type="as-char" draw:z-index="0" svg:width="0.84666666666667cm" svg:height="0.84666666666667cm"><draw:image xlink:href="Pictures/300b1ed146de24c68e7d00a0a71c3b0e.png" xlink:type="simple" xlink:show="embed" xlink:actuate="onLoad"/></draw:frame> si resettano le impostazioni grafiche a quelle di default ed eventuali zoom o spostamenti nel grafico verranno riportati a zero.</text:p>
      <text:h text:style-name="Heading_20_3" text:outline-level="3"><text:bookmark-start text:name="scrollbar"/>Scrollbar<text:bookmark-end text:name="scrollbar"/></text:h>
      <text:p text:style-name="Text_20_body">La scrollbar presente serve per muoversi avanti o indietro nel grafico, se la durata del test è maggiore del fondoscala dell'asse X , il quale è configurabile tramite le impostazioni grafiche.</text:p>
      <text:h text:style-name="Heading_20_3" text:outline-level="3"><text:bookmark-start text:name="impostazioni_grafiche"/>Impostazioni grafiche<text:bookmark-end text:name="impostazioni_grafiche"/></text:h>
      <text:p text:style-name="Text_20_body">Le impostazioni grafiche sono accessibli cliccando il tasto <text:span text:style-name="Strong_20_Emphasis">Settings</text:span> <draw:frame draw:style-name="media" draw:name="" text:anchor-type="as-char" draw:z-index="0" svg:width="0.84666666666667cm" svg:height="0.84666666666667cm"><draw:image xlink:href="Pictures/2c00f55f5b046c8e61fc4c59d2a70a4f.png" xlink:type="simple" xlink:show="embed" xlink:actuate="onLoad"/></draw:frame> posto nell angolo in alto a destra ed accederemo alla seguente schermata : </text:p>
      <text:p text:style-name="Text_20_body"><draw:frame draw:style-name="mediacenter" draw:name="" text:anchor-type="paragraph" draw:z-index="0" svg:width="12.832291666667cm" svg:height="13.043958333333cm"><draw:image xlink:href="Pictures/c9de1089ea42b906f51f866bee66ba72.jpg" xlink:type="simple" xlink:show="embed" xlink:actuate="onLoad"/></draw:frame></text:p>
      <text:p text:style-name="Text_20_body">Come impostazioni abbiamo :</text:p>
      <text:list text:style-name="List_20_1">
        <text:list-item>
          <text:p text:style-name="Text_20_body"> <text:span text:style-name="Strong_20_Emphasis">X axis page width (hours/minute)</text:span> : Abbiamo due box il primo per impostare le ore ed il secondo per impostare i minuti , se la durata del test è di 60 minuti ed il range temporale inserito è di 10 ore e 0 minuti , le linee dei dati occuperanno 1/10 della lunghezza del grafico , aggiornando questi valori aumenteremo o diminuiremo la larghezza e di conseguenza ingrandirà o diminuirà la visibilità del grafico</text:p>
        </text:list-item>
        <text:list-item>
          <text:p text:style-name="Text_20_body"> <text:span text:style-name="Strong_20_Emphasis">X axis interval (minutes)</text:span> : Imposta tramite il box laterale quanti assi verticali di separazione vogliamo visualizzare impostando il valore ad 1 il grafico visualizzerà un asse verticale per ogni minuto .Questo valore è bene tenerlo sempre in rapporto alla larghezza dell'asse , se impostiamo la larghezza a 10 ore ed inseriamo 1 asse verticale ogni minuto il grafico sarà difficilmente leggibile</text:p>
        </text:list-item>
        <text:list-item>
          <text:p text:style-name="Text_20_body"> <text:span text:style-name="Strong_20_Emphasis">X axis filter reads</text:span> : Imposta tramite il menu a tendina , ogni quante letture visualizzare il punto nel grafico. Esempio : impostando 15 , ed impostando per il test una frequenza di campionamento di 1 secondo , vedremo un punto ogni 15 letture fatte.</text:p>
        </text:list-item>
      </text:list>
      <text:p text:style-name="Text_20_body">
Subito dopo le impostazioni dell'asse X , seguono le impostazioni degli assi Y.
</text:p>
      <text:h text:style-name="Heading_20_5" text:outline-level="5"><text:bookmark-start text:name="force_n"/>Force[N]<text:bookmark-end text:name="force_n"/></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Left Right Hide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gli assi Y  </text:p>
          </table:table-cell>
        </table:table-row>
        <table:table-row>
          <table:table-cell office:value-type="string" table:style-name="tablecell">
            <text:p text:style-name="tablealignleft"> Max Value </text:p>
          </table:table-cell>
          <table:table-cell office:value-type="string" table:style-name="tablecell">
            <text:p text:style-name="tablealignleft"> Campo numerico </text:p>
          </table:table-cell>
          <table:table-cell office:value-type="string" table:style-name="tablecell">
            <text:p text:style-name="tablealignleft"> Imposta il valore massimo della scala </text:p>
          </table:table-cell>
        </table:table-row>
        <table:table-row>
          <table:table-cell office:value-type="string" table:style-name="tablecell">
            <text:p text:style-name="tablealignleft"> Min Value </text:p>
          </table:table-cell>
          <table:table-cell office:value-type="string" table:style-name="tablecell">
            <text:p text:style-name="tablealignleft"> Campo numerico </text:p>
          </table:table-cell>
          <table:table-cell office:value-type="string" table:style-name="tablecell">
            <text:p text:style-name="tablealignleft"> Imposta il valore minimo della scala </text:p>
          </table:table-cell>
        </table:table-row>
        <table:table-row>
          <table:table-cell office:value-type="string" table:style-name="tablecell">
            <text:p text:style-name="tablealignleft"> Separator </text:p>
          </table:table-cell>
          <table:table-cell office:value-type="string" table:style-name="tablecell">
            <text:p text:style-name="tablealignleft"> Campo numerico </text:p>
          </table:table-cell>
          <table:table-cell office:value-type="string" table:style-name="tablecell">
            <text:p text:style-name="tablealignleft"> Imposta il valore di ogni quanto avremo un asse sulla scala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lla curva nel grafico </text:p>
          </table:table-cell>
        </table:table-row>
      </table:table>
      <text:h text:style-name="Heading_20_2" text:outline-level="2"><text:bookmark-start text:name="archive"/>Archive<text:bookmark-end text:name="archive"/></text:h>
      <text:p text:style-name="Text_20_body">
Per aprire l'archivio cliccare il tasto <text:span text:style-name="Strong_20_Emphasis">Archive</text:span><draw:frame draw:style-name="media" draw:name="" text:anchor-type="as-char" draw:z-index="0" svg:width="0.84666666666667cm" svg:height="0.84666666666667cm"><draw:image xlink:href="Pictures/048858ba6d3ff6653d5ba1ab37df09ae.png" xlink:type="simple" xlink:show="embed" xlink:actuate="onLoad"/></draw:frame> e si accede alla seguente schermata :</text:p>
      <text:p text:style-name="Text_20_body"><draw:frame draw:style-name="mediacenter" draw:name="" text:anchor-type="paragraph" draw:z-index="0" svg:width="15.875cm" svg:height="8.5460416666667cm"><draw:image xlink:href="Pictures/12638940583c61aeba43c6d02c09114a.jpg" xlink:type="simple" xlink:show="embed" xlink:actuate="onLoad"/></draw:frame></text:p>
      <text:p text:style-name="Text_20_body">I campi per filtrare la ricerca sono : <text:span text:style-name="Strong_20_Emphasis">Model Type</text:span>, <text:span text:style-name="Strong_20_Emphasis">Manufacturer</text:span>, <text:span text:style-name="Strong_20_Emphasis">Serial number</text:span>, <text:span text:style-name="Strong_20_Emphasis">Rated Voltage</text:span>, <text:span text:style-name="Strong_20_Emphasis">Description</text:span>, <text:span text:style-name="Strong_20_Emphasis">Test Type</text:span>, <text:span text:style-name="Strong_20_Emphasis">Notes</text:span>, <text:span text:style-name="Strong_20_Emphasis">From date</text:span>, <text:span text:style-name="Strong_20_Emphasis">To Date</text:span>.
Senza inserire alcun dato , cliccando sul tasto <text:span text:style-name="Strong_20_Emphasis">Search</text:span><draw:frame draw:style-name="media" draw:name="" text:anchor-type="as-char" draw:z-index="0" svg:width="0.84666666666667cm" svg:height="0.84666666666667cm"><draw:image xlink:href="Pictures/3ec0a07d369cab726b9522c82a38b052.png" xlink:type="simple" xlink:show="embed" xlink:actuate="onLoad"/></draw:frame> vedremo tutti i test salvati nel database. Possiamo filtrare la ricerca inserendo nei relativi campi di testo parte del testo da ricercare. Cliccando sul tasto <text:span text:style-name="Strong_20_Emphasis">Clear filters</text:span><draw:frame draw:style-name="media" draw:name="" text:anchor-type="as-char" draw:z-index="0" svg:width="0.84666666666667cm" svg:height="0.84666666666667cm"><draw:image xlink:href="Pictures/3e648cbfb279e1bb5418f4a3123b08c1.png" xlink:type="simple" xlink:show="embed" xlink:actuate="onLoad"/></draw:frame>, resetteremo tutti i filtri impostati.
Per aprire un test archiviato è necessario selezionarlo con doppio click ed accederemo alla seguente schermata, simile alla schermata principale del programma fatta eccezione che avremo disponibile solo i tasti per le opzioni grafiche e per la stampa.</text:p>
      <text:p text:style-name="Text_20_body"><draw:frame draw:style-name="mediacenter" draw:name="" text:anchor-type="paragraph" draw:z-index="0" svg:width="15.875cm" svg:height="8.5460416666667cm"><draw:image xlink:href="Pictures/082d7b7800a43633b64a23c3b8686340.jpg" xlink:type="simple" xlink:show="embed" xlink:actuate="onLoad"/></draw:frame>
</text:p>
      <text:h text:style-name="Heading_20_2" text:outline-level="2"><text:bookmark-start text:name="print"/>Print<text:bookmark-end text:name="print"/></text:h>
      <text:p text:style-name="Text_20_body">
Cliccando sul tasto <text:span text:style-name="Strong_20_Emphasis">Print</text:span><draw:frame draw:style-name="media" draw:name="" text:anchor-type="as-char" draw:z-index="0" svg:width="0.84666666666667cm" svg:height="0.84666666666667cm"><draw:image xlink:href="Pictures/02531953e70f3422aa8e56aa9c40dead.png" xlink:type="simple" xlink:show="embed" xlink:actuate="onLoad"/></draw:frame> potremo stampare un report del test eseguito o del test aperto dall'archivio. Nel report saranno presenti i dati del test, il grafico del test e la lista di tutti i cicli eseguiti con relativi valori, in questo caso avremo il valore massimo letto durante il ciclo. Visualizzeremo tuttavia un anteprima di stampa cosi da poter confermare o meno la creazione di un pdf o la stampa.
<draw:frame draw:style-name="mediacenter" draw:name="" text:anchor-type="paragraph" draw:z-index="0" svg:width="13.229166666667cm" svg:height="10.609791666667cm"><draw:image xlink:href="Pictures/9cff32dd57d56b11be28105eab7c4ff3.jpg" xlink:type="simple" xlink:show="embed" xlink:actuate="onLoad"/></draw:frame></text:p>
      <text:h text:style-name="Heading_20_2" text:outline-level="2"><text:bookmark-start text:name="tools"/>Tools<text:bookmark-end text:name="tools"/></text:h>
      <text:p text:style-name="Text_20_body">
Cliccando sul tasto <text:span text:style-name="Strong_20_Emphasis">Tools</text:span><draw:frame draw:style-name="media" draw:name="" text:anchor-type="as-char" draw:z-index="0" svg:width="0.84666666666667cm" svg:height="0.84666666666667cm"><draw:image xlink:href="Pictures/1db877da669a9a7373776fc440eebe5e.png" xlink:type="simple" xlink:show="embed" xlink:actuate="onLoad"/></draw:frame> apriremo la seguente finstra : </text:p>
      <text:p text:style-name="Text_20_body"><draw:frame draw:style-name="mediacenter" draw:name="" text:anchor-type="paragraph" draw:z-index="0" svg:width="10.583333333333cm" svg:height="7.3025cm"><draw:image xlink:href="Pictures/d162d5e6027d03fc0a5adac0d45b045d.jpg" xlink:type="simple" xlink:show="embed" xlink:actuate="onLoad"/></draw:frame></text:p>
      <text:p text:style-name="Text_20_body">Abbiamo la possibilità di inserire gli steps per muovere la slitta. Per eseguire il comando di movimentazione, basterà cliccare <text:span text:style-name="Strong_20_Emphasis">Forward</text:span> o <text:span text:style-name="Strong_20_Emphasis">Backward</text:span>. Force read , indica la forza letta in tempo reale dallo strumento, si aggiorna ogni 0.2 secondi.</text:p>
      <text:h text:style-name="Heading_20_2" text:outline-level="2"><text:bookmark-start text:name="log_events"/>Log Events<text:bookmark-end text:name="log_events"/></text:h>
      <text:p text:style-name="Text_20_body">Cliccando il tasto <text:span text:style-name="Strong_20_Emphasis">Log events</text:span><draw:frame draw:style-name="media" draw:name="" text:anchor-type="as-char" draw:z-index="0" svg:width="0.84666666666667cm" svg:height="0.84666666666667cm"><draw:image xlink:href="Pictures/0a9e557768f57401eb9008d7e7e18f02.png" xlink:type="simple" xlink:show="embed" xlink:actuate="onLoad"/></draw:frame> si apre la finestra degli eventi dell'applicazione:</text:p>
      <text:p text:style-name="Text_20_body"><draw:frame draw:style-name="mediacenter" draw:name="" text:anchor-type="paragraph" draw:z-index="0" svg:width="10.583333333333cm" svg:height="7.6729166666667cm"><draw:image xlink:href="Pictures/abdfee7c05fcb9da1d1458f00fac32f5.jpg" xlink:type="simple" xlink:show="embed" xlink:actuate="onLoad"/></draw:frame></text:p>
      <text:p text:style-name="Text_20_body">Questo ci permette di capire in caso di problemi quale potrebbe essere la causa.
</text:p>
      <text:h text:style-name="Heading_20_2" text:outline-level="2"><text:bookmark-start text:name="exit"/>Exit<text:bookmark-end text:name="exit"/></text:h>
      <text:p text:style-name="Text_20_body">Cliccando il tasto <text:span text:style-name="Strong_20_Emphasis">Exit</text:span><draw:frame draw:style-name="media" draw:name="" text:anchor-type="as-char" draw:z-index="0" svg:width="0.84666666666667cm" svg:height="0.84666666666667cm"><draw:image xlink:href="Pictures/98ba1aad8a2e072cb0ad968c521ee6de.png" xlink:type="simple" xlink:show="embed" xlink:actuate="onLoad"/></draw:frame> usciamo dall'applicazione solo se non c'è un test in esecuzion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