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jpeg" manifest:full-path="Pictures/36a61dd8c2644184592459a93c0a1b29.jpg"/>
  <manifest:file-entry manifest:media-type="image/png" manifest:full-path="Pictures/224088fad17b806b24467158e892b2b0.png"/>
  <manifest:file-entry manifest:media-type="image/png" manifest:full-path="Pictures/0b9a6d78f7e564b4d2b40b0d8e70a81c.png"/>
  <manifest:file-entry manifest:media-type="image/png" manifest:full-path="Pictures/42928a9fede96652123c52aa438d1d51.png"/>
  <manifest:file-entry manifest:media-type="image/jpeg" manifest:full-path="Pictures/fbbb09f69416211159f095bad9eddc3b.jpeg"/>
  <manifest:file-entry manifest:media-type="image/jpeg" manifest:full-path="Pictures/4c4a216011854553df19f5c6616e70fa.jpg"/>
  <manifest:file-entry manifest:media-type="image/jpeg" manifest:full-path="Pictures/6e4b9e1fa2f0bef60b5dc52d8b8c0994.jpg"/>
  <manifest:file-entry manifest:media-type="image/png" manifest:full-path="Pictures/ec8773ed1f651ada31f243a13489701a.png"/>
  <manifest:file-entry manifest:media-type="image/png" manifest:full-path="Pictures/d9a557812d2bb7d8e0d70ed91378a0f6.png"/>
  <manifest:file-entry manifest:media-type="image/jpeg" manifest:full-path="Pictures/b42976816114df28e115a27ad7a20c2d.jpg"/>
  <manifest:file-entry manifest:media-type="image/png" manifest:full-path="Pictures/c74811db8770f1e7c072e02488b105e4.png"/>
  <manifest:file-entry manifest:media-type="image/png" manifest:full-path="Pictures/4474eb4f1514803914c9b3d2aeab11a9.png"/>
  <manifest:file-entry manifest:media-type="image/png" manifest:full-path="Pictures/4b8b173098a6f82cdc74b518bda1e0e6.png"/>
  <manifest:file-entry manifest:media-type="image/png" manifest:full-path="Pictures/55fcaf05684870c11de8b68b9a998c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_laboratory"/>Marel Laboratory<text:bookmark-end text:name="marel_laboratory"/></text:h>
      <text:p text:style-name="Text_20_body">
Questo software è stato progettato per automatizzare la raccolta dei dati durante le certificazioni dei sistemi MAREL. Può inoltre essere utilizzato per provare la comunicazione con alcuni dei dispositivi utilizzati nei sistemi di collaudo della MAREL.</text:p>
      <text:h text:style-name="Heading_20_1" text:outline-level="1"><text:bookmark-start text:name="chiave_di_protezione"/>Chiave di protezione<text:bookmark-end text:name="chiave_di_protezione"/></text:h>
      <text:p text:style-name="Text_20_body">
Per il funzionamento è richiesta una chiave di protezione appositamente programmata dalla MAREL. La chiave contiene l'elenco dei dispositivi per i quali è stata acquistata la licenza. Il software non potrà essere utilizzato con gli strumenti non elencati.  </text:p>
      <text:h text:style-name="Heading_20_1" text:outline-level="1"><text:bookmark-start text:name="porte_seriali_di_comunicazione"/>Porte seriali di comunicazione<text:bookmark-end text:name="porte_seriali_di_comunicazione"/></text:h>
      <text:p text:style-name="Text_20_body">
Il programma MAREL Laboratory, se utilizzato per l'acquisizione dei dati di certificazione, necessita di due porte seriali di comunicazione. Se utilizzato invece per provare la comunicazione con i dispositivi o per visualizzare i valori acquisiti, è sufficiente una sola porta.</text:p>
      <text:h text:style-name="Heading_20_1" text:outline-level="1"><text:bookmark-start text:name="utilizzo_del_programma"/>Utilizzo del programma<text:bookmark-end text:name="utilizzo_del_programma"/></text:h>
      <text:p text:style-name="Text_20_body">
All'avvio il programma si presenta come in figura:</text:p>
      <text:p text:style-name="Text_20_body"><draw:frame draw:style-name="mediacenter" draw:name="" text:anchor-type="paragraph" draw:z-index="0" svg:width="18.679583333333cm" style:rel-width="100%" svg:height="11.403541666667cm" style:rel-height="scale"><draw:image xlink:href="Pictures/36a61dd8c2644184592459a93c0a1b29.jpg" xlink:type="simple" xlink:show="embed" xlink:actuate="onLoad"/></draw:frame></text:p>
      <text:p text:style-name="Text_20_body">Come si può notare, tutti i comandi disponibili e l'elenco dei dispositivi configurati sono riportati nel pannello di sinistra.</text:p>
      <text:h text:style-name="Heading_20_2" text:outline-level="2"><text:bookmark-start text:name="aggiunta_di_un_dispositivo"/>Aggiunta di un dispositivo<text:bookmark-end text:name="aggiunta_di_un_dispositivo"/></text:h>
      <text:p text:style-name="Text_20_body">
Innanzitutto per testare la comunicazione con un dispositivo o per acquisire i valori letti dal dispositivo stesso è necessario conoscere le seguenti informazioni:</text:p>
      <text:list text:style-name="List_20_1">
        <text:list-item>
          <text:p text:style-name="Text_20_body"> indirizzo;</text:p>
        </text:list-item>
        <text:list-item>
          <text:p text:style-name="Text_20_body"> velocità di comunicazione (baud rate);</text:p>
        </text:list-item>
        <text:list-item>
          <text:p text:style-name="Text_20_body"> bit di parità (non per tutti).</text:p>
        </text:list-item>
      </text:list>
      <text:p text:style-name="Text_20_body">
La procedura per aggiungere un dispositivo è la seguente:</text:p>
      <text:list text:style-name="List_20_1">
        <text:list-item>
          <text:p text:style-name="Text_20_body"> premere il tasto “<text:span text:style-name="Strong_20_Emphasis">Devices</text:span>” o “<text:span text:style-name="Strong_20_Emphasis">MAREL devices</text:span>” a seconda del tipo di dispositivo;</text:p>
        </text:list-item>
        <text:list-item>
          <text:p text:style-name="Text_20_body"> selezionare il nome del dispositivo nell'elenco a discesa immediatamente sotto;</text:p>
        </text:list-item>
        <text:list-item>
          <text:p text:style-name="Text_20_body"> inserire l'indirizzo;</text:p>
        </text:list-item>
        <text:list-item>
          <text:p text:style-name="Text_20_body"> selezionare la porta seriale di comunicazione nell'elenco a discesa (*);</text:p>
        </text:list-item>
        <text:list-item>
          <text:p text:style-name="Text_20_body"> selezionare il baud rate;</text:p>
        </text:list-item>
        <text:list-item>
          <text:p text:style-name="Text_20_body"> impostare la parità;</text:p>
        </text:list-item>
        <text:list-item>
          <text:p text:style-name="Text_20_body"> premere il tasto “<text:span text:style-name="Strong_20_Emphasis">Add</text:span>”.</text:p>
        </text:list-item>
      </text:list>
      <text:p text:style-name="Text_20_body">
Per il dispositivo appena inserito viene creata una finestra dalla quale è possibile interagire per leggere manualmente i valori acquisiti. La procedura può essere eseguita per aggiungere più strumenti contemporaneamente che verranno inoltre elencati nella lista con le seguenti informazioni:</text:p>
      <text:list text:style-name="List_20_1">
        <text:list-item>
          <text:p text:style-name="Text_20_body"> tipo dispositivo;</text:p>
        </text:list-item>
        <text:list-item>
          <text:p text:style-name="Text_20_body"> indirizzo;</text:p>
        </text:list-item>
        <text:list-item>
          <text:p text:style-name="Text_20_body"> porta seriale di comunicazione.</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 L'elenco delle seriali potrebbe essere vuoto se queste non sono presenti nel sistema</text:p>
          </table:table-cell>
        </table:table-row>
      </table:table>
      <text:h text:style-name="Heading_20_2" text:outline-level="2"><text:bookmark-start text:name="eliminazione_di_un_dispositivo"/>Eliminazione di un dispositivo<text:bookmark-end text:name="eliminazione_di_un_dispositivo"/></text:h>
      <text:p text:style-name="Text_20_body">
Per eliminare uno strumento precedentemente aggiunto si può procedere in due modi:</text:p>
      <text:list text:style-name="Numbering_20_1">
        <text:list-item>
          <text:p text:style-name="Text_20_body"> fare click con il mouse nella casella di chiusura del form del dispositivo stesso;</text:p>
        </text:list-item>
        <text:list-item>
          <text:p text:style-name="Text_20_body"> selezionare il dispositivo nella lista e con il tasto destro del mouse selezionare la voce <text:span text:style-name="Strong_20_Emphasis">Elimina</text:span> nel menu a comparsa.</text:p>
        </text:list-item>
      </text:list>
      <text:h text:style-name="Heading_20_2" text:outline-level="2"><text:bookmark-start text:name="salvataggio_di_una_configurazione"/>Salvataggio di una configurazione<text:bookmark-end text:name="salvataggio_di_una_configurazione"/></text:h>
      <text:p text:style-name="Text_20_body">
L'elenco dei dispositivi aggiunti può essere salvato per poi essere caricato successivamente senza dover nuovamente aggiungere uno ad uno i strumenti che compongono un sistema.</text:p>
      <text:p text:style-name="Text_20_body">Per salvare la configurazione:</text:p>
      <text:list text:style-name="List_20_1">
        <text:list-item>
          <text:p text:style-name="Text_20_body"> premere il tasto <draw:frame draw:style-name="media" draw:name="" text:anchor-type="as-char" draw:z-index="0" svg:width="0.42333333333333cm" svg:height="0.42333333333333cm"><draw:image xlink:href="Pictures/0b9a6d78f7e564b4d2b40b0d8e70a81c.png" xlink:type="simple" xlink:show="embed" xlink:actuate="onLoad"/></draw:frame>;</text:p>
        </text:list-item>
        <text:list-item>
          <text:p text:style-name="Text_20_body"> inserire il nome della configurazione e premere <text:span text:style-name="Strong_20_Emphasis">Salva</text:span>.</text:p>
        </text:list-item>
      </text:list>
      <text:h text:style-name="Heading_20_2" text:outline-level="2"><text:bookmark-start text:name="caricamento_di_una_configurazione"/>Caricamento di una configurazione<text:bookmark-end text:name="caricamento_di_una_configurazione"/></text:h>
      <text:p text:style-name="Text_20_body">
Una configurazione precedentemente salvata, contenete l'elenco dei dispositivi può essere caricata in qualsiasi momento.
Per caricare una configurazione:</text:p>
      <text:list text:style-name="List_20_1">
        <text:list-item>
          <text:p text:style-name="Text_20_body"> premere il tasto <draw:frame draw:style-name="media" draw:name="" text:anchor-type="as-char" draw:z-index="0" svg:width="0.42333333333333cm" svg:height="0.42333333333333cm"><draw:image xlink:href="Pictures/42928a9fede96652123c52aa438d1d51.png" xlink:type="simple" xlink:show="embed" xlink:actuate="onLoad"/></draw:frame>;</text:p>
        </text:list-item>
        <text:list-item>
          <text:p text:style-name="Text_20_body"> selezionare il nome della configurazione e premere il tasto <text:span text:style-name="Strong_20_Emphasis">Apri</text:span>.</text:p>
        </text:list-item>
      </text:list>
      <text:h text:style-name="Heading_20_2" text:outline-level="2"><text:bookmark-start text:name="modifica_porta_seriale"/>Modifica porta seriale<text:bookmark-end text:name="modifica_porta_seriale"/></text:h>
      <text:p text:style-name="Text_20_body">
La porta seriale di comunicazione viene salvata nel file di configurazione. Per modificarla selezionare con il tasto destro del mouse uno dei stumenti presenti nella lista e cambiare la porta selezionata nell'elenco “<text:span text:style-name="Strong_20_Emphasis">porte seriali</text:span>” visualizzato.
La modifica sarà eseguita per tutti i dispositivi associati alla medesima port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elenco potrebbe essere vuoto se non sono disponibili porte seriali</text:p>
          </table:table-cell>
        </table:table-row>
      </table:table>
      <text:h text:style-name="Heading_20_2" text:outline-level="2"><text:bookmark-start text:name="collegamento_dello_yokogawa_wt200"/>Collegamento dello Yokogawa WT200<text:bookmark-end text:name="collegamento_dello_yokogawa_wt200"/></text:h>
      <text:p text:style-name="Text_20_body">
Questo software prevede l'utilizzo del WT200 come strumento certificato di paragone, pertanto è necessario collegarlo al sistema per acquisire simultaneamente 
i valori.  </text:p>
      <text:p text:style-name="Text_20_body">Premere il tasto <draw:frame draw:style-name="media" draw:name="  Legend" text:anchor-type="as-char" draw:z-index="0" svg:width="1.6933333333333cm"><draw:text-box><text:p text:style-name="legendcenter"><draw:frame draw:style-name="media" draw:name=" " text:anchor-type="as-char" draw:z-index="0" svg:width="1.6933333333333cm" svg:height="0.714375cm"><draw:image xlink:href="Pictures/fbbb09f69416211159f095bad9eddc3b.jpeg" xlink:type="simple" xlink:show="embed" xlink:actuate="onLoad"/></draw:frame> </text:p></draw:text-box></draw:frame> per visualizzare la seguente finestra :</text:p>
      <text:p text:style-name="Text_20_body"><draw:frame draw:style-name="mediacenter" draw:name="" text:anchor-type="paragraph" draw:z-index="0" svg:width="10.583333333333cm" svg:height="14.261041666667cm"><draw:image xlink:href="Pictures/4c4a216011854553df19f5c6616e70fa.jpg" xlink:type="simple" xlink:show="embed" xlink:actuate="onLoad"/></draw:frame></text:p>
      <text:p text:style-name="Text_20_body">
Assicurarsi quindi che lo strumento sia configurato con i parametri riportati in alto a sinistra, quindi selezionare la seriale di comunicazione alla quale è collegato e premere <text:span text:style-name="Strong_20_Emphasis">Connect</text:span>. </text:p>
      <text:p text:style-name="Text_20_body">
Se affianco alla dicitura <text:span text:style-name="Strong_20_Emphasis">State</text:span> appare la scritta <text:span text:style-name="Strong_20_Emphasis">RX ERROR</text:span> in rosso verificare quanto segue:</text:p>
      <text:list text:style-name="List_20_1">
        <text:list-item>
          <text:p text:style-name="Text_20_body"> lo strumento sia acceso;</text:p>
        </text:list-item>
        <text:list-item>
          <text:p text:style-name="Text_20_body"> lo strumento sia correttamente collegato alla seriale di comunicazione del pc;</text:p>
        </text:list-item>
        <text:list-item>
          <text:p text:style-name="Text_20_body"> i parametri di comunicazione dello strumento corrispondano con quelli riportati nella finestra.</text:p>
        </text:list-item>
      </text:list>
      <text:p text:style-name="Text_20_body">Se invece il WT200 è correttamente collegato oltre alla dicitura <text:span text:style-name="Strong_20_Emphasis">ONLINE</text:span> saranno visibili una serie di informazioni lette dal dispositivo stesso:</text:p>
      <text:p text:style-name="Text_20_body"><draw:frame draw:style-name="mediacenter" draw:name="" text:anchor-type="paragraph" draw:z-index="0" svg:width="10.583333333333cm" svg:height="14.234583333333cm"><draw:image xlink:href="Pictures/6e4b9e1fa2f0bef60b5dc52d8b8c0994.jpg" xlink:type="simple" xlink:show="embed" xlink:actuate="onLoad"/></draw:frame></text:p>
      <text:h text:style-name="Heading_20_3" text:outline-level="3"><text:bookmark-start text:name="modifica_del_fondo_scala"/>Modifica del fondo scala<text:bookmark-end text:name="modifica_del_fondo_scala"/></text:h>
      <text:p text:style-name="Text_20_body">Dal riquadro <text:span text:style-name="Strong_20_Emphasis">General</text:span> è popssibile modificare i fondo scala di tensione e corrente procedendo nel seguente modo:</text:p>
      <text:list text:style-name="List_20_1">
        <text:list-item>
          <text:p text:style-name="Text_20_body"> selezionare la scala scala di tensione in Voltage range (V);</text:p>
        </text:list-item>
        <text:list-item>
          <text:p text:style-name="Text_20_body"> selezionare la scala di corente in Current range (A);</text:p>
        </text:list-item>
        <text:list-item>
          <text:p text:style-name="Text_20_body"> premere il tasto <text:span text:style-name="Strong_20_Emphasis">Configure</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modalità <text:span text:style-name="Strong_20_Emphasis">Auto</text:span> per entrambe le scale è la più indicata in quanto permette al WT200 di selezionare automaticamente la più appropriata in base ai valori in ingresso</text:p>
          </table:table-cell>
        </table:table-row>
      </table:table>
      <text:h text:style-name="Heading_20_3" text:outline-level="3"><text:bookmark-start text:name="lettura_dei_valori_istantanei"/>Lettura dei valori istantanei<text:bookmark-end text:name="lettura_dei_valori_istantanei"/></text:h>
      <text:p text:style-name="Text_20_body">Per leggere le grandezze elettriche rilevate dallo strumento premere il tasto <text:span text:style-name="Strong_20_Emphasis">Read</text:span> situato nel riquadro <text:span text:style-name="Strong_20_Emphasis">General</text:span>.</text:p>
      <text:h text:style-name="Heading_20_3" text:outline-level="3"><text:bookmark-start text:name="procedura_di_certificazione"/>Procedura di certificazione<text:bookmark-end text:name="procedura_di_certificazione"/></text:h>
      <text:p text:style-name="Text_20_body">
Per leggere contemporaneamente i valori rilevati dal WT200 e da uno dei dispositivi presenti nella lista procedere come segue:
</text:p>
      <text:list text:style-name="List_20_1">
        <text:list-item>
          <text:p text:style-name="Text_20_body"> <text:span text:style-name="Strong_20_Emphasis">Selezione del dispositivo </text:span> : fare click con il mouse nella lista dei dispositivi per selezionare quello da leggere. Il tipo e l'indirizzo di quello selezionato saranno visibili nel riquadro <text:span text:style-name="Strong_20_Emphasis">Device</text:span>.</text:p>
        </text:list-item>
      </text:list>
      <text:list text:style-name="List_20_1">
        <text:list-item>
          <text:p text:style-name="Text_20_body"> <text:span text:style-name="Strong_20_Emphasis">Selezione della fase</text:span> : fare click con il mouse nel riquadro Phase per selezionare la fase da leggere nello strumento.</text:p>
        </text:list-item>
      </text:list>
      <text:list text:style-name="List_20_1">
        <text:list-item>
          <text:p text:style-name="Text_20_body"> <text:span text:style-name="Strong_20_Emphasis">Lettura dei valori</text:span> : premere il tasto <text:span text:style-name="Strong_20_Emphasis">Read</text:span> per leggere in contemporanea i valori del dispositivo e quelli del WT200. I valori letti saranno visualizzati nella griglia appena sopra. Per abilitare la lettura a ad intervalli fissi di uno o più secondi premere il tasto <text:span text:style-name="Strong_20_Emphasis">Timer ON</text:span>, premere in qualsiasi momento <text:span text:style-name="Strong_20_Emphasis">Timer OFF</text:span> per interrompere la lettura.</text:p>
        </text:list-item>
      </text:list>
      <text:list text:style-name="List_20_1">
        <text:list-item>
          <text:p text:style-name="Text_20_body">  <text:span text:style-name="Strong_20_Emphasis">Salvataggio dei valori</text:span> : per salvare i valori letti premere il tasto <text:span text:style-name="Strong_20_Emphasis">Acquire</text:span>. I dati acquisiti possono essere visualizzati contemporaneamente nel form di certificazione come descritto nel paragrafo successivo.</text:p>
        </text:list-item>
      </text:list>
      <text:h text:style-name="Heading_20_2" text:outline-level="2"><text:bookmark-start text:name="gestione_dei_dati_di_certificazione"/>Gestione dei dati di certificazione<text:bookmark-end text:name="gestione_dei_dati_di_certificazione"/></text:h>
      <text:p text:style-name="Text_20_body">
Prima di avviare la fase di certificazione o successivamente durante la procedura stessa è possibile visualizzare i valori che man mano vengono salvati. Per accedere alla finestra di gestione dei dati di certificazione premere il tasto <draw:frame draw:style-name="media" draw:name="" text:anchor-type="as-char" draw:z-index="0" svg:width="0.42333333333333cm" svg:height="0.42333333333333cm"><draw:image xlink:href="Pictures/d9a557812d2bb7d8e0d70ed91378a0f6.png" xlink:type="simple" xlink:show="embed" xlink:actuate="onLoad"/></draw:frame>. Il programma visualizzerà la seguente finestra:</text:p>
      <text:p text:style-name="Text_20_body"><draw:frame draw:style-name="mediacenter" draw:name="" text:anchor-type="paragraph" draw:z-index="0" svg:width="10.795cm" svg:height="12.22375cm"><draw:image xlink:href="Pictures/b42976816114df28e115a27ad7a20c2d.jpg" xlink:type="simple" xlink:show="embed" xlink:actuate="onLoad"/></draw:frame></text:p>
      <text:p text:style-name="Text_20_body">Tutti i valori acquisiti vengono salvati in files di testo che possono essere rinominati, eliminati o copiati utilizzando le funzioni messe a disposizione dal programma.</text:p>
      <text:h text:style-name="Heading_20_3" text:outline-level="3"><text:bookmark-start text:name="rimozione_di_un_valore_erroneamente_acquisito"/>Rimozione di un valore erroneamente acquisito<text:bookmark-end text:name="rimozione_di_un_valore_erroneamente_acquisito"/></text:h>
      <text:p text:style-name="Text_20_body">
Per eliminare uno o più valori erroneamente acquisiti procedere come segue:</text:p>
      <text:list text:style-name="List_20_1">
        <text:list-item>
          <text:p text:style-name="Text_20_body"> selezionare con il tasto destro del mouse la riga cona la dicitura <text:span text:style-name="Strong_20_Emphasis">#timestamp</text:span> che si intende eliminare;</text:p>
        </text:list-item>
        <text:list-item>
          <text:p text:style-name="Text_20_body"> selezionare la vove Elimina nel menu visualizzato.</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Una acquisizione eliminata non potrà più essere recuperata!</text:p>
          </table:table-cell>
        </table:table-row>
      </table:table>
      <text:h text:style-name="Heading_20_3" text:outline-level="3"><text:bookmark-start text:name="creare_un_nuovo_file_o_utilizzare_un_file_esistente"/>Creare un nuovo file o utilizzare un file esistente<text:bookmark-end text:name="creare_un_nuovo_file_o_utilizzare_un_file_esistente"/></text:h>
      <text:p text:style-name="Text_20_body">
Nel caso si voglia salvare i valori acquisiti in un nuovo file o un file diverso da quello attualmente selezionato:</text:p>
      <text:list text:style-name="List_20_1">
        <text:list-item>
          <text:p text:style-name="Text_20_body"> inserire il nome del file nella casella <text:span text:style-name="Strong_20_Emphasis">File name</text:span> oppure selezionarlo nella lista a discesa;</text:p>
        </text:list-item>
        <text:list-item>
          <text:p text:style-name="Text_20_body"> premere il tasto <draw:frame draw:style-name="media" draw:name="" text:anchor-type="as-char" draw:z-index="0" svg:width="0.42333333333333cm" svg:height="0.42333333333333cm"><draw:image xlink:href="Pictures/c74811db8770f1e7c072e02488b105e4.png" xlink:type="simple" xlink:show="embed" xlink:actuate="onLoad"/></draw:frame>.</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Se il file è già esistente, nella lista viene visualizzato il contenuto</text:p>
          </table:table-cell>
        </table:table-row>
      </table:table>
      <text:p text:style-name="Text_20_body">.</text:p>
      <text:h text:style-name="Heading_20_3" text:outline-level="3"><text:bookmark-start text:name="rinominare_il_file_in_uso"/>Rinominare il file in uso<text:bookmark-end text:name="rinominare_il_file_in_uso"/></text:h>
      <text:p text:style-name="Text_20_body">
Nel caso si voglia rinominare il file attualmente in uso:</text:p>
      <text:list text:style-name="List_20_1">
        <text:list-item>
          <text:p text:style-name="Text_20_body"> inserire il nuovo nome da assegnare;</text:p>
        </text:list-item>
        <text:list-item>
          <text:p text:style-name="Text_20_body"> premere il tasto <draw:frame draw:style-name="media" draw:name="" text:anchor-type="as-char" draw:z-index="0" svg:width="0.42333333333333cm" svg:height="0.42333333333333cm"><draw:image xlink:href="Pictures/4474eb4f1514803914c9b3d2aeab11a9.png" xlink:type="simple" xlink:show="embed" xlink:actuate="onLoad"/></draw:frame>.</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Il file non sarà rinominato se esiste già un altro file con lo stesso nome. In tal caso sarà segnalato con un avviso</text:p>
          </table:table-cell>
        </table:table-row>
      </table:table>
      <text:h text:style-name="Heading_20_3" text:outline-level="3"><text:bookmark-start text:name="eliminare_il_file_in_uso"/>Eliminare il file in uso<text:bookmark-end text:name="eliminare_il_file_in_uso"/></text:h>
      <text:p text:style-name="Text_20_body">
Per eliminare uno o più files procedere come segue:</text:p>
      <text:list text:style-name="List_20_1">
        <text:list-item>
          <text:p text:style-name="Text_20_body"> selezionare il file da eliminare tramite la lista a discesa;</text:p>
        </text:list-item>
        <text:list-item>
          <text:p text:style-name="Text_20_body"> premere quindi il tasto <draw:frame draw:style-name="media" draw:name="" text:anchor-type="as-char" draw:z-index="0" svg:width="0.42333333333333cm" svg:height="0.42333333333333cm"><draw:image xlink:href="Pictures/4b8b173098a6f82cdc74b518bda1e0e6.png" xlink:type="simple" xlink:show="embed" xlink:actuate="onLoad"/></draw:frame> e confermare l'eliminazione ptremendo <text:span text:style-name="Strong_20_Emphasis">Si</text:span> nel successivo messaggio di conferma.</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Un file eliminato non può più essere recuperato!</text:p>
          </table:table-cell>
        </table:table-row>
      </table:table>
      <text:h text:style-name="Heading_20_3" text:outline-level="3"><text:bookmark-start text:name="copiare_il_file_della_certificazione"/>Copiare il file della certificazione<text:bookmark-end text:name="copiare_il_file_della_certificazione"/></text:h>
      <text:p text:style-name="Text_20_body">
Per copiare il file visualizzato in un'altra unità o cartella procedere come segue:</text:p>
      <text:list text:style-name="List_20_1">
        <text:list-item>
          <text:p text:style-name="Text_20_body"> selezionare il file da copiare tramite la lista a discesa;</text:p>
        </text:list-item>
        <text:list-item>
          <text:p text:style-name="Text_20_body"> premere quindi il tasto <draw:frame draw:style-name="media" draw:name="" text:anchor-type="as-char" draw:z-index="0" svg:width="0.42333333333333cm" svg:height="0.42333333333333cm"><draw:image xlink:href="Pictures/55fcaf05684870c11de8b68b9a998cd8.png" xlink:type="simple" xlink:show="embed" xlink:actuate="onLoad"/></draw:frame> e selezionare la destinazione nella finestra successivamente visualizzata.</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