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f2b3c93123c7f3ea412e0e2db4fb165b.png"/>
  <manifest:file-entry manifest:media-type="image/png" manifest:full-path="Pictures/c1816e8c85eeadd3930380c96985ddad.png"/>
  <manifest:file-entry manifest:media-type="image/png" manifest:full-path="Pictures/ac919dcade9d60d6324aa0f3514e62f5.png"/>
  <manifest:file-entry manifest:media-type="image/png" manifest:full-path="Pictures/851c895dd75412f39850d1b652f5829a.png"/>
  <manifest:file-entry manifest:media-type="image/png" manifest:full-path="Pictures/10a4c247c614aac814e4760ecc74845d.png"/>
  <manifest:file-entry manifest:media-type="image/png" manifest:full-path="Pictures/9c0153290bbb2543a35c8810d61d2a44.png"/>
  <manifest:file-entry manifest:media-type="image/png" manifest:full-path="Pictures/75596aa1df46aa6cb5698f9d53925f93.png"/>
  <manifest:file-entry manifest:media-type="image/png" manifest:full-path="Pictures/02531953e70f3422aa8e56aa9c40dead.png"/>
  <manifest:file-entry manifest:media-type="image/png" manifest:full-path="Pictures/048858ba6d3ff6653d5ba1ab37df09ae.png"/>
  <manifest:file-entry manifest:media-type="image/png" manifest:full-path="Pictures/1db877da669a9a7373776fc440eebe5e.png"/>
  <manifest:file-entry manifest:media-type="image/png" manifest:full-path="Pictures/ccbb830287beaf1fe14a0ab82e972f40.png"/>
  <manifest:file-entry manifest:media-type="image/png" manifest:full-path="Pictures/0a9e557768f57401eb9008d7e7e18f02.png"/>
  <manifest:file-entry manifest:media-type="image/png" manifest:full-path="Pictures/2c00f55f5b046c8e61fc4c59d2a70a4f.png"/>
  <manifest:file-entry manifest:media-type="image/png" manifest:full-path="Pictures/077b076c6b2bc60a9eacf9ac1afa7a9b.png"/>
  <manifest:file-entry manifest:media-type="image/png" manifest:full-path="Pictures/98ba1aad8a2e072cb0ad968c521ee6de.png"/>
  <manifest:file-entry manifest:media-type="image/png" manifest:full-path="Pictures/37271f2f53740771a38b247f89011f81.png"/>
  <manifest:file-entry manifest:media-type="image/png" manifest:full-path="Pictures/e72557735d46bdd13e4ca31518cd1589.png"/>
  <manifest:file-entry manifest:media-type="image/png" manifest:full-path="Pictures/25334721d32277da1a285981fe8f425a.png"/>
  <manifest:file-entry manifest:media-type="image/png" manifest:full-path="Pictures/be4702bc6ddde791c10a5657b33679fe.png"/>
  <manifest:file-entry manifest:media-type="image/png" manifest:full-path="Pictures/e555c8f08a8f04fed2c0e25cad3fe219.png"/>
  <manifest:file-entry manifest:media-type="image/png" manifest:full-path="Pictures/f35e071ff3d134872d98bc428a8af6f9.png"/>
  <manifest:file-entry manifest:media-type="image/png" manifest:full-path="Pictures/4f6d2a1386803ef4700bc6c633a8516d.png"/>
  <manifest:file-entry manifest:media-type="image/png" manifest:full-path="Pictures/1d13d640d0e11d188312088970695f12.png"/>
  <manifest:file-entry manifest:media-type="image/png" manifest:full-path="Pictures/30dd4f44ec9ac8b4144c04680c99e47a.png"/>
  <manifest:file-entry manifest:media-type="image/png" manifest:full-path="Pictures/224088fad17b806b24467158e892b2b0.png"/>
  <manifest:file-entry manifest:media-type="image/png" manifest:full-path="Pictures/ec8773ed1f651ada31f243a13489701a.png"/>
  <manifest:file-entry manifest:media-type="image/png" manifest:full-path="Pictures/ab661f90169a1c672b7463589ce07dd8.png"/>
  <manifest:file-entry manifest:media-type="image/png" manifest:full-path="Pictures/3732be1e3de6289933099fb13197bcc7.png"/>
  <manifest:file-entry manifest:media-type="image/png" manifest:full-path="Pictures/0be0632ac7740176a5be647b381e6193.png"/>
  <manifest:file-entry manifest:media-type="image/png" manifest:full-path="Pictures/3e648cbfb279e1bb5418f4a3123b08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gas_probe_characterizer"/>Marel gas probe characterizer<text:bookmark-end text:name="marel_gas_probe_characterizer"/></text:h>
      <text:p text:style-name="Text_20_body">
Marel gas probe characterizer è un'applicazione di acquisizione ed elaborazione dati per la caratterizzazione di dispositivi, in questo caso di termostati.</text:p>
      <text:h text:style-name="Heading_20_1" text:outline-level="1"><text:bookmark-start text:name="utilizzo_del_programma"/>Utilizzo del programma<text:bookmark-end text:name="utilizzo_del_programma"/></text:h>
      <text:p text:style-name="Text_20_body">
All'avvio il programma la finestra si presenta come in figura:</text:p>
      <text:p text:style-name="Text_20_body"><draw:frame draw:style-name="mediacenter" draw:name="" text:anchor-type="paragraph" draw:z-index="0" svg:width="15.875cm" svg:height="8.5460416666667cm"><draw:image xlink:href="Pictures/f2b3c93123c7f3ea412e0e2db4fb165b.png" xlink:type="simple" xlink:show="embed" xlink:actuate="onLoad"/></draw:frame></text:p>
      <text:p text:style-name="Text_20_body">La finestra è divisa è composta da tre parti. La barra degli strumenti nella parte superiore della finestra, seguita subito dalle informazioni del test ed i valori letti dagli strumenti in tempo reale, evidenziati in verde, ed il grafico del test.
Effettuata la configurazione delle postazioni e dei dispositivi, la videata principale risulterà come nella figura sottostante :</text:p>
      <text:p text:style-name="Text_20_body">
I comandi fruibili nella barra degli strumenti sono: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NEW TEST </text:p>
          </table:table-cell>
          <table:table-cell office:value-type="string" table:style-name="tablecell">
            <text:p text:style-name="tablealignleft"> Apre la finestra per creare un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c919dcade9d60d6324aa0f3514e62f5.png" xlink:type="simple" xlink:show="embed" xlink:actuate="onLoad"/></draw:frame> </text:p>
          </table:table-cell>
          <table:table-cell office:value-type="string" table:style-name="tablecell">
            <text:p text:style-name="tablealignleft"> MODIFY </text:p>
          </table:table-cell>
          <table:table-cell office:value-type="string" table:style-name="tablecell">
            <text:p text:style-name="tablealignleft"> Apre la stessa finestra del tasto new test , ma i campi sono compilati e possono essere modificati fino a che il test non è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TART </text:p>
          </table:table-cell>
          <table:table-cell office:value-type="string" table:style-name="tablecell">
            <text:p text:style-name="tablealignleft"> Avvia il test cre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0a4c247c614aac814e4760ecc74845d.png" xlink:type="simple" xlink:show="embed" xlink:actuate="onLoad"/></draw:frame> </text:p>
          </table:table-cell>
          <table:table-cell office:value-type="string" table:style-name="tablecell">
            <text:p text:style-name="tablealignleft"> STOP </text:p>
          </table:table-cell>
          <table:table-cell office:value-type="string" table:style-name="tablecell">
            <text:p text:style-name="tablealignleft"> Interrompe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c0153290bbb2543a35c8810d61d2a44.png" xlink:type="simple" xlink:show="embed" xlink:actuate="onLoad"/></draw:frame> </text:p>
          </table:table-cell>
          <table:table-cell office:value-type="string" table:style-name="tablecell">
            <text:p text:style-name="tablealignleft"> CLOSE </text:p>
          </table:table-cell>
          <table:table-cell office:value-type="string" table:style-name="tablecell">
            <text:p text:style-name="tablealignleft"> Chiude il test completato e pulisce la schermata ed il grafico da eventuali dati pres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596aa1df46aa6cb5698f9d53925f93.png" xlink:type="simple" xlink:show="embed" xlink:actuate="onLoad"/></draw:frame> </text:p>
          </table:table-cell>
          <table:table-cell office:value-type="string" table:style-name="tablecell">
            <text:p text:style-name="tablealignleft"> VALUES </text:p>
          </table:table-cell>
          <table:table-cell office:value-type="string" table:style-name="tablecell">
            <text:p text:style-name="tablealignleft"> Apre la finestra per la visione dei dati acquisiti solo se il test è complet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PRINT </text:p>
          </table:table-cell>
          <table:table-cell office:value-type="string" table:style-name="tablecell">
            <text:p text:style-name="tablealignleft"> Apre la finestra per stampare un report del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858ba6d3ff6653d5ba1ab37df09ae.png" xlink:type="simple" xlink:show="embed" xlink:actuate="onLoad"/></draw:frame> </text:p>
          </table:table-cell>
          <table:table-cell office:value-type="string" table:style-name="tablecell">
            <text:p text:style-name="tablealignleft"> ARCHIVE </text:p>
          </table:table-cell>
          <table:table-cell office:value-type="string" table:style-name="tablecell">
            <text:p text:style-name="tablealignleft"> Apre la finestra per visualizzare e cercare i test archivi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TOOLS </text:p>
          </table:table-cell>
          <table:table-cell office:value-type="string" table:style-name="tablecell">
            <text:p text:style-name="tablealignleft"> Interrompe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cbb830287beaf1fe14a0ab82e972f40.png" xlink:type="simple" xlink:show="embed" xlink:actuate="onLoad"/></draw:frame> </text:p>
          </table:table-cell>
          <table:table-cell office:value-type="string" table:style-name="tablecell">
            <text:p text:style-name="tablealignleft"> CALIBRATION </text:p>
          </table:table-cell>
          <table:table-cell office:value-type="string" table:style-name="tablecell">
            <text:p text:style-name="tablealignleft"> Apre la finestra per la calibrazione dei cana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a9e557768f57401eb9008d7e7e18f02.png" xlink:type="simple" xlink:show="embed" xlink:actuate="onLoad"/></draw:frame> </text:p>
          </table:table-cell>
          <table:table-cell office:value-type="string" table:style-name="tablecell">
            <text:p text:style-name="tablealignleft"> LOG EVENTS </text:p>
          </table:table-cell>
          <table:table-cell office:value-type="string" table:style-name="tablecell">
            <text:p text:style-name="tablealignleft"> Apre la finestra per visualizzare il log degli ev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ADMIN TOOLS </text:p>
          </table:table-cell>
          <table:table-cell office:value-type="string" table:style-name="tablecell">
            <text:p text:style-name="tablealignleft"> Apre la finestra per la gestione dei dispositiv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77b076c6b2bc60a9eacf9ac1afa7a9b.png" xlink:type="simple" xlink:show="embed" xlink:actuate="onLoad"/></draw:frame> </text:p>
          </table:table-cell>
          <table:table-cell office:value-type="string" table:style-name="tablecell">
            <text:p text:style-name="tablealignleft"> INFO </text:p>
          </table:table-cell>
          <table:table-cell office:value-type="string" table:style-name="tablecell">
            <text:p text:style-name="tablealignleft"> Apre la finestra delle informazioni del programm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EXIT </text:p>
          </table:table-cell>
          <table:table-cell office:value-type="string" table:style-name="tablecell">
            <text:p text:style-name="tablealignleft"> Chiude il programma </text:p>
          </table:table-cell>
        </table:table-row>
      </table:table>
      <text:h text:style-name="Heading_20_3" text:outline-level="3"><text:bookmark-start text:name="new_test"/>New Test<text:bookmark-end text:name="new_test"/></text:h>
      <text:p text:style-name="Text_20_body">
Per creare un nuovo test cliccare sul tasto <draw:frame draw:style-name="media" draw:name="" text:anchor-type="as-char" draw:z-index="0" svg:width="0.84666666666667cm" svg:height="0.84666666666667cm"><draw:image xlink:href="Pictures/c1816e8c85eeadd3930380c96985ddad.png" xlink:type="simple" xlink:show="embed" xlink:actuate="onLoad"/></draw:frame> <text:span text:style-name="Strong_20_Emphasis">New test</text:span> per accedere alla seguente schermata e compilare i dati : </text:p>
      <text:p text:style-name="Text_20_body"><draw:frame draw:style-name="mediacenter" draw:name="" text:anchor-type="paragraph" draw:z-index="0" svg:width="11.90625cm" svg:height="13.784791666667cm"><draw:image xlink:href="Pictures/37271f2f53740771a38b247f89011f81.png" xlink:type="simple" xlink:show="embed" xlink:actuate="onLoad"/></draw:frame></text:p>
      <text:list text:style-name="List_20_1">
        <text:list-item>
          <text:p text:style-name="Text_20_body"> <text:span text:style-name="Strong_20_Emphasis">Date</text:span> : Campo data, è precompilato appena si apre la finestra e non è modificabile.</text:p>
        </text:list-item>
        <text:list-item>
          <text:p text:style-name="Text_20_body"> <text:span text:style-name="Strong_20_Emphasis">Model Type</text:span> : Campo di test, inserire il modello del dispositivo da testare (non obbligatorio)</text:p>
        </text:list-item>
        <text:list-item>
          <text:p text:style-name="Text_20_body"> <text:span text:style-name="Strong_20_Emphasis">Supplier</text:span> : Campo di testo , inserire il fornitore del dispositivo da testare (non obbligatorio)</text:p>
        </text:list-item>
        <text:list-item>
          <text:p text:style-name="Text_20_body"> <text:span text:style-name="Strong_20_Emphasis">Batch</text:span> : Campo di testo , inserire il lotto del dispositivo da testare (non obbligatorio)</text:p>
        </text:list-item>
        <text:list-item>
          <text:p text:style-name="Text_20_body"> <text:span text:style-name="Strong_20_Emphasis">Bath setpoint</text:span> : Campo numerico, inserire il setpoint “basso” del bagno (obbligatorio)</text:p>
        </text:list-item>
        <text:list-item>
          <text:p text:style-name="Text_20_body"> <text:span text:style-name="Strong_20_Emphasis">Bath gradient</text:span> : Campo numerico, inserire il gradiente del bagno, imposta la velocità di salita e discesa della temperatura (obbligatorio)</text:p>
        </text:list-item>
        <text:list-item>
          <text:p text:style-name="Text_20_body"> <text:span text:style-name="Strong_20_Emphasis">Bath setpoint 2</text:span> : Campo numerico, inserire il setpoint “alto” del bagno (obbligatorio)</text:p>
        </text:list-item>
        <text:list-item>
          <text:p text:style-name="Text_20_body"> <text:span text:style-name="Strong_20_Emphasis">Delta start</text:span> : Campo numerico, inserire la variazione di valore per il quale dare la partenza al test per iniziare l'acquisizione (obbligatorio)</text:p>
        </text:list-item>
        <text:list-item>
          <text:p text:style-name="Text_20_body"> <text:span text:style-name="Strong_20_Emphasis">Milliliters leak stop</text:span>: Campo numerico, inserire dopo quanti millilitri di perdita si vuol interrompere il test, questi millilitri sono calcolati facendo l'integrale del flusso letto (obbligatorio)</text:p>
        </text:list-item>
        <text:list-item>
          <text:p text:style-name="Text_20_body"> <text:span text:style-name="Strong_20_Emphasis">Note</text:span>: Campo di testo, inserire delle note inerenti al test o al dispositivo che si vuol salvare</text:p>
        </text:list-item>
      </text:list>
      <text:p text:style-name="Text_20_body">
Una volta compilati tutti i campi, o quanto meno quelli obbligatori, cliccare sul tasto <text:span text:style-name="Strong_20_Emphasis">Confirm</text:span> per confermare la creazione del tes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mpostando un Setpoint maggiore del Setpoint 2 , sarà necessario e obbligatorio altrimenti il tasto <text:span text:style-name="Strong_20_Emphasis">Confirm</text:span> non funziona, impostare un gradiente negativo. Questo è dovuto proprio alla logica del bagno</text:p>
          </table:table-cell>
        </table:table-row>
      </table:table>
      <text:h text:style-name="Heading_20_4" text:outline-level="4"><text:bookmark-start text:name="modify"/>Modify<text:bookmark-end text:name="modify"/></text:h>
      <text:p text:style-name="Text_20_body">
Cliccando sul tasto <draw:frame draw:style-name="media" draw:name="" text:anchor-type="as-char" draw:z-index="0" svg:width="0.84666666666667cm" svg:height="0.84666666666667cm"><draw:image xlink:href="Pictures/ac919dcade9d60d6324aa0f3514e62f5.png" xlink:type="simple" xlink:show="embed" xlink:actuate="onLoad"/></draw:frame> <text:span text:style-name="Strong_20_Emphasis">modify</text:span> si puo accedere alla schermata di modifica del test creato e non ancora avviato, per modificare alcuni campi.
</text:p>
      <text:h text:style-name="Heading_20_4" text:outline-level="4"><text:bookmark-start text:name="start"/>Start<text:bookmark-end text:name="start"/></text:h>
      <text:p text:style-name="Text_20_body">
Cliccando sull'icona <draw:frame draw:style-name="media" draw:name="" text:anchor-type="as-char" draw:z-index="0" svg:width="0.84666666666667cm" svg:height="0.84666666666667cm"><draw:image xlink:href="Pictures/851c895dd75412f39850d1b652f5829a.png" xlink:type="simple" xlink:show="embed" xlink:actuate="onLoad"/></draw:frame> <text:span text:style-name="Strong_20_Emphasis">start</text:span> si avvia il test.
</text:p>
      <text:h text:style-name="Heading_20_4" text:outline-level="4"><text:bookmark-start text:name="stop"/>Stop<text:bookmark-end text:name="stop"/></text:h>
      <text:p text:style-name="Text_20_body">Cliccando sull'icona <draw:frame draw:style-name="media" draw:name="" text:anchor-type="as-char" draw:z-index="0" svg:width="0.84666666666667cm" svg:height="0.84666666666667cm"><draw:image xlink:href="Pictures/10a4c247c614aac814e4760ecc74845d.png" xlink:type="simple" xlink:show="embed" xlink:actuate="onLoad"/></draw:frame> <text:span text:style-name="Strong_20_Emphasis">stop</text:span> il test in esecuzione si interrompe e non può essere più avviato, è necessario crearne uno nuovo.
</text:p>
      <text:h text:style-name="Heading_20_4" text:outline-level="4"><text:bookmark-start text:name="close"/>Close<text:bookmark-end text:name="close"/></text:h>
      <text:p text:style-name="Text_20_body">
Cliccando sull'icona <draw:frame draw:style-name="media" draw:name="" text:anchor-type="as-char" draw:z-index="0" svg:width="0.84666666666667cm" svg:height="0.84666666666667cm"><draw:image xlink:href="Pictures/9c0153290bbb2543a35c8810d61d2a44.png" xlink:type="simple" xlink:show="embed" xlink:actuate="onLoad"/></draw:frame> <text:span text:style-name="Strong_20_Emphasis">close</text:span> si rimuove dalla schermata tutti i dati inerenti al test caricato.
</text:p>
      <text:h text:style-name="Heading_20_4" text:outline-level="4"><text:bookmark-start text:name="values"/>Values<text:bookmark-end text:name="values"/></text:h>
      <text:p text:style-name="Text_20_body">Completato il test, è possibile cliccare sull'icona <draw:frame draw:style-name="media" draw:name="" text:anchor-type="as-char" draw:z-index="0" svg:width="0.84666666666667cm" svg:height="0.84666666666667cm"><draw:image xlink:href="Pictures/75596aa1df46aa6cb5698f9d53925f93.png" xlink:type="simple" xlink:show="embed" xlink:actuate="onLoad"/></draw:frame> <text:span text:style-name="Strong_20_Emphasis">values</text:span> per aprire la seguente schermata con la lista di tutti i valori letti per ogni canale configurato nel sistema :</text:p>
      <text:p text:style-name="Text_20_body"><draw:frame draw:style-name="mediacenter" draw:name="" text:anchor-type="paragraph" draw:z-index="0" svg:width="23.8125cm" style:rel-width="100%" svg:height="12.779375cm" style:rel-height="scale"><draw:image xlink:href="Pictures/25334721d32277da1a285981fe8f425a.png" xlink:type="simple" xlink:show="embed" xlink:actuate="onLoad"/></draw:frame></text:p>
      <text:p text:style-name="Text_20_body">Per esportare i valori in un file csv basterà cliccare sul tasto <draw:frame draw:style-name="media" draw:name="" text:anchor-type="as-char" draw:z-index="0" svg:width="0.79375cm" svg:height="0.79375cm"><draw:image xlink:href="Pictures/be4702bc6ddde791c10a5657b33679fe.png" xlink:type="simple" xlink:show="embed" xlink:actuate="onLoad"/></draw:frame> <text:span text:style-name="Strong_20_Emphasis">Save to CSV</text:span>. Il file potrà poi essere aperto con Excel e lavorato come lo si preferisce.
</text:p>
      <text:h text:style-name="Heading_20_3" text:outline-level="3"><text:bookmark-start text:name="print"/>Print<text:bookmark-end text:name="print"/></text:h>
      <text:p text:style-name="Text_20_body">
Cliccando sull'icona <draw:frame draw:style-name="media" draw:name="" text:anchor-type="as-char" draw:z-index="0" svg:width="0.84666666666667cm" svg:height="0.84666666666667cm"><draw:image xlink:href="Pictures/02531953e70f3422aa8e56aa9c40dead.png" xlink:type="simple" xlink:show="embed" xlink:actuate="onLoad"/></draw:frame> <text:span text:style-name="Strong_20_Emphasis">print</text:span> è possibile stampare un report con i dati del test effettuato ed il grafico del test.
</text:p>
      <text:h text:style-name="Heading_20_3" text:outline-level="3"><text:bookmark-start text:name="archive"/>Archive<text:bookmark-end text:name="archive"/></text:h>
      <text:p text:style-name="Text_20_body">
Per aprire l'archivio dei prodotti testati sarà necessario cliccate sul tasto <text:span text:style-name="Strong_20_Emphasis">archive</text:span>  <draw:frame draw:style-name="media" draw:name="" text:anchor-type="as-char" draw:z-index="0" svg:width="0.84666666666667cm" svg:height="0.84666666666667cm"><draw:image xlink:href="Pictures/048858ba6d3ff6653d5ba1ab37df09ae.png" xlink:type="simple" xlink:show="embed" xlink:actuate="onLoad"/></draw:frame> ed accedere alla seguente schermata :</text:p>
      <text:p text:style-name="Text_20_body"><draw:frame draw:style-name="mediacenter" draw:name="" text:anchor-type="paragraph" draw:z-index="0" svg:width="21.166666666667cm" style:rel-width="100%" svg:height="11.377083333333cm" style:rel-height="scale"><draw:image xlink:href="Pictures/e555c8f08a8f04fed2c0e25cad3fe219.png" xlink:type="simple" xlink:show="embed" xlink:actuate="onLoad"/></draw:frame></text:p>
      <text:p text:style-name="Text_20_body">E' possibile filtrare l'elenco dei collaudi efettuati tramite i seguenti campi di ricerca:</text:p>
      <text:list text:style-name="List_20_1">
        <text:list-item>
          <text:p text:style-name="Text_20_body"> <text:span text:style-name="Strong_20_Emphasis">Model Type</text:span> : Campo di testo , inserire codice modello o parte di esso</text:p>
        </text:list-item>
        <text:list-item>
          <text:p text:style-name="Text_20_body"> <text:span text:style-name="Strong_20_Emphasis">Supplier</text:span> : Campo di testo , fornitore del prodotto</text:p>
        </text:list-item>
        <text:list-item>
          <text:p text:style-name="Text_20_body"> <text:span text:style-name="Strong_20_Emphasis">Batch</text:span> : Campo di testo</text:p>
        </text:list-item>
        <text:list-item>
          <text:p text:style-name="Text_20_body"> <text:span text:style-name="Strong_20_Emphasis">Start date</text:span> : Campo data, selezionare una data di partenza per la ricerca dei prodotti ( da dd/mm/yyyy a –/–/—-)</text:p>
        </text:list-item>
        <text:list-item>
          <text:p text:style-name="Text_20_body"> <text:span text:style-name="Strong_20_Emphasis">End date</text:span> : Campo data, selezionare una data di fine per la ricerca dei prodotti ( da –/–/—- a dd/mm/yyyy)</text:p>
        </text:list-item>
      </text:list>
      <text:p text:style-name="Text_20_body">
una volta inseriti uno o più filtri di ricerca premere il tasto <draw:frame draw:style-name="media" draw:name="" text:anchor-type="as-char" draw:z-index="0" svg:width="0.84666666666667cm" svg:height="0.84666666666667cm"><draw:image xlink:href="Pictures/f35e071ff3d134872d98bc428a8af6f9.png" xlink:type="simple" xlink:show="embed" xlink:actuate="onLoad"/></draw:frame> per avviare la ricerca.</text:p>
      <text:p text:style-name="Text_20_body">
Di seguito il funzionamento dei tasti presenti nel pannello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Nome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Search </text:p>
          </table:table-cell>
          <table:table-cell office:value-type="string" table:style-name="tablecell">
            <text:p text:style-name="tablealignleft"> Avvia la ricerca nel database in base ai filtri impost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c0153290bbb2543a35c8810d61d2a44.png" xlink:type="simple" xlink:show="embed" xlink:actuate="onLoad"/></draw:frame> </text:p>
          </table:table-cell>
          <table:table-cell office:value-type="string" table:style-name="tablecell">
            <text:p text:style-name="tablealignleft"> Clear filters </text:p>
          </table:table-cell>
          <table:table-cell office:value-type="string" table:style-name="tablecell">
            <text:p text:style-name="tablealignleft"> Azzera tutti i campi filtri impost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f6d2a1386803ef4700bc6c633a8516d.png" xlink:type="simple" xlink:show="embed" xlink:actuate="onLoad"/></draw:frame> </text:p>
          </table:table-cell>
          <table:table-cell office:value-type="string" table:style-name="tablecell">
            <text:p text:style-name="tablealignleft"> Open </text:p>
          </table:table-cell>
          <table:table-cell office:value-type="string" table:style-name="tablecell">
            <text:p text:style-name="tablealignleft"> Apre il test selezionato dalla lista, è possibile aprire il test anche facendo doppio clic con il tasto sinistro del mouse </text:p>
          </table:table-cell>
        </table:table-row>
        <table:table-row>
          <table:table-cell office:value-type="string" table:style-name="tablecell">
            <text:p text:style-name="tablealignleft"> <draw:frame draw:style-name="media" draw:name="" text:anchor-type="as-char" draw:z-index="0" svg:width="0.79375cm" svg:height="0.79375cm"><draw:image xlink:href="Pictures/be4702bc6ddde791c10a5657b33679fe.png" xlink:type="simple" xlink:show="embed" xlink:actuate="onLoad"/></draw:frame> </text:p>
          </table:table-cell>
          <table:table-cell office:value-type="string" table:style-name="tablecell">
            <text:p text:style-name="tablealignleft"> Export values </text:p>
          </table:table-cell>
          <table:table-cell office:value-type="string" table:style-name="tablecell">
            <text:p text:style-name="tablealignleft"> Esporta tutti i test selezionati. Crea un file csv per ogni test nominandolo con {ID}.csv dove l'ID è l'id del test e tutti i valori letti per quel test in una cartella selezionata </text:p>
          </table:table-cell>
        </table:table-row>
      </table:table>
      <text:h text:style-name="Heading_20_3" text:outline-level="3"><text:bookmark-start text:name="tools"/>Tools<text:bookmark-end text:name="tools"/></text:h>
      <text:p text:style-name="Text_20_body">Cliccare sull'icona <draw:frame draw:style-name="media" draw:name="" text:anchor-type="as-char" draw:z-index="0" svg:width="0.84666666666667cm" svg:height="0.84666666666667cm"><draw:image xlink:href="Pictures/1db877da669a9a7373776fc440eebe5e.png" xlink:type="simple" xlink:show="embed" xlink:actuate="onLoad"/></draw:frame> <text:span text:style-name="Strong_20_Emphasis">tools</text:span> per accedere alla seguente schermata :</text:p>
      <text:p text:style-name="Text_20_body"><draw:frame draw:style-name="mediacenter" draw:name="" text:anchor-type="paragraph" draw:z-index="0" svg:width="10.186458333333cm" svg:height="10.345208333333cm"><draw:image xlink:href="Pictures/1d13d640d0e11d188312088970695f12.png" xlink:type="simple" xlink:show="embed" xlink:actuate="onLoad"/></draw:frame></text:p>
      <text:p text:style-name="Text_20_body">E' possibile impostare il fondoscala per la grandezza della pressione, per l'integrale ed la lunghezza dell'asse X che corrisponde ai secondi. Cliccando <draw:frame draw:style-name="media" draw:name="" text:anchor-type="as-char" draw:z-index="0" svg:width="0.84666666666667cm" svg:height="0.84666666666667cm"><draw:image xlink:href="Pictures/9c0153290bbb2543a35c8810d61d2a44.png" xlink:type="simple" xlink:show="embed" xlink:actuate="onLoad"/></draw:frame> <text:span text:style-name="Strong_20_Emphasis">chiudi</text:span> le modifiche vengono salvate ed il grafico viene ricaricato.
</text:p>
      <text:h text:style-name="Heading_20_3" text:outline-level="3"><text:bookmark-start text:name="calibration"/>Calibration<text:bookmark-end text:name="calibration"/></text:h>
      <text:p text:style-name="Text_20_body">
Ad esclusione degli ingressi di acquisizione delle grandezze elettriche tutti gli ingressi definiti nel sistema in base alla configurazione dei dispositivi, posso essere calibrati. Si accede al form di calibrazione dal menu <text:span text:style-name="Strong_20_Emphasis">Channels Calibration</text:span> dopo aver inserito la password di amministratore:</text:p>
      <text:p text:style-name="Text_20_body"><draw:frame draw:style-name="mediacenter" draw:name="" text:anchor-type="paragraph" draw:z-index="0" svg:width="10.583333333333cm" svg:height="13.705416666667cm"><draw:image xlink:href="Pictures/30dd4f44ec9ac8b4144c04680c99e47a.png" xlink:type="simple" xlink:show="embed" xlink:actuate="onLoad"/></draw:fram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a calibrazione del sistema deve essere fatta utilizzando un calibratore certificato di riferimento</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procedura di calibrazione non è illustrata in questo manuale</text:p>
          </table:table-cell>
        </table:table-row>
      </table:table>
      <text:h text:style-name="Heading_20_3" text:outline-level="3"><text:bookmark-start text:name="log_events"/>Log Events<text:bookmark-end text:name="log_events"/></text:h>
      <text:p text:style-name="Text_20_body">Cliccando il tasto <text:span text:style-name="Strong_20_Emphasis">Log Events</text:span> <draw:frame draw:style-name="media" draw:name="" text:anchor-type="as-char" draw:z-index="0" svg:width="0.84666666666667cm" svg:height="0.84666666666667cm"><draw:image xlink:href="Pictures/0a9e557768f57401eb9008d7e7e18f02.png" xlink:type="simple" xlink:show="embed" xlink:actuate="onLoad"/></draw:frame> accederemo alla finestra degli eventi o errori registrati :</text:p>
      <text:p text:style-name="Text_20_body"><draw:frame draw:style-name="mediacenter" draw:name="" text:anchor-type="paragraph" draw:z-index="0" svg:width="7.9375cm" svg:height="5.7414583333333cm"><draw:image xlink:href="Pictures/ab661f90169a1c672b7463589ce07dd8.png" xlink:type="simple" xlink:show="embed" xlink:actuate="onLoad"/></draw:frame></text:p>
      <text:p text:style-name="Text_20_body">Nella finestra eventi si ha la possibilità di eseguire una ricerca tramite testo, basterà inserire una parola o parte di essa nel campo <text:span text:style-name="Strong_20_Emphasis">Filter</text:span> nella barra degli strumenti e premere il tasto <text:span text:style-name="Strong_20_Emphasis">Apply</text:span>.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732be1e3de6289933099fb13197bcc7.png" xlink:type="simple" xlink:show="embed" xlink:actuate="onLoad"/></draw:frame> </text:p>
          </table:table-cell>
          <table:table-cell office:value-type="string" table:style-name="tablecell">
            <text:p text:style-name="tablealignleft"> Empty Log </text:p>
          </table:table-cell>
          <table:table-cell office:value-type="string" table:style-name="tablecell">
            <text:p text:style-name="tablealignleft"> Rimuove tutti gli eventi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be0632ac7740176a5be647b381e6193.png" xlink:type="simple" xlink:show="embed" xlink:actuate="onLoad"/></draw:frame> </text:p>
          </table:table-cell>
          <table:table-cell office:value-type="string" table:style-name="tablecell">
            <text:p text:style-name="tablealignleft"> Apply </text:p>
          </table:table-cell>
          <table:table-cell office:value-type="string" table:style-name="tablecell">
            <text:p text:style-name="tablealignleft"> Filtra la lista degli eventi in base al testo inserito nel campo Filt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Remove </text:p>
          </table:table-cell>
          <table:table-cell office:value-type="string" table:style-name="tablecell">
            <text:p text:style-name="tablealignleft"> Elimina il testo nel campo <text:span text:style-name="Strong_20_Emphasis">Filter</text:span> </text:p>
          </table:table-cell>
        </table:table-row>
      </table:table>
      <text:h text:style-name="Heading_20_3" text:outline-level="3"><text:bookmark-start text:name="about"/>About<text:bookmark-end text:name="about"/></text:h>
      <text:p text:style-name="Text_20_body">
Cliccando il tasto <text:span text:style-name="Strong_20_Emphasis">About</text:span> <draw:frame draw:style-name="media" draw:name="" text:anchor-type="as-char" draw:z-index="0" svg:width="0.84666666666667cm" svg:height="0.84666666666667cm"><draw:image xlink:href="Pictures/077b076c6b2bc60a9eacf9ac1afa7a9b.png" xlink:type="simple" xlink:show="embed" xlink:actuate="onLoad"/></draw:frame> accederemo alla finestra di informazioni del software, versione , autore e distributore.</text:p>
      <text:h text:style-name="Heading_20_2" text:outline-level="2"><text:bookmark-start text:name="avviare_un_test"/>Avviare un test<text:bookmark-end text:name="avviare_un_test"/></text:h>
      <text:p text:style-name="Text_20_body">
Ricapitolando per avviare un test è necessario cliccare sul tasto <text:span text:style-name="Strong_20_Emphasis">new test</text:span>, compilare il form di creazione ed avviare il test. Il test inizialmente attenderà che il canale usato come trigger ( il sensore sul bano di collaudo ) cambi valore. Da quel momento in poi il test inizierà a salvare i dati acquisiti fino a che non si raggiunge i millilitri impostati come flusso oppure dopo 20 minuti ( il tempo di stop è impostabile tramite il file di configurazione del programma ).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