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4305ea84ceff94c62e09895c9ff48f12.png"/>
  <manifest:file-entry manifest:media-type="image/png" manifest:full-path="Pictures/0553709f53bad85cb98d999b009df0f2.png"/>
  <manifest:file-entry manifest:media-type="image/png" manifest:full-path="Pictures/d2dfc62b8117387a3a7651b308a338ea.png"/>
  <manifest:file-entry manifest:media-type="image/png" manifest:full-path="Pictures/6cac78ef7b66e071ee861e694ab89b85.png"/>
  <manifest:file-entry manifest:media-type="image/png" manifest:full-path="Pictures/31547e1b2b55ca6f3e9926be28fb3ac2.png"/>
  <manifest:file-entry manifest:media-type="image/png" manifest:full-path="Pictures/11b87cdb8cf2b153c7bfe846aeb789fb.png"/>
  <manifest:file-entry manifest:media-type="image/png" manifest:full-path="Pictures/cbb355e5b87abe44869c5346c4d4cb9a.png"/>
  <manifest:file-entry manifest:media-type="image/png" manifest:full-path="Pictures/f793ecc6a8559f9e01f921b6dea64cc3.png"/>
  <manifest:file-entry manifest:media-type="image/png" manifest:full-path="Pictures/954c289ab6bec5614964d3548628afec.png"/>
  <manifest:file-entry manifest:media-type="image/png" manifest:full-path="Pictures/3135e892cc24734584c764e712841449.png"/>
  <manifest:file-entry manifest:media-type="image/png" manifest:full-path="Pictures/a01b21860a51e601a57609ac1410ba97.png"/>
  <manifest:file-entry manifest:media-type="image/png" manifest:full-path="Pictures/25eb2874819848ed7f549db564b013f5.png"/>
  <manifest:file-entry manifest:media-type="image/png" manifest:full-path="Pictures/abdd9784eecac43bac7c16ca1e92e33f.png"/>
  <manifest:file-entry manifest:media-type="image/png" manifest:full-path="Pictures/d7a9b7892e08b0356c67b07c93517d70.png"/>
  <manifest:file-entry manifest:media-type="image/png" manifest:full-path="Pictures/569758e34b6da93675e0c578182349ff.png"/>
  <manifest:file-entry manifest:media-type="image/png" manifest:full-path="Pictures/0acc5bf54fef2cf21bbb743551193672.png"/>
  <manifest:file-entry manifest:media-type="image/png" manifest:full-path="Pictures/c30d9f0a29b1a576261687a244976b35.png"/>
  <manifest:file-entry manifest:media-type="image/png" manifest:full-path="Pictures/2cab3f1b368647272b3deaa0e3a70989.png"/>
  <manifest:file-entry manifest:media-type="image/png" manifest:full-path="Pictures/6c42d06231ba8a47c8bea7d15d4127b0.png"/>
  <manifest:file-entry manifest:media-type="image/png" manifest:full-path="Pictures/e72557735d46bdd13e4ca31518cd1589.png"/>
  <manifest:file-entry manifest:media-type="image/png" manifest:full-path="Pictures/bce540cc11027a967dc3532f02650648.png"/>
  <manifest:file-entry manifest:media-type="image/png" manifest:full-path="Pictures/64dec709c7272d7d1fbc27fe8946a178.png"/>
  <manifest:file-entry manifest:media-type="image/png" manifest:full-path="Pictures/73f8bcd04c7f025f970b41fb0601d758.png"/>
  <manifest:file-entry manifest:media-type="image/png" manifest:full-path="Pictures/5cb4ce019e4ac2117d9a2ff14ecaddf5.png"/>
  <manifest:file-entry manifest:media-type="image/png" manifest:full-path="Pictures/4b3ea1e00af89a6b4b3eb18a21c4515f.png"/>
  <manifest:file-entry manifest:media-type="image/png" manifest:full-path="Pictures/c08dcd40f45e0b6b42ab5a1f0cf5535e.png"/>
  <manifest:file-entry manifest:media-type="image/png" manifest:full-path="Pictures/dcd314049711f89b57878742abd179e4.png"/>
  <manifest:file-entry manifest:media-type="image/png" manifest:full-path="Pictures/d17c09e83704a10304f38b887fbbad9d.png"/>
  <manifest:file-entry manifest:media-type="image/png" manifest:full-path="Pictures/3585856cd9ebbec9433daf8369607bd3.png"/>
  <manifest:file-entry manifest:media-type="image/png" manifest:full-path="Pictures/3aa4075987e48d8170d7df37dc1dbffa.png"/>
  <manifest:file-entry manifest:media-type="image/png" manifest:full-path="Pictures/4c213b9a39c9a7bdbbfae8dedb5a418e.png"/>
  <manifest:file-entry manifest:media-type="image/png" manifest:full-path="Pictures/f49f1d5ece1cd508d5c4393c74921f9f.png"/>
  <manifest:file-entry manifest:media-type="image/png" manifest:full-path="Pictures/224088fad17b806b24467158e892b2b0.png"/>
  <manifest:file-entry manifest:media-type="image/png" manifest:full-path="Pictures/96ce3fddb147428e436a785cac5e41eb.png"/>
  <manifest:file-entry manifest:media-type="image/png" manifest:full-path="Pictures/38f3ba1a2d0a04c11d419f9aadd9523b.png"/>
  <manifest:file-entry manifest:media-type="image/png" manifest:full-path="Pictures/d90d7e56a6bc18e3fb9a1e46544f1309.png"/>
  <manifest:file-entry manifest:media-type="image/png" manifest:full-path="Pictures/004202eded3a21c7c109931f9c61ee37.png"/>
  <manifest:file-entry manifest:media-type="image/png" manifest:full-path="Pictures/74b5bc8d28e9ce857ba078039087e370.png"/>
  <manifest:file-entry manifest:media-type="image/png" manifest:full-path="Pictures/7dd534a1881eafdcd2d955be63af138c.png"/>
  <manifest:file-entry manifest:media-type="image/png" manifest:full-path="Pictures/45bfbb8218c88ad9af9f6a3b5c01efde.png"/>
  <manifest:file-entry manifest:media-type="image/png" manifest:full-path="Pictures/2891b7c600f6b47c0d19bab4779a0053.png"/>
  <manifest:file-entry manifest:media-type="image/png" manifest:full-path="Pictures/752eba392741270c341c3be701175103.png"/>
  <manifest:file-entry manifest:media-type="image/png" manifest:full-path="Pictures/0574ff800fe106d745631c5a0dd1a123.png"/>
  <manifest:file-entry manifest:media-type="image/png" manifest:full-path="Pictures/042db77f96e4dbd56983e752cba6d36c.png"/>
  <manifest:file-entry manifest:media-type="image/png" manifest:full-path="Pictures/9d261de3ff4afcdf7544f869654a775f.png"/>
  <manifest:file-entry manifest:media-type="image/png" manifest:full-path="Pictures/aef176bb1084ab8ca9404f5cd5160623.png"/>
  <manifest:file-entry manifest:media-type="image/png" manifest:full-path="Pictures/4add62c707279a899531488d720a2019.png"/>
  <manifest:file-entry manifest:media-type="image/png" manifest:full-path="Pictures/40e68762125859e706157ff40607e965.png"/>
  <manifest:file-entry manifest:media-type="image/png" manifest:full-path="Pictures/52dbd165d0f89721a604fddb9f089277.png"/>
  <manifest:file-entry manifest:media-type="image/png" manifest:full-path="Pictures/82227560cd2d01419810a25de0ab5def.png"/>
  <manifest:file-entry manifest:media-type="image/png" manifest:full-path="Pictures/6edbf1adf6b62316617b07ecb14a3c5c.png"/>
  <manifest:file-entry manifest:media-type="image/png" manifest:full-path="Pictures/82ec5e9e09944164abffa7794d932a03.png"/>
  <manifest:file-entry manifest:media-type="image/png" manifest:full-path="Pictures/c2c752753d79b36484c1b53c3a72457e.png"/>
  <manifest:file-entry manifest:media-type="image/png" manifest:full-path="Pictures/8523ac75857843f4dbe61fa5b513fe3d.png"/>
  <manifest:file-entry manifest:media-type="image/png" manifest:full-path="Pictures/240988f011f4e7e50fabc7838acfe784.png"/>
  <manifest:file-entry manifest:media-type="image/png" manifest:full-path="Pictures/74c466e3a7e964ea76bdc9799f9e3805.png"/>
  <manifest:file-entry manifest:media-type="image/png" manifest:full-path="Pictures/aca37a4a77f9d1ac6ceca2385510cddc.png"/>
  <manifest:file-entry manifest:media-type="image/png" manifest:full-path="Pictures/4000fc018bb61f20cc951d289f7ec569.png"/>
  <manifest:file-entry manifest:media-type="image/png" manifest:full-path="Pictures/a15d0961e83e42f1a36ca27239fb2f65.png"/>
  <manifest:file-entry manifest:media-type="image/png" manifest:full-path="Pictures/562f4136bfbe69822801cc31ba95e908.png"/>
  <manifest:file-entry manifest:media-type="image/png" manifest:full-path="Pictures/12ac0abcf3b81b948b08269232b05276.png"/>
  <manifest:file-entry manifest:media-type="image/png" manifest:full-path="Pictures/2fc6bbba44c49d23a1a7ba3f88bef261.png"/>
  <manifest:file-entry manifest:media-type="image/png" manifest:full-path="Pictures/f4ee09084004b38b2c18c9f5867a804c.png"/>
  <manifest:file-entry manifest:media-type="image/png" manifest:full-path="Pictures/5cb6825e2256e9fc62250d957911509c.png"/>
  <manifest:file-entry manifest:media-type="image/png" manifest:full-path="Pictures/ab99346105122e50231bb04dd55ddb1a.png"/>
  <manifest:file-entry manifest:media-type="image/png" manifest:full-path="Pictures/bc577ef96eaceeee9e18fbf943a8004b.png"/>
  <manifest:file-entry manifest:media-type="image/png" manifest:full-path="Pictures/b6708b6f97e71cc78825e22a0059ca89.png"/>
  <manifest:file-entry manifest:media-type="image/png" manifest:full-path="Pictures/820e55dc6f40bb8d8bcd677eba524853.png"/>
  <manifest:file-entry manifest:media-type="image/png" manifest:full-path="Pictures/d5d8b5dbbc9036c4957bdabe35a9c8fd.png"/>
  <manifest:file-entry manifest:media-type="image/png" manifest:full-path="Pictures/cae60c45b287e458bb4f70f14db876db.png"/>
  <manifest:file-entry manifest:media-type="image/png" manifest:full-path="Pictures/d9e892c92c0a36158ff085369785c07c.png"/>
  <manifest:file-entry manifest:media-type="image/png" manifest:full-path="Pictures/c627867b19ed8f9daea864316656ab9b.png"/>
  <manifest:file-entry manifest:media-type="image/png" manifest:full-path="Pictures/ba012d6a78e5e9d1f99d7a5b2b514907.png"/>
  <manifest:file-entry manifest:media-type="image/png" manifest:full-path="Pictures/cbc5265baaed3c2985ae0e60bb5be29b.png"/>
  <manifest:file-entry manifest:media-type="image/png" manifest:full-path="Pictures/69f0c078a96d5598494a6485732ee0ae.png"/>
  <manifest:file-entry manifest:media-type="image/png" manifest:full-path="Pictures/7ed1f57588be1ba444921d7e40f93d31.png"/>
  <manifest:file-entry manifest:media-type="image/png" manifest:full-path="Pictures/88e0bd90b2f3b5e9c313d503e166c0f9.png"/>
  <manifest:file-entry manifest:media-type="image/png" manifest:full-path="Pictures/c6342e956bab7047a2ac51ef0f11f769.png"/>
  <manifest:file-entry manifest:media-type="image/png" manifest:full-path="Pictures/5dbd40ff74229faca005f78d8bb02d5f.png"/>
  <manifest:file-entry manifest:media-type="image/png" manifest:full-path="Pictures/4ab023ba51062e4c649bc2443d7fe3d4.png"/>
  <manifest:file-entry manifest:media-type="image/png" manifest:full-path="Pictures/e3361f9c9253fb8e6e4a87957aea9f32.png"/>
  <manifest:file-entry manifest:media-type="image/png" manifest:full-path="Pictures/06e9a9d5833c640101b70f6665254cba.png"/>
  <manifest:file-entry manifest:media-type="image/png" manifest:full-path="Pictures/2e39c63d45c306c47d4b05af3e0301ab.png"/>
  <manifest:file-entry manifest:media-type="image/png" manifest:full-path="Pictures/2c292ab367e51f719a45e318f3c512fd.png"/>
  <manifest:file-entry manifest:media-type="image/png" manifest:full-path="Pictures/a009c683d8f1bbb45875441ba0893d0a.png"/>
  <manifest:file-entry manifest:media-type="image/png" manifest:full-path="Pictures/ceb529a8175422e51d5a719724ab954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mareleolts"/>MarelEOLTs<text:bookmark-end text:name="mareleolts"/></text:h>
      <text:p text:style-name="Text_20_body">
MarelEOLTs è un'applicazione di acquisizione ed elaborazione dati campionati da diversi dispositivi per la lettura delle grandezze elettriche e fisiche. Nel software possono essere definite una o più postazioni di test. Il software è composto da tre applicativi , uno per la gestione della configurazione del sistema <text:span text:style-name="Strong_20_Emphasis">Gestione configurazione</text:span>, uno per la gestione dell'archivio <text:span text:style-name="Strong_20_Emphasis">Gestione archivio</text:span> ed infine <text:span text:style-name="Strong_20_Emphasis">Gestione stazione</text:span> per l'esecuzione dei test.</text:p>
      <text:h text:style-name="Heading_20_1" text:outline-level="1"><text:bookmark-start text:name="utilizzo_del_programma_gestione_configurazione"/>Utilizzo del programma : gestione configurazione<text:bookmark-end text:name="utilizzo_del_programma_gestione_configurazione"/></text:h>
      <text:p text:style-name="Text_20_body">
Iniziamo con il vedere il funzionamento e l'utilizzo del programma <text:span text:style-name="Strong_20_Emphasis">Gestione configurazione</text:span> , per la configurazione del sistema affinché gli altri programmi possano comunicare correttamente tra di loro. All'avvio del programma senza alcuna configurazione attiva verrà richiesta la creazione di un account amministratore, senza il quale sarà possibile configurare il sistema, si puo annullare la richiesta premendo il tasto <text:span text:style-name="Strong_20_Emphasis">Cancel</text:span> e procedere alla schermata principale che sarà questa : </text:p>
      <text:p text:style-name="Text_20_body"><draw:frame draw:style-name="mediacenter" draw:name="" text:anchor-type="paragraph" draw:z-index="0" svg:width="15.875cm" svg:height="8.5460416666667cm"><draw:image xlink:href="Pictures/4305ea84ceff94c62e09895c9ff48f12.png" xlink:type="simple" xlink:show="embed" xlink:actuate="onLoad"/></draw:frame></text:p>
      <text:p text:style-name="Text_20_body">
Di seguite sono descritti tutte le funzionalità per ogni tab presente nel programma.</text:p>
      <text:h text:style-name="Heading_20_2" text:outline-level="2"><text:bookmark-start text:name="users"/>Users<text:bookmark-end text:name="users"/></text:h>
      <text:p text:style-name="Text_20_body">
La finestra <text:span text:style-name="Strong_20_Emphasis">Users</text:span> serve per creare, modificare e disabilitare gli utenti. La schermata è la seguente : </text:p>
      <text:p text:style-name="Text_20_body"><draw:frame draw:style-name="mediacenter" draw:name="" text:anchor-type="paragraph" draw:z-index="0" svg:width="15.875cm" svg:height="8.5460416666667cm"><draw:image xlink:href="Pictures/0553709f53bad85cb98d999b009df0f2.png" xlink:type="simple" xlink:show="embed" xlink:actuate="onLoad"/></draw:frame></text:p>
      <text:p text:style-name="Text_20_body">Di seguito la funzione dei tasti della toolbar :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2dfc62b8117387a3a7651b308a338ea.png" xlink:type="simple" xlink:show="embed" xlink:actuate="onLoad"/></draw:frame></text:p>
          </table:table-cell>
          <table:table-cell office:value-type="string" table:style-name="tablecell">
            <text:p text:style-name="tablealignleft"> Nuovo utente </text:p>
          </table:table-cell>
          <table:table-cell office:value-type="string" table:style-name="tablecell">
            <text:p text:style-name="tablealignleft"> Apre la finestra per creare un nuovo utent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cac78ef7b66e071ee861e694ab89b85.png" xlink:type="simple" xlink:show="embed" xlink:actuate="onLoad"/></draw:frame></text:p>
          </table:table-cell>
          <table:table-cell office:value-type="string" table:style-name="tablecell">
            <text:p text:style-name="tablealignleft"> Modifica utente</text:p>
          </table:table-cell>
          <table:table-cell office:value-type="string" table:style-name="tablecell">
            <text:p text:style-name="tablealignleft"> Apre la finestra per creare un nuovo utente con i campi già compilati e la possibilità di modificarl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1547e1b2b55ca6f3e9926be28fb3ac2.png" xlink:type="simple" xlink:show="embed" xlink:actuate="onLoad"/></draw:frame></text:p>
          </table:table-cell>
          <table:table-cell office:value-type="string" table:style-name="tablecell">
            <text:p text:style-name="tablealignleft"> Imposta come eliminato l'utente </text:p>
          </table:table-cell>
          <table:table-cell office:value-type="string" table:style-name="tablecell">
            <text:p text:style-name="tablealignleft"> L'utente è impostato come eliminato, non sarà pià possibile usarlo finche non verrà riabilitato da un account amminstratore o tecnic admi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1b87cdb8cf2b153c7bfe846aeb789fb.png" xlink:type="simple" xlink:show="embed" xlink:actuate="onLoad"/></draw:frame> </text:p>
          </table:table-cell>
          <table:table-cell office:value-type="string" table:style-name="tablecell">
            <text:p text:style-name="tablealignleft"> Ripristina account </text:p>
          </table:table-cell>
          <table:table-cell office:value-type="string" table:style-name="tablecell">
            <text:p text:style-name="tablealignleft"> Se l'account è impostato su eliminato questo lo ripristinerà e potrà essere riutilizzato </text:p>
          </table:table-cell>
        </table:table-row>
      </table:table>
      <text:p text:style-name="Text_20_body">Per prima cosa dovremmo effettuare il login premendo il bottone <text:span text:style-name="Strong_20_Emphasis">Login</text:span><draw:frame draw:style-name="media" draw:name="" text:anchor-type="as-char" draw:z-index="0" svg:width="0.84666666666667cm" svg:height="0.84666666666667cm"><draw:image xlink:href="Pictures/cbb355e5b87abe44869c5346c4d4cb9a.png" xlink:type="simple" xlink:show="embed" xlink:actuate="onLoad"/></draw:frame>ed essendo il primo avvio, ed avendo annullato la richiesta iniziale di creazione di un account come da istruzioni precedenti , lo dovremmo fare ora tramite la seguente schermata :</text:p>
      <text:p text:style-name="Text_20_body"><draw:frame draw:style-name="mediacenter" draw:name="" text:anchor-type="paragraph" draw:z-index="0" svg:width="7.9375cm" svg:height="5.55625cm"><draw:image xlink:href="Pictures/f793ecc6a8559f9e01f921b6dea64cc3.png" xlink:type="simple" xlink:show="embed" xlink:actuate="onLoad"/></draw:frame></text:p>
      <text:p text:style-name="Text_20_body">Sarà necessario quindi, specificare i seguenti dati :
</text:p>
      <text:list text:style-name="List_20_1">
        <text:list-item>
          <text:p text:style-name="Text_20_body"> <text:span text:style-name="Strong_20_Emphasis">Type</text:span> : tipo di account, al primo avvio sarà possibile utilizzare solo l'amministratore;</text:p>
        </text:list-item>
        <text:list-item>
          <text:p text:style-name="Text_20_body"> <text:span text:style-name="Strong_20_Emphasis">Code</text:span> : codice numerico da utilizzare per effettuare il login;</text:p>
        </text:list-item>
        <text:list-item>
          <text:p text:style-name="Text_20_body"> <text:span text:style-name="Strong_20_Emphasis">Name</text:span> : nome dell'operatore che utilizzerà questo account o una descrizione del tipo account;</text:p>
        </text:list-item>
        <text:list-item>
          <text:p text:style-name="Text_20_body"> <text:span text:style-name="Strong_20_Emphasis">Password</text:span> : password per effettuare il login, non è obbligatorio specificarla;</text:p>
        </text:list-item>
      </text:list>
      <text:p text:style-name="Text_20_body">
Confermare la creazione dell'utente cliccando sul tasto <text:span text:style-name="Strong_20_Emphasis">OK</text:span>, oppure annullare l'operazione cliccando il tasto <text:span text:style-name="Strong_20_Emphasis">Cancel</text:span>.</text:p>
      <text:p text:style-name="Text_20_body">I tipi di account da poter creare sono, in sequenza dai privilegi più elevati a quello più bassi : <text:span text:style-name="Strong_20_Emphasis">Tecnic admin</text:span> , <text:span text:style-name="Strong_20_Emphasis">Administrator</text:span>, <text:span text:style-name="Strong_20_Emphasis">Power user</text:span> e <text:span text:style-name="Strong_20_Emphasis">Operator</text:span></text:p>
      <text:p text:style-name="Text_20_body">Di seguito vediamo la differenza di privilegi per ogni tipo di account:
</text:p>
      <table:table>
        <table:table-column/>
        <table:table-column/>
        <table:table-column/>
        <table:table-column/>
        <table:table-column/>
        <table:table-column/>
        <table:table-column/>
        <table:table-column/>
        <table:table-column/>
        <table:table-row>
          <table:table-cell office:value-type="string" table:style-name="tableheader">
            <text:p text:style-name="Table_20_Heading">  Funzioni Tabs  </text:p>
          </table:table-cell>
          <table:table-cell office:value-type="string" table:style-name="tableheader" table:number-columns-spanned="2">
            <text:p text:style-name="Table_20_Heading">  Tecnic admin  </text:p>
          </table:table-cell>
          <table:table-cell office:value-type="string" table:style-name="tableheader" table:number-columns-spanned="2">
            <text:p text:style-name="Table_20_Heading">  Administrator  </text:p>
          </table:table-cell>
          <table:table-cell office:value-type="string" table:style-name="tableheader" table:number-columns-spanned="2">
            <text:p text:style-name="Table_20_Heading">  Power user  </text:p>
          </table:table-cell>
          <table:table-cell office:value-type="string" table:style-name="tableheader" table:number-columns-spanned="2">
            <text:p text:style-name="Table_20_Heading">  Operator  </text:p>
          </table:table-cell>
        </table:table-row>
        <table:table-row>
          <table:table-cell office:value-type="string" table:style-name="tableheader"/>
          <table:table-cell office:value-type="string" table:style-name="tableheader">
            <text:p text:style-name="Table_20_Heading">  Edit  </text:p>
          </table:table-cell>
          <table:table-cell office:value-type="string" table:style-name="tableheader">
            <text:p text:style-name="Table_20_Heading">  View  </text:p>
          </table:table-cell>
          <table:table-cell office:value-type="string" table:style-name="tableheader">
            <text:p text:style-name="Table_20_Heading">  Edit  </text:p>
          </table:table-cell>
          <table:table-cell office:value-type="string" table:style-name="tableheader">
            <text:p text:style-name="Table_20_Heading">  View  </text:p>
          </table:table-cell>
          <table:table-cell office:value-type="string" table:style-name="tableheader">
            <text:p text:style-name="Table_20_Heading">  Edit  </text:p>
          </table:table-cell>
          <table:table-cell office:value-type="string" table:style-name="tableheader">
            <text:p text:style-name="Table_20_Heading">  View  </text:p>
          </table:table-cell>
          <table:table-cell office:value-type="string" table:style-name="tableheader">
            <text:p text:style-name="Table_20_Heading">  Edit  </text:p>
          </table:table-cell>
          <table:table-cell office:value-type="string" table:style-name="tableheader">
            <text:p text:style-name="Table_20_Heading">  View  </text:p>
          </table:table-cell>
        </table:table-row>
        <table:table-row>
          <table:table-cell office:value-type="string" table:style-name="tablecell">
            <text:p text:style-name="tablealignleft"> Users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row>
        <table:table-row>
          <table:table-cell office:value-type="string" table:style-name="tablecell">
            <text:p text:style-name="tablealignleft"> Models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row>
        <table:table-row>
          <table:table-cell office:value-type="string" table:style-name="tablecell">
            <text:p text:style-name="tablealignleft"> Families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row>
        <table:table-row>
          <table:table-cell office:value-type="string" table:style-name="tablecell">
            <text:p text:style-name="tablealignleft"> Images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row>
        <table:table-row>
          <table:table-cell office:value-type="string" table:style-name="tablecell">
            <text:p text:style-name="tablealignleft"> Sequences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row>
        <table:table-row>
          <table:table-cell office:value-type="string" table:style-name="tablecell">
            <text:p text:style-name="tablealignleft"> Anomaly definition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row>
        <table:table-row>
          <table:table-cell office:value-type="string" table:style-name="tablecell">
            <text:p text:style-name="tablealignleft"> Image items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row>
        <table:table-row>
          <table:table-cell office:value-type="string" table:style-name="tablecell">
            <text:p text:style-name="tablealignleft"> Languages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row>
        <table:table-row>
          <table:table-cell office:value-type="string" table:style-name="tablecell">
            <text:p text:style-name="tablealignleft"> Stations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Channels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Station channels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2" text:outline-level="2"><text:bookmark-start text:name="models"/>Models<text:bookmark-end text:name="models"/></text:h>
      <text:p text:style-name="Text_20_body">
Cliccare sul tasto <text:span text:style-name="Strong_20_Emphasis">Models</text:span> <draw:frame draw:style-name="media" draw:name="" text:anchor-type="as-char" draw:z-index="0" svg:width="0.9525cm" svg:height="0.9525cm"><draw:image xlink:href="Pictures/954c289ab6bec5614964d3548628afec.png" xlink:type="simple" xlink:show="embed" xlink:actuate="onLoad"/></draw:frame> per accedere alla seguente schermata : </text:p>
      <text:p text:style-name="Text_20_body"><draw:frame draw:style-name="mediacenter" draw:name="" text:anchor-type="paragraph" draw:z-index="0" svg:width="15.875cm" svg:height="8.5195833333333cm"><draw:image xlink:href="Pictures/3135e892cc24734584c764e712841449.png" xlink:type="simple" xlink:show="embed" xlink:actuate="onLoad"/></draw:frame></text:p>
      <text:p text:style-name="Text_20_body">Di seguito la funzione dei tasti della toolbar :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2dfc62b8117387a3a7651b308a338ea.png" xlink:type="simple" xlink:show="embed" xlink:actuate="onLoad"/></draw:frame></text:p>
          </table:table-cell>
          <table:table-cell office:value-type="string" table:style-name="tablecell">
            <text:p text:style-name="tablealignleft"> Nuovo modello </text:p>
          </table:table-cell>
          <table:table-cell office:value-type="string" table:style-name="tablecell">
            <text:p text:style-name="tablealignleft"> Apre la finestra per creare un nuovo modell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cac78ef7b66e071ee861e694ab89b85.png" xlink:type="simple" xlink:show="embed" xlink:actuate="onLoad"/></draw:frame></text:p>
          </table:table-cell>
          <table:table-cell office:value-type="string" table:style-name="tablecell">
            <text:p text:style-name="tablealignleft"> Modifica modello</text:p>
          </table:table-cell>
          <table:table-cell office:value-type="string" table:style-name="tablecell">
            <text:p text:style-name="tablealignleft"> Apre la finestra di creazione del modello ma i campi sono già compilati e potranno essere modific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01b21860a51e601a57609ac1410ba97.png" xlink:type="simple" xlink:show="embed" xlink:actuate="onLoad"/></draw:frame></text:p>
          </table:table-cell>
          <table:table-cell office:value-type="string" table:style-name="tablecell">
            <text:p text:style-name="tablealignleft"> Copia modello </text:p>
          </table:table-cell>
          <table:table-cell office:value-type="string" table:style-name="tablecell">
            <text:p text:style-name="tablealignleft"> Copia il modello selezionato ed apre la finestra di creazione del modello con i campi già compilati e la possibilità di modificarl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1547e1b2b55ca6f3e9926be28fb3ac2.png" xlink:type="simple" xlink:show="embed" xlink:actuate="onLoad"/></draw:frame></text:p>
          </table:table-cell>
          <table:table-cell office:value-type="string" table:style-name="tablecell">
            <text:p text:style-name="tablealignleft"> Imposta come eliminato il modello </text:p>
          </table:table-cell>
          <table:table-cell office:value-type="string" table:style-name="tablecell">
            <text:p text:style-name="tablealignleft"> Il modello viene impostato come eliminato e non potrà essere usato finchè non lo si ripristinerà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1b87cdb8cf2b153c7bfe846aeb789fb.png" xlink:type="simple" xlink:show="embed" xlink:actuate="onLoad"/></draw:frame> </text:p>
          </table:table-cell>
          <table:table-cell office:value-type="string" table:style-name="tablecell">
            <text:p text:style-name="tablealignleft"> Ripristina modello </text:p>
          </table:table-cell>
          <table:table-cell office:value-type="string" table:style-name="tablecell">
            <text:p text:style-name="tablealignleft"> Se il modello è impostato come eliminato questo lo ripristinerà e potrà essere riutilizzato </text:p>
          </table:table-cell>
        </table:table-row>
      </table:table>
      <text:h text:style-name="Heading_20_4" text:outline-level="4"><text:bookmark-start text:name="nuovo_modello"/>Nuovo modello<text:bookmark-end text:name="nuovo_modello"/></text:h>
      <text:p text:style-name="Text_20_body">
Per creare un modello , cliccare sull'icona <draw:frame draw:style-name="media" draw:name="" text:anchor-type="as-char" draw:z-index="0" svg:width="0.84666666666667cm" svg:height="0.84666666666667cm"><draw:image xlink:href="Pictures/d2dfc62b8117387a3a7651b308a338ea.png" xlink:type="simple" xlink:show="embed" xlink:actuate="onLoad"/></draw:frame> e compilare i campi della seguente schermata :</text:p>
      <text:p text:style-name="Text_20_body"><draw:frame draw:style-name="mediacenter" draw:name="" text:anchor-type="paragraph" draw:z-index="0" svg:width="7.9375cm" svg:height="5.5297916666667cm"><draw:image xlink:href="Pictures/25eb2874819848ed7f549db564b013f5.png" xlink:type="simple" xlink:show="embed" xlink:actuate="onLoad"/></draw:frame></text:p>
      <text:p text:style-name="Text_20_body">Sarà necessario quindi, specificare i seguenti dati :
</text:p>
      <text:list text:style-name="List_20_1">
        <text:list-item>
          <text:p text:style-name="Text_20_body"> <text:span text:style-name="Strong_20_Emphasis">Model</text:span> : campo di testo per nominare il modello (Es. M001);</text:p>
        </text:list-item>
        <text:list-item>
          <text:p text:style-name="Text_20_body"> <text:span text:style-name="Strong_20_Emphasis">Description</text:span> : campo di testo per inserire una descrizione del modello (Es. Description);</text:p>
        </text:list-item>
        <text:list-item>
          <text:p text:style-name="Text_20_body"> <text:span text:style-name="Strong_20_Emphasis">Product code</text:span> : campo di testo per inserire il codice del prodotto (Es. 0123456789);</text:p>
        </text:list-item>
        <text:list-item>
          <text:p text:style-name="Text_20_body"> <text:span text:style-name="Strong_20_Emphasis">Family</text:span> : tramite il menù a tendina selezionare la famiglia a cui appartiene il prodotto (Es. F001);</text:p>
        </text:list-item>
        <text:list-item>
          <text:p text:style-name="Text_20_body"> <text:span text:style-name="Strong_20_Emphasis">Votlage Supply</text:span> : tramite il menù a tendina selezionare che tipo di voltaggio utilizza il modello (Es. V230Hz50);</text:p>
        </text:list-item>
      </text:list>
      <text:p text:style-name="Text_20_body">
Confermare la creazione premendo il tasto <text:span text:style-name="Strong_20_Emphasis">OK</text:span>, oppure annullare la creazione premendo il tasto <text:span text:style-name="Strong_20_Emphasis">Cancel</text:span>.</text:p>
      <text:p text:style-name="Text_20_body">Una volta creato il nuovo modello questo apparirà sulla finestra principale :</text:p>
      <text:p text:style-name="Text_20_body"><draw:frame draw:style-name="mediacenter" draw:name="" text:anchor-type="paragraph" draw:z-index="0" svg:width="7.9375cm" svg:height="3.5189583333333cm"><draw:image xlink:href="Pictures/abdd9784eecac43bac7c16ca1e92e33f.png" xlink:type="simple" xlink:show="embed" xlink:actuate="onLoad"/></draw:frame></text:p>
      <text:h text:style-name="Heading_20_4" text:outline-level="4"><text:bookmark-start text:name="modifica_modello"/>Modifica modello<text:bookmark-end text:name="modifica_modello"/></text:h>
      <text:p text:style-name="Text_20_body">Per modificare un modello già creato selezionarlo dalla lista e cliccare sull'icona <draw:frame draw:style-name="media" draw:name="" text:anchor-type="as-char" draw:z-index="0" svg:width="0.84666666666667cm" svg:height="0.84666666666667cm"><draw:image xlink:href="Pictures/6cac78ef7b66e071ee861e694ab89b85.png" xlink:type="simple" xlink:show="embed" xlink:actuate="onLoad"/></draw:frame> per accedere alla stessa schermata di creazione con la differenza che i campi saranno già compilati : </text:p>
      <text:p text:style-name="Text_20_body"><draw:frame draw:style-name="mediacenter" draw:name="" text:anchor-type="paragraph" draw:z-index="0" svg:width="7.9375cm" svg:height="5.55625cm"><draw:image xlink:href="Pictures/d7a9b7892e08b0356c67b07c93517d70.png" xlink:type="simple" xlink:show="embed" xlink:actuate="onLoad"/></draw:frame></text:p>
      <text:p text:style-name="Text_20_body">Confermare le modifiche premendo il tasto <text:span text:style-name="Strong_20_Emphasis">OK</text:span> oppure il tasto <text:span text:style-name="Strong_20_Emphasis">Cancel</text:span> per annullarle.</text:p>
      <text:h text:style-name="Heading_20_4" text:outline-level="4"><text:bookmark-start text:name="copia_modello"/>Copia modello<text:bookmark-end text:name="copia_modello"/></text:h>
      <text:p text:style-name="Text_20_body">
Per copiare un modello già creato selezionarlo dalla lista e cliccare sull'icona <draw:frame draw:style-name="media" draw:name="" text:anchor-type="as-char" draw:z-index="0" svg:width="0.84666666666667cm" svg:height="0.84666666666667cm"><draw:image xlink:href="Pictures/a01b21860a51e601a57609ac1410ba97.png" xlink:type="simple" xlink:show="embed" xlink:actuate="onLoad"/></draw:frame> per accedere alla stessa schermata di creazione con la differenza che i campi saranno già compilati ad eccezione del campo modello poiché quel campo deve essere unico.</text:p>
      <text:p text:style-name="Text_20_body">Confermare la copia premendo il tasto <text:span text:style-name="Strong_20_Emphasis">OK</text:span> oppure il tasto <text:span text:style-name="Strong_20_Emphasis">Cancel</text:span> per annullarla.</text:p>
      <text:h text:style-name="Heading_20_4" text:outline-level="4"><text:bookmark-start text:name="elimina_modello"/>Elimina modello<text:bookmark-end text:name="elimina_modello"/></text:h>
      <text:p text:style-name="Text_20_body">
Per impostare un modello come eliminato, selezionarlo dalla lista e cliccare sull'icona <draw:frame draw:style-name="media" draw:name="" text:anchor-type="as-char" draw:z-index="0" svg:width="0.84666666666667cm" svg:height="0.84666666666667cm"><draw:image xlink:href="Pictures/31547e1b2b55ca6f3e9926be28fb3ac2.png" xlink:type="simple" xlink:show="embed" xlink:actuate="onLoad"/></draw:frame> apparirà dopo l'eliminazione un icona di un cestino accanto al modello come mostrato di seguito : </text:p>
      <text:p text:style-name="Text_20_body"><draw:frame draw:style-name="mediacenter" draw:name="" text:anchor-type="paragraph" draw:z-index="0" svg:width="7.9375cm" svg:height="2.9897916666667cm"><draw:image xlink:href="Pictures/569758e34b6da93675e0c578182349ff.png" xlink:type="simple" xlink:show="embed" xlink:actuate="onLoad"/></draw:frame>
</text:p>
      <text:h text:style-name="Heading_20_4" text:outline-level="4"><text:bookmark-start text:name="ripristina_modello"/>Ripristina modello<text:bookmark-end text:name="ripristina_modello"/></text:h>
      <text:p text:style-name="Text_20_body">
Per ripristinare un modello eliminato, selezionarlo dalla lista e cliccare sull'icona <draw:frame draw:style-name="media" draw:name="" text:anchor-type="as-char" draw:z-index="0" svg:width="0.84666666666667cm" svg:height="0.84666666666667cm"><draw:image xlink:href="Pictures/11b87cdb8cf2b153c7bfe846aeb789fb.png" xlink:type="simple" xlink:show="embed" xlink:actuate="onLoad"/></draw:frame></text:p>
      <text:h text:style-name="Heading_20_2" text:outline-level="2"><text:bookmark-start text:name="family"/>Family<text:bookmark-end text:name="family"/></text:h>
      <text:p text:style-name="Text_20_body">
Cliccare sul tasto <text:span text:style-name="Strong_20_Emphasis">Families</text:span><draw:frame draw:style-name="media" draw:name="" text:anchor-type="as-char" draw:z-index="0" svg:width="0.84666666666667cm" svg:height="0.84666666666667cm"><draw:image xlink:href="Pictures/0acc5bf54fef2cf21bbb743551193672.png" xlink:type="simple" xlink:show="embed" xlink:actuate="onLoad"/></draw:frame> per accedere alla seguente schermata :</text:p>
      <text:p text:style-name="Text_20_body"><draw:frame draw:style-name="mediacenter" draw:name="" text:anchor-type="paragraph" draw:z-index="0" svg:width="15.875cm" svg:height="8.5460416666667cm"><draw:image xlink:href="Pictures/c30d9f0a29b1a576261687a244976b35.png" xlink:type="simple" xlink:show="embed" xlink:actuate="onLoad"/></draw:frame></text:p>
      <text:p text:style-name="Text_20_body">La finestra è divisa in due parti , la parte a sinistra gestisce creazione, modifica, eliminazione e la conferma delle modifice. La parte a destra gestisce quali sequenze associare alla famiglia .</text:p>
      <text:p text:style-name="Text_20_body">Di seguito la funzione dei tasti della toolbar :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2dfc62b8117387a3a7651b308a338ea.png" xlink:type="simple" xlink:show="embed" xlink:actuate="onLoad"/></draw:frame></text:p>
          </table:table-cell>
          <table:table-cell office:value-type="string" table:style-name="tablecell">
            <text:p text:style-name="tablealignleft"> Nuova famiglia </text:p>
          </table:table-cell>
          <table:table-cell office:value-type="string" table:style-name="tablecell">
            <text:p text:style-name="tablealignleft"> Apre la finestra per creare una nuova famigli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cac78ef7b66e071ee861e694ab89b85.png" xlink:type="simple" xlink:show="embed" xlink:actuate="onLoad"/></draw:frame></text:p>
          </table:table-cell>
          <table:table-cell office:value-type="string" table:style-name="tablecell">
            <text:p text:style-name="tablealignleft"> Modifica famiglia</text:p>
          </table:table-cell>
          <table:table-cell office:value-type="string" table:style-name="tablecell">
            <text:p text:style-name="tablealignleft"> Apre la finestra di creazione della famiglia ma i campi sono già compilati e potranno essere modific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01b21860a51e601a57609ac1410ba97.png" xlink:type="simple" xlink:show="embed" xlink:actuate="onLoad"/></draw:frame></text:p>
          </table:table-cell>
          <table:table-cell office:value-type="string" table:style-name="tablecell">
            <text:p text:style-name="tablealignleft"> Copia famiglia </text:p>
          </table:table-cell>
          <table:table-cell office:value-type="string" table:style-name="tablecell">
            <text:p text:style-name="tablealignleft"> Copia la famiglia selezionata ed apre la finestra di creazione della famiglia con i campi già compilati e la possibilità di modificarl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1547e1b2b55ca6f3e9926be28fb3ac2.png" xlink:type="simple" xlink:show="embed" xlink:actuate="onLoad"/></draw:frame></text:p>
          </table:table-cell>
          <table:table-cell office:value-type="string" table:style-name="tablecell">
            <text:p text:style-name="tablealignleft"> Elimina famiglia </text:p>
          </table:table-cell>
          <table:table-cell office:value-type="string" table:style-name="tablecell">
            <text:p text:style-name="tablealignleft"> La famiglia viene eliminat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2cab3f1b368647272b3deaa0e3a70989.png" xlink:type="simple" xlink:show="embed" xlink:actuate="onLoad"/></draw:frame> </text:p>
          </table:table-cell>
          <table:table-cell office:value-type="string" table:style-name="tablecell">
            <text:p text:style-name="tablealignleft"> Conferma modifiche </text:p>
          </table:table-cell>
          <table:table-cell office:value-type="string" table:style-name="tablecell">
            <text:p text:style-name="tablealignleft"> Premere questo tasto per confermare le modifiche fatte alla lista di sequence associata alla famiglia </text:p>
          </table:table-cell>
        </table:table-row>
      </table:table>
      <text:h text:style-name="Heading_20_4" text:outline-level="4"><text:bookmark-start text:name="nuova_famiglia"/>Nuova famiglia<text:bookmark-end text:name="nuova_famiglia"/></text:h>
      <text:p text:style-name="Text_20_body">
Per creare una famiglia, cliccare sull'icona <draw:frame draw:style-name="media" draw:name="" text:anchor-type="as-char" draw:z-index="0" svg:width="0.84666666666667cm" svg:height="0.84666666666667cm"><draw:image xlink:href="Pictures/d2dfc62b8117387a3a7651b308a338ea.png" xlink:type="simple" xlink:show="embed" xlink:actuate="onLoad"/></draw:frame> e compilare i campi della seguente schermata :</text:p>
      <text:p text:style-name="Text_20_body"><draw:frame draw:style-name="mediacenter" draw:name="" text:anchor-type="paragraph" draw:z-index="0" svg:width="15.504583333333cm" svg:height="5.1329166666667cm"><draw:image xlink:href="Pictures/6c42d06231ba8a47c8bea7d15d4127b0.png" xlink:type="simple" xlink:show="embed" xlink:actuate="onLoad"/></draw:frame></text:p>
      <text:p text:style-name="Text_20_body">Sarà necessario quindi, specificare i seguenti dati :
</text:p>
      <text:list text:style-name="List_20_1">
        <text:list-item>
          <text:p text:style-name="Text_20_body"> <text:span text:style-name="Strong_20_Emphasis">Family</text:span> : campo di testo per nominare la famiglia (Es. F001);</text:p>
        </text:list-item>
      </text:list>
      <text:p text:style-name="Text_20_body">
Confermare l'operazione premendo il tasto <text:span text:style-name="Strong_20_Emphasis">OK</text:span>.
</text:p>
      <text:h text:style-name="Heading_20_4" text:outline-level="4"><text:bookmark-start text:name="modifica_famiglia"/>Modifica famiglia<text:bookmark-end text:name="modifica_famiglia"/></text:h>
      <text:p text:style-name="Text_20_body">Per modificare una famiglia già creata selezionarla dalla lista e cliccare sull'icona <draw:frame draw:style-name="media" draw:name="" text:anchor-type="as-char" draw:z-index="0" svg:width="0.84666666666667cm" svg:height="0.84666666666667cm"><draw:image xlink:href="Pictures/6cac78ef7b66e071ee861e694ab89b85.png" xlink:type="simple" xlink:show="embed" xlink:actuate="onLoad"/></draw:frame> per accedere alla stessa schermata di creazione con la differenza che i campi saranno già compilati.</text:p>
      <text:p text:style-name="Text_20_body">Confermare le modifiche premendo il tasto <text:span text:style-name="Strong_20_Emphasis">OK</text:span> oppure il tasto <text:span text:style-name="Strong_20_Emphasis">Cancel</text:span> per annullarle.
</text:p>
      <text:h text:style-name="Heading_20_4" text:outline-level="4"><text:bookmark-start text:name="elimina_famiglia"/>Elimina famiglia<text:bookmark-end text:name="elimina_famiglia"/></text:h>
      <text:p text:style-name="Text_20_body">
Per eliminare la famiglia, selezionarla dalla lista e cliccare sull'icona <draw:frame draw:style-name="media" draw:name="" text:anchor-type="as-char" draw:z-index="0" svg:width="0.84666666666667cm" svg:height="0.84666666666667cm"><draw:image xlink:href="Pictures/31547e1b2b55ca6f3e9926be28fb3ac2.png" xlink:type="simple" xlink:show="embed" xlink:actuate="onLoad"/></draw:frame> e confermare la sua eliminazione premendo il tasto <text:span text:style-name="Strong_20_Emphasis">Yes</text:span> alla schermata successiva , oppure <text:span text:style-name="Strong_20_Emphasis">No</text:span> per annulare l'eliminazione.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Una famiglia associata ad un modello non può essere eliminata </text:p>
          </table:table-cell>
        </table:table-row>
      </table:table>
      <text:h text:style-name="Heading_20_4" text:outline-level="4"><text:bookmark-start text:name="conferma_modifiche"/>Conferma modifiche<text:bookmark-end text:name="conferma_modifiche"/></text:h>
      <text:p text:style-name="Text_20_body">
Cliccare sul tasto <draw:frame draw:style-name="media" draw:name="" text:anchor-type="as-char" draw:z-index="0" svg:width="0.84666666666667cm" svg:height="0.84666666666667cm"><draw:image xlink:href="Pictures/2cab3f1b368647272b3deaa0e3a70989.png" xlink:type="simple" xlink:show="embed" xlink:actuate="onLoad"/></draw:frame> per confermare le modifiche effettuate alla lista di sequenze nel pannello a destra. Se non si confermano le modifiche fatte queste non verranno salvate.</text:p>
      <text:h text:style-name="Heading_20_3" text:outline-level="3"><text:bookmark-start text:name="family_sequence"/>Family Sequence<text:bookmark-end text:name="family_sequence"/></text:h>
      <text:p text:style-name="Text_20_body">
Di seguito la funzione dei tasti della toolbar :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Menu a tendina </text:p>
          </table:table-cell>
          <table:table-cell office:value-type="string" table:style-name="tablecell">
            <text:p text:style-name="tablealignleft"> Seleziona sequenza </text:p>
          </table:table-cell>
          <table:table-cell office:value-type="string" table:style-name="tablecell">
            <text:p text:style-name="tablealignleft"> Apre un menù a tendina con tutte le sequenze create da poter selezionar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ce540cc11027a967dc3532f02650648.png" xlink:type="simple" xlink:show="embed" xlink:actuate="onLoad"/></draw:frame>  </text:p>
          </table:table-cell>
          <table:table-cell office:value-type="string" table:style-name="tablecell">
            <text:p text:style-name="tablealignleft"> Aggiungi sequenza </text:p>
          </table:table-cell>
          <table:table-cell office:value-type="string" table:style-name="tablecell">
            <text:p text:style-name="tablealignleft"> Associa la sequenza selezionata alla famigli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4dec709c7272d7d1fbc27fe8946a178.png" xlink:type="simple" xlink:show="embed" xlink:actuate="onLoad"/></draw:frame>  </text:p>
          </table:table-cell>
          <table:table-cell office:value-type="string" table:style-name="tablecell">
            <text:p text:style-name="tablealignleft"> Rimuovi sequenza </text:p>
          </table:table-cell>
          <table:table-cell office:value-type="string" table:style-name="tablecell">
            <text:p text:style-name="tablealignleft"> Rimuove la sequenza selezionata nella lista dalla famigli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3f8bcd04c7f025f970b41fb0601d758.png" xlink:type="simple" xlink:show="embed" xlink:actuate="onLoad"/></draw:frame> </text:p>
          </table:table-cell>
          <table:table-cell office:value-type="string" table:style-name="tablecell">
            <text:p text:style-name="tablealignleft"> Sposta sequenza su </text:p>
          </table:table-cell>
          <table:table-cell office:value-type="string" table:style-name="tablecell">
            <text:p text:style-name="tablealignleft"> Sposta la sequenza selezionata nella lista di uno slot superior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cb4ce019e4ac2117d9a2ff14ecaddf5.png" xlink:type="simple" xlink:show="embed" xlink:actuate="onLoad"/></draw:frame> </text:p>
          </table:table-cell>
          <table:table-cell office:value-type="string" table:style-name="tablecell">
            <text:p text:style-name="tablealignleft"> Sposta sequenza giù </text:p>
          </table:table-cell>
          <table:table-cell office:value-type="string" table:style-name="tablecell">
            <text:p text:style-name="tablealignleft"> Sposta la sequenza selezionata nella lista di uno slot inferiore </text:p>
          </table:table-cell>
        </table:table-row>
      </table:table>
      <text:p text:style-name="Text_20_body">
Una volta associata una sequenza alla famiglia, verrà visualizzata sulla lista come nella schermata sottostante : </text:p>
      <text:p text:style-name="Text_20_body"><draw:frame draw:style-name="mediacenter" draw:name="" text:anchor-type="paragraph" draw:z-index="0" svg:width="13.229166666667cm" svg:height="5.159375cm"><draw:image xlink:href="Pictures/4b3ea1e00af89a6b4b3eb18a21c4515f.png" xlink:type="simple" xlink:show="embed" xlink:actuate="onLoad"/></draw:frame></text:p>
      <text:p text:style-name="Text_20_body">Per ogni sequenza aggiunta è possibile selezionare il tipo di sequenza selezionado il quadrato accanto al tipo. Il tipo di sequenza è correlato al tipo di stazione, in questa configurazione abbiamo tre modelli :</text:p>
      <text:list text:style-name="List_20_1">
        <text:list-item>
          <text:p text:style-name="Text_20_body"> <text:span text:style-name="Strong_20_Emphasis">Stazione di test</text:span> </text:p>
        </text:list-item>
        <text:list-item>
          <text:p text:style-name="Text_20_body"> <text:span text:style-name="Strong_20_Emphasis">Stazione di riparazione</text:span></text:p>
        </text:list-item>
        <text:list-item>
          <text:p text:style-name="Text_20_body"> <text:span text:style-name="Strong_20_Emphasis">Stazione estetica</text:span></text:p>
        </text:list-item>
      </text:list>
      <text:p text:style-name="Text_20_body">
Dopo aver impostato queste opzioni sarà necessario cliccare sul tasto <text:span text:style-name="Strong_20_Emphasis">conferma modifiche</text:span><draw:frame draw:style-name="media" draw:name="" text:anchor-type="as-char" draw:z-index="0" svg:width="0.84666666666667cm" svg:height="0.84666666666667cm"><draw:image xlink:href="Pictures/2cab3f1b368647272b3deaa0e3a70989.png" xlink:type="simple" xlink:show="embed" xlink:actuate="onLoad"/></draw:frame>, per salvarle. In caso contrario se non viene selezionato nessuna opzione non verrà eseguita la sequenza durante il collaud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Una stazione configurata come <text:span text:style-name="Strong_20_Emphasis">stazione di test</text:span> eseguirà nella lista delle sequenze solamente quelle dove <text:span text:style-name="Strong_20_Emphasis">stazione di test</text:span> è stato selezionato, cosi potremmo avere una famiglia generica che possa essere utilizzata in stazioni di collaudo diverse.</text:p>
          </table:table-cell>
        </table:table-row>
      </table:table>
      <text:h text:style-name="Heading_20_2" text:outline-level="2"><text:bookmark-start text:name="sequences"/>Sequences<text:bookmark-end text:name="sequences"/></text:h>
      <text:p text:style-name="Text_20_body">
Cliccare sul tasto <text:span text:style-name="Strong_20_Emphasis">Sequenze</text:span><draw:frame draw:style-name="media" draw:name="" text:anchor-type="as-char" draw:z-index="0" svg:width="0.84666666666667cm" svg:height="0.84666666666667cm"><draw:image xlink:href="Pictures/c08dcd40f45e0b6b42ab5a1f0cf5535e.png" xlink:type="simple" xlink:show="embed" xlink:actuate="onLoad"/></draw:frame> per accedere alla seguente schermata :</text:p>
      <text:p text:style-name="Text_20_body"><draw:frame draw:style-name="mediacenter" draw:name="" text:anchor-type="paragraph" draw:z-index="0" svg:width="17.197916666667cm" style:rel-width="100%" svg:height="9.2604166666667cm" style:rel-height="scale"><draw:image xlink:href="Pictures/dcd314049711f89b57878742abd179e4.png" xlink:type="simple" xlink:show="embed" xlink:actuate="onLoad"/></draw:frame></text:p>
      <text:p text:style-name="Text_20_body">Dividiamo la finestra in cinque sezioni cosi da poter vedere descrivere il funzionamento di ogni parte singolarmente :</text:p>
      <text:p text:style-name="Text_20_body"><draw:frame draw:style-name="mediacenter" draw:name="" text:anchor-type="paragraph" draw:z-index="0" svg:width="10.583333333333cm" svg:height="5.6885416666667cm"><draw:image xlink:href="Pictures/d17c09e83704a10304f38b887fbbad9d.png" xlink:type="simple" xlink:show="embed" xlink:actuate="onLoad"/></draw:frame></text:p>
      <text:h text:style-name="Heading_20_3" text:outline-level="3"><text:bookmark-start text:name="gestione_sequenze_1"/>Gestione sequenze (1)<text:bookmark-end text:name="gestione_sequenze_1"/></text:h>
      <text:p text:style-name="Text_20_body">
Di seguito la funzione dei tasti della toolbar :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2dfc62b8117387a3a7651b308a338ea.png" xlink:type="simple" xlink:show="embed" xlink:actuate="onLoad"/></draw:frame></text:p>
          </table:table-cell>
          <table:table-cell office:value-type="string" table:style-name="tablecell">
            <text:p text:style-name="tablealignleft"> Nuovo sequenza </text:p>
          </table:table-cell>
          <table:table-cell office:value-type="string" table:style-name="tablecell">
            <text:p text:style-name="tablealignleft"> Apre la finestra per creare una nuova sequenz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cac78ef7b66e071ee861e694ab89b85.png" xlink:type="simple" xlink:show="embed" xlink:actuate="onLoad"/></draw:frame></text:p>
          </table:table-cell>
          <table:table-cell office:value-type="string" table:style-name="tablecell">
            <text:p text:style-name="tablealignleft"> Modifica sequenza</text:p>
          </table:table-cell>
          <table:table-cell office:value-type="string" table:style-name="tablecell">
            <text:p text:style-name="tablealignleft"> Apre la finestra di creazione della sequenza, ma i campi sono già compilati e possono essere modific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01b21860a51e601a57609ac1410ba97.png" xlink:type="simple" xlink:show="embed" xlink:actuate="onLoad"/></draw:frame></text:p>
          </table:table-cell>
          <table:table-cell office:value-type="string" table:style-name="tablecell">
            <text:p text:style-name="tablealignleft"> Copia sequenza</text:p>
          </table:table-cell>
          <table:table-cell office:value-type="string" table:style-name="tablecell">
            <text:p text:style-name="tablealignleft"> Copia il modello selezionato ed apre la finestra di creazione della sequenza con i campi già compilati e la possibilità di modificarl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1547e1b2b55ca6f3e9926be28fb3ac2.png" xlink:type="simple" xlink:show="embed" xlink:actuate="onLoad"/></draw:frame></text:p>
          </table:table-cell>
          <table:table-cell office:value-type="string" table:style-name="tablecell">
            <text:p text:style-name="tablealignleft"> Imposta come eliminato la sequenza </text:p>
          </table:table-cell>
          <table:table-cell office:value-type="string" table:style-name="tablecell">
            <text:p text:style-name="tablealignleft"> La sequenza viene impostata come eliminata e non potrà essere usata finchè non la si ripristin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1b87cdb8cf2b153c7bfe846aeb789fb.png" xlink:type="simple" xlink:show="embed" xlink:actuate="onLoad"/></draw:frame></text:p>
          </table:table-cell>
          <table:table-cell office:value-type="string" table:style-name="tablecell">
            <text:p text:style-name="tablealignleft"> Ripristina sequenza </text:p>
          </table:table-cell>
          <table:table-cell office:value-type="string" table:style-name="tablecell">
            <text:p text:style-name="tablealignleft"> Ripristina la sequenza e toglie lo stato di elimina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585856cd9ebbec9433daf8369607bd3.png" xlink:type="simple" xlink:show="embed" xlink:actuate="onLoad"/></draw:frame></text:p>
          </table:table-cell>
          <table:table-cell office:value-type="string" table:style-name="tablecell">
            <text:p text:style-name="tablealignleft"> Crea nuova versione della sequenza </text:p>
          </table:table-cell>
          <table:table-cell office:value-type="string" table:style-name="tablecell">
            <text:p text:style-name="tablealignleft"> Se la sequenza è stata confermata come definitiva, crea una versione della stessa in sta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2cab3f1b368647272b3deaa0e3a70989.png" xlink:type="simple" xlink:show="embed" xlink:actuate="onLoad"/></draw:frame> </text:p>
          </table:table-cell>
          <table:table-cell office:value-type="string" table:style-name="tablecell">
            <text:p text:style-name="tablealignleft"> Conferma sequenza come definitiva </text:p>
          </table:table-cell>
          <table:table-cell office:value-type="string" table:style-name="tablecell">
            <text:p text:style-name="tablealignleft"> Se la sequenza è in stato di pre-release, viene confermata come definitiva e non puo essere più modificat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aa4075987e48d8170d7df37dc1dbffa.png" xlink:type="simple" xlink:show="embed" xlink:actuate="onLoad"/></draw:frame> </text:p>
          </table:table-cell>
          <table:table-cell office:value-type="string" table:style-name="tablecell">
            <text:p text:style-name="tablealignleft"> Esporta sequenza su file .json </text:p>
          </table:table-cell>
          <table:table-cell office:value-type="string" table:style-name="tablecell">
            <text:p text:style-name="tablealignleft"> Esporta la sequenza selezionata in un file .js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c213b9a39c9a7bdbbfae8dedb5a418e.png" xlink:type="simple" xlink:show="embed" xlink:actuate="onLoad"/></draw:frame> </text:p>
          </table:table-cell>
          <table:table-cell office:value-type="string" table:style-name="tablecell">
            <text:p text:style-name="tablealignleft"> Importa sequenza da file .json </text:p>
          </table:table-cell>
          <table:table-cell office:value-type="string" table:style-name="tablecell">
            <text:p text:style-name="tablealignleft"> Importa la sequenza da un file .json </text:p>
          </table:table-cell>
        </table:table-row>
      </table:table>
      <text:h text:style-name="Heading_20_4" text:outline-level="4"><text:bookmark-start text:name="nuova_sequenza"/>Nuova sequenza<text:bookmark-end text:name="nuova_sequenza"/></text:h>
      <text:p text:style-name="Text_20_body">Per creare una nuova sequenza cliccare sull'icona <draw:frame draw:style-name="media" draw:name="" text:anchor-type="as-char" draw:z-index="0" svg:width="0.84666666666667cm" svg:height="0.84666666666667cm"><draw:image xlink:href="Pictures/d2dfc62b8117387a3a7651b308a338ea.png" xlink:type="simple" xlink:show="embed" xlink:actuate="onLoad"/></draw:frame> per accedere alla seguente schermata : </text:p>
      <text:p text:style-name="Text_20_body"><draw:frame draw:style-name="mediacenter" draw:name="" text:anchor-type="paragraph" draw:z-index="0" svg:width="7.9375cm" svg:height="4.3391666666667cm"><draw:image xlink:href="Pictures/f49f1d5ece1cd508d5c4393c74921f9f.png" xlink:type="simple" xlink:show="embed" xlink:actuate="onLoad"/></draw:frame></text:p>
      <text:p text:style-name="Text_20_body">Sarà necessario quindi, specificare i seguenti dati :
</text:p>
      <text:list text:style-name="List_20_1">
        <text:list-item>
          <text:p text:style-name="Text_20_body"> <text:span text:style-name="Strong_20_Emphasis">Code</text:span> : campo di testo, codice della sequenza il codice è univoco;</text:p>
        </text:list-item>
        <text:list-item>
          <text:p text:style-name="Text_20_body"> <text:span text:style-name="Strong_20_Emphasis">Description</text:span> : campo di testo per inserire una descrizione della sequenza;</text:p>
        </text:list-item>
        <text:list-item>
          <text:p text:style-name="Text_20_body"> <text:span text:style-name="Strong_20_Emphasis">Log</text:span> : campo selettivo, selezionando l'opzione alle fine dell'esecuzione della sequenza crea un file di testo ;</text:p>
        </text:list-item>
      </text:list>
      <text:p text:style-name="Text_20_body">
Confermare la creazione premendo il tasto <text:span text:style-name="Strong_20_Emphasis">OK</text:span>, oppure annullare la creazione premendo il tasto <text:span text:style-name="Strong_20_Emphasis">Cancel</text:span>.
</text:p>
      <text:h text:style-name="Heading_20_4" text:outline-level="4"><text:bookmark-start text:name="modifica_sequenza"/>Modifica sequenza<text:bookmark-end text:name="modifica_sequenza"/></text:h>
      <text:p text:style-name="Text_20_body">Per modificare una sequenza già creata selezionarla dalla lista e cliccare sull'icona <draw:frame draw:style-name="media" draw:name="" text:anchor-type="as-char" draw:z-index="0" svg:width="0.84666666666667cm" svg:height="0.84666666666667cm"><draw:image xlink:href="Pictures/6cac78ef7b66e071ee861e694ab89b85.png" xlink:type="simple" xlink:show="embed" xlink:actuate="onLoad"/></draw:frame> per accedere alla stessa schermata di creazione con la differenza che i campi saranno già compilati. Il codice tuttavia non può essere modificato per non perdere l'integrità dei dati.</text:p>
      <text:p text:style-name="Text_20_body">Confermare le modifiche premendo il tasto <text:span text:style-name="Strong_20_Emphasis">OK</text:span> oppure il tasto <text:span text:style-name="Strong_20_Emphasis">Cancel</text:span> per annullarle.
</text:p>
      <text:h text:style-name="Heading_20_4" text:outline-level="4"><text:bookmark-start text:name="copia_sequenza"/>Copia sequenza<text:bookmark-end text:name="copia_sequenza"/></text:h>
      <text:p text:style-name="Text_20_body">
Per copiare una sequenza già creata selezionarla dalla lista e cliccare sull'icona <draw:frame draw:style-name="media" draw:name="" text:anchor-type="as-char" draw:z-index="0" svg:width="0.84666666666667cm" svg:height="0.84666666666667cm"><draw:image xlink:href="Pictures/a01b21860a51e601a57609ac1410ba97.png" xlink:type="simple" xlink:show="embed" xlink:actuate="onLoad"/></draw:frame> per accedere alla stessa schermata di creazione con la differenza che i campi saranno già compilati, è necessario modificare il codice della sequenza perchè quello è univoco.</text:p>
      <text:p text:style-name="Text_20_body">Confermare la copia premendo il tasto <text:span text:style-name="Strong_20_Emphasis">OK</text:span> oppure il tasto <text:span text:style-name="Strong_20_Emphasis">Cancel</text:span> per annullarla.</text:p>
      <text:h text:style-name="Heading_20_4" text:outline-level="4"><text:bookmark-start text:name="elimina_sequenza"/>Elimina sequenza<text:bookmark-end text:name="elimina_sequenza"/></text:h>
      <text:p text:style-name="Text_20_body">
Per eliminare una sequenza, selezionarla dalla lista e cliccare sull'icona <draw:frame draw:style-name="media" draw:name="" text:anchor-type="as-char" draw:z-index="0" svg:width="0.84666666666667cm" svg:height="0.84666666666667cm"><draw:image xlink:href="Pictures/31547e1b2b55ca6f3e9926be28fb3ac2.png" xlink:type="simple" xlink:show="embed" xlink:actuate="onLoad"/></draw:frame> e confermare la sua eliminazione premendo il tasto <text:span text:style-name="Strong_20_Emphasis">Yes</text:span> alla schermata successiva , oppure <text:span text:style-name="Strong_20_Emphasis">No</text:span> per annulare l'eliminazione. La sequenza non viene eliminata totalmente ma marcata come eliminata. Si puo creare un altra sequenza con lo stesso codice, tuttavia la sequenza eliminata non può essere ripristinata finchè la nuova sequenza con lo stesso codice sia attiva.</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Può essere attiva una sola sequenza e le versioni di essa con lo stesso codice, ma due sequenza differenti devono per forza avere codici diversi</text:p>
          </table:table-cell>
        </table:table-row>
      </table:table>
      <text:h text:style-name="Heading_20_4" text:outline-level="4"><text:bookmark-start text:name="ripristina_sequenza"/>Ripristina sequenza<text:bookmark-end text:name="ripristina_sequenza"/></text:h>
      <text:p text:style-name="Text_20_body">
Selezionare la sequenza dalla lista e cliccare sull'icona <draw:frame draw:style-name="media" draw:name="" text:anchor-type="as-char" draw:z-index="0" svg:width="0.84666666666667cm" svg:height="0.84666666666667cm"><draw:image xlink:href="Pictures/11b87cdb8cf2b153c7bfe846aeb789fb.png" xlink:type="simple" xlink:show="embed" xlink:actuate="onLoad"/></draw:frame> per ripristinarla. La sequenza viene ripristinata solamente se non ne è stata creata un altra con lo stesso codice.
</text:p>
      <text:h text:style-name="Heading_20_4" text:outline-level="4"><text:bookmark-start text:name="crea_nuova_versione"/>Crea nuova versione<text:bookmark-end text:name="crea_nuova_versione"/></text:h>
      <text:p text:style-name="Text_20_body">Cliccare sull'icona <draw:frame draw:style-name="media" draw:name="" text:anchor-type="as-char" draw:z-index="0" svg:width="0.84666666666667cm" svg:height="0.84666666666667cm"><draw:image xlink:href="Pictures/3585856cd9ebbec9433daf8369607bd3.png" xlink:type="simple" xlink:show="embed" xlink:actuate="onLoad"/></draw:frame> per creare una nuova versione modificabile della sequenza. Una volta che una sequenza è stata confermata come definitiva non può essere più modificata da nessun utente, l'unico modo è quello di creare una nuova versione e questo incrementa il valore della versione passando da 0 ad 1 , da 1 a 2 e cosi via.
</text:p>
      <text:h text:style-name="Heading_20_4" text:outline-level="4"><text:bookmark-start text:name="conferma_versione_definitiva"/>Conferma versione definitiva<text:bookmark-end text:name="conferma_versione_definitiva"/></text:h>
      <text:p text:style-name="Text_20_body">
Per rendere definitiva una sequenza cliccare sull'icona <draw:frame draw:style-name="media" draw:name="" text:anchor-type="as-char" draw:z-index="0" svg:width="0.84666666666667cm" svg:height="0.84666666666667cm"><draw:image xlink:href="Pictures/2cab3f1b368647272b3deaa0e3a70989.png" xlink:type="simple" xlink:show="embed" xlink:actuate="onLoad"/></draw:frame>. Rendere definitiva una sequenza significa impedire a qualunque utente di apportare ulteriori modifiche alla stessa. Se la si vuole modificare è necessario creare una nuova versione della stessa.
</text:p>
      <text:h text:style-name="Heading_20_4" text:outline-level="4"><text:bookmark-start text:name="esporta_importa_sequenza_su_file_.json"/>Esporta/importa sequenza su file .json<text:bookmark-end text:name="esporta_importa_sequenza_su_file_.json"/></text:h>
      <text:p text:style-name="Text_20_body">
Cliccare sull'icona <draw:frame draw:style-name="media" draw:name="" text:anchor-type="as-char" draw:z-index="0" svg:width="0.84666666666667cm" svg:height="0.84666666666667cm"><draw:image xlink:href="Pictures/3aa4075987e48d8170d7df37dc1dbffa.png" xlink:type="simple" xlink:show="embed" xlink:actuate="onLoad"/></draw:frame> per esportare la sequenza selezionata in un file .json o cliccare sull'icona <draw:frame draw:style-name="media" draw:name="" text:anchor-type="as-char" draw:z-index="0" svg:width="0.84666666666667cm" svg:height="0.84666666666667cm"><draw:image xlink:href="Pictures/4c213b9a39c9a7bdbbfae8dedb5a418e.png" xlink:type="simple" xlink:show="embed" xlink:actuate="onLoad"/></draw:frame> per importare una sequenza da un file .json .</text:p>
      <text:h text:style-name="Heading_20_3" text:outline-level="3"><text:bookmark-start text:name="gestione_tag_sequenza_2"/>Gestione tag sequenza(2)<text:bookmark-end text:name="gestione_tag_sequenza_2"/></text:h>
      <text:p text:style-name="Text_20_body">In questa finestra gestiamo i tag tramite la toolbar. I tag sono utilizzati nei comandi della sequenza, che vedremo nel capitolo successivo, come paragone numerico o di testo.</text:p>
      <text:p text:style-name="Text_20_body">Di seguito la funzione dei tasti della toolbar :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2dfc62b8117387a3a7651b308a338ea.png" xlink:type="simple" xlink:show="embed" xlink:actuate="onLoad"/></draw:frame></text:p>
          </table:table-cell>
          <table:table-cell office:value-type="string" table:style-name="tablecell">
            <text:p text:style-name="tablealignleft"> Nuovo tag</text:p>
          </table:table-cell>
          <table:table-cell office:value-type="string" table:style-name="tablecell">
            <text:p text:style-name="tablealignleft"> Apre la finestra per creare un nuovo tag</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cac78ef7b66e071ee861e694ab89b85.png" xlink:type="simple" xlink:show="embed" xlink:actuate="onLoad"/></draw:frame></text:p>
          </table:table-cell>
          <table:table-cell office:value-type="string" table:style-name="tablecell">
            <text:p text:style-name="tablealignleft"> Modifica tag</text:p>
          </table:table-cell>
          <table:table-cell office:value-type="string" table:style-name="tablecell">
            <text:p text:style-name="tablealignleft"> Apre la finestra di creazione del tag, ma i campi sono già compilati e possono essere modific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01b21860a51e601a57609ac1410ba97.png" xlink:type="simple" xlink:show="embed" xlink:actuate="onLoad"/></draw:frame></text:p>
          </table:table-cell>
          <table:table-cell office:value-type="string" table:style-name="tablecell">
            <text:p text:style-name="tablealignleft"> Elimina tag </text:p>
          </table:table-cell>
          <table:table-cell office:value-type="string" table:style-name="tablecell">
            <text:p text:style-name="tablealignleft"> Elimina il tag selezionato dalla list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6ce3fddb147428e436a785cac5e41eb.png" xlink:type="simple" xlink:show="embed" xlink:actuate="onLoad"/></draw:frame></text:p>
          </table:table-cell>
          <table:table-cell office:value-type="string" table:style-name="tablecell">
            <text:p text:style-name="tablealignleft"> Abilita tutto </text:p>
          </table:table-cell>
          <table:table-cell office:value-type="string" table:style-name="tablecell">
            <text:p text:style-name="tablealignleft"> Abilita la normalizzazione di tutti i tag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8f3ba1a2d0a04c11d419f9aadd9523b.png" xlink:type="simple" xlink:show="embed" xlink:actuate="onLoad"/></draw:frame></text:p>
          </table:table-cell>
          <table:table-cell office:value-type="string" table:style-name="tablecell">
            <text:p text:style-name="tablealignleft"> Disabilita tutto </text:p>
          </table:table-cell>
          <table:table-cell office:value-type="string" table:style-name="tablecell">
            <text:p text:style-name="tablealignleft"> Disabilita la normalizzazione di tutti i tag </text:p>
          </table:table-cell>
        </table:table-row>
      </table:table>
      <text:h text:style-name="Heading_20_4" text:outline-level="4"><text:bookmark-start text:name="nuovo_tag"/>Nuovo tag<text:bookmark-end text:name="nuovo_tag"/></text:h>
      <text:p text:style-name="Text_20_body">Per creare un nuovo tag cliccare sull'icona <draw:frame draw:style-name="media" draw:name="" text:anchor-type="as-char" draw:z-index="0" svg:width="0.84666666666667cm" svg:height="0.84666666666667cm"><draw:image xlink:href="Pictures/d2dfc62b8117387a3a7651b308a338ea.png" xlink:type="simple" xlink:show="embed" xlink:actuate="onLoad"/></draw:frame> per accedere alla seguente schermata : </text:p>
      <text:p text:style-name="Text_20_body"><draw:frame draw:style-name="mediacenter" draw:name="" text:anchor-type="paragraph" draw:z-index="0" svg:width="7.9375cm" svg:height="5.7414583333333cm"><draw:image xlink:href="Pictures/d90d7e56a6bc18e3fb9a1e46544f1309.png" xlink:type="simple" xlink:show="embed" xlink:actuate="onLoad"/></draw:frame></text:p>
      <text:p text:style-name="Text_20_body">Sarà necessario quindi, specificare i seguenti dati :
</text:p>
      <text:list text:style-name="List_20_1">
        <text:list-item>
          <text:p text:style-name="Text_20_body"> <text:span text:style-name="Strong_20_Emphasis">Nome</text:span> : campo di testo, nome del tag;</text:p>
        </text:list-item>
        <text:list-item>
          <text:p text:style-name="Text_20_body"> <text:span text:style-name="Strong_20_Emphasis">Tipo</text:span> : campo selettivo, scegliere tra tag numerico o di testo;</text:p>
        </text:list-item>
        <text:list-item>
          <text:p text:style-name="Text_20_body"> <text:span text:style-name="Strong_20_Emphasis">Valore</text:span> : campo di testo, imposta il valore del tag, se numerico è gestito come numero altrimenti come stringa;</text:p>
        </text:list-item>
        <text:list-item>
          <text:p text:style-name="Text_20_body"> <text:span text:style-name="Strong_20_Emphasis">Normalizzazione del valore a</text:span>: campo numerico, per la normalizzazione dei valori;</text:p>
        </text:list-item>
      </text:list>
      <text:h text:style-name="Heading_20_4" text:outline-level="4"><text:bookmark-start text:name="modifica_tag"/>Modifica tag<text:bookmark-end text:name="modifica_tag"/></text:h>
      <text:p text:style-name="Text_20_body">
Per modificare un tag già creato selezionarlo dalla lista e cliccare sull'icona <draw:frame draw:style-name="media" draw:name="" text:anchor-type="as-char" draw:z-index="0" svg:width="0.84666666666667cm" svg:height="0.84666666666667cm"><draw:image xlink:href="Pictures/6cac78ef7b66e071ee861e694ab89b85.png" xlink:type="simple" xlink:show="embed" xlink:actuate="onLoad"/></draw:frame> per accedere alla stessa schermata di creazione con la differenza che i campi saranno già compilati.</text:p>
      <text:p text:style-name="Text_20_body">Confermare le modifiche premendo il tasto <text:span text:style-name="Strong_20_Emphasis">OK</text:span> oppure il tasto <text:span text:style-name="Strong_20_Emphasis">Cancel</text:span> per annullarle.
</text:p>
      <text:h text:style-name="Heading_20_4" text:outline-level="4"><text:bookmark-start text:name="elimina_tag"/>Elimina tag<text:bookmark-end text:name="elimina_tag"/></text:h>
      <text:p text:style-name="Text_20_body">
Per eliminare un tag, selezionarlo dalla lista e cliccare sull'icona <draw:frame draw:style-name="media" draw:name="" text:anchor-type="as-char" draw:z-index="0" svg:width="0.84666666666667cm" svg:height="0.84666666666667cm"><draw:image xlink:href="Pictures/31547e1b2b55ca6f3e9926be28fb3ac2.png" xlink:type="simple" xlink:show="embed" xlink:actuate="onLoad"/></draw:frame> e confermare la sua eliminazione premendo il tasto <text:span text:style-name="Strong_20_Emphasis">Yes</text:span> alla schermata successiva , oppure <text:span text:style-name="Strong_20_Emphasis">No</text:span> per annulare l'eliminazione. </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Eliminare un tag utilizzato in un comando, rende il comando incompleto e durante l'esecuzione dello stesso andrà in errore il processo.</text:p>
          </table:table-cell>
        </table:table-row>
      </table:table>
      <text:h text:style-name="Heading_20_4" text:outline-level="4"><text:bookmark-start text:name="abilita_disabilita_tutto"/>Abilita/disabilita tutto<text:bookmark-end text:name="abilita_disabilita_tutto"/></text:h>
      <text:p text:style-name="Text_20_body">
Cliccare sull'icona <draw:frame draw:style-name="media" draw:name="" text:anchor-type="as-char" draw:z-index="0" svg:width="0.84666666666667cm" svg:height="0.84666666666667cm"><draw:image xlink:href="Pictures/96ce3fddb147428e436a785cac5e41eb.png" xlink:type="simple" xlink:show="embed" xlink:actuate="onLoad"/></draw:frame> per abilitare la normalizzazione di tutti i tag o cliccare sull'icona <draw:frame draw:style-name="media" draw:name="" text:anchor-type="as-char" draw:z-index="0" svg:width="0.84666666666667cm" svg:height="0.84666666666667cm"><draw:image xlink:href="Pictures/38f3ba1a2d0a04c11d419f9aadd9523b.png" xlink:type="simple" xlink:show="embed" xlink:actuate="onLoad"/></draw:frame> per disabilitare la normalizzazione di tutti i tag. I valori tag possono essere normalizzate al voltaggio del valore normalizzato, ad esempio avendo un tag con nome N1, valore 0,3  di tipo numerico normalizzato a 220, significa che durante il processo quando andremo ad utilizzare questo tag , il valore 0,3 dato a 220 volt, è rapportato al voltaggio corrente che magari potrebbe variare a 218 o 230 cosi il limite rimane congruo con la corrente.
</text:p>
      <text:h text:style-name="Heading_20_3" text:outline-level="3"><text:bookmark-start text:name="gestione_comandi_della_sequenza_3"/>Gestione comandi della sequenza (3)<text:bookmark-end text:name="gestione_comandi_della_sequenza_3"/></text:h>
      <text:p text:style-name="Text_20_body">
In questa finestra gestiamo i comandi aggiunti alla sequenza.</text:p>
      <text:p text:style-name="Text_20_body">Di seguito la funzione dei tasti della toolbar :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2dfc62b8117387a3a7651b308a338ea.png" xlink:type="simple" xlink:show="embed" xlink:actuate="onLoad"/></draw:frame></text:p>
          </table:table-cell>
          <table:table-cell office:value-type="string" table:style-name="tablecell">
            <text:p text:style-name="tablealignleft"> Nuovo comando </text:p>
          </table:table-cell>
          <table:table-cell office:value-type="string" table:style-name="tablecell">
            <text:p text:style-name="tablealignleft"> Apre la finestra per creare un nuovo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cac78ef7b66e071ee861e694ab89b85.png" xlink:type="simple" xlink:show="embed" xlink:actuate="onLoad"/></draw:frame></text:p>
          </table:table-cell>
          <table:table-cell office:value-type="string" table:style-name="tablecell">
            <text:p text:style-name="tablealignleft"> Modifica comando </text:p>
          </table:table-cell>
          <table:table-cell office:value-type="string" table:style-name="tablecell">
            <text:p text:style-name="tablealignleft"> Apre la finestra di creazione del comando, ma i campi sono già compilati e possono essere modific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01b21860a51e601a57609ac1410ba97.png" xlink:type="simple" xlink:show="embed" xlink:actuate="onLoad"/></draw:frame></text:p>
          </table:table-cell>
          <table:table-cell office:value-type="string" table:style-name="tablecell">
            <text:p text:style-name="tablealignleft"> Copia comando </text:p>
          </table:table-cell>
          <table:table-cell office:value-type="string" table:style-name="tablecell">
            <text:p text:style-name="tablealignleft"> Copia il comando selezionato creando un altro comando all'interno dello stesso livell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1547e1b2b55ca6f3e9926be28fb3ac2.png" xlink:type="simple" xlink:show="embed" xlink:actuate="onLoad"/></draw:frame></text:p>
          </table:table-cell>
          <table:table-cell office:value-type="string" table:style-name="tablecell">
            <text:p text:style-name="tablealignleft"> Elimina comando </text:p>
          </table:table-cell>
          <table:table-cell office:value-type="string" table:style-name="tablecell">
            <text:p text:style-name="tablealignleft"> Elimina il comando seleziona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3f8bcd04c7f025f970b41fb0601d758.png" xlink:type="simple" xlink:show="embed" xlink:actuate="onLoad"/></draw:frame></text:p>
          </table:table-cell>
          <table:table-cell office:value-type="string" table:style-name="tablecell">
            <text:p text:style-name="tablealignleft"> Sposta su </text:p>
          </table:table-cell>
          <table:table-cell office:value-type="string" table:style-name="tablecell">
            <text:p text:style-name="tablealignleft"> Sposta il comando di uno slot superiore, rimanendo sempre nello stesso livell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cb4ce019e4ac2117d9a2ff14ecaddf5.png" xlink:type="simple" xlink:show="embed" xlink:actuate="onLoad"/></draw:frame></text:p>
          </table:table-cell>
          <table:table-cell office:value-type="string" table:style-name="tablecell">
            <text:p text:style-name="tablealignleft"> Sposta giù </text:p>
          </table:table-cell>
          <table:table-cell office:value-type="string" table:style-name="tablecell">
            <text:p text:style-name="tablealignleft"> Sposta il comando di uno slot inferiore, rimanendo sempre nello stesso livell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04202eded3a21c7c109931f9c61ee37.png" xlink:type="simple" xlink:show="embed" xlink:actuate="onLoad"/></draw:frame></text:p>
          </table:table-cell>
          <table:table-cell office:value-type="string" table:style-name="tablecell">
            <text:p text:style-name="tablealignleft"> Includi comando </text:p>
          </table:table-cell>
          <table:table-cell office:value-type="string" table:style-name="tablecell">
            <text:p text:style-name="tablealignleft"> Include il comando durante l'esecuzione della sequenz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4b5bc8d28e9ce857ba078039087e370.png" xlink:type="simple" xlink:show="embed" xlink:actuate="onLoad"/></draw:frame></text:p>
          </table:table-cell>
          <table:table-cell office:value-type="string" table:style-name="tablecell">
            <text:p text:style-name="tablealignleft"> Escludi comando </text:p>
          </table:table-cell>
          <table:table-cell office:value-type="string" table:style-name="tablecell">
            <text:p text:style-name="tablealignleft"> Esclude il comando durante l'esecuzione della sequenz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dd534a1881eafdcd2d955be63af138c.png" xlink:type="simple" xlink:show="embed" xlink:actuate="onLoad"/></draw:frame></text:p>
          </table:table-cell>
          <table:table-cell office:value-type="string" table:style-name="tablecell">
            <text:p text:style-name="tablealignleft"> Copia blocchi selezionati </text:p>
          </table:table-cell>
          <table:table-cell office:value-type="string" table:style-name="tablecell">
            <text:p text:style-name="tablealignleft"> Copia tutti i blocchi selezion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5bfbb8218c88ad9af9f6a3b5c01efde.png" xlink:type="simple" xlink:show="embed" xlink:actuate="onLoad"/></draw:frame></text:p>
          </table:table-cell>
          <table:table-cell office:value-type="string" table:style-name="tablecell">
            <text:p text:style-name="tablealignleft"> Incolla blocchi selezionati </text:p>
          </table:table-cell>
          <table:table-cell office:value-type="string" table:style-name="tablecell">
            <text:p text:style-name="tablealignleft"> Incolla i blocchi selezionati subito dopo al blocco seleziona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2891b7c600f6b47c0d19bab4779a0053.png" xlink:type="simple" xlink:show="embed" xlink:actuate="onLoad"/></draw:frame></text:p>
          </table:table-cell>
          <table:table-cell office:value-type="string" table:style-name="tablecell">
            <text:p text:style-name="tablealignleft"> Sposta solo etichetta comando </text:p>
          </table:table-cell>
          <table:table-cell office:value-type="string" table:style-name="tablecell">
            <text:p text:style-name="tablealignleft"> Cliccare per abilitare lo sposamento della label tra un comando e l'altro la label è spostata solo nei comandi nello stesso livello </text:p>
          </table:table-cell>
        </table:table-row>
        <table:table-row>
          <table:table-cell office:value-type="string" table:style-name="tablecell">
            <text:p text:style-name="tablealignleft"> <text:span text:style-name="Strong_20_Emphasis">Casella di testo</text:span> </text:p>
          </table:table-cell>
          <table:table-cell office:value-type="string" table:style-name="tablecell">
            <text:p text:style-name="tablealignleft"> Trova comando </text:p>
          </table:table-cell>
          <table:table-cell office:value-type="string" table:style-name="tablecell">
            <text:p text:style-name="tablealignleft"> Evidenzia di verde tutti i comandi che hanno quello che si scrive nella casella di test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52eba392741270c341c3be701175103.png" xlink:type="simple" xlink:show="embed" xlink:actuate="onLoad"/></draw:frame></text:p>
          </table:table-cell>
          <table:table-cell office:value-type="string" table:style-name="tablecell">
            <text:p text:style-name="tablealignleft"> Aggiorna la lista </text:p>
          </table:table-cell>
          <table:table-cell office:value-type="string" table:style-name="tablecell">
            <text:p text:style-name="tablealignleft"> Aggiorna la lista per la ricerc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574ff800fe106d745631c5a0dd1a123.png" xlink:type="simple" xlink:show="embed" xlink:actuate="onLoad"/></draw:frame></text:p>
          </table:table-cell>
          <table:table-cell office:value-type="string" table:style-name="tablecell">
            <text:p text:style-name="tablealignleft"> Seleziona tutti i blocchi </text:p>
          </table:table-cell>
          <table:table-cell office:value-type="string" table:style-name="tablecell">
            <text:p text:style-name="tablealignleft"> Seleziona tutti i blocchi nella sequenz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42db77f96e4dbd56983e752cba6d36c.png" xlink:type="simple" xlink:show="embed" xlink:actuate="onLoad"/></draw:frame></text:p>
          </table:table-cell>
          <table:table-cell office:value-type="string" table:style-name="tablecell">
            <text:p text:style-name="tablealignleft"> Deseleziona tutti i blocchi </text:p>
          </table:table-cell>
          <table:table-cell office:value-type="string" table:style-name="tablecell">
            <text:p text:style-name="tablealignleft"> Deseleziona tutti i blocchi nella sequenza </text:p>
          </table:table-cell>
        </table:table-row>
        <table:table-row>
          <table:table-cell office:value-type="string" table:style-name="tablecell">
            <text:p text:style-name="tablealignleft"> <text:span text:style-name="Strong_20_Emphasis">Menu a tendina</text:span> </text:p>
          </table:table-cell>
          <table:table-cell office:value-type="string" table:style-name="tablecell">
            <text:p text:style-name="tablealignleft"> Seleziona versione </text:p>
          </table:table-cell>
          <table:table-cell office:value-type="string" table:style-name="tablecell">
            <text:p text:style-name="tablealignleft"> Seleziona altre versioni della sequenza e la apre nella stessa pagina dividendola in due per mettere a confronto versioni divers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d261de3ff4afcdf7544f869654a775f.png" xlink:type="simple" xlink:show="embed" xlink:actuate="onLoad"/></draw:frame></text:p>
          </table:table-cell>
          <table:table-cell office:value-type="string" table:style-name="tablecell">
            <text:p text:style-name="tablealignleft"> Rimuove selezione versione </text:p>
          </table:table-cell>
          <table:table-cell office:value-type="string" table:style-name="tablecell">
            <text:p text:style-name="tablealignleft"> Chiude la pagina aperta con la versione della sequenz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ef176bb1084ab8ca9404f5cd5160623.png" xlink:type="simple" xlink:show="embed" xlink:actuate="onLoad"/></draw:frame></text:p>
          </table:table-cell>
          <table:table-cell office:value-type="string" table:style-name="tablecell">
            <text:p text:style-name="tablealignleft"> Importa la versione selezionata </text:p>
          </table:table-cell>
          <table:table-cell office:value-type="string" table:style-name="tablecell">
            <text:p text:style-name="tablealignleft"> Copia la versione selezionata della sequenza , nella sequenza principale </text:p>
          </table:table-cell>
        </table:table-row>
      </table:table>
      <text:p text:style-name="Text_20_body">
Per creare la sequenza abbiamo a disposizioni molti comandi differente, ed è possibile strutturarla in blocchi e sottocomandi. La visualizzazione della sequenza è di tipo albero, ogni blocco puo avere sottocomandi ed ogni sottocomando puo avere altri blocchi ed altri sottocomandi per ramificare la sequenza. Alcune operazioni come la copia di un sottocomando, lo spostamento di una etichetta  e lo spostamento del comando stesso avvengono esclusivamente all'interno dello stesso livello o <text:span text:style-name="Strong_20_Emphasis">id comando relativo</text:span>. Ora vediamo come creare un comando e quali parametri possiede.</text:p>
      <text:h text:style-name="Heading_20_4" text:outline-level="4"><text:bookmark-start text:name="nuovo_comando"/>Nuovo comando<text:bookmark-end text:name="nuovo_comando"/></text:h>
      <text:p text:style-name="Text_20_body">Per creare un nuovo comando cliccare sull'icona <draw:frame draw:style-name="media" draw:name="" text:anchor-type="as-char" draw:z-index="0" svg:width="0.84666666666667cm" svg:height="0.84666666666667cm"><draw:image xlink:href="Pictures/d2dfc62b8117387a3a7651b308a338ea.png" xlink:type="simple" xlink:show="embed" xlink:actuate="onLoad"/></draw:frame> o trascinarlo dal menu(5) per accedere alla seguente schermata : </text:p>
      <text:p text:style-name="Text_20_body"><draw:frame draw:style-name="mediacenter" draw:name="" text:anchor-type="paragraph" draw:z-index="0" svg:width="7.9375cm" svg:height="6.270625cm"><draw:image xlink:href="Pictures/4add62c707279a899531488d720a2019.png" xlink:type="simple" xlink:show="embed" xlink:actuate="onLoad"/></draw:frame></text:p>
      <text:p text:style-name="Text_20_body">Sarà necessario quindi, specificare i seguenti dati :
</text:p>
      <text:list text:style-name="List_20_1">
        <text:list-item>
          <text:p text:style-name="Text_20_body"> <text:span text:style-name="Strong_20_Emphasis">Numero</text:span> : campo numerico indica l'indice del comando;</text:p>
        </text:list-item>
        <text:list-item>
          <text:p text:style-name="Text_20_body"> <text:span text:style-name="Strong_20_Emphasis">Descrizione</text:span> : campo di testo, inserire la descrizione del comando visibile nella lista di default prende il tipo di comando selezionato come descrizione;</text:p>
        </text:list-item>
        <text:list-item>
          <text:p text:style-name="Text_20_body"> <text:span text:style-name="Strong_20_Emphasis">Comando</text:span> : campo selettivo, seleziona dalla lista che tipo di comando inserire, ogni comando ha un ulteriore lista di parametri che vediamo nella sezione <text:span text:style-name="Strong_20_Emphasis">comandi</text:span>;</text:p>
        </text:list-item>
        <text:list-item>
          <text:p text:style-name="Text_20_body"> <text:span text:style-name="Strong_20_Emphasis">Etichetta</text:span>: campo di testo, l'etichetta è una label che appare accanto al comando per renderlo subito visibile nella lista;</text:p>
        </text:list-item>
        <text:list-item>
          <text:p text:style-name="Text_20_body"> <text:span text:style-name="Strong_20_Emphasis">Variabile output</text:span>: campo di testo , se il comando prevede un risultato questo viene salvato nella variabile inserita;</text:p>
        </text:list-item>
        <text:list-item>
          <text:p text:style-name="Text_20_body"> <text:span text:style-name="Strong_20_Emphasis">Modalità di esecuzione</text:span>: selezionare il tipo di esecuzione del comando tra <text:span text:style-name="Strong_20_Emphasis">normale</text:span> o <text:span text:style-name="Strong_20_Emphasis">escluso</text:span>; </text:p>
        </text:list-item>
      </text:list>
      <text:p text:style-name="Text_20_body">
Completata questa parte confermare la creazione del comando cliccando sul tasto <text:span text:style-name="Strong_20_Emphasis">OK</text:span> oppure cancellare l'operazione cliccando sul tasto <text:span text:style-name="Strong_20_Emphasis">Cancel</text:span>.
</text:p>
      <text:h text:style-name="Heading_20_4" text:outline-level="4"><text:bookmark-start text:name="modifica_comando"/>Modifica comando<text:bookmark-end text:name="modifica_comando"/></text:h>
      <text:p text:style-name="Text_20_body">Per modificare il comando cliccare sull'icona <draw:frame draw:style-name="media" draw:name="" text:anchor-type="as-char" draw:z-index="0" svg:width="0.84666666666667cm" svg:height="0.84666666666667cm"><draw:image xlink:href="Pictures/6cac78ef7b66e071ee861e694ab89b85.png" xlink:type="simple" xlink:show="embed" xlink:actuate="onLoad"/></draw:frame>, apre la stessa finestra di creazione ma con i campi compilati. E' possibile cambiare la descrizione del comando , l'esecuzione del comando ed i parametri del comando. Confermare le modifiche cliccando su <text:span text:style-name="Strong_20_Emphasis">OK</text:span> oppure annullare l'operazione cliccando su <text:span text:style-name="Strong_20_Emphasis">Cancel</text:span>.
</text:p>
      <text:h text:style-name="Heading_20_4" text:outline-level="4"><text:bookmark-start text:name="copia_comando"/>Copia comando<text:bookmark-end text:name="copia_comando"/></text:h>
      <text:p text:style-name="Text_20_body">
Per copiare il comando selezionato cliccare sull'icona <draw:frame draw:style-name="media" draw:name="" text:anchor-type="as-char" draw:z-index="0" svg:width="0.84666666666667cm" svg:height="0.84666666666667cm"><draw:image xlink:href="Pictures/a01b21860a51e601a57609ac1410ba97.png" xlink:type="simple" xlink:show="embed" xlink:actuate="onLoad"/></draw:frame>, modificare eventuali parametri e confermare la copia cliccando sul tasto <text:span text:style-name="Strong_20_Emphasis">OK</text:span> o annullarla cliccando sul tasto <text:span text:style-name="Strong_20_Emphasis">Cancel</text:span>.
</text:p>
      <text:h text:style-name="Heading_20_4" text:outline-level="4"><text:bookmark-start text:name="elimina_comando"/>Elimina comando<text:bookmark-end text:name="elimina_comando"/></text:h>
      <text:p text:style-name="Text_20_body">
Cliccare sull'icona <draw:frame draw:style-name="media" draw:name="" text:anchor-type="as-char" draw:z-index="0" svg:width="0.84666666666667cm" svg:height="0.84666666666667cm"><draw:image xlink:href="Pictures/31547e1b2b55ca6f3e9926be28fb3ac2.png" xlink:type="simple" xlink:show="embed" xlink:actuate="onLoad"/></draw:frame> per eliminare il comando selezionato. L'azione è permanente ed il comando eliminato non può essere recuperato.
</text:p>
      <text:h text:style-name="Heading_20_4" text:outline-level="4"><text:bookmark-start text:name="sposta_comando_su_giu"/>Sposta comando su/giù<text:bookmark-end text:name="sposta_comando_su_giu"/></text:h>
      <text:p text:style-name="Text_20_body">
Ogni comando può essere spostato di uno slot superiore cliccando sul tasto <draw:frame draw:style-name="media" draw:name="" text:anchor-type="as-char" draw:z-index="0" svg:width="0.84666666666667cm" svg:height="0.84666666666667cm"><draw:image xlink:href="Pictures/73f8bcd04c7f025f970b41fb0601d758.png" xlink:type="simple" xlink:show="embed" xlink:actuate="onLoad"/></draw:frame>, oppure di uno slot inferiore cliccando sul tasto <draw:frame draw:style-name="media" draw:name="" text:anchor-type="as-char" draw:z-index="0" svg:width="0.84666666666667cm" svg:height="0.84666666666667cm"><draw:image xlink:href="Pictures/5cb4ce019e4ac2117d9a2ff14ecaddf5.png" xlink:type="simple" xlink:show="embed" xlink:actuate="onLoad"/></draw:frame> nel limite del livello della ramificazione nell'albero della sequenza. Nell'immagine successiva abbiamo un esempio di sequenza con 4 livelli, ogni comando puo essere spostato solo all'interno dello stesso livello :</text:p>
      <text:p text:style-name="Text_20_body"><draw:frame draw:style-name="mediacenter" draw:name="" text:anchor-type="paragraph" draw:z-index="0" svg:width="7.9375cm" svg:height="8.73125cm"><draw:image xlink:href="Pictures/40e68762125859e706157ff40607e965.png" xlink:type="simple" xlink:show="embed" xlink:actuate="onLoad"/></draw:frame>
</text:p>
      <text:h text:style-name="Heading_20_4" text:outline-level="4"><text:bookmark-start text:name="includi_escludi_comando"/>Includi/escludi comando<text:bookmark-end text:name="includi_escludi_comando"/></text:h>
      <text:p text:style-name="Text_20_body">
Per velocizzare l'esclusione o l'inclusione di un comando della sequenza possiamo usare questi due tasti, per includere un comando cliccare sull'icona <draw:frame draw:style-name="media" draw:name="" text:anchor-type="as-char" draw:z-index="0" svg:width="0.84666666666667cm" svg:height="0.84666666666667cm"><draw:image xlink:href="Pictures/004202eded3a21c7c109931f9c61ee37.png" xlink:type="simple" xlink:show="embed" xlink:actuate="onLoad"/></draw:frame>, per escludere un comando cliccare sull'icona <draw:frame draw:style-name="media" draw:name="" text:anchor-type="as-char" draw:z-index="0" svg:width="0.84666666666667cm" svg:height="0.84666666666667cm"><draw:image xlink:href="Pictures/74b5bc8d28e9ce857ba078039087e370.png" xlink:type="simple" xlink:show="embed" xlink:actuate="onLoad"/></draw:frame>. Includere ed escludere non è altro che modificare il tipo di esecuzione del comando in maniera più rapida, invece di dover cliccare sul comando e poi dover cliccare sul tasto per modificare e poi modificare il tipo di esecuzione.
</text:p>
      <text:h text:style-name="Heading_20_4" text:outline-level="4"><text:bookmark-start text:name="copia_incolla_blocchi_selezionati"/>Copia/incolla blocchi selezionati<text:bookmark-end text:name="copia_incolla_blocchi_selezionati"/></text:h>
      <text:p text:style-name="Text_20_body">Selezionare i blocchi che si vogliono copiare e cliccare sull'icona <draw:frame draw:style-name="media" draw:name="" text:anchor-type="as-char" draw:z-index="0" svg:width="0.84666666666667cm" svg:height="0.84666666666667cm"><draw:image xlink:href="Pictures/7dd534a1881eafdcd2d955be63af138c.png" xlink:type="simple" xlink:show="embed" xlink:actuate="onLoad"/></draw:frame>|. Per incollare i blocchi copiati, selezionare un blocco nella sequenza o un altra sequenza e cliccare sull'icona <draw:frame draw:style-name="media" draw:name="" text:anchor-type="as-char" draw:z-index="0" svg:width="0.84666666666667cm" svg:height="0.84666666666667cm"><draw:image xlink:href="Pictures/45bfbb8218c88ad9af9f6a3b5c01efde.png" xlink:type="simple" xlink:show="embed" xlink:actuate="onLoad"/></draw:frame>. I blocchi incollati vengono posizionati subito dopo quello selezionato.
</text:p>
      <text:h text:style-name="Heading_20_4" text:outline-level="4"><text:bookmark-start text:name="sposta_etichetta_comando"/>Sposta etichetta comando<text:bookmark-end text:name="sposta_etichetta_comando"/></text:h>
      <text:p text:style-name="Text_20_body">Cliccare sull'icona <draw:frame draw:style-name="media" draw:name="" text:anchor-type="as-char" draw:z-index="0" svg:width="0.84666666666667cm" svg:height="0.84666666666667cm"><draw:image xlink:href="Pictures/2891b7c600f6b47c0d19bab4779a0053.png" xlink:type="simple" xlink:show="embed" xlink:actuate="onLoad"/></draw:frame> per abilitare lo spostamento dell'etichetta tra i comandi dello stesso livello. Dopo aver abilitato questa funzione spostare l'etichetta su o giù con gli stessi tasti con la quale si spostano i comandi.
</text:p>
      <text:h text:style-name="Heading_20_4" text:outline-level="4"><text:bookmark-start text:name="trova_comando_e_aggiorna_lista"/>Trova comando e aggiorna lista<text:bookmark-end text:name="trova_comando_e_aggiorna_lista"/></text:h>
      <text:p text:style-name="Text_20_body">
Nel campo di testo, ad ogni lettera inserita, vengono evidenziati in verde i comandi che hanno quella lettera. L'icona <draw:frame draw:style-name="media" draw:name="" text:anchor-type="as-char" draw:z-index="0" svg:width="0.84666666666667cm" svg:height="0.84666666666667cm"><draw:image xlink:href="Pictures/752eba392741270c341c3be701175103.png" xlink:type="simple" xlink:show="embed" xlink:actuate="onLoad"/></draw:frame> era usata in passato, poiché prima era necessario inserire il testo e poi cliccare l'icona per evidenziare i comandi, ma ora la ricerca viene fatta ad ogni lettera inserita e questa funzione è deprecata.
</text:p>
      <text:h text:style-name="Heading_20_4" text:outline-level="4"><text:bookmark-start text:name="seleziona_deseleziona_blocchi"/>Seleziona/deseleziona blocchi<text:bookmark-end text:name="seleziona_deseleziona_blocchi"/></text:h>
      <text:p text:style-name="Text_20_body">
Per selezionare tutti i blocchi in un unica volta cliccare sull'icona <draw:frame draw:style-name="media" draw:name="" text:anchor-type="as-char" draw:z-index="0" svg:width="0.84666666666667cm" svg:height="0.84666666666667cm"><draw:image xlink:href="Pictures/0574ff800fe106d745631c5a0dd1a123.png" xlink:type="simple" xlink:show="embed" xlink:actuate="onLoad"/></draw:frame>. Per deselezionare tutti i blocchi cliccare sull'icona <draw:frame draw:style-name="media" draw:name="" text:anchor-type="as-char" draw:z-index="0" svg:width="0.84666666666667cm" svg:height="0.84666666666667cm"><draw:image xlink:href="Pictures/042db77f96e4dbd56983e752cba6d36c.png" xlink:type="simple" xlink:show="embed" xlink:actuate="onLoad"/></draw:frame>.
</text:p>
      <text:h text:style-name="Heading_20_4" text:outline-level="4"><text:bookmark-start text:name="versione"/>Versione<text:bookmark-end text:name="versione"/></text:h>
      <text:p text:style-name="Text_20_body">La sequenza appena creata, è in uno stato di anteprima. In questo stato è possibile modificare la sequenza aggiungere comandi rimuoverli e modificarli. Una volta confermata come definitiva la sequenza non è piu modificabile ed aumenta di versione. Se la sequenza ha più versioni queste si possono recuperare e sfogliare tramite il menu a tendina.
</text:p>
      <text:h text:style-name="Heading_20_5" text:outline-level="5"><text:bookmark-start text:name="importa_versione"/>Importa versione<text:bookmark-end text:name="importa_versione"/></text:h>
      <text:p text:style-name="Text_20_body">Cliccare sull'icona <draw:frame draw:style-name="media" draw:name="" text:anchor-type="as-char" draw:z-index="0" svg:width="0.84666666666667cm" svg:height="0.84666666666667cm"><draw:image xlink:href="Pictures/aef176bb1084ab8ca9404f5cd5160623.png" xlink:type="simple" xlink:show="embed" xlink:actuate="onLoad"/></draw:frame>, per sovrascrivere la sequenza in anteprima con una delle versioni passate selezionata dal menu a tendina.</text:p>
      <text:h text:style-name="Heading_20_3" text:outline-level="3"><text:bookmark-start text:name="comandi_4"/>Comandi (4)<text:bookmark-end text:name="comandi_4"/></text:h>
      <text:p text:style-name="Text_20_body">Di seguito la lista dei comandi, le loro funzioni ed i parametri, i parametri descrizione, comando, etichetta, variabile output e modalità di esecuzione sono condivisi in tutti i comandi per cui sono descritti solo nei blocchi iniziali per evitare ripetizioni.</text:p>
      <text:h text:style-name="Heading_20_5" text:outline-level="5"><text:bookmark-start text:name="blocchi"/>Blocchi<text:bookmark-end text:name="blocchi"/></text:h>
      <text:p text:style-name="Text_20_body">
<text:span text:style-name="Strong_20_Emphasis">Blocco</text:span>: Blocco base, dove aggiungere altri comandi.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Description </text:p>
          </table:table-cell>
          <table:table-cell office:value-type="string" table:style-name="tablecell">
            <text:p text:style-name="tablealignleft"> Descrizione del blocco </text:p>
          </table:table-cell>
        </table:table-row>
        <table:table-row>
          <table:table-cell office:value-type="string" table:style-name="tablecell">
            <text:p text:style-name="tablealignleft"> Comando </text:p>
          </table:table-cell>
          <table:table-cell office:value-type="string" table:style-name="tablecell">
            <text:p text:style-name="tablealignleft"> Tipo di comando selezionato </text:p>
          </table:table-cell>
        </table:table-row>
        <table:table-row>
          <table:table-cell office:value-type="string" table:style-name="tablecell">
            <text:p text:style-name="tablealignleft"> Etichetta </text:p>
          </table:table-cell>
          <table:table-cell office:value-type="string" table:style-name="tablecell">
            <text:p text:style-name="tablealignleft"> Etichetta visibile accanto al blocco sull'albero di visualizzazione </text:p>
          </table:table-cell>
        </table:table-row>
        <table:table-row>
          <table:table-cell office:value-type="string" table:style-name="tablecell">
            <text:p text:style-name="tablealignleft"> Variabile output </text:p>
          </table:table-cell>
          <table:table-cell office:value-type="string" table:style-name="tablecell">
            <text:p text:style-name="tablealignleft"> Il risultato del comando se previsto viene assegnato alla variabile scritta in questo campo </text:p>
          </table:table-cell>
        </table:table-row>
        <table:table-row>
          <table:table-cell office:value-type="string" table:style-name="tablecell">
            <text:p text:style-name="tablealignleft"> Modalità di esecuzione </text:p>
          </table:table-cell>
          <table:table-cell office:value-type="string" table:style-name="tablecell">
            <text:p text:style-name="tablealignleft"> Imposta la modalità di esecuzione del comando se normalo o esclusa </text:p>
          </table:table-cell>
        </table:table-row>
      </table:table>
      <text:p text:style-name="Text_20_body">
<text:span text:style-name="Strong_20_Emphasis">Blocco asincrono</text:span>: Blocco base asincrono, dove aggiungere altri comandi che vengono eseguiti in parallelo alla sequenza principale.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Description </text:p>
          </table:table-cell>
          <table:table-cell office:value-type="string" table:style-name="tablecell">
            <text:p text:style-name="tablealignleft"> Descrizione del blocco </text:p>
          </table:table-cell>
        </table:table-row>
        <table:table-row>
          <table:table-cell office:value-type="string" table:style-name="tablecell">
            <text:p text:style-name="tablealignleft"> Comando </text:p>
          </table:table-cell>
          <table:table-cell office:value-type="string" table:style-name="tablecell">
            <text:p text:style-name="tablealignleft"> Tipo di comando selezionato </text:p>
          </table:table-cell>
        </table:table-row>
        <table:table-row>
          <table:table-cell office:value-type="string" table:style-name="tablecell">
            <text:p text:style-name="tablealignleft"> Etichetta </text:p>
          </table:table-cell>
          <table:table-cell office:value-type="string" table:style-name="tablecell">
            <text:p text:style-name="tablealignleft"> Etichetta visibile accanto al blocco sull'albero di visualizzazione </text:p>
          </table:table-cell>
        </table:table-row>
        <table:table-row>
          <table:table-cell office:value-type="string" table:style-name="tablecell">
            <text:p text:style-name="tablealignleft"> Variabile output </text:p>
          </table:table-cell>
          <table:table-cell office:value-type="string" table:style-name="tablecell">
            <text:p text:style-name="tablealignleft"> Il risultato del comando se previsto viene assegnato alla variabile scritta in questo campo </text:p>
          </table:table-cell>
        </table:table-row>
        <table:table-row>
          <table:table-cell office:value-type="string" table:style-name="tablecell">
            <text:p text:style-name="tablealignleft"> Modalità di esecuzione </text:p>
          </table:table-cell>
          <table:table-cell office:value-type="string" table:style-name="tablecell">
            <text:p text:style-name="tablealignleft"> Imposta la modalità di esecuzione del comando se normalo o esclusa </text:p>
          </table:table-cell>
        </table:table-row>
      </table:table>
      <text:p text:style-name="Text_20_body">
<text:span text:style-name="Strong_20_Emphasis">Blocco ripeti</text:span>: Blocco base con ripetizioni, dove aggiungere altri comandi.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Description </text:p>
          </table:table-cell>
          <table:table-cell office:value-type="string" table:style-name="tablecell">
            <text:p text:style-name="tablealignleft"> Descrizione del blocco </text:p>
          </table:table-cell>
        </table:table-row>
        <table:table-row>
          <table:table-cell office:value-type="string" table:style-name="tablecell">
            <text:p text:style-name="tablealignleft"> Comando </text:p>
          </table:table-cell>
          <table:table-cell office:value-type="string" table:style-name="tablecell">
            <text:p text:style-name="tablealignleft"> Tipo di comando selezionato </text:p>
          </table:table-cell>
        </table:table-row>
        <table:table-row>
          <table:table-cell office:value-type="string" table:style-name="tablecell">
            <text:p text:style-name="tablealignleft"> Etichetta </text:p>
          </table:table-cell>
          <table:table-cell office:value-type="string" table:style-name="tablecell">
            <text:p text:style-name="tablealignleft"> Etichetta visibile accanto al blocco sull'albero di visualizzazione </text:p>
          </table:table-cell>
        </table:table-row>
        <table:table-row>
          <table:table-cell office:value-type="string" table:style-name="tablecell">
            <text:p text:style-name="tablealignleft"> Variabile output </text:p>
          </table:table-cell>
          <table:table-cell office:value-type="string" table:style-name="tablecell">
            <text:p text:style-name="tablealignleft"> Il risultato del comando se previsto viene assegnato alla variabile scritta in questo campo </text:p>
          </table:table-cell>
        </table:table-row>
        <table:table-row>
          <table:table-cell office:value-type="string" table:style-name="tablecell">
            <text:p text:style-name="tablealignleft"> Modalità di esecuzione </text:p>
          </table:table-cell>
          <table:table-cell office:value-type="string" table:style-name="tablecell">
            <text:p text:style-name="tablealignleft"> Imposta la modalità di esecuzione del comando se normalo o esclusa </text:p>
          </table:table-cell>
        </table:table-row>
        <table:table-row>
          <table:table-cell office:value-type="string" table:style-name="tablecell">
            <text:p text:style-name="tablealignleft"> Ripetizioni </text:p>
          </table:table-cell>
          <table:table-cell office:value-type="string" table:style-name="tablecell">
            <text:p text:style-name="tablealignleft"> Imposta quante volte eseguire i comandi all'interno del blocco </text:p>
          </table:table-cell>
        </table:table-row>
        <table:table-row>
          <table:table-cell office:value-type="string" table:style-name="tablecell">
            <text:p text:style-name="tablealignleft"> Modalità di test* </text:p>
          </table:table-cell>
          <table:table-cell office:value-type="string" table:style-name="tablecell">
            <text:p text:style-name="tablealignleft"> Imposta la modalità con la quale uscire dalla ripetizione </text:p>
          </table:table-cell>
        </table:table-row>
      </table:table>
      <text:p text:style-name="Text_20_body">
<text:span text:style-name="Strong_20_Emphasis">Blocco ripeti a tempo</text:span>: Blocco base con ripetizioni, dove aggiungere altri comandi.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Description </text:p>
          </table:table-cell>
          <table:table-cell office:value-type="string" table:style-name="tablecell">
            <text:p text:style-name="tablealignleft"> Descrizione del blocco </text:p>
          </table:table-cell>
        </table:table-row>
        <table:table-row>
          <table:table-cell office:value-type="string" table:style-name="tablecell">
            <text:p text:style-name="tablealignleft"> Comando </text:p>
          </table:table-cell>
          <table:table-cell office:value-type="string" table:style-name="tablecell">
            <text:p text:style-name="tablealignleft"> Tipo di comando selezionato </text:p>
          </table:table-cell>
        </table:table-row>
        <table:table-row>
          <table:table-cell office:value-type="string" table:style-name="tablecell">
            <text:p text:style-name="tablealignleft"> Etichetta </text:p>
          </table:table-cell>
          <table:table-cell office:value-type="string" table:style-name="tablecell">
            <text:p text:style-name="tablealignleft"> Etichetta visibile accanto al blocco sull'albero di visualizzazione </text:p>
          </table:table-cell>
        </table:table-row>
        <table:table-row>
          <table:table-cell office:value-type="string" table:style-name="tablecell">
            <text:p text:style-name="tablealignleft"> Variabile output </text:p>
          </table:table-cell>
          <table:table-cell office:value-type="string" table:style-name="tablecell">
            <text:p text:style-name="tablealignleft"> Il risultato del comando se previsto viene assegnato alla variabile scritta in questo campo </text:p>
          </table:table-cell>
        </table:table-row>
        <table:table-row>
          <table:table-cell office:value-type="string" table:style-name="tablecell">
            <text:p text:style-name="tablealignleft"> Modalità di esecuzione </text:p>
          </table:table-cell>
          <table:table-cell office:value-type="string" table:style-name="tablecell">
            <text:p text:style-name="tablealignleft"> Imposta la modalità di esecuzione del comando se normalo o esclusa </text:p>
          </table:table-cell>
        </table:table-row>
        <table:table-row>
          <table:table-cell office:value-type="string" table:style-name="tablecell">
            <text:p text:style-name="tablealignleft"> Timer </text:p>
          </table:table-cell>
          <table:table-cell office:value-type="string" table:style-name="tablecell">
            <text:p text:style-name="tablealignleft"> Imposta in secondi, per quanto tempo il blocco, ed eventuali sottocomandi, deve essere eseguito </text:p>
          </table:table-cell>
        </table:table-row>
        <table:table-row>
          <table:table-cell office:value-type="string" table:style-name="tablecell">
            <text:p text:style-name="tablealignleft"> Modalità di test* </text:p>
          </table:table-cell>
          <table:table-cell office:value-type="string" table:style-name="tablecell">
            <text:p text:style-name="tablealignleft"> Imposta la modalità con la quale uscire dalla ripetizione </text:p>
          </table:table-cell>
        </table:table-row>
      </table:table>
      <text:p text:style-name="Text_20_body"><text:span text:style-name="Strong_20_Emphasis">*Modalità di test</text:span> : <text:span text:style-name="Strong_20_Emphasis">Nessun test</text:span>, i comandi vengono eseguiti normalmente fino al completamento del blocco. <text:span text:style-name="Strong_20_Emphasis">Tutti OK</text:span>, i comandi vengono eseguiti normalmente e devono avere tutti esito positivo altrimenti il blocco andrà in errore e cosi anche la sequenza. <text:span text:style-name="Strong_20_Emphasis">Primo OK</text:span>, i comandi vengono eseguito finchè non si ha un esito positivo, al primo esito positivo il blocco viene completato ed eventuali comandi non eseguiti non verranno eseguiti e si passa al blocco successivo nella sequenza. <text:span text:style-name="Strong_20_Emphasis">Timeout</text:span>, i comandi vengono eseguiti normalmente fino al completamento del blocco.</text:p>
      <text:h text:style-name="Heading_20_5" text:outline-level="5"><text:bookmark-start text:name="letture"/>Letture<text:bookmark-end text:name="letture"/></text:h>
      <text:p text:style-name="Text_20_body">
<text:span text:style-name="Strong_20_Emphasis">Leggi ingresso digitale</text:span>: Legge un ingresso digitale configurato nel sistema .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Canale di input </text:p>
          </table:table-cell>
          <table:table-cell office:value-type="string" table:style-name="tablecell">
            <text:p text:style-name="tablealignleft"> Seleziona dal menu a tendina il canale che si vuol leggere </text:p>
          </table:table-cell>
        </table:table-row>
        <table:table-row>
          <table:table-cell office:value-type="string" table:style-name="tablecell">
            <text:p text:style-name="tablealignleft"> Valore risultato </text:p>
          </table:table-cell>
          <table:table-cell office:value-type="string" table:style-name="tablecell">
            <text:p text:style-name="tablealignleft"> Selezionare, <text:span text:style-name="Strong_20_Emphasis">non settato</text:span> se non si vuole assegnare il risultato, <text:span text:style-name="Strong_20_Emphasis">on</text:span> se deve essere alto il segnale del canale o <text:span text:style-name="Strong_20_Emphasis">off</text:span> se deve essere basso il segnale </text:p>
          </table:table-cell>
        </table:table-row>
        <table:table-row>
          <table:table-cell office:value-type="string" table:style-name="tablecell">
            <text:p text:style-name="tablealignleft"> Non ok, interrompi </text:p>
          </table:table-cell>
          <table:table-cell office:value-type="string" table:style-name="tablecell">
            <text:p text:style-name="tablealignleft"> Se l'opzione è abilitata si controlla che il risultato del comando sia congruo con il valore del risultato. Se non va bene il comando va in errore ed interrompe la sequenza </text:p>
          </table:table-cell>
        </table:table-row>
        <table:table-row>
          <table:table-cell office:value-type="string" table:style-name="tablecell">
            <text:p text:style-name="tablealignleft"> Ok, salta a </text:p>
          </table:table-cell>
          <table:table-cell office:value-type="string" table:style-name="tablecell">
            <text:p text:style-name="tablealignleft"> Seleziona dal menu a tendina l'etichetta di un comando da eseguire se il risultato è ok. Tutti i comandi compresi tra i due non verranno eseguiti </text:p>
          </table:table-cell>
        </table:table-row>
        <table:table-row>
          <table:table-cell office:value-type="string" table:style-name="tablecell">
            <text:p text:style-name="tablealignleft"> Codice errore </text:p>
          </table:table-cell>
          <table:table-cell office:value-type="string" table:style-name="tablecell">
            <text:p text:style-name="tablealignleft"> Selezionare dal menu a tendina il codice di errore da assegnare al comando </text:p>
          </table:table-cell>
        </table:table-row>
      </table:table>
      <text:p text:style-name="Text_20_body">
<text:span text:style-name="Strong_20_Emphasis">Leggi ingresso analogico</text:span>: Legge un ingresso analogico configurato nel sistema .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Canale di ingresso </text:p>
          </table:table-cell>
          <table:table-cell office:value-type="string" table:style-name="tablecell">
            <text:p text:style-name="tablealignleft"> Seleziona dal menu a tendina il canale che si vuol leggere </text:p>
          </table:table-cell>
        </table:table-row>
        <table:table-row>
          <table:table-cell office:value-type="string" table:style-name="tablecell">
            <text:p text:style-name="tablealignleft"> Valore minimo </text:p>
          </table:table-cell>
          <table:table-cell office:value-type="string" table:style-name="tablecell">
            <text:p text:style-name="tablealignleft"> Selezionare dal menu a tendina il tag con il valore minimo </text:p>
          </table:table-cell>
        </table:table-row>
        <table:table-row>
          <table:table-cell office:value-type="string" table:style-name="tablecell">
            <text:p text:style-name="tablealignleft"> Valore massimo </text:p>
          </table:table-cell>
          <table:table-cell office:value-type="string" table:style-name="tablecell">
            <text:p text:style-name="tablealignleft"> Selezionare dal menu a tendina il tag con il valore massimo </text:p>
          </table:table-cell>
        </table:table-row>
        <table:table-row>
          <table:table-cell office:value-type="string" table:style-name="tablecell">
            <text:p text:style-name="tablealignleft"> Non ok, interrompi </text:p>
          </table:table-cell>
          <table:table-cell office:value-type="string" table:style-name="tablecell">
            <text:p text:style-name="tablealignleft"> Se l'opzione è abilitata si controlla che il risultato del comando sia congruo con il valore del risultato. Se non va bene il comando va in errore ed interrompe la sequenza </text:p>
          </table:table-cell>
        </table:table-row>
        <table:table-row>
          <table:table-cell office:value-type="string" table:style-name="tablecell">
            <text:p text:style-name="tablealignleft"> Ok, salta a </text:p>
          </table:table-cell>
          <table:table-cell office:value-type="string" table:style-name="tablecell">
            <text:p text:style-name="tablealignleft"> Seleziona dal menu a tendina l'etichetta di un comando da eseguire se il risultato è ok. Tutti i comandi compresi tra i due non verranno eseguiti </text:p>
          </table:table-cell>
        </table:table-row>
        <table:table-row>
          <table:table-cell office:value-type="string" table:style-name="tablecell">
            <text:p text:style-name="tablealignleft"> Codice errore </text:p>
          </table:table-cell>
          <table:table-cell office:value-type="string" table:style-name="tablecell">
            <text:p text:style-name="tablealignleft"> Selezionare dal menu a tendina il codice di errore da assegnare al comando </text:p>
          </table:table-cell>
        </table:table-row>
        <table:table-row>
          <table:table-cell office:value-type="string" table:style-name="tablecell">
            <text:p text:style-name="tablealignleft"> Tempo(ms) </text:p>
          </table:table-cell>
          <table:table-cell office:value-type="string" table:style-name="tablecell">
            <text:p text:style-name="tablealignleft"> Imposta per quanto tempo leggere il valore del canale </text:p>
          </table:table-cell>
        </table:table-row>
        <table:table-row>
          <table:table-cell office:value-type="string" table:style-name="tablecell">
            <text:p text:style-name="tablealignleft"> Modalità lettura* </text:p>
          </table:table-cell>
          <table:table-cell office:value-type="string" table:style-name="tablecell">
            <text:p text:style-name="tablealignleft"> Imposta con quale modalità leggere i valori dal canale </text:p>
          </table:table-cell>
        </table:table-row>
        <table:table-row>
          <table:table-cell office:value-type="string" table:style-name="tablecell">
            <text:p text:style-name="tablealignleft"> Canale di riferimento </text:p>
          </table:table-cell>
          <table:table-cell office:value-type="string" table:style-name="tablecell">
            <text:p text:style-name="tablealignleft"> Imposta il canale di riferimento nel caso sia necessario elaborare il valore letto in base a voltaggio,frequenza o corrente e salva il valore anche di quel canale </text:p>
          </table:table-cell>
        </table:table-row>
        <table:table-row>
          <table:table-cell office:value-type="string" table:style-name="tablecell">
            <text:p text:style-name="tablealignleft"> Valori addizionali </text:p>
          </table:table-cell>
          <table:table-cell office:value-type="string" table:style-name="tablecell">
            <text:p text:style-name="tablealignleft"> Salva tutti i canali di riferimento impostati nel sistema </text:p>
          </table:table-cell>
        </table:table-row>
      </table:table>
      <text:p text:style-name="Text_20_body">
<text:span text:style-name="Strong_20_Emphasis">Leggi ingresso contatore</text:span>: Legge un ingresso contatore configurato nel sistema .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Canale contatore </text:p>
          </table:table-cell>
          <table:table-cell office:value-type="string" table:style-name="tablecell">
            <text:p text:style-name="tablealignleft"> Seleziona dal menu a tendina il canale che si vuol leggere </text:p>
          </table:table-cell>
        </table:table-row>
        <table:table-row>
          <table:table-cell office:value-type="string" table:style-name="tablecell">
            <text:p text:style-name="tablealignleft"> Valore minimo </text:p>
          </table:table-cell>
          <table:table-cell office:value-type="string" table:style-name="tablecell">
            <text:p text:style-name="tablealignleft"> Selezionare dal menu a tendina il tag con il valore minimo </text:p>
          </table:table-cell>
        </table:table-row>
        <table:table-row>
          <table:table-cell office:value-type="string" table:style-name="tablecell">
            <text:p text:style-name="tablealignleft"> Valore massimo </text:p>
          </table:table-cell>
          <table:table-cell office:value-type="string" table:style-name="tablecell">
            <text:p text:style-name="tablealignleft"> Selezionare dal menu a tendina il tag con il valore massimo </text:p>
          </table:table-cell>
        </table:table-row>
        <table:table-row>
          <table:table-cell office:value-type="string" table:style-name="tablecell">
            <text:p text:style-name="tablealignleft"> Non ok, interrompi </text:p>
          </table:table-cell>
          <table:table-cell office:value-type="string" table:style-name="tablecell">
            <text:p text:style-name="tablealignleft"> Se l'opzione è abilitata si controlla che il risultato del comando sia congruo con il valore del risultato. Se non va bene il comando va in errore ed interrompe la sequenza </text:p>
          </table:table-cell>
        </table:table-row>
        <table:table-row>
          <table:table-cell office:value-type="string" table:style-name="tablecell">
            <text:p text:style-name="tablealignleft"> Ok, salta a </text:p>
          </table:table-cell>
          <table:table-cell office:value-type="string" table:style-name="tablecell">
            <text:p text:style-name="tablealignleft"> Seleziona dal menu a tendina l'etichetta di un comando da eseguire se il risultato è ok. Tutti i comandi compresi tra i due non verranno eseguiti </text:p>
          </table:table-cell>
        </table:table-row>
        <table:table-row>
          <table:table-cell office:value-type="string" table:style-name="tablecell">
            <text:p text:style-name="tablealignleft"> Ok, se non corrisponde </text:p>
          </table:table-cell>
          <table:table-cell office:value-type="string" table:style-name="tablecell">
            <text:p text:style-name="tablealignleft"> Se abilitato imposta il risultato a OK quando il valore letto non è compreso tra il minimo ed il massimo </text:p>
          </table:table-cell>
        </table:table-row>
        <table:table-row>
          <table:table-cell office:value-type="string" table:style-name="tablecell">
            <text:p text:style-name="tablealignleft"> Codice errore </text:p>
          </table:table-cell>
          <table:table-cell office:value-type="string" table:style-name="tablecell">
            <text:p text:style-name="tablealignleft"> Selezionare dal menu a tendina il codice di errore da assegnare al comando </text:p>
          </table:table-cell>
        </table:table-row>
      </table:table>
      <text:p text:style-name="Text_20_body">
<text:span text:style-name="Strong_20_Emphasis">*Modalità lettura</text:span>: <text:span text:style-name="Strong_20_Emphasis">Ultimo</text:span>, prende in considerazione per il test l'ultimo valore letto. <text:span text:style-name="Strong_20_Emphasis">Media</text:span>,esegue una media di tutti i valori letti e prende la media per fare il controllo. <text:span text:style-name="Strong_20_Emphasis">Massimo</text:span>, prende il valore massimo tra quelli letti per fare il controllo. <text:span text:style-name="Strong_20_Emphasis">Minimo</text:span>, prende il valore minimo tra quelli letti per fare il controllo.</text:p>
      <text:h text:style-name="Heading_20_5" text:outline-level="5"><text:bookmark-start text:name="scritture"/>Scritture<text:bookmark-end text:name="scritture"/></text:h>
      <text:p text:style-name="Text_20_body">
<text:span text:style-name="Strong_20_Emphasis">Scrive uscita digitale</text:span>: Scrive un uscita digitale.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Canale di uscita </text:p>
          </table:table-cell>
          <table:table-cell office:value-type="string" table:style-name="tablecell">
            <text:p text:style-name="tablealignleft"> Seleziona dal menu a tendina il canale che si vuol scrivere </text:p>
          </table:table-cell>
        </table:table-row>
        <table:table-row>
          <table:table-cell office:value-type="string" table:style-name="tablecell">
            <text:p text:style-name="tablealignleft"> Valore </text:p>
          </table:table-cell>
          <table:table-cell office:value-type="string" table:style-name="tablecell">
            <text:p text:style-name="tablealignleft"> Selezionarlo per scrivere <text:span text:style-name="Strong_20_Emphasis">ON</text:span>, non selezionarlo per scrivere <text:span text:style-name="Strong_20_Emphasis">OFF</text:span> </text:p>
          </table:table-cell>
        </table:table-row>
        <table:table-row>
          <table:table-cell office:value-type="string" table:style-name="tablecell">
            <text:p text:style-name="tablealignleft"> Codice errore </text:p>
          </table:table-cell>
          <table:table-cell office:value-type="string" table:style-name="tablecell">
            <text:p text:style-name="tablealignleft"> Selezionare dal menu a tendina il codice di errore da assegnare al comando </text:p>
          </table:table-cell>
        </table:table-row>
      </table:table>
      <text:p text:style-name="Text_20_body">
<text:span text:style-name="Strong_20_Emphasis">Scrive uscita analogica</text:span>: Scrive un uscita analogica.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Canale di uscita </text:p>
          </table:table-cell>
          <table:table-cell office:value-type="string" table:style-name="tablecell">
            <text:p text:style-name="tablealignleft"> Seleziona dal menu a tendina il canale che si vuol scrivere </text:p>
          </table:table-cell>
        </table:table-row>
        <table:table-row>
          <table:table-cell office:value-type="string" table:style-name="tablecell">
            <text:p text:style-name="tablealignleft"> Valore </text:p>
          </table:table-cell>
          <table:table-cell office:value-type="string" table:style-name="tablecell">
            <text:p text:style-name="tablealignleft"> Selezionare il valore numerico che si vuol scrivere </text:p>
          </table:table-cell>
        </table:table-row>
        <table:table-row>
          <table:table-cell office:value-type="string" table:style-name="tablecell">
            <text:p text:style-name="tablealignleft"> Codice errore </text:p>
          </table:table-cell>
          <table:table-cell office:value-type="string" table:style-name="tablecell">
            <text:p text:style-name="tablealignleft"> Selezionare dal menu a tendina il codice di errore da assegnare al comando </text:p>
          </table:table-cell>
        </table:table-row>
      </table:table>
      <text:h text:style-name="Heading_20_5" text:outline-level="5"><text:bookmark-start text:name="generali"/>Generali<text:bookmark-end text:name="generali"/></text:h>
      <text:p text:style-name="Text_20_body">
<text:span text:style-name="Strong_20_Emphasis">Impulso uscita digitale</text:span> : abbassa il segnale del canale selezionato per rialzarlo dopo il tempo impostato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Canale d'uscita </text:p>
          </table:table-cell>
          <table:table-cell office:value-type="string" table:style-name="tablecell">
            <text:p text:style-name="tablealignleft"> Seleziona il canale d'ingresso per confermare un OK manuale e proseguire nell'esecuzione del comando successivo </text:p>
          </table:table-cell>
        </table:table-row>
        <table:table-row>
          <table:table-cell office:value-type="string" table:style-name="tablecell">
            <text:p text:style-name="tablealignleft"> Tempo(ms) </text:p>
          </table:table-cell>
          <table:table-cell office:value-type="string" table:style-name="tablecell">
            <text:p text:style-name="tablealignleft"> Imposta la durata dell'attesa in millisecondi </text:p>
          </table:table-cell>
        </table:table-row>
        <table:table-row>
          <table:table-cell office:value-type="string" table:style-name="tablecell">
            <text:p text:style-name="tablealignleft"> Codice errore </text:p>
          </table:table-cell>
          <table:table-cell office:value-type="string" table:style-name="tablecell">
            <text:p text:style-name="tablealignleft"> Selezionare dal menu a tendina il codice di errore da assegnare al comando </text:p>
          </table:table-cell>
        </table:table-row>
      </table:table>
      <text:p text:style-name="Text_20_body">
<text:span text:style-name="Strong_20_Emphasis">Allarme ingresso digitale</text:span> :  salta all'etichetta selezionata se il canale digitale corrisponde al valore impostato 
 ^ Parametri ^ Descrizione ^</text:p>
      <table:table>
        <table:table-column/>
        <table:table-column/>
        <table:table-row>
          <table:table-cell office:value-type="string" table:style-name="tablecell">
            <text:p text:style-name="tablealignleft"> Canale di ingresso </text:p>
          </table:table-cell>
          <table:table-cell office:value-type="string" table:style-name="tablecell">
            <text:p text:style-name="tablealignleft"> Seleziona dal menu a tendina il canale che si vuol utilizzare </text:p>
          </table:table-cell>
        </table:table-row>
        <table:table-row>
          <table:table-cell office:value-type="string" table:style-name="tablecell">
            <text:p text:style-name="tablealignleft"> Valore risultato </text:p>
          </table:table-cell>
          <table:table-cell office:value-type="string" table:style-name="tablecell">
            <text:p text:style-name="tablealignleft"> Se selezionato significa che il canale deve essere in uno stato aperto, altrimenti in uno stato chiuso </text:p>
          </table:table-cell>
        </table:table-row>
        <table:table-row>
          <table:table-cell office:value-type="string" table:style-name="tablecell">
            <text:p text:style-name="tablealignleft"> Codice errore </text:p>
          </table:table-cell>
          <table:table-cell office:value-type="string" table:style-name="tablecell">
            <text:p text:style-name="tablealignleft"> Selezionare dal menu a tendina il codice di errore da assegnare al comando </text:p>
          </table:table-cell>
        </table:table-row>
        <table:table-row>
          <table:table-cell office:value-type="string" table:style-name="tablecell">
            <text:p text:style-name="tablealignleft"> Etichetta comando finale </text:p>
          </table:table-cell>
          <table:table-cell office:value-type="string" table:style-name="tablecell">
            <text:p text:style-name="tablealignleft"> Seleziona l'etichetta del comando da eseguire in caso si verifica la condizione </text:p>
          </table:table-cell>
        </table:table-row>
        <table:table-row>
          <table:table-cell office:value-type="string" table:style-name="tablecell">
            <text:p text:style-name="tablealignleft"> Canale di uscita </text:p>
          </table:table-cell>
          <table:table-cell office:value-type="string" table:style-name="tablecell">
            <text:p text:style-name="tablealignleft"> Seleziona dal menu a tendina il canale di uscita </text:p>
          </table:table-cell>
        </table:table-row>
        <table:table-row>
          <table:table-cell office:value-type="string" table:style-name="tablecell">
            <text:p text:style-name="tablealignleft"> Valore  </text:p>
          </table:table-cell>
          <table:table-cell office:value-type="string" table:style-name="tablecell">
            <text:p text:style-name="tablealignleft"> Imposta il valore del canale di uscita </text:p>
          </table:table-cell>
        </table:table-row>
      </table:table>
      <text:p text:style-name="Text_20_body">
<text:span text:style-name="Strong_20_Emphasis">Sistema attesa</text:span> : imposta un attesa nell'esecuzione della sequenza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mpo(ms) </text:p>
          </table:table-cell>
          <table:table-cell office:value-type="string" table:style-name="tablecell">
            <text:p text:style-name="tablealignleft"> Imposta la durata dell'attesa in millisecondi </text:p>
          </table:table-cell>
        </table:table-row>
        <table:table-row>
          <table:table-cell office:value-type="string" table:style-name="tablecell">
            <text:p text:style-name="tablealignleft"> Canale d'ingresso OK </text:p>
          </table:table-cell>
          <table:table-cell office:value-type="string" table:style-name="tablecell">
            <text:p text:style-name="tablealignleft"> Seleziona il canale d'ingresso per confermare un OK manuale e proseguire nell'esecuzione del comando successivo </text:p>
          </table:table-cell>
        </table:table-row>
        <table:table-row>
          <table:table-cell office:value-type="string" table:style-name="tablecell">
            <text:p text:style-name="tablealignleft"> Canale d'ingresso KO </text:p>
          </table:table-cell>
          <table:table-cell office:value-type="string" table:style-name="tablecell">
            <text:p text:style-name="tablealignleft"> Seleziona il canale d'ingresso per confermare un NOK manuale e interrompere l'esecuzione della sequenza </text:p>
          </table:table-cell>
        </table:table-row>
        <table:table-row>
          <table:table-cell office:value-type="string" table:style-name="tablecell">
            <text:p text:style-name="tablealignleft"> Non ok, interrompi </text:p>
          </table:table-cell>
          <table:table-cell office:value-type="string" table:style-name="tablecell">
            <text:p text:style-name="tablealignleft"> Se l'opzione è abilitata si controlla che il risultato del comando sia congruo con il valore del risultato. Se non va bene il comando va in errore ed interrompe la sequenza </text:p>
          </table:table-cell>
        </table:table-row>
        <table:table-row>
          <table:table-cell office:value-type="string" table:style-name="tablecell">
            <text:p text:style-name="tablealignleft"> Codice errore </text:p>
          </table:table-cell>
          <table:table-cell office:value-type="string" table:style-name="tablecell">
            <text:p text:style-name="tablealignleft"> Selezionare dal menu a tendina il codice di errore da assegnare al comando </text:p>
          </table:table-cell>
        </table:table-row>
      </table:table>
      <text:p text:style-name="Text_20_body">
<text:span text:style-name="Strong_20_Emphasis">Sistema attesa</text:span> : imposta un attesa nell'esecuzione della sequenza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mpo(ms) </text:p>
          </table:table-cell>
          <table:table-cell office:value-type="string" table:style-name="tablecell">
            <text:p text:style-name="tablealignleft"> Imposta la durata dell'attesa in millisecondi </text:p>
          </table:table-cell>
        </table:table-row>
        <table:table-row>
          <table:table-cell office:value-type="string" table:style-name="tablecell">
            <text:p text:style-name="tablealignleft"> Canale d'ingresso OK </text:p>
          </table:table-cell>
          <table:table-cell office:value-type="string" table:style-name="tablecell">
            <text:p text:style-name="tablealignleft"> Seleziona il canale d'ingresso per confermare un OK manuale e proseguire nell'esecuzione del comando successivo </text:p>
          </table:table-cell>
        </table:table-row>
        <table:table-row>
          <table:table-cell office:value-type="string" table:style-name="tablecell">
            <text:p text:style-name="tablealignleft"> Canale d'ingresso KO </text:p>
          </table:table-cell>
          <table:table-cell office:value-type="string" table:style-name="tablecell">
            <text:p text:style-name="tablealignleft"> Seleziona il canale d'ingresso per confermare un NOK manuale e interrompere l'esecuzione della sequenza </text:p>
          </table:table-cell>
        </table:table-row>
        <table:table-row>
          <table:table-cell office:value-type="string" table:style-name="tablecell">
            <text:p text:style-name="tablealignleft"> Non ok, interrompi </text:p>
          </table:table-cell>
          <table:table-cell office:value-type="string" table:style-name="tablecell">
            <text:p text:style-name="tablealignleft"> Se l'opzione è abilitata si controlla che il risultato del comando sia congruo con il valore del risultato. Se non va bene il comando va in errore ed interrompe la sequenza </text:p>
          </table:table-cell>
        </table:table-row>
        <table:table-row>
          <table:table-cell office:value-type="string" table:style-name="tablecell">
            <text:p text:style-name="tablealignleft"> Codice errore </text:p>
          </table:table-cell>
          <table:table-cell office:value-type="string" table:style-name="tablecell">
            <text:p text:style-name="tablealignleft"> Selezionare dal menu a tendina il codice di errore da assegnare al comando </text:p>
          </table:table-cell>
        </table:table-row>
      </table:table>
      <text:p text:style-name="Text_20_body">
<text:span text:style-name="Strong_20_Emphasis">Calcola tempo trascorso</text:span> : Calcola il tempo trascorso fino a questo comando e come punto di partenza prende la il comando con la label selezionata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Da etichetta comando </text:p>
          </table:table-cell>
          <table:table-cell office:value-type="string" table:style-name="tablecell">
            <text:p text:style-name="tablealignleft"> Seleziona l'etichetta del comando dalla quale calcolare il tempo trascorso fino a questo comando </text:p>
          </table:table-cell>
        </table:table-row>
      </table:table>
      <text:p text:style-name="Text_20_body">
<text:span text:style-name="Strong_20_Emphasis">Attesa cambio stato ingresso analogico (AI)</text:span> : imposta un attesa rispetto ad uno specifico canale finchè il suo valore letto non sia cambiato del valore impostato</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empo(ms) </text:p>
          </table:table-cell>
          <table:table-cell office:value-type="string" table:style-name="tablecell">
            <text:p text:style-name="tablealignleft"> Imposta la durata dell'attesa in millisecondi </text:p>
          </table:table-cell>
        </table:table-row>
        <table:table-row>
          <table:table-cell office:value-type="string" table:style-name="tablecell">
            <text:p text:style-name="tablealignleft"> Canale di ingresso </text:p>
          </table:table-cell>
          <table:table-cell office:value-type="string" table:style-name="tablecell">
            <text:p text:style-name="tablealignleft"> Seleziona dal menu a tendina il canale che si vuol utilizzare </text:p>
          </table:table-cell>
        </table:table-row>
        <table:table-row>
          <table:table-cell office:value-type="string" table:style-name="tablecell">
            <text:p text:style-name="tablealignleft"> Valore </text:p>
          </table:table-cell>
          <table:table-cell office:value-type="string" table:style-name="tablecell">
            <text:p text:style-name="tablealignleft"> Imposta il valore di riferimento </text:p>
          </table:table-cell>
        </table:table-row>
        <table:table-row>
          <table:table-cell office:value-type="string" table:style-name="tablecell">
            <text:p text:style-name="tablealignleft"> Modalità del trigger* </text:p>
          </table:table-cell>
          <table:table-cell office:value-type="string" table:style-name="tablecell">
            <text:p text:style-name="tablealignleft"> Imposta con quale modalità il cambio stato è verificato </text:p>
          </table:table-cell>
        </table:table-row>
        <table:table-row>
          <table:table-cell office:value-type="string" table:style-name="tablecell">
            <text:p text:style-name="tablealignleft"> Non ok, interrompi </text:p>
          </table:table-cell>
          <table:table-cell office:value-type="string" table:style-name="tablecell">
            <text:p text:style-name="tablealignleft"> Se l'opzione è abilitata si controlla che il risultato del comando sia congruo con il valore del risultato. Se non va bene il comando va in errore ed interrompe la sequenza </text:p>
          </table:table-cell>
        </table:table-row>
        <table:table-row>
          <table:table-cell office:value-type="string" table:style-name="tablecell">
            <text:p text:style-name="tablealignleft"> Codice errore </text:p>
          </table:table-cell>
          <table:table-cell office:value-type="string" table:style-name="tablecell">
            <text:p text:style-name="tablealignleft"> Selezionare dal menu a tendina il codice di errore da assegnare al comando </text:p>
          </table:table-cell>
        </table:table-row>
      </table:table>
      <text:p text:style-name="Text_20_body">
<text:span text:style-name="Strong_20_Emphasis">*Modalità del trigger</text:span>: <text:span text:style-name="Strong_20_Emphasis">Relativo</text:span>, il valore letto dal canale deve aumentare almeno del valore impostato , <text:span text:style-name="Strong_20_Emphasis">maggiore o uguale</text:span> se il valore letto dal canale è maggiore o uguale al valore impostato, <text:span text:style-name="Strong_20_Emphasis">minore o uguale</text:span> il valore letto dal canale deve essere minore o uguale del valore impostato. </text:p>
      <text:h text:style-name="Heading_20_5" text:outline-level="5"><text:bookmark-start text:name="schermo"/>Schermo<text:bookmark-end text:name="schermo"/></text:h>
      <text:p text:style-name="Text_20_body">
<text:span text:style-name="Strong_20_Emphasis">Aggiungi messaggio a schermo</text:span>: aggiunge un messaggio da far visualizzare all'operatore</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Messaggio operatore </text:p>
          </table:table-cell>
          <table:table-cell office:value-type="string" table:style-name="tablecell">
            <text:p text:style-name="tablealignleft"> Imposta il messaggio da far apparire all'operatore </text:p>
          </table:table-cell>
        </table:table-row>
        <table:table-row>
          <table:table-cell office:value-type="string" table:style-name="tablecell">
            <text:p text:style-name="tablealignleft"> Variabile </text:p>
          </table:table-cell>
          <table:table-cell office:value-type="string" table:style-name="tablecell">
            <text:p text:style-name="tablealignleft"> Seleziona la variabile da far vedere insieme al messaggio (non obbligatorio) </text:p>
          </table:table-cell>
        </table:table-row>
        <table:table-row>
          <table:table-cell office:value-type="string" table:style-name="tablecell">
            <text:p text:style-name="tablealignleft"> Formato di testo della variabile </text:p>
          </table:table-cell>
          <table:table-cell office:value-type="string" table:style-name="tablecell">
            <text:p text:style-name="tablealignleft"> {0} è sostituito con il valore della variabile </text:p>
          </table:table-cell>
        </table:table-row>
      </table:table>
      <text:p text:style-name="Text_20_body">
<text:span text:style-name="Strong_20_Emphasis">Pulisci i messaggi a schermo</text:span>: rimuove o tutti o solo l'ultimo messaggio visualizzato</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Pulisci tutti </text:p>
          </table:table-cell>
          <table:table-cell office:value-type="string" table:style-name="tablecell">
            <text:p text:style-name="tablealignleft"> Se selezionato rimuove tutti i messaggi apparsi nello schermo, altrimenti solo l'ultimo aggiunto </text:p>
          </table:table-cell>
        </table:table-row>
      </table:table>
      <text:p text:style-name="Text_20_body">
<text:span text:style-name="Strong_20_Emphasis">Schermo doppio bottone</text:span>: aggiunge un messaggio a schermo e l'operatore deve interagire col messaggio dando ok o ko</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Messaggio operatore </text:p>
          </table:table-cell>
          <table:table-cell office:value-type="string" table:style-name="tablecell">
            <text:p text:style-name="tablealignleft"> Imposta il messaggio da far apparire all'operatore </text:p>
          </table:table-cell>
        </table:table-row>
        <table:table-row>
          <table:table-cell office:value-type="string" table:style-name="tablecell">
            <text:p text:style-name="tablealignleft"> Testo sul bottone OK </text:p>
          </table:table-cell>
          <table:table-cell office:value-type="string" table:style-name="tablecell">
            <text:p text:style-name="tablealignleft"> Imposta il testo visualizzato sul bottone per confermare </text:p>
          </table:table-cell>
        </table:table-row>
        <table:table-row>
          <table:table-cell office:value-type="string" table:style-name="tablecell">
            <text:p text:style-name="tablealignleft"> Testo sul bottone KO </text:p>
          </table:table-cell>
          <table:table-cell office:value-type="string" table:style-name="tablecell">
            <text:p text:style-name="tablealignleft"> Imposta il testo visualizzato sul bottone per non confermare </text:p>
          </table:table-cell>
        </table:table-row>
        <table:table-row>
          <table:table-cell office:value-type="string" table:style-name="tablecell">
            <text:p text:style-name="tablealignleft"> Tempo(s) </text:p>
          </table:table-cell>
          <table:table-cell office:value-type="string" table:style-name="tablecell">
            <text:p text:style-name="tablealignleft"> Imposta in secondi, quanto tempo ha l'operatore per selezionare OK o KO </text:p>
          </table:table-cell>
        </table:table-row>
        <table:table-row>
          <table:table-cell office:value-type="string" table:style-name="tablecell">
            <text:p text:style-name="tablealignleft"> Canale d'ingresso per l'OK </text:p>
          </table:table-cell>
          <table:table-cell office:value-type="string" table:style-name="tablecell">
            <text:p text:style-name="tablealignleft"> Seleziona il canale d'ingresso da leggere per dare OK </text:p>
          </table:table-cell>
        </table:table-row>
        <table:table-row>
          <table:table-cell office:value-type="string" table:style-name="tablecell">
            <text:p text:style-name="tablealignleft"> Canale d'ingresso per il KO </text:p>
          </table:table-cell>
          <table:table-cell office:value-type="string" table:style-name="tablecell">
            <text:p text:style-name="tablealignleft"> Seleziona il canale d'ingresso da leggere per dare KO </text:p>
          </table:table-cell>
        </table:table-row>
        <table:table-row>
          <table:table-cell office:value-type="string" table:style-name="tablecell">
            <text:p text:style-name="tablealignleft"> Non ok, interrompi </text:p>
          </table:table-cell>
          <table:table-cell office:value-type="string" table:style-name="tablecell">
            <text:p text:style-name="tablealignleft"> Se l'opzione è abilitata si controlla che il risultato del comando sia congruo con il valore del risultato. Se non va bene il comando va in errore ed interrompe la sequenza </text:p>
          </table:table-cell>
        </table:table-row>
        <table:table-row>
          <table:table-cell office:value-type="string" table:style-name="tablecell">
            <text:p text:style-name="tablealignleft"> Codice errore </text:p>
          </table:table-cell>
          <table:table-cell office:value-type="string" table:style-name="tablecell">
            <text:p text:style-name="tablealignleft"> Selezionare dal menu a tendina il codice di errore da assegnare al comando </text:p>
          </table:table-cell>
        </table:table-row>
      </table:table>
      <text:p text:style-name="Text_20_body">
<text:span text:style-name="Strong_20_Emphasis">Schermo aggiungi barra orizzontale </text:span>: aggiunge una barra a schermo legandola ad una variabile, visualizza una barra con il valore minimo e massimo ed il valore della variabile varia sulla barra in tempo reale</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Valore minimo </text:p>
          </table:table-cell>
          <table:table-cell office:value-type="string" table:style-name="tablecell">
            <text:p text:style-name="tablealignleft"> Selezionare dal menu a tendina il tag con il valore minimo </text:p>
          </table:table-cell>
        </table:table-row>
        <table:table-row>
          <table:table-cell office:value-type="string" table:style-name="tablecell">
            <text:p text:style-name="tablealignleft"> Valore massimo </text:p>
          </table:table-cell>
          <table:table-cell office:value-type="string" table:style-name="tablecell">
            <text:p text:style-name="tablealignleft"> Selezionare dal menu a tendina il tag con il valore massimo </text:p>
          </table:table-cell>
        </table:table-row>
        <table:table-row>
          <table:table-cell office:value-type="string" table:style-name="tablecell">
            <text:p text:style-name="tablealignleft"> Variabile d'ingresso </text:p>
          </table:table-cell>
          <table:table-cell office:value-type="string" table:style-name="tablecell">
            <text:p text:style-name="tablealignleft"> Imposta la variabile da controllare </text:p>
          </table:table-cell>
        </table:table-row>
        <table:table-row>
          <table:table-cell office:value-type="string" table:style-name="tablecell">
            <text:p text:style-name="tablealignleft"> Formato di testo della variabile </text:p>
          </table:table-cell>
          <table:table-cell office:value-type="string" table:style-name="tablecell">
            <text:p text:style-name="tablealignleft"> {0} è sostituito con il valore della variabile </text:p>
          </table:table-cell>
        </table:table-row>
      </table:table>
      <text:p text:style-name="Text_20_body">
<text:span text:style-name="Strong_20_Emphasis">Pulisci barra orizzontale a schermo</text:span>: rimuove o tutti o solo l'ultima barra visualizzato</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Pulisci tutti </text:p>
          </table:table-cell>
          <table:table-cell office:value-type="string" table:style-name="tablecell">
            <text:p text:style-name="tablealignleft"> Se selezionato rimuove tutte le barre visibili nello schermo, altrimenti solo l'ultima aggiunta </text:p>
          </table:table-cell>
        </table:table-row>
      </table:table>
      <text:p text:style-name="Text_20_body">
<text:span text:style-name="Strong_20_Emphasis">Pulisci schermo</text:span>: rimuove tutto quello visibile nello schermo, messaggi , barre.</text:p>
      <text:p text:style-name="Text_20_body"><text:span text:style-name="Strong_20_Emphasis">Aggiungi immagine a schermo</text:span>: aggiunge un messaggio operatore ed una immagine</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Messaggio operatore </text:p>
          </table:table-cell>
          <table:table-cell office:value-type="string" table:style-name="tablecell">
            <text:p text:style-name="tablealignleft"> Imposta il messaggio da far apparire all'operatore </text:p>
          </table:table-cell>
        </table:table-row>
        <table:table-row>
          <table:table-cell office:value-type="string" table:style-name="tablecell">
            <text:p text:style-name="tablealignleft"> Immagine </text:p>
          </table:table-cell>
          <table:table-cell office:value-type="string" table:style-name="tablecell">
            <text:p text:style-name="tablealignleft"> Seleziona un immagine dal menu a tendina di quelle create nella sezione <text:span text:style-name="Strong_20_Emphasis">immagini</text:span> </text:p>
          </table:table-cell>
        </table:table-row>
      </table:table>
      <text:p text:style-name="Text_20_body">
<text:span text:style-name="Strong_20_Emphasis">Pulisci immagini a schermo</text:span>: rimuove o tutte o solo l'ultima immagine visualizzata</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Pulisci tutti </text:p>
          </table:table-cell>
          <table:table-cell office:value-type="string" table:style-name="tablecell">
            <text:p text:style-name="tablealignleft"> Se selezionato rimuove tutte le immagini visibili nello schermo, altrimenti solo l'ultima aggiunta </text:p>
          </table:table-cell>
        </table:table-row>
      </table:table>
      <text:p text:style-name="Text_20_body">
<text:span text:style-name="Strong_20_Emphasis">Aggiungi anomalia</text:span>: visualizza in fase di test l'immagine impostata e la possibilità di aggiungere delle anomalie create in precedenza</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Messaggio operatore </text:p>
          </table:table-cell>
          <table:table-cell office:value-type="string" table:style-name="tablecell">
            <text:p text:style-name="tablealignleft"> Imposta il messaggio da far apparire all'operatore </text:p>
          </table:table-cell>
        </table:table-row>
        <table:table-row>
          <table:table-cell office:value-type="string" table:style-name="tablecell">
            <text:p text:style-name="tablealignleft"> Immagine </text:p>
          </table:table-cell>
          <table:table-cell office:value-type="string" table:style-name="tablecell">
            <text:p text:style-name="tablealignleft"> Seleziona un immagine dal menu a tendina di quelle create nella sezione <text:span text:style-name="Strong_20_Emphasis">immagini</text:span> </text:p>
          </table:table-cell>
        </table:table-row>
      </table:table>
      <text:h text:style-name="Heading_20_5" text:outline-level="5"><text:bookmark-start text:name="variabili"/>Variabili<text:bookmark-end text:name="variabili"/></text:h>
      <text:p text:style-name="Text_20_body">
<text:span text:style-name="Strong_20_Emphasis">Testa variabile booleana</text:span>: esegue un test sulla variabile selezionata vero o falso</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Variabile d'ingresso </text:p>
          </table:table-cell>
          <table:table-cell office:value-type="string" table:style-name="tablecell">
            <text:p text:style-name="tablealignleft"> Imposta la variabile da controllare </text:p>
          </table:table-cell>
        </table:table-row>
        <table:table-row>
          <table:table-cell office:value-type="string" table:style-name="tablecell">
            <text:p text:style-name="tablealignleft"> Valore risultato </text:p>
          </table:table-cell>
          <table:table-cell office:value-type="string" table:style-name="tablecell">
            <text:p text:style-name="tablealignleft"> Se selezionato il risultato della variabile deve essere uguale a vero affinchè il comando sia ok , altrimenti il risultato deve essere falso affinchè il comando sia ok </text:p>
          </table:table-cell>
        </table:table-row>
        <table:table-row>
          <table:table-cell office:value-type="string" table:style-name="tablecell">
            <text:p text:style-name="tablealignleft"> Non ok, interrompi </text:p>
          </table:table-cell>
          <table:table-cell office:value-type="string" table:style-name="tablecell">
            <text:p text:style-name="tablealignleft"> Se l'opzione è abilitata si controlla che il risultato del comando sia congruo con il valore del risultato. Se non va bene il comando va in errore ed interrompe la sequenza </text:p>
          </table:table-cell>
        </table:table-row>
        <table:table-row>
          <table:table-cell office:value-type="string" table:style-name="tablecell">
            <text:p text:style-name="tablealignleft"> Ok, salta a </text:p>
          </table:table-cell>
          <table:table-cell office:value-type="string" table:style-name="tablecell">
            <text:p text:style-name="tablealignleft"> Seleziona dal menu a tendina l'etichetta di un comando da eseguire se il risultato è ok. Tutti i comandi compresi tra i due non verranno eseguiti </text:p>
          </table:table-cell>
        </table:table-row>
        <table:table-row>
          <table:table-cell office:value-type="string" table:style-name="tablecell">
            <text:p text:style-name="tablealignleft"> Codice errore </text:p>
          </table:table-cell>
          <table:table-cell office:value-type="string" table:style-name="tablecell">
            <text:p text:style-name="tablealignleft"> Selezionare dal menu a tendina il codice di errore da assegnare al comando </text:p>
          </table:table-cell>
        </table:table-row>
      </table:table>
      <text:p text:style-name="Text_20_body">
<text:span text:style-name="Strong_20_Emphasis">Testa valore variabile </text:span>: esegue un test sul valore della variabile selezionata</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Variabile d'ingresso </text:p>
          </table:table-cell>
          <table:table-cell office:value-type="string" table:style-name="tablecell">
            <text:p text:style-name="tablealignleft"> Imposta la variabile da controllare </text:p>
          </table:table-cell>
        </table:table-row>
        <table:table-row>
          <table:table-cell office:value-type="string" table:style-name="tablecell">
            <text:p text:style-name="tablealignleft"> Valore minimo </text:p>
          </table:table-cell>
          <table:table-cell office:value-type="string" table:style-name="tablecell">
            <text:p text:style-name="tablealignleft"> Selezionare dal menu a tendina il tag con il valore minimo </text:p>
          </table:table-cell>
        </table:table-row>
        <table:table-row>
          <table:table-cell office:value-type="string" table:style-name="tablecell">
            <text:p text:style-name="tablealignleft"> Valore massimo </text:p>
          </table:table-cell>
          <table:table-cell office:value-type="string" table:style-name="tablecell">
            <text:p text:style-name="tablealignleft"> Selezionare dal menu a tendina il tag con il valore massimo </text:p>
          </table:table-cell>
        </table:table-row>
        <table:table-row>
          <table:table-cell office:value-type="string" table:style-name="tablecell">
            <text:p text:style-name="tablealignleft"> Non ok, interrompi </text:p>
          </table:table-cell>
          <table:table-cell office:value-type="string" table:style-name="tablecell">
            <text:p text:style-name="tablealignleft"> Se l'opzione è abilitata si controlla che il risultato del comando sia congruo con il valore del risultato. Se non va bene il comando va in errore ed interrompe la sequenza </text:p>
          </table:table-cell>
        </table:table-row>
        <table:table-row>
          <table:table-cell office:value-type="string" table:style-name="tablecell">
            <text:p text:style-name="tablealignleft"> Ok, salta a </text:p>
          </table:table-cell>
          <table:table-cell office:value-type="string" table:style-name="tablecell">
            <text:p text:style-name="tablealignleft"> Seleziona dal menu a tendina l'etichetta di un comando da eseguire se il risultato è ok. Tutti i comandi compresi tra i due non verranno eseguiti </text:p>
          </table:table-cell>
        </table:table-row>
        <table:table-row>
          <table:table-cell office:value-type="string" table:style-name="tablecell">
            <text:p text:style-name="tablealignleft"> Ok, se non corrisponde </text:p>
          </table:table-cell>
          <table:table-cell office:value-type="string" table:style-name="tablecell">
            <text:p text:style-name="tablealignleft"> Se abilitato imposta il risultato a OK quando il valore letto non è compreso tra il minimo ed il massimo </text:p>
          </table:table-cell>
        </table:table-row>
        <table:table-row>
          <table:table-cell office:value-type="string" table:style-name="tablecell">
            <text:p text:style-name="tablealignleft"> Codice errore </text:p>
          </table:table-cell>
          <table:table-cell office:value-type="string" table:style-name="tablecell">
            <text:p text:style-name="tablealignleft"> Selezionare dal menu a tendina il codice di errore da assegnare al comando </text:p>
          </table:table-cell>
        </table:table-row>
      </table:table>
      <text:p text:style-name="Text_20_body">
<text:span text:style-name="Strong_20_Emphasis">Testa valore variabile AND</text:span>: esegue un test bitwise in base alla variabile d'ingresso ed il valore impostato</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Variabile d'ingresso </text:p>
          </table:table-cell>
          <table:table-cell office:value-type="string" table:style-name="tablecell">
            <text:p text:style-name="tablealignleft"> Imposta la variabile da controllare </text:p>
          </table:table-cell>
        </table:table-row>
        <table:table-row>
          <table:table-cell office:value-type="string" table:style-name="tablecell">
            <text:p text:style-name="tablealignleft"> Valore </text:p>
          </table:table-cell>
          <table:table-cell office:value-type="string" table:style-name="tablecell">
            <text:p text:style-name="tablealignleft"> Valore utilizzato per l'operazione bitwise AND </text:p>
          </table:table-cell>
        </table:table-row>
        <table:table-row>
          <table:table-cell office:value-type="string" table:style-name="tablecell">
            <text:p text:style-name="tablealignleft"> Non ok, interrompi </text:p>
          </table:table-cell>
          <table:table-cell office:value-type="string" table:style-name="tablecell">
            <text:p text:style-name="tablealignleft"> Se l'opzione è abilitata si controlla che il risultato del comando sia congruo con il valore del risultato. Se non va bene il comando va in errore ed interrompe la sequenza </text:p>
          </table:table-cell>
        </table:table-row>
        <table:table-row>
          <table:table-cell office:value-type="string" table:style-name="tablecell">
            <text:p text:style-name="tablealignleft"> Ok, salta a </text:p>
          </table:table-cell>
          <table:table-cell office:value-type="string" table:style-name="tablecell">
            <text:p text:style-name="tablealignleft"> Seleziona dal menu a tendina l'etichetta di un comando da eseguire se il risultato è ok. Tutti i comandi compresi tra i due non verranno eseguiti </text:p>
          </table:table-cell>
        </table:table-row>
        <table:table-row>
          <table:table-cell office:value-type="string" table:style-name="tablecell">
            <text:p text:style-name="tablealignleft"> Ok, se non corrisponde </text:p>
          </table:table-cell>
          <table:table-cell office:value-type="string" table:style-name="tablecell">
            <text:p text:style-name="tablealignleft"> Se abilitato imposta il risultato a OK quando il valore letto non è compreso tra il minimo ed il massimo </text:p>
          </table:table-cell>
        </table:table-row>
        <table:table-row>
          <table:table-cell office:value-type="string" table:style-name="tablecell">
            <text:p text:style-name="tablealignleft"> Codice errore </text:p>
          </table:table-cell>
          <table:table-cell office:value-type="string" table:style-name="tablecell">
            <text:p text:style-name="tablealignleft"> Selezionare dal menu a tendina il codice di errore da assegnare al comando </text:p>
          </table:table-cell>
        </table:table-row>
      </table:table>
      <text:p text:style-name="Text_20_body">
<text:span text:style-name="Strong_20_Emphasis">Confronta variabili</text:span>: confronta la prima variabile selezionata con la seconda, l'intervallo è calcolato solo sulla seconda variabile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Variabile d'ingresso </text:p>
          </table:table-cell>
          <table:table-cell office:value-type="string" table:style-name="tablecell">
            <text:p text:style-name="tablealignleft"> Imposta la variabile da controllare come primo termine di paragone </text:p>
          </table:table-cell>
        </table:table-row>
        <table:table-row>
          <table:table-cell office:value-type="string" table:style-name="tablecell">
            <text:p text:style-name="tablealignleft"> Operatore confronto </text:p>
          </table:table-cell>
          <table:table-cell office:value-type="string" table:style-name="tablecell">
            <text:p text:style-name="tablealignleft"> Dal menu a tendina selezionare l'operatore per il confronto, se deve essere uguale a, maggiore a, maggiore o uguale a, minore a oppure minore o uguale a </text:p>
          </table:table-cell>
        </table:table-row>
        <table:table-row>
          <table:table-cell office:value-type="string" table:style-name="tablecell">
            <text:p text:style-name="tablealignleft"> Intervallo +/- </text:p>
          </table:table-cell>
          <table:table-cell office:value-type="string" table:style-name="tablecell">
            <text:p text:style-name="tablealignleft"> Imposta un intervallo per la seconda variabile del confronto </text:p>
          </table:table-cell>
        </table:table-row>
        <table:table-row>
          <table:table-cell office:value-type="string" table:style-name="tablecell">
            <text:p text:style-name="tablealignleft"> Variabile d'ingresso </text:p>
          </table:table-cell>
          <table:table-cell office:value-type="string" table:style-name="tablecell">
            <text:p text:style-name="tablealignleft"> Imposta la variabile da controllare come secondo termine di paragone </text:p>
          </table:table-cell>
        </table:table-row>
        <table:table-row>
          <table:table-cell office:value-type="string" table:style-name="tablecell">
            <text:p text:style-name="tablealignleft"> Non ok, interrompi </text:p>
          </table:table-cell>
          <table:table-cell office:value-type="string" table:style-name="tablecell">
            <text:p text:style-name="tablealignleft"> Se l'opzione è abilitata si controlla che il risultato del comando sia congruo con il valore del risultato. Se non va bene il comando va in errore ed interrompe la sequenza </text:p>
          </table:table-cell>
        </table:table-row>
        <table:table-row>
          <table:table-cell office:value-type="string" table:style-name="tablecell">
            <text:p text:style-name="tablealignleft"> Ok, salta a </text:p>
          </table:table-cell>
          <table:table-cell office:value-type="string" table:style-name="tablecell">
            <text:p text:style-name="tablealignleft"> Seleziona dal menu a tendina l'etichetta di un comando da eseguire se il risultato è ok. Tutti i comandi compresi tra i due non verranno eseguiti </text:p>
          </table:table-cell>
        </table:table-row>
        <table:table-row>
          <table:table-cell office:value-type="string" table:style-name="tablecell">
            <text:p text:style-name="tablealignleft"> Ok, se non corrisponde </text:p>
          </table:table-cell>
          <table:table-cell office:value-type="string" table:style-name="tablecell">
            <text:p text:style-name="tablealignleft"> Se abilitato imposta il risultato a OK quando il valore letto non è compreso tra il minimo ed il massimo </text:p>
          </table:table-cell>
        </table:table-row>
        <table:table-row>
          <table:table-cell office:value-type="string" table:style-name="tablecell">
            <text:p text:style-name="tablealignleft"> Codice errore </text:p>
          </table:table-cell>
          <table:table-cell office:value-type="string" table:style-name="tablecell">
            <text:p text:style-name="tablealignleft"> Selezionare dal menu a tendina il codice di errore da assegnare al comando </text:p>
          </table:table-cell>
        </table:table-row>
      </table:table>
      <text:p text:style-name="Text_20_body">
<text:span text:style-name="Strong_20_Emphasis">Differenza tra variabili</text:span>: Controlla la differenza della prima variabile e la seconda variabile e deve essere compresa nel range se min e max sono impostato o maggiore del minimo se impostato solo il minimo o minore del massimo se impostato solo il massimo</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Variabile d'ingresso </text:p>
          </table:table-cell>
          <table:table-cell office:value-type="string" table:style-name="tablecell">
            <text:p text:style-name="tablealignleft"> Imposta la variabile da controllare come minuendo </text:p>
          </table:table-cell>
        </table:table-row>
        <table:table-row>
          <table:table-cell office:value-type="string" table:style-name="tablecell">
            <text:p text:style-name="tablealignleft"> Variabile d'ingresso </text:p>
          </table:table-cell>
          <table:table-cell office:value-type="string" table:style-name="tablecell">
            <text:p text:style-name="tablealignleft"> Imposta la variabile da controllare come sottraendo </text:p>
          </table:table-cell>
        </table:table-row>
        <table:table-row>
          <table:table-cell office:value-type="string" table:style-name="tablecell">
            <text:p text:style-name="tablealignleft"> Valore minimo </text:p>
          </table:table-cell>
          <table:table-cell office:value-type="string" table:style-name="tablecell">
            <text:p text:style-name="tablealignleft"> Selezionare dal menu a tendina il tag con il valore minimo </text:p>
          </table:table-cell>
        </table:table-row>
        <table:table-row>
          <table:table-cell office:value-type="string" table:style-name="tablecell">
            <text:p text:style-name="tablealignleft"> Valore massimo </text:p>
          </table:table-cell>
          <table:table-cell office:value-type="string" table:style-name="tablecell">
            <text:p text:style-name="tablealignleft"> Selezionare dal menu a tendina il tag con il valore massimo </text:p>
          </table:table-cell>
        </table:table-row>
        <table:table-row>
          <table:table-cell office:value-type="string" table:style-name="tablecell">
            <text:p text:style-name="tablealignleft"> Non ok, interrompi </text:p>
          </table:table-cell>
          <table:table-cell office:value-type="string" table:style-name="tablecell">
            <text:p text:style-name="tablealignleft"> Se l'opzione è abilitata si controlla che il risultato del comando sia congruo con il valore del risultato. Se non va bene il comando va in errore ed interrompe la sequenza </text:p>
          </table:table-cell>
        </table:table-row>
        <table:table-row>
          <table:table-cell office:value-type="string" table:style-name="tablecell">
            <text:p text:style-name="tablealignleft"> Ok, salta a </text:p>
          </table:table-cell>
          <table:table-cell office:value-type="string" table:style-name="tablecell">
            <text:p text:style-name="tablealignleft"> Seleziona dal menu a tendina l'etichetta di un comando da eseguire se il risultato è ok. Tutti i comandi compresi tra i due non verranno eseguiti </text:p>
          </table:table-cell>
        </table:table-row>
        <table:table-row>
          <table:table-cell office:value-type="string" table:style-name="tablecell">
            <text:p text:style-name="tablealignleft"> Codice errore </text:p>
          </table:table-cell>
          <table:table-cell office:value-type="string" table:style-name="tablecell">
            <text:p text:style-name="tablealignleft"> Selezionare dal menu a tendina il codice di errore da assegnare al comando </text:p>
          </table:table-cell>
        </table:table-row>
      </table:table>
      <text:h text:style-name="Heading_20_5" text:outline-level="5"><text:bookmark-start text:name="dispositivi"/>Dispositivi<text:bookmark-end text:name="dispositivi"/></text:h>
      <text:p text:style-name="Text_20_body">
<text:span text:style-name="Strong_20_Emphasis">Leggi valore da dispositivo</text:span>: simile alla lettura del canale analogico</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Dispositivo di ingresso </text:p>
          </table:table-cell>
          <table:table-cell office:value-type="string" table:style-name="tablecell">
            <text:p text:style-name="tablealignleft"> Seleziona dal menu a tendina il dispositivo dalla quale leggere </text:p>
          </table:table-cell>
        </table:table-row>
        <table:table-row>
          <table:table-cell office:value-type="string" table:style-name="tablecell">
            <text:p text:style-name="tablealignleft"> Valore minimo </text:p>
          </table:table-cell>
          <table:table-cell office:value-type="string" table:style-name="tablecell">
            <text:p text:style-name="tablealignleft"> Selezionare dal menu a tendina il tag con il valore minimo </text:p>
          </table:table-cell>
        </table:table-row>
        <table:table-row>
          <table:table-cell office:value-type="string" table:style-name="tablecell">
            <text:p text:style-name="tablealignleft"> Valore massimo </text:p>
          </table:table-cell>
          <table:table-cell office:value-type="string" table:style-name="tablecell">
            <text:p text:style-name="tablealignleft"> Selezionare dal menu a tendina il tag con il valore massimo </text:p>
          </table:table-cell>
        </table:table-row>
        <table:table-row>
          <table:table-cell office:value-type="string" table:style-name="tablecell">
            <text:p text:style-name="tablealignleft"> Non ok, interrompi </text:p>
          </table:table-cell>
          <table:table-cell office:value-type="string" table:style-name="tablecell">
            <text:p text:style-name="tablealignleft"> Se l'opzione è abilitata si controlla che il risultato del comando sia congruo con il valore del risultato. Se non va bene il comando va in errore ed interrompe la sequenza </text:p>
          </table:table-cell>
        </table:table-row>
        <table:table-row>
          <table:table-cell office:value-type="string" table:style-name="tablecell">
            <text:p text:style-name="tablealignleft"> Ok, salta a </text:p>
          </table:table-cell>
          <table:table-cell office:value-type="string" table:style-name="tablecell">
            <text:p text:style-name="tablealignleft"> Seleziona dal menu a tendina l'etichetta di un comando da eseguire se il risultato è ok. Tutti i comandi compresi tra i due non verranno eseguiti </text:p>
          </table:table-cell>
        </table:table-row>
        <table:table-row>
          <table:table-cell office:value-type="string" table:style-name="tablecell">
            <text:p text:style-name="tablealignleft"> Ok, se non corrisponde </text:p>
          </table:table-cell>
          <table:table-cell office:value-type="string" table:style-name="tablecell">
            <text:p text:style-name="tablealignleft"> Se abilitato imposta il risultato a OK quando il valore letto non è compreso tra il minimo ed il massimo </text:p>
          </table:table-cell>
        </table:table-row>
        <table:table-row>
          <table:table-cell office:value-type="string" table:style-name="tablecell">
            <text:p text:style-name="tablealignleft"> Codice errore </text:p>
          </table:table-cell>
          <table:table-cell office:value-type="string" table:style-name="tablecell">
            <text:p text:style-name="tablealignleft"> Selezionare dal menu a tendina il codice di errore da assegnare al comando </text:p>
          </table:table-cell>
        </table:table-row>
        <table:table-row>
          <table:table-cell office:value-type="string" table:style-name="tablecell">
            <text:p text:style-name="tablealignleft"> Tempo(ms) </text:p>
          </table:table-cell>
          <table:table-cell office:value-type="string" table:style-name="tablecell">
            <text:p text:style-name="tablealignleft"> Imposta per quanto tempo leggere il valore del canale </text:p>
          </table:table-cell>
        </table:table-row>
        <table:table-row>
          <table:table-cell office:value-type="string" table:style-name="tablecell">
            <text:p text:style-name="tablealignleft"> Modalità lettura* </text:p>
          </table:table-cell>
          <table:table-cell office:value-type="string" table:style-name="tablecell">
            <text:p text:style-name="tablealignleft"> Imposta con quale modalità leggere i valori dal canale </text:p>
          </table:table-cell>
        </table:table-row>
      </table:table>
      <text:p text:style-name="Text_20_body">
<text:span text:style-name="Strong_20_Emphasis">Scrivi valore su dispositivo</text:span>: simile al comando analogico di scrittura </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Dispositivo di uscita </text:p>
          </table:table-cell>
          <table:table-cell office:value-type="string" table:style-name="tablecell">
            <text:p text:style-name="tablealignleft"> Seleziona dal menu a tendina il dispositivo d'uscita </text:p>
          </table:table-cell>
        </table:table-row>
        <table:table-row>
          <table:table-cell office:value-type="string" table:style-name="tablecell">
            <text:p text:style-name="tablealignleft"> Value </text:p>
          </table:table-cell>
          <table:table-cell office:value-type="string" table:style-name="tablecell">
            <text:p text:style-name="tablealignleft"> Imposta il valore da scrivere sul dispositivo </text:p>
          </table:table-cell>
        </table:table-row>
        <table:table-row>
          <table:table-cell office:value-type="string" table:style-name="tablecell">
            <text:p text:style-name="tablealignleft"> Codice errore </text:p>
          </table:table-cell>
          <table:table-cell office:value-type="string" table:style-name="tablecell">
            <text:p text:style-name="tablealignleft"> Selezionare dal menu a tendina il codice di errore da assegnare al comando </text:p>
          </table:table-cell>
        </table:table-row>
      </table:table>
      <text:p text:style-name="Text_20_body">
<text:span text:style-name="Strong_20_Emphasis">Comando funzione dispositivo</text:span>: invia un comando ad un dispositivo compatibile.</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Comando dispositivo </text:p>
          </table:table-cell>
          <table:table-cell office:value-type="string" table:style-name="tablecell">
            <text:p text:style-name="tablealignleft"> Seleziona dal menu a tendina il comando da inviare </text:p>
          </table:table-cell>
        </table:table-row>
        <table:table-row>
          <table:table-cell office:value-type="string" table:style-name="tablecell">
            <text:p text:style-name="tablealignleft"> Parametri comando (separati da ; ) </text:p>
          </table:table-cell>
          <table:table-cell office:value-type="string" table:style-name="tablecell">
            <text:p text:style-name="tablealignleft"> Imposta i parametri del comando, ogni parametro deve essere diviso da un ; </text:p>
          </table:table-cell>
        </table:table-row>
        <table:table-row>
          <table:table-cell office:value-type="string" table:style-name="tablecell">
            <text:p text:style-name="tablealignleft"> Valore minimo </text:p>
          </table:table-cell>
          <table:table-cell office:value-type="string" table:style-name="tablecell">
            <text:p text:style-name="tablealignleft"> Selezionare dal menu a tendina il tag con il valore minimo </text:p>
          </table:table-cell>
        </table:table-row>
        <table:table-row>
          <table:table-cell office:value-type="string" table:style-name="tablecell">
            <text:p text:style-name="tablealignleft"> Valore massimo </text:p>
          </table:table-cell>
          <table:table-cell office:value-type="string" table:style-name="tablecell">
            <text:p text:style-name="tablealignleft"> Selezionare dal menu a tendina il tag con il valore massimo </text:p>
          </table:table-cell>
        </table:table-row>
        <table:table-row>
          <table:table-cell office:value-type="string" table:style-name="tablecell">
            <text:p text:style-name="tablealignleft"> Valore stringa accettata </text:p>
          </table:table-cell>
          <table:table-cell office:value-type="string" table:style-name="tablecell">
            <text:p text:style-name="tablealignleft"> Seleziona dal menu a tendina il valore stringa che puo essere accettato come risposta dal comando </text:p>
          </table:table-cell>
        </table:table-row>
        <table:table-row>
          <table:table-cell office:value-type="string" table:style-name="tablecell">
            <text:p text:style-name="tablealignleft"> Metodo di paragone stringa </text:p>
          </table:table-cell>
          <table:table-cell office:value-type="string" table:style-name="tablecell">
            <text:p text:style-name="tablealignleft"> Seleziona dal menu a tendina che metodo di paragone usare </text:p>
          </table:table-cell>
        </table:table-row>
        <table:table-row>
          <table:table-cell office:value-type="string" table:style-name="tablecell">
            <text:p text:style-name="tablealignleft"> Non ok, interrompi </text:p>
          </table:table-cell>
          <table:table-cell office:value-type="string" table:style-name="tablecell">
            <text:p text:style-name="tablealignleft"> Se l'opzione è abilitata si controlla che il risultato del comando sia congruo con il valore del risultato. Se non va bene il comando va in errore ed interrompe la sequenza </text:p>
          </table:table-cell>
        </table:table-row>
        <table:table-row>
          <table:table-cell office:value-type="string" table:style-name="tablecell">
            <text:p text:style-name="tablealignleft"> Ok, salta a </text:p>
          </table:table-cell>
          <table:table-cell office:value-type="string" table:style-name="tablecell">
            <text:p text:style-name="tablealignleft"> Seleziona dal menu a tendina l'etichetta di un comando da eseguire se il risultato è ok. Tutti i comandi compresi tra i due non verranno eseguiti </text:p>
          </table:table-cell>
        </table:table-row>
        <table:table-row>
          <table:table-cell office:value-type="string" table:style-name="tablecell">
            <text:p text:style-name="tablealignleft"> Ok, se non corrisponde </text:p>
          </table:table-cell>
          <table:table-cell office:value-type="string" table:style-name="tablecell">
            <text:p text:style-name="tablealignleft"> Se abilitato imposta il risultato a OK quando il valore letto non è compreso tra il minimo ed il massimo o la stringa non corrisponde </text:p>
          </table:table-cell>
        </table:table-row>
        <table:table-row>
          <table:table-cell office:value-type="string" table:style-name="tablecell">
            <text:p text:style-name="tablealignleft"> Codice errore </text:p>
          </table:table-cell>
          <table:table-cell office:value-type="string" table:style-name="tablecell">
            <text:p text:style-name="tablealignleft"> Selezionare dal menu a tendina il codice di errore da assegnare al comando </text:p>
          </table:table-cell>
        </table:table-row>
      </table:table>
      <text:h text:style-name="Heading_20_5" text:outline-level="5"><text:bookmark-start text:name="test_sicurezza"/>Test sicurezza<text:bookmark-end text:name="test_sicurezza"/></text:h>
      <text:p text:style-name="Text_20_body">
<text:span text:style-name="Strong_20_Emphasis">Test isolamento</text:span></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Dispositivo sicurezza </text:p>
          </table:table-cell>
          <table:table-cell office:value-type="string" table:style-name="tablecell">
            <text:p text:style-name="tablealignleft"> Imposta il dispositivo di sicurezza da utilizzare </text:p>
          </table:table-cell>
        </table:table-row>
        <table:table-row>
          <table:table-cell office:value-type="string" table:style-name="tablecell">
            <text:p text:style-name="tablealignleft"> Non ok, interrompi </text:p>
          </table:table-cell>
          <table:table-cell office:value-type="string" table:style-name="tablecell">
            <text:p text:style-name="tablealignleft"> Se l'opzione è abilitata si controlla che il risultato del comando sia congruo con il valore del risultato. Se non va bene il comando va in errore ed interrompe la sequenza </text:p>
          </table:table-cell>
        </table:table-row>
        <table:table-row>
          <table:table-cell office:value-type="string" table:style-name="tablecell">
            <text:p text:style-name="tablealignleft"> Codice errore </text:p>
          </table:table-cell>
          <table:table-cell office:value-type="string" table:style-name="tablecell">
            <text:p text:style-name="tablealignleft"> Selezionare dal menu a tendina il codice di errore da assegnare al comando </text:p>
          </table:table-cell>
        </table:table-row>
      </table:table>
      <text:p text:style-name="Text_20_body">
<text:span text:style-name="Strong_20_Emphasis">Test PE</text:span></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Dispositivo sicurezza </text:p>
          </table:table-cell>
          <table:table-cell office:value-type="string" table:style-name="tablecell">
            <text:p text:style-name="tablealignleft"> Imposta il dispositivo di sicurezza da utilizzare </text:p>
          </table:table-cell>
        </table:table-row>
        <table:table-row>
          <table:table-cell office:value-type="string" table:style-name="tablecell">
            <text:p text:style-name="tablealignleft"> Non ok, interrompi </text:p>
          </table:table-cell>
          <table:table-cell office:value-type="string" table:style-name="tablecell">
            <text:p text:style-name="tablealignleft"> Se l'opzione è abilitata si controlla che il risultato del comando sia congruo con il valore del risultato. Se non va bene il comando va in errore ed interrompe la sequenza </text:p>
          </table:table-cell>
        </table:table-row>
        <table:table-row>
          <table:table-cell office:value-type="string" table:style-name="tablecell">
            <text:p text:style-name="tablealignleft"> Codice errore </text:p>
          </table:table-cell>
          <table:table-cell office:value-type="string" table:style-name="tablecell">
            <text:p text:style-name="tablealignleft"> Selezionare dal menu a tendina il codice di errore da assegnare al comando </text:p>
          </table:table-cell>
        </table:table-row>
      </table:table>
      <text:p text:style-name="Text_20_body">
<text:span text:style-name="Strong_20_Emphasis">Test funzionale</text:span></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Dispositivo sicurezza </text:p>
          </table:table-cell>
          <table:table-cell office:value-type="string" table:style-name="tablecell">
            <text:p text:style-name="tablealignleft"> Imposta il dispositivo di sicurezza da utilizzare </text:p>
          </table:table-cell>
        </table:table-row>
        <table:table-row>
          <table:table-cell office:value-type="string" table:style-name="tablecell">
            <text:p text:style-name="tablealignleft"> Non ok, interrompi </text:p>
          </table:table-cell>
          <table:table-cell office:value-type="string" table:style-name="tablecell">
            <text:p text:style-name="tablealignleft"> Se l'opzione è abilitata si controlla che il risultato del comando sia congruo con il valore del risultato. Se non va bene il comando va in errore ed interrompe la sequenza </text:p>
          </table:table-cell>
        </table:table-row>
        <table:table-row>
          <table:table-cell office:value-type="string" table:style-name="tablecell">
            <text:p text:style-name="tablealignleft"> Codice errore </text:p>
          </table:table-cell>
          <table:table-cell office:value-type="string" table:style-name="tablecell">
            <text:p text:style-name="tablealignleft"> Selezionare dal menu a tendina il codice di errore da assegnare al comando </text:p>
          </table:table-cell>
        </table:table-row>
      </table:table>
      <text:p text:style-name="Text_20_body">
<text:span text:style-name="Strong_20_Emphasis">Addizionale</text:span></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Dispositivo sicurezza </text:p>
          </table:table-cell>
          <table:table-cell office:value-type="string" table:style-name="tablecell">
            <text:p text:style-name="tablealignleft"> Imposta il dispositivo di sicurezza da utilizzare </text:p>
          </table:table-cell>
        </table:table-row>
        <table:table-row>
          <table:table-cell office:value-type="string" table:style-name="tablecell">
            <text:p text:style-name="tablealignleft"> Non ok, interrompi </text:p>
          </table:table-cell>
          <table:table-cell office:value-type="string" table:style-name="tablecell">
            <text:p text:style-name="tablealignleft"> Se l'opzione è abilitata si controlla che il risultato del comando sia congruo con il valore del risultato. Se non va bene il comando va in errore ed interrompe la sequenza </text:p>
          </table:table-cell>
        </table:table-row>
        <table:table-row>
          <table:table-cell office:value-type="string" table:style-name="tablecell">
            <text:p text:style-name="tablealignleft"> Codice errore </text:p>
          </table:table-cell>
          <table:table-cell office:value-type="string" table:style-name="tablecell">
            <text:p text:style-name="tablealignleft"> Selezionare dal menu a tendina il codice di errore da assegnare al comando </text:p>
          </table:table-cell>
        </table:table-row>
      </table:table>
      <text:p text:style-name="Text_20_body">
<text:span text:style-name="Strong_20_Emphasis">Test AC alta tenzione</text:span></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Dispositivo sicurezza </text:p>
          </table:table-cell>
          <table:table-cell office:value-type="string" table:style-name="tablecell">
            <text:p text:style-name="tablealignleft"> Imposta il dispositivo di sicurezza da utilizzare </text:p>
          </table:table-cell>
        </table:table-row>
        <table:table-row>
          <table:table-cell office:value-type="string" table:style-name="tablecell">
            <text:p text:style-name="tablealignleft"> Non ok, interrompi </text:p>
          </table:table-cell>
          <table:table-cell office:value-type="string" table:style-name="tablecell">
            <text:p text:style-name="tablealignleft"> Se l'opzione è abilitata si controlla che il risultato del comando sia congruo con il valore del risultato. Se non va bene il comando va in errore ed interrompe la sequenza </text:p>
          </table:table-cell>
        </table:table-row>
        <table:table-row>
          <table:table-cell office:value-type="string" table:style-name="tablecell">
            <text:p text:style-name="tablealignleft"> Codice errore </text:p>
          </table:table-cell>
          <table:table-cell office:value-type="string" table:style-name="tablecell">
            <text:p text:style-name="tablealignleft"> Selezionare dal menu a tendina il codice di errore da assegnare al comando </text:p>
          </table:table-cell>
        </table:table-row>
      </table:table>
      <text:p text:style-name="Text_20_body">
<text:span text:style-name="Strong_20_Emphasis">Visuale</text:span></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Dispositivo sicurezza </text:p>
          </table:table-cell>
          <table:table-cell office:value-type="string" table:style-name="tablecell">
            <text:p text:style-name="tablealignleft"> Imposta il dispositivo di sicurezza da utilizzare </text:p>
          </table:table-cell>
        </table:table-row>
        <table:table-row>
          <table:table-cell office:value-type="string" table:style-name="tablecell">
            <text:p text:style-name="tablealignleft"> Non ok, interrompi </text:p>
          </table:table-cell>
          <table:table-cell office:value-type="string" table:style-name="tablecell">
            <text:p text:style-name="tablealignleft"> Se l'opzione è abilitata si controlla che il risultato del comando sia congruo con il valore del risultato. Se non va bene il comando va in errore ed interrompe la sequenza </text:p>
          </table:table-cell>
        </table:table-row>
        <table:table-row>
          <table:table-cell office:value-type="string" table:style-name="tablecell">
            <text:p text:style-name="tablealignleft"> Codice errore </text:p>
          </table:table-cell>
          <table:table-cell office:value-type="string" table:style-name="tablecell">
            <text:p text:style-name="tablealignleft"> Selezionare dal menu a tendina il codice di errore da assegnare al comando </text:p>
          </table:table-cell>
        </table:table-row>
      </table:table>
      <text:p text:style-name="Text_20_body">
<text:span text:style-name="Strong_20_Emphasis">Test dispersione</text:span></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Dispositivo sicurezza </text:p>
          </table:table-cell>
          <table:table-cell office:value-type="string" table:style-name="tablecell">
            <text:p text:style-name="tablealignleft"> Imposta il dispositivo di sicurezza da utilizzare </text:p>
          </table:table-cell>
        </table:table-row>
        <table:table-row>
          <table:table-cell office:value-type="string" table:style-name="tablecell">
            <text:p text:style-name="tablealignleft"> Non ok, interrompi </text:p>
          </table:table-cell>
          <table:table-cell office:value-type="string" table:style-name="tablecell">
            <text:p text:style-name="tablealignleft"> Se l'opzione è abilitata si controlla che il risultato del comando sia congruo con il valore del risultato. Se non va bene il comando va in errore ed interrompe la sequenza </text:p>
          </table:table-cell>
        </table:table-row>
        <table:table-row>
          <table:table-cell office:value-type="string" table:style-name="tablecell">
            <text:p text:style-name="tablealignleft"> Codice errore </text:p>
          </table:table-cell>
          <table:table-cell office:value-type="string" table:style-name="tablecell">
            <text:p text:style-name="tablealignleft"> Selezionare dal menu a tendina il codice di errore da assegnare al comando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 parametri aggiuntivi per il test sono specificati in base al dispositivo per la sicurezza utilizzato, ogni parametro è già descritto nella visualizzazione del comando </text:p>
          </table:table-cell>
        </table:table-row>
      </table:table>
      <text:h text:style-name="Heading_20_5" text:outline-level="5"><text:bookmark-start text:name="estetici"/>Estetici<text:bookmark-end text:name="estetici"/></text:h>
      <text:p text:style-name="Text_20_body">
<text:span text:style-name="Strong_20_Emphasis">Aggiungi anomalia</text:span>: visualizza in fase di test l'immagine e la possibilità di aggiungerre delle anomalie ai box selezionati</text:p>
      <table:table>
        <table:table-column/>
        <table:table-column/>
        <table:table-row>
          <table:table-cell office:value-type="string" table:style-name="tableheader">
            <text:p text:style-name="Table_20_Heading"> Parametri </text:p>
          </table:table-cell>
          <table:table-cell office:value-type="string" table:style-name="tableheader">
            <text:p text:style-name="Table_20_Heading"> Descrizione </text:p>
          </table:table-cell>
        </table:table-row>
        <table:table-row>
          <table:table-cell office:value-type="string" table:style-name="tablecell">
            <text:p text:style-name="tablealignleft"> Tabella difetti </text:p>
          </table:table-cell>
          <table:table-cell office:value-type="string" table:style-name="tablecell">
            <text:p text:style-name="tablealignleft"> composta da 12 blocchi selezionare quelli alla quale in fase di test si vuole aggiungere un difetto, gli altri non saranno visibili se non abilitati </text:p>
          </table:table-cell>
        </table:table-row>
        <table:table-row>
          <table:table-cell office:value-type="string" table:style-name="tablecell">
            <text:p text:style-name="tablealignleft"> Immagine </text:p>
          </table:table-cell>
          <table:table-cell office:value-type="string" table:style-name="tablecell">
            <text:p text:style-name="tablealignleft"> Seleziona un immagine dal menu a tendina di quelle create nella sezione <text:span text:style-name="Strong_20_Emphasis">immagini</text:span> </text:p>
          </table:table-cell>
        </table:table-row>
      </table:table>
      <text:h text:style-name="Heading_20_4" text:outline-level="4"><text:bookmark-start text:name="comandi_rapidi_5"/>Comandi rapidi (5)<text:bookmark-end text:name="comandi_rapidi_5"/></text:h>
      <text:p text:style-name="Text_20_body">
Nel pannello dei comandi rapidi, vengono visualizzati tutti i comandi dello stesso tipo selezionato nella sezione (4) utilizzati nelle altre sequenze. Se questo viene trascinato all'interno della sequenza nel pannello di creazione del canale sono visualizzati i campi già compilati in base al comando preso. I parametri sono visualizzati nel pannello sottostante.
</text:p>
      <text:h text:style-name="Heading_20_2" text:outline-level="2"><text:bookmark-start text:name="anomaly_definitions"/>Anomaly definitions<text:bookmark-end text:name="anomaly_definitions"/></text:h>
      <text:p text:style-name="Text_20_body">
Cliccare sul tasto <text:span text:style-name="Strong_20_Emphasis">Anomaly definitions</text:span><draw:frame draw:style-name="media" draw:name="" text:anchor-type="as-char" draw:z-index="0" svg:width="0.84666666666667cm" svg:height="0.84666666666667cm"><draw:image xlink:href="Pictures/52dbd165d0f89721a604fddb9f089277.png" xlink:type="simple" xlink:show="embed" xlink:actuate="onLoad"/></draw:frame> per accedere alla seguente schermata :</text:p>
      <text:p text:style-name="Text_20_body"><draw:frame draw:style-name="mediacenter" draw:name="" text:anchor-type="paragraph" draw:z-index="0" svg:width="17.197916666667cm" style:rel-width="100%" svg:height="9.2339583333333cm" style:rel-height="scale"><draw:image xlink:href="Pictures/82227560cd2d01419810a25de0ab5def.png" xlink:type="simple" xlink:show="embed" xlink:actuate="onLoad"/></draw:frame></text:p>
      <text:p text:style-name="Text_20_body">Di seguito la funzione dei tasti della toolbar :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2dfc62b8117387a3a7651b308a338ea.png" xlink:type="simple" xlink:show="embed" xlink:actuate="onLoad"/></draw:frame></text:p>
          </table:table-cell>
          <table:table-cell office:value-type="string" table:style-name="tablecell">
            <text:p text:style-name="tablealignleft"> Nuova anomalia </text:p>
          </table:table-cell>
          <table:table-cell office:value-type="string" table:style-name="tablecell">
            <text:p text:style-name="tablealignleft"> Apre la finestra per creare una nuova anomali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cac78ef7b66e071ee861e694ab89b85.png" xlink:type="simple" xlink:show="embed" xlink:actuate="onLoad"/></draw:frame></text:p>
          </table:table-cell>
          <table:table-cell office:value-type="string" table:style-name="tablecell">
            <text:p text:style-name="tablealignleft"> Modifica anomalia </text:p>
          </table:table-cell>
          <table:table-cell office:value-type="string" table:style-name="tablecell">
            <text:p text:style-name="tablealignleft"> Apre la finestra di creazione dell'anomalia ma i campi sono già compilati e possono essere modific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01b21860a51e601a57609ac1410ba97.png" xlink:type="simple" xlink:show="embed" xlink:actuate="onLoad"/></draw:frame></text:p>
          </table:table-cell>
          <table:table-cell office:value-type="string" table:style-name="tablecell">
            <text:p text:style-name="tablealignleft"> Copia anomalia </text:p>
          </table:table-cell>
          <table:table-cell office:value-type="string" table:style-name="tablecell">
            <text:p text:style-name="tablealignleft"> Apre la finestra di creazione dell'anomali ma i campi sono già compilati e possono essere modificati per crearne una nuov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1547e1b2b55ca6f3e9926be28fb3ac2.png" xlink:type="simple" xlink:show="embed" xlink:actuate="onLoad"/></draw:frame></text:p>
          </table:table-cell>
          <table:table-cell office:value-type="string" table:style-name="tablecell">
            <text:p text:style-name="tablealignleft"> Elimina anomalia </text:p>
          </table:table-cell>
          <table:table-cell office:value-type="string" table:style-name="tablecell">
            <text:p text:style-name="tablealignleft"> Imposta l'anomalia come eliminata e non potrà essere più utilizzata nei comandi delle sequenz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1b87cdb8cf2b153c7bfe846aeb789fb.png" xlink:type="simple" xlink:show="embed" xlink:actuate="onLoad"/></draw:frame></text:p>
          </table:table-cell>
          <table:table-cell office:value-type="string" table:style-name="tablecell">
            <text:p text:style-name="tablealignleft"> Ripristina anomalia </text:p>
          </table:table-cell>
          <table:table-cell office:value-type="string" table:style-name="tablecell">
            <text:p text:style-name="tablealignleft"> Ripristina l'anomalia e può essere di nuovo utilizzata nei comandi delle sequenze </text:p>
          </table:table-cell>
        </table:table-row>
      </table:table>
      <text:h text:style-name="Heading_20_4" text:outline-level="4"><text:bookmark-start text:name="nuova_anomalia"/>Nuova anomalia<text:bookmark-end text:name="nuova_anomalia"/></text:h>
      <text:p text:style-name="Text_20_body">Per creare un'anomalia , cliccare sull'icona <draw:frame draw:style-name="media" draw:name="" text:anchor-type="as-char" draw:z-index="0" svg:width="0.84666666666667cm" svg:height="0.84666666666667cm"><draw:image xlink:href="Pictures/d2dfc62b8117387a3a7651b308a338ea.png" xlink:type="simple" xlink:show="embed" xlink:actuate="onLoad"/></draw:frame> e compilare i campi della seguente schermata :</text:p>
      <text:p text:style-name="Text_20_body"><draw:frame draw:style-name="mediacenter" draw:name="" text:anchor-type="paragraph" draw:z-index="0" svg:width="7.9375cm" svg:height="3.5454166666667cm"><draw:image xlink:href="Pictures/6edbf1adf6b62316617b07ecb14a3c5c.png" xlink:type="simple" xlink:show="embed" xlink:actuate="onLoad"/></draw:frame></text:p>
      <text:p text:style-name="Text_20_body">Sarà necessario quindi, specificare i seguenti dati :
</text:p>
      <text:list text:style-name="List_20_1">
        <text:list-item>
          <text:p text:style-name="Text_20_body"> <text:span text:style-name="Strong_20_Emphasis">Tipo di anomalia</text:span> : selezionare il tipo dal menu a tendina tra <text:span text:style-name="Strong_20_Emphasis">estetico</text:span>, <text:span text:style-name="Strong_20_Emphasis">processo</text:span>, <text:span text:style-name="Strong_20_Emphasis">prodotto</text:span> e <text:span text:style-name="Strong_20_Emphasis">sicurezza</text:span>;</text:p>
        </text:list-item>
        <text:list-item>
          <text:p text:style-name="Text_20_body"> <text:span text:style-name="Strong_20_Emphasis">Codice</text:span> : campo di testo, inserire un codice per l'anomalia;</text:p>
        </text:list-item>
        <text:list-item>
          <text:p text:style-name="Text_20_body"> <text:span text:style-name="Strong_20_Emphasis">Descrizione</text:span> : campo di testo, inserire una descrizione dell'anomalia;</text:p>
        </text:list-item>
      </text:list>
      <text:p text:style-name="Text_20_body">
Confermare l'operazione premendo il tasto <text:span text:style-name="Strong_20_Emphasis">OK</text:span> o annullarla cliccando il tasto <text:span text:style-name="Strong_20_Emphasis">Cancel</text:span>.
</text:p>
      <text:h text:style-name="Heading_20_4" text:outline-level="4"><text:bookmark-start text:name="modifica_anomalia"/>Modifica anomalia<text:bookmark-end text:name="modifica_anomalia"/></text:h>
      <text:p text:style-name="Text_20_body">Per modificare un'anomalia già creata selezionarla dalla lista e cliccare sull'icona <draw:frame draw:style-name="media" draw:name="" text:anchor-type="as-char" draw:z-index="0" svg:width="0.84666666666667cm" svg:height="0.84666666666667cm"><draw:image xlink:href="Pictures/6cac78ef7b66e071ee861e694ab89b85.png" xlink:type="simple" xlink:show="embed" xlink:actuate="onLoad"/></draw:frame> per accedere alla stessa schermata di creazione con la differenza che i campi saranno già compilati.</text:p>
      <text:p text:style-name="Text_20_body">Confermare le modifiche premendo il tasto <text:span text:style-name="Strong_20_Emphasis">OK</text:span> oppure il tasto <text:span text:style-name="Strong_20_Emphasis">Cancel</text:span> per annullarle.
</text:p>
      <text:h text:style-name="Heading_20_4" text:outline-level="4"><text:bookmark-start text:name="copia_anomalia"/>Copia anomalia<text:bookmark-end text:name="copia_anomalia"/></text:h>
      <text:p text:style-name="Text_20_body">
Per copiare un'anomalia già creata selezionarla dalla lista e cliccare sull'icona <draw:frame draw:style-name="media" draw:name="" text:anchor-type="as-char" draw:z-index="0" svg:width="0.84666666666667cm" svg:height="0.84666666666667cm"><draw:image xlink:href="Pictures/a01b21860a51e601a57609ac1410ba97.png" xlink:type="simple" xlink:show="embed" xlink:actuate="onLoad"/></draw:frame> per accedere alla stessa schermata di creazione con la differenza che i campi saranno già compilati.</text:p>
      <text:p text:style-name="Text_20_body">Confermare la copia premendo il tasto <text:span text:style-name="Strong_20_Emphasis">OK</text:span> oppure il tasto <text:span text:style-name="Strong_20_Emphasis">Cancel</text:span> per annullarla.</text:p>
      <text:h text:style-name="Heading_20_4" text:outline-level="4"><text:bookmark-start text:name="elimina_anomalia"/>Elimina anomalia<text:bookmark-end text:name="elimina_anomalia"/></text:h>
      <text:p text:style-name="Text_20_body">
Per impostare un'anomalia come eliminata, selezionarla dalla lista e cliccare sull'icona <draw:frame draw:style-name="media" draw:name="" text:anchor-type="as-char" draw:z-index="0" svg:width="0.84666666666667cm" svg:height="0.84666666666667cm"><draw:image xlink:href="Pictures/31547e1b2b55ca6f3e9926be28fb3ac2.png" xlink:type="simple" xlink:show="embed" xlink:actuate="onLoad"/></draw:frame> apparirà dopo l'eliminazione un icona di un cestino accanto all'elemento nella lista. 
</text:p>
      <text:h text:style-name="Heading_20_4" text:outline-level="4"><text:bookmark-start text:name="ripristina_anomalia"/>Ripristina anomalia<text:bookmark-end text:name="ripristina_anomalia"/></text:h>
      <text:p text:style-name="Text_20_body">
Per ripristinare un'anomalia eliminata, selezionarla dalla lista e cliccare sull'icona <draw:frame draw:style-name="media" draw:name="" text:anchor-type="as-char" draw:z-index="0" svg:width="0.84666666666667cm" svg:height="0.84666666666667cm"><draw:image xlink:href="Pictures/11b87cdb8cf2b153c7bfe846aeb789fb.png" xlink:type="simple" xlink:show="embed" xlink:actuate="onLoad"/></draw:frame>
</text:p>
      <text:h text:style-name="Heading_20_2" text:outline-level="2"><text:bookmark-start text:name="image_items"/>Image items<text:bookmark-end text:name="image_items"/></text:h>
      <text:p text:style-name="Text_20_body">Cliccare sul tasto <text:span text:style-name="Strong_20_Emphasis">Images items</text:span><draw:frame draw:style-name="media" draw:name="" text:anchor-type="as-char" draw:z-index="0" svg:width="0.84666666666667cm" svg:height="0.84666666666667cm"><draw:image xlink:href="Pictures/82ec5e9e09944164abffa7794d932a03.png" xlink:type="simple" xlink:show="embed" xlink:actuate="onLoad"/></draw:frame> per accedere alla seguente schermata :</text:p>
      <text:p text:style-name="Text_20_body"><draw:frame draw:style-name="mediacenter" draw:name="" text:anchor-type="paragraph" draw:z-index="0" svg:width="15.875cm" svg:height="8.5460416666667cm"><draw:image xlink:href="Pictures/c2c752753d79b36484c1b53c3a72457e.png" xlink:type="simple" xlink:show="embed" xlink:actuate="onLoad"/></draw:frame></text:p>
      <text:p text:style-name="Text_20_body">Di seguito la funzione dei tasti della toolbar :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2dfc62b8117387a3a7651b308a338ea.png" xlink:type="simple" xlink:show="embed" xlink:actuate="onLoad"/></draw:frame></text:p>
          </table:table-cell>
          <table:table-cell office:value-type="string" table:style-name="tablecell">
            <text:p text:style-name="tablealignleft"> Nuovo immagine </text:p>
          </table:table-cell>
          <table:table-cell office:value-type="string" table:style-name="tablecell">
            <text:p text:style-name="tablealignleft"> Apre la finestra per creare una nuova immagi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cac78ef7b66e071ee861e694ab89b85.png" xlink:type="simple" xlink:show="embed" xlink:actuate="onLoad"/></draw:frame></text:p>
          </table:table-cell>
          <table:table-cell office:value-type="string" table:style-name="tablecell">
            <text:p text:style-name="tablealignleft"> Modifica immagine </text:p>
          </table:table-cell>
          <table:table-cell office:value-type="string" table:style-name="tablecell">
            <text:p text:style-name="tablealignleft"> Apre la finestra di creazione dell'immagine ma i campi sono già compilati e possono essere modific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1547e1b2b55ca6f3e9926be28fb3ac2.png" xlink:type="simple" xlink:show="embed" xlink:actuate="onLoad"/></draw:frame></text:p>
          </table:table-cell>
          <table:table-cell office:value-type="string" table:style-name="tablecell">
            <text:p text:style-name="tablealignleft"> Imposta eliminato </text:p>
          </table:table-cell>
          <table:table-cell office:value-type="string" table:style-name="tablecell">
            <text:p text:style-name="tablealignleft"> L'immagine viene impostata come eliminata e non potrà essere usata finchè non la si ripristinerà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1b87cdb8cf2b153c7bfe846aeb789fb.png" xlink:type="simple" xlink:show="embed" xlink:actuate="onLoad"/></draw:frame> </text:p>
          </table:table-cell>
          <table:table-cell office:value-type="string" table:style-name="tablecell">
            <text:p text:style-name="tablealignleft"> Ripristina immagine</text:p>
          </table:table-cell>
          <table:table-cell office:value-type="string" table:style-name="tablecell">
            <text:p text:style-name="tablealignleft"> Se il modello è impostato come eliminato questo lo ripristinerà e potrà essere riutilizzato </text:p>
          </table:table-cell>
        </table:table-row>
      </table:table>
      <text:h text:style-name="Heading_20_4" text:outline-level="4"><text:bookmark-start text:name="nuova_immagine"/>Nuova immagine<text:bookmark-end text:name="nuova_immagine"/></text:h>
      <text:p text:style-name="Text_20_body">
Per creare un'immagine, cliccare sull'icona <draw:frame draw:style-name="media" draw:name="" text:anchor-type="as-char" draw:z-index="0" svg:width="0.84666666666667cm" svg:height="0.84666666666667cm"><draw:image xlink:href="Pictures/d2dfc62b8117387a3a7651b308a338ea.png" xlink:type="simple" xlink:show="embed" xlink:actuate="onLoad"/></draw:frame> e compilare i campi della seguente schermata :</text:p>
      <text:p text:style-name="Text_20_body"><draw:frame draw:style-name="mediacenter" draw:name="" text:anchor-type="paragraph" draw:z-index="0" svg:width="7.9375cm" svg:height="5.5827083333333cm"><draw:image xlink:href="Pictures/8523ac75857843f4dbe61fa5b513fe3d.png" xlink:type="simple" xlink:show="embed" xlink:actuate="onLoad"/></draw:frame></text:p>
      <text:p text:style-name="Text_20_body">Sarà necessario quindi, specificare i seguenti dati :
</text:p>
      <text:list text:style-name="List_20_1">
        <text:list-item>
          <text:p text:style-name="Text_20_body"> <text:span text:style-name="Strong_20_Emphasis">Load Image</text:span> : tasto per selezionare un immagine dal proprio computer, una volta selezionata si vedrà l'anteprima nel riquadro accanto;</text:p>
        </text:list-item>
        <text:list-item>
          <text:p text:style-name="Text_20_body"> <text:span text:style-name="Strong_20_Emphasis">Code</text:span> : codice dell'immagine;</text:p>
        </text:list-item>
        <text:list-item>
          <text:p text:style-name="Text_20_body"> <text:span text:style-name="Strong_20_Emphasis">Description</text:span> : descrizione dell'immagine;</text:p>
        </text:list-item>
      </text:list>
      <text:p text:style-name="Text_20_body">
Confermare l'operazione premendo il tasto <text:span text:style-name="Strong_20_Emphasis">OK</text:span> o annullare la creazione premendo il tasto <text:span text:style-name="Strong_20_Emphasis">Cancel</text:span>.
</text:p>
      <text:h text:style-name="Heading_20_4" text:outline-level="4"><text:bookmark-start text:name="modifica_immagine"/>Modifica immagine<text:bookmark-end text:name="modifica_immagine"/></text:h>
      <text:p text:style-name="Text_20_body">
Per modificare un immagine già creata selezionarla dalla lista e cliccare sull'icona <draw:frame draw:style-name="media" draw:name="" text:anchor-type="as-char" draw:z-index="0" svg:width="0.84666666666667cm" svg:height="0.84666666666667cm"><draw:image xlink:href="Pictures/6cac78ef7b66e071ee861e694ab89b85.png" xlink:type="simple" xlink:show="embed" xlink:actuate="onLoad"/></draw:frame> per accedere alla stessa schermata di creazione con la differenza che i campi saranno già compilati.</text:p>
      <text:p text:style-name="Text_20_body">Confermare le modifiche premendo il tasto <text:span text:style-name="Strong_20_Emphasis">OK</text:span> oppure il tasto <text:span text:style-name="Strong_20_Emphasis">Cancel</text:span> per annullarle.
</text:p>
      <text:h text:style-name="Heading_20_4" text:outline-level="4"><text:bookmark-start text:name="elimina_immagine"/>Elimina immagine<text:bookmark-end text:name="elimina_immagine"/></text:h>
      <text:p text:style-name="Text_20_body">Per impostare un'immagine come eliminata, selezionarla dalla lista e cliccare sull'icona <draw:frame draw:style-name="media" draw:name="" text:anchor-type="as-char" draw:z-index="0" svg:width="0.84666666666667cm" svg:height="0.84666666666667cm"><draw:image xlink:href="Pictures/31547e1b2b55ca6f3e9926be28fb3ac2.png" xlink:type="simple" xlink:show="embed" xlink:actuate="onLoad"/></draw:frame> apparirà dopo l'eliminazione un icona di un cestino accanto all'elemento nella lista. 
</text:p>
      <text:h text:style-name="Heading_20_4" text:outline-level="4"><text:bookmark-start text:name="ripristina_immagine"/>Ripristina immagine<text:bookmark-end text:name="ripristina_immagine"/></text:h>
      <text:p text:style-name="Text_20_body">Per ripristinare un'immagine eliminata, selezionarla dalla lista e cliccare sull'icona <draw:frame draw:style-name="media" draw:name="" text:anchor-type="as-char" draw:z-index="0" svg:width="0.84666666666667cm" svg:height="0.84666666666667cm"><draw:image xlink:href="Pictures/11b87cdb8cf2b153c7bfe846aeb789fb.png" xlink:type="simple" xlink:show="embed" xlink:actuate="onLoad"/></draw:frame>
</text:p>
      <text:h text:style-name="Heading_20_2" text:outline-level="2"><text:bookmark-start text:name="languages"/>Languages<text:bookmark-end text:name="languages"/></text:h>
      <text:p text:style-name="Text_20_body">
Cliccare sul tasto <text:span text:style-name="Strong_20_Emphasis">Languages</text:span><draw:frame draw:style-name="media" draw:name="" text:anchor-type="as-char" draw:z-index="0" svg:width="0.84666666666667cm" svg:height="0.84666666666667cm"><draw:image xlink:href="Pictures/240988f011f4e7e50fabc7838acfe784.png" xlink:type="simple" xlink:show="embed" xlink:actuate="onLoad"/></draw:frame> per accedere alla seguente schermata :</text:p>
      <text:p text:style-name="Text_20_body"><draw:frame draw:style-name="mediacenter" draw:name="" text:anchor-type="paragraph" draw:z-index="0" svg:width="17.197916666667cm" style:rel-width="100%" svg:height="9.2604166666667cm" style:rel-height="scale"><draw:image xlink:href="Pictures/74c466e3a7e964ea76bdc9799f9e3805.png" xlink:type="simple" xlink:show="embed" xlink:actuate="onLoad"/></draw:frame></text:p>
      <text:p text:style-name="Text_20_body">Di seguito la funzione dei tasti della toolbar :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2dfc62b8117387a3a7651b308a338ea.png" xlink:type="simple" xlink:show="embed" xlink:actuate="onLoad"/></draw:frame></text:p>
          </table:table-cell>
          <table:table-cell office:value-type="string" table:style-name="tablecell">
            <text:p text:style-name="tablealignleft"> Nuova lingua </text:p>
          </table:table-cell>
          <table:table-cell office:value-type="string" table:style-name="tablecell">
            <text:p text:style-name="tablealignleft"> Apre la finestra per aggiungere un nuovo codice per identificare una lingu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ef176bb1084ab8ca9404f5cd5160623.png" xlink:type="simple" xlink:show="embed" xlink:actuate="onLoad"/></draw:frame> </text:p>
          </table:table-cell>
          <table:table-cell office:value-type="string" table:style-name="tablecell">
            <text:p text:style-name="tablealignleft"> Importa file .po  </text:p>
          </table:table-cell>
          <table:table-cell office:value-type="string" table:style-name="tablecell">
            <text:p text:style-name="tablealignleft"> Importa un file .po esterno cosi da caricare le traduzioni già fatt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ca37a4a77f9d1ac6ceca2385510cddc.png" xlink:type="simple" xlink:show="embed" xlink:actuate="onLoad"/></draw:frame> </text:p>
          </table:table-cell>
          <table:table-cell office:value-type="string" table:style-name="tablecell">
            <text:p text:style-name="tablealignleft"> Esporta file .po </text:p>
          </table:table-cell>
          <table:table-cell office:value-type="string" table:style-name="tablecell">
            <text:p text:style-name="tablealignleft"> Esporta tutta la tabella e crea un file .p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000fc018bb61f20cc951d289f7ec569.png" xlink:type="simple" xlink:show="embed" xlink:actuate="onLoad"/></draw:frame> </text:p>
          </table:table-cell>
          <table:table-cell office:value-type="string" table:style-name="tablecell">
            <text:p text:style-name="tablealignleft"> Salva </text:p>
          </table:table-cell>
          <table:table-cell office:value-type="string" table:style-name="tablecell">
            <text:p text:style-name="tablealignleft"> Salva le modifiche apportate ad ogni riga/colonn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15d0961e83e42f1a36ca27239fb2f65.png" xlink:type="simple" xlink:show="embed" xlink:actuate="onLoad"/></draw:frame> </text:p>
          </table:table-cell>
          <table:table-cell office:value-type="string" table:style-name="tablecell">
            <text:p text:style-name="tablealignleft"> Carica nuove frasi/Tag </text:p>
          </table:table-cell>
          <table:table-cell office:value-type="string" table:style-name="tablecell">
            <text:p text:style-name="tablealignleft"> Aggiunge, se ce ne sono, le stringhe che trova nel file .pot nel file .po per essere tradotte </text:p>
          </table:table-cell>
        </table:table-row>
      </table:table>
      <text:p text:style-name="Text_20_body">
Per la gestione delle lingue utilizziamo file .po che sono file di testo standard per questa funzione. Possono essere aperti con software del tipo notepad, notepad++ etc… Per cambiare la lingua al programma basterà scrivere nel file di configurazione il codice della lingua che si preferisce/&gt;</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l file .pot con le nuove stringhe viene fornito esclusivamente dalla Marel </text:p>
          </table:table-cell>
        </table:table-row>
      </table:table>
      <text:h text:style-name="Heading_20_4" text:outline-level="4"><text:bookmark-start text:name="nuova_lingua"/>Nuova lingua<text:bookmark-end text:name="nuova_lingua"/></text:h>
      <text:p text:style-name="Text_20_body">
Per creare un nuovo codice per una lingua, cliccare sull'icona <draw:frame draw:style-name="media" draw:name="" text:anchor-type="as-char" draw:z-index="0" svg:width="0.84666666666667cm" svg:height="0.84666666666667cm"><draw:image xlink:href="Pictures/d2dfc62b8117387a3a7651b308a338ea.png" xlink:type="simple" xlink:show="embed" xlink:actuate="onLoad"/></draw:frame> e compilare l'unico campo presente della seguente schermata :</text:p>
      <text:p text:style-name="Text_20_body"><draw:frame draw:style-name="mediacenter" draw:name="" text:anchor-type="paragraph" draw:z-index="0" svg:width="7.9375cm" svg:height="4.445cm"><draw:image xlink:href="Pictures/562f4136bfbe69822801cc31ba95e908.png" xlink:type="simple" xlink:show="embed" xlink:actuate="onLoad"/></draw:frame></text:p>
      <text:p text:style-name="Text_20_body">Sarà necessario quindi, specificare il seguente dato :
</text:p>
      <text:list text:style-name="List_20_1">
        <text:list-item>
          <text:p text:style-name="Text_20_body"> <text:span text:style-name="Strong_20_Emphasis">Language CODE</text:span> : campo di testo, codice identificativo per selezionare quella traduzione ;</text:p>
        </text:list-item>
      </text:list>
      <text:p text:style-name="Text_20_body">
Confermare l'operazione premendo il tasto <text:span text:style-name="Strong_20_Emphasis">OK</text:span> o annullare la creazione premendo il tasto <text:span text:style-name="Strong_20_Emphasis">Cancel</text:span>.
</text:p>
      <text:h text:style-name="Heading_20_4" text:outline-level="4"><text:bookmark-start text:name="importa_file_.po"/>Importa file .po<text:bookmark-end text:name="importa_file_.po"/></text:h>
      <text:p text:style-name="Text_20_body">
Per importare un file .po esterno cliccare sul tasto <text:span text:style-name="Strong_20_Emphasis">Importa</text:span><draw:frame draw:style-name="media" draw:name="" text:anchor-type="as-char" draw:z-index="0" svg:width="0.84666666666667cm" svg:height="0.84666666666667cm"><draw:image xlink:href="Pictures/aef176bb1084ab8ca9404f5cd5160623.png" xlink:type="simple" xlink:show="embed" xlink:actuate="onLoad"/></draw:frame> e selezionarlo tramite la finestra di windows. Il file che viene importato crea un nuovo codice lingua se non è già presente nella gestione lingue ed importa automaticamete tutte le traduzioni che corrispondo alla tabella <text:span text:style-name="Strong_20_Emphasis">TAG</text:span>.
</text:p>
      <text:h text:style-name="Heading_20_4" text:outline-level="4"><text:bookmark-start text:name="esporta_file_.po"/>Esporta file .po<text:bookmark-end text:name="esporta_file_.po"/></text:h>
      <text:p text:style-name="Text_20_body">
Cliccare sul tasto <text:span text:style-name="Strong_20_Emphasis">Esporta file .po</text:span><draw:frame draw:style-name="media" draw:name="" text:anchor-type="as-char" draw:z-index="0" svg:width="0.84666666666667cm" svg:height="0.84666666666667cm"><draw:image xlink:href="Pictures/aca37a4a77f9d1ac6ceca2385510cddc.png" xlink:type="simple" xlink:show="embed" xlink:actuate="onLoad"/></draw:frame> per aprire la finestra di windows e selezionare la cartella dove si vuol creare i file .po per ogni lingua creata. Nel nostro caso di default abbiamo IT,EN,TR significa che esportando la tabella vengono creati per ogni codice un file it.po, en.po e tr.po.</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Se le traduzioni non sono complete non saranno visibili i campi di testo annessi, ed alcune finestre del programma potrebbero risultare incomplete </text:p>
          </table:table-cell>
        </table:table-row>
      </table:table>
      <text:h text:style-name="Heading_20_4" text:outline-level="4"><text:bookmark-start text:name="carica_nuovi_tag"/>Carica nuovi TAG<text:bookmark-end text:name="carica_nuovi_tag"/></text:h>
      <text:p text:style-name="Text_20_body">
Per caricare delle nuove frasi cliccare sul tasto <text:span text:style-name="Strong_20_Emphasis">Carica nuove frasi</text:span><draw:frame draw:style-name="media" draw:name="" text:anchor-type="as-char" draw:z-index="0" svg:width="0.84666666666667cm" svg:height="0.84666666666667cm"><draw:image xlink:href="Pictures/a15d0961e83e42f1a36ca27239fb2f65.png" xlink:type="simple" xlink:show="embed" xlink:actuate="onLoad"/></draw:frame>. Le nuove frasi sono presenti sotto la colonna <text:span text:style-name="Strong_20_Emphasis">TAG</text:span> ed è necessario richiedere alla Marel il file aggiornato altrimenti questa funzione ricarica sempre le stesse senza aggiornare nulla.</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Premere il tasto <text:span text:style-name="Strong_20_Emphasis">load new strings</text:span> non sovrascrive le traduzioni fatte </text:p>
          </table:table-cell>
        </table:table-row>
      </table:table>
      <text:h text:style-name="Heading_20_2" text:outline-level="2"><text:bookmark-start text:name="stations"/>Stations<text:bookmark-end text:name="stations"/></text:h>
      <text:p text:style-name="Text_20_body">
Cliccare sul tasto <text:span text:style-name="Strong_20_Emphasis">Stations</text:span><draw:frame draw:style-name="media" draw:name="" text:anchor-type="as-char" draw:z-index="0" svg:width="0.84666666666667cm" svg:height="0.84666666666667cm"><draw:image xlink:href="Pictures/12ac0abcf3b81b948b08269232b05276.png" xlink:type="simple" xlink:show="embed" xlink:actuate="onLoad"/></draw:frame> per accedere alla seguente schermata :</text:p>
      <text:p text:style-name="Text_20_body"><draw:frame draw:style-name="mediacenter" draw:name="" text:anchor-type="paragraph" draw:z-index="0" svg:width="15.875cm" svg:height="8.5460416666667cm"><draw:image xlink:href="Pictures/2fc6bbba44c49d23a1a7ba3f88bef261.png" xlink:type="simple" xlink:show="embed" xlink:actuate="onLoad"/></draw:frame></text:p>
      <text:p text:style-name="Text_20_body">Di seguito la funzione dei tasti della toolbar :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2dfc62b8117387a3a7651b308a338ea.png" xlink:type="simple" xlink:show="embed" xlink:actuate="onLoad"/></draw:frame></text:p>
          </table:table-cell>
          <table:table-cell office:value-type="string" table:style-name="tablecell">
            <text:p text:style-name="tablealignleft"> Nuova stazione</text:p>
          </table:table-cell>
          <table:table-cell office:value-type="string" table:style-name="tablecell">
            <text:p text:style-name="tablealignleft"> Apre la finestra per creare una nuova sta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cac78ef7b66e071ee861e694ab89b85.png" xlink:type="simple" xlink:show="embed" xlink:actuate="onLoad"/></draw:frame></text:p>
          </table:table-cell>
          <table:table-cell office:value-type="string" table:style-name="tablecell">
            <text:p text:style-name="tablealignleft"> Modifica stazione </text:p>
          </table:table-cell>
          <table:table-cell office:value-type="string" table:style-name="tablecell">
            <text:p text:style-name="tablealignleft"> Apre la finestra di creazione della stazione ma i campi sono già compilati e potranno essere modific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01b21860a51e601a57609ac1410ba97.png" xlink:type="simple" xlink:show="embed" xlink:actuate="onLoad"/></draw:frame></text:p>
          </table:table-cell>
          <table:table-cell office:value-type="string" table:style-name="tablecell">
            <text:p text:style-name="tablealignleft"> Copia stazione </text:p>
          </table:table-cell>
          <table:table-cell office:value-type="string" table:style-name="tablecell">
            <text:p text:style-name="tablealignleft"> Copia la stazione selezionata ed apre la finestra di creazione della stazione con i campi già compilati e la possibilità di modificarl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1547e1b2b55ca6f3e9926be28fb3ac2.png" xlink:type="simple" xlink:show="embed" xlink:actuate="onLoad"/></draw:frame></text:p>
          </table:table-cell>
          <table:table-cell office:value-type="string" table:style-name="tablecell">
            <text:p text:style-name="tablealignleft"> Elimina stazione</text:p>
          </table:table-cell>
          <table:table-cell office:value-type="string" table:style-name="tablecell">
            <text:p text:style-name="tablealignleft"> Marca come eliminata la stazione non potrà essere utilizzata finchè non la si ripristin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1b87cdb8cf2b153c7bfe846aeb789fb.png" xlink:type="simple" xlink:show="embed" xlink:actuate="onLoad"/></draw:frame></text:p>
          </table:table-cell>
          <table:table-cell office:value-type="string" table:style-name="tablecell">
            <text:p text:style-name="tablealignleft"> Ripristina stazione </text:p>
          </table:table-cell>
          <table:table-cell office:value-type="string" table:style-name="tablecell">
            <text:p text:style-name="tablealignleft"> Ripristina la stazione eliminat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04202eded3a21c7c109931f9c61ee37.png" xlink:type="simple" xlink:show="embed" xlink:actuate="onLoad"/></draw:frame></text:p>
          </table:table-cell>
          <table:table-cell office:value-type="string" table:style-name="tablecell">
            <text:p text:style-name="tablealignleft"> Disabilita stazione </text:p>
          </table:table-cell>
          <table:table-cell office:value-type="string" table:style-name="tablecell">
            <text:p text:style-name="tablealignleft"> Marca come disabilitata la sta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4b5bc8d28e9ce857ba078039087e370.png" xlink:type="simple" xlink:show="embed" xlink:actuate="onLoad"/></draw:frame></text:p>
          </table:table-cell>
          <table:table-cell office:value-type="string" table:style-name="tablecell">
            <text:p text:style-name="tablealignleft"> Abilita stazione </text:p>
          </table:table-cell>
          <table:table-cell office:value-type="string" table:style-name="tablecell">
            <text:p text:style-name="tablealignleft"> Riabilita la stazione </text:p>
          </table:table-cell>
        </table:table-row>
      </table:table>
      <text:h text:style-name="Heading_20_4" text:outline-level="4"><text:bookmark-start text:name="nuova_stazione"/>Nuova stazione<text:bookmark-end text:name="nuova_stazione"/></text:h>
      <text:p text:style-name="Text_20_body">
Per creare una nuova stazione, cliccare sull'icona <draw:frame draw:style-name="media" draw:name="" text:anchor-type="as-char" draw:z-index="0" svg:width="0.84666666666667cm" svg:height="0.84666666666667cm"><draw:image xlink:href="Pictures/d2dfc62b8117387a3a7651b308a338ea.png" xlink:type="simple" xlink:show="embed" xlink:actuate="onLoad"/></draw:frame> e compilare i campi della seguente schermata :</text:p>
      <text:p text:style-name="Text_20_body"><draw:frame draw:style-name="mediacenter" draw:name="" text:anchor-type="paragraph" draw:z-index="0" svg:width="7.9375cm" svg:height="4.3127083333333cm"><draw:image xlink:href="Pictures/f4ee09084004b38b2c18c9f5867a804c.png" xlink:type="simple" xlink:show="embed" xlink:actuate="onLoad"/></draw:frame></text:p>
      <text:p text:style-name="Text_20_body">Sarà necessario quindi, specificare i seguenti dati :
</text:p>
      <text:list text:style-name="List_20_1">
        <text:list-item>
          <text:p text:style-name="Text_20_body"> <text:span text:style-name="Strong_20_Emphasis">Station type</text:span> : menu a tendina, per selezionare il tipo di stazione, <text:span text:style-name="Strong_20_Emphasis">Stazione di test</text:span>,<text:span text:style-name="Strong_20_Emphasis">Stazione di riparazione</text:span>,<text:span text:style-name="Strong_20_Emphasis">Stazione estetica</text:span>,;</text:p>
        </text:list-item>
        <text:list-item>
          <text:p text:style-name="Text_20_body"> <text:span text:style-name="Strong_20_Emphasis">Place name</text:span> : campo descrittivo , nome della stazione;</text:p>
        </text:list-item>
        <text:list-item>
          <text:p text:style-name="Text_20_body"> <text:span text:style-name="Strong_20_Emphasis">Place id</text:span> : campo numerico incrementale di 1, imposta il numero della stazione;</text:p>
        </text:list-item>
        <text:list-item>
          <text:p text:style-name="Text_20_body"> <text:span text:style-name="Strong_20_Emphasis">Production line</text:span> : campo numerico incrementale di 1, imposta il numero della linea di produzione;</text:p>
        </text:list-item>
        <text:list-item>
          <text:p text:style-name="Text_20_body"> <text:span text:style-name="Strong_20_Emphasis">Auto update executable</text:span> : campo selettivo, se selezionato imposta che la stazione automaticamente aggiorni il suo software quando presente un aggiornamento;</text:p>
        </text:list-item>
      </text:list>
      <text:p text:style-name="Text_20_body">
Confermare l'operazione premendo il tasto <text:span text:style-name="Strong_20_Emphasis">OK</text:span> o annullare la creazione premendo il tasto <text:span text:style-name="Strong_20_Emphasis">Cancel</text:span>.
</text:p>
      <text:h text:style-name="Heading_20_4" text:outline-level="4"><text:bookmark-start text:name="modifica_stazione"/>Modifica stazione<text:bookmark-end text:name="modifica_stazione"/></text:h>
      <text:p text:style-name="Text_20_body">
Per modificare una stazione già creata selezionarla dalla lista e cliccare sull'icona <draw:frame draw:style-name="media" draw:name="" text:anchor-type="as-char" draw:z-index="0" svg:width="0.84666666666667cm" svg:height="0.84666666666667cm"><draw:image xlink:href="Pictures/6cac78ef7b66e071ee861e694ab89b85.png" xlink:type="simple" xlink:show="embed" xlink:actuate="onLoad"/></draw:frame> per accedere alla stessa schermata di creazione con la differenza che i campi saranno già compilati.</text:p>
      <text:p text:style-name="Text_20_body">Confermare le modifiche premendo il tasto <text:span text:style-name="Strong_20_Emphasis">OK</text:span> oppure il tasto <text:span text:style-name="Strong_20_Emphasis">Cancel</text:span> per annullarle.
</text:p>
      <text:h text:style-name="Heading_20_4" text:outline-level="4"><text:bookmark-start text:name="copia_stazione"/>Copia stazione<text:bookmark-end text:name="copia_stazione"/></text:h>
      <text:p text:style-name="Text_20_body">Per copiare una stazione già creata selezionarla dalla lista e cliccare sull'icona <draw:frame draw:style-name="media" draw:name="" text:anchor-type="as-char" draw:z-index="0" svg:width="0.84666666666667cm" svg:height="0.84666666666667cm"><draw:image xlink:href="Pictures/a01b21860a51e601a57609ac1410ba97.png" xlink:type="simple" xlink:show="embed" xlink:actuate="onLoad"/></draw:frame> per accedere alla stessa schermata di creazione con la differenza che i campi saranno già compilati.</text:p>
      <text:p text:style-name="Text_20_body">Confermare la creazione di una nuova stazione cliccando sul tasto <text:span text:style-name="Strong_20_Emphasis">OK</text:span> o annullare l'operazione cliccando sul tasto <text:span text:style-name="Strong_20_Emphasis">Cancel</text:span>.</text:p>
      <text:h text:style-name="Heading_20_4" text:outline-level="4"><text:bookmark-start text:name="elimina_stazione"/>Elimina stazione<text:bookmark-end text:name="elimina_stazione"/></text:h>
      <text:p text:style-name="Text_20_body">Per impostare una stazione come eliminata, nel caso non fosse più presente nella linea di produzione, selezionarla dalla lista e cliccare sull'icona <draw:frame draw:style-name="media" draw:name="" text:anchor-type="as-char" draw:z-index="0" svg:width="0.84666666666667cm" svg:height="0.84666666666667cm"><draw:image xlink:href="Pictures/31547e1b2b55ca6f3e9926be28fb3ac2.png" xlink:type="simple" xlink:show="embed" xlink:actuate="onLoad"/></draw:frame> apparirà dopo l'eliminazione un icona di un cestino accanto alla stazione.</text:p>
      <text:h text:style-name="Heading_20_4" text:outline-level="4"><text:bookmark-start text:name="ripristina_stazione"/>Ripristina stazione<text:bookmark-end text:name="ripristina_stazione"/></text:h>
      <text:p text:style-name="Text_20_body">
Per ripristinare una stazione eliminata e togliere lo stato di eliminato, selezionarla dalla lista e cliccare sull'icona <draw:frame draw:style-name="media" draw:name="" text:anchor-type="as-char" draw:z-index="0" svg:width="0.84666666666667cm" svg:height="0.84666666666667cm"><draw:image xlink:href="Pictures/11b87cdb8cf2b153c7bfe846aeb789fb.png" xlink:type="simple" xlink:show="embed" xlink:actuate="onLoad"/></draw:frame>.
</text:p>
      <text:h text:style-name="Heading_20_4" text:outline-level="4"><text:bookmark-start text:name="disabilita_stazione"/>Disabilita stazione<text:bookmark-end text:name="disabilita_stazione"/></text:h>
      <text:p text:style-name="Text_20_body">Per disabilitare una stazione premere l'icona <draw:frame draw:style-name="media" draw:name="" text:anchor-type="as-char" draw:z-index="0" svg:width="0.84666666666667cm" svg:height="0.84666666666667cm"><draw:image xlink:href="Pictures/004202eded3a21c7c109931f9c61ee37.png" xlink:type="simple" xlink:show="embed" xlink:actuate="onLoad"/></draw:frame>, la stazione disabilitata non riceverà alcun prodotto da testare in linea di produzione.
</text:p>
      <text:h text:style-name="Heading_20_4" text:outline-level="4"><text:bookmark-start text:name="abilita_stazione"/>Abilita stazione<text:bookmark-end text:name="abilita_stazione"/></text:h>
      <text:p text:style-name="Text_20_body">
Per riabilitare una stazione premere l'icona <draw:frame draw:style-name="media" draw:name="" text:anchor-type="as-char" draw:z-index="0" svg:width="0.84666666666667cm" svg:height="0.84666666666667cm"><draw:image xlink:href="Pictures/74b5bc8d28e9ce857ba078039087e370.png" xlink:type="simple" xlink:show="embed" xlink:actuate="onLoad"/></draw:frame>, la stazione disabilitata non riceverà alcun prodotto da testare in linea di produzione.
</text:p>
      <text:h text:style-name="Heading_20_2" text:outline-level="2"><text:bookmark-start text:name="channels"/>Channels<text:bookmark-end text:name="channels"/></text:h>
      <text:p text:style-name="Text_20_body">Cliccare sul tasto <text:span text:style-name="Strong_20_Emphasis">Channels</text:span> <draw:frame draw:style-name="media" draw:name="" text:anchor-type="as-char" draw:z-index="0" svg:width="0.84666666666667cm" svg:height="0.84666666666667cm"><draw:image xlink:href="Pictures/5cb6825e2256e9fc62250d957911509c.png" xlink:type="simple" xlink:show="embed" xlink:actuate="onLoad"/></draw:frame> per accedere alla seguente schermata :</text:p>
      <text:p text:style-name="Text_20_body"><draw:frame draw:style-name="mediacenter" draw:name="" text:anchor-type="paragraph" draw:z-index="0" svg:width="17.197916666667cm" style:rel-width="100%" svg:height="9.2604166666667cm" style:rel-height="scale"><draw:image xlink:href="Pictures/ab99346105122e50231bb04dd55ddb1a.png" xlink:type="simple" xlink:show="embed" xlink:actuate="onLoad"/></draw:frame></text:p>
      <text:p text:style-name="Text_20_body">Di seguito la funzione dei tasti della toolbar :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2dfc62b8117387a3a7651b308a338ea.png" xlink:type="simple" xlink:show="embed" xlink:actuate="onLoad"/></draw:frame></text:p>
          </table:table-cell>
          <table:table-cell office:value-type="string" table:style-name="tablecell">
            <text:p text:style-name="tablealignleft"> Nuovo canale </text:p>
          </table:table-cell>
          <table:table-cell office:value-type="string" table:style-name="tablecell">
            <text:p text:style-name="tablealignleft"> Apre la finestra per creare un nuovo canal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cac78ef7b66e071ee861e694ab89b85.png" xlink:type="simple" xlink:show="embed" xlink:actuate="onLoad"/></draw:frame></text:p>
          </table:table-cell>
          <table:table-cell office:value-type="string" table:style-name="tablecell">
            <text:p text:style-name="tablealignleft"> Modifica canale </text:p>
          </table:table-cell>
          <table:table-cell office:value-type="string" table:style-name="tablecell">
            <text:p text:style-name="tablealignleft"> Apre la finestra di creazione del canale ma i campi sono già compilati e potranno essere modific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01b21860a51e601a57609ac1410ba97.png" xlink:type="simple" xlink:show="embed" xlink:actuate="onLoad"/></draw:frame></text:p>
          </table:table-cell>
          <table:table-cell office:value-type="string" table:style-name="tablecell">
            <text:p text:style-name="tablealignleft"> Copia canale </text:p>
          </table:table-cell>
          <table:table-cell office:value-type="string" table:style-name="tablecell">
            <text:p text:style-name="tablealignleft"> Copia il canale selezionato ed apre la finestra di creazione del canale con i campi già compilati e la possibilità di modificarl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1547e1b2b55ca6f3e9926be28fb3ac2.png" xlink:type="simple" xlink:show="embed" xlink:actuate="onLoad"/></draw:frame></text:p>
          </table:table-cell>
          <table:table-cell office:value-type="string" table:style-name="tablecell">
            <text:p text:style-name="tablealignleft"> Elimina canale </text:p>
          </table:table-cell>
          <table:table-cell office:value-type="string" table:style-name="tablecell">
            <text:p text:style-name="tablealignleft"> Elimina il canale selezionate dalla lista </text:p>
          </table:table-cell>
        </table:table-row>
      </table:table>
      <text:p text:style-name="Text_20_body">
Tutti i canali creati saranno condivisi tra le stazioni create, quindi è necessario andare in <text:span text:style-name="Strong_20_Emphasis">Stations channels</text:span> per configurare correttamente i canali per ogni stazione.</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 Il sistema è fornito già configurato dalla Marel. </text:p>
          </table:table-cell>
        </table:table-row>
      </table:table>
      <text:h text:style-name="Heading_20_4" text:outline-level="4"><text:bookmark-start text:name="nuovo_canale"/>Nuovo canale<text:bookmark-end text:name="nuovo_canale"/></text:h>
      <text:p text:style-name="Text_20_body">Per creare un canale, cliccare sull'icona <draw:frame draw:style-name="media" draw:name="" text:anchor-type="as-char" draw:z-index="0" svg:width="0.84666666666667cm" svg:height="0.84666666666667cm"><draw:image xlink:href="Pictures/d2dfc62b8117387a3a7651b308a338ea.png" xlink:type="simple" xlink:show="embed" xlink:actuate="onLoad"/></draw:frame> e compilare i campi della seguente schermata :</text:p>
      <text:p text:style-name="Text_20_body"><draw:frame draw:style-name="mediacenter" draw:name="" text:anchor-type="paragraph" draw:z-index="0" svg:width="9.2604166666667cm" svg:height="8.6783333333333cm"><draw:image xlink:href="Pictures/bc577ef96eaceeee9e18fbf943a8004b.png" xlink:type="simple" xlink:show="embed" xlink:actuate="onLoad"/></draw:frame></text:p>
      <text:p text:style-name="Text_20_body">Sarà necessario quindi, specificare i seguenti dati :
</text:p>
      <text:list text:style-name="List_20_1">
        <text:list-item>
          <text:p text:style-name="Text_20_body"> <text:span text:style-name="Strong_20_Emphasis">Channel type</text:span> : campo selettivo, selezionare dal menu a tendina che tipo di canale creare, tra <text:span text:style-name="Strong_20_Emphasis">AI</text:span>, <text:span text:style-name="Strong_20_Emphasis">AO</text:span>, <text:span text:style-name="Strong_20_Emphasis">CNT</text:span>, <text:span text:style-name="Strong_20_Emphasis">CUSTOM</text:span>, <text:span text:style-name="Strong_20_Emphasis">DEVICE IN</text:span>, <text:span text:style-name="Strong_20_Emphasis">DEVICE OUT</text:span>, <text:span text:style-name="Strong_20_Emphasis">DI</text:span>, <text:span text:style-name="Strong_20_Emphasis">DO</text:span>, <text:span text:style-name="Strong_20_Emphasis">SAFETY</text:span>;</text:p>
        </text:list-item>
        <text:list-item>
          <text:p text:style-name="Text_20_body"> <text:span text:style-name="Strong_20_Emphasis">Channel code</text:span> : campo di testo, codice del canale;</text:p>
        </text:list-item>
        <text:list-item>
          <text:p text:style-name="Text_20_body"> <text:span text:style-name="Strong_20_Emphasis">Channel description</text:span> : campo di testo, descrizione del canale;</text:p>
        </text:list-item>
        <text:list-item>
          <text:p text:style-name="Text_20_body"> <text:span text:style-name="Strong_20_Emphasis">Channel measure unit</text:span> : campo di testo, unità di misura del canale;</text:p>
        </text:list-item>
        <text:list-item>
          <text:p text:style-name="Text_20_body"> <text:span text:style-name="Strong_20_Emphasis">Channel decimals</text:span> : campo numerico, numero di unità decimali da utilizzare e mostrare;</text:p>
        </text:list-item>
        <text:list-item>
          <text:p text:style-name="Text_20_body"> <text:span text:style-name="Strong_20_Emphasis">Show graph</text:span> : campo selettivo, se selezionato questo canale sarà visibile sul grafico durante il test, il grafico è accessibile solo ad utenti <text:span text:style-name="Strong_20_Emphasis">TECNIC ADMIN</text:span> e <text:span text:style-name="Strong_20_Emphasis">ADMIN</text:span>;</text:p>
        </text:list-item>
        <text:list-item>
          <text:p text:style-name="Text_20_body"> <text:span text:style-name="Strong_20_Emphasis">Channel tag</text:span> : campo selettivo, selezionare dal menu a tendina il tag da associare al canale tra <text:span text:style-name="Strong_20_Emphasis">Sampling ampere</text:span>, <text:span text:style-name="Strong_20_Emphasis">sampling voltage</text:span>, <text:span text:style-name="Strong_20_Emphasis">sampling power</text:span>, <text:span text:style-name="Strong_20_Emphasis">sampling frequency</text:span>, questo tag è utilizzato per impostare il canale come canale di riferimento qualora dovessimo utilizzare ampere, voltaggio, frequenza o potenza in calcoli e formule matematiche ;</text:p>
        </text:list-item>
      </text:list>
      <text:p text:style-name="Text_20_body">
Confermare l'operazione premendo il tasto <text:span text:style-name="Strong_20_Emphasis">OK</text:span> o annullare la creazione premendo il tasto <text:span text:style-name="Strong_20_Emphasis">Cancel</text:span>.</text:p>
      <text:h text:style-name="Heading_20_4" text:outline-level="4"><text:bookmark-start text:name="modifica_canale"/>Modifica canale<text:bookmark-end text:name="modifica_canale"/></text:h>
      <text:p text:style-name="Text_20_body">
Per modificare un canale già creato selezionarlo dalla lista e cliccare sull'icona <draw:frame draw:style-name="media" draw:name="" text:anchor-type="as-char" draw:z-index="0" svg:width="0.84666666666667cm" svg:height="0.84666666666667cm"><draw:image xlink:href="Pictures/6cac78ef7b66e071ee861e694ab89b85.png" xlink:type="simple" xlink:show="embed" xlink:actuate="onLoad"/></draw:frame> per accedere alla stessa schermata di creazione con la differenza che i campi saranno già compilati.</text:p>
      <text:p text:style-name="Text_20_body">Confermare le modifiche premendo il tasto <text:span text:style-name="Strong_20_Emphasis">OK</text:span> oppure il tasto <text:span text:style-name="Strong_20_Emphasis">Cancel</text:span> per annullarle.
</text:p>
      <text:h text:style-name="Heading_20_4" text:outline-level="4"><text:bookmark-start text:name="copia_canale"/>Copia canale<text:bookmark-end text:name="copia_canale"/></text:h>
      <text:p text:style-name="Text_20_body">
Per copiare un canale già creato selezionarlo dalla lista e cliccare sull'icona <draw:frame draw:style-name="media" draw:name="" text:anchor-type="as-char" draw:z-index="0" svg:width="0.84666666666667cm" svg:height="0.84666666666667cm"><draw:image xlink:href="Pictures/a01b21860a51e601a57609ac1410ba97.png" xlink:type="simple" xlink:show="embed" xlink:actuate="onLoad"/></draw:frame> per accedere alla stessa schermata di creazione con la differenza che i campi saranno già compilati.</text:p>
      <text:p text:style-name="Text_20_body">Confermare la creazione del nuovo canale premendo il tasto <text:span text:style-name="Strong_20_Emphasis">OK</text:span> o annulare l'operazione cliccando sul tasto <text:span text:style-name="Strong_20_Emphasis">Cancel</text:span>.
</text:p>
      <text:h text:style-name="Heading_20_4" text:outline-level="4"><text:bookmark-start text:name="elimina_canale"/>Elimina canale<text:bookmark-end text:name="elimina_canale"/></text:h>
      <text:p text:style-name="Text_20_body">
Per eliminare un canale, selezionarlo dalla lista e cliccare sull'icona <draw:frame draw:style-name="media" draw:name="" text:anchor-type="as-char" draw:z-index="0" svg:width="0.84666666666667cm" svg:height="0.84666666666667cm"><draw:image xlink:href="Pictures/31547e1b2b55ca6f3e9926be28fb3ac2.png" xlink:type="simple" xlink:show="embed" xlink:actuate="onLoad"/></draw:frame> e confermare la sua eliminazione premendo il tasto <text:span text:style-name="Strong_20_Emphasis">Yes</text:span> alla schermata successiva , oppure <text:span text:style-name="Strong_20_Emphasis">No</text:span> per annulare l'eliminazione. </text:p>
      <text:h text:style-name="Heading_20_2" text:outline-level="2"><text:bookmark-start text:name="stations_channel"/>Stations channel<text:bookmark-end text:name="stations_channel"/></text:h>
      <text:p text:style-name="Text_20_body">
Cliccare sul tasto <text:span text:style-name="Strong_20_Emphasis">Stations channel</text:span><draw:frame draw:style-name="media" draw:name="" text:anchor-type="as-char" draw:z-index="0" svg:width="0.84666666666667cm" svg:height="0.84666666666667cm"><draw:image xlink:href="Pictures/5cb6825e2256e9fc62250d957911509c.png" xlink:type="simple" xlink:show="embed" xlink:actuate="onLoad"/></draw:frame>  per accedere alla seguente schermata :</text:p>
      <text:p text:style-name="Text_20_body"><draw:frame draw:style-name="mediacenter" draw:name="" text:anchor-type="paragraph" draw:z-index="0" svg:width="17.197916666667cm" style:rel-width="100%" svg:height="9.2339583333333cm" style:rel-height="scale"><draw:image xlink:href="Pictures/b6708b6f97e71cc78825e22a0059ca89.png" xlink:type="simple" xlink:show="embed" xlink:actuate="onLoad"/></draw:frame></text:p>
      <text:p text:style-name="Text_20_body">La finestra è divisa in due parti. A sinistra abbiamo la lista delle stazioni precedentemente create, mentre a destra abbiamo la lista di tutti i canali creati.</text:p>
      <text:h text:style-name="Heading_20_4" text:outline-level="4"><text:bookmark-start text:name="copia_da_stazione"/>Copia da stazione<text:bookmark-end text:name="copia_da_stazione"/></text:h>
      <text:p text:style-name="Text_20_body">Di seguito la funzione dei tasti della toolbar pannello a sinistra: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Menù a tendina </text:p>
          </table:table-cell>
          <table:table-cell office:value-type="string" table:style-name="tablecell">
            <text:p text:style-name="tablealignleft"> Copia da stazione :  </text:p>
          </table:table-cell>
          <table:table-cell office:value-type="string" table:style-name="tablecell">
            <text:p text:style-name="tablealignleft"> Seleziona dal menu a tendina, la stazione di riferimento dalla quale copiare la configurazione nella stazione selezionata invece nella list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01b21860a51e601a57609ac1410ba97.png" xlink:type="simple" xlink:show="embed" xlink:actuate="onLoad"/></draw:frame></text:p>
          </table:table-cell>
          <table:table-cell office:value-type="string" table:style-name="tablecell">
            <text:p text:style-name="tablealignleft"> Copia configurazione </text:p>
          </table:table-cell>
          <table:table-cell office:value-type="string" table:style-name="tablecell">
            <text:p text:style-name="tablealignleft"> Copia la configurazione della stazione selezionata dal menu a tendina nella stazione selezionata invece nella lista </text:p>
          </table:table-cell>
        </table:table-row>
      </table:table>
      <text:p text:style-name="Text_20_body">
Cliccando sul tasto per copiare la configurazione appare una finestra di conferma, per confermare la copia cliccare sul tasto <text:span text:style-name="Strong_20_Emphasis">Yes</text:span> per annullare la copia cliccare sul tasto <text:span text:style-name="Strong_20_Emphasis">No</text:span>. Se la stazione selezionata dal menu a tendina e la stazione selezionata nella lista sono le stesse il tasto non sarà abilitato.</text:p>
      <text:h text:style-name="Heading_20_4" text:outline-level="4"><text:bookmark-start text:name="gestione_canali_della_stazione"/>Gestione canali della stazione<text:bookmark-end text:name="gestione_canali_della_stazione"/></text:h>
      <text:p text:style-name="Text_20_body">Di seguito la funzione dei tasti della toolbar pannello a destra :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cac78ef7b66e071ee861e694ab89b85.png" xlink:type="simple" xlink:show="embed" xlink:actuate="onLoad"/></draw:frame></text:p>
          </table:table-cell>
          <table:table-cell office:value-type="string" table:style-name="tablecell">
            <text:p text:style-name="tablealignleft"> Modifica canale </text:p>
          </table:table-cell>
          <table:table-cell office:value-type="string" table:style-name="tablecell">
            <text:p text:style-name="tablealignleft"> Apre la finestra per modificare il canale della sta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01b21860a51e601a57609ac1410ba97.png" xlink:type="simple" xlink:show="embed" xlink:actuate="onLoad"/></draw:frame></text:p>
          </table:table-cell>
          <table:table-cell office:value-type="string" table:style-name="tablecell">
            <text:p text:style-name="tablealignleft"> Copia/incolla canale </text:p>
          </table:table-cell>
          <table:table-cell office:value-type="string" table:style-name="tablecell">
            <text:p text:style-name="tablealignleft"> Copia e incolla il canale della stazione selezionato nella lista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1547e1b2b55ca6f3e9926be28fb3ac2.png" xlink:type="simple" xlink:show="embed" xlink:actuate="onLoad"/></draw:frame></text:p>
          </table:table-cell>
          <table:table-cell office:value-type="string" table:style-name="tablecell">
            <text:p text:style-name="tablealignleft"> Elimina canale </text:p>
          </table:table-cell>
          <table:table-cell office:value-type="string" table:style-name="tablecell">
            <text:p text:style-name="tablealignleft"> Elimina il canale selezionate dalla lista </text:p>
          </table:table-cell>
        </table:table-row>
      </table:table>
      <text:h text:style-name="Heading_20_5" text:outline-level="5"><text:bookmark-start text:name="modifica_canale_stazione"/>Modifica canale stazione<text:bookmark-end text:name="modifica_canale_stazione"/></text:h>
      <text:p text:style-name="Text_20_body">
Per modificare un canale selezionarlo dalla lista e cliccare sull'icona <draw:frame draw:style-name="media" draw:name="" text:anchor-type="as-char" draw:z-index="0" svg:width="0.84666666666667cm" svg:height="0.84666666666667cm"><draw:image xlink:href="Pictures/6cac78ef7b66e071ee861e694ab89b85.png" xlink:type="simple" xlink:show="embed" xlink:actuate="onLoad"/></draw:frame> per accedere alla seguente schermata :</text:p>
      <text:p text:style-name="Text_20_body"><draw:frame draw:style-name="mediacenter" draw:name="" text:anchor-type="paragraph" draw:z-index="0" svg:width="7.9375cm" svg:height="8.0697916666667cm"><draw:image xlink:href="Pictures/820e55dc6f40bb8d8bcd677eba524853.png" xlink:type="simple" xlink:show="embed" xlink:actuate="onLoad"/></draw:frame></text:p>
      <text:p text:style-name="Text_20_body">Sarà necessario quindi, specificare i seguenti dati :
</text:p>
      <text:list text:style-name="List_20_1">
        <text:list-item>
          <text:p text:style-name="Text_20_body"> <text:span text:style-name="Strong_20_Emphasis">Device type</text:span> : campo selettivo, selezionare dal menu a tendina a quale tipo di dispositivo appartiene il canale ;</text:p>
        </text:list-item>
        <text:list-item>
          <text:p text:style-name="Text_20_body"> <text:span text:style-name="Strong_20_Emphasis">Channel address</text:span> : campo di testo composto da due parti dd.cc , sostituire dd con l'id del dispositivo e cc con l'id del canale del dispositivo;</text:p>
        </text:list-item>
        <text:list-item>
          <text:p text:style-name="Text_20_body"> <text:span text:style-name="Strong_20_Emphasis">Offset</text:span> : imposta un offset da utilizzare in formule matematiche ed elaborazione dati;</text:p>
        </text:list-item>
        <text:list-item>
          <text:p text:style-name="Text_20_body"> <text:span text:style-name="Strong_20_Emphasis">Gain</text:span> : imposta un offset da utilizzare in formule matematiche ed elaborazione dati;</text:p>
        </text:list-item>
      </text:list>
      <text:p text:style-name="Text_20_body">
Confermare le modifiche premendo il tasto <text:span text:style-name="Strong_20_Emphasis">OK</text:span> oppure il tasto <text:span text:style-name="Strong_20_Emphasis">Cancel</text:span> per annullarle.</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Il sistema è fornito già configurato dalla Marel, l'utente finale non deve configurare nessun canale</text:p>
          </table:table-cell>
        </table:table-row>
      </table:table>
      <text:h text:style-name="Heading_20_5" text:outline-level="5"><text:bookmark-start text:name="copia_incolla_canale_stazione"/>Copia/Incolla canale stazione<text:bookmark-end text:name="copia_incolla_canale_stazione"/></text:h>
      <text:p text:style-name="Text_20_body">
Selezionare un canale dalla lista e cliccare sull'icona <draw:frame draw:style-name="media" draw:name="" text:anchor-type="as-char" draw:z-index="0" svg:width="0.84666666666667cm" svg:height="0.84666666666667cm"><draw:image xlink:href="Pictures/a01b21860a51e601a57609ac1410ba97.png" xlink:type="simple" xlink:show="embed" xlink:actuate="onLoad"/></draw:frame> per copiare il canale. Copiato il canale selezionare un altro canale dalla lista per poterlo incollare. Quando un canale viene incollato si apre la stessa finestra della creazione ma con i dati del canale copiato. Modificare i campi desiderati e completare l'operazione cliccando il tasto <text:span text:style-name="Strong_20_Emphasis">OK</text:span> o cancellare l'operazione cliccando il tasto <text:span text:style-name="Strong_20_Emphasis">Cancel</text:span>. Cancellata l'operazione bisogna copiare nuovamente il canale selezionandolo nuovamente e cliccare nuovamente sul tasto per la copia.</text:p>
      <text:h text:style-name="Heading_20_5" text:outline-level="5"><text:bookmark-start text:name="elimina_canale_stazione"/>Elimina canale stazione<text:bookmark-end text:name="elimina_canale_stazione"/></text:h>
      <text:p text:style-name="Text_20_body">
Per eliminare un canale selezionarlo dalla lista e cliccare sull'icona <draw:frame draw:style-name="media" draw:name="" text:anchor-type="as-char" draw:z-index="0" svg:width="0.84666666666667cm" svg:height="0.84666666666667cm"><draw:image xlink:href="Pictures/31547e1b2b55ca6f3e9926be28fb3ac2.png" xlink:type="simple" xlink:show="embed" xlink:actuate="onLoad"/></draw:frame> questa operazione resetta il tipo di dispositivo associato , l'indirizzo del canale, l'offset ed il guadagno. Confermare l'eliminazione cliccando <text:span text:style-name="Strong_20_Emphasis">Yes</text:span> o annularla cliccando <text:span text:style-name="Strong_20_Emphasis">No</text:span>.</text:p>
      <text:h text:style-name="Heading_20_1" text:outline-level="1"><text:bookmark-start text:name="utilizzo_del_programma_gestione_archivio"/>Utilizzo del programma : gestione archivio<text:bookmark-end text:name="utilizzo_del_programma_gestione_archivio"/></text:h>
      <text:p text:style-name="Text_20_body">Vediamo la funzione del programma <text:span text:style-name="Strong_20_Emphasis">gestione archivio</text:span>.Il programma serve per sfogliare tutti i test eseguiti ed esportarli per elaborare i dati con software di terze parti. All'avvio del programma accediamo alla seguente schermata : </text:p>
      <text:p text:style-name="Text_20_body"><draw:frame draw:style-name="mediacenter" draw:name="" text:anchor-type="paragraph" draw:z-index="0" svg:width="15.875cm" svg:height="8.5460416666667cm"><draw:image xlink:href="Pictures/d5d8b5dbbc9036c4957bdabe35a9c8fd.png" xlink:type="simple" xlink:show="embed" xlink:actuate="onLoad"/></draw:frame></text:p>
      <text:p text:style-name="Text_20_body">Per ricercare i test eseguiti compilare i dati sulla parte laterale della pagina. Come filtri abbiamo :
</text:p>
      <text:list text:style-name="List_20_1">
        <text:list-item>
          <text:p text:style-name="Text_20_body"> <text:span text:style-name="Strong_20_Emphasis">Modello</text:span> : campo di testo, inserire il modello completo o parte di esso</text:p>
        </text:list-item>
        <text:list-item>
          <text:p text:style-name="Text_20_body"> <text:span text:style-name="Strong_20_Emphasis">Seriale</text:span> : campo di testo, inserire il seriale completo o parte di esso</text:p>
        </text:list-item>
        <text:list-item>
          <text:p text:style-name="Text_20_body"> <text:span text:style-name="Strong_20_Emphasis">Pallet</text:span> : campo di testo, inserire il pallet completo o parte di esso</text:p>
        </text:list-item>
        <text:list-item>
          <text:p text:style-name="Text_20_body"> <text:span text:style-name="Strong_20_Emphasis">Data inizio</text:span> : campo data, selezionare la data dalla quale partire con la ricerca, la data selezionata è compresa nella ricerca</text:p>
        </text:list-item>
        <text:list-item>
          <text:p text:style-name="Text_20_body"> <text:span text:style-name="Strong_20_Emphasis">Data fine</text:span> : campo data, selezionare la data dalla quale terminare la ricerca, la data selezionata è compresa nella ricerca</text:p>
        </text:list-item>
        <text:list-item>
          <text:p text:style-name="Text_20_body"> <text:span text:style-name="Strong_20_Emphasis">Risultato test</text:span> : campo selettivo, seleziona il risultato del test da cercare</text:p>
        </text:list-item>
      </text:list>
      <text:p text:style-name="Text_20_body">Di seguito la funzione dei tasti :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ae60c45b287e458bb4f70f14db876db.png" xlink:type="simple" xlink:show="embed" xlink:actuate="onLoad"/></draw:frame> </text:p>
          </table:table-cell>
          <table:table-cell office:value-type="string" table:style-name="tablecell">
            <text:p text:style-name="tablealignleft"> Ricerca </text:p>
          </table:table-cell>
          <table:table-cell office:value-type="string" table:style-name="tablecell">
            <text:p text:style-name="tablealignleft"> Avvia la ricerca dei test in base ai filtri impostati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9e892c92c0a36158ff085369785c07c.png" xlink:type="simple" xlink:show="embed" xlink:actuate="onLoad"/></draw:frame> </text:p>
          </table:table-cell>
          <table:table-cell office:value-type="string" table:style-name="tablecell">
            <text:p text:style-name="tablealignleft"> Resetta filtri </text:p>
          </table:table-cell>
          <table:table-cell office:value-type="string" table:style-name="tablecell">
            <text:p text:style-name="tablealignleft"> Resetta tutti i filtri impostati </text:p>
          </table:table-cell>
        </table:table-row>
        <table:table-row>
          <table:table-cell office:value-type="string" table:style-name="tablecell">
            <text:p text:style-name="tablealignleft"> Nessuna icona </text:p>
          </table:table-cell>
          <table:table-cell office:value-type="string" table:style-name="tablecell">
            <text:p text:style-name="tablealignleft"> Voltaggio di riferimento </text:p>
          </table:table-cell>
          <table:table-cell office:value-type="string" table:style-name="tablecell">
            <text:p text:style-name="tablealignleft"> Abilitare l'opzione cliccando nel quadrato e compilare il rettangolo col valore di targa del voltaggio. Imposta il valore di targa del voltaggio ovvero ricalcola durante l'estrazione in csv ( aggiungendo una colonna ) tutti i valori letti a quel voltaggio specifico </text:p>
          </table:table-cell>
        </table:table-row>
        <table:table-row>
          <table:table-cell office:value-type="string" table:style-name="tablecell">
            <text:p text:style-name="tablealignleft"> Nessuna icona </text:p>
          </table:table-cell>
          <table:table-cell office:value-type="string" table:style-name="tablecell">
            <text:p text:style-name="tablealignleft"> Potenza o Ampere </text:p>
          </table:table-cell>
          <table:table-cell office:value-type="string" table:style-name="tablecell">
            <text:p text:style-name="tablealignleft"> Campo selettivo, seleziona il tipo di valore da ricalcolare se in volt o amper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627867b19ed8f9daea864316656ab9b.png" xlink:type="simple" xlink:show="embed" xlink:actuate="onLoad"/></draw:frame> </text:p>
          </table:table-cell>
          <table:table-cell office:value-type="string" table:style-name="tablecell">
            <text:p text:style-name="tablealignleft"> Esporta tutti </text:p>
          </table:table-cell>
          <table:table-cell office:value-type="string" table:style-name="tablecell">
            <text:p text:style-name="tablealignleft"> Avvia l'esportazione di tutti i test selezionati in un unico file .csv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a012d6a78e5e9d1f99d7a5b2b514907.png" xlink:type="simple" xlink:show="embed" xlink:actuate="onLoad"/></draw:frame> </text:p>
          </table:table-cell>
          <table:table-cell office:value-type="string" table:style-name="tablecell">
            <text:p text:style-name="tablealignleft"> Chiudi applicazione </text:p>
          </table:table-cell>
          <table:table-cell office:value-type="string" table:style-name="tablecell">
            <text:p text:style-name="tablealignleft"> Chiude l'applicazione gestione archivio </text:p>
          </table:table-cell>
        </table:table-row>
      </table:table>
      <text:p text:style-name="Text_20_body">
Nella lista dei test è possibile aprire un menu a tendina cliccando con il tasto destro del mouse, le opzioni sono : 
<draw:frame draw:style-name="mediacenter" draw:name="" text:anchor-type="paragraph" draw:z-index="0" svg:width="5.8208333333333cm" svg:height="1.8520833333333cm"><draw:image xlink:href="Pictures/cbc5265baaed3c2985ae0e60bb5be29b.png" xlink:type="simple" xlink:show="embed" xlink:actuate="onLoad"/></draw:frame>
</text:p>
      <text:list text:style-name="List_20_1">
        <text:list-item>
          <text:p text:style-name="Text_20_body"> <text:span text:style-name="Strong_20_Emphasis">Mostra valori test</text:span>: Apre una nuova finestra dove mostra i valori letti durante il test, tutte le letture;</text:p>
        </text:list-item>
        <text:list-item>
          <text:p text:style-name="Text_20_body"> <text:span text:style-name="Strong_20_Emphasis">Esporta valori in .csv</text:span>: Esporta tutti i test selezionati in un file .csv;</text:p>
        </text:list-item>
        <text:list-item>
          <text:p text:style-name="Text_20_body"> <text:span text:style-name="Strong_20_Emphasis">Mostra valori variabili</text:span>: Apre una nuova finestra dove mostra i valori di tutte le variabili del test.</text:p>
        </text:list-item>
      </text:list>
      <text:h text:style-name="Heading_20_4" text:outline-level="4"><text:bookmark-start text:name="mostra_valori"/>Mostra valori<text:bookmark-end text:name="mostra_valori"/></text:h>
      <text:p text:style-name="Text_20_body">
Cliccare col tasto destro del mouse sul test e seleziona mostra valori per accedere alla seguente schermata : </text:p>
      <text:p text:style-name="Text_20_body"><draw:frame draw:style-name="mediacenter" draw:name="" text:anchor-type="paragraph" draw:z-index="0" svg:width="17.197916666667cm" style:rel-width="100%" svg:height="9.2339583333333cm" style:rel-height="scale"><draw:image xlink:href="Pictures/69f0c078a96d5598494a6485732ee0ae.png" xlink:type="simple" xlink:show="embed" xlink:actuate="onLoad"/></draw:frame></text:p>
      <text:p text:style-name="Text_20_body">In questa schermata si possono vedere tutti i valori letti durante il test. Questi dati sono grezzi senza alcun calcolo come vengono letti dai dispositivi di acquisizione cosi vengono riportati nella schermata e possono essere esportati in formato “csv” cliccando sull'icona <draw:frame draw:style-name="media" draw:name="" text:anchor-type="as-char" draw:z-index="0" svg:width="0.84666666666667cm" svg:height="0.84666666666667cm"><draw:image xlink:href="Pictures/c627867b19ed8f9daea864316656ab9b.png" xlink:type="simple" xlink:show="embed" xlink:actuate="onLoad"/></draw:frame> <text:span text:style-name="Strong_20_Emphasis">Esporta tutti</text:span>.</text:p>
      <text:h text:style-name="Heading_20_4" text:outline-level="4"><text:bookmark-start text:name="mostra_variabili"/>Mostra variabili<text:bookmark-end text:name="mostra_variabili"/></text:h>
      <text:p text:style-name="Text_20_body">
Cliccare col tasto destro del mouse sul test e seleziona mostra variabili per accedere alla seguente schermata : </text:p>
      <text:p text:style-name="Text_20_body"><draw:frame draw:style-name="mediacenter" draw:name="" text:anchor-type="paragraph" draw:z-index="0" svg:width="17.197916666667cm" style:rel-width="100%" svg:height="9.2339583333333cm" style:rel-height="scale"><draw:image xlink:href="Pictures/7ed1f57588be1ba444921d7e40f93d31.png" xlink:type="simple" xlink:show="embed" xlink:actuate="onLoad"/></draw:frame></text:p>
      <text:p text:style-name="Text_20_body">In questa schermata si possono vedere le variabili del test durante l'esecuzione del processo ed il valore letto.
</text:p>
      <text:h text:style-name="Heading_20_1" text:outline-level="1"><text:bookmark-start text:name="utilizzo_del_programma_gestione_stazione"/>Utilizzo del programma : gestione stazione<text:bookmark-end text:name="utilizzo_del_programma_gestione_stazione"/></text:h>
      <text:p text:style-name="Text_20_body">
Avviare il programma <text:span text:style-name="Strong_20_Emphasis">gestione stazione</text:span> per accedere alla seguente schermata : </text:p>
      <text:p text:style-name="Text_20_body"><draw:frame draw:style-name="mediacenter" draw:name="" text:anchor-type="paragraph" draw:z-index="0" svg:width="17.197916666667cm" style:rel-width="100%" svg:height="9.2339583333333cm" style:rel-height="scale"><draw:image xlink:href="Pictures/88e0bd90b2f3b5e9c313d503e166c0f9.png" xlink:type="simple" xlink:show="embed" xlink:actuate="onLoad"/></draw:frame></text:p>
      <text:p text:style-name="Text_20_body">Se si accede tramite il tasto <text:span text:style-name="Strong_20_Emphasis">login</text:span> con un utente amministratore tecnico, la schermata principale presenta maggiori informazioni come di seguito :</text:p>
      <text:p text:style-name="Text_20_body"><draw:frame draw:style-name="mediacenter" draw:name="" text:anchor-type="paragraph" draw:z-index="0" svg:width="17.197916666667cm" style:rel-width="100%" svg:height="9.2604166666667cm" style:rel-height="scale"><draw:image xlink:href="Pictures/c6342e956bab7047a2ac51ef0f11f769.png" xlink:type="simple" xlink:show="embed" xlink:actuate="onLoad"/></draw:frame></text:p>
      <text:p text:style-name="Text_20_body">
Di seguito la funzione dei tasti della toolbar : 
</text:p>
      <table:table>
        <table:table-column/>
        <table:table-column/>
        <table:table-column/>
        <table:table-row>
          <table:table-cell office:value-type="string" table:style-name="tableheader">
            <text:p text:style-name="Table_20_Heading"> Icona </text:p>
          </table:table-cell>
          <table:table-cell office:value-type="string" table:style-name="tableheader">
            <text:p text:style-name="Table_20_Heading"> Tasto </text:p>
          </table:table-cell>
          <table:table-cell office:value-type="string" table:style-name="tableheader">
            <text:p text:style-name="Table_20_Heading"> Comando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dbd40ff74229faca005f78d8bb02d5f.png" xlink:type="simple" xlink:show="embed" xlink:actuate="onLoad"/></draw:frame> </text:p>
          </table:table-cell>
          <table:table-cell office:value-type="string" table:style-name="tablecell">
            <text:p text:style-name="tablealignleft"> Login </text:p>
          </table:table-cell>
          <table:table-cell office:value-type="string" table:style-name="tablecell">
            <text:p text:style-name="tablealignleft"> Apre la finestra per effettuare il logi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ab023ba51062e4c649bc2443d7fe3d4.png" xlink:type="simple" xlink:show="embed" xlink:actuate="onLoad"/></draw:frame> </text:p>
          </table:table-cell>
          <table:table-cell office:value-type="string" table:style-name="tablecell">
            <text:p text:style-name="tablealignleft"> Logout</text:p>
          </table:table-cell>
          <table:table-cell office:value-type="string" table:style-name="tablecell">
            <text:p text:style-name="tablealignleft"> Esce dall'utent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e3361f9c9253fb8e6e4a87957aea9f32.png" xlink:type="simple" xlink:show="embed" xlink:actuate="onLoad"/></draw:frame> </text:p>
          </table:table-cell>
          <table:table-cell office:value-type="string" table:style-name="tablecell">
            <text:p text:style-name="tablealignleft"> Nuovo test </text:p>
          </table:table-cell>
          <table:table-cell office:value-type="string" table:style-name="tablecell">
            <text:p text:style-name="tablealignleft"> Apre la finestra per creare un nuovo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6e9a9d5833c640101b70f6665254cba.png" xlink:type="simple" xlink:show="embed" xlink:actuate="onLoad"/></draw:frame> </text:p>
          </table:table-cell>
          <table:table-cell office:value-type="string" table:style-name="tablecell">
            <text:p text:style-name="tablealignleft"> Metti in pausa </text:p>
          </table:table-cell>
          <table:table-cell office:value-type="string" table:style-name="tablecell">
            <text:p text:style-name="tablealignleft"> Mette in pausa il test in esecu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2e39c63d45c306c47d4b05af3e0301ab.png" xlink:type="simple" xlink:show="embed" xlink:actuate="onLoad"/></draw:frame> </text:p>
          </table:table-cell>
          <table:table-cell office:value-type="string" table:style-name="tablecell">
            <text:p text:style-name="tablealignleft"> Interrompi test </text:p>
          </table:table-cell>
          <table:table-cell office:value-type="string" table:style-name="tablecell">
            <text:p text:style-name="tablealignleft"> Interrompe il test in esecuzion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2c292ab367e51f719a45e318f3c512fd.png" xlink:type="simple" xlink:show="embed" xlink:actuate="onLoad"/></draw:frame> </text:p>
          </table:table-cell>
          <table:table-cell office:value-type="string" table:style-name="tablecell">
            <text:p text:style-name="tablealignleft"> Pannello plc </text:p>
          </table:table-cell>
          <table:table-cell office:value-type="string" table:style-name="tablecell">
            <text:p text:style-name="tablealignleft"> Apre la finestra per comunicare con il plc a bordo </text:p>
          </table:table-cell>
        </table:table-row>
      </table:table>
      <text:p text:style-name="Text_20_body">
A seguito dei tasti funzionali abbiamo anche un blocco per ogni dispositivo configurato nel sistema ed un blocco per l'utente collegato.</text:p>
      <text:h text:style-name="Heading_20_4" text:outline-level="4"><text:bookmark-start text:name="nuovo_test"/>Nuovo test<text:bookmark-end text:name="nuovo_test"/></text:h>
      <text:p text:style-name="Text_20_body">
Cliccare sull'icona <draw:frame draw:style-name="media" draw:name="" text:anchor-type="as-char" draw:z-index="0" svg:width="0.84666666666667cm" svg:height="0.84666666666667cm"><draw:image xlink:href="Pictures/e3361f9c9253fb8e6e4a87957aea9f32.png" xlink:type="simple" xlink:show="embed" xlink:actuate="onLoad"/></draw:frame> per accedere alla seguente finestra : </text:p>
      <text:p text:style-name="Text_20_body"><draw:frame draw:style-name="mediacenter" draw:name="" text:anchor-type="paragraph" draw:z-index="0" svg:width="9.2604166666667cm" svg:height="6.2970833333333cm"><draw:image xlink:href="Pictures/a009c683d8f1bbb45875441ba0893d0a.png" xlink:type="simple" xlink:show="embed" xlink:actuate="onLoad"/></draw:frame></text:p>
      <text:p text:style-name="Text_20_body">Inserire il barcode del prodotto da testare e premere <text:span text:style-name="Strong_20_Emphasis">OK</text:span> per avviare il test o <text:span text:style-name="Strong_20_Emphasis">Cancel</text:span> per annullare l'operazione.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Nel sistema corrente il test è avviato automaticamente tramite la comunicazione tra PC e PLC</text:p>
          </table:table-cell>
        </table:table-row>
      </table:table>
      <text:h text:style-name="Heading_20_4" text:outline-level="4"><text:bookmark-start text:name="pausa_test"/>Pausa test<text:bookmark-end text:name="pausa_test"/></text:h>
      <text:p text:style-name="Text_20_body">
Cliccare sull'icona <draw:frame draw:style-name="media" draw:name="" text:anchor-type="as-char" draw:z-index="0" svg:width="0.84666666666667cm" svg:height="0.84666666666667cm"><draw:image xlink:href="Pictures/06e9a9d5833c640101b70f6665254cba.png" xlink:type="simple" xlink:show="embed" xlink:actuate="onLoad"/></draw:frame> <text:span text:style-name="Strong_20_Emphasis">pausa</text:span> per mettere in pausa il test in esecuzione appena possibile. Alcuni comandi non possono essere messi in pausa istantaneamente per cui devono essere completati prima di impostare la pausa nel test.
</text:p>
      <text:h text:style-name="Heading_20_4" text:outline-level="4"><text:bookmark-start text:name="stop_test"/>Stop test<text:bookmark-end text:name="stop_test"/></text:h>
      <text:p text:style-name="Text_20_body">
Cliccare sull'icona <draw:frame draw:style-name="media" draw:name="" text:anchor-type="as-char" draw:z-index="0" svg:width="0.84666666666667cm" svg:height="0.84666666666667cm"><draw:image xlink:href="Pictures/2e39c63d45c306c47d4b05af3e0301ab.png" xlink:type="simple" xlink:show="embed" xlink:actuate="onLoad"/></draw:frame> <text:span text:style-name="Strong_20_Emphasis">stop</text:span> per interrompere immediatamente il test in esecuzione. Il test interrotto non puo essere riavviato e quindi è necessario creare un nuovo test.
</text:p>
      <text:h text:style-name="Heading_20_4" text:outline-level="4"><text:bookmark-start text:name="pannello_plc"/>Pannello PLC<text:bookmark-end text:name="pannello_plc"/></text:h>
      <text:p text:style-name="Text_20_body">
Cliccare sull'icona <draw:frame draw:style-name="media" draw:name="" text:anchor-type="as-char" draw:z-index="0" svg:width="0.84666666666667cm" svg:height="0.84666666666667cm"><draw:image xlink:href="Pictures/2c292ab367e51f719a45e318f3c512fd.png" xlink:type="simple" xlink:show="embed" xlink:actuate="onLoad"/></draw:frame> <text:span text:style-name="Strong_20_Emphasis">pannello plc</text:span> per aprire il pannello con i comandi configurati : </text:p>
      <text:p text:style-name="Text_20_body"><draw:frame draw:style-name="mediacenter" draw:name="" text:anchor-type="paragraph" draw:z-index="0" svg:width="10.583333333333cm" svg:height="8.5195833333333cm"><draw:image xlink:href="Pictures/ceb529a8175422e51d5a719724ab954c.png" xlink:type="simple" xlink:show="embed" xlink:actuate="onLoad"/></draw:fram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 comandi presenti in questo pannello sono configurati ad hoc in base al sistema ed in base al plc montato </text:p>
          </table:table-cell>
        </table:table-row>
      </table:table>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