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jpeg" manifest:full-path="Pictures/60657177a8514db08b422a99980092cd.jpg"/>
  <manifest:file-entry manifest:media-type="image/png" manifest:full-path="Pictures/fca0b2295299b05eb38cae37bee654e7.png"/>
  <manifest:file-entry manifest:media-type="image/png" manifest:full-path="Pictures/9daf45807b768b1c9c5743ee11578fe0.png"/>
  <manifest:file-entry manifest:media-type="image/png" manifest:full-path="Pictures/1588cfabc66df44de44cd2997a3d7d7f.png"/>
  <manifest:file-entry manifest:media-type="image/png" manifest:full-path="Pictures/729a8f0c2bc9767d5564b036bd70fc6e.png"/>
  <manifest:file-entry manifest:media-type="image/png" manifest:full-path="Pictures/ec8773ed1f651ada31f243a13489701a.png"/>
  <manifest:file-entry manifest:media-type="image/png" manifest:full-path="Pictures/224088fad17b806b24467158e892b2b0.png"/>
  <manifest:file-entry manifest:media-type="image/png" manifest:full-path="Pictures/12c1d390044a44fcb5145795967776be.png"/>
  <manifest:file-entry manifest:media-type="image/png" manifest:full-path="Pictures/7676255f44653fc6c8e39c402aecfc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tip.A1" style:family="table-cell">
      <style:table-cell-properties style:vertical-align="middle" fo:padding="0.1cm" fo:border-left="0.002cm solid #000000" fo:border-right="none" fo:border-top="0.002cm solid #000000" fo:border-bottom="0.002cm solid #000000" fo:background-color="#ddffdd"/>
    </style:style>
    <style:style style:name="pluginnotetip.B1" style:family="table-cell">
      <style:table-cell-properties style:vertical-align="middle" fo:padding="0.3cm" fo:border-left="none" fo:border-right="0.002cm solid #000000" fo:border-top="0.002cm solid #000000" fo:border-bottom="0.002cm solid #000000" fo:background-color="#ddffdd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gmri_memor"/>GMRI Memor<text:bookmark-end text:name="gmri_memor"/></text:h>
      <text:p text:style-name="Text_20_body"> 
<text:span text:style-name="Strong_20_Emphasis">GMRI</text:span> è un'applicazione per la gestione dei magazzini resi e delle macchine di imballaggio (<text:span text:style-name="Emphasis"><text:span text:style-name="Strong_20_Emphasis">G</text:span>estione <text:span text:style-name="Strong_20_Emphasis">M</text:span>agazzino <text:span text:style-name="Strong_20_Emphasis">R</text:span>iparazioni <text:span text:style-name="Strong_20_Emphasis">I</text:span>mballaggio</text:span>). <text:span text:style-name="Strong_20_Emphasis">GMRI Memor</text:span> è l'applicazione presente sul dispositivo portatile per la lettura dei barcode e la gestione di carico, scarico e check dei prodotti del magazzino.</text:p>
      <text:h text:style-name="Heading_20_2" text:outline-level="2"><text:bookmark-start text:name="informazioni_dispositivo"/>Informazioni dispositivo<text:bookmark-end text:name="informazioni_dispositivo"/></text:h>
      <text:p text:style-name="Text_20_body">
<draw:frame draw:style-name="mediacenter" draw:name="" text:anchor-type="paragraph" draw:z-index="0" svg:width="6.6145833333333cm" svg:height="6.6145833333333cm"><draw:image xlink:href="Pictures/60657177a8514db08b422a99980092cd.jpg" xlink:type="simple" xlink:show="embed" xlink:actuate="onLoad"/></draw:frame></text:p>
      <text:p text:style-name="Text_20_body">Il dispositivo è un Datalogic Memor con lettore barcode e connessione wifi. Se per qualsiasi motivo si dovrebbe bloccare l'applicazione, è possibile riavviare il dispositivo tenendo premuto il tasto <text:span text:style-name="Strong_20_Emphasis"><text:span text:style-name="Source_20_Text">ESC</text:span></text:span> mentre si preme il tasto di spegnimento display.</text:p>
      <text:p text:style-name="Text_20_body">Si raccomanda di mettere in carica il dispositivo nell'apposita base al termine di ogni sessione di lavoro.</text:p>
      <text:h text:style-name="Heading_20_2" text:outline-level="2"><text:bookmark-start text:name="tastiera"/>Tastiera<text:bookmark-end text:name="tastiera"/></text:h>
      <text:p text:style-name="Text_20_body">
<draw:frame draw:style-name="mediacenter" draw:name="" text:anchor-type="paragraph" draw:z-index="0" svg:width="15.875cm" svg:height="11.615208333333cm"><draw:image xlink:href="Pictures/fca0b2295299b05eb38cae37bee654e7.png" xlink:type="simple" xlink:show="embed" xlink:actuate="onLoad"/></draw:frame></text:p>
      <text:p text:style-name="Text_20_body">Per passare dall'inserimento numerico all'inserimento delle lettere, premere il tasto <text:span text:style-name="Strong_20_Emphasis"><text:span text:style-name="Source_20_Text">ALPHA</text:span></text:span>.</text:p>
      <text:h text:style-name="Heading_20_2" text:outline-level="2"><text:bookmark-start text:name="lettura_barcode"/>Lettura barcode<text:bookmark-end text:name="lettura_barcode"/></text:h>
      <text:p text:style-name="Text_20_body">
Per utilizzare lo scanner barcode bisogna essere in una delle finestre di carico, scarico o check. Tenere premuto il tasto <text:span text:style-name="Strong_20_Emphasis"><text:span text:style-name="Source_20_Text">SCAN</text:span></text:span> (arancione) finchè un beep non avviserà dell'avvenuta lettura del barcode.</text:p>
      <text:h text:style-name="Heading_20_2" text:outline-level="2"><text:bookmark-start text:name="inserimento_manuale_barcode"/>Inserimento manuale barcode<text:bookmark-end text:name="inserimento_manuale_barcode"/></text:h>
      <text:p text:style-name="Text_20_body">
Quando si è nella finestra di carico, scarico o check è possibile entrare nella modalità di inserimento manuale barcode premendo il tasto <text:span text:style-name="Strong_20_Emphasis"><text:span text:style-name="Source_20_Text">ENTER</text:span></text:span>. Si accenderà sul dispositivo il led apposito (vedi immagine del barcode reader) che indica lo stato di inserimento manuale. Inserire quindi il codice numerico con la tastiera.</text:p>
      <text:p text:style-name="Text_20_body">Premendo di nuovo il tasto <text:span text:style-name="Strong_20_Emphasis"><text:span text:style-name="Source_20_Text">ENTER</text:span></text:span>, si uscirà dall'inserimento manuale confermando il codice inserito.</text:p>
      <text:p text:style-name="Text_20_body">Premendo invece il tasto <text:span text:style-name="Strong_20_Emphasis"><text:span text:style-name="Source_20_Text">ESC</text:span></text:span>, si uscirà dall'inserimento manuale annullando il codice appena inserito.</text:p>
      <text:h text:style-name="Heading_20_2" text:outline-level="2"><text:bookmark-start text:name="log_in"/>Log in<text:bookmark-end text:name="log_in"/></text:h>
      <text:p text:style-name="Text_20_body">
<draw:frame draw:style-name="mediacenter" draw:name="" text:anchor-type="paragraph" draw:z-index="0" svg:width="3.96875cm" svg:height="5.318125cm"><draw:image xlink:href="Pictures/9daf45807b768b1c9c5743ee11578fe0.png" xlink:type="simple" xlink:show="embed" xlink:actuate="onLoad"/></draw:frame></text:p>
      <text:p text:style-name="Text_20_body">Da questa schermata è possibile per l'operatore connettersi al sistema. Inserire il codice operatore, premere <text:span text:style-name="Strong_20_Emphasis"><text:span text:style-name="Source_20_Text">ENTER</text:span></text:span>, inserire la password, premere <text:span text:style-name="Strong_20_Emphasis"><text:span text:style-name="Source_20_Text">ENTER</text:span></text:span> oppure il pulsante <text:span text:style-name="Strong_20_Emphasis">Connetti</text:span> per accedere al menu.</text:p>
      <text:h text:style-name="Heading_20_2" text:outline-level="2"><text:bookmark-start text:name="schermata_iniziale"/>Schermata iniziale<text:bookmark-end text:name="schermata_iniziale"/></text:h>
      <text:p text:style-name="Text_20_body">
Dalla schermata iniziale è possibile accedere ai moduli <text:span text:style-name="Strong_20_Emphasis"><text:span text:style-name="Source_20_Text">MAGAZZINO</text:span></text:span> o <text:span text:style-name="Strong_20_Emphasis"><text:span text:style-name="Source_20_Text">RIPARAZIONE</text:span></text:span>. </text:p>
      <text:p text:style-name="Text_20_body">Cliccando sul modulo magazzino è possibile procedere al CARICO, CLASSIFICAZIONE e SCARICO del reso.</text:p>
      <text:p text:style-name="Text_20_body">Cliccando sul modulo riparazione è possibile procedere alla CLASSIFICAZIONE INIZIALE, RIPARAZIONE e CLASSIFICAZIONE FINALE di un reso.</text:p>
      <text:p text:style-name="Text_20_body">Nei paesi in cui non è effettuata la riparazione del reso è sufficiente utilizzare il solo modulo magazzino. </text:p>
      <text:p text:style-name="Text_20_body"><draw:frame draw:style-name="mediacenter" draw:name="" text:anchor-type="paragraph" draw:z-index="0" svg:width="5.2916666666667cm" svg:height="6.985cm"><draw:image xlink:href="Pictures/1588cfabc66df44de44cd2997a3d7d7f.png" xlink:type="simple" xlink:show="embed" xlink:actuate="onLoad"/></draw:frame></text:p>
      <text:h text:style-name="Heading_20_2" text:outline-level="2"><text:bookmark-start text:name="magazzino"/>MAGAZZINO<text:bookmark-end text:name="magazzino"/></text:h>
      <text:h text:style-name="Heading_20_3" text:outline-level="3"><text:bookmark-start text:name="menu"/>Menu<text:bookmark-end text:name="menu"/></text:h>
      <text:p text:style-name="Text_20_body">
<draw:frame draw:style-name="mediacenter" draw:name="" text:anchor-type="paragraph" draw:z-index="0" svg:width="5.2916666666667cm" svg:height="7.0379166666667cm"><draw:image xlink:href="Pictures/729a8f0c2bc9767d5564b036bd70fc6e.png" xlink:type="simple" xlink:show="embed" xlink:actuate="onLoad"/></draw:frame></text:p>
      <text:p text:style-name="Text_20_body">Dal menù è possibile accedere alle operazioni di carico, scarico e check.</text:p>
      <text:list text:style-name="List_20_1">
        <text:list-item>
          <text:p text:style-name="Text_20_body"> Premere il tasto <text:span text:style-name="Strong_20_Emphasis"><text:span text:style-name="Source_20_Text">1</text:span></text:span> per accedere al Carico.</text:p>
        </text:list-item>
        <text:list-item>
          <text:p text:style-name="Text_20_body"> Premere il tasto <text:span text:style-name="Strong_20_Emphasis"><text:span text:style-name="Source_20_Text">2</text:span></text:span> per accedere allo Scarico.</text:p>
        </text:list-item>
        <text:list-item>
          <text:p text:style-name="Text_20_body"> Premere i tasti <text:span text:style-name="Strong_20_Emphasis"><text:span text:style-name="Source_20_Text">3</text:span></text:span> e <text:span text:style-name="Strong_20_Emphasis"><text:span text:style-name="Source_20_Text">4</text:span></text:span> per accedere ai due tipi di Check Imballaggio.</text:p>
        </text:list-item>
      </text:list>
      <text:p text:style-name="Text_20_body">
Premendo <text:span text:style-name="Strong_20_Emphasis"><text:span text:style-name="Source_20_Text">ESC</text:span></text:span> è possibile disconnettere l'operatore e tornare alla schermata iniziale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tip.A1" office:value-type="string">
            <text:p text:style-name="Table_20_Contents"><draw:frame draw:style-name="media" draw:name="" text:anchor-type="as-char" draw:z-index="0" svg:width="1.27cm" svg:height="1.27cm"><draw:image xlink:href="Pictures/ec8773ed1f651ada31f243a13489701a.png" xlink:type="simple" xlink:show="embed" xlink:actuate="onLoad"/></draw:frame></text:p>
          </table:table-cell>
          <table:table-cell table:style-name="pluginnotetip.B1" office:value-type="string">
            <text:p text:style-name="Text_20_body">Sotto al nome dell'operatore una barra visualizza in tempo reale lo stato della connessione senza fili con il server.</text:p>
            <text:p text:style-name="Text_20_body">Non procedere alle operazioni successive se la connessione è allo <text:span text:style-name="Strong_20_Emphasis">0%</text:span></text:p>
          </table:table-cell>
        </table:table-row>
      </table:table>
      <text:h text:style-name="Heading_20_3" text:outline-level="3"><text:bookmark-start text:name="carico"/>Carico<text:bookmark-end text:name="carico"/></text:h>
      <text:p text:style-name="Text_20_body">
Leggere il barcode del prodotto presente sulla fascia esterna dell'imballo o ugualmente l'etichetta con il codice a barre presente all'interno del prodotto, o inserirlo manualmente (vedi paragrafo <text:span text:style-name="Emphasis">Inserimento manuale barcode</text:span>). </text:p>
      <text:p text:style-name="Text_20_body">(<text:span text:style-name="Strong_20_Emphasis"><text:span text:style-name="Source_20_Text">NOTA BENE</text:span></text:span>: in tutte le fasi successive (riparazione, classificazione, scarico del reso) è necessario leggere lo stesso codice a barre utilizzato per il carico del prodotto affinchè il sistema riconosca il pezzo già in memoria).</text:p>
      <text:p text:style-name="Text_20_body">Premere sulla tastiera il numero della causale desiderata oppure direttamente sullo schermo il pulsante associato.</text:p>
      <text:p text:style-name="Text_20_body">Una volta inserito il barcode, l'applicazione ricerca le corrispondenze dei modelli per quel codice nell'anagrafica importata.</text:p>
      <text:list text:style-name="List_20_1">
        <text:list-item>
          <text:p text:style-name="Text_20_body"> Se non è stato trovato nessun modello, viene visualizzato il messaggio <text:span text:style-name="Source_20_Text">Nessun modello trovato</text:span>.</text:p>
        </text:list-item>
        <text:list-item>
          <text:p text:style-name="Text_20_body"> Se viene trovato un solo modello, viene visualizzato in colore nero.</text:p>
        </text:list-item>
        <text:list-item>
          <text:p text:style-name="Text_20_body"> Se viene trovata corrispondenza possibile con più modelli, l'etichetta è di colore blu e viene visualizzato il primo modello trovato, nella forma <text:span text:style-name="Source_20_Text">[1/3] CODICE DESCRIZIONE</text:span>. Premere il tasto F1 per visualizzare il secondo modello trovato e di nuovo per visualizzare il terzo modello. Premere ENTER per selezionare il modello giusto scorrendo tra i vari trovati.</text:p>
        </text:list-item>
      </text:list>
      <text:p text:style-name="Text_20_body">
Inoltre, l'applicazione prova a determinare automaticamente il serial number dal barcode. Se non riesce in quest'operazione, chiede all'operatore di inserire il serial number manualmente.</text:p>
      <text:p text:style-name="Text_20_body">Se il prodotto è già stato caricato, verrà richiesto se forzare il nuovo carico (per prodotti con barcode senza serial number). Se il prodotto non risulta caricato, ma è stato movimentato in passato, viene mostrato un avviso.</text:p>
      <text:p text:style-name="Text_20_body">Premendo <text:span text:style-name="Strong_20_Emphasis"><text:span text:style-name="Source_20_Text">ESC</text:span></text:span> è possibile ritornare al menu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important.A1" office:value-type="string">
            <text:p text:style-name="Table_20_Contents"><draw:frame draw:style-name="media" draw:name="" text:anchor-type="as-char" draw:z-index="0" svg:width="1.27cm" svg:height="1.27cm"><draw:image xlink:href="Pictures/224088fad17b806b24467158e892b2b0.png" xlink:type="simple" xlink:show="embed" xlink:actuate="onLoad"/></draw:frame></text:p>
          </table:table-cell>
          <table:table-cell table:style-name="pluginnoteimportant.B1" office:value-type="string">
            <text:p text:style-name="Text_20_body">
Se nessuna causale è visibile, occorre crearne almeno una tramite l'applicazione <text:span text:style-name="Strong_20_Emphasis">GMRI</text:span>.
</text:p>
          </table:table-cell>
        </table:table-row>
      </table:table>
      <text:h text:style-name="Heading_20_3" text:outline-level="3"><text:bookmark-start text:name="classificazione"/>Classificazione<text:bookmark-end text:name="classificazione"/></text:h>
      <text:p text:style-name="Text_20_body">
Leggere il barcode del prodotto, o inserirlo manualmente (vedi paragrafo <text:span text:style-name="Emphasis">Inserimento manuale barcode</text:span>).</text:p>
      <text:p text:style-name="Text_20_body">(<text:span text:style-name="Strong_20_Emphasis"><text:span text:style-name="Source_20_Text">NOTA BENE</text:span></text:span>: in questa fase è necessario leggere lo stesso codice a barre utilizzato durante il carico del prodotto affinchè il sistema riconosca il pezzo già in memoria)</text:p>
      <text:p text:style-name="Text_20_body">Selezionare la classificazione idonea al reso tra le varie disponibili (2CHG, 3CHG, DMS…).</text:p>
      <text:p text:style-name="Text_20_body">Se si procede alla classificazione di un prodotto non caricato a sistema, il barcode mostra un semplice pop-up di avviso ed il prodotto è caricato automaticamente in magazzino. </text:p>
      <text:p text:style-name="Text_20_body">E' possibile procedere con la classificazione di uno o più prodotti in contemporanea direttamente dal personal computer.</text:p>
      <text:p text:style-name="Text_20_body"><draw:frame draw:style-name="mediacenter" draw:name="" text:anchor-type="paragraph" draw:z-index="0" svg:width="5.2916666666667cm" svg:height="6.9320833333333cm"><draw:image xlink:href="Pictures/12c1d390044a44fcb5145795967776be.png" xlink:type="simple" xlink:show="embed" xlink:actuate="onLoad"/></draw:frame></text:p>
      <text:h text:style-name="Heading_20_3" text:outline-level="3"><text:bookmark-start text:name="scarico"/>Scarico<text:bookmark-end text:name="scarico"/></text:h>
      <text:p text:style-name="Text_20_body">
Leggere il barcode del prodotto, o inserirlo manualmente (vedi paragrafo <text:span text:style-name="Emphasis">Inserimento manuale barcode</text:span>). </text:p>
      <text:p text:style-name="Text_20_body">(<text:span text:style-name="Strong_20_Emphasis"><text:span text:style-name="Source_20_Text">NOTA BENE</text:span></text:span>: in questa fase è necessario leggere lo stesso codice a barre utilizzato durante il carico del prodotto affinchè il sistema riconosca il pezzo già in memoria). </text:p>
      <text:p text:style-name="Text_20_body">Confermare lo scarico.</text:p>
      <text:p text:style-name="Text_20_body">Se il prodotto non è in carico, ma è stato movimentato in passato, viene visualizzato un avviso. Se il prodotto non è stato caricato in precedenza, verrà visualizzato un messaggio di errore. Se viene letto il barcode di un prodotto senza serial number, verrà scaricato il primo prodotto inserito per quel codice.</text:p>
      <text:p text:style-name="Text_20_body">Premendo <text:span text:style-name="Strong_20_Emphasis"><text:span text:style-name="Source_20_Text">ESC</text:span></text:span> è possibile ritornare al menu.</text:p>
      <text:p text:style-name="Text_20_body">E' possibile effettuare lo scarico dei resi direttamente dal personal computer (per maggiori dettagli vedi paragrafo <text:span text:style-name="Emphasis">Scarico del reso da Personal Computer</text:span>)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important.A1" office:value-type="string">
            <text:p text:style-name="Table_20_Contents"><draw:frame draw:style-name="media" draw:name="" text:anchor-type="as-char" draw:z-index="0" svg:width="1.27cm" svg:height="1.27cm"><draw:image xlink:href="Pictures/224088fad17b806b24467158e892b2b0.png" xlink:type="simple" xlink:show="embed" xlink:actuate="onLoad"/></draw:frame></text:p>
          </table:table-cell>
          <table:table-cell table:style-name="pluginnoteimportant.B1" office:value-type="string">
            <text:p text:style-name="Text_20_body">
Se nessuna causale è visibile, occorre crearne almeno una tramite l'applicazione <text:span text:style-name="Strong_20_Emphasis">GMRI</text:span>.
</text:p>
          </table:table-cell>
        </table:table-row>
      </table:table>
      <text:h text:style-name="Heading_20_3" text:outline-level="3"><text:bookmark-start text:name="check"/>Check<text:bookmark-end text:name="check"/></text:h>
      <text:p text:style-name="Text_20_body">
Leggere il barcode del prodotto, o inserirlo manualmente (vedi paragrafo <text:span text:style-name="Emphasis">Inserimento manuale barcode</text:span>). 
Premere sullo schermo il pulsante associato all'esito del controllo (<text:span text:style-name="Strong_20_Emphasis">OK</text:span> o <text:span text:style-name="Strong_20_Emphasis">KO</text:span>).</text:p>
      <text:p text:style-name="Text_20_body">Premendo <text:span text:style-name="Strong_20_Emphasis"><text:span text:style-name="Source_20_Text">ESC</text:span></text:span> è possibile ritornare al menu.</text:p>
      <text:h text:style-name="Heading_20_2" text:outline-level="2"><text:bookmark-start text:name="riparazione"/>RIPARAZIONE<text:bookmark-end text:name="riparazione"/></text:h>
      <text:h text:style-name="Heading_20_3" text:outline-level="3"><text:bookmark-start text:name="menu1"/>Menu<text:bookmark-end text:name="menu1"/></text:h>
      <text:p text:style-name="Text_20_body">
<draw:frame draw:style-name="mediacenter" draw:name="" text:anchor-type="paragraph" draw:z-index="0" svg:width="5.2916666666667cm" svg:height="7.1172916666667cm"><draw:image xlink:href="Pictures/7676255f44653fc6c8e39c402aecfc13.png" xlink:type="simple" xlink:show="embed" xlink:actuate="onLoad"/></draw:frame></text:p>
      <text:p text:style-name="Text_20_body">Per iniziare la riparazione, leggere il prodotto con il barcode reader e cliccare su “Inizio”. Il sistema richiederà una classificazione iniziale (classe di grading a cui il reso apparterrebbe se non fosse riparato). </text:p>
      <text:p text:style-name="Text_20_body">In assenza di ricambi o per qualsiasi altro imprevisto è possibile sospendere la riparazione con il tasto “Pausa” (è possibile riprendere la stessa riparazione cliccando sul tasto “Riprendi”).</text:p>
      <text:p text:style-name="Text_20_body">Al termine della riparazione cliccare sul tasto “Fine”. Il sistema richiederà la classe di grading finale del prodotto; i ricambi utilizzati; le lavorazioni effettuate (ritocco colore, addrizzatura lamiera, etc…) e calcolerà automaticamente il tempo utilizzato per la riparazione al netto di eventuali paus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tip.A1" style:family="table-cell">
      <style:table-cell-properties style:vertical-align="middle" fo:padding="0.1cm" fo:border-left="0.002cm solid #000000" fo:border-right="none" fo:border-top="0.002cm solid #000000" fo:border-bottom="0.002cm solid #000000" fo:background-color="#ddffdd"/>
    </style:style>
    <style:style style:name="pluginnotetip.B1" style:family="table-cell">
      <style:table-cell-properties style:vertical-align="middle" fo:padding="0.3cm" fo:border-left="none" fo:border-right="0.002cm solid #000000" fo:border-top="0.002cm solid #000000" fo:border-bottom="0.002cm solid #000000" fo:background-color="#ddffdd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