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1cf7dbe6a5c41f2ad873030bc873c96.jpg"/>
  <manifest:file-entry manifest:media-type="image/png" manifest:full-path="Pictures/98ba1aad8a2e072cb0ad968c521ee6de.png"/>
  <manifest:file-entry manifest:media-type="image/jpeg" manifest:full-path="Pictures/34aaef9c8fb43cca8e21d0d74051e418.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b3621498d61a22badafd9f11963a52a.jpg"/>
  <manifest:file-entry manifest:media-type="image/png" manifest:full-path="Pictures/b71f599a50cd7f02e7d4bb8e21617de7.png"/>
  <manifest:file-entry manifest:media-type="image/png" manifest:full-path="Pictures/d9aae9ed22cc0d30640bb184188e0690.png"/>
  <manifest:file-entry manifest:media-type="image/jpeg" manifest:full-path="Pictures/7a2f028f02007bff7e191c4e6a4d7b08.jpg"/>
  <manifest:file-entry manifest:media-type="image/png" manifest:full-path="Pictures/715b0dc788ccffc0d0dc454093d484fc.png"/>
  <manifest:file-entry manifest:media-type="image/png" manifest:full-path="Pictures/8ffbc6256c7455480110c728ba009a47.png"/>
  <manifest:file-entry manifest:media-type="image/png" manifest:full-path="Pictures/ab3b1c34ae6599eb9fb032d65125e2ee.png"/>
  <manifest:file-entry manifest:media-type="image/png" manifest:full-path="Pictures/cd3adc346947afeaea85578619f4bb53.png"/>
  <manifest:file-entry manifest:media-type="image/jpeg" manifest:full-path="Pictures/89ec6d77b39d7d8d5ddbedafcc3a09ef.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299565b036d1b0113c438676a131d5f1.jpg"/>
  <manifest:file-entry manifest:media-type="image/jpeg" manifest:full-path="Pictures/7bcf238af6296caf5d33c04b138bc81d.jpg"/>
  <manifest:file-entry manifest:media-type="image/jpeg" manifest:full-path="Pictures/9f792289a97fc276507bf0c590050d7a.jpg"/>
  <manifest:file-entry manifest:media-type="image/jpeg" manifest:full-path="Pictures/1e39d98796f145c1c750fbe1039dd760.jpg"/>
  <manifest:file-entry manifest:media-type="image/jpeg" manifest:full-path="Pictures/afd2afb8c35f5b6bc4062abfa9dc3237.jpg"/>
  <manifest:file-entry manifest:media-type="image/jpeg" manifest:full-path="Pictures/6f508368e2a405a1d36b9c3d4d0b6962.jpg"/>
  <manifest:file-entry manifest:media-type="image/png" manifest:full-path="Pictures/d28ca6174237cf94e9df66e416a36ddc.png"/>
  <manifest:file-entry manifest:media-type="image/jpeg" manifest:full-path="Pictures/839ae8936bc1416256121a7bf9dc3ec0.jpg"/>
  <manifest:file-entry manifest:media-type="image/jpeg" manifest:full-path="Pictures/777855f8351253f1d5c1b8790c07c557.jpg"/>
  <manifest:file-entry manifest:media-type="image/png" manifest:full-path="Pictures/9cced44b2dcf18410db38605c399c292.png"/>
  <manifest:file-entry manifest:media-type="image/jpeg" manifest:full-path="Pictures/0e682e81ebddf6c1abbdfe612d2476fb.jpg"/>
  <manifest:file-entry manifest:media-type="image/jpeg" manifest:full-path="Pictures/6206311fcf203fc9d99903e1f56768e5.jpg"/>
  <manifest:file-entry manifest:media-type="image/jpeg" manifest:full-path="Pictures/b35cfaf8fa0f0d7630bae68c6c643058.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01a27863b28f04b9cb9f2beb9e453f14.jpg"/>
  <manifest:file-entry manifest:media-type="image/png" manifest:full-path="Pictures/f9b1c112ff8022daeee993bd5e94643f.png"/>
  <manifest:file-entry manifest:media-type="image/png" manifest:full-path="Pictures/c2a21937915b0f94180d3415a089afeb.png"/>
  <manifest:file-entry manifest:media-type="image/jpeg" manifest:full-path="Pictures/aa475e06d9e41ffde308b8ca49dc68a8.jpg"/>
  <manifest:file-entry manifest:media-type="image/jpeg" manifest:full-path="Pictures/d304c88688c7beed756e6d09597ec296.jpg"/>
  <manifest:file-entry manifest:media-type="image/jpeg" manifest:full-path="Pictures/a3eb3582acb0fcf954c7e56df01f77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zione"/>Introduzione<text:bookmark-end text:name="introduzione"/></text:h>
      <text:p text:style-name="Text_20_body">
In questo manuale vengono illustrate le procedure per il corretto utilizzo del software <text:span text:style-name="Strong_20_Emphasis">GasTaps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 e temperatura dei rubinetti durante la rotazione nei due sensi: antiorario ed orario.</text:p>
      <text:p text:style-name="Text_20_body">In fase di collaudo viene tracciata la curva di coppia rilevata e vengono segnalati i componenti con valori di picco oltre una soglia massima impostata.</text:p>
      <text:p text:style-name="Text_20_body">Per ogni alloggiamento il sistema è dotato di quattro ingressi digitali per la lettura di altrettanti contatti durante le fasi di movimentaz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 In questo banco di collaudo non è possibile leggere la pressione applicata. 
</text:p>
          </table:table-cell>
        </table:table-row>
      </table:table>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3" text:outline-level="3"><text:bookmark-start text:name="installazione_della_scheda_di_acquisizione_advantech"/>Installazione della scheda di acquisizione ADVANTECH<text:bookmark-end text:name="installazione_della_scheda_di_acquisizion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 Advantech.</text:p>
          </table:table-cell>
        </table:table-row>
      </table:table>
      <text:p text:style-name="Text_20_body">I driver vengono installati automaticamente con il programma di setup come descritto nel paragrafo successivo.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gli ingressi sono nella modalità <text:span text:style-name="Strong_20_Emphasis">differential</text:span>.</text:p>
          </table:table-cell>
        </table:table-row>
      </table:table>
      <text:h text:style-name="Heading_20_3" text:outline-level="3"><text:bookmark-start text:name="installazione_dell_applicazione"/>Installazione dell'applicazione<text:bookmark-end text:name="installazione_dell_applicazione"/></text:h>
      <text:p text:style-name="Text_20_body">
La procedura per l'installazione del programma è la seguente:
</text:p>
      <text:list text:style-name="Numbering_20_1">
        <text:list-item>
          <text:p text:style-name="Text_20_body"> Inserire nel lettore CD del computer il CD-ROM di installazione fornito con il sistema;</text:p>
        </text:list-item>
        <text:list-item>
          <text:p text:style-name="Text_20_body"> Avviare il programma di setup <text:span text:style-name="Strong_20_Emphasis">Setup GasTapsTestSystem x.xx</text:span>;</text:p>
        </text:list-item>
        <text:list-item>
          <text:p text:style-name="Text_20_body"> Lasciare le impostazioni di default ed attendere il completamento della procedura di installazione.</text:p>
        </text:list-item>
      </text:list>
      <text:p text:style-name="Text_20_body">
Le impostazioni di programma (porta seriale collegata al forno, intestazione del cliente ecc…) sono riportate in un file di configurazione come descritto nel paragrafo successivo.</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Text_20_body">&lt;?xml version=“1.0” encoding=“utf-8” ?&gt;
&lt;configuration&gt;</text:p>
      <text:p text:style-name="Preformatted_20_Text">&lt;appSettings&gt;<text:line-break/><text:tab/>&lt;!--lingua utilizzata nell'applicazione:it,es--&gt;<text:line-break/><text:tab/>&lt;add key="LINGUA" value="es"&gt;&lt;/add&gt;<text:line-break/><text:tab/>&lt;!--seriale di comunicazione con il forno (""=non collegato)--&gt;<text:line-break/><text:tab/>&lt;add key="COMM_FORNO" value="1"&gt;&lt;/add&gt;<text:line-break/><text:tab/>&lt;!--seriale di comunicazione con le PM110 (""=non collegate)--&gt;<text:line-break/><text:tab/>&lt;add key="COMM_PM110" value="3"&gt;&lt;/add&gt;<text:line-break/><text:tab/>&lt;!--ID della scheda advantech. Vedere advantech DeviceManager (-1=disabilitata)--&gt;<text:line-break/><text:tab/>&lt;add key="BOARD_ADVANTECH" value="0"&gt;&lt;/add&gt;<text:line-break/><text:tab/>&lt;add key="ADVANTECH_AI_DIFFERENZIALI" value="1"&gt;&lt;/add&gt;<text:line-break/><text:tab/>&lt;!--seriale di comunicazione con il modulo ADAM 4018 se previsto (""=non collegato)--&gt;<text:line-break/><text:tab/>&lt;add key="COMM_ADAM_4018" value=""&gt;&lt;/add&gt;<text:line-break/><text:tab/>&lt;!--movimantazione assiale--&gt;<text:line-break/><text:tab/>&lt;add key="MOVIMENTAZIONE_ASSIALE" value="1"&gt;&lt;/add&gt;<text:line-break/><text:tab/>&lt;!--1=abilita la lettura degli ingressi--&gt;<text:line-break/><text:tab/>&lt;add key="INGRESSI_ABILITATI" value="1"&gt;&lt;/add&gt;<text:line-break/><text:tab/>&lt;!--generalità del cliente e nome sistema--&gt;<text:line-break/><text:tab/>&lt;add key="CLIENTE" value="COPRECI"&gt;&lt;/add&gt;<text:line-break/><text:tab/>&lt;add key="SISTEMA" value="GAS TAPS TEST SYSTEM"&gt;&lt;/add&gt;<text:line-break/><text:tab/>&lt;!--1=abilita la lettura della pressione (ulteriore ingresso Analogico per ogni rubinetto)--&gt;<text:line-break/><text:tab/>&lt;add key="PRESSIONE_ABILITATA" value="0"&gt;&lt;/add&gt;<text:line-break/><text:tab/>&lt;!--posizione prima postazione("DX" o "SX")--&gt;<text:line-break/><text:tab/>&lt;add key="POSIZIONE_PRIMA_POSTAZIONE" value="DX"&gt;&lt;/add&gt;<text:line-break/><text:tab/>&lt;!--presenza braccetto apertura porta--&gt;<text:line-break/><text:tab/>&lt;add key="APERTURA_FORNO" value="1"/&gt;<text:line-break/><text:tab/>&lt;!--secondi impiegati nella movimentazione della porta--&gt;<text:line-break/><text:tab/>&lt;add key="TEMPO_APERTURA_FORNO" value="12"/&gt;<text:line-break/>&lt;/appSettings&gt;</text:p>
      <text:p text:style-name="Text_20_body">&lt;/configuration&g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TestSystem</text:span></text:span> oppure fare doppio click sull'icona <text:span text:style-name="Strong_20_Emphasis">GasTapsTestSystem</text:span> presente sul desktop.</text:p>
      <text:p text:style-name="Text_20_body"><draw:frame draw:style-name="mediacenter" draw:name=" Icona &quot;GasTapsTestSystem&quot; nel desktop Legend" text:anchor-type="paragraph" draw:z-index="0" svg:width="3.095625cm"><draw:text-box><text:p text:style-name="legendcenter"><draw:frame draw:style-name="mediacenter" draw:name=" Icona &quot;GasTapsTestSystem&quot; nel desktop" text:anchor-type="paragraph" draw:z-index="0" svg:width="3.095625cm" svg:height="2.5929166666667cm"><draw:image xlink:href="Pictures/01cf7dbe6a5c41f2ad873030bc873c96.jpg" xlink:type="simple" xlink:show="embed" xlink:actuate="onLoad"/></draw:frame> Icona "GasTapsTestSystem" nel desktop</text:p></draw:text-box></draw:frame></text:p>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34aaef9c8fb43cca8e21d0d74051e418.jp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Nella parte centrale dell'applicazione, in base all'elemento selezionato nella lista delle postazioni,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 </text:p>
          </table:table-cell>
          <table:table-cell office:value-type="string" table:style-name="tablecell">
            <text:p text:style-name="tablealignleft"> Visualizza la finestra per la calibrazione coppia della postazione </text:p>
          </tabl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forno </text:p>
          </table:table-cell>
          <table:table-cell office:value-type="string" table:style-name="tablecell">
            <text:p text:style-name="tablealignleft"> (opzionale) Apre il pannello per la calibrazione delle termocoppie di rilevazione temperature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Archivio→Programmi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2.69875cm"><draw:text-box><text:p text:style-name="legendcenter"><draw:frame draw:style-name="mediacenter" draw:name="Lista postazioni e collaudi" text:anchor-type="paragraph" draw:z-index="0" svg:width="2.69875cm" svg:height="6.0060416666667cm"><draw:image xlink:href="Pictures/0b3621498d61a22badafd9f11963a52a.jp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
<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d9aae9ed22cc0d30640bb184188e0690.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8.810625cm"><draw:image xlink:href="Pictures/7a2f028f02007bff7e191c4e6a4d7b08.jpg" xlink:type="simple" xlink:show="embed" xlink:actuate="onLoad"/></draw:frame>Pannello delle postazioni</text:p></draw:text-box></draw:frame></text:p>
      <text:p text:style-name="Text_20_body">Le informazioni visualizzate per ogni piazzola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15b0dc788ccffc0d0dc454093d484fc.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fbc6256c7455480110c728ba009a47.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b3b1c34ae6599eb9fb032d65125e2e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3adc346947afeaea85578619f4bb5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la data e ora di inizio del collaudo, il modello ed il campione/codice riferiti al componente. In base al tipo di programma in esecuzione sono inoltre riportati i seguenti dettagli del collaudo : </text:p>
          <text:list text:style-name="Numbering_20_1">
            <text:list-item>
              <text:p text:style-name="Text_20_body"> Programma standard: step attuale, totale step, ciclo attuale, totale cicli e contatore assoluto del ciclo in esecuzione;</text:p>
            </text:list-item>
            <text:list-item>
              <text:p text:style-name="Text_20_body"> Programma avanzato: blocco attuale, totale blocchi, comando attuale, totale comandi e nome del comando in esecuzione;</text:p>
            </text:list-item>
          </text:list>
        </text:list-item>
      </text:list>
      <text:list text:style-name="List_20_1">
        <text:list-item>
          <text:p text:style-name="Text_20_body"> Infine più in basso viene visualizzato il grafico e, con una freccia verso destra o sinistra, il verso dell'ultima rotazione effettuata. Appena sotto la temperatura della rilevazione e la pressione esercitata sul componente (*). A destra una icona di colore rosso o verde ed una dicitura “OK”,”KO” che indicano la presenza o meno di eventuali errori nella rilevazione della coppia (come riportato nelle du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lettura della pressione non è prevista.</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 o in acquisizione:</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2.991041666667cm"><draw:image xlink:href="Pictures/89ec6d77b39d7d8d5ddbedafcc3a09ef.jp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text:p>
        </text:list-item>
        <text:list-item>
          <text:p text:style-name="Text_20_body"> la pressione rilevata (*);</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pressione non viene rilevata.</text:p>
          </table:table-cell>
        </table:table-row>
      </table:table>
      <text:p text:style-name="Text_20_body">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in corrispondenza un punto che mostra il valore della coppia rilevata ( racchiusi tra parentesi sono visibili i gradi della posizione).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6625cm"><draw:image xlink:href="Pictures/299565b036d1b0113c438676a131d5f1.jpg" xlink:type="simple" xlink:show="embed" xlink:actuate="onLoad"/></draw:frame> Esempio di stampa grafico</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419791666667cm"><draw:image xlink:href="Pictures/7bcf238af6296caf5d33c04b138bc81d.jpg" xlink:type="simple" xlink:show="embed" xlink:actuate="onLoad"/></draw:frame>Finestra di avvio nuovo collaudo</text:p></draw:text-box></draw:frame></text:p>
      <text:p text:style-name="Text_20_body">
Occorre, innanzitutto, scegliere le postazioni sulle quali verrà effettuato il collaudo, quindi premere con il mouse sulle icone dei rubinetti nel riquadro in alto per abilitarle o disabilitarle. 
Se necessario, ma non richiesto ai fini del collaudo, inserire il codice del piano utilizzato.
Successivamente per ogni componente da provare si debbono inserire le seguenti informazioni: Modello, Descrizione, Fornitore/Tipo, Rotazione Sx (gradi), Rotazione Dx, Coppia massima (Nm), Pressione (N), Tolleranza pressione (N), Contatti assiali, Contatti rotazione, Campione/Codice, Lotto/Macchina ed eventuali altre note.
Quindi selezionare tutte le postazioni elencate nella lista facendo click con il mouse nella colonna <text:span text:style-name="Strong_20_Emphasis">Tutti</text:span> e premere il tasto <text:span text:style-name="Strong_20_Emphasis">Carica</text:span> per accedere all'archivio dei rubinetti.</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639583333333cm"><draw:image xlink:href="Pictures/9f792289a97fc276507bf0c590050d7a.jp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text:p>
      <text:p text:style-name="Text_20_body">Infin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l relativo paragrafo nel capitolo Archivio. </text:p>
      <text:p text:style-name="Text_20_body">Completare la procedura con il tasto <text:span text:style-name="Strong_20_Emphasis">Conferma</text:span> oppure premere il tasto <text:span text:style-name="Strong_20_Emphasis">Annulla</text:span> per annullare l'avvio.</text:p>
      <text:h text:style-name="Heading_20_2" text:outline-level="2"><text:bookmark-start text:name="ripeti"/>Ripeti<text:bookmark-end text:name="ripeti"/></text:h>
      <text:p text:style-name="Text_20_body">Terminato un collaudo è possibile avviarne uno nuovo con 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alcuni dati.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 modello, descrizione, fornitore/tipo, campione/codice, lotto/macchina e note.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possibile iniziare la fase di movimentazione ed acquisizione della coppia.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il programma mostra in tempo reale il grafico della coppia rilevata oltre che i valori di temperatura e pressione (*) rilevate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è prevista la rilevazione della pressione</text:p>
          </table:table-cell>
        </table:table-row>
      </table:table>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anche questa ferma il collaudo e sblocca i motori dopo averli riposizionati nella posizione iniziale.
Per sospendere un collaudo selezionare nel menù <text:span text:style-name="Emphasis"><text:span text:style-name="Strong_20_Emphasis">Collaudo » Sospendi</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6.8791666666667cm"><draw:image xlink:href="Pictures/1e39d98796f145c1c750fbe1039dd760.jpg" xlink:type="simple" xlink:show="embed" xlink:actuate="onLoad"/></draw:frame>Dettagli programma di test standard</text:p></draw:text-box></draw:frame></text:p>
      <text:p text:style-name="Text_20_body">Per ogni step del programma vengono visualizzati:</text:p>
      <text:list text:style-name="List_20_1">
        <text:list-item>
          <text:p text:style-name="Text_20_body"> <text:span text:style-name="Strong_20_Emphasis">N.:</text:span> Numero progressivo;</text:p>
        </text:list-item>
        <text:list-item>
          <text:p text:style-name="Text_20_body"> <text:span text:style-name="Strong_20_Emphasis">N.C.:</text:span> Numero cicli totali; </text:p>
        </text:list-item>
        <text:list-item>
          <text:p text:style-name="Text_20_body"> <text:span text:style-name="Strong_20_Emphasis">I.:</text:span> Gradi inizio rotazione;</text:p>
        </text:list-item>
        <text:list-item>
          <text:p text:style-name="Text_20_body"> <text:span text:style-name="Strong_20_Emphasis">F.:</text:span> Gradi fine rotazione;</text:p>
        </text:list-item>
        <text:list-item>
          <text:p text:style-name="Text_20_body"> <text:span text:style-name="Strong_20_Emphasis">Gradi/Sec.:</text:span> Velocità di rotazione;</text:p>
        </text:list-item>
        <text:list-item>
          <text:p text:style-name="Text_20_body"> <text:span text:style-name="Strong_20_Emphasis">C. Mov. Assiale:</text:span> Ogni quanti cicli viene eseguita la movimentazione assiale;</text:p>
        </text:list-item>
        <text:list-item>
          <text:p text:style-name="Text_20_body"> <text:span text:style-name="Strong_20_Emphasis">C. Ril. Coppia:</text:span> Ogni quanti cicli viene eseguita la rilevazione coppia;</text:p>
        </text:list-item>
        <text:list-item>
          <text:p text:style-name="Text_20_body"> <text:span text:style-name="Strong_20_Emphasis">T. (°C):</text:span> Temperatura di setpoint del forno;</text:p>
        </text:list-item>
        <text:list-item>
          <text:p text:style-name="Text_20_body"> <text:span text:style-name="Strong_20_Emphasis">C.Rilascio:</text:span> Ogni quanti cicli viene eseguito il rilascio;</text:p>
        </text:list-item>
        <text:list-item>
          <text:p text:style-name="Text_20_body"> <text:span text:style-name="Strong_20_Emphasis">Attesa:</text:span> Tempo di attesa a fine rotazione prima di compiere il ritorno;</text:p>
        </text:list-item>
        <text:list-item>
          <text:p text:style-name="Text_20_body"> <text:span text:style-name="Strong_20_Emphasis">Senso:</text:span> Senso iniziale della rotazione;</text:p>
        </text:list-item>
        <text:list-item>
          <text:p text:style-name="Text_20_body"> <text:span text:style-name="Strong_20_Emphasis">Cont. assiali:</text:span> Contatti assiali collegati;</text:p>
        </text:list-item>
        <text:list-item>
          <text:p text:style-name="Text_20_body"> <text:span text:style-name="Strong_20_Emphasis">Cont. rotazione:</text:span> Contatti rotazione collegati.</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6.8791666666667cm"><draw:image xlink:href="Pictures/afd2afb8c35f5b6bc4062abfa9dc3237.jpg" xlink:type="simple" xlink:show="embed" xlink:actuate="onLoad"/></draw:frame>Dettagli programma di test avanzato</text:p></draw:text-box></draw:frame></text:p>
      <text:p text:style-name="Text_20_body">Questa finestra mostra la lista dei blocchi e dei rispettivi comandi del programma corrente. Accanto al nome del blocco si trova il numero di cicli eseguiti ed il totale. Delle frecce colorate indicano invece il comando attualmente in esecuzione e quelli già eseguiti. Ogni comando è visualizzato in modalità estesa con i relativi parametri racchiusi tra parentesi quadre.</text:p>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8370833333333cm"><draw:image xlink:href="Pictures/6f508368e2a405a1d36b9c3d4d0b6962.jpg" xlink:type="simple" xlink:show="embed" xlink:actuate="onLoad"/></draw:frame>Finestra valori massimi</text:p></draw:text-box></draw:frame></text:p>
      <text:p text:style-name="Text_20_body">La postazione o le postazioni da analizzare possono essere selezionate nella lista visibile in alto a sinistra della finestra stessa.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2" text:outline-level="2"><text:bookmark-start text:name="esito"/>Esito<text:bookmark-end text:name="esito"/></text:h>
      <text:p text:style-name="Text_20_body">
Tramite questa funzione è possibile assegnare un esito generale di collaudo oltre che ad ogni singola postazione. Gli esiti assegnati vengono salvati in archivio e possono essere inclusi nelle funzioni r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0.583333333333cm"><draw:text-box><text:p text:style-name="legendcenter"><draw:frame draw:style-name="mediacenter" draw:name="Finestra &quot;Risultati di collaudo&quot;" text:anchor-type="paragraph" draw:z-index="0" svg:width="10.583333333333cm" svg:height="8.2285416666667cm"><draw:image xlink:href="Pictures/d28ca6174237cf94e9df66e416a36ddc.png" xlink:type="simple" xlink:show="embed" xlink:actuate="onLoad"/></draw:frame>Finestra "Risultati di collaudo"</text:p></draw:text-box></draw:frame></text:p>
      <text:p text:style-name="Text_20_body">Da questo pannello è possibile osservare il numero di cicli eseguiti, il numero di errori che si sono verificati durante il collaudo e i valori di picco rilevati di tutte le postazioni presenti nel collaudo.</text:p>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in 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4666666666667cm"><draw:image xlink:href="Pictures/839ae8936bc1416256121a7bf9dc3ec0.jp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Fornitore/Tipo</text:span>;</text:p>
        </text:list-item>
        <text:list-item>
          <text:p text:style-name="Text_20_body"> <text:span text:style-name="Strong_20_Emphasis">Campione/Codice</text:span>: </text:p>
        </text:list-item>
        <text:list-item>
          <text:p text:style-name="Text_20_body"> <text:span text:style-name="Strong_20_Emphasis">Lotto/Macchina</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item>
          <text:p text:style-name="Text_20_body"> <text:span text:style-name="Strong_20_Emphasis">Piano</text:span> : codice/descrizione del piano di collaudo (se inserito).</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iltare il paragrafo Password nel capitolo Strumenti).</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777855f8351253f1d5c1b8790c07c557.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i tutti i dati del sistema: calibrazione, modelli, programmi e collaud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7.9375cm"><draw:text-box><text:p text:style-name="legendcenter"><draw:frame draw:style-name="mediacenter" draw:name="Utilità di backup" text:anchor-type="paragraph" draw:z-index="0" svg:width="7.9375cm" svg:height="13.599583333333cm"><draw:image xlink:href="Pictures/9cced44b2dcf18410db38605c399c292.pn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TestSystem).</text:p>
        </text:list-item>
      </text:list>
      <text:p text:style-name="Text_20_body">Con il tasto <text:span text:style-name="Strong_20_Emphasis">Modifica</text:span> è possibile modificare un percorso diverso.</text:p>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standard e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9f792289a97fc276507bf0c590050d7a.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text:p>
      <text:p text:style-name="Text_20_body"><text:span text:style-name="Strong_20_Emphasis">Modello</text:span>: Codice identificativo del componente.</text:p>
      <text:p text:style-name="Text_20_body"><text:span text:style-name="Strong_20_Emphasis">Descrizione</text:span>: È una descrizione del prodotto abbinata al codice.</text:p>
      <text:p text:style-name="Text_20_body"><text:span text:style-name="Strong_20_Emphasis">Fornitore/Tipo</text:span>: Eventuale produttore del componente o tipologia.</text:p>
      <text:p text:style-name="Text_20_body"><text:span text:style-name="Strong_20_Emphasis">Rotazione Sx</text:span>: Specifica l'angolo di rotazione massima antioraria del componente da 0° a 360°.</text:p>
      <text:p text:style-name="Text_20_body"><text:span text:style-name="Strong_20_Emphasis">Rotazione Dx</text:span>: Specifica l'angolo di rotazione oraria massima del componente da 0° a 360°.</text:p>
      <text:p text:style-name="Text_20_body"><text:span text:style-name="Strong_20_Emphasis">Coppia massima</text:span>: È il valore di coppia massimo accettabile oltre il quale la macchina lo considera il componente guasto. Il valore è espresso in Nm (Newton/metro).</text:p>
      <text:p text:style-name="Text_20_body"><text:span text:style-name="Strong_20_Emphasis">Contatti assiali</text:span>: Numero dei contatti che possono cambiare di stato durante la movimentazione assiale (pressione/rilascio). Nel sistema è possibile testare al massimo un solo contatto assiale.</text:p>
      <text:p text:style-name="Text_20_body"><text:span text:style-name="Strong_20_Emphasis">Contatti rotazione</text:span>: Numero dei contatti che possono cambiare di stato più volte durante la fase di rotazione sinistra o destra. Nel sistema è possibile testare al massimo tre contatti di questo tipo.</text:p>
      <text:p text:style-name="Text_20_body"><text:span text:style-name="Strong_20_Emphasis">Pressione</text:span>: Indica la pressione nominale che può essere esercitata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p text:style-name="Text_20_body"><text:span text:style-name="Strong_20_Emphasis">Tolleranza pressione</text:span>: Indica entro quali valori la pressione rilevata può essere considerata corret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h text:style-name="Heading_20_2" text:outline-level="2"><text:bookmark-start text:name="programmi"/>Programmi<text:bookmark-end text:name="programmi"/></text:h>
      <text:p text:style-name="Text_20_body">Il software GasTapsTestSystem prevede due tipi di programmi per l'esecuzione dei collaudi: <text:span text:style-name="Strong_20_Emphasis">programmi standard</text:span> e <text:span text:style-name="Strong_20_Emphasis">programmi avanzati</text:span>.
I programmi standard possono essere utilizzati per eseguire dei cicli con una singola rotazione verso l'apertura ed il successivo ritorno nella posizione iniziale, mentre i programmi avanzati consentono di eseguire, nello stesso ciclo, più rotazioni in diverse posizioni.</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A<text:span text:style-name="Strong_20_Emphasis">rchivio » Programmi standard</text:span></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6572916666667cm"><draw:image xlink:href="Pictures/0e682e81ebddf6c1abbdfe612d2476fb.jpg" xlink:type="simple" xlink:show="embed" xlink:actuate="onLoad"/></draw:frame>Finestra gestione programmi standard</text:p></draw:text-box></draw:frame></text:p>
      <text:p text:style-name="Text_20_body">La schermata è suddivisa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item>
          <text:p text:style-name="Text_20_body"> Procedere poi come descritto nel paragrafo successivo per l'inserimento degli Steps.</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almeno uno steps cioè una fase che viene ripetuta per un certo numero di volte prima di passare al successivo.</text:p>
      <text:p text:style-name="Text_20_body">Per aggiungere uno step:</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
Per ogni step debbono essere inseriti i seguenti parametri:</text:p>
      <text:h text:style-name="Heading_20_5" text:outline-level="5"><text:bookmark-start text:name="numero_cicli"/>Numero cicli<text:bookmark-end text:name="numero_cicli"/></text:h>
      <text:p text:style-name="Text_20_body">Indica il numero di cicli da effettuare. Ogni ciclo è composto da una rotazione antioraria ed oraria o viceversa in base al verso iniziale della rotazione.</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 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a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come descritto nel paragrafo Opzioni del capitolo <text:span text:style-name="Strong_20_Emphasis">Impostazioni</text:span>)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_forno_c"/>T. forno (°C)<text:bookmark-end text:name="t._forno_c"/></text:h>
      <text:p text:style-name="Text_20_body">Temperatura di setpoint del forno per tutta la durata dello step. Il comportamento del forno nelle fasi di cambio della temperatura è modificabile dalle opzioni di programma (Consultare il paragrafo Opzioni nel capitolo Impostazion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a fine rotazione nella posizione di “Aperto”.</text:p>
      <text:h text:style-name="Heading_20_5" text:outline-level="5"><text:bookmark-start text:name="attesa_a_fine_rotazione"/>Attesa a fine rotazione<text:bookmark-end text:name="attesa_a_fine_rotazione"/></text:h>
      <text:p text:style-name="Text_20_body">Indica il tempo di attesa in secondi prima di iniziare la movimentazione a ritroso.</text:p>
      <text:h text:style-name="Heading_20_5" text:outline-level="5"><text:bookmark-start text:name="senso"/>Senso<text:bookmark-end text:name="senso"/></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5" text:outline-level="5"><text:bookmark-start text:name="contatti_assiali"/>Contatti assiali<text:bookmark-end text:name="contatti_assiali"/></text:h>
      <text:p text:style-name="Text_20_body">Impostare questo valore a <text:span text:style-name="Strong_20_Emphasis">“1”</text:span> per eseguire il test del contatto assiale durante la pressione ed il rilascio, altrimenti <text:span text:style-name="Strong_20_Emphasis">“0”</text:span> per non eseguire alcun test.
Se abilitato, l'esito sarà positivo nel caso che vengano rilevati due cambi di stato durante la pressione ed il rilascio.</text:p>
      <text:h text:style-name="Heading_20_5" text:outline-level="5"><text:bookmark-start text:name="contatti_rotazione"/>Contatti rotazione<text:bookmark-end text:name="contatti_rotazione"/></text:h>
      <text:p text:style-name="Text_20_body">Durante la rotazione è possibile testare fino ad un massimo di 3 contatti. Impostando un valore diverso da 0 la rotazione avrà esito positivo, se per ogni contatto specificato, il sistema rileverà un cambio di stato sia nella movimentazione verso l'apertura che per il ritorno nella posizione iniziale.</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4666666666667cm"><draw:image xlink:href="Pictures/6206311fcf203fc9d99903e1f56768e5.jp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tra quelli presisti.</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al componente;</text:p>
        </text:list-item>
        <text:list-item>
          <text:p text:style-name="Text_20_body"> Premere il tasto <text:span text:style-name="Strong_20_Emphasis">Ok</text:span>.</text:p>
        </text:list-item>
      </text:list>
      <text:p text:style-name="Text_20_body">
Per modificare un blocco:</text:p>
      <text:list text:style-name="List_20_1">
        <text:list-item>
          <text:p text:style-name="Text_20_body"> Fare clic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Text_20_body">
<text:span text:style-name="Strong_20_Emphasis">Apri porta forno</text:span>: apre la porta del forno facendo avanzare il pistone collegato alla porta stessa. </text:p>
      <text:p text:style-name="Text_20_body">
<text:span text:style-name="Strong_20_Emphasis">Attendi temperatura forno</text:span>: attende se la temperatura del forno è inferiore al valore minimo o se è superiore al valore massim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p text:style-name="Text_20_body">
<text:span text:style-name="Strong_20_Emphasis">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i attesa (minimo 1) </text:p>
          </table:table-cell>
        </table:table-row>
      </table:table>
      <text:p text:style-name="Text_20_body">
<text:span text:style-name="Strong_20_Emphasis">Chiudi porta forno</text:span>: chiude la porta del forno facendo arretrare il pistone collegato alla porta stessa.</text:p>
      <text:p text:style-name="Text_20_body"><text:span text:style-name="Strong_20_Emphasis">Premi</text:span>: avanza il motore per esercitare la pressione sul componente.</text:p>
      <text:p text:style-name="Text_20_body"><text:span text:style-name="Strong_20_Emphasis">Regola bocchetta aria forno</text:span>: muove l'AirFlap presente nella bocchetta di scambio ari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0=tutta aperta) </text:p>
          </table:table-cell>
        </table:table-row>
      </table:table>
      <text:p text:style-name="Text_20_body">
<text:span text:style-name="Strong_20_Emphasis">Regola temperatura forno</text:span>: imposta il setpoint del forn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temperatura di setpoint in °C </text:p>
          </table:table-cell>
        </table:table-row>
      </table:table>
      <text:p text:style-name="Text_20_body">
<text:span text:style-name="Strong_20_Emphasis">Regola ventilazione forno</text:span>: regola la velocità della ventil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velocità percentuale della ventilazione (0=spenta, 100=massima) </text:p>
          </table:table-cell>
        </table:table-row>
      </table:table>
      <text:p text:style-name="Text_20_body">
<text:span text:style-name="Strong_20_Emphasis">Rilascia</text:span>: arretra il motore per rilasciare i componenti.</text:p>
      <text:p text:style-name="Text_20_body"><text:span text:style-name="Strong_20_Emphasis">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Text_20_body"><text:span text:style-name="Strong_20_Emphasis">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Text_20_body">
<text:span text:style-name="Strong_20_Emphasis">Sblocca il motore</text:span>: esegue il comando di sblocco del motore.</text:p>
      <text:p text:style-name="Text_20_body"><text:span text:style-name="Strong_20_Emphasis">Trova posizione zero</text:span>: esegue una movimentazione di 360° per la ricerca dello 0. La movimentazione si arresta se entra in funzioneil finecorsa hardware.
</text:p>
      <table:table>
        <table:table-column/>
        <table:table-column/>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Questa funzione consente all'utente di effettuare manualmente sia la movimentazione assiale sia la rotazione durante la fase di installazione dei componenti o durante le pause del collaudo attivo.
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4.6566666666667cm"><draw:image xlink:href="Pictures/b35cfaf8fa0f0d7630bae68c6c643058.jpg" xlink:type="simple" xlink:show="embed" xlink:actuate="onLoad"/></draw:frame>Utilità di installazione e test componenti</text:p></draw:text-box></draw:frame></text:p>
      <text:p text:style-name="Text_20_body">A sinistra vengono elencate le postazioni presenti nel sistema e per ciascuna di queste sono visualizzate le seguenti informazioni:
 <text:span text:style-name="Strong_20_Emphasis">Posizione:</text:span> posizione che viene aggiornata ad ogni rotazione manuale effettuata;
 <text:span text:style-name="Strong_20_Emphasis">C.A. (Nm):</text:span> valori istantanei della coppia in senso antiorario;
 <text:span text:style-name="Strong_20_Emphasis">C.O. (Nm):</text:span> valori istantanei della coppia in senso orario;
 <text:span text:style-name="Strong_20_Emphasis">Press. (N):</text:span> pressione assiale esercitata sul componente disponibile solo se prevista la movimentazione assiale, misurata in Newton (*);
 <text:span text:style-name="Strong_20_Emphasis">Temp (°C):</text:span> temperatura del forno o di una eventuale termocoppia aggiuntiva posta nel componente stesso, misurata in °C.
 <text:span text:style-name="Strong_20_Emphasis">F.corsa:</text:span> led che diventa rosso se l'ingresso di fine corsa hardware rileva una torsione superiore a 0.6 N;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non è prevista la lettura della pressione</text:p>
          </table:table-cell>
        </table:table-row>
      </table:table>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2" text:outline-level="2"><text:bookmark-start text:name="calibrazione_forno"/>Calibrazione forno<text:bookmark-end text:name="calibrazione_forno"/></text:h>
      <text:p text:style-name="Text_20_body">
Tramite questo strumento è possibile calibrare gli ingressi in termooppia utilizzati per la lettura delle temperature direttamente sui componen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sono previsti ingressi intermocoppia supplementari.</text:p>
          </table:table-cell>
        </table:table-row>
      </table:table>
      <text:h text:style-name="Heading_20_2" text:outline-level="2"><text:bookmark-start text:name="password"/>Password<text:bookmark-end text:name="password"/></text:h>
      <text:p text:style-name="Text_20_body">
Alcune delle funzioni di gestione degli archivi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01a27863b28f04b9cb9f2beb9e453f14.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810625cm"><draw:image xlink:href="Pictures/f9b1c112ff8022daeee993bd5e94643f.pn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c2a21937915b0f94180d3415a089afeb.pn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227083333333cm"><draw:image xlink:href="Pictures/aa475e06d9e41ffde308b8ca49dc68a8.jpg" xlink:type="simple" xlink:show="embed" xlink:actuate="onLoad"/></draw:frame>Finestra opzioni d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gradi_esclusi_nel_test_a_battuta"/>Gradi esclusi nel test a battuta<text:bookmark-end text:name="gradi_esclusi_nel_test_a_battuta"/></text:h>
      <text:p text:style-name="Text_20_body">Nell'esecuzione dei test a battuta è necessario specificare quanti gradi, all'inizio ed alla fine della rilevazione, debbono ovviamente essere esclusi nella valutazione della coppia.
È importante sottolineare che tale opzione deve essere sempre impostata prima dell'avvio del un collaudo.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Salva e continua:</text:span> salva il componente in errore nell'archivio e continua il collaudo dei componenti restanti;</text:p>
        </text:list-item>
        <text:list-item>
          <text:p text:style-name="Text_20_body"> <text:span text:style-name="Strong_20_Emphasis">Escludi e continua:</text:span> esclude il componente in errore (perdendo tutti i dati) e continua il collaudo.</text:p>
        </text:list-item>
      </text:list>
      <text:h text:style-name="Heading_20_3" text:outline-level="3"><text:bookmark-start text:name="programmi_standard1"/>Programmi standard<text:bookmark-end text:name="programmi_standard1"/></text:h>
      <text:p text:style-name="Text_20_body">
Le opzioni in questo pannello influiscono solamente sull'esecuzione dei programmi standard. </text:p>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caldo ad uno freddo. Ogni opzione prevede un range che può essere aumentato per diminuire l'attesa.</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se prevista). </text:p>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 per non perdere la posi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Arresto movimentazione prima della battuta<text:bookmark-end text:name="arresto_movimentazione_prima_della_battuta"/></text:h>
      <text:p text:style-name="Text_20_body">Poiché dopo l'esecuzione di molti cicli a battuta possono insorgere problemi nel componente stesso, è possibile impostare a quanti gradi viene interrotta la rotazione prima della battuta.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text:p>
      <text:h text:style-name="Heading_20_5" text:outline-level="5"><text:bookmark-start text:name="tempo_necessario_per_completare_la_pressione"/>Tempo necessario per completare la pressione<text:bookmark-end text:name="tempo_necessario_per_completare_la_pressione"/></text:h>
      <text:p text:style-name="Text_20_body">Tempo necessario per completare la pressione del rubinetto prima di iniziare la fase di rotazione. Il valore è espresso in millisecondi.</text:p>
      <text:h text:style-name="Heading_20_3" text:outline-level="3"><text:bookmark-start text:name="programmi_avanzati1"/>Programmi avanzati<text:bookmark-end text:name="programmi_avanzati1"/></text:h>
      <text:p text:style-name="Text_20_body">
Le opzioni in questo pannello influiscono solamente sull'esecuzione dei programmi avanzati.</text:p>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le_attese"/>Escludi le attese<text:bookmark-end text:name="escludi_le_attese"/></text:h>
      <text:p text:style-name="Text_20_body">
Questa opzione ignora tutti i comandi di attesa inseriti nel programma.</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d9aae9ed22cc0d30640bb184188e0690.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3.81cm"><draw:image xlink:href="Pictures/d304c88688c7beed756e6d09597ec296.jp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a3eb3582acb0fcf954c7e56df01f7705.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