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e72557735d46bdd13e4ca31518cd1589.png"/>
  <manifest:file-entry manifest:media-type="image/png" manifest:full-path="Pictures/b0118a2a375489c74d6220202f470e28.png"/>
  <manifest:file-entry manifest:media-type="image/png" manifest:full-path="Pictures/224088fad17b806b24467158e892b2b0.png"/>
  <manifest:file-entry manifest:media-type="image/jpeg" manifest:full-path="Pictures/01cf7dbe6a5c41f2ad873030bc873c96.jpg"/>
  <manifest:file-entry manifest:media-type="image/png" manifest:full-path="Pictures/98ba1aad8a2e072cb0ad968c521ee6de.png"/>
  <manifest:file-entry manifest:media-type="image/jpeg" manifest:full-path="Pictures/34aaef9c8fb43cca8e21d0d74051e418.jpg"/>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5d3fd1c2dd8f845a17d348b868f30407.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5e316e86c4cd30c49c208ce222fbb2ce.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ce8e434df5a59ec59fe1029bc3faeb6c.png"/>
  <manifest:file-entry manifest:media-type="image/jpeg" manifest:full-path="Pictures/0b3621498d61a22badafd9f11963a52a.jpg"/>
  <manifest:file-entry manifest:media-type="image/png" manifest:full-path="Pictures/b71f599a50cd7f02e7d4bb8e21617de7.png"/>
  <manifest:file-entry manifest:media-type="image/png" manifest:full-path="Pictures/d9aae9ed22cc0d30640bb184188e0690.png"/>
  <manifest:file-entry manifest:media-type="image/jpeg" manifest:full-path="Pictures/7a2f028f02007bff7e191c4e6a4d7b08.jpg"/>
  <manifest:file-entry manifest:media-type="image/png" manifest:full-path="Pictures/715b0dc788ccffc0d0dc454093d484fc.png"/>
  <manifest:file-entry manifest:media-type="image/png" manifest:full-path="Pictures/8ffbc6256c7455480110c728ba009a47.png"/>
  <manifest:file-entry manifest:media-type="image/png" manifest:full-path="Pictures/ab3b1c34ae6599eb9fb032d65125e2ee.png"/>
  <manifest:file-entry manifest:media-type="image/png" manifest:full-path="Pictures/cd3adc346947afeaea85578619f4bb53.png"/>
  <manifest:file-entry manifest:media-type="image/jpeg" manifest:full-path="Pictures/89ec6d77b39d7d8d5ddbedafcc3a09ef.jp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9dbd1876ae44490d124249b0ad1f1257.png"/>
  <manifest:file-entry manifest:media-type="image/png" manifest:full-path="Pictures/7847de7444e67cb8c8778363c45e6bb0.png"/>
  <manifest:file-entry manifest:media-type="image/png" manifest:full-path="Pictures/9b4f2a1b3f18c0af2e62e5a17c166f0e.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jpeg" manifest:full-path="Pictures/299565b036d1b0113c438676a131d5f1.jpg"/>
  <manifest:file-entry manifest:media-type="image/jpeg" manifest:full-path="Pictures/ca0ea68c9a2eb8bda31f231571ba8d00.jpg"/>
  <manifest:file-entry manifest:media-type="image/jpeg" manifest:full-path="Pictures/7bcf238af6296caf5d33c04b138bc81d.jpg"/>
  <manifest:file-entry manifest:media-type="image/jpeg" manifest:full-path="Pictures/9f792289a97fc276507bf0c590050d7a.jpg"/>
  <manifest:file-entry manifest:media-type="image/jpeg" manifest:full-path="Pictures/1e39d98796f145c1c750fbe1039dd760.jpg"/>
  <manifest:file-entry manifest:media-type="image/jpeg" manifest:full-path="Pictures/afd2afb8c35f5b6bc4062abfa9dc3237.jp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jpeg" manifest:full-path="Pictures/6f508368e2a405a1d36b9c3d4d0b6962.jpg"/>
  <manifest:file-entry manifest:media-type="image/png" manifest:full-path="Pictures/ec8773ed1f651ada31f243a13489701a.png"/>
  <manifest:file-entry manifest:media-type="image/jpeg" manifest:full-path="Pictures/bddc7fe748b757b254440885b953928a.jpg"/>
  <manifest:file-entry manifest:media-type="image/jpeg" manifest:full-path="Pictures/d01b1a890fd38ccf9352a943b272aaec.jpg"/>
  <manifest:file-entry manifest:media-type="image/jpeg" manifest:full-path="Pictures/6cf20af21eaa8b653d701afe1ce68189.jpg"/>
  <manifest:file-entry manifest:media-type="image/jpeg" manifest:full-path="Pictures/839ae8936bc1416256121a7bf9dc3ec0.jpg"/>
  <manifest:file-entry manifest:media-type="image/jpeg" manifest:full-path="Pictures/777855f8351253f1d5c1b8790c07c557.jpg"/>
  <manifest:file-entry manifest:media-type="image/png" manifest:full-path="Pictures/9cced44b2dcf18410db38605c399c292.png"/>
  <manifest:file-entry manifest:media-type="image/jpeg" manifest:full-path="Pictures/0e682e81ebddf6c1abbdfe612d2476fb.jpg"/>
  <manifest:file-entry manifest:media-type="image/jpeg" manifest:full-path="Pictures/6206311fcf203fc9d99903e1f56768e5.jpg"/>
  <manifest:file-entry manifest:media-type="image/jpeg" manifest:full-path="Pictures/b35cfaf8fa0f0d7630bae68c6c643058.jpg"/>
  <manifest:file-entry manifest:media-type="image/jpeg" manifest:full-path="Pictures/8eb88030525fffb4557a7bae88e83733.jpg"/>
  <manifest:file-entry manifest:media-type="image/jpeg" manifest:full-path="Pictures/e126f6a826a144bb31f55442d537489f.jpg"/>
  <manifest:file-entry manifest:media-type="image/jpeg" manifest:full-path="Pictures/4b788df5bc19160b5974bb589b927b19.jpg"/>
  <manifest:file-entry manifest:media-type="image/jpeg" manifest:full-path="Pictures/b7f2001f260a821a02e52a80be673bca.jpg"/>
  <manifest:file-entry manifest:media-type="image/jpeg" manifest:full-path="Pictures/01a27863b28f04b9cb9f2beb9e453f14.jpg"/>
  <manifest:file-entry manifest:media-type="image/png" manifest:full-path="Pictures/f9b1c112ff8022daeee993bd5e94643f.png"/>
  <manifest:file-entry manifest:media-type="image/png" manifest:full-path="Pictures/c2a21937915b0f94180d3415a089afeb.png"/>
  <manifest:file-entry manifest:media-type="image/jpeg" manifest:full-path="Pictures/aa475e06d9e41ffde308b8ca49dc68a8.jpg"/>
  <manifest:file-entry manifest:media-type="image/jpeg" manifest:full-path="Pictures/d304c88688c7beed756e6d09597ec296.jpg"/>
  <manifest:file-entry manifest:media-type="image/jpeg" manifest:full-path="Pictures/a3eb3582acb0fcf954c7e56df01f770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introduzione"/>Introduzione<text:bookmark-end text:name="introduzione"/></text:h>
      <text:p text:style-name="Text_20_body">
In questo manuale vengono illustrate le procedure per il corretto utilizzo del software GasTapsTestSystem in dotazione con il sistema di collaudo rubinetti.</text:p>
      <text:h text:style-name="Heading_20_2" text:outline-level="2"><text:bookmark-start text:name="sistema_di_collaudo_rubinetti"/>Sistema di collaudo rubinetti<text:bookmark-end text:name="sistema_di_collaudo_rubinetti"/></text:h>
      <text:p text:style-name="Text_20_body">
Questo sistema è stato progettato e sviluppato per l'acquisizione dei valori di coppia, pressione (*) e temperatura dei rubinetti durante la rotazione nei due sensi: antiorario ed orario.
In fase di collaudo viene tracciata la curva di coppia rilevata e vengono segnalati i componenti con valori di picco oltre una soglia massima impostata.
Per ogni alloggiamento il sistema è dotato di quattro ingressi digitali per la lettura di altrettanti contatti durante le fasi di movimentazion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n questo banco di collaudo non è possibile leggere la pressione applicata. </text:p>
          </table:table-cell>
        </table:table-row>
      </table:table>
      <text:h text:style-name="Heading_20_2" text:outline-level="2"><text:bookmark-start text:name="installazione_e_configurazione"/>Installazione e configurazione<text:bookmark-end text:name="installazione_e_configurazione"/></text:h>
      <text:p text:style-name="Text_20_body">
In questo capitolo vengono descritte le procedure di installazione e configurazione del programma di acquisizione e di tutti i componenti e drivers necessari.</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l sistema fornito al cliente finale è già funzionante pertanto questa procedura non deve essere eseguita.</text:p>
          </table:table-cell>
        </table:table-row>
      </table:table>
      <text:p text:style-name="Text_20_body">Le informazioni contenute in questo paragrafo sono di aiuto solamente per una eventuale sostituzione del pc o in caso di una nuova installazione del sistema operativo Windows XP/Windows 7.</text:p>
      <text:h text:style-name="Heading_20_1" text:outline-level="1"><text:bookmark-start text:name="introduzione1"/>Introduzione<text:bookmark-end text:name="introduzione1"/></text:h>
      <text:p text:style-name="Text_20_body">
In questo manuale vengono illustrate le procedure per il corretto utilizzo del software <text:span text:style-name="Strong_20_Emphasis">GasTapsTestSystem</text:span> in dotazione con il sistema di collaudo rubinetti.</text:p>
      <text:h text:style-name="Heading_20_2" text:outline-level="2"><text:bookmark-start text:name="sistema_di_collaudo_rubinetti1"/>Sistema di collaudo rubinetti<text:bookmark-end text:name="sistema_di_collaudo_rubinetti1"/></text:h>
      <text:p text:style-name="Text_20_body">
Questo sistema è stato progettato e sviluppato per l'acquisizione dei valori di coppia, pressione (*) e temperatura dei rubinetti durante la rotazione nei due sensi: antiorario ed orario.</text:p>
      <text:p text:style-name="Text_20_body">In fase di collaudo viene tracciata la curva di coppia rilevata e vengono segnalati i componenti con valori di picco oltre una soglia massima impostata.</text:p>
      <text:p text:style-name="Text_20_body">Per ogni alloggiamento il sistema è dotato di quattro ingressi digitali per la lettura di altrettanti contatti durante le fasi di movimentazion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 In questo banco di collaudo non è possibile leggere la pressione applicata. 
</text:p>
          </table:table-cell>
        </table:table-row>
      </table:table>
      <text:h text:style-name="Heading_20_2" text:outline-level="2"><text:bookmark-start text:name="installazione_e_configurazione1"/>Installazione e configurazione<text:bookmark-end text:name="installazione_e_configurazione1"/></text:h>
      <text:p text:style-name="Text_20_body">
In questo capitolo vengono descritte le procedure di installazione e configurazione del programma di acquisizione e di tutti i componenti e drivers necessari.</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l sistema fornito al cliente finale è già funzionante pertanto questa procedura non deve essere eseguita.</text:p>
          </table:table-cell>
        </table:table-row>
      </table:table>
      <text:p text:style-name="Text_20_body">Le informazioni contenute in questo paragrafo sono di aiuto solamente per una eventuale sostituzione del pc o in caso di una nuova installazione del sistema operativo Windows XP/Windows 7.</text:p>
      <text:h text:style-name="Heading_20_3" text:outline-level="3"><text:bookmark-start text:name="installazione_della_scheda_di_acquisizione_advantech"/>Installazione della scheda di acquisizione ADVANTECH<text:bookmark-end text:name="installazione_della_scheda_di_acquisizione_advantech"/></text:h>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ima di inserire la scheda ADVANTECH PCI 1716 è necessario installare i driver Advantech.</text:p>
          </table:table-cell>
        </table:table-row>
      </table:table>
      <text:p text:style-name="Text_20_body">I driver vengono installati automaticamente con il programma di setup come descritto nel paragrafo successivo.
Installati i driver è possibile spegnere il computer per inserire la scheda. Al riavvio procedere con il setup dei canali analogici tramite il programma <text:span text:style-name="Strong_20_Emphasis">Advantech Device Manager</text:span> specificando la modalità <text:span text:style-name="Strong_20_Emphasis">“single-ended”</text:span> o <text:span text:style-name="Strong_20_Emphasis">“differential”</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gli ingressi sono nella modalità <text:span text:style-name="Strong_20_Emphasis">differential</text:span>.</text:p>
          </table:table-cell>
        </table:table-row>
      </table:table>
      <text:h text:style-name="Heading_20_3" text:outline-level="3"><text:bookmark-start text:name="installazione_dell_applicazione"/>Installazione dell'applicazione<text:bookmark-end text:name="installazione_dell_applicazione"/></text:h>
      <text:p text:style-name="Text_20_body">
La procedura per l'installazione del programma è la seguente:
</text:p>
      <text:list text:style-name="Numbering_20_1">
        <text:list-item>
          <text:p text:style-name="Text_20_body"> Inserire nel lettore CD del computer il CD-ROM di installazione fornito con il sistema;</text:p>
        </text:list-item>
        <text:list-item>
          <text:p text:style-name="Text_20_body"> Avviare il programma di setup <text:span text:style-name="Strong_20_Emphasis">Setup GasTapsTestSystem x.xx</text:span>;</text:p>
        </text:list-item>
        <text:list-item>
          <text:p text:style-name="Text_20_body"> Lasciare le impostazioni di default ed attendere il completamento della procedura di installazione.</text:p>
        </text:list-item>
      </text:list>
      <text:p text:style-name="Text_20_body">
Le impostazioni di programma (porta seriale collegata al forno, intestazione del cliente ecc…) sono riportate in un file di configurazione come descritto nel paragrafo successivo.</text:p>
      <text:h text:style-name="Heading_20_3" text:outline-level="3"><text:bookmark-start text:name="configurazione_dell_applicazione"/>Configurazione dell'applicazione<text:bookmark-end text:name="configurazione_dell_applicazione"/></text:h>
      <text:p text:style-name="Text_20_body">
Durante l'installazione viene automaticamente creato il file di configurazione <text:span text:style-name="Strong_20_Emphasis"><text:span text:style-name="Emphasis">GasTapsTastSystem.exe.config</text:span></text:span> con le impostazioni corrette. Tuttavia se necessario apportare alcune modifiche (nome cliente, seriali di comunicazione ecc…) è possibile aprire il file con un qualsiasi editor di testi come ad esempio <text:span text:style-name="Strong_20_Emphasis">Blocco Note</text:span> di windows.</text:p>
      <text:p text:style-name="Text_20_body">Il contenuto del file è il seguente:</text:p>
      <text:p text:style-name="Text_20_body">&lt;?xml version=“1.0” encoding=“utf-8” ?&gt;
&lt;configuration&gt;</text:p>
      <text:p text:style-name="Preformatted_20_Text">&lt;appSettings&gt;<text:line-break/><text:tab/>&lt;!--lingua utilizzata nell'applicazione:it,es--&gt;<text:line-break/><text:tab/>&lt;add key="LINGUA" value="es"&gt;&lt;/add&gt;<text:line-break/><text:tab/>&lt;!--seriale di comunicazione con il forno (""=non collegato)--&gt;<text:line-break/><text:tab/>&lt;add key="COMM_FORNO" value="1"&gt;&lt;/add&gt;<text:line-break/><text:tab/>&lt;!--seriale di comunicazione con le PM110 (""=non collegate)--&gt;<text:line-break/><text:tab/>&lt;add key="COMM_PM110" value="3"&gt;&lt;/add&gt;<text:line-break/><text:tab/>&lt;!--ID della scheda advantech. Vedere advantech DeviceManager (-1=disabilitata)--&gt;<text:line-break/><text:tab/>&lt;add key="BOARD_ADVANTECH" value="0"&gt;&lt;/add&gt;<text:line-break/><text:tab/>&lt;add key="ADVANTECH_AI_DIFFERENZIALI" value="1"&gt;&lt;/add&gt;<text:line-break/><text:tab/>&lt;!--seriale di comunicazione con il modulo ADAM 4018 se previsto (""=non collegato)--&gt;<text:line-break/><text:tab/>&lt;add key="COMM_ADAM_4018" value=""&gt;&lt;/add&gt;<text:line-break/><text:tab/>&lt;!--movimantazione assiale--&gt;<text:line-break/><text:tab/>&lt;add key="MOVIMENTAZIONE_ASSIALE" value="1"&gt;&lt;/add&gt;<text:line-break/><text:tab/>&lt;!--1=abilita la lettura degli ingressi--&gt;<text:line-break/><text:tab/>&lt;add key="INGRESSI_ABILITATI" value="1"&gt;&lt;/add&gt;<text:line-break/><text:tab/>&lt;!--generalità del cliente e nome sistema--&gt;<text:line-break/><text:tab/>&lt;add key="CLIENTE" value="COPRECI"&gt;&lt;/add&gt;<text:line-break/><text:tab/>&lt;add key="SISTEMA" value="GAS TAPS TEST SYSTEM"&gt;&lt;/add&gt;<text:line-break/><text:tab/>&lt;!--1=abilita la lettura della pressione (ulteriore ingresso Analogico per ogni rubinetto)--&gt;<text:line-break/><text:tab/>&lt;add key="PRESSIONE_ABILITATA" value="0"&gt;&lt;/add&gt;<text:line-break/><text:tab/>&lt;!--posizione prima postazione("DX" o "SX")--&gt;<text:line-break/><text:tab/>&lt;add key="POSIZIONE_PRIMA_POSTAZIONE" value="DX"&gt;&lt;/add&gt;<text:line-break/><text:tab/>&lt;!--presenza braccetto apertura porta--&gt;<text:line-break/><text:tab/>&lt;add key="APERTURA_FORNO" value="1"/&gt;<text:line-break/><text:tab/>&lt;!--secondi impiegati nella movimentazione della porta--&gt;<text:line-break/><text:tab/>&lt;add key="TEMPO_APERTURA_FORNO" value="12"/&gt;<text:line-break/>&lt;/appSettings&gt;</text:p>
      <text:p text:style-name="Text_20_body">&lt;/configuration&gt;</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estare molta attenzione a non alterare il formato del file, alcuni caratteri speciali o spazi accidentalmente inseriti possono pregiudicare l'avvio dell'applicazione di collaudo ed il funzionamento della macchina stessa.</text:p>
          </table:table-cell>
        </table:table-row>
      </table:table>
      <text:h text:style-name="Heading_20_2" text:outline-level="2"><text:bookmark-start text:name="avvio_del_programma"/>Avvio del programma<text:bookmark-end text:name="avvio_del_programma"/></text:h>
      <text:p text:style-name="Text_20_body">
Per avviare l'applicazione, selezionare il comando <text:span text:style-name="Emphasis"><text:span text:style-name="Strong_20_Emphasis">Start » Programmi » MAREL » GasTapsTestSystem</text:span></text:span> oppure fare doppio click sull'icona <text:span text:style-name="Strong_20_Emphasis">GasTapsTestSystem</text:span> presente sul desktop.</text:p>
      <text:p text:style-name="Text_20_body"><draw:frame draw:style-name="mediacenter" draw:name=" Icona &quot;GasTapsTestSystem&quot; nel desktop Legend" text:anchor-type="paragraph" draw:z-index="0" svg:width="3.095625cm"><draw:text-box><text:p text:style-name="legendcenter"><draw:frame draw:style-name="mediacenter" draw:name=" Icona &quot;GasTapsTestSystem&quot; nel desktop" text:anchor-type="paragraph" draw:z-index="0" svg:width="3.095625cm" svg:height="2.5929166666667cm"><draw:image xlink:href="Pictures/01cf7dbe6a5c41f2ad873030bc873c96.jpg" xlink:type="simple" xlink:show="embed" xlink:actuate="onLoad"/></draw:frame> Icona "GasTapsTestSystem" nel desktop</text:p></draw:text-box></draw:frame></text:p>
      <text:h text:style-name="Heading_20_2" text:outline-level="2"><text:bookmark-start text:name="chiusura_del_programma"/>Chiusura del programma<text:bookmark-end text:name="chiusura_del_programma"/></text:h>
      <text:p text:style-name="Text_20_body">
Selezionare la voce <text:span text:style-name="Emphasis"><text:span text:style-name="Strong_20_Emphasis">File » Esci</text:span></text:span> dalla barra dei menù oppure <text:span text:style-name="Strong_20_Emphasis"> ALT+F4</text:span> o semplicemente il seguente pulsante nella barra degli strumenti:</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fare click sul pulsante <text:span text:style-name="Strong_20_Emphasis">Sì</text:span> o premere <text:span text:style-name="Strong_20_Emphasis">INVIO</text:span> al successivo messaggio di conferma.</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Non è possibile terminare il programma con un collaudo attivo. 
Nel caso che sia in corso la movimentazione della porta il programma attende il completamento.</text:p>
          </table:table-cell>
        </table:table-row>
      </table:table>
      <text:h text:style-name="Heading_20_1" text:outline-level="1"><text:bookmark-start text:name="interfaccia_utente"/>Interfaccia utente<text:bookmark-end text:name="interfaccia_utente"/></text:h>
      <text:p text:style-name="Text_20_body">
La schermata principale dell'applicazione è la seguente:</text:p>
      <text:p text:style-name="Text_20_body"><draw:frame draw:style-name="mediacenter" draw:name="Schermata principale Legend" text:anchor-type="paragraph" draw:z-index="0" svg:width="11.90625cm"><draw:text-box><text:p text:style-name="legendcenter"><draw:frame draw:style-name="mediacenter" draw:name="Schermata principale" text:anchor-type="paragraph" draw:z-index="0" svg:width="11.90625cm" svg:height="9.525cm"><draw:image xlink:href="Pictures/34aaef9c8fb43cca8e21d0d74051e418.jpg" xlink:type="simple" xlink:show="embed" xlink:actuate="onLoad"/></draw:frame>Schermata principale</text:p></draw:text-box></draw:frame></text:p>
      <text:p text:style-name="Text_20_body">La barra in alto visualizza il titolo dell'applicazione e contiene i tre tasti per il ridimensionamento e la chiusura del programma (fare riferimento al manuale del sistema operativo installato nel computer). </text:p>
      <text:p text:style-name="Text_20_body">Situate immediatamente sotto troviamo la Barra dei menù e la Barra degli strumenti. </text:p>
      <text:p text:style-name="Text_20_body">Sempre verso il basso a sinistra sono visibili la Lista postazioni e collaudi ed il Pannello del forno.</text:p>
      <text:p text:style-name="Text_20_body">Nella parte centrale dell'applicazione, in base all'elemento selezionato nella lista delle postazioni, possono essere visualizzati il Pannello delle postazioni o l'Area grafica.</text:p>
      <text:p text:style-name="Text_20_body">La statusbar posta in fondo alla finestra, visualizza la data e l'ora correnti ed il tempo ciclo.</text:p>
      <text:h text:style-name="Heading_20_2" text:outline-level="2"><text:bookmark-start text:name="barra_dei_menu"/>Barra dei menù<text:bookmark-end text:name="barra_dei_menu"/></text:h>
      <text:p text:style-name="Text_20_body">
Dalla barra menù è possibile accedere a tutte le funzioni previste dal programma di collaudo. Tali funzioni possono essere selezionate tramite il mouse o da tastiera, premendo il tasto <text:span text:style-name="Strong_20_Emphasis">Alt</text:span> e successivamente la lettera sottolineata del comando scelto. Quelle più utilizzate possono essere attivate anche tramite un tasto funzione o una combinazione di tasti come visualizzato nel menù accanto alla funzione stessa.</text:p>
      <text:p text:style-name="Text_20_body">Nella seguente tabella sono riassunti tutti i comandi del menù:</text:p>
      <table:table>
        <table:table-column/>
        <table:table-column/>
        <table:table-column/>
        <table:table-row>
          <table:table-cell office:value-type="string" table:style-name="tableheader">
            <text:p text:style-name="Table_20_Heading"> Comandi Menù </text:p>
          </table:table-cell>
          <table:table-cell office:value-type="string" table:style-name="tableheader">
            <text:p text:style-name="Table_20_Heading"> Descrizione </text:p>
          </table:table-cell>
          <table:table-cell office:value-type="string" table:style-name="tableheader">
            <text:p text:style-name="Table_20_Heading"> Scorciatoia </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Eventi </text:p>
          </table:table-cell>
          <table:table-cell office:value-type="string" table:style-name="tablecell">
            <text:p text:style-name="tablealignleft"> Visualizza l'elenco degli eventi registrati </text:p>
          </table:table-cell>
          <table:table-cell office:value-type="string" table:style-name="tablecell">
            <text:p text:style-name="tablealignleft"> CTRL + L </text:p>
          </table:table-cell>
        </table:table-row>
        <table:table-row>
          <table:table-cell office:value-type="string" table:style-name="tablecell">
            <text:p text:style-name="tablealignleft"> –&gt; Strumenti avanzati </text:p>
          </table:table-cell>
          <table:table-cell office:value-type="string" table:style-name="tablecell">
            <text:p text:style-name="tablealignleft"> Visualizza le funzioni avanzate per la calibrazione e taratura del sistema </text:p>
          </table:table-cell>
          <table:table-cell office:value-type="string" table:style-name="tablecell"/>
        </table:table-row>
        <table:table-row>
          <table:table-cell office:value-type="string" table:style-name="tablecell">
            <text:p text:style-name="tablealignleft"> –&gt; Esci </text:p>
          </table:table-cell>
          <table:table-cell office:value-type="string" table:style-name="tablecell">
            <text:p text:style-name="tablealignleft"> Chiude l'applicazione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vio</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mponenti </text:p>
          </table:table-cell>
          <table:table-cell office:value-type="string" table:style-name="tablecell">
            <text:p text:style-name="tablealignleft"> Visualizza l'archivio dei componenti </text:p>
          </table:table-cell>
          <table:table-cell office:value-type="string" table:style-name="tablecell">
            <text:p text:style-name="tablealignleft"> F2 </text:p>
          </table:table-cell>
        </table:table-row>
        <table:table-row>
          <table:table-cell office:value-type="string" table:style-name="tablecell">
            <text:p text:style-name="tablealignleft"> –&gt; Programmi avanzati </text:p>
          </table:table-cell>
          <table:table-cell office:value-type="string" table:style-name="tablecell">
            <text:p text:style-name="tablealignleft"> Visualizza l'archivio dei programmi avanzati </text:p>
          </table:table-cell>
          <table:table-cell office:value-type="string" table:style-name="tablecell">
            <text:p text:style-name="tablealignleft"> F3 </text:p>
          </table:table-cell>
        </table:table-row>
        <table:table-row>
          <table:table-cell office:value-type="string" table:style-name="tablecell">
            <text:p text:style-name="tablealignleft"> –&gt; Programmi standard </text:p>
          </table:table-cell>
          <table:table-cell office:value-type="string" table:style-name="tablecell">
            <text:p text:style-name="tablealignleft"> Visualizza l'archivio dei programmi standard </text:p>
          </table:table-cell>
          <table:table-cell office:value-type="string" table:style-name="tablecell">
            <text:p text:style-name="tablealignleft"> F4 </text:p>
          </table:table-cell>
        </table:table-row>
        <table:table-row>
          <table:table-cell office:value-type="string" table:style-name="tablecell">
            <text:p text:style-name="tablealignleft"> –&gt; Collaudi </text:p>
          </table:table-cell>
          <table:table-cell office:value-type="string" table:style-name="tablecell">
            <text:p text:style-name="tablealignleft"> Visualizza l'archivio dei collaudi </text:p>
          </table:table-cell>
          <table:table-cell office:value-type="string" table:style-name="tablecell">
            <text:p text:style-name="tablealignleft"> F9 </text:p>
          </table:table-cell>
        </table:table-row>
        <table:table-row>
          <table:table-cell office:value-type="string" table:style-name="tablecell">
            <text:p text:style-name="tablealignleft"> –&gt; Collaudi esterni</text:p>
          </table:table-cell>
          <table:table-cell office:value-type="string" table:style-name="tablecell">
            <text:p text:style-name="tablealignleft"> Visualizza l'elenco dei collaudi memorizzati su altro percorso o unità </text:p>
          </table:table-cell>
          <table:table-cell office:value-type="string" table:style-name="tablecell">
            <text:p text:style-name="tablealignleft"> ALT + F9 </text:p>
          </table:table-cell>
        </table:table-row>
        <table:table-row>
          <table:table-cell office:value-type="string" table:style-name="tablecell">
            <text:p text:style-name="tablealignleft"> –&gt; Chiudi </text:p>
          </table:table-cell>
          <table:table-cell office:value-type="string" table:style-name="tablecell">
            <text:p text:style-name="tablealignleft"> Chiude un collaudo aperto da archivio </text:p>
          </table:table-cell>
          <table:table-cell office:value-type="string" table:style-name="tablecell">
            <text:p text:style-name="tablealignleft"> CTRL + C </text:p>
          </table:table-cell>
        </table:table-row>
        <table:table-row>
          <table:table-cell office:value-type="string" table:style-name="tablecell">
            <text:p text:style-name="tablealignleft"> –&gt; Backup </text:p>
          </table:table-cell>
          <table:table-cell office:value-type="string" table:style-name="tablecell">
            <text:p text:style-name="tablealignleft"> Avvia l'utilità di backup dei collaudi </text:p>
          </table:table-cell>
          <table:table-cell office:value-type="string" table:style-name="tablecell"/>
        </table:table-row>
        <table:table-row>
          <table:table-cell office:value-type="string" table:style-name="tablecell">
            <text:p text:style-name="tablealignleft"> <text:span text:style-name="Strong_20_Emphasis">Collaudo</text:span> </text:p>
          </table:table-cell>
          <table:table-cell office:value-type="string" table:style-name="tablecell"/>
          <table:table-cell office:value-type="string" table:style-name="tablecell"/>
        </table:table-row>
        <table:table-row>
          <table:table-cell office:value-type="string" table:style-name="tablecell">
            <text:p text:style-name="tablealignleft"> –&gt; Nuovo </text:p>
          </table:table-cell>
          <table:table-cell office:value-type="string" table:style-name="tablecell">
            <text:p text:style-name="tablealignleft"> Crea un nuovo collaudo  </text:p>
          </table:table-cell>
          <table:table-cell office:value-type="string" table:style-name="tablecell">
            <text:p text:style-name="tablealignleft"> CTRL + N </text:p>
          </table:table-cell>
        </table:table-row>
        <table:table-row>
          <table:table-cell office:value-type="string" table:style-name="tablecell">
            <text:p text:style-name="tablealignleft"> –&gt; Ripeti </text:p>
          </table:table-cell>
          <table:table-cell office:value-type="string" table:style-name="tablecell">
            <text:p text:style-name="tablealignleft"> Avvia un nuovo collaudo con le stesse impostazioni dell'ultimo eseguito </text:p>
          </table:table-cell>
          <table:table-cell office:value-type="string" table:style-name="tablecell">
            <text:p text:style-name="tablealignleft"> CTRL + R </text:p>
          </table:table-cell>
        </table:table-row>
        <table:table-row>
          <table:table-cell office:value-type="string" table:style-name="tablecell">
            <text:p text:style-name="tablealignleft"> –&gt; Modifica </text:p>
          </table:table-cell>
          <table:table-cell office:value-type="string" table:style-name="tablecell">
            <text:p text:style-name="tablealignleft"> Modifica i dati di un collaudo </text:p>
          </table:table-cell>
          <table:table-cell office:value-type="string" table:style-name="tablecell">
            <text:p text:style-name="tablealignleft"> CTRL + M </text:p>
          </table:table-cell>
        </table:table-row>
        <table:table-row>
          <table:table-cell office:value-type="string" table:style-name="tablecell">
            <text:p text:style-name="tablealignleft"> –&gt; Avvia </text:p>
          </table:table-cell>
          <table:table-cell office:value-type="string" table:style-name="tablecell">
            <text:p text:style-name="tablealignleft"> Avvia/Riprende un collaudo </text:p>
          </table:table-cell>
          <table:table-cell office:value-type="string" table:style-name="tablecell">
            <text:p text:style-name="tablealignleft"> F5 </text:p>
          </table:table-cell>
        </table:table-row>
        <table:table-row>
          <table:table-cell office:value-type="string" table:style-name="tablecell">
            <text:p text:style-name="tablealignleft"> –&gt; Sospendi </text:p>
          </table:table-cell>
          <table:table-cell office:value-type="string" table:style-name="tablecell">
            <text:p text:style-name="tablealignleft"> Sospende un collaudo </text:p>
          </table:table-cell>
          <table:table-cell office:value-type="string" table:style-name="tablecell">
            <text:p text:style-name="tablealignleft"> F6 </text:p>
          </table:table-cell>
        </table:table-row>
        <table:table-row>
          <table:table-cell office:value-type="string" table:style-name="tablecell">
            <text:p text:style-name="tablealignleft"> –&gt; Sospendi e sblocca </text:p>
          </table:table-cell>
          <table:table-cell office:value-type="string" table:style-name="tablecell">
            <text:p text:style-name="tablealignleft"> Sospende un collaudo e sblocca i motori </text:p>
          </table:table-cell>
          <table:table-cell office:value-type="string" table:style-name="tablecell"/>
        </table:table-row>
        <table:table-row>
          <table:table-cell office:value-type="string" table:style-name="tablecell">
            <text:p text:style-name="tablealignleft"> –&gt; Elimina </text:p>
          </table:table-cell>
          <table:table-cell office:value-type="string" table:style-name="tablecell">
            <text:p text:style-name="tablealignleft"> Elimina un collaudo </text:p>
          </table:table-cell>
          <table:table-cell office:value-type="string" table:style-name="tablecell"/>
        </table:table-row>
        <table:table-row>
          <table:table-cell office:value-type="string" table:style-name="tablecell">
            <text:p text:style-name="tablealignleft"> –&gt; Salva </text:p>
          </table:table-cell>
          <table:table-cell office:value-type="string" table:style-name="tablecell">
            <text:p text:style-name="tablealignleft"> Salva un collaudo nell'archivio </text:p>
          </table:table-cell>
          <table:table-cell office:value-type="string" table:style-name="tablecell"/>
        </table:table-row>
        <table:table-row>
          <table:table-cell office:value-type="string" table:style-name="tablecell">
            <text:p text:style-name="tablealignleft"> –&gt; Dettagli </text:p>
          </table:table-cell>
          <table:table-cell office:value-type="string" table:style-name="tablecell">
            <text:p text:style-name="tablealignleft"> Visualizza i dettagli del programma della postazione selezionata </text:p>
          </table:table-cell>
          <table:table-cell office:value-type="string" table:style-name="tablecell">
            <text:p text:style-name="tablealignleft"> CTRL + D </text:p>
          </table:table-cell>
        </table:table-row>
        <table:table-row>
          <table:table-cell office:value-type="string" table:style-name="tablecell">
            <text:p text:style-name="tablealignleft"> –&gt; Valori massimi </text:p>
          </table:table-cell>
          <table:table-cell office:value-type="string" table:style-name="tablecell">
            <text:p text:style-name="tablealignleft"> Visualizza la finestra di analisi dei valori massimi </text:p>
          </table:table-cell>
          <table:table-cell office:value-type="string" table:style-name="tablecell">
            <text:p text:style-name="tablealignleft"> CTRL + V </text:p>
          </table:table-cell>
        </table:table-row>
        <table:table-row>
          <table:table-cell office:value-type="string" table:style-name="tablecell">
            <text:p text:style-name="tablealignleft"> –&gt; Esito </text:p>
          </table:table-cell>
          <table:table-cell office:value-type="string" table:style-name="tablecell">
            <text:p text:style-name="tablealignleft"> Visualizza la finestra per l'inserimento/modifica di un eventuale esito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Postazione</text:span> </text:p>
          </table:table-cell>
          <table:table-cell office:value-type="string" table:style-name="tablecell"/>
          <table:table-cell office:value-type="string" table:style-name="tablecell"/>
        </table:table-row>
        <table:table-row>
          <table:table-cell office:value-type="string" table:style-name="tablecell">
            <text:p text:style-name="tablealignleft"> –&gt; Calibra </text:p>
          </table:table-cell>
          <table:table-cell office:value-type="string" table:style-name="tablecell">
            <text:p text:style-name="tablealignleft"> Visualizza la finestra per la calibrazione coppia della postazione </text:p>
          </table:table-cell>
          <table:table-cell office:value-type="string" table:style-name="tablecell"/>
        </table:table-row>
        <table:table-row>
          <table:table-cell office:value-type="string" table:style-name="tablecell">
            <text:p text:style-name="tablealignleft"> –&gt; Salva e continua </text:p>
          </table:table-cell>
          <table:table-cell office:value-type="string" table:style-name="tablecell">
            <text:p text:style-name="tablealignleft"> Salva i dati della postazione e continua il collaudo con le rimanenti </text:p>
          </table:table-cell>
          <table:table-cell office:value-type="string" table:style-name="tablecell"/>
        </table:table-row>
        <table:table-row>
          <table:table-cell office:value-type="string" table:style-name="tablecell">
            <text:p text:style-name="tablealignleft"> –&gt; Escludi e continua </text:p>
          </table:table-cell>
          <table:table-cell office:value-type="string" table:style-name="tablecell">
            <text:p text:style-name="tablealignleft"> Elimina i dati della postazione e continua il collaudo con le rimanenti </text:p>
          </table:table-cell>
          <table:table-cell office:value-type="string" table:style-name="tablecell"/>
        </table:table-row>
        <table:table-row>
          <table:table-cell office:value-type="string" table:style-name="tablecell">
            <text:p text:style-name="tablealignleft"> <text:span text:style-name="Strong_20_Emphasis">Strumenti</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la componenti </text:p>
          </table:table-cell>
          <table:table-cell office:value-type="string" table:style-name="tablecell">
            <text:p text:style-name="tablealignleft"> Apre il pannello per la gestione manuale delle postazioni </text:p>
          </table:table-cell>
          <table:table-cell office:value-type="string" table:style-name="tablecell">
            <text:p text:style-name="tablealignleft"> F8 </text:p>
          </table:table-cell>
        </table:table-row>
        <table:table-row>
          <table:table-cell office:value-type="string" table:style-name="tablecell">
            <text:p text:style-name="tablealignleft"> –&gt; Calibrazione forno </text:p>
          </table:table-cell>
          <table:table-cell office:value-type="string" table:style-name="tablecell">
            <text:p text:style-name="tablealignleft"> (avanzato) Apre il pannello per la calibrazione delle termocoppie di rilevazione temperature </text:p>
          </table:table-cell>
          <table:table-cell office:value-type="string" table:style-name="tablecell"/>
        </table:table-row>
        <table:table-row>
          <table:table-cell office:value-type="string" table:style-name="tablecell">
            <text:p text:style-name="tablealignleft"> –&gt; Taratura e diagnosi </text:p>
          </table:table-cell>
          <table:table-cell office:value-type="string" table:style-name="tablecell">
            <text:p text:style-name="tablealignleft"> (avanzato) Apre il pannello per la taratura e la diagnosi degli ingressi analogici </text:p>
          </table:table-cell>
          <table:table-cell office:value-type="string" table:style-name="tablecell"/>
        </table:table-row>
        <table:table-row>
          <table:table-cell office:value-type="string" table:style-name="tablecell">
            <text:p text:style-name="tablealignleft"> –&gt; Password </text:p>
          </table:table-cell>
          <table:table-cell office:value-type="string" table:style-name="tablecell">
            <text:p text:style-name="tablealignleft"> Abilita/Disabilita funzioni amministratore protette da password </text:p>
          </table:table-cell>
          <table:table-cell office:value-type="string" table:style-name="tablecell"/>
        </table:table-row>
        <table:table-row>
          <table:table-cell office:value-type="string" table:style-name="tablecell">
            <text:p text:style-name="tablealignleft"> <text:span text:style-name="Strong_20_Emphasis">Impostazioni</text:span> </text:p>
          </table:table-cell>
          <table:table-cell office:value-type="string" table:style-name="tablecell"/>
          <table:table-cell office:value-type="string" table:style-name="tablecell"/>
        </table:table-row>
        <table:table-row>
          <table:table-cell office:value-type="string" table:style-name="tablecell">
            <text:p text:style-name="tablealignleft"> –&gt; Grafico </text:p>
          </table:table-cell>
          <table:table-cell office:value-type="string" table:style-name="tablecell">
            <text:p text:style-name="tablealignleft"> Visualizza/Modifica le impostazioni del grafico </text:p>
          </table:table-cell>
          <table:table-cell office:value-type="string" table:style-name="tablecell">
            <text:p text:style-name="tablealignleft"> F10 </text:p>
          </table:table-cell>
        </table:table-row>
        <table:table-row>
          <table:table-cell office:value-type="string" table:style-name="tablecell">
            <text:p text:style-name="tablealignleft"> –&gt; Opzioni </text:p>
          </table:table-cell>
          <table:table-cell office:value-type="string" table:style-name="tablecell">
            <text:p text:style-name="tablealignleft"> Apre il pannello delle impostazioni di programma </text:p>
          </table:table-cell>
          <table:table-cell office:value-type="string" table:style-name="tablecell">
            <text:p text:style-name="tablealignleft"> F11 </text:p>
          </table:table-cell>
        </table:table-row>
      </table:table>
      <text:h text:style-name="Heading_20_2" text:outline-level="2"><text:bookmark-start text:name="barra_degli_strumenti"/>Barra degli strumenti<text:bookmark-end text:name="barra_degli_strumenti"/></text:h>
      <text:p text:style-name="Text_20_body">
Nella barra degli strumenti sono contenuti i tasti per l'accesso rapido ad alcuni dei comandi del menù:
</text:p>
      <table:table>
        <table:table-column/>
        <table:table-column/>
        <table:table-column/>
        <table:table-row>
          <table:table-cell office:value-type="string" table:style-name="tableheader">
            <text:p text:style-name="Table_20_Heading"> Tasto </text:p>
          </table:table-cell>
          <table:table-cell office:value-type="string" table:style-name="tableheader">
            <text:p text:style-name="Table_20_Heading"> Tasto Barra Strumenti </text:p>
          </table:table-cell>
          <table:table-cell office:value-type="string" table:style-name="tableheader">
            <text:p text:style-name="Table_20_Heading"> Comando menù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hiude l'applicazione </text:p>
          </table:table-cell>
          <table:table-cell office:value-type="string" table:style-name="tablecell">
            <text:p text:style-name="tablealignleft"> File–&gt;Esc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Abilita/Disabilita funzioni protette da password </text:p>
          </table:table-cell>
          <table:table-cell office:value-type="string" table:style-name="tablecell">
            <text:p text:style-name="tablealignleft"> Strumenti–&gt;Password</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Visualizza l'archivio dei componenti </text:p>
          </table:table-cell>
          <table:table-cell office:value-type="string" table:style-name="tablecell">
            <text:p text:style-name="tablealignleft"> Archivio–&gt;Compon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Visualizza l'archivio dei programmi avanzati </text:p>
          </table:table-cell>
          <table:table-cell office:value-type="string" table:style-name="tablecell">
            <text:p text:style-name="tablealignleft"> Archivio→Programmi avanz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d3fd1c2dd8f845a17d348b868f30407.png" xlink:type="simple" xlink:show="embed" xlink:actuate="onLoad"/></draw:frame> </text:p>
          </table:table-cell>
          <table:table-cell office:value-type="string" table:style-name="tablecell">
            <text:p text:style-name="tablealignleft"> Visualizza l'archivio dei programmi standard </text:p>
          </table:table-cell>
          <table:table-cell office:value-type="string" table:style-name="tablecell">
            <text:p text:style-name="tablealignleft"> Archivio→Programmi standard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Visualizza l'archivio dei collaudi </text:p>
          </table:table-cell>
          <table:table-cell office:value-type="string" table:style-name="tablecell">
            <text:p text:style-name="tablealignleft"> Archivio–&gt;Collau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Chiude un collaudo aperto da archivio </text:p>
          </table:table-cell>
          <table:table-cell office:value-type="string" table:style-name="tablecell">
            <text:p text:style-name="tablealignleft"> Archivio–&gt;Chiu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Crea un nuovo collaudo </text:p>
          </table:table-cell>
          <table:table-cell office:value-type="string" table:style-name="tablecell">
            <text:p text:style-name="tablealignleft"> Collaudo–&gt;Nuo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Avvia un nuovo collaudo con le stesse impostazioni dell'ultimo eseguito </text:p>
          </table:table-cell>
          <table:table-cell office:value-type="string" table:style-name="tablecell">
            <text:p text:style-name="tablealignleft"> Collaudo–&gt;Ripe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 dati di un collaudo </text:p>
          </table:table-cell>
          <table:table-cell office:value-type="string" table:style-name="tablecell">
            <text:p text:style-name="tablealignleft"> Collaudo–&gt;Modific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Avvia/Riprende un collaudo </text:p>
          </table:table-cell>
          <table:table-cell office:value-type="string" table:style-name="tablecell">
            <text:p text:style-name="tablealignleft"> Collaudo–&gt;Avvi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Sospende un collaudo </text:p>
          </table:table-cell>
          <table:table-cell office:value-type="string" table:style-name="tablecell">
            <text:p text:style-name="tablealignleft"> Collaudo–&gt;Sospen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Sospende un collaudo e sblocca i motori </text:p>
          </table:table-cell>
          <table:table-cell office:value-type="string" table:style-name="tablecell">
            <text:p text:style-name="tablealignleft"> Collaudo–&gt;Sospendi e sblocca</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Elimina un collaudo </text:p>
          </table:table-cell>
          <table:table-cell office:value-type="string" table:style-name="tablecell">
            <text:p text:style-name="tablealignleft"> Collaudo–&gt;Elimin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lva un collaudo nell'archivio </text:p>
          </table:table-cell>
          <table:table-cell office:value-type="string" table:style-name="tablecell">
            <text:p text:style-name="tablealignleft"> Collaudo–&gt;Sal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Visualizza i dettagli del programma della postazione selezionata </text:p>
          </table:table-cell>
          <table:table-cell office:value-type="string" table:style-name="tablecell">
            <text:p text:style-name="tablealignleft"> Collaudo–&gt;Dettag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Apre il pannello delle impostazioni di programma </text:p>
          </table:table-cell>
          <table:table-cell office:value-type="string" table:style-name="tablecell">
            <text:p text:style-name="tablealignleft"> Impostazioni–&gt;Opzion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Apre il pannello per la gestione manuale delle postazioni </text:p>
          </table:table-cell>
          <table:table-cell office:value-type="string" table:style-name="tablecell">
            <text:p text:style-name="tablealignleft"> Strumenti–&gt;Installa compon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Modifica le impostazioni del grafico </text:p>
          </table:table-cell>
          <table:table-cell office:value-type="string" table:style-name="tablecell">
            <text:p text:style-name="tablealignleft"> Impostazioni–&gt;Grafic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Visualizza il registro eventi </text:p>
          </table:table-cell>
          <table:table-cell office:value-type="string" table:style-name="tablecell">
            <text:p text:style-name="tablealignleft"> File–&gt;Eventi</text:p>
          </table:table-cell>
        </table:table-row>
      </table:table>
      <text:h text:style-name="Heading_20_2" text:outline-level="2"><text:bookmark-start text:name="lista_postazioni_e_collaudi"/>Lista postazioni e collaudi<text:bookmark-end text:name="lista_postazioni_e_collaudi"/></text:h>
      <text:p text:style-name="Text_20_body">
Nella lista ad albero sono visualizzati il forno e le relative postazioni di prova dei componenti. Selezionando il forno il programma visualizza il Pannello delle postazioni, al contrario selezionando una postazione vengono visualizzati i relativi dati con l'elenco delle curve acquisite ed il grafico dell'acquisizione eventualmente selezionata Area grafica. </text:p>
      <text:p text:style-name="Text_20_body"><draw:frame draw:style-name="mediacenter" draw:name="Lista postazioni e collaudi Legend" text:anchor-type="paragraph" draw:z-index="0" svg:width="2.69875cm"><draw:text-box><text:p text:style-name="legendcenter"><draw:frame draw:style-name="mediacenter" draw:name="Lista postazioni e collaudi" text:anchor-type="paragraph" draw:z-index="0" svg:width="2.69875cm" svg:height="6.0060416666667cm"><draw:image xlink:href="Pictures/0b3621498d61a22badafd9f11963a52a.jpg" xlink:type="simple" xlink:show="embed" xlink:actuate="onLoad"/></draw:frame>Lista postazioni e collaudi</text:p></draw:text-box></draw:frame></text:p>
      <text:p text:style-name="Text_20_body">Eventuali altri collaudi riaperti dall'archivio vengono aggiunti in coda e sono rappresentati da una immagine diversa:</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pannello_del_forno"/>Pannello del forno<text:bookmark-end text:name="pannello_del_forno"/></text:h>
      <text:p text:style-name="Text_20_body">
Le informazioni riguardanti il funzionamento del forno sono raggruppate nel seguente pannello:</text:p>
      <text:p text:style-name="Text_20_body">
<draw:frame draw:style-name="mediacenter" draw:name="Pannello forno Legend" text:anchor-type="paragraph" draw:z-index="0" svg:width="5.3975cm"><draw:text-box><text:p text:style-name="legendcenter"><draw:frame draw:style-name="mediacenter" draw:name="Pannello forno" text:anchor-type="paragraph" draw:z-index="0" svg:width="5.3975cm" svg:height="5.2122916666667cm"><draw:image xlink:href="Pictures/d9aae9ed22cc0d30640bb184188e0690.png" xlink:type="simple" xlink:show="embed" xlink:actuate="onLoad"/></draw:frame>Pannello forno</text:p></draw:text-box></draw:frame></text:p>
      <text:h text:style-name="Heading_20_5" text:outline-level="5"><text:bookmark-start text:name="temperatura_letta_c"/>Temperatura Letta (°C)<text:bookmark-end text:name="temperatura_letta_c"/></text:h>
      <text:p text:style-name="Text_20_body">Visualizza la temperatura interna rilevata dal sensore del forno.</text:p>
      <text:h text:style-name="Heading_20_5" text:outline-level="5"><text:bookmark-start text:name="temperatura_impostata_c"/>Temperatura Impostata (°C)<text:bookmark-end text:name="temperatura_impostata_c"/></text:h>
      <text:p text:style-name="Text_20_body">Soglia di temperatura impostata manualmente. E' abilitata solamente se selezionata la modalità di controllo Manuale.</text:p>
      <text:h text:style-name="Heading_20_5" text:outline-level="5"><text:bookmark-start text:name="stato"/>Stato<text:bookmark-end text:name="stato"/></text:h>
      <text:p text:style-name="Text_20_body">Indica la modalità di funzionamento e lo stato della comunicazione seriale, accompagnato da un'icona corrispondente.:</text:p>
      <text:list text:style-name="List_20_1">
        <text:list-item>
          <text:p text:style-name="Text_20_body"> ONLINE–AUTO;</text:p>
        </text:list-item>
        <text:list-item>
          <text:p text:style-name="Text_20_body"> ONLINE–MANUALE;</text:p>
        </text:list-item>
        <text:list-item>
          <text:p text:style-name="Text_20_body"> ERRORE.  </text:p>
        </text:list-item>
      </text:list>
      <text:p text:style-name="Text_20_body">Se visualizzato lo stato di errore nel riquadro sottostante viene anche riportata una descrizione esplicativa del problema riscontrato.</text:p>
      <text:p text:style-name="Text_20_body">Per conoscere le funzioni dei tasti consultare il paragrafo Opzioni forno.</text:p>
      <text:h text:style-name="Heading_20_2" text:outline-level="2"><text:bookmark-start text:name="pannello_delle_postazioni"/>Pannello delle postazioni<text:bookmark-end text:name="pannello_delle_postazioni"/></text:h>
      <text:p text:style-name="Text_20_body">Il pannello delle postazioni fornisce un quadro generale dello stato del sistema visualizzando contemporaneamente tutte le piazzole di collaudo:</text:p>
      <text:p text:style-name="Text_20_body"> <draw:frame draw:style-name="mediacenter" draw:name="Pannello delle postazioni Legend" text:anchor-type="paragraph" draw:z-index="0" svg:width="10.583333333333cm"><draw:text-box><text:p text:style-name="legendcenter"><draw:frame draw:style-name="mediacenter" draw:name="Pannello delle postazioni" text:anchor-type="paragraph" draw:z-index="0" svg:width="10.583333333333cm" svg:height="8.810625cm"><draw:image xlink:href="Pictures/7a2f028f02007bff7e191c4e6a4d7b08.jpg" xlink:type="simple" xlink:show="embed" xlink:actuate="onLoad"/></draw:frame>Pannello delle postazioni</text:p></draw:text-box></draw:frame></text:p>
      <text:p text:style-name="Text_20_body">In alto, comune a tutte le postazioni, sono visualizzate il numero prova, la data/ora di avvio, la descrizione ed il programma di collaudo. Immediatamente sotto per ogni postazione le informazioni visualizzate sono:
</text:p>
      <text:list text:style-name="List_20_1">
        <text:list-item>
          <text:p text:style-name="Text_20_body"> In alto a sinistra è visualizzato il numero della postazione mentre a destra una spia colorata ed un etichetta che ne indicano lo stato come riassunto nella seguente tabella:</text:p>
        </text:list-item>
      </text:list>
      <table:table>
        <table:table-column/>
        <table:table-column/>
        <table:table-column/>
        <table:table-row>
          <table:table-cell office:value-type="string" table:style-name="tableheader" table:number-columns-spanned="3">
            <text:p text:style-name="Table_20_Heading"> Lista stati dell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15b0dc788ccffc0d0dc454093d484fc.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Postazione non in collau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ffbc6256c7455480110c728ba009a47.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Postazione con collaudo non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b3b1c34ae6599eb9fb032d65125e2e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Postazione con collaudo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d3adc346947afeaea85578619f4bb53.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Errore di comunicazione hardware con la postazione </text:p>
          </table:table-cell>
        </table:table-row>
      </table:table>
      <text:list text:style-name="List_20_1">
        <text:list-item>
          <text:p text:style-name="Text_20_body"> Appena sotto sono visualizzati il <text:span text:style-name="Strong_20_Emphasis">fornitore/tipo</text:span>, il <text:span text:style-name="Strong_20_Emphasis">modello</text:span> , <text:span text:style-name="Strong_20_Emphasis">campione/codice</text:span> ed il <text:span text:style-name="Strong_20_Emphasis">lotto/macchina</text:span> riferiti al componente. In base al tipo di programma in esecuzione sono inoltre riportati i seguenti dettagli del collaudo : </text:p>
          <text:list text:style-name="Numbering_20_1">
            <text:list-item>
              <text:p text:style-name="Text_20_body"> Programma standard: step attuale, totale step, ciclo attuale, totale cicli e contatore assoluto del ciclo in esecuzione;</text:p>
            </text:list-item>
            <text:list-item>
              <text:p text:style-name="Text_20_body"> Programma avanzato: blocco attuale, totale blocchi, comando attuale, totale comandi e nome del comando in esecuzione;</text:p>
            </text:list-item>
          </text:list>
        </text:list-item>
      </text:list>
      <text:list text:style-name="List_20_1">
        <text:list-item>
          <text:p text:style-name="Text_20_body"> Infine più in basso viene visualizzato il grafico e, con una freccia verso destra o sinistra, il verso dell'ultima rotazione effettuata. Appena sotto la temperatura della rilevazione e la pressione esercitata sul componente (*). A destra una icona di colore rosso o verde ed una dicitura “OK”,”KO” che indicano la presenza o meno di eventuali errori nella rilevazione della coppia (come riportato nelle due caselle sottostanti).</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n questo sistema la lettura della pressione non è prevista.</text:p>
          </table:table-cell>
        </table:table-row>
      </table:table>
      <text:h text:style-name="Heading_20_2" text:outline-level="2"><text:bookmark-start text:name="area_grafica"/>Area grafica<text:bookmark-end text:name="area_grafica"/></text:h>
      <text:p text:style-name="Text_20_body">
Selezionando nella lista dei collaudi una singola postazione il programma mostra l'elenco delle curve rilevate e il grafico relativo ai valori acquisiti o in acquisizione:</text:p>
      <text:p text:style-name="Text_20_body"><draw:frame draw:style-name="mediacenter" draw:name="Area grafica Legend" text:anchor-type="paragraph" draw:z-index="0" svg:width="15.875cm"><draw:text-box><text:p text:style-name="legendcenter"><draw:frame draw:style-name="mediacenter" draw:name="Area grafica" text:anchor-type="paragraph" draw:z-index="0" svg:width="15.875cm" svg:height="12.991041666667cm"><draw:image xlink:href="Pictures/89ec6d77b39d7d8d5ddbedafcc3a09ef.jpg" xlink:type="simple" xlink:show="embed" xlink:actuate="onLoad"/></draw:frame>Area grafica</text:p></draw:text-box></draw:frame></text:p>
      <text:p text:style-name="Text_20_body">Nella barra in alto sono riportati i seguenti tasti:</text:p>
      <table:table>
        <table:table-column/>
        <table:table-column/>
        <table:table-row>
          <table:table-cell office:value-type="string" table:style-name="tableheader" table:number-columns-spanned="2">
            <text:p text:style-name="Table_20_Heading"> Strumenti dell'area grafic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Visualizza contemporaneamente tutte le curve acquisi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Visualizza contemporaneamente tutte le curve rilevate in senso anti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Visualizza contemporaneamente tutte le curve rilevate in senso 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Visualizza le curve con i valori di picco più elevati ottenute durante la rotazione. Il numero delle curve selezionate è impostabile nelle opzioni di programm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eleziona le curve in errore. Mantenendo premuti i tasti SHIFT + CTRL si attiva la funzione di eliminazione delle curve erroneamente rilev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dbd1876ae44490d124249b0ad1f1257.png" xlink:type="simple" xlink:show="embed" xlink:actuate="onLoad"/></draw:frame> </text:p>
          </table:table-cell>
          <table:table-cell office:value-type="string" table:style-name="tablecell">
            <text:p text:style-name="tablealignleft"> Annulla la selezione delle curv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7847de7444e67cb8c8778363c45e6bb0.png" xlink:type="simple" xlink:show="embed" xlink:actuate="onLoad"/></draw:frame> </text:p>
          </table:table-cell>
          <table:table-cell office:value-type="string" table:style-name="tablecell">
            <text:p text:style-name="tablealignleft"> Esclude le curve selezionate dalla stampa del report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b4f2a1b3f18c0af2e62e5a17c166f0e.png" xlink:type="simple" xlink:show="embed" xlink:actuate="onLoad"/></draw:frame> </text:p>
          </table:table-cell>
          <table:table-cell office:value-type="string" table:style-name="tablecell">
            <text:p text:style-name="tablealignleft"> Rimuove l'esclusione delle curve selezionate precedentemente “Esclus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Stampa un report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sporta in formato testo i valori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lva il grafico visualizzato in un immagine in formato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Elimina i punti inseriti nel grafico </text:p>
          </table:table-cell>
        </table:table-row>
      </table:table>
      <text:p text:style-name="Text_20_body">
Nella lista, per ogni curva rilevata, sono visibili le seguenti informazioni:</text:p>
      <text:list text:style-name="List_20_1">
        <text:list-item>
          <text:p text:style-name="Text_20_body"> il numero dello step o la combinazione blocco/comando nel caso di una programmazione avanzata;</text:p>
        </text:list-item>
        <text:list-item>
          <text:p text:style-name="Text_20_body"> il numero del ciclo in riferimento allo step o al blocco;</text:p>
        </text:list-item>
        <text:list-item>
          <text:p text:style-name="Text_20_body"> la data e l'ora della rilevazione;</text:p>
        </text:list-item>
        <text:list-item>
          <text:p text:style-name="Text_20_body"> il verso: O per rotazione oraria, A per rotazione antioraria;</text:p>
        </text:list-item>
        <text:list-item>
          <text:p text:style-name="Text_20_body"> la temperatura rilevata a fine rotazione (*);</text:p>
        </text:list-item>
        <text:list-item>
          <text:p text:style-name="Text_20_body"> la pressione rilevata a fine rotazione;</text:p>
        </text:list-item>
        <text:list-item>
          <text:p text:style-name="Text_20_body"> l'inizio della rotazione (espresso in gradi);</text:p>
        </text:list-item>
        <text:list-item>
          <text:p text:style-name="Text_20_body"> i gradi compiuti;</text:p>
        </text:list-item>
        <text:list-item>
          <text:p text:style-name="Text_20_body"> la velocità di rotazione (espressa in gradi al secondo);</text:p>
        </text:list-item>
        <text:list-item>
          <text:p text:style-name="Text_20_body"> il tipo di curva che può essere “Auto” per le curve memorizzate secondo le impostazioni del programma di collaudo altrimenti vuoto per le altre salvate perché con esito negativo;</text:p>
        </text:list-item>
        <text:list-item>
          <text:p text:style-name="Text_20_body"> il valore massimo di coppia (Nm);</text:p>
        </text:list-item>
        <text:list-item>
          <text:p text:style-name="Text_20_body"> l'esito della curva;</text:p>
        </text:list-item>
        <text:list-item>
          <text:p text:style-name="Text_20_body"> l'esito dell'ingresso 1, di movimentazione assiale, rilevato a fine rotazione;</text:p>
        </text:list-item>
        <text:list-item>
          <text:p text:style-name="Text_20_body"> il numero di contatti rilevati (per gli ingressi 2,3,4) durante la fase di rotazione. Vengono racchiusi tra i simboli <text:span text:style-name="Strong_20_Emphasis">&lt; &gt;</text:span> quelli in errore.</text:p>
        </text:list-item>
      </text:list>
      <text:p text:style-name="Text_20_body">
Le curve con esito negativo, siano esse per superamento del valore di targa nella rilevazione della coppia o per problemi nei contatti, vengono riportate in rosso. Le curve <text:span text:style-name="Strong_20_Emphasis">Escluse</text:span> con il relativo tasto vengono evidenziate con una sfondo grigi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n questo sistema la pressione non viene rilevata.</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La temperatura sarà  quella letta dal controller del forno.</text:p>
          </table:table-cell>
        </table:table-row>
      </table:table>
      <text:p text:style-name="Text_20_body">Nel riquadro in basso vengono riportate le curve relative al collaudo in esame. La scala della coppia espressa in Newton o Kilogrammi è disposta verticalmente, la scala dei gradi è tracciata orizzontalmente.
Premendo con il tasto sinistro del mouse sull'area grafica viene inserito in corrispondenza un punto che mostra il valore della coppia rilevata ( racchiusi tra parentesi sono visibili i gradi della posizione).
Tenendo premuto il tasto destro è possibile invece esaminare velocemente i valori di coppia che vengono visualizzati accanto ad una barra verticale tracciata continuamente in corrispondenza del mouse. </text:p>
      <text:p text:style-name="Text_20_body"><draw:frame draw:style-name="mediacenter" draw:name=" Esempio di stampa grafico Legend" text:anchor-type="paragraph" draw:z-index="0" svg:width="13.229166666667cm"><draw:text-box><text:p text:style-name="legendcenter"><draw:frame draw:style-name="mediacenter" draw:name=" Esempio di stampa grafico" text:anchor-type="paragraph" draw:z-index="0" svg:width="13.229166666667cm" svg:height="9.36625cm"><draw:image xlink:href="Pictures/299565b036d1b0113c438676a131d5f1.jpg" xlink:type="simple" xlink:show="embed" xlink:actuate="onLoad"/></draw:frame> Esempio di stampa grafico</text:p></draw:text-box></draw:frame></text:p>
      <text:p text:style-name="Text_20_body">Selezionando una sola curva, il programma visualizza due barre verticali racchiudendo la parte esaminata per la rilevazione degli errori di coppia. La posizione delle barre è relativa ai gradi di tolleranza impostati nelle opzioni di programma al momento dell'esecuzione del collaudo.</text:p>
      <text:p text:style-name="Text_20_body"><draw:frame draw:style-name="mediacenter" draw:name=" Esempio visualizzazione di un a curva Legend" text:anchor-type="paragraph" draw:z-index="0" svg:width="13.229166666667cm"><draw:text-box><text:p text:style-name="legendcenter"><draw:frame draw:style-name="mediacenter" draw:name=" Esempio visualizzazione di un a curva" text:anchor-type="paragraph" draw:z-index="0" svg:width="13.229166666667cm" svg:height="2.9633333333333cm"><draw:image xlink:href="Pictures/ca0ea68c9a2eb8bda31f231571ba8d00.jpg" xlink:type="simple" xlink:show="embed" xlink:actuate="onLoad"/></draw:frame> Esempio visualizzazione di un a curva</text:p></draw:text-box></draw:frame></text:p>
      <text:h text:style-name="Heading_20_1" text:outline-level="1"><text:bookmark-start text:name="collaudo"/>Collaudo<text:bookmark-end text:name="collaudo"/></text:h>
      <text:p text:style-name="Text_20_body">
In questa sezione vedremo nello specifico tutte le operazioni che possono essere compiute durante le fasi di collaudo: avvio, sospensione, ripresa, modifica, eliminazione e memorizzazione.</text:p>
      <text:h text:style-name="Heading_20_2" text:outline-level="2"><text:bookmark-start text:name="nuovo"/>Nuovo<text:bookmark-end text:name="nuovo"/></text:h>
      <text:p text:style-name="Text_20_body">Per iniziare la fase di movimentazione ed acquisizione della coppia è necessario creare un collaudo.
Selezionare nel menù <text:span text:style-name="Emphasis"><text:span text:style-name="Strong_20_Emphasis">Collaudo » Nuovo</text:span></text:span> o premere i tasti <text:span text:style-name="Strong_20_Emphasis">CTRL+N</text:span>; più semplicemente, premere il seguente pulsante nella barra degli strumenti:</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Il programma visualizza l'interfaccia per l'inserimento dei dati relativi alla prova da effettuare:</text:p>
      <text:p text:style-name="Text_20_body"><draw:frame draw:style-name="mediacenter" draw:name="Finestra di avvio nuovo collaudo Legend" text:anchor-type="paragraph" draw:z-index="0" svg:width="10.583333333333cm"><draw:text-box><text:p text:style-name="legendcenter"><draw:frame draw:style-name="mediacenter" draw:name="Finestra di avvio nuovo collaudo" text:anchor-type="paragraph" draw:z-index="0" svg:width="10.583333333333cm" svg:height="14.419791666667cm"><draw:image xlink:href="Pictures/7bcf238af6296caf5d33c04b138bc81d.jpg" xlink:type="simple" xlink:show="embed" xlink:actuate="onLoad"/></draw:frame>Finestra di avvio nuovo collaudo</text:p></draw:text-box></draw:frame></text:p>
      <text:p text:style-name="Text_20_body">
Occorre, innanzitutto, scegliere le postazioni sulle quali verrà effettuato il collaudo, quindi premere con il mouse sulle icone dei rubinetti nel riquadro in alto per abilitarle o disabilitarle. 
Se necessario, ma non richiesto ai fini del collaudo, inserire il codice del piano utilizzato.
Successivamente per ogni componente da provare si debbono inserire le seguenti informazioni: Modello, Descrizione, Fornitore/Tipo, Rotazione Sx (gradi), Rotazione Dx, Coppia massima (Nm), Pressione (N), Tolleranza pressione (N), Contatti assiali, Contatti rotazione, Campione/Codice, Lotto/Macchina ed eventuali altre note.
Quindi selezionare tutte le postazioni elencate nella lista facendo click con il mouse nella colonna <text:span text:style-name="Strong_20_Emphasis">Tutti</text:span> e premere il tasto <text:span text:style-name="Strong_20_Emphasis">Carica</text:span> per accedere all'archivio dei rubinetti.</text:p>
      <text:p text:style-name="Text_20_body"><draw:frame draw:style-name="mediacenter" draw:name="Archivio componenti Legend" text:anchor-type="paragraph" draw:z-index="0" svg:width="10.583333333333cm"><draw:text-box><text:p text:style-name="legendcenter"><draw:frame draw:style-name="mediacenter" draw:name="Archivio componenti" text:anchor-type="paragraph" draw:z-index="0" svg:width="10.583333333333cm" svg:height="7.9639583333333cm"><draw:image xlink:href="Pictures/9f792289a97fc276507bf0c590050d7a.jpg" xlink:type="simple" xlink:show="embed" xlink:actuate="onLoad"/></draw:frame>Archivio componenti</text:p></draw:text-box></draw:frame></text:p>
      <text:p text:style-name="Text_20_body">Evidenziare il componente nella lista e premere il tasto <text:span text:style-name="Strong_20_Emphasis">Seleziona</text:span> per tornare al pannello di avvio collaudo.
Successivamente è possibile variare manualmente le informazioni caricate anche per un solo componente semplicemente agendo sulla selezione dei componenti nella lista.</text:p>
      <text:p text:style-name="Text_20_body">Infine per selezionare il programma di collaudo (unico per tutti i componenti), fare click nel pannello dei programmi Standard o Avanzati e premere il tasto <text:span text:style-name="Strong_20_Emphasis">Carica</text:span> per accedere alla finestra di selezione.</text:p>
      <text:p text:style-name="Text_20_body">Evidenziarlo nella lista di quelli presenti in archivio e premere il tasto <text:span text:style-name="Strong_20_Emphasis">Seleziona</text:span>. Per maggiori informazioni sulla gestione dei programmi standard e avanzati consultare il relativo paragrafo nel capitolo Archivio. </text:p>
      <text:p text:style-name="Text_20_body">Completare la procedura con il tasto <text:span text:style-name="Strong_20_Emphasis">Conferma</text:span> oppure premere il tasto <text:span text:style-name="Strong_20_Emphasis">Annulla</text:span> per annullare l'avvi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modifica di alcuni campi riguardanti la rotazione, la pressione e gli ingressi è permessa solamente dopo essersi autenticati con password.</text:p>
          </table:table-cell>
        </table:table-row>
      </table:table>
      <text:h text:style-name="Heading_20_2" text:outline-level="2"><text:bookmark-start text:name="ripeti"/>Ripeti<text:bookmark-end text:name="ripeti"/></text:h>
      <text:p text:style-name="Text_20_body">Terminato un collaudo è possibile avviarne uno nuovo con i stessi dati e lo stesso programma del precedente. 
Selezionare nel menù <text:span text:style-name="Emphasis"><text:span text:style-name="Strong_20_Emphasis">Collaudo » Ripeti</text:span></text:span> oppure premere i tasti <text:span text:style-name="Strong_20_Emphasis">CTRL+R</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Come per la modifica (vedere il paragrafo successivo) il programma visualizza la finestra per inserire o cambiare tutti quei dati che non influiscono sul funzionamento del collaudo.</text:p>
      <text:h text:style-name="Heading_20_2" text:outline-level="2"><text:bookmark-start text:name="modifica"/>Modifica<text:bookmark-end text:name="modifica"/></text:h>
      <text:p text:style-name="Text_20_body">
Anche durante il collaudo è possibile modificare parte dei dati puramente descrittivi precedentemente inseriti che non vanno ad influire sull'esecuzione del test stesso. Scegliere dal menù <text:span text:style-name="Emphasis"><text:span text:style-name="Strong_20_Emphasis">Collaudo » Modifica</text:span></text:span>, oppure premere i tasti <text:span text:style-name="Strong_20_Emphasis">CTRL+M</text:span>, o in alternativa il seguente pulsante dalla barra degli strumenti:</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Dalla finestra che appare è possibile correggere i dati anagrafici della postazione: modello, descrizione, fornitore/tipo, campione/codice, lotto/macchina e note. 
Non è possibile modificare: coppia massima, numero di contatti assiali e di rotazione, gradi di rotazione (Sx e Dx), valore di targa della pressione e relativa tolleranza, e programma di collaudo in esecuzione.
Se il collaudo non è stato ancora avviato, è possibile anche rimuovere una o più postazioni da esso. Occorre premere con il mouse sull'icona corrispondente nel riquadro in alto e rispondere <text:span text:style-name="Strong_20_Emphasis">Sì</text:span> al successivo messaggio di conferma. La postazione verrà così eliminata dal collaudo risultando vuota.</text:p>
      <text:h text:style-name="Heading_20_2" text:outline-level="2"><text:bookmark-start text:name="avvio"/>Avvio<text:bookmark-end text:name="avvio"/></text:h>
      <text:p text:style-name="Text_20_body">Una volta creato un nuovo collaudo è necessario avviarlo.
Selezionare nel menù <text:span text:style-name="Emphasis"><text:span text:style-name="Strong_20_Emphasis">Collaudo » Avvia</text:span></text:span> oppure premere il tasto <text:span text:style-name="Strong_20_Emphasis">F5</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Una volta avviato il collaudo il programma mostra in tempo reale il grafico della coppia rilevata oltre che i valori di temperatura e pressione (*) rilevate sul component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non è prevista la rilevazione della pressione</text:p>
          </table:table-cell>
        </table:table-row>
      </table:table>
      <text:p text:style-name="Text_20_body">La stessa funzione può essere utilizzata per riprendere un collaudo precedentemente interrotto.</text:p>
      <text:h text:style-name="Heading_20_2" text:outline-level="2"><text:bookmark-start text:name="interruzione"/>Interruzione<text:bookmark-end text:name="interruzione"/></text:h>
      <text:p text:style-name="Text_20_body">L'interruzione di un collaudo sospende l'acquisizione dei dati che può essere ripresa successivamente. Per sospendere un collaudo è necessario selezionare nel menù <text:span text:style-name="Emphasis"><text:span text:style-name="Strong_20_Emphasis">Collaudo » Sospendi</text:span></text:span> oppure premere il tasto <text:span text:style-name="Strong_20_Emphasis">F6</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Selezionare quindi <text:span text:style-name="Strong_20_Emphasis">Sì</text:span> nel successivo messaggio di conferma. Attendere che il programma completi la fase di movimentazione per riportare i componenti alla posizione di zero inizial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rante l'esecuzione di un programma avanzato il processo si arresta dopo aver eseguito l'ultimo comando ciclico del blocco</text:p>
          </table:table-cell>
        </table:table-row>
      </table:table>
      <text:h text:style-name="Heading_20_2" text:outline-level="2"><text:bookmark-start text:name="interruzione_con_sblocco_motori"/>Interruzione con sblocco motori<text:bookmark-end text:name="interruzione_con_sblocco_motori"/></text:h>
      <text:p text:style-name="Text_20_body">Come per la funzione <text:span text:style-name="Strong_20_Emphasis">Interruzione</text:span> anche questa ferma il collaudo e sblocca i motori dopo averli riposizionati nella posizione iniziale.
Per sospendere un collaudo selezionare nel menù <text:span text:style-name="Emphasis"><text:span text:style-name="Strong_20_Emphasis">Collaudo » Sospendi</text:span></text:span> oppure premere il seguente pulsante nella barra degli strumenti:</text:p>
      <text:p text:style-name="Text_20_body"><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Selezionare quindi <text:span text:style-name="Strong_20_Emphasis">Sì</text:span> nel successivo messaggio di conferma. Attendere che il programma completi la fase di movimentazione per riportare i componenti alla posizione di zero iniziale.</text:p>
      <text:h text:style-name="Heading_20_2" text:outline-level="2"><text:bookmark-start text:name="eliminazione"/>Eliminazione<text:bookmark-end text:name="eliminazione"/></text:h>
      <text:p text:style-name="Text_20_body">
L'eliminazione di un collaudo consiste nella cancellazione definitiva di tutti i dati acquisiti. Per effettuare tale operazione è necessario selezionare nel menù il comando <text:span text:style-name="Emphasis"><text:span text:style-name="Strong_20_Emphasis">Collaudo » Elimina</text:span></text:span> oppure, più semplicemente, premere il seguente tasto nella barra degli strumenti:</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Quindi premere il tasto <text:span text:style-name="Strong_20_Emphasis">Sì</text:span> nel successivo messaggio di conferma.</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l collaudo eliminato non può essere più recuperato, pertanto prestare molta attenzione.</text:p>
          </table:table-cell>
        </table:table-row>
      </table:table>
      <text:h text:style-name="Heading_20_2" text:outline-level="2"><text:bookmark-start text:name="memorizzazione"/>Memorizzazione<text:bookmark-end text:name="memorizzazione"/></text:h>
      <text:p text:style-name="Text_20_body">
Tale funzione consente di memorizzare nell'archivio un collaudo terminato o interrotto. Innanzitutto, si consiglia di portare a termine l'inserimento completo dei dati relativi alla prova e del rispettivo esito di collaudo, affinché una volta archiviata, possa essere ritrovata facilmente con gli strumenti di ricerca.
Selezionare nel menù la voce <text:span text:style-name="Emphasis"><text:span text:style-name="Strong_20_Emphasis">Collaudo » Salva</text:span></text:span> oppure, più semplicemente, premere il seguente bottone nella barra degli strumenti:</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Selezionare <text:span text:style-name="Strong_20_Emphasis">Sì</text:span> nel successivo messaggio di conferma.</text:p>
      <text:h text:style-name="Heading_20_2" text:outline-level="2"><text:bookmark-start text:name="dettagli"/>Dettagli<text:bookmark-end text:name="dettagli"/></text:h>
      <text:p text:style-name="Text_20_body">
È possibile in qualsiasi momento visualizzare i dettagli del programma di collaudo in esecuzione. 
Occorre prima di tutto selezionare una delle postazioni nella lista a destra, e poi selezionare dal menù <text:span text:style-name="Emphasis"><text:span text:style-name="Strong_20_Emphasis">Collaudo » Dettagli</text:span></text:span>, oppure premere la combinazione di tasti <text:span text:style-name="Strong_20_Emphasis">CTRL+D</text:span>, in alternativa premere il seguente pulsante dalla Barra degli strumenti:</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Nella finestra che compare sono riassunti tutti i dati del collaudo e nel caso di programma standard, tutti gli step del programma in esecuzione, mentre nel caso di programma avanzato, le informazioni sui blocchi ed i comandi di collaudo.</text:p>
      <text:p text:style-name="Text_20_body">Per tornare alla schermata principale premere il pulsante <text:span text:style-name="Strong_20_Emphasis">Esci</text:span>.</text:p>
      <text:h text:style-name="Heading_20_3" text:outline-level="3"><text:bookmark-start text:name="dettagli_programma_standard"/>Dettagli programma standard<text:bookmark-end text:name="dettagli_programma_standard"/></text:h>
      <text:p text:style-name="Text_20_body">
<draw:frame draw:style-name="mediacenter" draw:name="Dettagli programma di test standard Legend" text:anchor-type="paragraph" draw:z-index="0" svg:width="10.583333333333cm"><draw:text-box><text:p text:style-name="legendcenter"><draw:frame draw:style-name="mediacenter" draw:name="Dettagli programma di test standard" text:anchor-type="paragraph" draw:z-index="0" svg:width="10.583333333333cm" svg:height="6.8791666666667cm"><draw:image xlink:href="Pictures/1e39d98796f145c1c750fbe1039dd760.jpg" xlink:type="simple" xlink:show="embed" xlink:actuate="onLoad"/></draw:frame>Dettagli programma di test standard</text:p></draw:text-box></draw:frame></text:p>
      <text:p text:style-name="Text_20_body">Per ogni step del programma vengono visualizzati:</text:p>
      <text:list text:style-name="List_20_1">
        <text:list-item>
          <text:p text:style-name="Text_20_body"> <text:span text:style-name="Strong_20_Emphasis">N.:</text:span> Numero progressivo;</text:p>
        </text:list-item>
        <text:list-item>
          <text:p text:style-name="Text_20_body"> <text:span text:style-name="Strong_20_Emphasis">N.C.:</text:span> Numero cicli totali; </text:p>
        </text:list-item>
        <text:list-item>
          <text:p text:style-name="Text_20_body"> <text:span text:style-name="Strong_20_Emphasis">I.:</text:span> Gradi inizio rotazione;</text:p>
        </text:list-item>
        <text:list-item>
          <text:p text:style-name="Text_20_body"> <text:span text:style-name="Strong_20_Emphasis">F.:</text:span> Gradi fine rotazione;</text:p>
        </text:list-item>
        <text:list-item>
          <text:p text:style-name="Text_20_body"> <text:span text:style-name="Strong_20_Emphasis">Gradi/Sec.:</text:span> Velocità di rotazione;</text:p>
        </text:list-item>
        <text:list-item>
          <text:p text:style-name="Text_20_body"> <text:span text:style-name="Strong_20_Emphasis">C. Mov. Assiale:</text:span> Ogni quanti cicli viene eseguita la movimentazione assiale;</text:p>
        </text:list-item>
        <text:list-item>
          <text:p text:style-name="Text_20_body"> <text:span text:style-name="Strong_20_Emphasis">C. Ril. Coppia:</text:span> Ogni quanti cicli viene eseguita la rilevazione coppia;</text:p>
        </text:list-item>
        <text:list-item>
          <text:p text:style-name="Text_20_body"> <text:span text:style-name="Strong_20_Emphasis">T. (°C):</text:span> Temperatura di setpoint del forno;</text:p>
        </text:list-item>
        <text:list-item>
          <text:p text:style-name="Text_20_body"> <text:span text:style-name="Strong_20_Emphasis">C.Rilascio:</text:span> Ogni quanti cicli viene eseguito il rilascio;</text:p>
        </text:list-item>
        <text:list-item>
          <text:p text:style-name="Text_20_body"> <text:span text:style-name="Strong_20_Emphasis">Attesa:</text:span> Tempo di attesa a fine rotazione prima di compiere il ritorno;</text:p>
        </text:list-item>
        <text:list-item>
          <text:p text:style-name="Text_20_body"> <text:span text:style-name="Strong_20_Emphasis">Senso:</text:span> Senso iniziale della rotazione;</text:p>
        </text:list-item>
        <text:list-item>
          <text:p text:style-name="Text_20_body"> <text:span text:style-name="Strong_20_Emphasis">Cont. assiali:</text:span> Contatti assiali collegati;</text:p>
        </text:list-item>
        <text:list-item>
          <text:p text:style-name="Text_20_body"> <text:span text:style-name="Strong_20_Emphasis">Cont. rotazione:</text:span> Contatti rotazione collegati.</text:p>
        </text:list-item>
      </text:list>
      <text:h text:style-name="Heading_20_3" text:outline-level="3"><text:bookmark-start text:name="dettagli_programma_avanzato"/>Dettagli programma avanzato<text:bookmark-end text:name="dettagli_programma_avanzato"/></text:h>
      <text:p text:style-name="Text_20_body">
<draw:frame draw:style-name="mediacenter" draw:name="Dettagli programma di test avanzato Legend" text:anchor-type="paragraph" draw:z-index="0" svg:width="10.583333333333cm"><draw:text-box><text:p text:style-name="legendcenter"><draw:frame draw:style-name="mediacenter" draw:name="Dettagli programma di test avanzato" text:anchor-type="paragraph" draw:z-index="0" svg:width="10.583333333333cm" svg:height="6.8791666666667cm"><draw:image xlink:href="Pictures/afd2afb8c35f5b6bc4062abfa9dc3237.jpg" xlink:type="simple" xlink:show="embed" xlink:actuate="onLoad"/></draw:frame>Dettagli programma di test avanzato</text:p></draw:text-box></draw:frame></text:p>
      <text:p text:style-name="Text_20_body">Questa finestra mostra la lista dei blocchi con i rispettivi comandi che caratterizzanmo il programma corrente. Per ogni blocco accanto al numero progressivo (tra parentesi quadre) ed al nome, sono riportati il numero di cicli eseguiti ed il totale. Immediatamente sotto sono elencati tutti i comandi in modalità estesa con i relativi parametri racchiusi tra parentesi quadre. Delle icone a sinistra di ogni singolo elemento indicano lo stato attuale del programma:
</text:p>
      <table:table>
        <table:table-column/>
        <table:table-column/>
        <table:table-row>
          <table:table-cell office:value-type="string" table:style-name="tableheader">
            <text:p text:style-name="Table_20_Heading">Icona</text:p>
          </table:table-cell>
          <table:table-cell office:value-type="string" table:style-name="tableheader">
            <text:p text:style-name="Table_20_Heading">Descrizione</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blocc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blocco in esecuzio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blocco non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comando ciclic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comando ciclico in esecuzio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comando ciclico non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comand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comando in esecuzio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comando non eseguito </text:p>
          </table:table-cell>
        </table:table-row>
      </table:table>
      <text:h text:style-name="Heading_20_2" text:outline-level="2"><text:bookmark-start text:name="valori_massimi"/>Valori massimi<text:bookmark-end text:name="valori_massimi"/></text:h>
      <text:p text:style-name="Text_20_body">
Questa funzione permette di analizzare per ogni postazione i valori massimi delle curve di coppia acquisite durante il collaudo.
Selezionare dal menù <text:span text:style-name="Emphasis"><text:span text:style-name="Strong_20_Emphasis">Collaudo » Valori massimi</text:span></text:span>, oppure premere la combinazione di tasti <text:span text:style-name="Strong_20_Emphasis">CTRL + V</text:span> per accedere alle seguente finestra:</text:p>
      <text:p text:style-name="Text_20_body"><draw:frame draw:style-name="mediacenter" draw:name="Finestra valori massimi Legend" text:anchor-type="paragraph" draw:z-index="0" svg:width="10.583333333333cm"><draw:text-box><text:p text:style-name="legendcenter"><draw:frame draw:style-name="mediacenter" draw:name="Finestra valori massimi" text:anchor-type="paragraph" draw:z-index="0" svg:width="10.583333333333cm" svg:height="8.8370833333333cm"><draw:image xlink:href="Pictures/6f508368e2a405a1d36b9c3d4d0b6962.jpg" xlink:type="simple" xlink:show="embed" xlink:actuate="onLoad"/></draw:frame>Finestra valori massimi</text:p></draw:text-box></draw:frame></text:p>
      <text:p text:style-name="Text_20_body">La postazione o le postazioni da analizzare possono essere selezionate nella lista visibile in alto a sinistra della finestra stessa. 
Immediatamente sotto è necessario attivare le caselle <text:span text:style-name="Strong_20_Emphasis">Orarie</text:span>/<text:span text:style-name="Strong_20_Emphasis">Antiorarie</text:span> per la visualizzazione delle relative curve.</text:p>
      <text:p text:style-name="Text_20_body">Nel form sono visualizzati tre grafici e rispettivamente partendo dall'alto:
</text:p>
      <text:list text:style-name="List_20_1">
        <text:list-item>
          <text:p text:style-name="Text_20_body"> <text:span text:style-name="Strong_20_Emphasis">grafico delle curve dei valori massimi</text:span>;</text:p>
        </text:list-item>
        <text:list-item>
          <text:p text:style-name="Text_20_body"> <text:span text:style-name="Strong_20_Emphasis">grafico degli errori nei contatti</text:span>;</text:p>
        </text:list-item>
        <text:list-item>
          <text:p text:style-name="Text_20_body"> <text:span text:style-name="Strong_20_Emphasis">grafico della temperatura rilevata nel forno</text:span>.</text:p>
        </text:list-item>
      </text:list>
      <text:p text:style-name="Text_20_body">Le curve visualizzate nel primo sono influenzate dalle seguenti opzioni:
</text:p>
      <text:list text:style-name="List_20_1">
        <text:list-item>
          <text:p text:style-name="Text_20_body"> <text:span text:style-name="Strong_20_Emphasis">Tutte</text:span>: grafico dei valori massimi di tutte le curve acquisite anche per errore;</text:p>
        </text:list-item>
        <text:list-item>
          <text:p text:style-name="Text_20_body"> <text:span text:style-name="Strong_20_Emphasis">Solo acquisizioni</text:span>: grafico dei valori massimi solo delle curve acquisite in modalità automatica.</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e curve precedentemente marcate come Escluse non vengono prese in esame per il calcolo dei valori massimi</text:p>
          </table:table-cell>
        </table:table-row>
      </table:table>
      <text:p text:style-name="Text_20_body">Una analisi più in dettaglio può inoltre essere effettuata modificando le opzioni relative ai gradi che permettono di includere nel calcolo solamente alcune curve o anche parte di esse:
</text:p>
      <text:list text:style-name="List_20_1">
        <text:list-item>
          <text:p text:style-name="Text_20_body"> <text:span text:style-name="Strong_20_Emphasis">Gradi inizio</text:span>: valore di inizio acquisizione;</text:p>
        </text:list-item>
        <text:list-item>
          <text:p text:style-name="Text_20_body"> <text:span text:style-name="Strong_20_Emphasis">Gradi fine</text:span>: valore di fine acquisizione;</text:p>
        </text:list-item>
      </text:list>
      <text:p text:style-name="Text_20_body">
Come impostazione predefinita il software calcola i valori massimi tenendo conto dei gradi di tolleranza impostati nel collaudo ma rimuovendo la spunta dall'opzione <text:span text:style-name="Strong_20_Emphasis">Usa gradi scarto collaudo</text:span> è possibile specificare tolleranze diverse nei seguenti campi:
</text:p>
      <text:list text:style-name="List_20_1">
        <text:list-item>
          <text:p text:style-name="Text_20_body"> <text:span text:style-name="Strong_20_Emphasis">Scarto Inizio</text:span>: gradi da scartare all'inizio di ogni curva per escludere picchi dovuti all'avvio della rotazione;</text:p>
        </text:list-item>
        <text:list-item>
          <text:p text:style-name="Text_20_body"> <text:span text:style-name="Strong_20_Emphasis">Scarto Fine</text:span>: gradi da scartare alla fine di ogni curva per escludere picchi relativi ad eventuali fine corsa.</text:p>
        </text:list-item>
      </text:list>
      <text:p text:style-name="Text_20_body">
Ogni volta che viene modificato uno di questi valori è necessario selezionare <text:span text:style-name="Strong_20_Emphasis">Aggiorna</text:span> per eseguire nuovamente i calcoli. Gli altri tasti presenti nel form sono:
</text:p>
      <text:list text:style-name="List_20_1">
        <text:list-item>
          <text:p text:style-name="Text_20_body"> <text:span text:style-name="Strong_20_Emphasis">Salva</text:span>:  salva il grafico dei valori massimi in formato JPEG;</text:p>
        </text:list-item>
        <text:list-item>
          <text:p text:style-name="Text_20_body"> <text:span text:style-name="Strong_20_Emphasis">Esporta</text:span>:  esporta in un file di testo i valori massimi rilevati;</text:p>
        </text:list-item>
        <text:list-item>
          <text:p text:style-name="Text_20_body"> <text:span text:style-name="Strong_20_Emphasis">Stampa</text:span>: visualizza l'anteprima di stampa dei grafici;</text:p>
        </text:list-item>
        <text:list-item>
          <text:p text:style-name="Text_20_body"> <text:span text:style-name="Strong_20_Emphasis">Esci</text:span>: chiude il form.</text:p>
        </text:list-item>
      </text:list>
      <text:h text:style-name="Heading_20_3" text:outline-level="3"><text:bookmark-start text:name="modifica_della_scala_dei_cicli"/>Modifica della scala dei cicli<text:bookmark-end text:name="modifica_della_scala_dei_cicli"/></text:h>
      <text:p text:style-name="Text_20_body">L'asse X del grafico dei valori di coppia riporta il numero dei cicli che può essere modificato nella seguente maniera:</text:p>
      <text:list text:style-name="List_20_1">
        <text:list-item>
          <text:p text:style-name="Text_20_body"> fare click nel grafico con il tasto destro del mouse;</text:p>
        </text:list-item>
        <text:list-item>
          <text:p text:style-name="Text_20_body"> nel menù a comparsa selezionare <text:span text:style-name="Strong_20_Emphasis">seleziona scala</text:span> e quindi <text:span text:style-name="Strong_20_Emphasis">blocchi/steps</text:span> per visualizzare le suddivisioni in base ai blocci del programma altrimenti un numero da <text:span text:style-name="Strong_20_Emphasis">1</text:span> a <text:span text:style-name="Strong_20_Emphasis">10</text:span> che rappresenta il divisore del numero massimo di cicli previsto nel programma:</text:p>
        </text:list-item>
      </text:list>
      <text:p text:style-name="Text_20_body">
<draw:frame draw:style-name="mediacenter" draw:name="Selezione scala cicli asse X grafico valori massimi Legend" text:anchor-type="paragraph" draw:z-index="0" svg:width="6.35cm"><draw:text-box><text:p text:style-name="legendcenter"><draw:frame draw:style-name="mediacenter" draw:name="Selezione scala cicli asse X grafico valori massimi" text:anchor-type="paragraph" draw:z-index="0" svg:width="6.35cm" svg:height="4.9741666666667cm"><draw:image xlink:href="Pictures/bddc7fe748b757b254440885b953928a.jpg" xlink:type="simple" xlink:show="embed" xlink:actuate="onLoad"/></draw:frame>Selezione scala cicli asse X grafico valori massimi</text:p></draw:text-box></draw:frame></text:p>
      <text:p text:style-name="Text_20_body">Per impostare automaticamente il valore massimo dell'asse X al numero dei cicli effettivamente eseguiti fare clich sulla voce di menu <text:span text:style-name="Strong_20_Emphasis">seleziona scala</text:span> e quindi <text:span text:style-name="Strong_20_Emphasis">auto scala asse X</text:span></text:p>
      <text:h text:style-name="Heading_20_2" text:outline-level="2"><text:bookmark-start text:name="esito"/>Esito<text:bookmark-end text:name="esito"/></text:h>
      <text:p text:style-name="Text_20_body">Tramite questa funzione è possibile accedere ad una finestra riassuntiva con tutti i dati del collaudo ed assegnare un esito all'intera prova oltre che ad ogni singola postazione. Gli esiti assegnati vengono salvati in archivio e possono essere inclusi nelle funzioni di ricerca dei collaudi.</text:p>
      <text:p text:style-name="Text_20_body">Selezionare dal menù <text:span text:style-name="Emphasis"><text:span text:style-name="Strong_20_Emphasis">Collaudo » Esito</text:span></text:span> o premere i tasti <text:span text:style-name="Strong_20_Emphasis">CTRL + E</text:span> per accedere alla seguente finestra:</text:p>
      <text:p text:style-name="Text_20_body"><draw:frame draw:style-name="mediacenter" draw:name="Finestra &quot;Risultati di collaudo&quot; Legend" text:anchor-type="paragraph" draw:z-index="0" svg:width="15.875cm"><draw:text-box><text:p text:style-name="legendcenter"><draw:frame draw:style-name="mediacenter" draw:name="Finestra &quot;Risultati di collaudo&quot;" text:anchor-type="paragraph" draw:z-index="0" svg:width="15.875cm" svg:height="7.9904166666667cm"><draw:image xlink:href="Pictures/d01b1a890fd38ccf9352a943b272aaec.jpg" xlink:type="simple" xlink:show="embed" xlink:actuate="onLoad"/></draw:frame>Finestra "Risultati di collaudo"</text:p></draw:text-box></draw:frame></text:p>
      <text:p text:style-name="Text_20_body">Per ogni postazione in elencata nella lista sono riportate le seguenti informazioni:
</text:p>
      <text:list text:style-name="List_20_1">
        <text:list-item>
          <text:p text:style-name="Text_20_body"> Cicli eseguiti : numero totale di cicli eseguiti (può essere anche inferiore al totale previsto se la postazione è stata interrotta;</text:p>
        </text:list-item>
        <text:list-item>
          <text:p text:style-name="Text_20_body"> Picco A.(Nm) : valore massimo di coppia in senso antiorario;</text:p>
        </text:list-item>
        <text:list-item>
          <text:p text:style-name="Text_20_body"> Picco O.(Nm) : valore massimo di coppia in senso orario;</text:p>
        </text:list-item>
        <text:list-item>
          <text:p text:style-name="Text_20_body"> Errori coppia : numero di rotazioni nelle quali è stato rilevato il superamento della coppia;</text:p>
        </text:list-item>
        <text:list-item>
          <text:p text:style-name="Text_20_body"> Errori contatti : numero di rotazioni nelle quali è stato riscontrato un problema nei contatti;</text:p>
        </text:list-item>
        <text:list-item>
          <text:p text:style-name="Text_20_body"> Esito : esito assegnato da operatore.</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ono inoltre riportate altre informazioni anagrafiche dei componenti.</text:p>
          </table:table-cell>
        </table:table-row>
      </table:table>
      <text:p text:style-name="Text_20_body">Per assegnare contemporaneamente a tutti i componenti lo stesso esito premere il tasto <text:span text:style-name="Strong_20_Emphasis">Seleziona tutti</text:span>, quindi compilare il campo <text:span text:style-name="Strong_20_Emphasis">Esito componente</text:span> e premere il tasto <text:span text:style-name="Strong_20_Emphasis">Aggiorna</text:span>. Tramite il tasto <text:span text:style-name="Strong_20_Emphasis">Inverti selezione</text:span> possono essere agevolmente selezionati tutti i componenti tranne quello attualmente selezionato.</text:p>
      <text:p text:style-name="Text_20_body">Per esportare tutte le informazioni visualizzate premere il tasto <text:span text:style-name="Strong_20_Emphasis">Esporta</text:span> ed inserire il nome del file da creare. I dati saranno esportati in formato testo separati dal carattere di tabulazione.</text:p>
      <text:p text:style-name="Text_20_body">Utilizzare il tasto <text:span text:style-name="Strong_20_Emphasis">Stampa report collaudo</text:span> per stampare un report dettagliato del collaudo come descritto nel paragrafo successivo.</text:p>
      <text:p text:style-name="Text_20_body">Premere il tasto <text:span text:style-name="Strong_20_Emphasis">Conferma</text:span> per salvare eventuali esiti assegnati altrimenti <text:span text:style-name="Strong_20_Emphasis">Esci</text:span> per chiudere senza modifich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on è possibile modificare gli esiti dei collaudi riaperti dall'archivio</text:p>
          </table:table-cell>
        </table:table-row>
      </table:table>
      <text:h text:style-name="Heading_20_3" text:outline-level="3"><text:bookmark-start text:name="stampa_report_di_collaudo"/>Stampa report di collaudo<text:bookmark-end text:name="stampa_report_di_collaudo"/></text:h>
      <text:p text:style-name="Text_20_body">
Dal pannello dei risultati di collaudo premendo il tasto <text:span text:style-name="Strong_20_Emphasis">Stampa report collaudo</text:span> si accede alla seguente finestra di selezione delle opzioni di stampa:</text:p>
      <text:p text:style-name="Text_20_body"><draw:frame draw:style-name="mediacenter" draw:name="Finestra &quot;Opzioni stampa report di collaudo&quot; Legend" text:anchor-type="paragraph" draw:z-index="0" svg:width="15.901458333333cm"><draw:text-box><text:p text:style-name="legendcenter"><draw:frame draw:style-name="mediacenter" draw:name="Finestra &quot;Opzioni stampa report di collaudo&quot;" text:anchor-type="paragraph" draw:z-index="0" svg:width="15.901458333333cm" svg:height="9.5779166666667cm"><draw:image xlink:href="Pictures/6cf20af21eaa8b653d701afe1ce68189.jpg" xlink:type="simple" xlink:show="embed" xlink:actuate="onLoad"/></draw:frame>Finestra "Opzioni stampa report di collaudo"</text:p></draw:text-box></draw:frame></text:p>
      <text:p text:style-name="Text_20_body">Per stampare un report completo premere semplicemente il tasto <text:span text:style-name="Strong_20_Emphasis">Conferma</text:span>, se si intendono omettere una o più postazioni rimuovere la spunta nell'elenco. </text:p>
      <text:p text:style-name="Text_20_body">Le opzioni disponibili sono:</text:p>
      <text:list text:style-name="List_20_1">
        <text:list-item>
          <text:p text:style-name="Text_20_body"> <text:span text:style-name="Strong_20_Emphasis">Grafico dei valori massimi</text:span> : abilita/disabilita la stampa della pagina con il grafico dei valori massimi di tutte le postazioni;</text:p>
        </text:list-item>
        <text:list-item>
          <text:p text:style-name="Text_20_body"> <text:span text:style-name="Strong_20_Emphasis">Grafico dei valori massimi per singola postazione</text:span>: abilita/disabilita la stampa delle pagine con il grafico dei valori massimi per ogni singola postazione;</text:p>
        </text:list-item>
        <text:list-item>
          <text:p text:style-name="Text_20_body"> <text:span text:style-name="Strong_20_Emphasis">Grafico dei valori di coppia acquisiti</text:span> : abilita/disabilita la stampa delle pagine con i grafici delle curve acquisite per ogni singola postazione;</text:p>
        </text:list-item>
        <text:list-item>
          <text:p text:style-name="Text_20_body"> <text:span text:style-name="Strong_20_Emphasis">Listato del programma di collaudo</text:span> : abilita/disabilita la stampa del listato del programma di collaudo (solo per i programmi avanzati).</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e curve precedentemente marcate come <text:span text:style-name="Strong_20_Emphasis">Escluse</text:span> non vengono riportate nelle stampe. Non vengono nemmeno prese in consderazione per il calcolo dei massimi.</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er le altre opzioni riguardanti la stampa dei valori massimi consultare il relativo capitolo <text:span text:style-name="Strong_20_Emphasis">Valori Massimi</text:span>.</text:p>
          </table:table-cell>
        </table:table-row>
      </table:table>
      <text:h text:style-name="Heading_20_2" text:outline-level="2"><text:bookmark-start text:name="esclusione_di_una_postazione"/>Esclusione di una postazione<text:bookmark-end text:name="esclusione_di_una_postazione"/></text:h>
      <text:p text:style-name="Text_20_body">
Durante l'esecuzione di un collaudo è possibile escludere una postazione eliminando tutti i dati acquisiti per proseguire solamente con le restanti. Selezionare dal menù <text:span text:style-name="Emphasis"><text:span text:style-name="Strong_20_Emphasis">Postazione » Escludi e continua</text:span> </text:span> quindi rispondere Si al successivo messaggio di conferma.</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I dati di una postazione esclusa non possono più essere recuperati.</text:p>
          </table:table-cell>
        </table:table-row>
      </table:table>
      <text:h text:style-name="Heading_20_2" text:outline-level="2"><text:bookmark-start text:name="salvataggio_di_una_postazione"/>Salvataggio di una postazione<text:bookmark-end text:name="salvataggio_di_una_postazione"/></text:h>
      <text:p text:style-name="Text_20_body">
E' possibile utilizzare questa funzione nel caso che si desideri salvare in archivio i dati di una postazione per proseguire il collaudo solamente con le restanti. Selezionare dal menù <text:span text:style-name="Emphasis"><text:span text:style-name="Strong_20_Emphasis">Postazione » Salva e continua</text:span> </text:span>.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Una postazione salvata non può più essere inclusa nel collaudo.</text:p>
          </table:table-cell>
        </table:table-row>
      </table:table>
      <text:h text:style-name="Heading_20_2" text:outline-level="2"><text:bookmark-start text:name="ripresa_collaudo_postazione"/>Ripresa collaudo postazione<text:bookmark-end text:name="ripresa_collaudo_postazione"/></text:h>
      <text:p text:style-name="Text_20_body">
Se è stata selezionata l'opzione “Escludi e continua” in caso di raggiungimento del numero massimo di errori, il collaudo della postazione viene interrotto mentre prosegue regolarmente per le restanti. L'operatore manualmente dopo aver innalzato il numero massimo di errori può reinserire nuovamente la postazione in collaudo se lo ritiene opportuno.
Per riprendere il collaudo della postazione, dopo averla selezionata fare click nel menù <text:span text:style-name="Emphasis"><text:span text:style-name="Strong_20_Emphasis">Postazione » Riprendi collaudo</text:span> </text:span> e rispondere Si al successivo messaggio di conferma.</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Ovviamente al termine del collaudo il componente avrà eseguito un numero di cicli inferiore a quello prefissato.</text:p>
          </table:table-cell>
        </table:table-row>
      </table:table>
      <text:h text:style-name="Heading_20_1" text:outline-level="1"><text:bookmark-start text:name="archivio_collaudi"/>Archivio collaudi<text:bookmark-end text:name="archivio_collaudi"/></text:h>
      <text:p text:style-name="Text_20_body">
In questo capitolo vengono descritte le procedure per la ricerca e l'apertura dei collaudi archiviati localmente oppure su unità esterna (rete, chiave usb).</text:p>
      <text:h text:style-name="Heading_20_2" text:outline-level="2"><text:bookmark-start text:name="apertura_di_un_collaudo_locale"/>Apertura di un collaudo locale<text:bookmark-end text:name="apertura_di_un_collaudo_locale"/></text:h>
      <text:p text:style-name="Text_20_body">
Questa funzione consente di caricare e visualizzare i collaudi precedentemente salvati in archivio locale. Selezionare dal menù <text:span text:style-name="Emphasis"><text:span text:style-name="Strong_20_Emphasis">Archivio » Collaudi</text:span></text:span>, oppure premere il tasto <text:span text:style-name="Strong_20_Emphasis">F9</text:span>, in alternativa premere il seguente pulsante nella barra degli strumenti:</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Di conseguenza apparirà la seguente finestra:</text:p>
      <text:p text:style-name="Text_20_body"><draw:frame draw:style-name="mediacenter" draw:name="Finestra &quot;Archivio collaudi&quot; Legend" text:anchor-type="paragraph" draw:z-index="0" svg:width="10.583333333333cm"><draw:text-box><text:p text:style-name="legendcenter"><draw:frame draw:style-name="mediacenter" draw:name="Finestra &quot;Archivio collaudi&quot;" text:anchor-type="paragraph" draw:z-index="0" svg:width="10.583333333333cm" svg:height="8.4666666666667cm"><draw:image xlink:href="Pictures/839ae8936bc1416256121a7bf9dc3ec0.jpg" xlink:type="simple" xlink:show="embed" xlink:actuate="onLoad"/></draw:frame>Finestra "Archivio collaudi"</text:p></draw:text-box></draw:frame></text:p>
      <text:p text:style-name="Text_20_body">Premendo il tasto <text:span text:style-name="Strong_20_Emphasis">Trova</text:span> vengono visualizzare tutte le prove archiviate. È inoltre possibile effettuare ricerche inserendo parte delle informazioni richieste nei seguenti campi:
</text:p>
      <text:list text:style-name="List_20_1">
        <text:list-item>
          <text:p text:style-name="Text_20_body"> <text:span text:style-name="Strong_20_Emphasis">Numero</text:span> : numero del collaudo assegnato automaticamente in archivio;</text:p>
        </text:list-item>
        <text:list-item>
          <text:p text:style-name="Text_20_body"> <text:span text:style-name="Strong_20_Emphasis">Data da .. a ..</text:span> : data di inizio del collaudo;</text:p>
        </text:list-item>
        <text:list-item>
          <text:p text:style-name="Text_20_body"> <text:span text:style-name="Strong_20_Emphasis">Modello</text:span>; </text:p>
        </text:list-item>
        <text:list-item>
          <text:p text:style-name="Text_20_body"> <text:span text:style-name="Strong_20_Emphasis">Descrizione</text:span>; </text:p>
        </text:list-item>
        <text:list-item>
          <text:p text:style-name="Text_20_body"> <text:span text:style-name="Strong_20_Emphasis">Fornitore/Tipo</text:span>;</text:p>
        </text:list-item>
        <text:list-item>
          <text:p text:style-name="Text_20_body"> <text:span text:style-name="Strong_20_Emphasis">Campione/Codice</text:span>: </text:p>
        </text:list-item>
        <text:list-item>
          <text:p text:style-name="Text_20_body"> <text:span text:style-name="Strong_20_Emphasis">Lotto/Macchina</text:span>;</text:p>
        </text:list-item>
        <text:list-item>
          <text:p text:style-name="Text_20_body"> <text:span text:style-name="Strong_20_Emphasis">Note</text:span>;</text:p>
        </text:list-item>
        <text:list-item>
          <text:p text:style-name="Text_20_body"> <text:span text:style-name="Strong_20_Emphasis">Esito campione</text:span>: esito componente assegnato dall'operatore;</text:p>
        </text:list-item>
        <text:list-item>
          <text:p text:style-name="Text_20_body"> <text:span text:style-name="Strong_20_Emphasis">Piano</text:span> : codice/descrizione del piano di collaudo (se inserito).</text:p>
        </text:list-item>
      </text:list>
      <text:p text:style-name="Text_20_body">
Dopo aver visualizzato i collaudi, selezionare quello di interesse e premere il tasto <text:span text:style-name="Strong_20_Emphasis">Carica</text:span>. Il collaudo selezionato verrà caricato nella lista dei collaudi.</text:p>
      <text:p text:style-name="Text_20_body">Per eliminare definitivamente il collaudo dall'archivio premere il tasto <text:span text:style-name="Strong_20_Emphasis">Elimina</text:span> e rispondere <text:span text:style-name="Strong_20_Emphasis">Si</text:span> al successivo messaggio di conferma. La funzione di eliminazione è disponibile solamente dopo aver inserito la password di protezione (Consiltare il paragrafo Password nel capitolo Strumenti).</text:p>
      <text:p text:style-name="Text_20_body">E' possibile esportare in un file di testo l'elenco dei collaudi effettuati premendo il tasto <text:span text:style-name="Strong_20_Emphasis">Esporta elenco</text:span>.</text:p>
      <text:p text:style-name="Text_20_body">Per uscire da questa finestra senza caricare un collaudo, premere il tasto <text:span text:style-name="Strong_20_Emphasis">Esci</text:span>.</text:p>
      <text:h text:style-name="Heading_20_2" text:outline-level="2"><text:bookmark-start text:name="apertura_di_un_collaudo_esterno"/>Apertura di un collaudo esterno<text:bookmark-end text:name="apertura_di_un_collaudo_esterno"/></text:h>
      <text:p text:style-name="Text_20_body">
Questa funzione consente di caricare e visualizzare i collaudi memorizzati su altre unità di rete o esterne. Selezionare dal menù Archivio » Collaudi esterni oppure premere il tasto <text:span text:style-name="Strong_20_Emphasis">CTRL + F9</text:span> quindi selezionare il percorso dell'archivio:</text:p>
      <text:p text:style-name="Text_20_body"><draw:frame draw:style-name="mediacenter" draw:name="Selezione percorso dei collaudi esterni Legend" text:anchor-type="paragraph" draw:z-index="0" svg:width="7.9375cm"><draw:text-box><text:p text:style-name="legendcenter"><draw:frame draw:style-name="mediacenter" draw:name="Selezione percorso dei collaudi esterni" text:anchor-type="paragraph" draw:z-index="0" svg:width="7.9375cm" svg:height="7.223125cm"><draw:image xlink:href="Pictures/777855f8351253f1d5c1b8790c07c557.jpg" xlink:type="simple" xlink:show="embed" xlink:actuate="onLoad"/></draw:frame>Selezione percorso dei collaudi esterni</text:p></draw:text-box></draw:frame></text:p>
      <text:p text:style-name="Text_20_body">Se il percorso è valido, verrà visualizzata la stessa finestra di ricerca e selezione come per i collaudi archiviati localmente. Consultare quindi il paragrafo precedente per maggiori dettagli.</text:p>
      <text:h text:style-name="Heading_20_2" text:outline-level="2"><text:bookmark-start text:name="chiusura_di_un_collaudo_archiviato"/>Chiusura di un collaudo archiviato<text:bookmark-end text:name="chiusura_di_un_collaudo_archiviato"/></text:h>
      <text:p text:style-name="Text_20_body">
Questa funzione permette di chiudere un collaudo aperto dall'archivio contrassegnato con la seguente icona:</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Per effettuare la chiusura del collaudo è necessario evidenziare il collaudo che si desidera chiudere e selezionare nel menù <text:span text:style-name="Emphasis"><text:span text:style-name="Strong_20_Emphasis">Archivio » Chiudi</text:span></text:span> oppure premere la combinazione di tasti <text:span text:style-name="Strong_20_Emphasis">CTRL + C</text:span>; in alternativa premere il seguente tasto nella barra degli strumenti:</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backup_dell_archivio"/>Backup dell'archivio<text:bookmark-end text:name="backup_dell_archivio"/></text:h>
      <text:p text:style-name="Text_20_body">
Utilizzando questa funzione è possibile eseguire una copia di tutti i dati del sistema: calibrazione, modelli, programmi e collaudi su una unità di rete  o di memorizzazione esterna.
Selezionare dal menù <text:span text:style-name="Emphasis"><text:span text:style-name="Strong_20_Emphasis">Archivio » Backup</text:span></text:span> per accedere al seguente pannello:</text:p>
      <text:p text:style-name="Text_20_body"><draw:frame draw:style-name="mediacenter" draw:name="Utilità di backup Legend" text:anchor-type="paragraph" draw:z-index="0" svg:width="3.96875cm"><draw:text-box><text:p text:style-name="legendcenter"><draw:frame draw:style-name="mediacenter" draw:name="Utilità di backup" text:anchor-type="paragraph" draw:z-index="0" svg:width="3.96875cm" svg:height="6.7997916666667cm"><draw:image xlink:href="Pictures/9cced44b2dcf18410db38605c399c292.png" xlink:type="simple" xlink:show="embed" xlink:actuate="onLoad"/></draw:frame>Utilità di backup</text:p></draw:text-box></draw:frame></text:p>
      <text:p text:style-name="Text_20_body">All'apertura viene automaticamente visualizzato l'ultimo percorso utilizzato quindi è necessario solamente premere il tasto <text:span text:style-name="Strong_20_Emphasis">Avvia</text:span> ed attendere il completamento della copia. Il backup può essere di due tipi:
</text:p>
      <text:list text:style-name="List_20_1">
        <text:list-item>
          <text:p text:style-name="Text_20_body"> <text:span text:style-name="Strong_20_Emphasis">Backup Incrementale</text:span>: copia tutti i files non presenti nella destinazione;</text:p>
        </text:list-item>
        <text:list-item>
          <text:p text:style-name="Text_20_body"> <text:span text:style-name="Strong_20_Emphasis">Backup Completo</text:span>: copia tutti i files nella destinazione e sovrascrive eventuali files già presenti (con lo stesso nome inerenti quindi al software GasTapsTestSystem).</text:p>
        </text:list-item>
      </text:list>
      <text:p text:style-name="Text_20_body">Con il tasto <text:span text:style-name="Strong_20_Emphasis">Modifica</text:span> è possibile modificare un percorso diver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el database copiato sono presenti anche i dati di calibrazione delle postazioni.</text:p>
          </table:table-cell>
        </table:table-row>
      </table:table>
      <text:h text:style-name="Heading_20_1" text:outline-level="1"><text:bookmark-start text:name="archivio_componenti_e_programmi"/>Archivio componenti e programmi<text:bookmark-end text:name="archivio_componenti_e_programmi"/></text:h>
      <text:p text:style-name="Text_20_body">I paragrafi contenuti in questo capitolo descrivono le interfaccie e le funzioni per la gestione dell'archvio componenti, dei programmi standard e dei programmi avanzati. Mentre non ci sono particolari restrizioni per la visualizzazione, per la gestione degli archivi è necessario inserire prima la password come descritto nel paragrafo Password del capitolo Strumenti.</text:p>
      <text:h text:style-name="Heading_20_2" text:outline-level="2"><text:bookmark-start text:name="componenti"/>Componenti<text:bookmark-end text:name="componenti"/></text:h>
      <text:p text:style-name="Text_20_body">
Per entrare nella gestione dell'archivio componenti selezionare dal menù <text:span text:style-name="Emphasis"><text:span text:style-name="Strong_20_Emphasis">Archivio » Componenti</text:span></text:span> oppure premere il tasto <text:span text:style-name="Strong_20_Emphasis">F2</text:span>; in alternativa premere il seguente pulsante nella barra degli strumenti:</text:p>
      <text:p text:style-name="Text_20_body"><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Di conseguenza apparirà la seguente finestra:</text:p>
      <text:p text:style-name="Text_20_body"><draw:frame draw:style-name="mediacenter" draw:name="Finestra &quot;Gestione componenti&quot; Legend" text:anchor-type="paragraph" draw:z-index="0" svg:width="10.583333333333cm"><draw:text-box><text:p text:style-name="legendcenter"><draw:frame draw:style-name="mediacenter" draw:name="Finestra &quot;Gestione componenti&quot;" text:anchor-type="paragraph" draw:z-index="0" svg:width="10.583333333333cm" svg:height="7.9639583333333cm"><draw:image xlink:href="Pictures/9f792289a97fc276507bf0c590050d7a.jpg" xlink:type="simple" xlink:show="embed" xlink:actuate="onLoad"/></draw:frame>Finestra "Gestione componenti"</text:p></draw:text-box></draw:frame></text:p>
      <text:p text:style-name="Text_20_body">Per aggiungere un componente è necessario:</text:p>
      <text:list text:style-name="List_20_1">
        <text:list-item>
          <text:p text:style-name="Text_20_body"> Premere con il mouse sul tasto <text:span text:style-name="Strong_20_Emphasis">Nuovo</text:span>.</text:p>
        </text:list-item>
        <text:list-item>
          <text:p text:style-name="Text_20_body"> Inserire le varie informazioni nelle apposite caselle;</text:p>
        </text:list-item>
        <text:list-item>
          <text:p text:style-name="Text_20_body"> Premere il tasto <text:span text:style-name="Strong_20_Emphasis">Aggiorna</text:span> per salvare i dati.</text:p>
        </text:list-item>
      </text:list>
      <text:p text:style-name="Text_20_body">
Per modificare un componente è necessario:</text:p>
      <text:list text:style-name="List_20_1">
        <text:list-item>
          <text:p text:style-name="Text_20_body"> Selezionare nella lista il componente da modificare.</text:p>
        </text:list-item>
        <text:list-item>
          <text:p text:style-name="Text_20_body"> Modificare le informazioni visualizzate;</text:p>
        </text:list-item>
        <text:list-item>
          <text:p text:style-name="Text_20_body"> Premere il tasto <text:span text:style-name="Strong_20_Emphasis">Aggiorna</text:span> per salvare i dati.</text:p>
        </text:list-item>
      </text:list>
      <text:p text:style-name="Text_20_body">
Per eliminare un componente è necessario</text:p>
      <text:list text:style-name="List_20_1">
        <text:list-item>
          <text:p text:style-name="Text_20_body"> Selezionare nella lista il componente da eliminare;</text:p>
        </text:list-item>
        <text:list-item>
          <text:p text:style-name="Text_20_body"> Premere il pulsante <text:span text:style-name="Strong_20_Emphasis">Elimina</text:span> e selezionare <text:span text:style-name="Strong_20_Emphasis">Sì</text:span> al successivo messaggio di conferma.</text:p>
        </text:list-item>
      </text:list>
      <text:p text:style-name="Text_20_body">
Per uscire da tale finestra premere con il mouse il tasto <text:span text:style-name="Strong_20_Emphasis">Esci</text:span>.</text:p>
      <text:p text:style-name="Text_20_body">
L'anagrafica dei componenti è composta dalle seguenti informazioni:</text:p>
      <text:p text:style-name="Text_20_body"><text:span text:style-name="Strong_20_Emphasis">Modello</text:span>: Codice identificativo del componente.</text:p>
      <text:p text:style-name="Text_20_body"><text:span text:style-name="Strong_20_Emphasis">Descrizione</text:span>: È una descrizione del prodotto abbinata al codice.</text:p>
      <text:p text:style-name="Text_20_body"><text:span text:style-name="Strong_20_Emphasis">Fornitore/Tipo</text:span>: Eventuale produttore del componente o tipologia.</text:p>
      <text:p text:style-name="Text_20_body"><text:span text:style-name="Strong_20_Emphasis">Rotazione Sx</text:span>: Specifica l'angolo di rotazione massima antioraria del componente da 0° a 360°.</text:p>
      <text:p text:style-name="Text_20_body"><text:span text:style-name="Strong_20_Emphasis">Rotazione Dx</text:span>: Specifica l'angolo di rotazione oraria massima del componente da 0° a 360°.</text:p>
      <text:p text:style-name="Text_20_body"><text:span text:style-name="Strong_20_Emphasis">Coppia massima</text:span>: È il valore di coppia massimo accettabile oltre il quale la macchina lo considera il componente guasto. Il valore è espresso in Nm (Newton/metro).</text:p>
      <text:p text:style-name="Text_20_body"><text:span text:style-name="Strong_20_Emphasis">Contatti assiali</text:span>: Numero dei contatti che possono cambiare di stato durante la movimentazione assiale (pressione/rilascio). Nel sistema è possibile testare al massimo un solo contatto assiale.</text:p>
      <text:p text:style-name="Text_20_body"><text:span text:style-name="Strong_20_Emphasis">Contatti rotazione</text:span>: Numero dei contatti che possono cambiare di stato più volte durante la fase di rotazione sinistra o destra. Nel sistema è possibile testare al massimo tre contatti di questo tipo.</text:p>
      <text:p text:style-name="Text_20_body"><text:span text:style-name="Strong_20_Emphasis">Pressione</text:span>: Indica la pressione nominale che può essere esercitata sul component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la rilevazione della pressione non è presente.</text:p>
          </table:table-cell>
        </table:table-row>
      </table:table>
      <text:p text:style-name="Text_20_body"><text:span text:style-name="Strong_20_Emphasis">Tolleranza pressione</text:span>: Indica entro quali valori la pressione rilevata può essere considerata corrett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la rilevazione della pressione non è presente.</text:p>
          </table:table-cell>
        </table:table-row>
      </table:table>
      <text:h text:style-name="Heading_20_2" text:outline-level="2"><text:bookmark-start text:name="programmi"/>Programmi<text:bookmark-end text:name="programmi"/></text:h>
      <text:p text:style-name="Text_20_body">Il software GasTapsTestSystem prevede due tipi di programmi per l'esecuzione dei collaudi: <text:span text:style-name="Strong_20_Emphasis">programmi standard</text:span> e <text:span text:style-name="Strong_20_Emphasis">programmi avanzati</text:span>.
I programmi standard possono essere utilizzati per eseguire dei cicli con una singola rotazione verso l'apertura ed il successivo ritorno nella posizione iniziale, mentre i programmi avanzati consentono di eseguire, nello stesso ciclo, più rotazioni in diverse posizioni.</text:p>
      <text:h text:style-name="Heading_20_3" text:outline-level="3"><text:bookmark-start text:name="programmi_standard"/>Programmi standard<text:bookmark-end text:name="programmi_standard"/></text:h>
      <text:p text:style-name="Text_20_body">Per entrare nella gestione dell'archivio programmi standard selezionare dal menù <text:span text:style-name="Emphasis">A<text:span text:style-name="Strong_20_Emphasis">rchivio » Programmi standard</text:span></text:span> oppure premere il tasto <text:span text:style-name="Strong_20_Emphasis">F3</text:span>; più semplicemente premere il seguente pulsante nella barra degli strumenti:</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Di conseguenza apparirà la seguente finestra:</text:p>
      <text:p text:style-name="Text_20_body"><draw:frame draw:style-name="mediacenter" draw:name="Finestra gestione programmi standard Legend" text:anchor-type="paragraph" draw:z-index="0" svg:width="13.229166666667cm"><draw:text-box><text:p text:style-name="legendcenter"><draw:frame draw:style-name="mediacenter" draw:name="Finestra gestione programmi standard" text:anchor-type="paragraph" draw:z-index="0" svg:width="13.229166666667cm" svg:height="9.6572916666667cm"><draw:image xlink:href="Pictures/0e682e81ebddf6c1abbdfe612d2476fb.jpg" xlink:type="simple" xlink:show="embed" xlink:actuate="onLoad"/></draw:frame>Finestra gestione programmi standard</text:p></draw:text-box></draw:frame></text:p>
      <text:p text:style-name="Text_20_body">La schermata è suddivisa in due parti: il pannello in alto viene utilizzato per aggiungere, modificare ed eliminare un programma; il pannello in basso per aggiungere, modificare ed eliminare gli steps del programma selezionato.</text:p>
      <text:p text:style-name="Text_20_body">Per aggiungere un programma è necessario:</text:p>
      <text:list text:style-name="List_20_1">
        <text:list-item>
          <text:p text:style-name="Text_20_body"> Premere il tasto <text:span text:style-name="Strong_20_Emphasis">Nuovo</text:span>.</text:p>
        </text:list-item>
        <text:list-item>
          <text:p text:style-name="Text_20_body"> Digitare il nome del nuovo programma nel campo Nome Programma;</text:p>
        </text:list-item>
        <text:list-item>
          <text:p text:style-name="Text_20_body"> Premere il tasto <text:span text:style-name="Strong_20_Emphasis">Aggiorna</text:span> per salvare i dati;</text:p>
        </text:list-item>
        <text:list-item>
          <text:p text:style-name="Text_20_body"> Procedere poi come descritto nel paragrafo successivo per l'inserimento degli Steps.</text:p>
        </text:list-item>
      </text:list>
      <text:p text:style-name="Text_20_body">
Per modificare il nome di un programma è necessario:</text:p>
      <text:list text:style-name="List_20_1">
        <text:list-item>
          <text:p text:style-name="Text_20_body"> Selezionare nella lista il programma da modificare.</text:p>
        </text:list-item>
        <text:list-item>
          <text:p text:style-name="Text_20_body"> Digitare il nuovo nome nel campo Nome Programma.</text:p>
        </text:list-item>
        <text:list-item>
          <text:p text:style-name="Text_20_body"> Selezionare il tasto <text:span text:style-name="Strong_20_Emphasis">Aggiorna</text:span> per salvare i dati.</text:p>
        </text:list-item>
      </text:list>
      <text:p text:style-name="Text_20_body">
Per eliminare un programma è necessario:</text:p>
      <text:list text:style-name="List_20_1">
        <text:list-item>
          <text:p text:style-name="Text_20_body"> Selezionare nella lista il programma da eliminare.</text:p>
        </text:list-item>
        <text:list-item>
          <text:p text:style-name="Text_20_body"> Premere con il mouse sul tasto <text:span text:style-name="Strong_20_Emphasis">Elimina</text:span> e selezionare <text:span text:style-name="Strong_20_Emphasis">Sì</text:span> nel successivo messaggio di conferma.</text:p>
        </text:list-item>
      </text:list>
      <text:h text:style-name="Heading_20_4" text:outline-level="4"><text:bookmark-start text:name="step"/>Step<text:bookmark-end text:name="step"/></text:h>
      <text:p text:style-name="Text_20_body">Per ogni programma è necessario inserire almeno uno steps cioè una fase che viene ripetuta per un certo numero di volte prima di passare al successivo.</text:p>
      <text:p text:style-name="Text_20_body">Per aggiungere uno step:</text:p>
      <text:list text:style-name="List_20_1">
        <text:list-item>
          <text:p text:style-name="Text_20_body"> Premere con il mouse sul tasto <text:span text:style-name="Strong_20_Emphasis">Nuovo</text:span>.</text:p>
        </text:list-item>
        <text:list-item>
          <text:p text:style-name="Text_20_body"> Inserire i dati richiesti nelle caselle di testo presenti;</text:p>
        </text:list-item>
        <text:list-item>
          <text:p text:style-name="Text_20_body"> Selezionare il tasto <text:span text:style-name="Strong_20_Emphasis">Aggiorna</text:span> per salvare i dati.</text:p>
        </text:list-item>
      </text:list>
      <text:p text:style-name="Text_20_body">
Per modificare uno step:</text:p>
      <text:list text:style-name="List_20_1">
        <text:list-item>
          <text:p text:style-name="Text_20_body"> Selezionare nella lista lo step che si desidera modificare.</text:p>
        </text:list-item>
        <text:list-item>
          <text:p text:style-name="Text_20_body"> Modificare le informazioni visualizzate nelle relative caselle di testo;</text:p>
        </text:list-item>
        <text:list-item>
          <text:p text:style-name="Text_20_body"> Premere il tasto <text:span text:style-name="Strong_20_Emphasis">Aggiorna</text:span> per salvare i dati.</text:p>
        </text:list-item>
      </text:list>
      <text:p text:style-name="Text_20_body">
Per eliminare uno step:</text:p>
      <text:list text:style-name="List_20_1">
        <text:list-item>
          <text:p text:style-name="Text_20_body"> Selezionare nella lista lo step che si desidera eliminare.</text:p>
        </text:list-item>
        <text:list-item>
          <text:p text:style-name="Text_20_body"> Premere con il mouse sul tasto <text:span text:style-name="Strong_20_Emphasis">Elimina</text:span> e selezionare <text:span text:style-name="Strong_20_Emphasis">Sì</text:span> nel successivo messaggio di conferma.</text:p>
        </text:list-item>
      </text:list>
      <text:p text:style-name="Text_20_body">
E' anche possibile creare una copia di uno step già esistente:</text:p>
      <text:list text:style-name="List_20_1">
        <text:list-item>
          <text:p text:style-name="Text_20_body"> Selezionare nella lista lo step di cui si desidera effettuare una copia.</text:p>
        </text:list-item>
        <text:list-item>
          <text:p text:style-name="Text_20_body"> Premere con il mouse il tasto <text:span text:style-name="Strong_20_Emphasis">Copia</text:span>.</text:p>
        </text:list-item>
      </text:list>
      <text:p text:style-name="Text_20_body">
Per chiudere l'archivio premere con il mouse il tasto <text:span text:style-name="Strong_20_Emphasis">Esci</text:span>.</text:p>
      <text:p text:style-name="Text_20_body">
Per ogni step debbono essere inseriti i seguenti parametri:</text:p>
      <text:h text:style-name="Heading_20_5" text:outline-level="5"><text:bookmark-start text:name="numero_cicli"/>Numero cicli<text:bookmark-end text:name="numero_cicli"/></text:h>
      <text:p text:style-name="Text_20_body">Indica il numero di cicli da effettuare. Ogni ciclo è composto da una rotazione antioraria ed oraria o viceversa in base al verso iniziale della rotazione.</text:p>
      <text:h text:style-name="Heading_20_5" text:outline-level="5"><text:bookmark-start text:name="inizio_rotazione"/>Inizio rotazione<text:bookmark-end text:name="inizio_rotazione"/></text:h>
      <text:p text:style-name="Text_20_body">Rappresenta i gradi di inizio rotazione. Se diversi da zero, all'avvio o ad ogni riavvio del collaudo verrà eseguita una movimentazione del rubinetto fino al raggiungimento del valore impostato.</text:p>
      <text:h text:style-name="Heading_20_5" text:outline-level="5"><text:bookmark-start text:name="fine_rotazione"/>Fine rotazione<text:bookmark-end text:name="fine_rotazione"/></text:h>
      <text:p text:style-name="Text_20_body">Rappresenta i gradi in cui si arresta la movimentazione. Se viene immesso il valore “0” viene effettuata una rotazione a battuta; l'arresto avviene al superamento di una coppia massima di circa 0,6 Nm. Se il programma prevede almeno uno step a battuta, la rotazione massima del componente verrà automaticamente aggiornata. All'inizio dello step durante la rilevazione il componente verrà ruotato in senso orario o antiorario ad una velocità ridotta.   </text:p>
      <text:h text:style-name="Heading_20_5" text:outline-level="5"><text:bookmark-start text:name="gradi_al_secondo"/>Gradi al secondo<text:bookmark-end text:name="gradi_al_secondo"/></text:h>
      <text:p text:style-name="Text_20_body">Indica la velocità di rotazione.</text:p>
      <text:h text:style-name="Heading_20_5" text:outline-level="5"><text:bookmark-start text:name="cicli_rilevamento_coppia"/>Cicli rilevamento coppia<text:bookmark-end text:name="cicli_rilevamento_coppia"/></text:h>
      <text:p text:style-name="Text_20_body">Indica ogni quanti cicli viene eseguita una movimentazione a velocità di rilevamento (impostabile nelle opzioni del programma come descritto nel paragrafo Opzioni del capitolo <text:span text:style-name="Strong_20_Emphasis">Impostazioni</text:span>) durante la quale vengono memorizzati i valori di coppia.</text:p>
      <text:h text:style-name="Heading_20_5" text:outline-level="5"><text:bookmark-start text:name="cicli_movimentazione_assiale"/>Cicli movimentazione assiale<text:bookmark-end text:name="cicli_movimentazione_assiale"/></text:h>
      <text:p text:style-name="Text_20_body">Indica ogni quanti cicli viene eseguita la movimentazione assiale per il rilascio e la pressione del rubinetto.</text:p>
      <text:h text:style-name="Heading_20_5" text:outline-level="5"><text:bookmark-start text:name="t._forno_c"/>T. forno (°C)<text:bookmark-end text:name="t._forno_c"/></text:h>
      <text:p text:style-name="Text_20_body">Temperatura di setpoint del forno per tutta la durata dello step. Il comportamento del forno nelle fasi di cambio della temperatura è modificabile dalle opzioni di programma (Consultare il paragrafo Opzioni nel capitolo Impostazioni).</text:p>
      <text:h text:style-name="Heading_20_5" text:outline-level="5"><text:bookmark-start text:name="temperatura_forno_gradi"/>Temperatura forno (gradi)<text:bookmark-end text:name="temperatura_forno_gradi"/></text:h>
      <text:p text:style-name="Text_20_body">Indica la temperatura del forno da impostare per tutta la durata dello step; essa viene espressa in gradi e può variare da 20 a 200.</text:p>
      <text:h text:style-name="Heading_20_5" text:outline-level="5"><text:bookmark-start text:name="cicli_rilascio"/>Cicli rilascio<text:bookmark-end text:name="cicli_rilascio"/></text:h>
      <text:p text:style-name="Text_20_body">Indica ogni quanti cicli il rubinetto viene rilasciato e successivamente premuto a fine rotazione nella posizione di “Aperto”.</text:p>
      <text:h text:style-name="Heading_20_5" text:outline-level="5"><text:bookmark-start text:name="attesa_a_fine_rotazione"/>Attesa a fine rotazione<text:bookmark-end text:name="attesa_a_fine_rotazione"/></text:h>
      <text:p text:style-name="Text_20_body">Indica il tempo di attesa in secondi prima di iniziare la movimentazione a ritroso.</text:p>
      <text:h text:style-name="Heading_20_5" text:outline-level="5"><text:bookmark-start text:name="senso"/>Senso<text:bookmark-end text:name="senso"/></text:h>
      <text:p text:style-name="Text_20_body">Indica il senso della prima movimentazione: Antiorario o Orario. Qualora si voglia testare un rubinetto con una posizione di 0 centrale che prevede quindi una rotazione oraria ed antioraria, prima dell'avvio collaudo disabilitare l'opzione di ricerca posizione iniziale come descritto nel paragrafo Opzioni del capitolo Impostazioni.</text:p>
      <text:h text:style-name="Heading_20_5" text:outline-level="5"><text:bookmark-start text:name="contatti_assiali"/>Contatti assiali<text:bookmark-end text:name="contatti_assiali"/></text:h>
      <text:p text:style-name="Text_20_body">Impostare questo valore a <text:span text:style-name="Strong_20_Emphasis">“1”</text:span> per eseguire il test del contatto assiale durante la pressione ed il rilascio, altrimenti <text:span text:style-name="Strong_20_Emphasis">“0”</text:span> per non eseguire alcun test.
Se abilitato, l'esito sarà positivo nel caso che vengano rilevati due cambi di stato durante la pressione ed il rilascio.</text:p>
      <text:h text:style-name="Heading_20_5" text:outline-level="5"><text:bookmark-start text:name="contatti_rotazione"/>Contatti rotazione<text:bookmark-end text:name="contatti_rotazione"/></text:h>
      <text:p text:style-name="Text_20_body">Durante la rotazione è possibile testare fino ad un massimo di 3 contatti. Impostando un valore diverso da 0 la rotazione avrà esito positivo, se per ogni contatto specificato, il sistema rileverà un cambio di stato sia nella movimentazione verso l'apertura che per il ritorno nella posizione iniziale.</text:p>
      <text:h text:style-name="Heading_20_3" text:outline-level="3"><text:bookmark-start text:name="programmi_avanzati"/>Programmi avanzati<text:bookmark-end text:name="programmi_avanzati"/></text:h>
      <text:p text:style-name="Text_20_body">Per entrare nella gestione dell'archivio dei programmi avanzati selezionare dal menù <text:span text:style-name="Emphasis"><text:span text:style-name="Strong_20_Emphasis">Archivio » Programmi avanzati</text:span></text:span> oppure premere <text:span text:style-name="Strong_20_Emphasis">F4</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Di conseguenza apparirà la seguente finestra:</text:p>
      <text:p text:style-name="Text_20_body"><draw:frame draw:style-name="mediacenter" draw:name="Finestra gestione programmi avanzati Legend" text:anchor-type="paragraph" draw:z-index="0" svg:width="10.583333333333cm"><draw:text-box><text:p text:style-name="legendcenter"><draw:frame draw:style-name="mediacenter" draw:name="Finestra gestione programmi avanzati" text:anchor-type="paragraph" draw:z-index="0" svg:width="10.583333333333cm" svg:height="8.4666666666667cm"><draw:image xlink:href="Pictures/6206311fcf203fc9d99903e1f56768e5.jpg" xlink:type="simple" xlink:show="embed" xlink:actuate="onLoad"/></draw:frame>Finestra gestione programmi avanzati</text:p></draw:text-box></draw:frame></text:p>
      <text:p text:style-name="Text_20_body">A differenza dei programmi standard, i programmi avanzati si suddividono in blocchi. Ciascun blocco, ripetuto per un numero di cicli prestabilito, può contenere uno o più comandi selezionabili tra quelli presisti.</text:p>
      <text:p text:style-name="Text_20_body">La finestra di gestione è suddivisa in tre pannelli: a sinistra la lista dei programmi, al centro la lista dei blocchi e dei comandi appartenenti al programma selezionato, a destra l'elenco dei comandi inseribili.</text:p>
      <text:h text:style-name="Heading_20_4" text:outline-level="4"><text:bookmark-start text:name="programmi1"/>Programmi<text:bookmark-end text:name="programmi1"/></text:h>
      <text:p text:style-name="Text_20_body">
Per creare un nuovo programma avanzato:</text:p>
      <text:list text:style-name="List_20_1">
        <text:list-item>
          <text:p text:style-name="Text_20_body"> Fare clic con il tasto destro nella lista dei programmi e scegliere <text:span text:style-name="Strong_20_Emphasis">Nuovo</text:span> dal menù che appare;</text:p>
        </text:list-item>
        <text:list-item>
          <text:p text:style-name="Text_20_body"> Inserire il nome del programma e premere <text:span text:style-name="Strong_20_Emphasis">Ok</text:span>.</text:p>
        </text:list-item>
      </text:list>
      <text:p text:style-name="Text_20_body">Per rinominare un programma avanzato:</text:p>
      <text:list text:style-name="List_20_1">
        <text:list-item>
          <text:p text:style-name="Text_20_body"> Fare clic con il tasto destrosul programma che si desidera rinominare e scegliere <text:span text:style-name="Strong_20_Emphasis">Rinomina</text:span> dal menù che appare.</text:p>
        </text:list-item>
      </text:list>
      <text:p text:style-name="Text_20_body">Per creare una copia di un programma esistente:</text:p>
      <text:list text:style-name="List_20_1">
        <text:list-item>
          <text:p text:style-name="Text_20_body"> Fare clic con il tasto destro sul programma che si desidera copiare e scegliere <text:span text:style-name="Strong_20_Emphasis">Copia</text:span> dal menù che appare;</text:p>
        </text:list-item>
        <text:list-item>
          <text:p text:style-name="Text_20_body"> In fondo alla lista apparirà una copia esatta del programma selezionato, con lo stesso nome.</text:p>
        </text:list-item>
      </text:list>
      <text:p text:style-name="Text_20_body">Per rimuovere un programma avanzato:</text:p>
      <text:list text:style-name="List_20_1">
        <text:list-item>
          <text:p text:style-name="Text_20_body"> Fare clic con il tasto destro sul programma che si desidera eliminare e scegliere <text:span text:style-name="Strong_20_Emphasis">Elimina</text:span> dal menù che appare;</text:p>
        </text:list-item>
        <text:list-item>
          <text:p text:style-name="Text_20_body"> Rispondere <text:span text:style-name="Strong_20_Emphasis">Sì</text:span> al successivo messaggio di conferma.</text:p>
        </text:list-item>
      </text:list>
      <text:p text:style-name="Text_20_body">
Per importare un nuovo programma avanzato in formato XML:</text:p>
      <text:list text:style-name="List_20_1">
        <text:list-item>
          <text:p text:style-name="Text_20_body"> Fare clic con il tasto destro nella lista dei programmi e scegliere <text:span text:style-name="Strong_20_Emphasis">Importa XML</text:span> dal menù che appare;</text:p>
        </text:list-item>
        <text:list-item>
          <text:p text:style-name="Text_20_body"> Inserire il nome del file e premere <text:span text:style-name="Strong_20_Emphasis">Ok</text:span>.</text:p>
        </text:list-item>
      </text:list>
      <text:p text:style-name="Text_20_body">
Per esportare programma avanzato in formato XML:</text:p>
      <text:list text:style-name="List_20_1">
        <text:list-item>
          <text:p text:style-name="Text_20_body"> Fare clic con il tasto destro sul programma che si desidera esportare e scegliere <text:span text:style-name="Strong_20_Emphasis">Esporta XML</text:span> dal menù che appare;</text:p>
        </text:list-item>
        <text:list-item>
          <text:p text:style-name="Text_20_body"> Inserire il nome del file e premere <text:span text:style-name="Strong_20_Emphasis">Ok</text:span>.</text:p>
        </text:list-item>
      </text:list>
      <text:p text:style-name="Text_20_body">
Per stampare il listato di un programma:</text:p>
      <text:list text:style-name="List_20_1">
        <text:list-item>
          <text:p text:style-name="Text_20_body"> Fare clic con il tasto destro sul programma e scegliere <text:span text:style-name="Strong_20_Emphasis">Stampa</text:span> dal menù che appare;</text:p>
        </text:list-item>
        <text:list-item>
          <text:p text:style-name="Text_20_body"> selezionare la stampante e premere <text:span text:style-name="Strong_20_Emphasis">Ok</text:span>.</text:p>
        </text:list-item>
        <text:list-item/>
      </text:list>
      <text:h text:style-name="Heading_20_4" text:outline-level="4"><text:bookmark-start text:name="blocchi"/>Blocchi<text:bookmark-end text:name="blocchi"/></text:h>
      <text:p text:style-name="Text_20_body">
Per creare un nuovo blocco:</text:p>
      <text:list text:style-name="List_20_1">
        <text:list-item>
          <text:p text:style-name="Text_20_body"> Selezionare il programma avanzato desiderato;</text:p>
        </text:list-item>
        <text:list-item>
          <text:p text:style-name="Text_20_body"> Fare clic con il tasto destro nella listra centrale e scegliere <text:span text:style-name="Strong_20_Emphasis">Nuovo blocco</text:span> dal menù che appare;</text:p>
        </text:list-item>
        <text:list-item>
          <text:p text:style-name="Text_20_body"> Inserire la descrizione del blocco, il numero di cicli, il numero che indica ogni quanti cicli salvare una curva, e la coppia massima se diversa da quella predefinita dal componente;</text:p>
        </text:list-item>
        <text:list-item>
          <text:p text:style-name="Text_20_body"> Premere il tasto <text:span text:style-name="Strong_20_Emphasis">Ok</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E' possibile creare un blocco con numero cili uguale a 0 nel quale possono essere inseriti solamente comandi di inizio e fine blocco (è inibito l'inserimento dei comandi ciclici).</text:p>
          </table:table-cell>
        </table:table-row>
      </table:table>
      <text:p text:style-name="Text_20_body">Per modificare un blocco:</text:p>
      <text:list text:style-name="List_20_1">
        <text:list-item>
          <text:p text:style-name="Text_20_body"> Fare clic con il tasto destro per selezionare il blocco da modificare e scegliere <text:span text:style-name="Strong_20_Emphasis">Modifica blocco</text:span> dal menù che appare;</text:p>
        </text:list-item>
        <text:list-item>
          <text:p text:style-name="Text_20_body"> Modificare i parametri nella finestra seguente;</text:p>
        </text:list-item>
        <text:list-item>
          <text:p text:style-name="Text_20_body"> Premere il tasto <text:span text:style-name="Strong_20_Emphasis">Ok</text:span> per confermare la modifica.</text:p>
        </text:list-item>
      </text:list>
      <text:p text:style-name="Text_20_body">
Per eliminare un blocco:</text:p>
      <text:list text:style-name="List_20_1">
        <text:list-item>
          <text:p text:style-name="Text_20_body"> Fare clic con il tasto destro del mouse per selezionare il blocco da rimuovere e scegliere <text:span text:style-name="Strong_20_Emphasis">Elimina blocco</text:span> dal menù che appare;</text:p>
        </text:list-item>
        <text:list-item>
          <text:p text:style-name="Text_20_body"> Rispondere <text:span text:style-name="Strong_20_Emphasis">Sì</text:span> al successivo messaggio di conferma.</text:p>
        </text:list-item>
      </text:list>
      <text:p text:style-name="Text_20_body">
Per copiare un blocco:</text:p>
      <text:list text:style-name="List_20_1">
        <text:list-item>
          <text:p text:style-name="Text_20_body"> Fare clic con il tasto destro del mouse per selezionare il blocco da copiare e scegliere <text:span text:style-name="Strong_20_Emphasis">Copia blocco</text:span> dal menù che appare.</text:p>
        </text:list-item>
      </text:list>
      <text:p text:style-name="Text_20_body">
E' anche possibile creare un collegamento ad un blocco. Un collegamento crea una copia identica del blocco selezionato ed ogni modifica applicata a ciascuno dei due blocchi verrà applicata anche all'altro. E' possibile creare anche più di un collegamento per ciascun blocco.</text:p>
      <text:list text:style-name="List_20_1">
        <text:list-item>
          <text:p text:style-name="Text_20_body"> Fare clic con il tasto destro del mouse per selezionare il blocco desiderato e scegliere <text:span text:style-name="Strong_20_Emphasis">Crea collegamento di questo blocco</text:span> dal menù che appare.</text:p>
        </text:list-item>
      </text:list>
      <text:h text:style-name="Heading_20_4" text:outline-level="4"><text:bookmark-start text:name="comandi"/>Comandi<text:bookmark-end text:name="comandi"/></text:h>
      <text:p text:style-name="Text_20_body">
Nel pannello a destra è possibile vedere la lista di comandi disponibili per l'inserimento nei blocchi.</text:p>
      <text:p text:style-name="Text_20_body">Per aggiungere un comando, trascinarlo con il mouse sopra al blocco in cui si intende inserirlo. Impostare innanzitutto se si tratta di un comando ad esecuzione singola o se verrà eseguito ad ogni ciclo del blocco. Inserire i parametri, a seconda del comando, e premere il tasto <text:span text:style-name="Strong_20_Emphasis">Ok</text:span> per confermare l'inseriment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comandi ad esecuzione singola verranno eseguiti solamente una volta al primo avvio o ad ogni riavvio del collaudo.</text:p>
          </table:table-cell>
        </table:table-row>
      </table:table>
      <text:p text:style-name="Text_20_body">Per modificare un comando, selezionarlo con il tasto destro del mouse e scegliere <text:span text:style-name="Strong_20_Emphasis">Modifica comando</text:span> dal menù che appare. Modificare i parametri e premere <text:span text:style-name="Strong_20_Emphasis">Ok</text:span> per confermare le modifiche.</text:p>
      <text:p text:style-name="Text_20_body">Per eliminare un comando, selezionarlo con il tasto destro del mouse e scegliere <text:span text:style-name="Strong_20_Emphasis">Elimina comando</text:span> dal menù che appare. Rispondere <text:span text:style-name="Strong_20_Emphasis">Sì</text:span> al successivo messaggio di conferma.</text:p>
      <text:h text:style-name="Heading_20_5" text:outline-level="5"><text:bookmark-start text:name="elenco_dei_comandi_disponibili"/>Elenco dei comandi disponibili<text:bookmark-end text:name="elenco_dei_comandi_disponibili"/></text:h>
      <text:p text:style-name="Text_20_body">In questo paragrafo sono riassunti tutti i comandi implementati che possono essere utilizzati nella realizzazione dei programmi avanzati.</text:p>
      <text:p text:style-name="Text_20_body"><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Apri porta forno</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Apre la porta del forno facendo avanzare il pistone collegato alla porta stessa.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Attendi temperatura forno</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Attende se la temperatura del forno è inferiore al valore minimo o se è superiore al valore massimo. </text:p>
          </table:table-cell>
        </table:table-row>
        <table:table-row>
          <table:table-cell office:value-type="string" table:style-name="tablecell" table:number-rows-spanned="3"/>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Temp. minima</text:span> </text:p>
          </table:table-cell>
          <table:table-cell office:value-type="string" table:style-name="tablecell">
            <text:p text:style-name="tablealignleft"> valore minimo della temperatura </text:p>
          </table:table-cell>
        </table:table-row>
        <table:table-row>
          <table:table-cell office:value-type="string" table:style-name="tablecell">
            <text:p text:style-name="tablealignleft"> <text:span text:style-name="Strong_20_Emphasis">Temp. massima</text:span> </text:p>
          </table:table-cell>
          <table:table-cell office:value-type="string" table:style-name="tablecell">
            <text:p text:style-name="tablealignleft"> valore massimo della temperatura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Attesa</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Attende per il tempo specificato.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Secondi</text:span> </text:p>
          </table:table-cell>
          <table:table-cell office:value-type="string" table:style-name="tablecell">
            <text:p text:style-name="tablealignleft"> Tempo di attesa (minimo 1)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Chiudi porta forno</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Chiude la porta del forno facendo arretrare il pistone collegato alla porta stessa.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Premi</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Avanza il motore per esercitare la pressione sul componente.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Regola bocchetta aria forno</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Muove l'AirFlap presente nella bocchetta di scambio aria.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Posizione AirFlap</text:span> </text:p>
          </table:table-cell>
          <table:table-cell office:value-type="string" table:style-name="tablecell">
            <text:p text:style-name="tablealignleft"> posizione percentuale dell'AirFlaf (0=chiusa, 10=tutta aperta)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Regola temperatura forno</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Imposta il setpoint del forno.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Temperatura</text:span> </text:p>
          </table:table-cell>
          <table:table-cell office:value-type="string" table:style-name="tablecell">
            <text:p text:style-name="tablealignleft"> temperatura di setpoint in °C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Regola ventilazione forno</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Regola la velocità della ventilazione. </text:p>
          </table:table-cell>
        </table:table-row>
        <table:table-row>
          <table:table-cell office:value-type="string" table:style-name="tablecell" table:number-rows-spanned="2"/>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Velocità ventilazione</text:span> </text:p>
          </table:table-cell>
          <table:table-cell office:value-type="string" table:style-name="tablecell">
            <text:p text:style-name="tablealignleft"> velocità percentuale della ventilazione (0=spenta, 10=massima)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Rilascia</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ext:p text:style-name="tablealignleft"> Arretra il motore per rilasciare i componenti. </text:p>
          </table:table-cell>
          <table:table-cell office:value-type="string" table:style-nam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Ruota</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Esegue la rotazione del motore. </text:p>
          </table:table-cell>
        </table:table-row>
        <table:table-row>
          <table:table-cell office:value-type="string" table:style-name="tablecell" table:number-rows-spanned="5"/>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Gradi rotazione</text:span> </text:p>
          </table:table-cell>
          <table:table-cell office:value-type="string" table:style-name="tablecell">
            <text:p text:style-name="tablealignleft"> gradi da eseguire </text:p>
          </table:table-cell>
        </table:table-row>
        <table:table-row>
          <table:table-cell office:value-type="string" table:style-name="tablecell">
            <text:p text:style-name="tablealignleft"> <text:span text:style-name="Strong_20_Emphasis">Senso rotazione</text:span>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text:span text:style-name="Strong_20_Emphasis">Velocità rotazione</text:span>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text:span text:style-name="Strong_20_Emphasis">Sblocco motore</text:span> </text:p>
          </table:table-cell>
          <table:table-cell office:value-type="string" table:style-name="tablecell">
            <text:p text:style-name="tablealignleft"> stato del motore a fine rotazione. Se disabilitato il motore rimane in “trazione”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Ruota con test contatti</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Esegue la rotazione del motore ed esegue il test dei contatti. </text:p>
          </table:table-cell>
        </table:table-row>
        <table:table-row>
          <table:table-cell office:value-type="string" table:style-name="tablecell" table:number-rows-spanned="9"/>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Gradi rotazione</text:span> </text:p>
          </table:table-cell>
          <table:table-cell office:value-type="string" table:style-name="tablecell">
            <text:p text:style-name="tablealignleft"> gradi da eseguire </text:p>
          </table:table-cell>
        </table:table-row>
        <table:table-row>
          <table:table-cell office:value-type="string" table:style-name="tablecell">
            <text:p text:style-name="tablealignleft"> <text:span text:style-name="Strong_20_Emphasis">Senso rotazione</text:span>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text:span text:style-name="Strong_20_Emphasis">Velocità rotazione</text:span>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text:span text:style-name="Strong_20_Emphasis">Sblocco motore</text:span> </text:p>
          </table:table-cell>
          <table:table-cell office:value-type="string" table:style-name="tablecell">
            <text:p text:style-name="tablealignleft"> stato del motore a fine rotazione. Se disabilitato il motore rimane in “trazione” </text:p>
          </table:table-cell>
        </table:table-row>
        <table:table-row>
          <table:table-cell office:value-type="string" table:style-name="tablecell">
            <text:p text:style-name="tablealignleft"> <text:span text:style-name="Strong_20_Emphasis">Impulso contatto mov. assiale n.1</text:span> </text:p>
          </table:table-cell>
          <table:table-cell office:value-type="string" table:style-name="tablecell">
            <text:p text:style-name="tablealignleft"> se abilitato al termine della rotazione l'ingresso n. 1 deve aver letto un impulso. E' necessario che prima del comando di rotazione vi sia il comando di pressione o rilascio </text:p>
          </table:table-cell>
        </table:table-row>
        <table:table-row>
          <table:table-cell office:value-type="string" table:style-name="tablecell">
            <text:p text:style-name="tablealignleft"> <text:span text:style-name="Strong_20_Emphasis">Impulsi cont. rotazione n.2</text:span> </text:p>
          </table:table-cell>
          <table:table-cell office:value-type="string" table:style-name="tablecell">
            <text:p text:style-name="tablealignleft"> numero di impulsi che debbono essere rilevati a fine rotazione nell'ingresso n. 2 </text:p>
          </table:table-cell>
        </table:table-row>
        <table:table-row>
          <table:table-cell office:value-type="string" table:style-name="tablecell">
            <text:p text:style-name="tablealignleft"> <text:span text:style-name="Strong_20_Emphasis">Impulsi cont. rotazione n.3</text:span> </text:p>
          </table:table-cell>
          <table:table-cell office:value-type="string" table:style-name="tablecell">
            <text:p text:style-name="tablealignleft"> numero di impulsi che debbono essere rilevati a fine rotazione nell'ingresso n. 3 </text:p>
          </table:table-cell>
        </table:table-row>
        <table:table-row>
          <table:table-cell office:value-type="string" table:style-name="tablecell">
            <text:p text:style-name="tablealignleft"> <text:span text:style-name="Strong_20_Emphasis">Impulsi cont. rotazione n.4</text:span> </text:p>
          </table:table-cell>
          <table:table-cell office:value-type="string" table:style-name="tablecell">
            <text:p text:style-name="tablealignleft"> numero di impulsi che debbono essere rilevati a fine rotazione nell'ingresso n. 4</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Sblocca il motore</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Esegue il comando di sblocco del motore. </text:p>
          </table:table-cell>
        </table:table-row>
      </table:table>
      <text:p text:style-name="Text_20_body">
<text:line-break/></text:p>
      <table:table>
        <table:table-column/>
        <table:table-column/>
        <table:table-column/>
        <table:table-row>
          <table:table-cell office:value-type="string" table:style-name="tablecell">
            <text:p text:style-name="tablealignleft"> <text:span text:style-name="Strong_20_Emphasis">Comando</text:span> </text:p>
          </table:table-cell>
          <table:table-cell office:value-type="string" table:style-name="tableheader" table:number-columns-spanned="2">
            <text:p text:style-name="Table_20_Heading"> <text:span text:style-name="Strong_20_Emphasis">Trova posizione zero</text:span> </text:p>
          </table:table-cell>
        </table:table-row>
        <table:table-row>
          <table:table-cell office:value-type="string" table:style-name="tablecell">
            <text:p text:style-name="tablealignleft"> <text:span text:style-name="Strong_20_Emphasis">Descrizione</text:span> </text:p>
          </table:table-cell>
          <table:table-cell office:value-type="string" table:style-name="tablecell" table:number-columns-spanned="2">
            <text:p text:style-name="tablealignleft"> Esegue una movimentazione di 360° per la ricerca dello 0. La movimentazione si arresta se entra in funzione il finecorsa hardware. </text:p>
          </table:table-cell>
        </table:table-row>
        <table:table-row>
          <table:table-cell office:value-type="string" table:style-name="tablecell" table:number-rows-spanned="4"/>
          <table:table-cell office:value-type="string" table:style-name="tablecell" table:number-columns-spanned="2">
            <text:p text:style-name="tablealigncenter">  <text:span text:style-name="Strong_20_Emphasis">Parametri</text:span>  </text:p>
          </table:table-cell>
        </table:table-row>
        <table:table-row>
          <table:table-cell office:value-type="string" table:style-name="tablecell">
            <text:p text:style-name="tablealignleft"> <text:span text:style-name="Strong_20_Emphasis">Senso rotazione</text:span>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text:span text:style-name="Strong_20_Emphasis">Velocità rotazione</text:span>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text:span text:style-name="Strong_20_Emphasis">Sblocco motore</text:span> </text:p>
          </table:table-cell>
          <table:table-cell office:value-type="string" table:style-name="tablecell">
            <text:p text:style-name="tablealignleft"> stato del motore a fine rotazione. Se disabilitato il motore rimane in “trazione” </text:p>
          </table:table-cell>
        </table:table-row>
      </table:table>
      <text:h text:style-name="Heading_20_1" text:outline-level="1"><text:bookmark-start text:name="strumenti"/>Strumenti<text:bookmark-end text:name="strumenti"/></text:h>
      <text:p text:style-name="Text_20_body">
In questo capitolo vengono descritti le funzioni presenti nel menu Strumenti dell'applicazione.</text:p>
      <text:h text:style-name="Heading_20_2" text:outline-level="2"><text:bookmark-start text:name="installa_componenti"/>Installa componenti<text:bookmark-end text:name="installa_componenti"/></text:h>
      <text:p text:style-name="Text_20_body">Questa funzione consente all'utente di effettuare manualmente sia la movimentazione assiale sia la rotazione durante la fase di installazione dei componenti o durante le pause del collaudo attivo.
Per accedere al pannello selezionare dal menù <text:span text:style-name="Emphasis"><text:span text:style-name="Strong_20_Emphasis">Strumenti » Installa Componenti</text:span></text:span> oppure premere il tasto <text:span text:style-name="Strong_20_Emphasis">F8</text:span>; più semplicemente, premere il seguente bottone nella barra degli strumenti:</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Di conseguenza apparirà la seguente finestra:</text:p>
      <text:p text:style-name="Text_20_body"><draw:frame draw:style-name="mediacenter" draw:name="Utilità di installazione e test componenti Legend" text:anchor-type="paragraph" draw:z-index="0" svg:width="10.583333333333cm"><draw:text-box><text:p text:style-name="legendcenter"><draw:frame draw:style-name="mediacenter" draw:name="Utilità di installazione e test componenti" text:anchor-type="paragraph" draw:z-index="0" svg:width="10.583333333333cm" svg:height="4.6566666666667cm"><draw:image xlink:href="Pictures/b35cfaf8fa0f0d7630bae68c6c643058.jpg" xlink:type="simple" xlink:show="embed" xlink:actuate="onLoad"/></draw:frame>Utilità di installazione e test componenti</text:p></draw:text-box></draw:frame></text:p>
      <text:p text:style-name="Text_20_body">A sinistra vengono elencate le postazioni presenti nel sistema e per ciascuna di queste sono visualizzate le seguenti informazioni:
 <text:span text:style-name="Strong_20_Emphasis">Posizione:</text:span> posizione che viene aggiornata ad ogni rotazione manuale effettuata;
 <text:span text:style-name="Strong_20_Emphasis">C.A. (Nm):</text:span> valori istantanei della coppia in senso antiorario;
 <text:span text:style-name="Strong_20_Emphasis">C.O. (Nm):</text:span> valori istantanei della coppia in senso orario;
 <text:span text:style-name="Strong_20_Emphasis">Press. (N):</text:span> pressione assiale esercitata sul componente disponibile solo se prevista la movimentazione assiale, misurata in Newton (*);
 <text:span text:style-name="Strong_20_Emphasis">Temp (°C):</text:span> temperatura del forno o di una eventuale termocoppia aggiuntiva posta nel componente stesso, misurata in °C.
 <text:span text:style-name="Strong_20_Emphasis">F.corsa:</text:span> led che diventa rosso se l'ingresso di fine corsa hardware rileva una torsione superiore a 0.6 N;
 <text:span text:style-name="Strong_20_Emphasis">Ingressi:</text:span> led corrispondenti agli ingressi che diventano verdi se il contatto è chiuso.</text:p>
      <text:p text:style-name="Text_20_body">Per poter effettuare una rotazione è necessario selezionare la postazione facendo clic con il mouse nel tasto corrispondente. E' possibile selezionare tutte le postazioni premendo con il mouse sul tasto <text:span text:style-name="Strong_20_Emphasis">Seleziona tutte</text:span>. Successivamente tramite i tasti <text:span text:style-name="Strong_20_Emphasis">Sinistra</text:span> o <text:span text:style-name="Strong_20_Emphasis">Destra</text:span> si esegue la rotazione con i gradi e la velocità impostati. I gradi e la velocità possono essere variati anche senza l'ausilio della tastiera utilizzando i tasti di incremento e decremento:</text:p>
      <text:p text:style-name="Text_20_body"><draw:frame draw:style-name="media" draw:name="" text:anchor-type="as-char" draw:z-index="0" svg:width="1.4552083333333cm" svg:height="1.1641666666667cm"><draw:image xlink:href="Pictures/8eb88030525fffb4557a7bae88e83733.jpg" xlink:type="simple" xlink:show="embed" xlink:actuate="onLoad"/></draw:frame>
<draw:frame draw:style-name="media" draw:name="" text:anchor-type="as-char" draw:z-index="0" svg:width="1.4552083333333cm" svg:height="1.1377083333333cm"><draw:image xlink:href="Pictures/e126f6a826a144bb31f55442d537489f.jpg" xlink:type="simple" xlink:show="embed" xlink:actuate="onLoad"/></draw:frame>
<draw:frame draw:style-name="media" draw:name="" text:anchor-type="as-char" draw:z-index="0" svg:width="1.4552083333333cm" svg:height="1.1377083333333cm"><draw:image xlink:href="Pictures/4b788df5bc19160b5974bb589b927b19.jpg" xlink:type="simple" xlink:show="embed" xlink:actuate="onLoad"/></draw:frame>
<draw:frame draw:style-name="media" draw:name="" text:anchor-type="as-char" draw:z-index="0" svg:width="1.4552083333333cm" svg:height="1.1377083333333cm"><draw:image xlink:href="Pictures/b7f2001f260a821a02e52a80be673bca.jpg" xlink:type="simple" xlink:show="embed" xlink:actuate="onLoad"/></draw:frame></text:p>
      <text:p text:style-name="Text_20_body">Il tasto <text:span text:style-name="Strong_20_Emphasis">Reset</text:span> esegue lo sblocco dei motori mentre i tasti <text:span text:style-name="Strong_20_Emphasis">Avanti</text:span> e <text:span text:style-name="Strong_20_Emphasis">Indietro</text:span> rispettivamente avanzano e arretrano i motori.</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n questo sistema non è prevista la lettura della pressione</text:p>
          </table:table-cell>
        </table:table-row>
      </table:table>
      <text:h text:style-name="Heading_20_3" text:outline-level="3"><text:bookmark-start text:name="rotazione"/>Rotazione<text:bookmark-end text:name="rotazione"/></text:h>
      <text:p text:style-name="Text_20_body">E' possibile effettuare una rotazione manuale antioraria o oraria con angolo e velocità di rotazione variabili.</text:p>
      <text:h text:style-name="Heading_20_4" text:outline-level="4"><text:bookmark-start text:name="gradi"/>Gradi<text:bookmark-end text:name="gradi"/></text:h>
      <text:p text:style-name="Text_20_body">Gradi della rotazione da effettuare da 1 a 360.</text:p>
      <text:h text:style-name="Heading_20_4" text:outline-level="4"><text:bookmark-start text:name="velocita_gradi_secondo"/>Velocità gradi/secondo<text:bookmark-end text:name="velocita_gradi_secondo"/></text:h>
      <text:p text:style-name="Text_20_body">Velocità della rotazione da effettuare da 20 a 200 espressa in gradi al secondo .</text:p>
      <text:h text:style-name="Heading_20_4" text:outline-level="4"><text:bookmark-start text:name="sinistra"/>Sinistra<text:bookmark-end text:name="sinistra"/></text:h>
      <text:p text:style-name="Text_20_body">Tale comando permette di avviare la rotazione antioraria con i gradi e la velocità specificati. </text:p>
      <text:h text:style-name="Heading_20_4" text:outline-level="4"><text:bookmark-start text:name="destra"/>Destra<text:bookmark-end text:name="destra"/></text:h>
      <text:p text:style-name="Text_20_body">Tale comando permette di avviare la rotazione oraria con i gradi e la velocità specificati.</text:p>
      <text:h text:style-name="Heading_20_4" text:outline-level="4"><text:bookmark-start text:name="reset"/>Reset<text:bookmark-end text:name="reset"/></text:h>
      <text:p text:style-name="Text_20_body">Tale comando interrompe la movimentazione è sblocca la tenuta dei motori. (vedere il paragrafo Opzioni nel capitolo IMPOSTAZIONI).</text:p>
      <text:h text:style-name="Heading_20_3" text:outline-level="3"><text:bookmark-start text:name="movimentazione_assiale"/>Movimentazione assiale<text:bookmark-end text:name="movimentazione_assiale"/></text:h>
      <text:p text:style-name="Text_20_body">E' possibile  compiere manualmente la movimentazione assiale dei motori per verificare il corretto posizionamento dei componenti.</text:p>
      <text:h text:style-name="Heading_20_4" text:outline-level="4"><text:bookmark-start text:name="avanti"/>Avanti<text:bookmark-end text:name="avanti"/></text:h>
      <text:p text:style-name="Text_20_body">Il comando spinge in avanti i motori delle postazioni selezionate.</text:p>
      <text:h text:style-name="Heading_20_4" text:outline-level="4"><text:bookmark-start text:name="indietro"/>Indietro<text:bookmark-end text:name="indietro"/></text:h>
      <text:p text:style-name="Text_20_body">Il comando riporta indietro i motori delle postazioni selezionate.</text:p>
      <text:p text:style-name="Text_20_body">Per tornare all'applicazione principale premere con il mouse il tasto Esci.</text:p>
      <text:h text:style-name="Heading_20_2" text:outline-level="2"><text:bookmark-start text:name="calibrazione_ingressi"/>Calibrazione ingressi<text:bookmark-end text:name="calibrazione_ingressi"/></text:h>
      <text:p text:style-name="Text_20_body">
Tramite questo strumento è possibile calibrare gli ingressi in termocoppia, utilizzati per la lettura delle temperature direttamente sui componenti, ed anche eventuali altri ingressi in pression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questo sistema non sono previsti ingressi in termocoppia supplementari.</text:p>
          </table:table-cell>
        </table:table-row>
      </table:table>
      <text:h text:style-name="Heading_20_2" text:outline-level="2"><text:bookmark-start text:name="password"/>Password<text:bookmark-end text:name="password"/></text:h>
      <text:p text:style-name="Text_20_body">
Alcune delle funzioni di gestione degli archivi sono protetti da password e per poterle abilitare è necessario compiere una sorta di autenticazione inserendo una password.</text:p>
      <text:p text:style-name="Text_20_body">Per abilitare le funzioni protette da password procedere come segue:</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ire quindi la password nella finestra visualizzata e premere il tasto <text:span text:style-name="Strong_20_Emphasis">Conferma</text:span>.</text:p>
        </text:list-item>
      </text:list>
      <text:p text:style-name="Text_20_body">Per disabilitare le funzioni (solo se precedentemente abilitate):</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
Per cambiare la password :</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ire quindi la password nella finestra visualizzata e premere il tasto <text:span text:style-name="Strong_20_Emphasis">Cambia</text:span>;</text:p>
        </text:list-item>
        <text:list-item>
          <text:p text:style-name="Text_20_body"> inserire due volte la nuova password nelle apposite caselle di testo visualizzate;</text:p>
        </text:list-item>
        <text:list-item>
          <text:p text:style-name="Text_20_body"> confermare la modifica con il tasto <text:span text:style-name="Strong_20_Emphasis">Conferma</text:span> immediatamente sotto le caselle.</text:p>
        </text:list-item>
      </text:list>
      <text:p text:style-name="Text_20_body"><draw:frame draw:style-name="mediacenter" draw:name="Finestra cambio password Legend" text:anchor-type="paragraph" draw:z-index="0" svg:width="7.7522916666667cm"><draw:text-box><text:p text:style-name="legendcenter"><draw:frame draw:style-name="mediacenter" draw:name="Finestra cambio password" text:anchor-type="paragraph" draw:z-index="0" svg:width="7.7522916666667cm" svg:height="8.5989583333333cm"><draw:image xlink:href="Pictures/01a27863b28f04b9cb9f2beb9e453f14.jpg" xlink:type="simple" xlink:show="embed" xlink:actuate="onLoad"/></draw:frame>Finestra cambio password</text:p></draw:text-box></draw:frame></text:p>
      <text:h text:style-name="Heading_20_1" text:outline-level="1"><text:bookmark-start text:name="impostazioni"/>Impostazioni<text:bookmark-end text:name="impostazioni"/></text:h>
      <text:p text:style-name="Text_20_body">In questo capitolo vengono descritte le interfacce di gestione delle modalità di funzionamento del sistema e quelle di visualizzazione grafica dei dati.</text:p>
      <text:h text:style-name="Heading_20_2" text:outline-level="2"><text:bookmark-start text:name="grafico"/>Grafico<text:bookmark-end text:name="grafico"/></text:h>
      <text:p text:style-name="Text_20_body">Per entrare nella gestione delle impostazioni grafiche selezionare dal menù <text:span text:style-name="Emphasis">Impostazioni » Grafico</text:span> oppure premere il tasto <text:span text:style-name="Strong_20_Emphasis">F10</text:span>; più semplicemente, premere il seguente tasto nella barra degli strumenti:</text:p>
      <text:p text:style-name="Text_20_body"><draw:frame draw:style-name="mediacenter" draw:name="" text:anchor-type="paragraph" draw:z-index="0" svg:width="0.84666666666667cm" svg:height="0.84666666666667cm"><draw:image xlink:href="Pictures/be9ef3ce604f135eb13a45a07f307294.png" xlink:type="simple" xlink:show="embed" xlink:actuate="onLoad"/></draw:frame></text:p>
      <text:p text:style-name="Text_20_body">Di conseguenza verrà visualizzata la seguente finestra:</text:p>
      <text:p text:style-name="Text_20_body"><draw:frame draw:style-name="mediacenter" draw:name="Finestra &quot;Impostazioni grafico&quot; Legend" text:anchor-type="paragraph" draw:z-index="0" svg:width="7.9375cm"><draw:text-box><text:p text:style-name="legendcenter"><draw:frame draw:style-name="mediacenter" draw:name="Finestra &quot;Impostazioni grafico&quot;" text:anchor-type="paragraph" draw:z-index="0" svg:width="7.9375cm" svg:height="8.810625cm"><draw:image xlink:href="Pictures/f9b1c112ff8022daeee993bd5e94643f.png" xlink:type="simple" xlink:show="embed" xlink:actuate="onLoad"/></draw:frame>Finestra "Impostazioni grafico"</text:p></draw:text-box></draw:frame></text:p>
      <text:p text:style-name="Text_20_body">Il pannello è suddiviso in due parti: il pannello a sinistra consente di aggiungere, modificare ed eliminare i colori delle curve selezionate; il pannello a destra consente di modificare l'unità di misura, le scale di visualizzazione, il numero delle curve selezionate per ogni verso con la funzione <text:span text:style-name="Emphasis">“Peggiori”</text:span> e di scegliere se mostrare i gradi nella visualizzazione dei punti.</text:p>
      <text:p text:style-name="Text_20_body">Per aggiungere un colore nelle curve selezionate è necessario:</text:p>
      <text:list text:style-name="List_20_1">
        <text:list-item>
          <text:p text:style-name="Text_20_body"> Premere con il mouse sul tasto <text:span text:style-name="Strong_20_Emphasis">Nuovo</text:span>.</text:p>
        </text:list-item>
        <text:list-item>
          <text:p text:style-name="Text_20_body"> Selezionare con il mouse il tasto <text:span text:style-name="Strong_20_Emphasis">Colore</text:span>; di conseguenza, apparirà la seguente figura:<text:line-break/></text:p>
        </text:list-item>
      </text:list>
      <text:p text:style-name="Text_20_body"><draw:frame draw:style-name="mediacenter" draw:name="Finestra &quot;Colore&quot; Legend" text:anchor-type="paragraph" draw:z-index="0" svg:width="3.96875cm"><draw:text-box><text:p text:style-name="legendcenter"><draw:frame draw:style-name="mediacenter" draw:name="Finestra &quot;Colore&quot;" text:anchor-type="paragraph" draw:z-index="0" svg:width="3.96875cm" svg:height="6.0854166666667cm"><draw:image xlink:href="Pictures/c2a21937915b0f94180d3415a089afeb.png" xlink:type="simple" xlink:show="embed" xlink:actuate="onLoad"/></draw:frame>Finestra "Colore"</text:p></draw:text-box></draw:frame></text:p>
      <text:list text:style-name="List_20_1">
        <text:list-item>
          <text:p text:style-name="Text_20_body"> Scegliere con il mouse il colore desiderato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modificare un colore è necessario:</text:p>
      <text:list text:style-name="List_20_1">
        <text:list-item>
          <text:p text:style-name="Text_20_body"> Selezionare nella lista il colore da modificare.</text:p>
        </text:list-item>
        <text:list-item>
          <text:p text:style-name="Text_20_body"> Premere con il mouse il tasto <text:span text:style-name="Strong_20_Emphasis">Colore</text:span>.</text:p>
        </text:list-item>
        <text:list-item>
          <text:p text:style-name="Text_20_body"> Scegliere con il mouse il colore desiderato (vedi figura precedente)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eliminare un colore è necessario:</text:p>
      <text:list text:style-name="List_20_1">
        <text:list-item>
          <text:p text:style-name="Text_20_body"> Selezionare nella lista il colore da eliminare.</text:p>
        </text:list-item>
        <text:list-item>
          <text:p text:style-name="Text_20_body"> Premere con il mouse sul tasto <text:span text:style-name="Strong_20_Emphasis">Elimina</text:span> e rispondere <text:span text:style-name="Strong_20_Emphasis">Sì</text:span> nel successivo messaggio di conferma.</text:p>
        </text:list-item>
      </text:list>
      <text:p text:style-name="Text_20_body">
Per uscire da tale finestra premere con il mouse il tasto <text:span text:style-name="Strong_20_Emphasis">Conferma</text:span>.</text:p>
      <text:h text:style-name="Heading_20_2" text:outline-level="2"><text:bookmark-start text:name="opzioni"/>Opzioni<text:bookmark-end text:name="opzioni"/></text:h>
      <text:p text:style-name="Text_20_body">Per entrare nella gestione delle opzioni selezionare dal menù <text:span text:style-name="Emphasis"><text:span text:style-name="Strong_20_Emphasis">Impostazioni » Opzioni</text:span></text:span> oppure premere il tasto <text:span text:style-name="Strong_20_Emphasis">F11</text:span>.</text:p>
      <text:p text:style-name="Text_20_body"><draw:frame draw:style-name="mediacenter" draw:name="Finestra opzioni di programma Legend" text:anchor-type="paragraph" draw:z-index="0" svg:width="10.583333333333cm"><draw:text-box><text:p text:style-name="legendcenter"><draw:frame draw:style-name="mediacenter" draw:name="Finestra opzioni di programma" text:anchor-type="paragraph" draw:z-index="0" svg:width="10.583333333333cm" svg:height="8.1227083333333cm"><draw:image xlink:href="Pictures/aa475e06d9e41ffde308b8ca49dc68a8.jpg" xlink:type="simple" xlink:show="embed" xlink:actuate="onLoad"/></draw:frame>Finestra opzioni di programma</text:p></draw:text-box></draw:frame></text:p>
      <text:p text:style-name="Text_20_body">La finestra è suddivisa in tre pannelli: generali, programmi standard e programmi avanzati. Il primo pannello contiene le opzioni generali dell'applicazione, gli altri due le opzioni in base al tipo di programma in esecuzione.</text:p>
      <text:h text:style-name="Heading_20_3" text:outline-level="3"><text:bookmark-start text:name="generali"/>Generali<text:bookmark-end text:name="generali"/></text:h>
      <text:p text:style-name="Text_20_body">
Le opzioni in questo pannello si applicano a tutti i collaudi indipendentemente dal tipo di programma in esecuzione.</text:p>
      <text:h text:style-name="Heading_20_4" text:outline-level="4"><text:bookmark-start text:name="rilevazione_guasti"/>Rilevazione guasti<text:bookmark-end text:name="rilevazione_guasti"/></text:h>
      <text:h text:style-name="Heading_20_5" text:outline-level="5"><text:bookmark-start text:name="numero_massimo_di_curve_fuori_range_di_coppia_massima"/>Numero massimo di curve fuori range di coppia massima<text:bookmark-end text:name="numero_massimo_di_curve_fuori_range_di_coppia_massima"/></text:h>
      <text:p text:style-name="Text_20_body">L'utente può impostare il numero massimo di curve fuori range, per superamento della coppia, che vengono automaticamente salvate durante il collaudo in aggiunta a quelle programmate. Al raggiungimento del valore inserito il collaudo può essere interrotto o proseguire senza il componente in errore.</text:p>
      <text:h text:style-name="Heading_20_5" text:outline-level="5"><text:bookmark-start text:name="numero_massimo_curve_con_errore_nei_contatti"/>Numero massimo curve con errore nei contatti<text:bookmark-end text:name="numero_massimo_curve_con_errore_nei_contatti"/></text:h>
      <text:p text:style-name="Text_20_body">L'utente può impostare il numero massimo di curve con errori rilevati nei contatti che vengono automaticamente salvate durante il collaudo in aggiunta a quelle programmate. Al raggiungimento del valore inserito il collaudo può essere interrotto o proseguire senza il componente in errore.</text:p>
      <text:h text:style-name="Heading_20_5" text:outline-level="5"><text:bookmark-start text:name="escludi_la_rilevazione_dei_contatti"/>Escludi la rilevazione dei contatti<text:bookmark-end text:name="escludi_la_rilevazione_dei_contatti"/></text:h>
      <text:p text:style-name="Text_20_body">Se necessario durante l'esecuzione di un collaudo è possibile ignorare la rilevazione degli errori nei contatti.</text:p>
      <text:h text:style-name="Heading_20_5" text:outline-level="5"><text:bookmark-start text:name="gradi_esclusi_nella_rotazione_a_battuta_per_la_verifica_della_coppia"/>Gradi esclusi nella rotazione a battuta per la verifica della coppia<text:bookmark-end text:name="gradi_esclusi_nella_rotazione_a_battuta_per_la_verifica_della_coppia"/></text:h>
      <text:p text:style-name="Text_20_body">Nell'esecuzione della rotazione a battuta è necessario specificare quanti gradi, all'inizio ed alla fine della rilevazione, debbono ovviamente essere esclusi nella valutazione della coppia.
È importante sottolineare che tale opzione deve essere sempre impostata prima dell'avvio del un collaudo. </text:p>
      <text:h text:style-name="Heading_20_5" text:outline-level="5"><text:bookmark-start text:name="gradi_esclusi_nella_rotazione_per_la_verifica_della_coppia"/>Gradi esclusi nella rotazione per la verifica della coppia<text:bookmark-end text:name="gradi_esclusi_nella_rotazione_per_la_verifica_della_coppia"/></text:h>
      <text:p text:style-name="Text_20_body">Se necessario è possibile escludere alcuni gradi per la verifica del superamento della coppia ad inizio e fine di ogni singola rotazione.
L'opzione deve essere sempre impostata prima dell'avvio del un collaudo. </text:p>
      <text:h text:style-name="Heading_20_5" text:outline-level="5"><text:bookmark-start text:name="azione_al_raggiungimento_limite_max_errori"/>Azione al raggiungimento limite max errori<text:bookmark-end text:name="azione_al_raggiungimento_limite_max_errori"/></text:h>
      <text:p text:style-name="Text_20_body">Indica l'azione da intraprendere nel caso che un componente raggiunga il numero massimo di errori nella coppia o nella rilevazione dei contatti:</text:p>
      <text:list text:style-name="List_20_1">
        <text:list-item>
          <text:p text:style-name="Text_20_body"> <text:span text:style-name="Strong_20_Emphasis">Ferma il collaudo:</text:span> ferma il collaudo senza compiere alcuna azione;</text:p>
        </text:list-item>
        <text:list-item>
          <text:p text:style-name="Text_20_body"> <text:span text:style-name="Strong_20_Emphasis">Interrompi postazione:</text:span> interrompe il collaudo della postazione in errore e continua il collaudo dei componenti restanti;</text:p>
        </text:list-item>
        <text:list-item>
          <text:p text:style-name="Text_20_body"> <text:span text:style-name="Strong_20_Emphasis">Escludi e continua:</text:span> esclude il componente in errore (perdendo tutti i dati) e continua il collaudo.</text:p>
        </text:list-item>
      </text:list>
      <text:h text:style-name="Heading_20_4" text:outline-level="4"><text:bookmark-start text:name="controllo_assenza_tensione"/>Controllo assenza tensione<text:bookmark-end text:name="controllo_assenza_tensione"/></text:h>
      <text:h text:style-name="Heading_20_5" text:outline-level="5"><text:bookmark-start text:name="riavvia_la_prova_al_ripristino_della_tensione"/>Riavvia la prova al ripristino della tensione<text:bookmark-end text:name="riavvia_la_prova_al_ripristino_della_tensione"/></text:h>
      <text:p text:style-name="Text_20_body">Nel caso che l'intero sistema, tranne il forno, sia alimentato da un gruppo di continuità  è possibile riprendere la prova al ripristino della tensione di alimentazione.
Selezionando questa opzione, anzichè interrompere la prova per errore di comunicazione allo spegnimento del forno, il programma attendera la riaccensione per riprendere il collaudo dei componenti.</text:p>
      <text:h text:style-name="Heading_20_3" text:outline-level="3"><text:bookmark-start text:name="programmi_standard1"/>Programmi standard<text:bookmark-end text:name="programmi_standard1"/></text:h>
      <text:p text:style-name="Text_20_body">
Le opzioni in questo pannello influiscono solamente sull'esecuzione dei programmi standard. </text:p>
      <text:h text:style-name="Heading_20_4" text:outline-level="4"><text:bookmark-start text:name="controllo_temperatura_forno"/>Controllo temperatura forno<text:bookmark-end text:name="controllo_temperatura_forno"/></text:h>
      <text:h text:style-name="Heading_20_5" text:outline-level="5"><text:bookmark-start text:name="setpoint_temperatura"/>Setpoint temperatura<text:bookmark-end text:name="setpoint_temperatura"/></text:h>
      <text:p text:style-name="Text_20_body">Le prime due opzioni influenzano la durata della prova in quanto se abilitate, ad ogni cambio di step fermano l'esecuzione ed attendono che la temperatura del forno raggiunga il setpoint stabilito.
La prima opzione influenza il passaggio da un ciclo freddo ad un ciclo caldo, la seconda invece interagisce nel passaggio da un ciclo caldo ad uno freddo. Ogni opzione prevede un range che può essere aumentato per diminuire l'attesa.</text:p>
      <text:h text:style-name="Heading_20_5" text:outline-level="5"><text:bookmark-start text:name="apri_la_porta_in_raffreddamento"/>Apri la porta in raffreddamento<text:bookmark-end text:name="apri_la_porta_in_raffreddamento"/></text:h>
      <text:p text:style-name="Text_20_body">Gestisce l'apertura della porta in fase di raffreddamento (se prevista).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opzione potrebbe essere ignorata se non previsto il braccio di apertura della porta</text:p>
          </table:table-cell>
        </table:table-row>
      </table:table>
      <text:h text:style-name="Heading_20_4" text:outline-level="4"><text:bookmark-start text:name="movimentazione"/>Movimentazione<text:bookmark-end text:name="movimentazione"/></text:h>
      <text:h text:style-name="Heading_20_5" text:outline-level="5"><text:bookmark-start text:name="sblocca_il_motore_al_termine_della_movimentazione"/>Sblocca il motore al termine della movimentazione<text:bookmark-end text:name="sblocca_il_motore_al_termine_della_movimentazione"/></text:h>
      <text:p text:style-name="Text_20_body">Se selezionata questa opzione, al termine della rotazione il motore rimane libero di girare. Nell'esecuzione dei test a battuta è preferibile lasciare i motori in tenuta disabilitando questa opzione per non perdere la posizione.</text:p>
      <text:h text:style-name="Heading_20_5" text:outline-level="5"><text:bookmark-start text:name="velocita_di_rilevazione_della_coppia_gradi_secondo"/>Velocità di rilevazione della coppia (gradi/secondo)<text:bookmark-end text:name="velocita_di_rilevazione_della_coppia_gradi_secondo"/></text:h>
      <text:p text:style-name="Text_20_body">Si può impostare la velocità di rotazione del componente applicata in fase di rilevazione della coppia. Il valore predefinito è 20 gradi/secondo che permette di effettuare circa 2 letture per ogni grado. 
E' preferibile non modificare questo valore.</text:p>
      <text:h text:style-name="Heading_20_5" text:outline-level="5"><text:bookmark-start text:name="esegui_movimentazione_per_ricerca_posizione_iniziale"/>Esegui movimentazione per ricerca posizione iniziale<text:bookmark-end text:name="esegui_movimentazione_per_ricerca_posizione_iniziale"/></text:h>
      <text:p text:style-name="Text_20_body">L'utente può anche scegliere di eseguire la movimentazione per determinare la posizione iniziale del componente all'avvio del collaudo. La ricerca viene effettuata ruotando il componente in senso orario. Ovviamente il componente deve prevedere una battuta di arresto.</text:p>
      <text:h text:style-name="Heading_20_5" text:outline-level="5"><text:bookmark-start text:name="arresto_movimentazione_prima_della_battuta"/>Arresto movimentazione prima della battuta<text:bookmark-end text:name="arresto_movimentazione_prima_della_battuta"/></text:h>
      <text:p text:style-name="Text_20_body">Poiché dopo l'esecuzione di molti cicli a battuta possono insorgere problemi nel componente stesso, è possibile impostare a quanti gradi viene interrotta la rotazione prima della battuta. 
Inserendo un valore diverso da 0 il test della battuta sarà effettuato solamente durante i cicli di rilevazione della coppia, per tutti gli altri la rotazione verrà arrestata anticipatamente in base al valore inserito.</text:p>
      <text:h text:style-name="Heading_20_5" text:outline-level="5"><text:bookmark-start text:name="escludi_pressione_nella_fase_di_ritorno"/>Escludi pressione nella fase di ritorno<text:bookmark-end text:name="escludi_pressione_nella_fase_di_ritorno"/></text:h>
      <text:p text:style-name="Text_20_body">Attivando questa opzione si esclude la pressione del rubinetto durante la movimentazione per il ritorno alla posizione iniziale. L'opzione influenza tutti i cicli del collaudo durante i quali è previsto il rilascio del rubinetto nella posizione di aperto.</text:p>
      <text:h text:style-name="Heading_20_5" text:outline-level="5"><text:bookmark-start text:name="tempo_necessario_per_completare_la_pressione"/>Tempo necessario per completare la pressione<text:bookmark-end text:name="tempo_necessario_per_completare_la_pressione"/></text:h>
      <text:p text:style-name="Text_20_body">Tempo necessario per completare la pressione del rubinetto prima di iniziare la fase di rotazione. Il valore è espresso in millisecondi.</text:p>
      <text:h text:style-name="Heading_20_3" text:outline-level="3"><text:bookmark-start text:name="programmi_avanzati1"/>Programmi avanzati<text:bookmark-end text:name="programmi_avanzati1"/></text:h>
      <text:p text:style-name="Text_20_body">
Le opzioni in questo pannello influiscono solamente sull'esecuzione dei programmi avanzati.</text:p>
      <text:h text:style-name="Heading_20_4" text:outline-level="4"><text:bookmark-start text:name="blocchi1"/>Blocchi<text:bookmark-end text:name="blocchi1"/></text:h>
      <text:h text:style-name="Heading_20_5" text:outline-level="5"><text:bookmark-start text:name="escludi_tutti_i_comandi_relativi_al_forno"/>Escludi tutti i comandi relativi al forno<text:bookmark-end text:name="escludi_tutti_i_comandi_relativi_al_forno"/></text:h>
      <text:p text:style-name="Text_20_body">
Questa opzione permette di ignorare tutti i comandi relativi al forno siano essi di impostazione (setpoint, posizione airflap, ventilazione) che di attesa temperatura.</text:p>
      <text:h text:style-name="Heading_20_5" text:outline-level="5"><text:bookmark-start text:name="escludi_le_attese"/>Escludi le attese<text:bookmark-end text:name="escludi_le_attese"/></text:h>
      <text:p text:style-name="Text_20_body">
Questa opzione ignora tutti i comandi di attesa inseriti nel programma.</text:p>
      <text:h text:style-name="Heading_20_3" text:outline-level="3"><text:bookmark-start text:name="opzioni_forno"/>Opzioni forno<text:bookmark-end text:name="opzioni_forno"/></text:h>
      <text:p text:style-name="Text_20_body">
Le modalità di funzionamento del forno possono essere variate dal relativo pannello di controllo posto nella schermata principale del programma.</text:p>
      <text:p text:style-name="Text_20_body"><draw:frame draw:style-name="mediacenter" draw:name="Pannello del forno Legend" text:anchor-type="paragraph" draw:z-index="0" svg:width="3.96875cm"><draw:text-box><text:p text:style-name="legendcenter"><draw:frame draw:style-name="mediacenter" draw:name="Pannello del forno" text:anchor-type="paragraph" draw:z-index="0" svg:width="3.96875cm" svg:height="3.8364583333333cm"><draw:image xlink:href="Pictures/d9aae9ed22cc0d30640bb184188e0690.png" xlink:type="simple" xlink:show="embed" xlink:actuate="onLoad"/></draw:frame>Pannello del forno</text:p></draw:text-box></draw:frame></text:p>
      <text:p text:style-name="Text_20_body">Il forno può funzionare in due modalità: Automatica e Manuale. Per abilitare una o l'altra opzione premere il tasto <text:span text:style-name="Strong_20_Emphasis">Auto</text:span> o <text:span text:style-name="Strong_20_Emphasis">Manuale</text:span> e rispondere <text:span text:style-name="Strong_20_Emphasis">Si</text:span> al successivo messaggio di conferma.</text:p>
      <text:h text:style-name="Heading_20_4" text:outline-level="4"><text:bookmark-start text:name="modalita_automatica"/>Modalità Automatica<text:bookmark-end text:name="modalita_automatica"/></text:h>
      <text:p text:style-name="Text_20_body">La temperatura del forno varia in corrispondenza degli steps o dei comandi dei programmi di collaudo.</text:p>
      <text:h text:style-name="Heading_20_4" text:outline-level="4"><text:bookmark-start text:name="modalita_manuale"/>Modalità Manuale<text:bookmark-end text:name="modalita_manuale"/></text:h>
      <text:p text:style-name="Text_20_body">La temperatura e la ventilazione del forno rimangono stabili ai valori impostati manualmente dall'operatore anche durante l'esecuzione di programmi standard che prevedono step a diverse temperature o programmi avanzati con comandi di modifica della temperatura e ventalazione. Anche il braccetto di apertura e chiusura della porta rimane fermo nella posizione attuale.
In questa modalità per modificare la temperatura del forno impostare il valore di setpoint desiderato nel campo Temperatura impostata e premere il pulsante <text:span text:style-name="Strong_20_Emphasis">Ok</text:span>.</text:p>
      <text:h text:style-name="Heading_20_4" text:outline-level="4"><text:bookmark-start text:name="regolazioni_manuali"/>Regolazioni Manuali<text:bookmark-end text:name="regolazioni_manuali"/></text:h>
      <text:p text:style-name="Text_20_body">Nella modalità manuale è possibile effettuare le seguenti regolazioni:</text:p>
      <text:list text:style-name="List_20_1">
        <text:list-item>
          <text:p text:style-name="Text_20_body"> ventilazione;</text:p>
        </text:list-item>
        <text:list-item>
          <text:p text:style-name="Text_20_body"> bocchetta di raffreddamento;</text:p>
        </text:list-item>
        <text:list-item>
          <text:p text:style-name="Text_20_body"> braccetto apertura porta.</text:p>
        </text:list-item>
      </text:list>
      <text:p text:style-name="Text_20_body">Per accedere al pannello delle regolazioni premere il relativo tasto delle opzioni e selezionare il pulsante <text:span text:style-name="Strong_20_Emphasis">Conferma</text:span> per applicare le modifiche oppure il pulsante <text:span text:style-name="Strong_20_Emphasis">Annulla</text:span> per uscire.</text:p>
      <text:p text:style-name="Text_20_body"><draw:frame draw:style-name="mediacenter" draw:name="Finestra &quot;Opzioni forno&quot; Legend" text:anchor-type="paragraph" draw:z-index="0" svg:width="3.96875cm"><draw:text-box><text:p text:style-name="legendcenter"><draw:frame draw:style-name="mediacenter" draw:name="Finestra &quot;Opzioni forno&quot;" text:anchor-type="paragraph" draw:z-index="0" svg:width="3.96875cm" svg:height="3.81cm"><draw:image xlink:href="Pictures/d304c88688c7beed756e6d09597ec296.jpg" xlink:type="simple" xlink:show="embed" xlink:actuate="onLoad"/></draw:frame>Finestra "Opzioni forno"</text:p></draw:text-box></draw:frame></text:p>
      <text:h text:style-name="Heading_20_1" text:outline-level="1"><text:bookmark-start text:name="eventi"/>Eventi<text:bookmark-end text:name="eventi"/></text:h>
      <text:p text:style-name="Text_20_body">Il programma prevede un registro nel quale vengono memorizzati tutti gli eventuali errori che possono verificarsi.
Ogni anomalia viene segnalata all'operatore tramite un messaggio nel quale sono riportati un numero identificativo ed una breve descrizione dell'errore stesso. Le stesse informazioni vengono inoltre memorizzate in un registro. 
Gli errori che si verificano durante l'esecuzione di procedure automatiche non possono essere comunicati all'operatore tramite messaggio ma vengono comunque memorizzati nel registro. </text:p>
      <text:h text:style-name="Heading_20_2" text:outline-level="2"><text:bookmark-start text:name="visualizzazione"/>Visualizzazione<text:bookmark-end text:name="visualizzazione"/></text:h>
      <text:p text:style-name="Text_20_body">Per consultare la lista degli eventi fare click con il mouse nel menu <text:span text:style-name="Emphasis">File » Eventi » Visualizza</text:span> o premere il bottone della barra degli strumenti:</text:p>
      <text:p text:style-name="Text_20_body"><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Il programma visualizza il seguente pannello:</text:p>
      <text:p text:style-name="Text_20_body"><draw:frame draw:style-name="mediacenter" draw:name="Finestra &quot;Eventi&quot; Legend" text:anchor-type="paragraph" draw:z-index="0" svg:width="10.583333333333cm"><draw:text-box><text:p text:style-name="legendcenter"><draw:frame draw:style-name="mediacenter" draw:name="Finestra &quot;Eventi&quot;" text:anchor-type="paragraph" draw:z-index="0" svg:width="10.583333333333cm" svg:height="6.905625cm"><draw:image xlink:href="Pictures/a3eb3582acb0fcf954c7e56df01f7705.jpg" xlink:type="simple" xlink:show="embed" xlink:actuate="onLoad"/></draw:frame>Finestra "Eventi"</text:p></draw:text-box></draw:frame></text:p>
      <text:p text:style-name="Text_20_body">Si possono trovare tre tipi di eventi in base alla loro importanza:</text:p>
      <text:list text:style-name="List_20_1">
        <text:list-item>
          <text:p text:style-name="Text_20_body"> Errore</text:p>
        </text:list-item>
        <text:list-item>
          <text:p text:style-name="Text_20_body"> Avviso</text:p>
        </text:list-item>
        <text:list-item>
          <text:p text:style-name="Text_20_body"> Informazione</text:p>
        </text:list-item>
      </text:list>
      <text:p text:style-name="Text_20_body">
Facendo doppio click su un evento è possibile visualizzare il messaggio completo nel caso che la finestra non sia sufficientemente ampia.</text:p>
      <text:h text:style-name="Heading_20_2" text:outline-level="2"><text:bookmark-start text:name="cancellazione"/>Cancellazione<text:bookmark-end text:name="cancellazione"/></text:h>
      <text:p text:style-name="Text_20_body">Per svuotare il registro degli eventi occorre selezionare il menù <text:span text:style-name="Emphasis">File » Eventi » Svuota</text:span> e rispondere <text:span text:style-name="Strong_20_Emphasis">Sì</text:span> al successivo messaggio di conferma.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