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gif" manifest:full-path="Pictures/5fa594b27e2c1ef458a922153fb38a44.gif"/>
  <manifest:file-entry manifest:media-type="image/png" manifest:full-path="Pictures/b0118a2a375489c74d6220202f470e28.png"/>
  <manifest:file-entry manifest:media-type="image/png" manifest:full-path="Pictures/224088fad17b806b24467158e892b2b0.png"/>
  <manifest:file-entry manifest:media-type="image/png" manifest:full-path="Pictures/4f437a874342cd99fa58c726131477bd.png"/>
  <manifest:file-entry manifest:media-type="image/png" manifest:full-path="Pictures/98ba1aad8a2e072cb0ad968c521ee6de.png"/>
  <manifest:file-entry manifest:media-type="image/png" manifest:full-path="Pictures/ad4b02ec8d92bbc9b322ba2a7b303cc1.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afed42c4a91ef96f008b1315bcbf1340.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png" manifest:full-path="Pictures/0bf0169e9069a6084a7bbe14dd0afb62.png"/>
  <manifest:file-entry manifest:media-type="image/png" manifest:full-path="Pictures/b71f599a50cd7f02e7d4bb8e21617de7.png"/>
  <manifest:file-entry manifest:media-type="image/png" manifest:full-path="Pictures/c585b850c0b7b927d71fec5e6546eb9a.png"/>
  <manifest:file-entry manifest:media-type="image/png" manifest:full-path="Pictures/90b0088f40153847cbacea1e0819af49.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8e086d0115b559845ddfc10bbf4d55b5.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47c8faf78a2cb21c636e0d29816336b5.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e2aed92792ae4a968994ec8cd989410a.png"/>
  <manifest:file-entry manifest:media-type="image/png" manifest:full-path="Pictures/0777f08878c7c3e5c4384c3312e339ee.png"/>
  <manifest:file-entry manifest:media-type="image/png" manifest:full-path="Pictures/de4c30205d54a3097c03c17ca269d862.png"/>
  <manifest:file-entry manifest:media-type="image/png" manifest:full-path="Pictures/dcffb774ae558b9da4e1ab58ad927f88.png"/>
  <manifest:file-entry manifest:media-type="image/png" manifest:full-path="Pictures/4c0bc837a0f359c272507c40c59e821c.png"/>
  <manifest:file-entry manifest:media-type="image/png" manifest:full-path="Pictures/f2ce2fa6483d26449cce083dd0551f29.png"/>
  <manifest:file-entry manifest:media-type="image/png" manifest:full-path="Pictures/551e8a94b6794ffd5896cb883b65f823.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2fa2e4a41a90c7bf759de5070deb71eb.png"/>
  <manifest:file-entry manifest:media-type="image/png" manifest:full-path="Pictures/776a0c56258bd2dc882d9f12c5bf86cc.png"/>
  <manifest:file-entry manifest:media-type="image/png" manifest:full-path="Pictures/6cf682501274de3330dbb17265efa24d.png"/>
  <manifest:file-entry manifest:media-type="image/png" manifest:full-path="Pictures/bb879c034b9a642695bc796eac969a68.png"/>
  <manifest:file-entry manifest:media-type="image/png" manifest:full-path="Pictures/539ad47345aa2e75fe3f09911d3f6cf7.png"/>
  <manifest:file-entry manifest:media-type="image/png" manifest:full-path="Pictures/ceba68bf306fbf54b9668990e4a64060.png"/>
  <manifest:file-entry manifest:media-type="image/png" manifest:full-path="Pictures/2fedc030dc25dc14a0f6ce9288c24ef5.png"/>
  <manifest:file-entry manifest:media-type="image/png" manifest:full-path="Pictures/70c8b907a249ca7990d4ca74d42bbcd5.png"/>
  <manifest:file-entry manifest:media-type="image/png" manifest:full-path="Pictures/30f24aa6619a2e805201ff460282d2ac.png"/>
  <manifest:file-entry manifest:media-type="image/png" manifest:full-path="Pictures/2b9dff02c3f2e84a4ffa7b3f321e9d2d.png"/>
  <manifest:file-entry manifest:media-type="image/png" manifest:full-path="Pictures/6c6ae051b9188c30658b122e971480e4.png"/>
  <manifest:file-entry manifest:media-type="image/png" manifest:full-path="Pictures/87aac4975e65ea5be154dcafab1d626d.png"/>
  <manifest:file-entry manifest:media-type="image/png" manifest:full-path="Pictures/60cfca4462cecef09338ccd5803d91d1.png"/>
  <manifest:file-entry manifest:media-type="image/jpeg" manifest:full-path="Pictures/e819d810c802f281e79bbaecf5f1d134.jpg"/>
  <manifest:file-entry manifest:media-type="image/jpeg" manifest:full-path="Pictures/8acbabbaca3c2c00ca05dc371de19270.jpg"/>
  <manifest:file-entry manifest:media-type="image/jpeg" manifest:full-path="Pictures/f39ab98b23a8741a3689e86128e7e3ce.jpg"/>
  <manifest:file-entry manifest:media-type="image/png" manifest:full-path="Pictures/ec8773ed1f651ada31f243a13489701a.png"/>
  <manifest:file-entry manifest:media-type="image/png" manifest:full-path="Pictures/d42fd7297bc6115bc21151e7cffe0836.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4c904b038982066f49c83da58b9a0248.png"/>
  <manifest:file-entry manifest:media-type="image/png" manifest:full-path="Pictures/d12bccaa7ad8aad20ebba577b5371dc8.png"/>
  <manifest:file-entry manifest:media-type="image/png" manifest:full-path="Pictures/757806887ea53d4d620f6866e8e93ccb.png"/>
  <manifest:file-entry manifest:media-type="image/png" manifest:full-path="Pictures/3eff482cf3e5c2e2349a09dc095774a9.png"/>
  <manifest:file-entry manifest:media-type="image/png" manifest:full-path="Pictures/b9c3d3ff9b2e6a47fbb92ffc4af6343e.png"/>
  <manifest:file-entry manifest:media-type="image/png" manifest:full-path="Pictures/c95cb45c4b89ce99dafc07d66654a950.png"/>
  <manifest:file-entry manifest:media-type="image/jpeg" manifest:full-path="Pictures/568ada4bffadfe60b423420058ba08cd.jpg"/>
  <manifest:file-entry manifest:media-type="image/png" manifest:full-path="Pictures/cdd5e34a0e75ace488cdddb6528ccf49.png"/>
  <manifest:file-entry manifest:media-type="image/png" manifest:full-path="Pictures/88c579a20bd0ca4178eeda04689c94f1.png"/>
  <manifest:file-entry manifest:media-type="image/jpeg" manifest:full-path="Pictures/79ae7300b6c2d78bbc3fd69d2c3387c0.jpg"/>
  <manifest:file-entry manifest:media-type="image/png" manifest:full-path="Pictures/4079a598726a8dc323fad14ef62d160f.png"/>
  <manifest:file-entry manifest:media-type="image/jpeg" manifest:full-path="Pictures/92ee025a48a64f41eab611ec2cef3816.jp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jpeg" manifest:full-path="Pictures/3a8bf8cb67c489886a9dcd28b3ecc5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votestsystem"/>GasTapsEvoTestSystem<text:bookmark-end text:name="gastapsevotestsystem"/></text:h>
      <text:p text:style-name="Text_20_body">
<draw:frame draw:style-name="media" draw:name="" text:anchor-type="as-char" draw:z-index="0" svg:width="2.1166666666667cm" svg:height="0.396875cm"><draw:image xlink:href="Pictures/5fa594b27e2c1ef458a922153fb38a44.gif" xlink:type="simple" xlink:show="embed" xlink:actuate="onLoad"/></draw:frame>: la versione italiana non è aggiornata</text:p>
      <text:p text:style-name="Text_20_body">In questo manuale vengono illustrate le procedure per il corretto utilizzo del software <text:span text:style-name="Strong_20_Emphasis">GasTapsEvo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fuga e temperatura dei rubinetti durante la rotazione nei due sensi: antiorario ed orario.</text:p>
      <text:p text:style-name="Text_20_body">In fase di collaudo vengono tracciate la curva di coppia rilevata e vengono segnalati i componenti con valori di picco oltre una soglia massima impostata. Il sistema può eseguire anche automaticamente le prove di tenuta dei rubinetti e dei magneti all'interno degli stessi. </text:p>
      <text:p text:style-name="Text_20_body">Il sistema dotato di un secondo motore per postazione può regolare la velocità di avanzamento e la forza di spinta durante la movimentazione assiale.</text:p>
      <text:p text:style-name="Text_20_body">Per ogni alloggiamento il sistema è dotato inoltre di quattro ingressi digitali per la lettura di altrettanti contatti durante le fasi di movimentazione.</text:p>
      <text:h text:style-name="Heading_20_2" text:outline-level="2"><text:bookmark-start text:name="configurazione"/>Configurazione<text:bookmark-end text:name="configurazione"/></text:h>
      <text:p text:style-name="Text_20_body">
In questo capitolo vengono descritte le procedure di configurazione del programma di acquisizione, di tutti i component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Il sistema fornito al cliente finale è già funzionante pertanto questa procedura non deve essere eseguita. </text:p>
          </table:table-cell>
        </table:table-row>
      </table:table>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Evo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tab/><text:span text:style-name="highlight.243"><text:span text:style-name="highlight.244">&lt;/appSettings<text:span text:style-name="highlight.245">&gt;</text:span></text:span></text:span><text:line-break/><text:span text:style-name="highlight.246"><text:span text:style-name="highlight.247">&lt;/configuration<text:span text:style-name="highlight.248">&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EvoTestSystem</text:span></text:span> oppure fare doppio click sull'icona <text:span text:style-name="Strong_20_Emphasis">GasTapsEvoTestSystem</text:span> presente sul desktop.</text:p>
      <text:p text:style-name="Text_20_body"><draw:frame draw:style-name="mediacenter" draw:name="Icona &quot;GasTapsEvoTestSystem&quot; nel desktop Legend" text:anchor-type="paragraph" draw:z-index="0" svg:width="2.778125cm"><draw:text-box><text:p text:style-name="legendcenter"><draw:frame draw:style-name="mediacenter" draw:name="Icona &quot;GasTapsEvoTestSystem&quot; nel desktop" text:anchor-type="paragraph" draw:z-index="0" svg:width="2.778125cm" svg:height="3.571875cm"><draw:image xlink:href="Pictures/4f437a874342cd99fa58c726131477bd.png" xlink:type="simple" xlink:show="embed" xlink:actuate="onLoad"/></draw:frame>Icona "GasTapsEvoTestSystem" nel desktop</text:p></draw:text-box></draw:frame></text:p>
      <text:h text:style-name="Heading_20_2" text:outline-level="2"><text:bookmark-start text:name="selezione_della_lingua"/>Selezione della lingua<text:bookmark-end text:name="selezione_della_lingua"/></text:h>
      <text:p text:style-name="Text_20_body">
Nella barra del menu selezionare la voce <text:span text:style-name="Emphasis"><text:span text:style-name="Strong_20_Emphasis">File » Lingua</text:span></text:span> e successivamente fare click con il mouse nell'elemento corrispondente alla lingua desiderata :</text:p>
      <text:p text:style-name="Text_20_body"><text:span text:style-name="Strong_20_Emphasis">“it”</text:span> =italiano, <text:span text:style-name="Strong_20_Emphasis">“sp”</text:span>=spagnolo ecc…</text:p>
      <text:p text:style-name="Text_20_body">
La lingua selezionata sarà attivata al successivo riavvio dell'applic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delle lingue disponibili varia in base ai files di traduzione ”.po” presenti nella stessa cartella del programma.</text:p>
          </table:table-cell>
        </table:table-row>
      </table:table>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6.6939583333333cm"><draw:image xlink:href="Pictures/ad4b02ec8d92bbc9b322ba2a7b303cc1.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In base all'elemento selezionato nella lista delle postazioni nella parte centrale dell'applicazione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Strumenti Avanzati </text:p>
          </table:table-cell>
          <table:table-cell office:value-type="string" table:style-name="tablecell">
            <text:p text:style-name="tablealignleft"> Visualizza in strumenti delle opzioni aggiuntive </text:p>
          </table:table-cell>
          <table:table-cell office:value-type="string" table:style-name="tablecell"/>
        </table:table-row>
        <table:table-row>
          <table:table-cell office:value-type="string" table:style-name="tablecell">
            <text:p text:style-name="tablealignleft"> –&gt; Lingua </text:p>
          </table:table-cell>
          <table:table-cell office:value-type="string" table:style-name="tablecell">
            <text:p text:style-name="tablealignleft"> Visualizza l'elenco delle lingue disponibili </text:p>
          </table:table-cell>
          <table:table-cell office:value-type="string" table:style-nam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Prove tenuta </text:p>
          </table:table-cell>
          <table:table-cell office:value-type="string" table:style-name="tablecell">
            <text:p text:style-name="tablealignleft"> Visualizza la finestra con l'elenco delle prove di tenuta effettuate </text:p>
          </table:table-cell>
          <table:table-cell office:value-type="string" table:style-name="tablecell">
            <text:p text:style-name="tablealignleft"> CTRL + T </text:p>
          </table:table-cell>
        </table:table-row>
        <table:table-row>
          <table:table-cell office:value-type="string" table:style-name="tablecell">
            <text:p text:style-name="tablealignleft"> –&gt; Prove tenuta/rotazione </text:p>
          </table:table-cell>
          <table:table-cell office:value-type="string" table:style-name="tablecell">
            <text:p text:style-name="tablealignleft"> Visualizza la finestra con l'elenco delle prove di tenuta in rotazione effettuate </text:p>
          </table:table-cell>
          <table:table-cell office:value-type="string" table:style-name="tablecell">
            <text:p text:style-name="tablealignleft"> CTRL + P </text:p>
          </table:table-cell>
        </table:table-row>
        <table:table-row>
          <table:table-cell office:value-type="string" table:style-name="tablecell">
            <text:p text:style-name="tablealignleft"> –&gt; Prove sgancio </text:p>
          </table:table-cell>
          <table:table-cell office:value-type="string" table:style-name="tablecell">
            <text:p text:style-name="tablealignleft"> Visualizza la finestra con l'elenco delle prove di sgancio effettuate </text:p>
          </table:table-cell>
          <table:table-cell office:value-type="string" table:style-name="tablecell">
            <text:p text:style-name="tablealignleft"> CTRL + S </text:p>
          </table:table-cell>
        </table:table-row>
        <table:table-row>
          <table:table-cell office:value-type="string" table:style-name="tablecell">
            <text:p text:style-name="tablealignleft"> –&gt; Prove contatti </text:p>
          </table:table-cell>
          <table:table-cell office:value-type="string" table:style-name="tablecell">
            <text:p text:style-name="tablealignleft"> Visualizza la finestra con l'elenco delle prove dei contatti effettuate </text:p>
          </table:table-cell>
          <table:table-cell office:value-type="string" table:style-name="tablecell">
            <text:p text:style-name="tablealignleft"> CTRL + X </text:p>
          </table:table-cell>
        </table:table-row>
        <table:table-row>
          <table:table-cell office:value-type="string" table:style-name="tablecell">
            <text:p text:style-name="tablealignleft"> –&gt; Analisi </text:p>
          </table:table-cell>
          <table:table-cell office:value-type="string" table:style-name="tablecell">
            <text:p text:style-name="tablealignleft"> Visualizza pannello per accesso rapido alle prove di tenuta, tenuta in rotazione, sgancio e test contatti</text:p>
          </table:table-cell>
          <table:table-cell office:value-type="string" table:style-name="tablecell">
            <text:p text:style-name="tablealignleft"> F7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gt; Riprendi collaudo </text:p>
          </table:table-cell>
          <table:table-cell office:value-type="string" table:style-name="tablecell">
            <text:p text:style-name="tablealignleft"> Riprende il collaudo fermo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ingressi </text:p>
          </table:table-cell>
          <table:table-cell office:value-type="string" table:style-name="tablecell">
            <text:p text:style-name="tablealignleft"> Se Strumenti Avanzati è selezionato apre il pannello per la calibrazione degli ingressi della coppia o della pressione </text:p>
          </table:table-cell>
          <table:table-cell office:value-type="string" table:style-name="tablecell"/>
        </table:table-row>
        <table:table-row>
          <table:table-cell office:value-type="string" table:style-name="tablecell">
            <text:p text:style-name="tablealignleft"> –&gt; Taratura e diagnosi </text:p>
          </table:table-cell>
          <table:table-cell office:value-type="string" table:style-name="tablecell">
            <text:p text:style-name="tablealignleft"> Se Strumenti Avanzati è selezionato apre il pannello per tarare la coppia o la pressione </text:p>
          </table:table-cell>
          <table:table-cell office:value-type="string" table:style-name="tablecell"/>
        </table:table-row>
        <table:table-row>
          <table:table-cell office:value-type="string" table:style-name="tablecell">
            <text:p text:style-name="tablealignleft"> –&gt; Test digital output </text:p>
          </table:table-cell>
          <table:table-cell office:value-type="string" table:style-name="tablecell">
            <text:p text:style-name="tablealignleft"> Se Strumenti Avanzati è selezionato apre il pannello per provare ogni singolo output digitale</text:p>
          </table:table-cell>
          <table:table-cell office:value-type="string" table:style-name="tablecell"/>
        </table:table-row>
        <table:table-row>
          <table:table-cell office:value-type="string" table:style-name="tablecell">
            <text:p text:style-name="tablealignleft"> –&gt; Configurazione sistema </text:p>
          </table:table-cell>
          <table:table-cell office:value-type="string" table:style-name="tablecell">
            <text:p text:style-name="tablealignleft"> Se Strumenti Avanzati è selezionato apre il pannello per configurare il sistema <text:span text:style-name="Strong_20_Emphasis">ATTENZIONE</text:span>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gt; Backup Completo </text:p>
          </table:table-cell>
          <table:table-cell office:value-type="string" table:style-name="tablecell">
            <text:p text:style-name="tablealignleft"> Copia la cartella contenente l'eseguibile, le impostazioni ed i dati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Visualizza la lista delle curve di rotaz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fed42c4a91ef96f008b1315bcbf1340.png" xlink:type="simple" xlink:show="embed" xlink:actuate="onLoad"/></draw:frame> </text:p>
          </table:table-cell>
          <table:table-cell office:value-type="string" table:style-name="tablecell">
            <text:p text:style-name="tablealignleft"> Visualizza la lista delle curve di press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Mostra / nasconde la curva della pressione nel grafico della coppia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7.77875cm"><draw:text-box><text:p text:style-name="legendcenter"><draw:frame draw:style-name="mediacenter" draw:name="Lista postazioni e collaudi" text:anchor-type="paragraph" draw:z-index="0" svg:width="7.77875cm" svg:height="7.9904166666667cm"><draw:image xlink:href="Pictures/0bf0169e9069a6084a7bbe14dd0afb62.pn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draw:frame draw:style-name="mediacenter" draw:name="Pannello forno Legend" text:anchor-type="paragraph" draw:z-index="0" svg:width="7.8845833333333cm"><draw:text-box><text:p text:style-name="legendcenter"><draw:frame draw:style-name="mediacenter" draw:name="Pannello forno" text:anchor-type="paragraph" draw:z-index="0" svg:width="7.8845833333333cm" svg:height="10.054166666667cm"><draw:image xlink:href="Pictures/c585b850c0b7b927d71fec5e6546eb9a.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umidita_letta"/>Umidità Letta (%)<text:bookmark-end text:name="umidita_letta"/></text:h>
      <text:p text:style-name="Text_20_body">Visualizza l'umidità rilevata dal sensore del forno.</text:p>
      <text:h text:style-name="Heading_20_5" text:outline-level="5"><text:bookmark-start text:name="temperatura_e_gradiente"/>Temperatura e gradiente<text:bookmark-end text:name="temperatura_e_gradiente"/></text:h>
      <text:p text:style-name="Text_20_body">Indica la soglia di temperatura impostata manualmente, mentre i gradiente indica l'aumento della temperatura a minuto. E' abilitata solamente se selezionata la modalità di controllo Manuale.</text:p>
      <text:h text:style-name="Heading_20_5" text:outline-level="5"><text:bookmark-start text:name="umidita_e_gradiente_impostati"/>Umidità e gradiente impostati<text:bookmark-end text:name="umidita_e_gradiente_impostati"/></text:h>
      <text:p text:style-name="Text_20_body">Indica la soglia di umidità impostata manualmente, mentre i gradiente indica l'aumento dell'umidità a minuto.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
}
</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6.1647916666667cm"><draw:image xlink:href="Pictures/90b0088f40153847cbacea1e0819af49.png" xlink:type="simple" xlink:show="embed" xlink:actuate="onLoad"/></draw:frame>Pannello delle postazioni</text:p></draw:text-box></draw:frame></text:p>
      <text:p text:style-name="Text_20_body">In alto, comune a tutte le postazioni, sono visualizzate la data/Ora di avvio collaudo, la descrizione prova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ed il <text:span text:style-name="Strong_20_Emphasis">campione/codice/ANC</text:span> riferiti al componente. Sono inoltre riportati i seguenti dettagli del collaudo : </text:p>
          <text:list text:style-name="Numbering_20_1">
            <text:list-item>
              <text:p text:style-name="Text_20_body">  <text:span text:style-name="Strong_20_Emphasis">Programma avanzato</text:span>: step attuale, totale step, ciclo attuale, totale cicli, comando attuale con relativo numero di blocco e numero di comando (Esempio 27.1 Forno ventilazione, Blocco 27 comando 1 nome comando), errori di coppia, errori dei contatti, errori di tenuta, errori di tenuta/giro, errori di sgancio ed errori di pressione fuori range.  </text:p>
            </text:list-item>
          </text:list>
        </text:list-item>
      </text:list>
      <text:p text:style-name="Text_20_body">
Il numero degli errori riscontrati sarà di colore verde se al di sotto del limite massimo impostato. Il contatore che lo raggiunge o lo oltrepassa verrà visualizzato di colore rosso.
</text:p>
      <text:list text:style-name="List_20_1">
        <text:list-item>
          <text:p text:style-name="Text_20_body"> Infine più in basso viene visualizzato il grafico ed una freccia verso destra o sinistra che indica il verso dell'ultima rotazione effettuata e una freccia verso l'alto o verso il basso a seconda dell'ultima pressione effettuata se in avanti o indietro. Appena sotto la temperatura della rilevazione e la pressione esercitata sul componente. A destra una icona di colore rosso o verde ed una dicitura “OK”,”KO” che indicano la presenza o meno di eventuali errori riportati nell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test della pressione viene effettuato solamente se all'avvio del collaudo per il campo <text:span text:style-name="Strong_20_Emphasis">Pressione (N)</text:span><text:line-break/>viene specificato un valore diverso da 0. Sarà visualizzato di colore verde se rientra nella tolleranza specificata, di colore rosso<text:line-break/>in caso di errore e nero se non viene controllato. </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9.3397916666667cm"><draw:image xlink:href="Pictures/8e086d0115b559845ddfc10bbf4d55b5.png" xlink:type="simple" xlink:show="embed" xlink:actuate="onLoad"/></draw:frame>Area grafica</text:p></draw:text-box></draw:frame></text:p>
      <text:p text:style-name="Text_20_body">Nella barra in alto sono riportati i seguenti tasti a seconda se si sia selezionato nella barra degli strumenti la lista delle rotazioni o la lista delle pressioni:
</text:p>
      <text:h text:style-name="Heading_20_5" text:outline-level="5"><text:bookmark-start text:name="rotazioni"/>Rotazioni<text:bookmark-end text:name="rotaz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ziona le curve in cui è avvenuto un errore di contatti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7c8faf78a2cb21c636e0d29816336b5.png" xlink:type="simple" xlink:show="embed" xlink:actuate="onLoad"/></draw:frame> </text:p>
          </table:table-cell>
          <table:table-cell office:value-type="string" table:style-name="tablecell">
            <text:p text:style-name="tablealignleft"> Seleziona le curve con la pressione rilevata fuori rang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sclude dalla lista 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ipristina nella lista le curve esclu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Visualizza tutte le curve acquisite tramite la funzione FiFo (curve immediatamente precedenti alla curva in errore)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 </text:p>
      <text:p text:style-name="Text_20_body"><text:span text:style-name="Strong_20_Emphasis">Esiti test contatti assiali</text:span></text:p>
      <text:p text:style-name="Text_20_body">La colonna del contatto assiale può visualizzare le seguenti informazioni:</text:p>
      <text:p text:style-name="Text_20_body">”.” = non testato;</text:p>
      <text:p text:style-name="Text_20_body">“ok” = esito positivo : lo stato del contatto a fine rotazione corrisponde al valore specificato (chiuso o aperto);</text:p>
      <text:p text:style-name="Text_20_body">“nok” = esito negativo : lo stato non corrisponde al valore specificato.</text:p>
      <text:p text:style-name="Text_20_body"><text:span text:style-name="Strong_20_Emphasis">Esiti test contatti rotazione</text:span></text:p>
      <text:p text:style-name="Text_20_body">Per ogni contatto possono essere visualizzate le seguenti informazioni separate dal carattere ”/”</text:p>
      <text:p text:style-name="Text_20_body">”.” = non testato;</text:p>
      <text:p text:style-name="Text_20_body">valore numerico = il numero dei cambi di stato corrisponde al valore specificato;</text:p>
      <text:p text:style-name="Text_20_body">valore numerico tra caratteri ”&lt;” ”&gt;” = numero dei cambi di stato rilevati non corrispondenti al valore specifica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i seguito invece è raffigurata l'anteprima di stampa delle curve selezionate dalla lista</text:p>
          </table:table-cell>
        </table:table-row>
      </table:table>
      <text:p text:style-name="Text_20_body">
<draw:frame draw:style-name="mediacenter" draw:name=" Esempio di stampa grafico Legend" text:anchor-type="paragraph" draw:z-index="0" svg:width="15.875cm"><draw:text-box><text:p text:style-name="legendcenter"><draw:frame draw:style-name="mediacenter" draw:name=" Esempio di stampa grafico" text:anchor-type="paragraph" draw:z-index="0" svg:width="15.875cm" svg:height="8.5460416666667cm"><draw:image xlink:href="Pictures/e2aed92792ae4a968994ec8cd989410a.png" xlink:type="simple" xlink:show="embed" xlink:actuate="onLoad"/></draw:frame> Esempio di stampa grafico</text:p></draw:text-box></draw:frame></text:p>
      <text:h text:style-name="Heading_20_5" text:outline-level="5"><text:bookmark-start text:name="pressioni"/>Pressioni<text:bookmark-end text:name="press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Visualizza contemporaneamente tutte le curve rilevate in fase di press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e4c30205d54a3097c03c17ca269d862.png" xlink:type="simple" xlink:show="embed" xlink:actuate="onLoad"/></draw:frame> </text:p>
          </table:table-cell>
          <table:table-cell office:value-type="string" table:style-name="tablecell">
            <text:p text:style-name="tablealignleft"> Visualizza contemporaneamente tutte le curve rilevate in fase di rilasc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P per Pressione, R per Rilascio;</text:p>
        </text:list-item>
        <text:list-item>
          <text:p text:style-name="Text_20_body"> la temperatura rilevata a fine pressione (*);</text:p>
        </text:list-item>
        <text:list-item>
          <text:p text:style-name="Text_20_body"> la pressione rilevata a fine rotazione;</text:p>
        </text:list-item>
        <text:list-item>
          <text:p text:style-name="Text_20_body"> la posizione iniziale  (espresso in millimetri);</text:p>
        </text:list-item>
        <text:list-item>
          <text:p text:style-name="Text_20_body"> la posizione finale (espresso in millimetri);</text:p>
        </text:list-item>
        <text:list-item>
          <text:p text:style-name="Text_20_body"> la velocità di pressione (espressa in millimetri al secondo);</text:p>
        </text:list-item>
      </text:list>
      <text:p text:style-name="Text_20_body">
Nel riquadro sottostante la lista delle curve vengono graficate le curve relative al collaudo in esame. La scala della forza di spinta espressa in Newton è disposta verticalmente, la scala della posizione è tracciata orizzontalmente.
Premendo con il tasto sinistro del mouse sull'area grafica viene inserito in corrispondenza un punto che mostra il valore della forza rilevata (se abilitato nelle impostazioni grafiche, racchiusi tra parentesi sono visibili i millimetri della posizione).
Tenendo premuto il tasto destro è possibile invece esaminare velocemente i valori della forza che vengono visualizzati accanto ad una barra verticale tracciata continuamente in corrispondenza del mous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a meno che non sia presente un modulo supplementare 
(ADAM 4018) per il collegamento di termocoppie aggiuntive da collegare ad ogni postazione.</text:p>
          </table:table-cell>
        </table:table-row>
      </table:table>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
<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313958333333cm"><draw:image xlink:href="Pictures/dcffb774ae558b9da4e1ab58ad927f88.png" xlink:type="simple" xlink:show="embed" xlink:actuate="onLoad"/></draw:frame>Finestra di avvio nuovo collaudo</text:p></draw:text-box></draw:frame></text:p>
      <text:p text:style-name="Text_20_body">Occorre innanzitutto scegliere le postazioni sulle quali verrà effettuato il collaudo, quindi premere con il mouse sulle icone dei rubinetti nel riquadro in alto per abilitarle o disabilitarle. 
Se necessario, ma non richiesto ai fini del collaudo, inserire una descrizione della prova e successivamente per ogni componente inserire le seguenti informazioni:<text:span text:style-name="Strong_20_Emphasis"> Fornitore/Tipo</text:span>, <text:span text:style-name="Strong_20_Emphasis">Modello</text:span>, <text:span text:style-name="Strong_20_Emphasis">Descrizione</text:span>, <text:span text:style-name="Strong_20_Emphasis">Rotazione Sx (gradi)</text:span>, <text:span text:style-name="Strong_20_Emphasis">Rotazione Dx (gradi)</text:span>, <text:span text:style-name="Strong_20_Emphasis">Coppia massima (Nm)</text:span>, <text:span text:style-name="Strong_20_Emphasis">Pressione (N)</text:span>, <text:span text:style-name="Strong_20_Emphasis">Tolleranza pressione (N)</text:span>, <text:span text:style-name="Strong_20_Emphasis">Contatti assiali</text:span>, <text:span text:style-name="Strong_20_Emphasis">Contatti rotazione</text:span>, <text:span text:style-name="Strong_20_Emphasis">Fuga massima</text:span> e <text:span text:style-name="Strong_20_Emphasis">Corrente sgancio minima e massima</text:span>.
Per caricare questi dati dall'archivio dei componenti, selezionare tutte le postazioni elencate nella lista facendo click con il mouse nella colonna <text:span text:style-name="Strong_20_Emphasis">Tutti</text:span> e premere il tasto <text:span text:style-name="Strong_20_Emphasis">Carica</text:span> per accedere all'archivio:</text:p>
      <text:p text:style-name="Text_20_body">
<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6.5616666666667cm"><draw:image xlink:href="Pictures/4c0bc837a0f359c272507c40c59e821c.pn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 Gli altri campi: <text:span text:style-name="Strong_20_Emphasis">Campione/Codice/ANC</text:span>, <text:span text:style-name="Strong_20_Emphasis">Stampigliatura/Data produzione</text:span>, <text:span text:style-name="Strong_20_Emphasis">Lotto/Macchina</text:span> e <text:span text:style-name="Strong_20_Emphasis">Note</text:span> debbono invece essere insreriti di volta in volta.</text:p>
      <text:p text:style-name="Text_20_body">Infine per selezionare il programma di collaudo (unico per tutti i componenti), fare click nel pannello dei programmi Avanzati e premere il tasto <text:span text:style-name="Strong_20_Emphasis">Carica</text:span> per accedere alla finestra di selezione.</text:p>
      <text:p text:style-name="Text_20_body"><draw:frame draw:style-name="mediacenter" draw:name="Editor programmi avanzati Legend" text:anchor-type="paragraph" draw:z-index="0" svg:width="19.84375cm" style:rel-width="100%"><draw:text-box><text:p text:style-name="legendcenter"><draw:frame draw:style-name="mediacenter" draw:name="Editor programmi avanzati" text:anchor-type="paragraph" draw:z-index="0" svg:width="19.84375cm" style:rel-width="100%" svg:height="11.165416666667cm" style:rel-height="scale"><draw:image xlink:href="Pictures/f2ce2fa6483d26449cce083dd0551f29.png" xlink:type="simple" xlink:show="embed" xlink:actuate="onLoad"/></draw:frame>Editor programmi avanzati</text:p></draw:text-box></draw:frame></text:p>
      <text:p text:style-name="Text_20_body">Evidenziarlo nella lista di quelli presenti in archivio e premere il tasto <text:span text:style-name="Strong_20_Emphasis">Seleziona</text:span>. Per maggiori informazioni sulla gestione dei programmi avanzati consultare i relativi paragrafi nel capitolo Archivio componenti e programmi. </text:p>
      <text:p text:style-name="Text_20_body">Completare la procedura con il tasto <text:span text:style-name="Strong_20_Emphasis">Seleziona</text:span> oppure premere il tasto <text:span text:style-name="Strong_20_Emphasis">Esci</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text:line-break/>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gl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text:span text:style-name="Strong_20_Emphasis">fornitore/tipo</text:span>, <text:span text:style-name="Strong_20_Emphasis">modello</text:span>, <text:span text:style-name="Strong_20_Emphasis">descrizione</text:span>, <text:span text:style-name="Strong_20_Emphasis">Campione/Codice/ANC</text:span>, <text:span text:style-name="Strong_20_Emphasis">Stampigliatura/Data produzione</text:span>, <text:span text:style-name="Strong_20_Emphasis">Lotto/Macchina</text:span> e <text:span text:style-name="Strong_20_Emphasis">Note</text:span>.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al termine di ogni singola rotazione, il programma mostra il grafico della coppia rilevata con i valori di temperatura e pressione rilevate sul componente. In occasione della fase di test della tenuta che può essere eseguita su una postazione alla volta, in corrispondenza del componente interessato, viene visualizzata una barra ed il tempo rimasto per l'acquisizione dei risultati. </text:p>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processo si arresta dopo aver eseguito l'ultimo comando ciclico del blocco</text:p>
          </table:table-cell>
        </table:table-row>
      </table:table>
      <text:h text:style-name="Heading_20_2" text:outline-level="2"><text:bookmark-start text:name="interruzione_immediata"/>Interruzione immediata<text:bookmark-end text:name="interruzione_immediata"/></text:h>
      <text:p text:style-name="Text_20_body">Come per la funzione <text:span text:style-name="Strong_20_Emphasis">Interruzione</text:span> anche questa ferma il collaudo ma non attende la fine del ciclo corrente per riposizionare tutti i componenti allo zero di partenza.
Per sospendere un collaudo selezionare nel menù <text:span text:style-name="Emphasis"><text:span text:style-name="Strong_20_Emphasis">Collaudo » Sospendi e sblocca </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 collaudo si arresterà immediatamante senza riportare i componenti nella posizione di zero</text:p>
          </table:table-cell>
        </table:table-row>
      </table:table>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le relative informazioni sui blocchi ed i comandi. Per tornare alla schermata principale premere il pulsante <text:span text:style-name="Strong_20_Emphasis">Esci</text:span>.</text:p>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1.90625cm"><draw:text-box><text:p text:style-name="legendcenter"><draw:frame draw:style-name="mediacenter" draw:name="Dettagli programma di test avanzato" text:anchor-type="paragraph" draw:z-index="0" svg:width="11.90625cm" svg:height="7.6729166666667cm"><draw:image xlink:href="Pictures/551e8a94b6794ffd5896cb883b65f823.pn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1.90625cm"><draw:text-box><text:p text:style-name="legendcenter"><draw:frame draw:style-name="mediacenter" draw:name="Finestra valori massimi" text:anchor-type="paragraph" draw:z-index="0" svg:width="11.90625cm" svg:height="6.4029166666667cm"><draw:image xlink:href="Pictures/2fa2e4a41a90c7bf759de5070deb71eb.png" xlink:type="simple" xlink:show="embed" xlink:actuate="onLoad"/></draw:frame>Finestra valori massimi</text:p></draw:text-box></draw:frame></text:p>
      <text:p text:style-name="Text_20_body">La postazione o le postazioni da analizzare possono essere selezionate nella lista visibile in alto a sinistra della finestra stessa o dal tasto <text:span text:style-name="Strong_20_Emphasis">Seleziona tutte</text:span>.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Usa gradi scarto collaudo</text:span>: valore impostato durante la creazione del collaudo;</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2" text:outline-level="2"><text:bookmark-start text:name="prove_tenuta"/>Prove tenuta<text:bookmark-end text:name="prove_tenuta"/></text:h>
      <text:p text:style-name="Text_20_body">
Questa funzione visualizza l'elenco di tutte le prove di tenuta eseguite durante il collaudo.
Selezionare dal menù <text:span text:style-name="Emphasis"><text:span text:style-name="Strong_20_Emphasis">Collaudo » Prove tenuta</text:span></text:span>, oppure premere la combinazione di tasti <text:span text:style-name="Strong_20_Emphasis">CTRL + T</text:span> per accedere alle seguente finestra:</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7.1172916666667cm"><draw:image xlink:href="Pictures/776a0c56258bd2dc882d9f12c5bf86cc.png" xlink:type="simple" xlink:show="embed" xlink:actuate="onLoad"/></draw:frame>Elenco delle prove di tenuta</text:p></draw:text-box></draw:frame></text:p>
      <text:p text:style-name="Text_20_body">
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P.(N):</text:span> pressione esercitata sull'asta del componente;</text:p>
      <text:p text:style-name="Text_20_body"><text:span text:style-name="Strong_20_Emphasis">P.(mbar):</text:span> pressione di test applicata dalla macchina ATEQ;</text:p>
      <text:p text:style-name="Text_20_body"><text:span text:style-name="Strong_20_Emphasis">Valore fuga:</text:span> valore massimo della fuga riscontrato dalla macchina;</text:p>
      <text:p text:style-name="Text_20_body"><text:span text:style-name="Strong_20_Emphasis">Esito:</text:span> esito assegnato dal programma di collaudo;</text:p>
      <text:p text:style-name="Text_20_body"><text:span text:style-name="Strong_20_Emphasis">Gradi:</text:span> indica in che posizione angolare è stata effettuata la prova tenuta;</text:p>
      <text:p text:style-name="Text_20_body"><text:span text:style-name="Strong_20_Emphasis">Dati:</text:span> dati letti dalla macchina ATEQ.</text:p>
      <text:p text:style-name="Text_20_body">Come visualizzato nell'immagine precedente le prove sono elencate con diverse colorazioni in base alla tipologia. I valori riportati saranno di colore rosso nel caso di un esito negativo.</text:p>
      <text:p text:style-name="Text_20_body">L'elenco può essere filtrato selezionando una delle opzioni tra le seguenti disponibili:
</text:p>
      <text:list text:style-name="List_20_1">
        <text:list-item>
          <text:p text:style-name="Text_20_body"> <text:span text:style-name="Strong_20_Emphasis">Tutte</text:span>: nessun filtro;</text:p>
        </text:list-item>
        <text:list-item>
          <text:p text:style-name="Text_20_body"> <text:span text:style-name="Strong_20_Emphasis">Tenuta interna</text:span>: visualizza l'elenco delle sole prove di tenuta interna;</text:p>
        </text:list-item>
        <text:list-item>
          <text:p text:style-name="Text_20_body"> <text:span text:style-name="Strong_20_Emphasis">Tenuta esterna</text:span>: visualizza l'elenco delle sole prove di tenuta esterna;</text:p>
        </text:list-item>
        <text:list-item>
          <text:p text:style-name="Text_20_body"> <text:span text:style-name="Strong_20_Emphasis">Tenuta magnete</text:span>: visualizza l'elenco delle sole prove di tenuta del magnete;</text:p>
        </text:list-item>
      </text:list>
      <text:p text:style-name="Text_20_body">
Nel form sono visualizzati cinque grafici e rispettivamente partendo dall'alto:
</text:p>
      <text:list text:style-name="List_20_1">
        <text:list-item>
          <text:p text:style-name="Text_20_body"> <text:span text:style-name="Strong_20_Emphasis">grafico valori fuga interna</text:span> : valore massimo di fuga interna;  </text:p>
        </text:list-item>
        <text:list-item>
          <text:p text:style-name="Text_20_body"> <text:span text:style-name="Strong_20_Emphasis">grafico valori fuga esterna</text:span> : valore massimo di fuga esterna;</text:p>
        </text:list-item>
        <text:list-item>
          <text:p text:style-name="Text_20_body"> <text:span text:style-name="Strong_20_Emphasis">grafico valori fuga magnete</text:span>  : valore massimo di fuga nel test del magnnete;</text:p>
        </text:list-item>
        <text:list-item>
          <text:p text:style-name="Text_20_body"> <text:span text:style-name="Strong_20_Emphasis">grafico degli errori riscontrati</text:span> : per ogni test eseguito con esito negativo il valore aumenta di una unità;</text:p>
        </text:list-item>
        <text:list-item>
          <text:p text:style-name="Text_20_body"> <text:span text:style-name="Strong_20_Emphasis">grafico della temperatura rilevata nel forno</text:span>.</text:p>
        </text:list-item>
      </text:list>
      <text:p text:style-name="Text_20_body">
In tutti i grafici tranne quello della temperatura, le curve visualizzate variano in base al numero di postazioni selezionate. </text:p>
      <text:p text:style-name="Text_20_body">Per chiudere il form premere il tasto <text:span text:style-name="Strong_20_Emphasis">Esci</text:span>.
</text:p>
      <text:h text:style-name="Heading_20_2" text:outline-level="2"><text:bookmark-start text:name="prove_tenuta_rotazione"/>Prove tenuta/rotazione<text:bookmark-end text:name="prove_tenuta_rotazione"/></text:h>
      <text:p text:style-name="Text_20_body">Questa funzione visualizza l'elenco di tutte le prove di tenuta in rotazione eseguite durante il collaudo.
Selezionare dal menù <text:span text:style-name="Emphasis"><text:span text:style-name="Strong_20_Emphasis">Collaudo » Prove tenuta/rotazione</text:span></text:span>, oppure premere la combinazione di tasti <text:span text:style-name="Strong_20_Emphasis">CTRL + P</text:span> per accedere alle seguente finestra:
<draw:frame draw:style-name="mediacenter" draw:name="" text:anchor-type="paragraph" draw:z-index="0" svg:width="15.875cm" svg:height="8.5460416666667cm"><draw:image xlink:href="Pictures/6cf682501274de3330dbb17265efa24d.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text:span> indica i gradi compiuti durante la prova del test di fuga;</text:p>
      <text:p text:style-name="Text_20_body"><text:span text:style-name="Strong_20_Emphasis">Gradi inizio:</text:span> indica in quale grado ha avuto inizio la prova del test di fuga;</text:p>
      <text:p text:style-name="Text_20_body"><text:span text:style-name="Strong_20_Emphasis">Fuga max. (cc/h):</text:span> valore massimo di fuga rilevato dalla macchina durante il test;</text:p>
      <text:p text:style-name="Text_20_body">Nell'area grafica per ogni componente selezionato, viene visualizzata la curva dei valori massimi di fuga riscontrati durante ogni singola prova eseguita.
Se si seleziona invece una singola acquisizione, si potrà vedere in forma grafica i valori della fuga acquisiti durante la rotazione :</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prove_sgancio"/>Prove sgancio<text:bookmark-end text:name="prove_sgancio"/></text:h>
      <text:p text:style-name="Text_20_body">Questa funzione visualizza l'elenco di tutte le prove di tenuta eseguite durante il collaudo. Selezionare dal menù <text:span text:style-name="Strong_20_Emphasis"><text:span text:style-name="Emphasis">Collaudo » Prove sgancio</text:span></text:span>, oppure premere la combinazione di tasti <text:span text:style-name="Strong_20_Emphasis">CTRL + S</text:span> per accedere alle seguente finestra:</text:p>
      <text:p text:style-name="Text_20_body"><draw:frame draw:style-name="mediacenter" draw:name="" text:anchor-type="paragraph" draw:z-index="0" svg:width="15.875cm" svg:height="8.5460416666667cm"><draw:image xlink:href="Pictures/539ad47345aa2e75fe3f09911d3f6cf7.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 inizio:</text:span> indica in gradi la posizione in cui viene effettuato il test di sgancio;</text:p>
      <text:p text:style-name="Text_20_body"><text:span text:style-name="Strong_20_Emphasis">Sgancio (mA):</text:span> indica il valore di sgancio rilevato durante il test;</text:p>
      <text:h text:style-name="Heading_20_2" text:outline-level="2"><text:bookmark-start text:name="prove_test_contatti"/>Prove test contatti<text:bookmark-end text:name="prove_test_contatti"/></text:h>
      <text:p text:style-name="Text_20_body">
Questa funzione visualizza l'elenco di tutte le prove dei contatti eseguite durante il collaudo. Selezionare dal menù <text:span text:style-name="Emphasis"><text:span text:style-name="Strong_20_Emphasis">Collaudo » Prove contatti</text:span></text:span>, oppure premere la combinazione di tasti CTRL + X per accedere alle seguente finestra:</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12.170833333333cm"><draw:image xlink:href="Pictures/ceba68bf306fbf54b9668990e4a64060.png" xlink:type="simple" xlink:show="embed" xlink:actuate="onLoad"/></draw:frame> </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Contatto:</text:span> indica su quale contatto è stato effettuato il test;</text:p>
      <text:p text:style-name="Text_20_body"><text:span text:style-name="Strong_20_Emphasis">Tipo Movimento:</text:span> indica il tipo di movimento eseguito per il test contatto, il quale può essere : spinta , rilascio , rotazione oraria , rotazione antiorara</text:p>
      <text:p text:style-name="Text_20_body"><text:span text:style-name="Strong_20_Emphasis">Posizione Inizio:</text:span> indica la posizione attuale da dova ha inizio il test o in millimetri o in gradi a seconda del tipo di movimento </text:p>
      <text:p text:style-name="Text_20_body"><text:span text:style-name="Strong_20_Emphasis">Posizione:</text:span> Indica dopo quanti millimetri/gradi si è verificato il cambio di stato del contatto</text:p>
      <text:p text:style-name="Text_20_body"><text:span text:style-name="Strong_20_Emphasis">Stato:</text:span> indica lo stato del contatto se Aperto o Chiuso</text:p>
      <text:p text:style-name="Text_20_body"><text:span text:style-name="Strong_20_Emphasis">Esito:</text:span> indica se il test è andato a buon fine oppure no , OK se è positivo ,KO se è negativo</text:p>
      <text:p text:style-name="Text_20_body">Se viene selezionata una prova dall'elenco verrà visualizzato il grafico del cambio di stato , ed è il seguente :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8.09625cm"><draw:image xlink:href="Pictures/2fedc030dc25dc14a0f6ce9288c24ef5.png" xlink:type="simple" xlink:show="embed" xlink:actuate="onLoad"/></draw:frame> </text:p></draw:text-box></draw:frame>
</text:p>
      <text:h text:style-name="Heading_20_2" text:outline-level="2"><text:bookmark-start text:name="analisi"/>Analisi<text:bookmark-end text:name="analisi"/></text:h>
      <text:p text:style-name="Text_20_body">
Tramite questa funzione si accede ad un pannello dal quale è possibile passare velocemente all'analisi dei risultati dei vari tipi di prove.</text:p>
      <text:p text:style-name="Text_20_body"><draw:frame draw:style-name="mediacenter" draw:name=" Finestra analisi collaudo Legend" text:anchor-type="paragraph" draw:z-index="0" svg:width="11.90625cm"><draw:text-box><text:p text:style-name="legendcenter"><draw:frame draw:style-name="mediacenter" draw:name=" Finestra analisi collaudo" text:anchor-type="paragraph" draw:z-index="0" svg:width="11.90625cm" svg:height="6.4558333333333cm"><draw:image xlink:href="Pictures/70c8b907a249ca7990d4ca74d42bbcd5.png" xlink:type="simple" xlink:show="embed" xlink:actuate="onLoad"/></draw:frame> Finestra analisi collaudo</text:p></draw:text-box></draw:frame></text:p>
      <text:p text:style-name="Text_20_body">Per visualizzare le varie tipologie di prove del collaudo descritte nei paragrafi precedenti, utilizzare i tasti posti a sinistra.</text:p>
      <text:h text:style-name="Heading_20_2" text:outline-level="2"><text:bookmark-start text:name="modifica_impostazioni_grafiche"/>Modifica impostazioni grafiche<text:bookmark-end text:name="modifica_impostazioni_grafiche"/></text:h>
      <text:p text:style-name="Text_20_body">
Le impostazioni grafiche possono essere modificate dal menuù a tendina visualizzato facendo click con il tasto destro del mouse nell'area grafica.</text:p>
      <text:p text:style-name="Text_20_body"><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6.270625cm"><draw:image xlink:href="Pictures/30f24aa6619a2e805201ff460282d2ac.png" xlink:type="simple" xlink:show="embed" xlink:actuate="onLoad"/></draw:frame>Selezione scala cicli asse X grafico valori massimi</text:p></draw:text-box></draw:frame></text:p>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a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hi del programma altrimenti un numero da <text:span text:style-name="Strong_20_Emphasis">1</text:span> a <text:span text:style-name="Strong_20_Emphasis">10</text:span> che rappresenta il divisore del numero massimo di cicli previsto nel programma</text:p>
        </text:list-item>
        <text:list-item>
          <text:p text:style-name="Text_20_body"> selezionare autoscala per rapportare la lunghezza dell'asse X a quanti cicli compiuti fatti dal test.</text:p>
        </text:list-item>
      </text:list>
      <text:h text:style-name="Heading_20_3" text:outline-level="3"><text:bookmark-start text:name="modifica_del_valore_massimo"/>Modifica del valore massimo<text:bookmark-end text:name="modifica_del_valore_massimo"/></text:h>
      <text:p text:style-name="Text_20_body">Per i grafici della tenuta, tenuta/giro e sgancio è possibile impostare il valore massimo della scala:</text:p>
      <text:list text:style-name="List_20_1">
        <text:list-item>
          <text:p text:style-name="Text_20_body"> fare click nel grafico con il tasto destro del mouse;</text:p>
        </text:list-item>
        <text:list-item>
          <text:p text:style-name="Text_20_body"> cliccando su opzioni si accederà a questa finestra, nella quale si può impostare la scala massima per i rispettivi grafici , <text:span text:style-name="Strong_20_Emphasis">Opzioni grafici tenuta</text:span> , <text:span text:style-name="Strong_20_Emphasis">Opzioni grafici fuga/giro</text:span> , <text:span text:style-name="Strong_20_Emphasis">Opzioni grafici sgancio</text:span> :</text:p>
        </text:list-item>
      </text:list>
      <text:p text:style-name="Text_20_body">
<draw:frame draw:style-name="mediacenter" draw:name="" text:anchor-type="paragraph" draw:z-index="0" svg:width="11.615208333333cm" svg:height="8.6254166666667cm"><draw:image xlink:href="Pictures/2b9dff02c3f2e84a4ffa7b3f321e9d2d.png" xlink:type="simple" xlink:show="embed" xlink:actuate="onLoad"/></draw:frame></text:p>
      <text:h text:style-name="Heading_20_2" text:outline-level="2"><text:bookmark-start text:name="esito"/>Esito<text:bookmark-end text:name="esito"/></text:h>
      <text:p text:style-name="Text_20_body">
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6.6675cm"><draw:image xlink:href="Pictures/6c6ae051b9188c30658b122e971480e4.png" xlink:type="simple" xlink:show="embed" xlink:actuate="onLoad"/></draw:frame>Finestra "Risultati di collaudo"</text:p></draw:text-box></draw:frame></text:p>
      <text:p text:style-name="Text_20_body">Per ogni postazione in elencata nella lista sono riportate le seguenti informazioni:</text:p>
      <text:list text:style-name="List_20_1">
        <text:list-item>
          <text:p text:style-name="Text_20_body"> <text:span text:style-name="Strong_20_Emphasis">Postazione</text:span> : indica il numero della postazione</text:p>
        </text:list-item>
        <text:list-item>
          <text:p text:style-name="Text_20_body"> <text:span text:style-name="Strong_20_Emphasis">Cicli eseguiti</text:span> : numero totale di cicli eseguiti (può essere anche inferiore al totale previsto se la postazione è stata interrotta;</text:p>
        </text:list-item>
        <text:list-item>
          <text:p text:style-name="Text_20_body"> <text:span text:style-name="Strong_20_Emphasis">Picco A.(Nm)</text:span> : valore massimo di coppia in senso antiorario;</text:p>
        </text:list-item>
        <text:list-item>
          <text:p text:style-name="Text_20_body"> <text:span text:style-name="Strong_20_Emphasis">Picco O.(Nm)</text:span> : valore massimo di coppia in senso orario;</text:p>
        </text:list-item>
        <text:list-item>
          <text:p text:style-name="Text_20_body"> <text:span text:style-name="Strong_20_Emphasis">Errori coppia</text:span> : numero di rotazioni nelle quali è stato rilevato il superamento della coppia;</text:p>
        </text:list-item>
        <text:list-item>
          <text:p text:style-name="Text_20_body"> <text:span text:style-name="Strong_20_Emphasis">Errori contatti</text:span> : numero di rotazioni nelle quali è stato riscontrato un problema nei contatti;</text:p>
        </text:list-item>
        <text:list-item>
          <text:p text:style-name="Text_20_body"> <text:span text:style-name="Strong_20_Emphasis">Errori tenuta Int./Ext.</text:span> : numero di prove di tenuta interne/esterne fallite;  </text:p>
        </text:list-item>
        <text:list-item>
          <text:p text:style-name="Text_20_body"> <text:span text:style-name="Strong_20_Emphasis">(cc/h) max Int./Ext.</text:span> : valori massimi della fuga interna/esterna;</text:p>
        </text:list-item>
        <text:list-item>
          <text:p text:style-name="Text_20_body"> <text:span text:style-name="Strong_20_Emphasis">Errori magnete</text:span> : numero di prove di tenuta fallite nel test del magnete;</text:p>
        </text:list-item>
        <text:list-item>
          <text:p text:style-name="Text_20_body"> <text:span text:style-name="Strong_20_Emphasis">(cc/h) max magnete</text:span> : valore massimo della fuga rilevato nel test del magnete;</text:p>
        </text:list-item>
        <text:list-item>
          <text:p text:style-name="Text_20_body"> <text:span text:style-name="Strong_20_Emphasis">Err. fuga giro</text:span> : numero di errori di tenuta durante la rotazione;</text:p>
        </text:list-item>
        <text:list-item>
          <text:p text:style-name="Text_20_body"> <text:span text:style-name="Strong_20_Emphasis">(cc/h) max fuga/rotazione</text:span> : valore massimo della fuga durante la rotazione riscontrato tra tutte le prove effettuate;</text:p>
        </text:list-item>
        <text:list-item>
          <text:p text:style-name="Text_20_body"> <text:span text:style-name="Strong_20_Emphasis">Err. sgancio min./max.</text:span> : numero di errori di sgancio;</text:p>
        </text:list-item>
        <text:list-item>
          <text:p text:style-name="Text_20_body"> <text:span text:style-name="Strong_20_Emphasis">(mA) sgancio min./max.</text:span> : valori minimi e massimi rilevati nei test di sgancio;</text:p>
        </text:list-item>
        <text:list-item>
          <text:p text:style-name="Text_20_body"> <text:span text:style-name="Strong_20_Emphasis">Err. pressione</text:span> : numero di curve di rotazione salvate con errori nei contatti;</text:p>
        </text:list-item>
        <text:list-item>
          <text:p text:style-name="Text_20_body"> <text:span text:style-name="Strong_20_Emphasis">Esito Assegnato</text:span> : esito assegnato da operatore.</text:p>
        </text:list-item>
        <text:list-item>
          <text:p text:style-name="Text_20_body"> <text:span text:style-name="Strong_20_Emphasis">Fornitore/Tipo</text:span> : specificato nei dati di collaudo;</text:p>
        </text:list-item>
        <text:list-item>
          <text:p text:style-name="Text_20_body"> <text:span text:style-name="Strong_20_Emphasis">Modello</text:span> : specificato nei dati di collaudo;</text:p>
        </text:list-item>
        <text:list-item>
          <text:p text:style-name="Text_20_body"> <text:span text:style-name="Strong_20_Emphasis">Descrizione</text:span> : specificato nei dati di collaudo;</text:p>
        </text:list-item>
        <text:list-item>
          <text:p text:style-name="Text_20_body"> <text:span text:style-name="Strong_20_Emphasis">Lotto/Tracciabilità/ANC</text:span> : specificato nei dati di collaudo;</text:p>
        </text:list-item>
        <text:list-item>
          <text:p text:style-name="Text_20_body"> <text:span text:style-name="Strong_20_Emphasis">Stampigliatura/D. produzione</text:span> : specificato nei dati di collaudo;</text:p>
        </text:list-item>
      </text:list>
      <text:p text:style-name="Text_20_body">
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
Premere il tasto <text:span text:style-name="Strong_20_Emphasis">Conferma</text:span> per salvare eventuali esiti assegnati, oppure premere il tasto <text:span text:style-name="Strong_20_Emphasis">Stampa report collaudo</text:span> per visualizzare il report, altrimenti <text:span text:style-name="Strong_20_Emphasis">Esci</text:span> per chiudere senza modifiche.
Se si preme <text:span text:style-name="Strong_20_Emphasis">Stampa report collaudo</text:span> verrà visualizzata questa finestra :</text:p>
      <text:p text:style-name="Text_20_body">
<draw:frame draw:style-name="mediacenter" draw:name="Finestra &quot;Stampa report&quot; Legend" text:anchor-type="paragraph" draw:z-index="0" svg:width="16.1925cm"><draw:text-box><text:p text:style-name="legendcenter"><draw:frame draw:style-name="mediacenter" draw:name="Finestra &quot;Stampa report&quot;" text:anchor-type="paragraph" draw:z-index="0" svg:width="16.1925cm" svg:height="19.737916666667cm"><draw:image xlink:href="Pictures/87aac4975e65ea5be154dcafab1d626d.png" xlink:type="simple" xlink:show="embed" xlink:actuate="onLoad"/></draw:frame>Finestra "Stampa report"</text:p></draw:text-box></draw:frame></text:p>
      <text:p text:style-name="Text_20_body">In alto a sinistra sono visualizzate le postazioni da poter selezionare, una volta selezionate , scegliere cosa voler visualizzare nel grafico durante la stampa del report tramite le opzioni :</text:p>
      <text:list text:style-name="List_20_1">
        <text:list-item>
          <text:p text:style-name="Text_20_body"> <text:span text:style-name="Strong_20_Emphasis">Grafici dei valori massimi</text:span> : Stampa il grafico raffigurante i valori di coppia massima di tutte le postazioni </text:p>
        </text:list-item>
        <text:list-item>
          <text:p text:style-name="Text_20_body"> <text:span text:style-name="Strong_20_Emphasis">Grafico dei valori massimi per singole postazioni</text:span> : Stampa il grafico della curva dei valori massimi di ogni singola postazione</text:p>
        </text:list-item>
        <text:list-item>
          <text:p text:style-name="Text_20_body"> <text:span text:style-name="Strong_20_Emphasis">Grafici dei valori di coppia acquisiti</text:span> : Stampa il grafico raffigurante le curve dei valori di coppia di tutte le postazioni</text:p>
        </text:list-item>
        <text:list-item>
          <text:p text:style-name="Text_20_body"> <text:span text:style-name="Strong_20_Emphasis">Grafici delle curve di pressione</text:span> : Stampa il grafico raffigurante le curve dei valori di pressione di tutte le postazioni</text:p>
        </text:list-item>
        <text:list-item>
          <text:p text:style-name="Text_20_body"> <text:span text:style-name="Strong_20_Emphasis">Grafico delle prove di tenuta</text:span> : Stampa il grafico dei valori massimi di fuga riscontrata nelle prove di tenuta</text:p>
        </text:list-item>
        <text:list-item>
          <text:p text:style-name="Text_20_body"> <text:span text:style-name="Strong_20_Emphasis">Grafico delle prove tenuta/giro</text:span> : Stampa il grafico dei valori massimi di fuga riscontrata nelle prove di tenuta/giro durante la rotazione</text:p>
        </text:list-item>
        <text:list-item>
          <text:p text:style-name="Text_20_body"> <text:span text:style-name="Strong_20_Emphasis">Grafico delle prove di sgancio</text:span> : Stampa il grafico delle correnti rilevate nelle prove di sgancio </text:p>
        </text:list-item>
        <text:list-item>
          <text:p text:style-name="Text_20_body"> <text:span text:style-name="Strong_20_Emphasis">Grafico delle prove contatti</text:span> : Stampa il grafico dei valori massimi dei cambi di stato rilevati durante il test dei contatti</text:p>
        </text:list-item>
        <text:list-item>
          <text:p text:style-name="Text_20_body"> <text:span text:style-name="Strong_20_Emphasis">Grafici delle prove contatti per singola postazione</text:span> : Stampa il grafico dei valori massimi dei cambi di stato dei contatti testati per ogni singola postazione</text:p>
        </text:list-item>
        <text:list-item>
          <text:p text:style-name="Text_20_body"> <text:span text:style-name="Strong_20_Emphasis">Listato del programma di collaudo</text:span> : Stampa la lista di tutti i comandi e di tutti i blocchi del collaudo </text:p>
        </text:list-item>
      </text:list>
      <text:p text:style-name="Text_20_body">
Premere il tasto <text:span text:style-name="Strong_20_Emphasis">Conferma</text:span> per salvare le impostazioni e visualizzare il report, altrimenti <text:span text:style-name="Strong_20_Emphasis">Annulla</text:span> per chiudere senza modifiche e tornare alla schermata dell'esito del collaud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nell'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5.875cm"><draw:text-box><text:p text:style-name="legendcenter"><draw:frame draw:style-name="mediacenter" draw:name="Finestra &quot;Archivio collaudi&quot;" text:anchor-type="paragraph" draw:z-index="0" svg:width="15.875cm" svg:height="8.5460416666667cm"><draw:image xlink:href="Pictures/60cfca4462cecef09338ccd5803d91d1.pn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Descrizione prova</text:span>;</text:p>
        </text:list-item>
        <text:list-item>
          <text:p text:style-name="Text_20_body"> <text:span text:style-name="Strong_20_Emphasis">Fornitore/Tipo</text:span>;</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Campione/Codice/ANC</text:span>: </text:p>
        </text:list-item>
        <text:list-item>
          <text:p text:style-name="Text_20_body"> <text:span text:style-name="Strong_20_Emphasis">Stampigliatura/Data produzione</text:span>;</text:p>
        </text:list-item>
        <text:list-item>
          <text:p text:style-name="Text_20_body"> <text:span text:style-name="Strong_20_Emphasis">Lotto/Tracciabilità</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u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ALT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e819d810c802f281e79bbaecf5f1d134.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el database e di tutti i collaudi archiviat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874375cm"><draw:image xlink:href="Pictures/8acbabbaca3c2c00ca05dc371de19270.jp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Evo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f39ab98b23a8741a3689e86128e7e3ce.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
</text:p>
      <text:list text:style-name="List_20_1">
        <text:list-item>
          <text:p text:style-name="Text_20_body"> <text:span text:style-name="Strong_20_Emphasis">Fornitore/Tipo:</text:span> Eventuale produttore del componente o tipologia.</text:p>
        </text:list-item>
        <text:list-item>
          <text:p text:style-name="Text_20_body"> <text:span text:style-name="Strong_20_Emphasis">Modello:</text:span> Codice identificativo del componente.</text:p>
        </text:list-item>
        <text:list-item>
          <text:p text:style-name="Text_20_body"> <text:span text:style-name="Strong_20_Emphasis">Descrizione:</text:span> Eventuale descrizione.</text:p>
        </text:list-item>
        <text:list-item>
          <text:p text:style-name="Text_20_body"> <text:span text:style-name="Strong_20_Emphasis">Rotazione Sx:</text:span> Specifica l'angolo di rotazione massima antioraria del componente da 0° a 360°.</text:p>
        </text:list-item>
        <text:list-item>
          <text:p text:style-name="Text_20_body"> <text:span text:style-name="Strong_20_Emphasis">Rotazione Dx:</text:span> Specifica l'angolo di rotazione oraria massima del componente da 0° a 360°.</text:p>
        </text:list-item>
        <text:list-item>
          <text:p text:style-name="Text_20_body"> <text:span text:style-name="Strong_20_Emphasis">Coppia massima:</text:span> È il valore di coppia massimo accettabile oltre il quale la macchina lo considera il componente guasto. Il valore è espresso in Nm (Newton/metro).</text:p>
        </text:list-item>
        <text:list-item>
          <text:p text:style-name="Text_20_body"> <text:span text:style-name="Strong_20_Emphasis">Contatti assiali:</text:span> Numero dei contatti che possono cambiare di stato durante la movimentazione assiale (pressione/rilascio). Nel sistema è possibile testare al massimo un solo contatto assiale.</text:p>
        </text:list-item>
        <text:list-item>
          <text:p text:style-name="Text_20_body"> <text:span text:style-name="Strong_20_Emphasis">Contatti rotazione:</text:span> Numero dei contatti che possono cambiare di stato più volte durante la fase di rotazione sinistra o destra. Nel sistema è possibile testare al massimo tre contatti di questo tipo.</text:p>
        </text:list-item>
        <text:list-item>
          <text:p text:style-name="Text_20_body"> <text:span text:style-name="Strong_20_Emphasis">Pressione:</text:span> Indica la pressione nominale che può essere esercitata sul componente. Mettere 0 per disabilitare la visualizzazione ed il controllo.</text:p>
        </text:list-item>
        <text:list-item>
          <text:p text:style-name="Text_20_body"> <text:span text:style-name="Strong_20_Emphasis">Tolleranza pressione:</text:span> Indica entro quali valori la pressione rilevata può essere considerata corretta.</text:p>
        </text:list-item>
        <text:list-item>
          <text:p text:style-name="Text_20_body"> <text:span text:style-name="Strong_20_Emphasis">Fuga massima (cc/h):</text:span> Valore massimo della fuga ammessa durante le prove di tenuta.</text:p>
        </text:list-item>
        <text:list-item>
          <text:p text:style-name="Text_20_body"> <text:span text:style-name="Strong_20_Emphasis">Corrente sgancio minima (mA):</text:span> Valore di corrente minima ammessa durante i test di sgancio del magnete.</text:p>
        </text:list-item>
        <text:list-item>
          <text:p text:style-name="Text_20_body"> <text:span text:style-name="Strong_20_Emphasis">Corrente sgancio massima (mA):</text:span> Valore di corrente massima ammessa durante i test di sgancio del magnete.</text:p>
        </text:list-item>
      </text:list>
      <text:h text:style-name="Heading_20_2" text:outline-level="2"><text:bookmark-start text:name="programmi"/>Programmi<text:bookmark-end text:name="programmi"/></text:h>
      <text:p text:style-name="Text_20_body">Il software GasTapsEvoTestSystem prevede per l'esecuzione dei collaudi una lista di : <text:span text:style-name="Strong_20_Emphasis">programmi avanzati</text:span>.
I programmi avanzati consentono di eseguire, nello stesso ciclo, più rotazioni in diverse posizioni e possono essere eseguite anche delle prove di tenuta.</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3</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1.165416666667cm" style:rel-height="scale"><draw:image xlink:href="Pictures/f2ce2fa6483d26449cce083dd0551f29.png" xlink:type="simple" xlink:show="embed" xlink:actuate="onLoad"/></draw:frame>Finestra gestione programmi avanzati</text:p></draw:text-box></draw:frame></text:p>
      <text:p text:style-name="Text_20_body">I programmi avanzati si suddividono in blocchi. Ciascun blocco, ripetuto per un numero di cicli prestabilito, può contenere uno o più comandi selezionabili tra quelli presistiti.</text:p>
      <text:p text:style-name="Text_20_body">La finestra di gestione è suddivisa in tre pannelli: a sinistra la lista dei programmi, al centro la lista dei blocchi e dei comandi appartenenti al programma selezionato, a destra l'elenco dei comandi inseribili.
Il pannello al centro che mostra la lista dei blocchi e dei comandi del programma, può essere visualizzato o interamente come di default oppure con i tasti posti immediatamente sotto , <text:span text:style-name="Strong_20_Emphasis">Espandi</text:span> e <text:span text:style-name="Strong_20_Emphasis">Comprimi</text:span> si può scegliere se visualizzare o meno i comandi appartenente ai blocch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la coppia massima se diversa da quella predefinita dal componente, la velocità di rilevazione del blocco ed infine se si vuole o meno eseguire i comandi di fine blocco ad ogni acquisizion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doppio clic sul blocco oppure fare clic con il tasto destro su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 ogni collegamento non visualizzerà la lista dei comandi ma solo il nome del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ad inizio blocco o se verrà eseguito ad ogni ciclo del blocco o se verrà eseguito solamente alla fine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 e suddivisi in queste categorie : <text:span text:style-name="Strong_20_Emphasis">Comandi forno/camera climatica</text:span> , <text:span text:style-name="Strong_20_Emphasis">Comandi attesa</text:span> , <text:span text:style-name="Strong_20_Emphasis">Comandi componente</text:span> , <text:span text:style-name="Strong_20_Emphasis">Comandi di test</text:span> , <text:span text:style-name="Strong_20_Emphasis">Comandi generi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lcuni comandi potrebbero non essere disponibili in base alla configurazione del sistema.</text:p>
          </table:table-cell>
        </table:table-row>
      </table:table>
      <text:h text:style-name="Heading_20_5" text:outline-level="5"><text:bookmark-start text:name="comandi_forno_camera_climatica"/>Comandi forno/camera climatica<text:bookmark-end text:name="comandi_forno_camera_climatica"/></text:h>
      <text:p text:style-name="Horizontal_20_Line"/>
      <text:p text:style-name="Text_20_body">
<text:span text:style-name="Strong_20_Emphasis">Forno bocchetta aria regola</text:span>: regola l'apertura della bocchetta di evaquazione fum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tutta aperta) </text:p>
          </table:table-cell>
        </table:table-row>
      </table:table>
      <text:p text:style-name="Horizontal_20_Line"/>
      <text:p text:style-name="Text_20_body">
<text:span text:style-name="Strong_20_Emphasis">Forno porta apri</text:span>: apre la porta del forno
</text:p>
      <text:p text:style-name="Horizontal_20_Line"/>
      <text:p text:style-name="Text_20_body">
<text:span text:style-name="Strong_20_Emphasis">Forno porta chiudi</text:span>: chiude la porta del forno
</text:p>
      <text:p text:style-name="Horizontal_20_Line"/>
      <text:p text:style-name="Text_20_body">
<text:span text:style-name="Strong_20_Emphasis">Forno ventilazione regola</text:span>: imposta la velocità delle ventola di areazione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indica la velocità di ventilazione del forno in una scala da 0 a 10 </text:p>
          </table:table-cell>
        </table:table-row>
      </table:table>
      <text:p text:style-name="Horizontal_20_Line"/>
      <text:p text:style-name="Text_20_body">
<text:span text:style-name="Strong_20_Emphasis">Forno/camera temperatura regola</text:span>: imposta la temperatura da raggiungere all'interno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210 gradi centigradi </text:p>
          </table:table-cell>
        </table:table-row>
      </table:table>
      <text:p text:style-name="Horizontal_20_Line"/>
      <text:p text:style-name="Text_20_body">
<text:span text:style-name="Strong_20_Emphasis">Forno/camera temperatura regola con gradiente</text:span>: imposta la temperatura da raggiungere all'interno del forno/camera con il gradiente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210 gradi centigradi </text:p>
          </table:table-cell>
        </table:table-row>
        <table:table-row>
          <table:table-cell office:value-type="string" table:style-name="tablecell">
            <text:p text:style-name="tablealignleft"> Gradiente </text:p>
          </table:table-cell>
          <table:table-cell office:value-type="string" table:style-name="tablecell">
            <text:p text:style-name="tablealignleft"> Gradiente di salita/discesa in °C al minuto </text:p>
          </table:table-cell>
        </table:table-row>
      </table:table>
      <text:p text:style-name="Horizontal_20_Line"/>
      <text:p text:style-name="Text_20_body">
<text:span text:style-name="Strong_20_Emphasis">Camera umidità regola</text:span>: imposta l'umidità da raggiungere all'interno della camera climatic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Umidità</text:p>
          </table:table-cell>
          <table:table-cell office:value-type="string" table:style-name="tablecell">
            <text:p text:style-name="tablealignleft"> Umidità da raggiungere che può variare da 0 a 100 %</text:p>
          </table:table-cell>
        </table:table-row>
      </table:table>
      <text:p text:style-name="Horizontal_20_Line"/>
      <text:p text:style-name="Text_20_body">
<text:span text:style-name="Strong_20_Emphasis">Camera umidità regola con gradiente</text:span>: imposta l'umidità da raggiungere all'interno della camera climatica con il gradiente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Umidità</text:p>
          </table:table-cell>
          <table:table-cell office:value-type="string" table:style-name="tablecell">
            <text:p text:style-name="tablealignleft"> Umidità da raggiungere che può variare da 0 a 100 %</text:p>
          </table:table-cell>
        </table:table-row>
        <table:table-row>
          <table:table-cell office:value-type="string" table:style-name="tablecell">
            <text:p text:style-name="tablealignleft"> Gradiente </text:p>
          </table:table-cell>
          <table:table-cell office:value-type="string" table:style-name="tablecell">
            <text:p text:style-name="tablealignleft"> Gradiente di salita/discesa in % al minuto </text:p>
          </table:table-cell>
        </table:table-row>
      </table:table>
      <text:h text:style-name="Heading_20_5" text:outline-level="5"><text:bookmark-start text:name="comandi_attesa"/>Comandi attesa<text:bookmark-end text:name="comandi_attesa"/></text:h>
      <text:p text:style-name="Horizontal_20_Line"/>
      <text:p text:style-name="Text_20_body">
<text:span text:style-name="Strong_20_Emphasis">Attesa</text:span>: il collaudo si ferma per il tempo set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attesa del collaudo che varia da 1 a 86400 secondi </text:p>
          </table:table-cell>
        </table:table-row>
      </table:table>
      <text:p text:style-name="Horizontal_20_Line"/>
      <text:p text:style-name="Text_20_body">
<text:span text:style-name="Strong_20_Emphasis">Attesa lunga</text:span>: il collaudo si ferma per il tempo settato in minut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inuti </text:p>
          </table:table-cell>
          <table:table-cell office:value-type="string" table:style-name="tablecell">
            <text:p text:style-name="tablealignleft"> tempo d'attesa del collaudo che varia da 1 a 1440 minuti </text:p>
          </table:table-cell>
        </table:table-row>
      </table:table>
      <text:p text:style-name="Horizontal_20_Line"/>
      <text:p text:style-name="Text_20_body">
<text:span text:style-name="Strong_20_Emphasis">Conferma operatore</text:span>: visualizza una schermata riassuntiva con i dati di coppia massima e gli esiti dei test di tenuta effettuati dall'inizio del collaudo. Nella schermata sono presenti tre tasti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Ripeti </text:p>
          </table:table-cell>
          <table:table-cell office:value-type="string" table:style-name="tablecell">
            <text:p text:style-name="tablealignleft"> Azzera i dati del collaudo e riparte dal primo blocco </text:p>
          </table:table-cell>
        </table:table-row>
        <table:table-row>
          <table:table-cell office:value-type="string" table:style-name="tablecell">
            <text:p text:style-name="tablealignleft">Annulla </text:p>
          </table:table-cell>
          <table:table-cell office:value-type="string" table:style-name="tablecell">
            <text:p text:style-name="tablealignleft"> Annulla il collaudo attivo cancellando tutti i dati acquisiti </text:p>
          </table:table-cell>
        </table:table-row>
        <table:table-row>
          <table:table-cell office:value-type="string" table:style-name="tablecell">
            <text:p text:style-name="tablealignleft">Conferma </text:p>
          </table:table-cell>
          <table:table-cell office:value-type="string" table:style-name="tablecell">
            <text:p text:style-name="tablealignleft"> Prosegue con il collaudo </text:p>
          </table:table-cell>
        </table:table-row>
      </table:table>
      <text:p text:style-name="Horizontal_20_Line"/>
      <text:p text:style-name="Text_20_body">
<text:span text:style-name="Strong_20_Emphasis">Forno temperatura attendi</text:span>: attende se la temperatura del forno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p text:style-name="Horizontal_20_Line"/>
      <text:p text:style-name="Text_20_body">
<text:span text:style-name="Strong_20_Emphasis">Camera umidità attendi</text:span>: attende se l'umidità della camera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i umidità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i umidità </text:p>
          </table:table-cell>
        </table:table-row>
      </table:table>
      <text:h text:style-name="Heading_20_5" text:outline-level="5"><text:bookmark-start text:name="comandi_componente"/>Comandi componente<text:bookmark-end text:name="comandi_componente"/></text:h>
      <text:p text:style-name="Horizontal_20_Line"/>
      <text:p text:style-name="Text_20_body">
<text:span text:style-name="Strong_20_Emphasis">Movimento assiale</text:span>: imposta una movimentazione assi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antieni pressione </text:p>
          </table:table-cell>
          <table:table-cell office:value-type="string" table:style-name="tablecell">
            <text:p text:style-name="tablealignleft"> attiva o disattiva il mantenimento della pressione impostata </text:p>
          </table:table-cell>
        </table:table-row>
        <table:table-row>
          <table:table-cell office:value-type="string" table:style-name="tablecell">
            <text:p text:style-name="tablealignleft"> Movimento [mm] </text:p>
          </table:table-cell>
          <table:table-cell office:value-type="string" table:style-name="tablecell">
            <text:p text:style-name="tablealignleft"> imposta la lunghezza dello spostamento da compiere in millimetri da 0,1 a 50,0 </text:p>
          </table:table-cell>
        </table:table-row>
        <table:table-row>
          <table:table-cell office:value-type="string" table:style-name="tablecell">
            <text:p text:style-name="tablealignleft"> Direzione movimento </text:p>
          </table:table-cell>
          <table:table-cell office:value-type="string" table:style-name="tablecell">
            <text:p text:style-name="tablealignleft"> imposta la direzione del movimento se in Avanti o all' Indietro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Movimento assiale assoluto</text:span>: imposta una movimentazione in avanti escludendo ogni controllo sulla pressione esercit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Posizione [mm] </text:p>
          </table:table-cell>
          <table:table-cell office:value-type="string" table:style-name="tablecell">
            <text:p text:style-name="tablealignleft"> imposta lo spostamento da compiere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Movimento assiale contrario</text:span>: compie un movimento all'indietro pari all'ultimo spostamento in avanti compiu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Rubinetto 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Horizontal_20_Line"/>
      <text:p text:style-name="Text_20_body">
<text:span text:style-name="Strong_20_Emphasis">Rubinetto sblocca motore</text:span>: esegue il comando di sblocco del motore.
</text:p>
      <text:p text:style-name="Horizontal_20_Line"/>
      <text:p text:style-name="Text_20_body">
<text:span text:style-name="Strong_20_Emphasis">Rubinetto trova posizione zero</text:span>: esegue una movimentazione di 360° per la ricerca dello 0. La movimentazione si arresta se entra in funzione il finecorsa hardw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premi</text:span>: esegue la movimentazione assiale in avanti per premere l'asta del componente.
</text:p>
      <text:p text:style-name="Horizontal_20_Line"/>
      <text:p text:style-name="Text_20_body">
<text:span text:style-name="Strong_20_Emphasis">Rubinetto rilascia</text:span>: esegue la movimentazione assiale di ritorno per rilasciare l'asta del componente.</text:p>
      <text:h text:style-name="Heading_20_5" text:outline-level="5"><text:bookmark-start text:name="comandi_di_test"/>Comandi di test<text:bookmark-end text:name="comandi_di_test"/></text:h>
      <text:p text:style-name="Horizontal_20_Line"/>
      <text:p text:style-name="Text_20_body">
<text:span text:style-name="Strong_20_Emphasis">Acquisizione tenuta/rotazione</text:span>: test fuga durante la rot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in movimento ,varia a seconda del dispositivo installato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Ritorno posizione </text:p>
          </table:table-cell>
          <table:table-cell office:value-type="string" table:style-name="tablecell">
            <text:p text:style-name="tablealignleft"> Acquisizione : torna alla posizione di partenza facendo un acquisizione, Si : torna indietro alla posizione di partenza senza fare l'acquisizione , No : non torna indietro alla posizione di partenza </text:p>
          </table:table-cell>
        </table:table-row>
      </table:table>
      <text:p text:style-name="Horizontal_20_Line"/>
      <text:p text:style-name="Text_20_body">
<text:span text:style-name="Strong_20_Emphasis">Prova contatto assial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0 e 70 millimetri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0 e 70 millimetri </text:p>
          </table:table-cell>
        </table:table-row>
      </table:table>
      <text:p text:style-name="Horizontal_20_Line"/>
      <text:p text:style-name="Text_20_body">
<text:span text:style-name="Strong_20_Emphasis">Prova contatto rotazion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gradi 0-360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gradi 360-0 </text:p>
          </table:table-cell>
        </table:table-row>
      </table:table>
      <text:p text:style-name="Horizontal_20_Line"/>
      <text:p text:style-name="Text_20_body">
<text:span text:style-name="Strong_20_Emphasis">Prova sgancio magnete</text:span> : effettua un test di sgancio del magne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Corrente [mA] </text:p>
          </table:table-cell>
          <table:table-cell office:value-type="string" table:style-name="tablecell">
            <text:p text:style-name="tablealignleft"> corrente di aggancio impostata per il test varia tra 0 e 500 </text:p>
          </table:table-cell>
        </table:table-row>
        <table:table-row>
          <table:table-cell office:value-type="string" table:style-name="tablecell">
            <text:p text:style-name="tablealignleft"> Decremento corrente [mA] </text:p>
          </table:table-cell>
          <table:table-cell office:value-type="string" table:style-name="tablecell">
            <text:p text:style-name="tablealignleft"> decremento iniziale della corrente di aggancio </text:p>
          </table:table-cell>
        </table:table-row>
        <table:table-row>
          <table:table-cell office:value-type="string" table:style-name="tablecell">
            <text:p text:style-name="tablealignleft"> Step corrente [mA/s] </text:p>
          </table:table-cell>
          <table:table-cell office:value-type="string" table:style-name="tablecell">
            <text:p text:style-name="tablealignleft"> decremento della corrente al secondo varia tra 2 e 50 </text:p>
          </table:table-cell>
        </table:table-row>
        <table:table-row>
          <table:table-cell office:value-type="string" table:style-name="tablecell">
            <text:p text:style-name="tablealignleft"> Limite Pressione [N]</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ovimento [mm] </text:p>
          </table:table-cell>
          <table:table-cell office:value-type="string" table:style-name="tablecell">
            <text:p text:style-name="tablealignleft">imposta la lunghezza dello spostamento da compiere in millimetri da 0,1 a 5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
      <text:p text:style-name="Horizontal_20_Line"/>
      <text:p text:style-name="Text_20_body">
<text:span text:style-name="Strong_20_Emphasis">Prova tenuta es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in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magnete</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el magnete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h text:style-name="Heading_20_5" text:outline-level="5"><text:bookmark-start text:name="comandi_generici"/>Comandi generici<text:bookmark-end text:name="comandi_generici"/></text:h>
      <text:p text:style-name="Horizontal_20_Line"/>
      <text:p text:style-name="Text_20_body">
<text:span text:style-name="Strong_20_Emphasis">Corrente magnete OFF</text:span>: disattiva il passaggio della corrente per simulare il raffreddamento della termocoppia.
</text:p>
      <text:p text:style-name="Horizontal_20_Line"/>
      <text:p text:style-name="Text_20_body">
<text:span text:style-name="Strong_20_Emphasis">Corrente magnete ON</text:span>: attiva il passaggio della corrente per simulare il riscaldamento della termocoppi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rrente [mA] </text:p>
          </table:table-cell>
          <table:table-cell office:value-type="string" table:style-name="tablecell">
            <text:p text:style-name="tablealignleft"> valore di corrente da applicare </text:p>
          </table:table-cell>
        </table:table-row>
      </table:table>
      <text:p text:style-name="Horizontal_20_Line"/>
      <text:p text:style-name="Text_20_body">
<text:span text:style-name="Strong_20_Emphasis">Libera uscite rubinetti</text:span> : apre l'elettrovalvola di chiusura delle uscite dei rubinetti.
</text:p>
      <text:p text:style-name="Horizontal_20_Line"/>
      <text:p text:style-name="Text_20_body">
<text:span text:style-name="Strong_20_Emphasis">Ottura uscite rubinetti</text:span> : chiude l'elettrovalvola per otturare l'uscita dei rubinetti.
</text:p>
      <text:p text:style-name="Horizontal_20_Line"/>
      <text:p text:style-name="Text_20_body">
<text:span text:style-name="Strong_20_Emphasis">Posizione assiale reset</text:span> : resetta la posizione
</text:p>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
Questa funzione consente all'utente di effettuare manualmente sia la movimentazione assiale che la rotazione durante la fase di installazione dei componenti o durante le pause del collaudo attivo. Da questo pannello è possibile inoltre accedere ad un'altra schermata per l'esecuzione manuale della prova di tenuta e degli altri tipi di prova disponibili.</text:p>
      <text:p text:style-name="Text_20_body">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
<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6.4822916666667cm"><draw:image xlink:href="Pictures/d42fd7297bc6115bc21151e7cffe0836.png" xlink:type="simple" xlink:show="embed" xlink:actuate="onLoad"/></draw:frame>Utilità di installazione e test componenti</text:p></draw:text-box></draw:frame></text:p>
      <text:p text:style-name="Text_20_body">
A sinistra vengono elencate le postazioni presenti nel sistema e per ciascuna di queste sono visualizzate le seguenti informazioni:</text:p>
      <text:p text:style-name="Text_20_body"> <text:span text:style-name="Strong_20_Emphasis">Posizione:</text:span> posizione che viene aggiornata ad ogni rotazione manuale effettuata;</text:p>
      <text:p text:style-name="Text_20_body"> <text:span text:style-name="Strong_20_Emphasis">C.A. (Nm):</text:span> valori istantanei della coppia in senso antiorario;</text:p>
      <text:p text:style-name="Text_20_body"> <text:span text:style-name="Strong_20_Emphasis">C.O. (Nm):</text:span> valori istantanei della coppia in senso orario;</text:p>
      <text:p text:style-name="Text_20_body"> <text:span text:style-name="Strong_20_Emphasis">Press. (N):</text:span> pressione assiale esercitata sul componente disponibile solo se prevista la movimentazione assiale, misurata in Newton;</text:p>
      <text:p text:style-name="Text_20_body"> <text:span text:style-name="Strong_20_Emphasis">Temp (°C):</text:span> temperatura del forno o di una eventuale termocoppia aggiuntiva posta nel componente stesso, misurata in °C;</text:p>
      <text:p text:style-name="Text_20_body"> <text:span text:style-name="Strong_20_Emphasis">Magnete:</text:span> icona <text:span text:style-name="Strong_20_Emphasis">accesa</text:span> o <text:span text:style-name="Strong_20_Emphasis">grigia</text:span> che indica o meno il passaggio di corrente per la simulazione del riscaldamento delle termocoppia;</text:p>
      <text:p text:style-name="Text_20_body"> <text:span text:style-name="Strong_20_Emphasis">F.corsa:</text:span> led che diventa rosso se l'ingresso di fine corsa hardware rileva una torsione superiore a 0.6 N;</text:p>
      <text:p text:style-name="Text_20_body"><text:span text:style-name="Strong_20_Emphasis">F.corsa back:</text:span> led che diventa blu se l'ingresso di fine corsa hardware rileva il raggiungimento del limite per lo spostamento all'indietro</text:p>
      <text:p text:style-name="Text_20_body">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ext:p text:style-name="Text_20_body">Gli altri tasti diposibili per la selezione delle postazione sono:</text:p>
      <text:p text:style-name="Text_20_body"><draw:frame draw:style-name="media" draw:name="" text:anchor-type="as-char" draw:z-index="0" svg:width="0.84666666666667cm" svg:height="0.84666666666667cm"><draw:image xlink:href="Pictures/4c904b038982066f49c83da58b9a0248.png" xlink:type="simple" xlink:show="embed" xlink:actuate="onLoad"/></draw:frame> <text:span text:style-name="Strong_20_Emphasis">Inverti selezione</text:span> inverte le postazioni correntemente selezionate;</text:p>
      <text:p text:style-name="Text_20_body"><draw:frame draw:style-name="media" draw:name="" text:anchor-type="as-char" draw:z-index="0" svg:width="0.84666666666667cm" svg:height="0.84666666666667cm"><draw:image xlink:href="Pictures/d12bccaa7ad8aad20ebba577b5371dc8.png" xlink:type="simple" xlink:show="embed" xlink:actuate="onLoad"/></draw:frame> seleziona la postazione successiva;</text:p>
      <text:p text:style-name="Text_20_body"><draw:frame draw:style-name="media" draw:name="" text:anchor-type="as-char" draw:z-index="0" svg:width="0.84666666666667cm" svg:height="0.84666666666667cm"><draw:image xlink:href="Pictures/757806887ea53d4d620f6866e8e93ccb.png" xlink:type="simple" xlink:show="embed" xlink:actuate="onLoad"/></draw:frame> seleziona la postazione precedente.</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l controllo ed il mantenmento della pressione di spinta, nonchè la posizione assiale in millimetri<text:line-break/>sono previsti solamente nei sistemi con la movimentazione assiale motorizzata.<text:line-break/>Negli altri sistemi con la movimentazione assiale pneumatica, la pressione deve essere regolata manualmente.</text:p>
          </table:table-cell>
        </table:table-row>
      </table:table>
      <text:p text:style-name="Text_20_body">E' possibile  compiere manualmente la movimentazione assiale dei motori per verificare il corretto posizionamento dei componenti.</text:p>
      <text:h text:style-name="Heading_20_4" text:outline-level="4"><text:bookmark-start text:name="millimetri"/>Millimetri<text:bookmark-end text:name="millimetri"/></text:h>
      <text:p text:style-name="Text_20_body">
Imposta la lunghezza dello spostamento da compiere ad ogni comando
</text:p>
      <text:h text:style-name="Heading_20_4" text:outline-level="4"><text:bookmark-start text:name="velocita"/>Velocità<text:bookmark-end text:name="velocita"/></text:h>
      <text:p text:style-name="Text_20_body">
Imposta la velocità in mm/s con cui effettuare il comando di movimento assiale
</text:p>
      <text:h text:style-name="Heading_20_4" text:outline-level="4"><text:bookmark-start text:name="limite_pressione"/>Limite pressione<text:bookmark-end text:name="limite_pressione"/></text:h>
      <text:p text:style-name="Text_20_body">
Se selezionata imposta la pressiona massima oltre il quale il motore non si muove più</text:p>
      <text:h text:style-name="Heading_20_4" text:outline-level="4"><text:bookmark-start text:name="abilita_mantenimento"/>Abilita mantenimento<text:bookmark-end text:name="abilita_mantenimento"/></text:h>
      <text:p text:style-name="Text_20_body">
Se abilitata mantiene la pressione impostata
</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4" text:outline-level="4"><text:bookmark-start text:name="reset_mantenimento"/>Reset mantenimento<text:bookmark-end text:name="reset_mantenimento"/></text:h>
      <text:p text:style-name="Text_20_body">Annulla il mantenimento della posizione </text:p>
      <text:h text:style-name="Heading_20_4" text:outline-level="4"><text:bookmark-start text:name="reset_pressione"/>Reset pressione<text:bookmark-end text:name="reset_pressione"/></text:h>
      <text:p text:style-name="Text_20_body">Azzera o ripristina il valore di pressione letto.
</text:p>
      <text:h text:style-name="Heading_20_3" text:outline-level="3"><text:bookmark-start text:name="corrente_simulazione_termocoppia"/>Corrente simulazione termocoppia<text:bookmark-end text:name="corrente_simulazione_termocoppia"/></text:h>
      <text:p text:style-name="Text_20_body">Per testare il funzionamento del magnete è possibile attivare e disattivare manualmente il passaggio della corrente che simula il riscaldamento della termocoppia.</text:p>
      <text:h text:style-name="Heading_20_4" text:outline-level="4"><text:bookmark-start text:name="magnete_on"/>Magnete On<text:bookmark-end text:name="magnete_on"/></text:h>
      <text:p text:style-name="Text_20_body">
Attiva il passaggio della corrente nei componenti selezionati.</text:p>
      <text:h text:style-name="Heading_20_4" text:outline-level="4"><text:bookmark-start text:name="magnete_off"/>Magnete Off<text:bookmark-end text:name="magnete_off"/></text:h>
      <text:p text:style-name="Text_20_body">
Disattiva il passaggio della corrente nei componenti seleziona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il passaggio della corrente viene comunque interrotto</text:p>
          </table:table-cell>
        </table:table-row>
      </table:table>
      <text:h text:style-name="Heading_20_3" text:outline-level="3"><text:bookmark-start text:name="esecuzione_manuale_delle_prove_di_tenuta"/>Esecuzione manuale delle prove di tenuta<text:bookmark-end text:name="esecuzione_manuale_delle_prove_di_tenuta"/></text:h>
      <text:p text:style-name="Text_20_body">
Premere il tasto <text:span text:style-name="Strong_20_Emphasis">Test prova tenuta</text:span> per accedere al seguente panello:</text:p>
      <text:p text:style-name="Text_20_body"><draw:frame draw:style-name="mediacenter" draw:name=" Pannello per l'esecuzione manuale delle prove di tenuta  Legend" text:anchor-type="paragraph" draw:z-index="0" svg:width="7.9375cm"><draw:text-box><text:p text:style-name="legendcenter"><draw:frame draw:style-name="mediacenter" draw:name=" Pannello per l'esecuzione manuale delle prove di tenuta " text:anchor-type="paragraph" draw:z-index="0" svg:width="7.9375cm" svg:height="7.5141666666667cm"><draw:image xlink:href="Pictures/3eff482cf3e5c2e2349a09dc095774a9.png" xlink:type="simple" xlink:show="embed" xlink:actuate="onLoad"/></draw:frame> Pannello per l'esecuzione manuale delle prove di tenuta </text:p></draw:text-box></draw:frame></text:p>
      <text:p text:style-name="Text_20_body">
Tramite i tasti <text:span text:style-name="Strong_20_Emphasis">Libera</text:span> e <text:span text:style-name="Strong_20_Emphasis">Ottura</text:span> raggruppati nel riquadro <text:span text:style-name="Strong_20_Emphasis">Uscita gas</text:span> è possibile rispettivamente aprire e chiudere l'elettrovalvola di otturazione delle uscite dei rubinetti che normalmente all'apertura del form è aperta.</text:p>
      <text:p text:style-name="Text_20_body">Per eseguire una prova:</text:p>
      <text:list text:style-name="List_20_1">
        <text:list-item>
          <text:p text:style-name="Text_20_body"> selezionare la postazione da 1 a 8 tramite i tasti posti a lato sinistro;</text:p>
        </text:list-item>
        <text:list-item>
          <text:p text:style-name="Text_20_body"> selezionare quindi il programma da eseguire nella macchina ATEQ da <text:span text:style-name="Strong_20_Emphasis">1 a 4</text:span>;</text:p>
        </text:list-item>
        <text:list-item>
          <text:p text:style-name="Text_20_body"> premere il tasto <text:span text:style-name="Strong_20_Emphasis">Prova tenuta</text:span> ed attendere il risultato che sarà visualizzato nel riquadro <text:span text:style-name="Strong_20_Emphasis">Esit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non viene visualizzato alcun risultato assicurarsi che la macchina ATEQ sia accesa e pronta ad operare.</text:p>
          </table:table-cell>
        </table:table-row>
      </table:table>
      <text:h text:style-name="Heading_20_3" text:outline-level="3"><text:bookmark-start text:name="esecuzione_manuale_delle_prove_di_tenuta_in_rotazione"/>Esecuzione manuale delle prove di tenuta in rotazione<text:bookmark-end text:name="esecuzione_manuale_delle_prove_di_tenuta_in_rotazione"/></text:h>
      <text:p text:style-name="Text_20_body">Premere il tasto <text:span text:style-name="Strong_20_Emphasis">Test prova tenuta/rotazione</text:span> per accedere al seguente panello:</text:p>
      <text:p text:style-name="Text_20_body"><draw:frame draw:style-name="mediacenter" draw:name="" text:anchor-type="paragraph" draw:z-index="0" svg:width="13.229166666667cm" svg:height="5.2652083333333cm"><draw:image xlink:href="Pictures/b9c3d3ff9b2e6a47fbb92ffc4af6343e.png" xlink:type="simple" xlink:show="embed" xlink:actuate="onLoad"/></draw:frame></text:p>
      <text:p text:style-name="Text_20_body">In questa schermata si possono impostare  <text:span text:style-name="Strong_20_Emphasis">programma</text:span>, <text:span text:style-name="Strong_20_Emphasis">gradi</text:span>, <text:span text:style-name="Strong_20_Emphasis">velocità</text:span>, <text:span text:style-name="Strong_20_Emphasis">verso rotazione</text:span>, <text:span text:style-name="Strong_20_Emphasis">ritorno posizione</text:span> :</text:p>
      <text:list text:style-name="List_20_1">
        <text:list-item>
          <text:p text:style-name="Text_20_body"> <text:span text:style-name="Strong_20_Emphasis">Programma</text:span> : seleziona il programma da eseguire dalla macchina per i test di tenuta ;</text:p>
        </text:list-item>
        <text:list-item>
          <text:p text:style-name="Text_20_body"> <text:span text:style-name="Strong_20_Emphasis">Gradi</text:span> : imposta i gradi da eseguire per la prova ;</text:p>
        </text:list-item>
        <text:list-item>
          <text:p text:style-name="Text_20_body"> <text:span text:style-name="Strong_20_Emphasis">Velocità</text:span> : imposta la velocità di rotazione per la prova ;</text:p>
        </text:list-item>
        <text:list-item>
          <text:p text:style-name="Text_20_body"> <text:span text:style-name="Strong_20_Emphasis">Verso rotazione</text:span> : si seleziona il verso della rotazione ;</text:p>
        </text:list-item>
        <text:list-item>
          <text:p text:style-name="Text_20_body"> <text:span text:style-name="Strong_20_Emphasis">Ritorno posizione</text:span> : <text:span text:style-name="Strong_20_Emphasis">no</text:span> , non ritorna alla posizione iniziale , <text:span text:style-name="Strong_20_Emphasis">si</text:span> , ritorna alla posizione iniziale , <text:span text:style-name="Strong_20_Emphasis">acquisisci</text:span> , acquisisce i dati anche durante il movimento di ritorno</text:p>
        </text:list-item>
      </text:list>
      <text:p text:style-name="Text_20_body">Infine cliccare su <text:span text:style-name="Strong_20_Emphasis">Avvia prova</text:span> per iniziare la prova. Nella schermata centrale verranno visualizzati i dati delle acquisizioni mentre nella schermata di destra verranno visualizzati i grafici delle acquisizioni.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3" text:outline-level="3"><text:bookmark-start text:name="esecuzione_manuale_delle_prove_di_sgancio"/>Esecuzione manuale delle prove di sgancio<text:bookmark-end text:name="esecuzione_manuale_delle_prove_di_sgancio"/></text:h>
      <text:p text:style-name="Text_20_body">
Premere il tasto <text:span text:style-name="Strong_20_Emphasis">Test prova sgancio</text:span> per accedere al seguente panello:</text:p>
      <text:p text:style-name="Text_20_body"><draw:frame draw:style-name="mediacenter" draw:name="" text:anchor-type="paragraph" draw:z-index="0" svg:width="10.583333333333cm" svg:height="11.641666666667cm"><draw:image xlink:href="Pictures/c95cb45c4b89ce99dafc07d66654a950.png" xlink:type="simple" xlink:show="embed" xlink:actuate="onLoad"/></draw:frame></text:p>
      <text:p text:style-name="Text_20_body">Prima di avviare la prova bisognerà settare le seguenti impostazioni , <text:span text:style-name="Strong_20_Emphasis">programma</text:span>, <text:span text:style-name="Strong_20_Emphasis">movimento max avanzamento</text:span>, <text:span text:style-name="Strong_20_Emphasis">pressione max avanzamento</text:span>, <text:span text:style-name="Strong_20_Emphasis">corrente inizio</text:span>, <text:span text:style-name="Strong_20_Emphasis">corrente decremento</text:span>, <text:span text:style-name="Strong_20_Emphasis">corrente step</text:span>.</text:p>
      <text:list text:style-name="List_20_1">
        <text:list-item>
          <text:p text:style-name="Text_20_body"> <text:span text:style-name="Strong_20_Emphasis">Programma</text:span> : programma da eseguire per il test di tenuta eseguito in posizione statica ,varia a seconda del dispositivo installato</text:p>
        </text:list-item>
        <text:list-item>
          <text:p text:style-name="Text_20_body"> <text:span text:style-name="Strong_20_Emphasis">Movimento max avanzamento</text:span> : imposta il movimento massimo da poter compiere </text:p>
        </text:list-item>
        <text:list-item>
          <text:p text:style-name="Text_20_body"> <text:span text:style-name="Strong_20_Emphasis">Pressione max avanzamento</text:span> : imposta la pressione massima da poter raggiungere</text:p>
        </text:list-item>
        <text:list-item>
          <text:p text:style-name="Text_20_body"> <text:span text:style-name="Strong_20_Emphasis">Corrente inizio</text:span> : corrente di aggancio iniziale impostata per il test </text:p>
        </text:list-item>
        <text:list-item>
          <text:p text:style-name="Text_20_body"> <text:span text:style-name="Strong_20_Emphasis">Corrente decremento</text:span> : decremento iniziale della corrente di aggancio</text:p>
        </text:list-item>
        <text:list-item>
          <text:p text:style-name="Text_20_body"> <text:span text:style-name="Strong_20_Emphasis">corrente step</text:span> : decremento della corrente al secondo</text:p>
        </text:list-item>
      </text:list>
      <text:p text:style-name="Text_20_body">Infine prevere il tasto <text:span text:style-name="Strong_20_Emphasis">Avvia prova</text:span> per iniziare la prova di sgancio per la postazione selezionata, nella schermata posta sotto , verranno visualizzati i progressi del test e <text:span text:style-name="Strong_20_Emphasis">Sgancio (mA)</text:span> sarà il valore di sgancio ottenuto dal test.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2" text:outline-level="2"><text:bookmark-start text:name="password"/>Password<text:bookmark-end text:name="password"/></text:h>
      <text:p text:style-name="Text_20_body">
Alcune delle funzioni di gestione degli archivi e di modifica dei parametri all'avvio collaudo,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568ada4bffadfe60b423420058ba08cd.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text:span text:style-name="Strong_20_Emphasis">Impostazioni » Grafico</text:span></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cdd5e34a0e75ace488cdddb6528ccf49.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13.229166666667cm"><draw:text-box><text:p text:style-name="legendcenter"><draw:frame draw:style-name="mediacenter" draw:name="Finestra &quot;Impostazioni grafico&quot;" text:anchor-type="paragraph" draw:z-index="0" svg:width="13.229166666667cm" svg:height="9.128125cm"><draw:image xlink:href="Pictures/88c579a20bd0ca4178eeda04689c94f1.png" xlink:type="simple" xlink:show="embed" xlink:actuate="onLoad"/></draw:frame>Finestra "Impostazioni grafico"</text:p></draw:text-box></draw:frame></text:p>
      <text:p text:style-name="Text_20_body">Il pannello è suddiviso in tre parti: il pannello a sinistra <text:span text:style-name="Strong_20_Emphasis">Colori Curve Selezionate</text:span> consente di aggiungere, modificare ed eliminare i colori delle curve selezionate; il pannello centrale <text:span text:style-name="Strong_20_Emphasis">Visualizzazione coppia</text:span> consente di modificare l'unità di misura, le scale di visualizzazione, se mostrare i gradi nella visualizzazione dei punti, se visualizzare anche le curve della pressione e se mostrare o no i valori della pressione e il pannello di destra <text:span text:style-name="Strong_20_Emphasis">Visualizzazione pressione</text:span> consente di modificare l'unità di misura della pressione, le scale di visualizzazione e se mostrare o non mostrare i millimetri sul grafico della pressione, infine nel pannello sottostante “opzioni” si può impostare quante curve da selezionare quando si utilizza l'opzione <text:span text:style-name="Strong_20_Emphasis">peggiori</text:span>.</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79ae7300b6c2d78bbc3fd69d2c3387c0.jp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
<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7841666666667cm"><draw:image xlink:href="Pictures/4079a598726a8dc323fad14ef62d160f.png" xlink:type="simple" xlink:show="embed" xlink:actuate="onLoad"/></draw:frame>Finestra opzioni di programma</text:p></draw:text-box></draw:frame></text:p>
      <text:p text:style-name="Text_20_body">La finestra è suddivisa in due pannelli: generali e programmi avanzati. Il primo pannello contiene le opzioni generali dell'applicazione e l'altro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 Con l'opzione <text:span text:style-name="Strong_20_Emphasis">Escludi la rilevazione dei contatti</text:span> il programma prosegue senza conteggiarli. </text:p>
      <text:h text:style-name="Heading_20_5" text:outline-level="5"><text:bookmark-start text:name="numero_massimo_di_errori_prove_tenuta_magnete_tenuta_rotazione_sgancio"/>Numero massimo di errori prove (tenuta, magnete, tenuta/rotazione, sgancio)<text:bookmark-end text:name="numero_massimo_di_errori_prove_tenuta_magnete_tenuta_rotazione_sgancio"/></text:h>
      <text:p text:style-name="Text_20_body">L'utente può impostare il numero massimo di prove di: tenuta, magnete, tenuta/giro, sgancio con esito negativo. Al raggiungimento del valore inserito il collaudo può essere interrotto o proseguire senza il componente in errore. Tramite alcune opzioni descritte più avanti è possibile escludere determinate tipologie di prove seppure previste nel programma.</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 dei componenti restanti.</text:p>
        </text:list-item>
      </text:list>
      <text:h text:style-name="Heading_20_5" text:outline-level="5"><text:bookmark-start text:name="buffer_fifo_curve_di_coppia"/>Buffer fifo curve di coppia<text:bookmark-end text:name="buffer_fifo_curve_di_coppia"/></text:h>
      <text:p text:style-name="Text_20_body">Numero delle ultime curve da memorizzare precedenti and una acquisizione memorizzata per il superamento della coppia massima.</text:p>
      <text:h text:style-name="Heading_20_5" text:outline-level="5"><text:bookmark-start text:name="numero_massimo_di_curve_fuori_range_di_pressione"/>Numero massimo di curve fuori range di pressione<text:bookmark-end text:name="numero_massimo_di_curve_fuori_range_di_pressione"/></text:h>
      <text:p text:style-name="Text_20_body">L'utente può impostare il numero massimo di curve per le quali la pressione rilevata risulta essere fuori le tolleranze specificate in anagrafica. Al raggiungimento del valore inserito il collaudo può essere interrotto o proseguire senza il componente in errore.</text:p>
      <text:h text:style-name="Heading_20_5" text:outline-level="5"><text:bookmark-start text:name="opzioni_valide_solo_per_i_nuovi_collaudi"/>Opzioni valide solo per i nuovi collaudi<text:bookmark-end text:name="opzioni_valide_solo_per_i_nuovi_collaudi"/></text:h>
      <text:list text:style-name="List_20_1">
        <text:list-item>
          <text:p text:style-name="Text_20_body"> <text:span text:style-name="Strong_20_Emphasis">Gradi esclusi ad inizio rotazione per la verifica della coppia</text:span> : imposta i gradi da escludere ad inizio rotazione solo per un nuovo collaudo</text:p>
        </text:list-item>
        <text:list-item>
          <text:p text:style-name="Text_20_body"> <text:span text:style-name="Strong_20_Emphasis">Gradi esclusi a fine rotazione per la verifica della coppia</text:span> : imposta i gradi da escludere a fine rotazione solo per un nuovo collaudo</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4" text:outline-level="4"><text:bookmark-start text:name="impostazioni1"/>Impostazioni<text:bookmark-end text:name="impostazioni1"/></text:h>
      <text:h text:style-name="Heading_20_5" text:outline-level="5"><text:bookmark-start text:name="visualizza_strumento_backup_al_salvataggio_collaudo"/>Visualizza strumento backup al salvataggio collaudo<text:bookmark-end text:name="visualizza_strumento_backup_al_salvataggio_collaudo"/></text:h>
      <text:p text:style-name="Text_20_body">
Se selezionato, alla fine del test, quando l'operatore preme il tasto di salvataggio del collaudo, il software visualizzerà il pannello di esecuzione del backup dal quale l'operatore dovrà semplicemente selezionare ok per eseguire la copia del collaudo appena salvato in un'altra cartella di destinazione.</text:p>
      <text:h text:style-name="Heading_20_3" text:outline-level="3"><text:bookmark-start text:name="programmi_avanzati1"/>Programmi avanzati<text:bookmark-end text:name="programmi_avanzati1"/></text:h>
      <text:h text:style-name="Heading_20_4" text:outline-level="4"><text:bookmark-start text:name="comandi1"/>Comandi<text:bookmark-end text:name="comand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tutti_i_comandi_di_attesa"/>Escludi tutti i comandi di attesa<text:bookmark-end text:name="escludi_tutti_i_comandi_di_attesa"/></text:h>
      <text:p text:style-name="Text_20_body">
Questa opzione ignora tutti i comandi di attesa inseriti nel programma.</text:p>
      <text:h text:style-name="Heading_20_5" text:outline-level="5"><text:bookmark-start text:name="accendi_ventola_supplementare_di_raffreddamento_con_porta_aperta"/>Accendi ventola supplementare di raffreddamento con porta aperta<text:bookmark-end text:name="accendi_ventola_supplementare_di_raffreddamento_con_porta_aperta"/></text:h>
      <text:p text:style-name="Text_20_body">Se abilitata durante la fase di raffreddamento in concomitanza dell'apertura della porta accende la ventola supplementare per velocizzare il proc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resistenza_supplementare_di_riscaldamento_per_raggiungimento_setpoint"/>Accendi resistenza supplementare di riscaldamento per raggiungimento setpoint<text:bookmark-end text:name="accendi_resistenza_supplementare_di_riscaldamento_per_raggiungimento_setpoint"/></text:h>
      <text:p text:style-name="Text_20_body">
Se abilitata durante la fase di riscaldamente accende la resistenza supplementare per raggiungere più velocemente il setpoint.
Una volta raggiunta la temperatura, la resistenza non viene più utilizzata fino al prossimo comando di impostazione della temperatura del for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5" text:outline-level="5"><text:bookmark-start text:name="escludi_la_rilevazione_dei_contatti"/>Escludi la rilevazione dei contatti<text:bookmark-end text:name="escludi_la_rilevazione_dei_contatti"/></text:h>
      <text:p text:style-name="Text_20_body">Escludi la rilevazione dei contatti durante la prova</text:p>
      <text:h text:style-name="Heading_20_5" text:outline-level="5"><text:bookmark-start text:name="escludi_la_rilevazione_della_tenuta"/>Escludi la rilevazione della tenuta<text:bookmark-end text:name="escludi_la_rilevazione_della_tenuta"/></text:h>
      <text:p text:style-name="Text_20_body">Escludi la rilevazione della tenuta durante la prova</text:p>
      <text:h text:style-name="Heading_20_5" text:outline-level="5"><text:bookmark-start text:name="escludi_la_rilevazione_della_tenuta_in_rotazione"/>Escludi la rilevazione della tenuta in rotazione<text:bookmark-end text:name="escludi_la_rilevazione_della_tenuta_in_rotazione"/></text:h>
      <text:p text:style-name="Text_20_body">Escludi la rilevazione della tenuta in rotazione durante la prova</text:p>
      <text:h text:style-name="Heading_20_5" text:outline-level="5"><text:bookmark-start text:name="escludi_la_rilevazione_dello_sgancio_magnete"/>Escludi la rilevazione dello sgancio magnete<text:bookmark-end text:name="escludi_la_rilevazione_dello_sgancio_magnete"/></text:h>
      <text:p text:style-name="Text_20_body">Escludi la rilevazione dello sgancio magnete durante la prova</text:p>
      <text:h text:style-name="Heading_20_5" text:outline-level="5"><text:bookmark-start text:name="escludi_test_della_pressione"/>Escludi test della pressione<text:bookmark-end text:name="escludi_test_della_pressione"/></text:h>
      <text:p text:style-name="Text_20_body">Escludi la verifica della pressione al termine della rotazione</text:p>
      <text:h text:style-name="Heading_20_4" text:outline-level="4"><text:bookmark-start text:name="opzioni1"/>Opzioni<text:bookmark-end text:name="opzioni1"/></text:h>
      <text:h text:style-name="Heading_20_5" text:outline-level="5"><text:bookmark-start text:name="esegui_rotazione_fluida_nella_prova_di_tenuta_in_rotazione"/>Esegui rotazione fluida nella prova di tenuta in rotazione<text:bookmark-end text:name="esegui_rotazione_fluida_nella_prova_di_tenuta_in_rotazione"/></text:h>
      <text:p text:style-name="Text_20_body">
Se selezionato il motore si muove in modo continuo e verranno letti i valori alla massima velocità <text:span text:style-name="Strong_20_Emphasis">NON</text:span> avendo la sicurezza di avere una lettura per grado, se invece non viene visualizzato il motore compierà una movimentazione grado per grado ed in questo caso si avrà una lettura per ogni singolo passo compiuto.</text:p>
      <text:h text:style-name="Heading_20_5" text:outline-level="5"><text:bookmark-start text:name="tempo_di_prova_per_il_test_della_tenuta"/>Tempo di prova per il test della tenuta<text:bookmark-end text:name="tempo_di_prova_per_il_test_della_tenuta"/></text:h>
      <text:p text:style-name="Text_20_body">
Si imposta la durata della fase di test durante la prova tenuta.</text:p>
      <text:h text:style-name="Heading_20_3" text:outline-level="3"><text:bookmark-start text:name="impostazioni2"/>Impostazioni<text:bookmark-end text:name="impostazioni2"/></text:h>
      <text:h text:style-name="Heading_20_5" text:outline-level="5"><text:bookmark-start text:name="visualizza_strumento_backup_al_salvataggio_collaudo1"/>Visualizza strumento backup al salvataggio collaudo<text:bookmark-end text:name="visualizza_strumento_backup_al_salvataggio_collaudo1"/></text:h>
      <text:p text:style-name="Text_20_body">
Se selezionato, dopo l'archiviazione del collaudo viene visualizzato il pannello per l'esecuzione del backup dell'archivio prove.
</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 Pannello del forno Legend" text:anchor-type="paragraph" draw:z-index="0" svg:width="7.8845833333333cm"><draw:text-box><text:p text:style-name="legendcenter"><draw:frame draw:style-name="mediacenter" draw:name=" Pannello del forno" text:anchor-type="paragraph" draw:z-index="0" svg:width="7.8845833333333cm" svg:height="10.054166666667cm"><draw:image xlink:href="Pictures/c585b850c0b7b927d71fec5e6546eb9a.png" xlink:type="simple" xlink:show="embed" xlink:actuate="onLoad"/></draw:frame> Pannello del forno</text:p></draw:text-box></draw:frame></text:p>
      <text:p text:style-name="Text_20_body">
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e l'umidità del forno variano in corrispondenza degli steps e dei comandi dei programmi di collaudo.</text:p>
      <text:h text:style-name="Heading_20_4" text:outline-level="4"><text:bookmark-start text:name="modalita_manuale"/>Modalità Manuale<text:bookmark-end text:name="modalita_manuale"/></text:h>
      <text:p text:style-name="Text_20_body">
La temperatura e la ventilazione del forno rimangono stabili ai valori impostati manualmente dall'operatore anche durante l'esecuzione di programmi avanzati, con comandi di modifica della temperatura e ventalazione. Anche il braccetto di apertura e chiusura della porta rimane fermo nella posizione attuale.
In questa modalità per modificare la temperatura impostare il valore di setpoint ed il gradiente desiderati negli appositi campi e premere il pulsante contrassegnato con il simbolo di spunta posto a destra.
La stessa cosa può essere fatta per regolare l'umidità.</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 gradiente di temperatura è disponibile solamente in alcuni modelli di forn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l'umidità è disponibile solamente se il sistema prevede una camera climatica.</text:p>
          </table:table-cell>
        </table:table-row>
      </table:table>
      <text:p text:style-name="Text_20_body">.</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1010416666667cm"><draw:image xlink:href="Pictures/92ee025a48a64f41eab611ec2cef3816.jpg" xlink:type="simple" xlink:show="embed" xlink:actuate="onLoad"/></draw:frame>Finestra "Opzioni forno"</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pertura automatica della porta non è prevista se il sistema prevede una camera climatica.</text:p>
          </table:table-cell>
        </table:table-row>
      </table:table>
      <text:h text:style-name="Heading_20_4" text:outline-level="4"><text:bookmark-start text:name="funzioni_aggiuntive_della_camera_climatica"/>Funzioni aggiuntive della camera climatica<text:bookmark-end text:name="funzioni_aggiuntive_della_camera_climatica"/></text:h>
      <text:p text:style-name="Text_20_body">
Nel caso che il sistema preveda una camera climatica, nella modalità manuale per poter effettuare la regolazione della temperatura è necessario mettere il dispositivo in stato di <text:span text:style-name="Strong_20_Emphasis">RUN</text:span> premendo l'apposito tasto <draw:frame draw:style-name="media" draw:name="" text:anchor-type="as-char" draw:z-index="0" svg:width="0.84666666666667cm" svg:height="0.84666666666667cm"><draw:image xlink:href="Pictures/851c895dd75412f39850d1b652f5829a.png" xlink:type="simple" xlink:show="embed" xlink:actuate="onLoad"/></draw:frame>. Il controllo può essere interrotto con il tasto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sclusione_controllo_umidita"/>Esclusione controllo umidità<text:bookmark-end text:name="esclusione_controllo_umidita"/></text:h>
      <text:p text:style-name="Text_20_body">
Il controllo dell'umidità può essere abilitato tramite il tasto <draw:frame draw:style-name="media" draw:name="" text:anchor-type="as-char" draw:z-index="0" svg:width="0.635cm" svg:height="0.635cm"><draw:image xlink:href="Pictures/b4f49d6b8530c1cfb2f9bdea5933babc.png" xlink:type="simple" xlink:show="embed" xlink:actuate="onLoad"/></draw:frame> e disabilitato tramite lo stesso tasto quando visualizzata l'icona <draw:frame draw:style-name="media" draw:name="" text:anchor-type="as-char" draw:z-index="0" svg:width="0.635cm" svg:height="0.635cm"><draw:image xlink:href="Pictures/31b7cf7907b182c6e02f69da7df80eb7.png" xlink:type="simple" xlink:show="embed" xlink:actuate="onLoad"/></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3a8bf8cb67c489886a9dcd28b3ecc528.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Strong_20_Emphasis"><text:span text:style-name="Emphasis">File » Eventi » Svuota</text:span></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