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4f437a874342cd99fa58c726131477bd.png"/>
  <manifest:file-entry manifest:media-type="image/png" manifest:full-path="Pictures/98ba1aad8a2e072cb0ad968c521ee6de.png"/>
  <manifest:file-entry manifest:media-type="image/png" manifest:full-path="Pictures/ad4b02ec8d92bbc9b322ba2a7b303cc1.pn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5e316e86c4cd30c49c208ce222fbb2ce.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7ea735a7f5112ce29c89ecfd5920b806.png"/>
  <manifest:file-entry manifest:media-type="image/png" manifest:full-path="Pictures/afed42c4a91ef96f008b1315bcbf1340.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5b8dd8e4f41bd955a8bdf71551a236e8.png"/>
  <manifest:file-entry manifest:media-type="image/png" manifest:full-path="Pictures/ce8e434df5a59ec59fe1029bc3faeb6c.png"/>
  <manifest:file-entry manifest:media-type="image/png" manifest:full-path="Pictures/0bf0169e9069a6084a7bbe14dd0afb62.png"/>
  <manifest:file-entry manifest:media-type="image/png" manifest:full-path="Pictures/b71f599a50cd7f02e7d4bb8e21617de7.png"/>
  <manifest:file-entry manifest:media-type="image/png" manifest:full-path="Pictures/c585b850c0b7b927d71fec5e6546eb9a.png"/>
  <manifest:file-entry manifest:media-type="image/png" manifest:full-path="Pictures/90b0088f40153847cbacea1e0819af49.png"/>
  <manifest:file-entry manifest:media-type="image/png" manifest:full-path="Pictures/a598f40a52146479add07202b92fdb1d.png"/>
  <manifest:file-entry manifest:media-type="image/png" manifest:full-path="Pictures/c74603fd570650cfa368b5d2eb0b510b.png"/>
  <manifest:file-entry manifest:media-type="image/png" manifest:full-path="Pictures/4999c000fbb3a1d43a13a88fcf48ea2e.png"/>
  <manifest:file-entry manifest:media-type="image/png" manifest:full-path="Pictures/f8e762cb11dcb1a101e6b90316b38031.png"/>
  <manifest:file-entry manifest:media-type="image/png" manifest:full-path="Pictures/e72557735d46bdd13e4ca31518cd1589.png"/>
  <manifest:file-entry manifest:media-type="image/png" manifest:full-path="Pictures/8e086d0115b559845ddfc10bbf4d55b5.pn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f49ca099f60b809e5e8779a7e3f0314a.png"/>
  <manifest:file-entry manifest:media-type="image/png" manifest:full-path="Pictures/47c8faf78a2cb21c636e0d29816336b5.png"/>
  <manifest:file-entry manifest:media-type="image/png" manifest:full-path="Pictures/5e974aaac7d2b33d4afbbf18f34f8eb7.png"/>
  <manifest:file-entry manifest:media-type="image/png" manifest:full-path="Pictures/302c9f9202fb60cf3c6fac4fe9f5cd58.png"/>
  <manifest:file-entry manifest:media-type="image/png" manifest:full-path="Pictures/7847de7444e67cb8c8778363c45e6bb0.png"/>
  <manifest:file-entry manifest:media-type="image/png" manifest:full-path="Pictures/9b4f2a1b3f18c0af2e62e5a17c166f0e.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png" manifest:full-path="Pictures/0a4ae9ab2e651132047bb019b33c10ab.png"/>
  <manifest:file-entry manifest:media-type="image/png" manifest:full-path="Pictures/e2aed92792ae4a968994ec8cd989410a.png"/>
  <manifest:file-entry manifest:media-type="image/png" manifest:full-path="Pictures/0777f08878c7c3e5c4384c3312e339ee.png"/>
  <manifest:file-entry manifest:media-type="image/png" manifest:full-path="Pictures/de4c30205d54a3097c03c17ca269d862.png"/>
  <manifest:file-entry manifest:media-type="image/png" manifest:full-path="Pictures/dcffb774ae558b9da4e1ab58ad927f88.png"/>
  <manifest:file-entry manifest:media-type="image/png" manifest:full-path="Pictures/4c0bc837a0f359c272507c40c59e821c.png"/>
  <manifest:file-entry manifest:media-type="image/png" manifest:full-path="Pictures/f2ce2fa6483d26449cce083dd0551f29.png"/>
  <manifest:file-entry manifest:media-type="image/png" manifest:full-path="Pictures/551e8a94b6794ffd5896cb883b65f823.pn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png" manifest:full-path="Pictures/2fa2e4a41a90c7bf759de5070deb71eb.png"/>
  <manifest:file-entry manifest:media-type="image/png" manifest:full-path="Pictures/776a0c56258bd2dc882d9f12c5bf86cc.png"/>
  <manifest:file-entry manifest:media-type="image/png" manifest:full-path="Pictures/6cf682501274de3330dbb17265efa24d.png"/>
  <manifest:file-entry manifest:media-type="image/png" manifest:full-path="Pictures/bb879c034b9a642695bc796eac969a68.png"/>
  <manifest:file-entry manifest:media-type="image/png" manifest:full-path="Pictures/539ad47345aa2e75fe3f09911d3f6cf7.png"/>
  <manifest:file-entry manifest:media-type="image/png" manifest:full-path="Pictures/ceba68bf306fbf54b9668990e4a64060.png"/>
  <manifest:file-entry manifest:media-type="image/png" manifest:full-path="Pictures/2fedc030dc25dc14a0f6ce9288c24ef5.png"/>
  <manifest:file-entry manifest:media-type="image/png" manifest:full-path="Pictures/70c8b907a249ca7990d4ca74d42bbcd5.png"/>
  <manifest:file-entry manifest:media-type="image/png" manifest:full-path="Pictures/30f24aa6619a2e805201ff460282d2ac.png"/>
  <manifest:file-entry manifest:media-type="image/png" manifest:full-path="Pictures/2b9dff02c3f2e84a4ffa7b3f321e9d2d.png"/>
  <manifest:file-entry manifest:media-type="image/png" manifest:full-path="Pictures/6c6ae051b9188c30658b122e971480e4.png"/>
  <manifest:file-entry manifest:media-type="image/png" manifest:full-path="Pictures/87aac4975e65ea5be154dcafab1d626d.png"/>
  <manifest:file-entry manifest:media-type="image/png" manifest:full-path="Pictures/60cfca4462cecef09338ccd5803d91d1.png"/>
  <manifest:file-entry manifest:media-type="image/jpeg" manifest:full-path="Pictures/e819d810c802f281e79bbaecf5f1d134.jpg"/>
  <manifest:file-entry manifest:media-type="image/jpeg" manifest:full-path="Pictures/8acbabbaca3c2c00ca05dc371de19270.jpg"/>
  <manifest:file-entry manifest:media-type="image/jpeg" manifest:full-path="Pictures/f39ab98b23a8741a3689e86128e7e3ce.jpg"/>
  <manifest:file-entry manifest:media-type="image/png" manifest:full-path="Pictures/ec8773ed1f651ada31f243a13489701a.png"/>
  <manifest:file-entry manifest:media-type="image/png" manifest:full-path="Pictures/d42fd7297bc6115bc21151e7cffe0836.png"/>
  <manifest:file-entry manifest:media-type="image/png" manifest:full-path="Pictures/4aa9c8f74e0bbd9ab708368ff7643eef.png"/>
  <manifest:file-entry manifest:media-type="image/png" manifest:full-path="Pictures/64dfc2af1152e4cd25c32a9a87eb69c3.png"/>
  <manifest:file-entry manifest:media-type="image/png" manifest:full-path="Pictures/f815afcd1b17245f71c8e59ccd244dc7.png"/>
  <manifest:file-entry manifest:media-type="image/png" manifest:full-path="Pictures/5e803e66581f1bc25ac76dbcf1f952dd.png"/>
  <manifest:file-entry manifest:media-type="image/png" manifest:full-path="Pictures/e082c9fa22184b74fe24aa97ff111ec0.png"/>
  <manifest:file-entry manifest:media-type="image/png" manifest:full-path="Pictures/c5bc86b2f9e73365485921f3a9a4379e.png"/>
  <manifest:file-entry manifest:media-type="image/png" manifest:full-path="Pictures/3eff482cf3e5c2e2349a09dc095774a9.png"/>
  <manifest:file-entry manifest:media-type="image/png" manifest:full-path="Pictures/b9c3d3ff9b2e6a47fbb92ffc4af6343e.png"/>
  <manifest:file-entry manifest:media-type="image/png" manifest:full-path="Pictures/c95cb45c4b89ce99dafc07d66654a950.png"/>
  <manifest:file-entry manifest:media-type="image/jpeg" manifest:full-path="Pictures/568ada4bffadfe60b423420058ba08cd.jpg"/>
  <manifest:file-entry manifest:media-type="image/png" manifest:full-path="Pictures/cdd5e34a0e75ace488cdddb6528ccf49.png"/>
  <manifest:file-entry manifest:media-type="image/png" manifest:full-path="Pictures/88c579a20bd0ca4178eeda04689c94f1.png"/>
  <manifest:file-entry manifest:media-type="image/jpeg" manifest:full-path="Pictures/79ae7300b6c2d78bbc3fd69d2c3387c0.jpg"/>
  <manifest:file-entry manifest:media-type="image/png" manifest:full-path="Pictures/4079a598726a8dc323fad14ef62d160f.png"/>
  <manifest:file-entry manifest:media-type="image/gif" manifest:full-path="Pictures/5fa594b27e2c1ef458a922153fb38a44.gif"/>
  <manifest:file-entry manifest:media-type="image/jpeg" manifest:full-path="Pictures/92ee025a48a64f41eab611ec2cef3816.jpg"/>
  <manifest:file-entry manifest:media-type="image/png" manifest:full-path="Pictures/06d8f375b58ca109679d54749a532514.png"/>
  <manifest:file-entry manifest:media-type="image/png" manifest:full-path="Pictures/b4f49d6b8530c1cfb2f9bdea5933babc.png"/>
  <manifest:file-entry manifest:media-type="image/png" manifest:full-path="Pictures/31b7cf7907b182c6e02f69da7df80eb7.png"/>
  <manifest:file-entry manifest:media-type="image/jpeg" manifest:full-path="Pictures/3a8bf8cb67c489886a9dcd28b3ecc52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votestsystem"/>GasTapsEvoTestSystem<text:bookmark-end text:name="gastapsevotestsystem"/></text:h>
      <text:p text:style-name="Text_20_body">
In questo manuale vengono illustrate le procedure per il corretto utilizzo del software <text:span text:style-name="Strong_20_Emphasis">GasTapsEvoTestSystem</text:span> in dotazione con il sistema di collaudo rubinetti.</text:p>
      <text:h text:style-name="Heading_20_2" text:outline-level="2"><text:bookmark-start text:name="sistema_di_collaudo_rubinetti"/>Sistema di collaudo rubinetti<text:bookmark-end text:name="sistema_di_collaudo_rubinetti"/></text:h>
      <text:p text:style-name="Text_20_body">
Questo sistema è stato progettato e sviluppato per l'acquisizione dei valori di coppia, pressione, fuga e temperatura dei rubinetti durante la rotazione nei due sensi: antiorario ed orario.</text:p>
      <text:p text:style-name="Text_20_body">In fase di collaudo vengono tracciate la curva di coppia rilevata e vengono segnalati i componenti con valori di picco oltre una soglia massima impostata. Il sistema può eseguire anche automaticamente le prove di tenuta dei rubinetti e dei magneti all'interno degli stessi. </text:p>
      <text:p text:style-name="Text_20_body">Il sistema dotato di un secondo motore per postazione può regolare la velocità di avanzamento e la forza di spinta durante la movimentazione assiale.</text:p>
      <text:p text:style-name="Text_20_body">Per ogni alloggiamento il sistema è dotato inoltre di quattro ingressi digitali per la lettura di altrettanti contatti durante le fasi di movimentazione.</text:p>
      <text:h text:style-name="Heading_20_2" text:outline-level="2"><text:bookmark-start text:name="configurazione"/>Configurazione<text:bookmark-end text:name="configurazione"/></text:h>
      <text:p text:style-name="Text_20_body">
In questo capitolo vengono descritte le procedure di configurazione del programma di acquisizione, di tutti i componenti.</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Il sistema fornito al cliente finale è già funzionante pertanto questa procedura non deve essere eseguita. </text:p>
          </table:table-cell>
        </table:table-row>
      </table:table>
      <text:h text:style-name="Heading_20_3" text:outline-level="3"><text:bookmark-start text:name="configurazione_dell_applicazione"/>Configurazione dell'applicazione<text:bookmark-end text:name="configurazione_dell_applicazione"/></text:h>
      <text:p text:style-name="Text_20_body">
Durante l'installazione viene automaticamente creato il file di configurazione <text:span text:style-name="Strong_20_Emphasis"><text:span text:style-name="Emphasis">GasTapsEvoTastSystem.exe.config</text:span></text:span> con le impostazioni corrette. Tuttavia se necessario apportare alcune modifiche (nome cliente, seriali di comunicazione ecc…) è possibile aprire il file con un qualsiasi editor di testi come ad esempio <text:span text:style-name="Strong_20_Emphasis">Blocco Note</text:span> di windows.</text:p>
      <text:p text:style-name="Text_20_body">Il contenuto del file è il seguente:</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startup<text:span text:style-name="highlight.13">&gt;</text:span></text:span></text:span><text:line-break/><text:tab/><text:tab/><text:span text:style-name="highlight.14"><text:span text:style-name="highlight.15">&lt;supportedRuntime</text:span> <text:span text:style-name="highlight.16">version</text:span>=<text:span text:style-name="highlight.17">"v4.0"</text:span> <text:span text:style-name="highlight.18">sku</text:span>=<text:span text:style-name="highlight.19">".NETFramework,Version=v4.5"</text:span> <text:span text:style-name="highlight.20">/&gt;</text:span></text:span><text:line-break/><text:tab/><text:span text:style-name="highlight.21"><text:span text:style-name="highlight.22">&lt;/startup<text:span text:style-name="highlight.23">&gt;</text:span></text:span></text:span><text:line-break/><text:tab/><text:span text:style-name="highlight.24"><text:span text:style-name="highlight.25">&lt;appSettings<text:span text:style-name="highlight.26">&gt;</text:span></text:span></text:span><text:line-break/><text:tab/><text:tab/><text:span text:style-name="highlight.27">&lt;!--lingua utilizzata nell'applicazione:it,es,en--&gt;</text:span><text:line-break/><text:tab/><text:tab/><text:span text:style-name="highlight.28"><text:span text:style-name="highlight.29">&lt;add</text:span> <text:span text:style-name="highlight.30">key</text:span>=<text:span text:style-name="highlight.31">"LINGUA"</text:span> <text:span text:style-name="highlight.32">value</text:span>=<text:span text:style-name="highlight.33">"it"</text:span><text:span text:style-name="highlight.34">&gt;</text:span><text:span text:style-name="highlight.35">&lt;/add<text:span text:style-name="highlight.36">&gt;</text:span></text:span></text:span><text:line-break/><text:tab/><text:tab/><text:span text:style-name="highlight.37">&lt;!--seriale di comunicazione con forno/camera climatica (""=non collegato)--&gt;</text:span><text:line-break/><text:tab/><text:tab/><text:span text:style-name="highlight.38"><text:span text:style-name="highlight.39">&lt;add</text:span> <text:span text:style-name="highlight.40">key</text:span>=<text:span text:style-name="highlight.41">"COMM_FORNO"</text:span> <text:span text:style-name="highlight.42">value</text:span>=<text:span text:style-name="highlight.43">""</text:span><text:span text:style-name="highlight.44">&gt;</text:span><text:span text:style-name="highlight.45">&lt;/add<text:span text:style-name="highlight.46">&gt;</text:span></text:span></text:span><text:line-break/><text:tab/><text:tab/><text:span text:style-name="highlight.47">&lt;!--tipo forno--&gt;</text:span><text:line-break/><text:s text:c="16"/><text:span text:style-name="highlight.48"><text:span text:style-name="highlight.49">&lt;add</text:span> <text:span text:style-name="highlight.50">key</text:span>=<text:span text:style-name="highlight.51">"TIPO_FORNO"</text:span> <text:span text:style-name="highlight.52">value</text:span>=<text:span text:style-name="highlight.53">"1"</text:span><text:span text:style-name="highlight.54">&gt;</text:span><text:span text:style-name="highlight.55">&lt;/add<text:span text:style-name="highlight.56">&gt;</text:span></text:span></text:span><text:line-break/><text:tab/><text:tab/><text:span text:style-name="highlight.57">&lt;!--indirizzo ip del forno/camera climatica (""=non collegato)--&gt;</text:span><text:line-break/><text:tab/><text:tab/><text:span text:style-name="highlight.58"><text:span text:style-name="highlight.59">&lt;add</text:span> <text:span text:style-name="highlight.60">key</text:span>=<text:span text:style-name="highlight.61">"IP_ADDRESS_FORNO"</text:span> <text:span text:style-name="highlight.62">value</text:span>=<text:span text:style-name="highlight.63">"192.168."</text:span><text:span text:style-name="highlight.64">&gt;</text:span><text:span text:style-name="highlight.65">&lt;/add<text:span text:style-name="highlight.66">&gt;</text:span></text:span></text:span><text:line-break/><text:tab/><text:tab/><text:span text:style-name="highlight.67">&lt;!--seriale di comunicazione con le PM500 (""=non collegate "1,2,3,4 ..."=per singola postazione)--&gt;</text:span><text:line-break/><text:s text:c="16"/><text:span text:style-name="highlight.68"><text:span text:style-name="highlight.69">&lt;add</text:span> <text:span text:style-name="highlight.70">key</text:span>=<text:span text:style-name="highlight.71">"COMM_PM500"</text:span> <text:span text:style-name="highlight.72">value</text:span>=<text:span text:style-name="highlight.73">"4,5,6,7,8,9,10,11"</text:span><text:span text:style-name="highlight.74">&gt;</text:span><text:span text:style-name="highlight.75">&lt;/add<text:span text:style-name="highlight.76">&gt;</text:span></text:span></text:span><text:line-break/><text:s text:c="16"/><text:span text:style-name="highlight.77">&lt;!--seriale di comunicazione con il modulo ingressi termocoppie e digital output se previsto (""=non collegato tipi:ADAM_4018,ICPDAS_7018Z)--&gt;</text:span><text:line-break/><text:s text:c="16"/><text:span text:style-name="highlight.78"><text:span text:style-name="highlight.79">&lt;add</text:span> <text:span text:style-name="highlight.80">key</text:span>=<text:span text:style-name="highlight.81">"COMM_MODULI"</text:span> <text:span text:style-name="highlight.82">value</text:span>=<text:span text:style-name="highlight.83">"1"</text:span><text:span text:style-name="highlight.84">&gt;</text:span><text:span text:style-name="highlight.85">&lt;/add<text:span text:style-name="highlight.86">&gt;</text:span></text:span></text:span><text:line-break/><text:s text:c="16"/><text:span text:style-name="highlight.87">&lt;!--modulo ingressi termocoppie (p,tttt:ADAM_4018,ICPDAS_7018Z. ""=non collegato)--&gt;</text:span><text:line-break/><text:s text:c="16"/><text:span text:style-name="highlight.88"><text:span text:style-name="highlight.89">&lt;add</text:span> <text:span text:style-name="highlight.90">key</text:span>=<text:span text:style-name="highlight.91">"TIPO_MODULO_TC"</text:span> <text:span text:style-name="highlight.92">value</text:span>=<text:span text:style-name="highlight.93">""</text:span><text:span text:style-name="highlight.94">&gt;</text:span><text:span text:style-name="highlight.95">&lt;/add<text:span text:style-name="highlight.96">&gt;</text:span></text:span></text:span><text:line-break/><text:s text:c="16"/><text:span text:style-name="highlight.97">&lt;!--movimantazione assiale--&gt;</text:span><text:line-break/><text:tab/><text:tab/><text:span text:style-name="highlight.98"><text:span text:style-name="highlight.99">&lt;add</text:span> <text:span text:style-name="highlight.100">key</text:span>=<text:span text:style-name="highlight.101">"MOVIMENTAZIONE_ASSIALE"</text:span> <text:span text:style-name="highlight.102">value</text:span>=<text:span text:style-name="highlight.103">""</text:span><text:span text:style-name="highlight.104">&gt;</text:span><text:span text:style-name="highlight.105">&lt;/add<text:span text:style-name="highlight.106">&gt;</text:span></text:span></text:span><text:line-break/><text:s text:c="16"/><text:span text:style-name="highlight.107">&lt;!--flag per abilitazione movimentazione motorizzata--&gt;</text:span><text:line-break/><text:s text:c="16"/><text:span text:style-name="highlight.108"><text:span text:style-name="highlight.109">&lt;add</text:span> <text:span text:style-name="highlight.110">key</text:span>=<text:span text:style-name="highlight.111">"MOVIMENTAZIONE_MOTORIZZATA"</text:span> value =<text:span text:style-name="highlight.112">"1"</text:span><text:span text:style-name="highlight.113">/&gt;</text:span></text:span><text:line-break/><text:tab/><text:tab/><text:span text:style-name="highlight.114">&lt;!--1=abilita la lettura degli ingressi--&gt;</text:span><text:line-break/><text:tab/><text:tab/><text:span text:style-name="highlight.115"><text:span text:style-name="highlight.116">&lt;add</text:span> <text:span text:style-name="highlight.117">key</text:span>=<text:span text:style-name="highlight.118">"INGRESSI_ABILITATI"</text:span> <text:span text:style-name="highlight.119">value</text:span>=<text:span text:style-name="highlight.120">"1"</text:span><text:span text:style-name="highlight.121">&gt;</text:span><text:span text:style-name="highlight.122">&lt;/add<text:span text:style-name="highlight.123">&gt;</text:span></text:span></text:span><text:line-break/><text:tab/><text:tab/><text:span text:style-name="highlight.124">&lt;!--generalità del cliente e nome sistema--&gt;</text:span><text:line-break/><text:tab/><text:tab/><text:span text:style-name="highlight.125"><text:span text:style-name="highlight.126">&lt;add</text:span> <text:span text:style-name="highlight.127">key</text:span>=<text:span text:style-name="highlight.128">"CLIENTE"</text:span> <text:span text:style-name="highlight.129">value</text:span>=<text:span text:style-name="highlight.130">"MAREL"</text:span><text:span text:style-name="highlight.131">&gt;</text:span><text:span text:style-name="highlight.132">&lt;/add<text:span text:style-name="highlight.133">&gt;</text:span></text:span></text:span><text:line-break/><text:tab/><text:tab/><text:span text:style-name="highlight.134"><text:span text:style-name="highlight.135">&lt;add</text:span> <text:span text:style-name="highlight.136">key</text:span>=<text:span text:style-name="highlight.137">"SISTEMA"</text:span> <text:span text:style-name="highlight.138">value</text:span>=<text:span text:style-name="highlight.139">"GAS TAPS EVO TEST SYSTEM"</text:span><text:span text:style-name="highlight.140">&gt;</text:span><text:span text:style-name="highlight.141">&lt;/add<text:span text:style-name="highlight.142">&gt;</text:span></text:span></text:span><text:line-break/><text:tab/><text:tab/><text:span text:style-name="highlight.143">&lt;!--1=abilita la lettura della pressione (ulteriore ingresso Analogico per ogni rubinetto)--&gt;</text:span><text:line-break/><text:tab/><text:tab/><text:span text:style-name="highlight.144"><text:span text:style-name="highlight.145">&lt;add</text:span> <text:span text:style-name="highlight.146">key</text:span>=<text:span text:style-name="highlight.147">"PRESSIONE_ABILITATA"</text:span> <text:span text:style-name="highlight.148">value</text:span>=<text:span text:style-name="highlight.149">"1"</text:span><text:span text:style-name="highlight.150">&gt;</text:span><text:span text:style-name="highlight.151">&lt;/add<text:span text:style-name="highlight.152">&gt;</text:span></text:span></text:span><text:line-break/><text:tab/><text:tab/><text:span text:style-name="highlight.153">&lt;!--posizione prima postazione("DX" o "SX")--&gt;</text:span><text:line-break/><text:tab/><text:tab/><text:span text:style-name="highlight.154"><text:span text:style-name="highlight.155">&lt;add</text:span> <text:span text:style-name="highlight.156">key</text:span>=<text:span text:style-name="highlight.157">"POSIZIONE_PRIMA_POSTAZIONE"</text:span> <text:span text:style-name="highlight.158">value</text:span>=<text:span text:style-name="highlight.159">"SX"</text:span><text:span text:style-name="highlight.160">&gt;</text:span><text:span text:style-name="highlight.161">&lt;/add<text:span text:style-name="highlight.162">&gt;</text:span></text:span></text:span><text:line-break/><text:tab/><text:tab/><text:span text:style-name="highlight.163">&lt;!--presenza braccetto apertura porta--&gt;</text:span><text:line-break/><text:tab/><text:tab/><text:span text:style-name="highlight.164"><text:span text:style-name="highlight.165">&lt;add</text:span> <text:span text:style-name="highlight.166">key</text:span>=<text:span text:style-name="highlight.167">"APERTURA_FORNO"</text:span> <text:span text:style-name="highlight.168">value</text:span>=<text:span text:style-name="highlight.169">"1"</text:span> <text:span text:style-name="highlight.170">/&gt;</text:span></text:span><text:line-break/><text:s text:c="16"/><text:span text:style-name="highlight.171">&lt;!--secondi impiegati nella movimentazione della porta--&gt;</text:span><text:line-break/><text:s text:c="16"/><text:span text:style-name="highlight.172"><text:span text:style-name="highlight.173">&lt;add</text:span> <text:span text:style-name="highlight.174">key</text:span>=<text:span text:style-name="highlight.175">"TEMPO_APERTURA_FORNO"</text:span> <text:span text:style-name="highlight.176">value</text:span>=<text:span text:style-name="highlight.177">"12"</text:span> <text:span text:style-name="highlight.178">/&gt;</text:span></text:span><text:line-break/><text:s text:c="16"/><text:span text:style-name="highlight.179">&lt;!--presenza ventola supplementare di raffreddamento--&gt;</text:span><text:line-break/><text:s text:c="16"/><text:span text:style-name="highlight.180"><text:span text:style-name="highlight.181">&lt;add</text:span> <text:span text:style-name="highlight.182">key</text:span>=<text:span text:style-name="highlight.183">"VENTOLA_FORNO"</text:span> <text:span text:style-name="highlight.184">value</text:span>=<text:span text:style-name="highlight.185">"1"</text:span> <text:span text:style-name="highlight.186">/&gt;</text:span></text:span><text:line-break/><text:s text:c="16"/><text:span text:style-name="highlight.187">&lt;!--presenza resistenza supplementare di riscaldamento--&gt;</text:span><text:line-break/><text:s text:c="16"/><text:span text:style-name="highlight.188"><text:span text:style-name="highlight.189">&lt;add</text:span> <text:span text:style-name="highlight.190">key</text:span>=<text:span text:style-name="highlight.191">"RESISTENZA_FORNO"</text:span> <text:span text:style-name="highlight.192">value</text:span>=<text:span text:style-name="highlight.193">"1"</text:span> <text:span text:style-name="highlight.194">/&gt;</text:span></text:span><text:line-break/><text:s text:c="16"/><text:span text:style-name="highlight.195">&lt;!--seriale di comunicazione e tipo dispositivo di prova della tenuta--&gt;</text:span><text:line-break/><text:s text:c="16"/><text:span text:style-name="highlight.196"><text:span text:style-name="highlight.197">&lt;add</text:span> <text:span text:style-name="highlight.198">key</text:span>=<text:span text:style-name="highlight.199">"COMM_TIPO_MODULO_TENUTA"</text:span> <text:span text:style-name="highlight.200">value</text:span>=<text:span text:style-name="highlight.201">"2,ATEQModbus"</text:span><text:span text:style-name="highlight.202">/&gt;</text:span></text:span><text:line-break/><text:s text:c="16"/><text:span text:style-name="highlight.203">&lt;!--controllo rotazione massima nello stesso senso--&gt;</text:span><text:line-break/><text:s text:c="16"/><text:span text:style-name="highlight.204"><text:span text:style-name="highlight.205">&lt;add</text:span> <text:span text:style-name="highlight.206">key</text:span>=<text:span text:style-name="highlight.207">"ROTAZIONE_360"</text:span> <text:span text:style-name="highlight.208">value</text:span>=<text:span text:style-name="highlight.209">"0"</text:span> <text:span text:style-name="highlight.210">/&gt;</text:span></text:span><text:line-break/><text:s text:c="16"/><text:span text:style-name="highlight.211">&lt;!--seriale di comunicazione con alimentatore di corrente variabile--&gt;</text:span><text:line-break/><text:s text:c="16"/><text:span text:style-name="highlight.212"><text:span text:style-name="highlight.213">&lt;add</text:span> <text:span text:style-name="highlight.214">key</text:span>=<text:span text:style-name="highlight.215">"COMM_TIPO_ALIMENTATORE_CORRENTE"</text:span> <text:span text:style-name="highlight.216">value</text:span>=<text:span text:style-name="highlight.217">"3,AGILENT"</text:span> <text:span text:style-name="highlight.218">/&gt;</text:span></text:span><text:line-break/><text:s text:c="16"/><text:span text:style-name="highlight.219">&lt;!--valore della singola resistenza per il comando magnete on--&gt;</text:span><text:line-break/><text:s text:c="16"/><text:span text:style-name="highlight.220"><text:span text:style-name="highlight.221">&lt;add</text:span> <text:span text:style-name="highlight.222">key</text:span>=<text:span text:style-name="highlight.223">"VALORE_RESISTENZA"</text:span> <text:span text:style-name="highlight.224">value</text:span>=<text:span text:style-name="highlight.225">"10,9"</text:span> <text:span text:style-name="highlight.226">/&gt;</text:span></text:span><text:line-break/><text:s text:c="16"/><text:span text:style-name="highlight.227">&lt;!--valore della resistenza cavo per il comando magnete on--&gt;</text:span><text:line-break/><text:s text:c="16"/><text:span text:style-name="highlight.228"><text:span text:style-name="highlight.229">&lt;add</text:span> <text:span text:style-name="highlight.230">key</text:span>=<text:span text:style-name="highlight.231">"VALORE_RESISTENZA_CAVO"</text:span> <text:span text:style-name="highlight.232">value</text:span>=<text:span text:style-name="highlight.233">"0.33"</text:span> <text:span text:style-name="highlight.234">/&gt;</text:span></text:span><text:line-break/><text:s text:c="16"/><text:span text:style-name="highlight.235">&lt;!--percorso della funzione di backup completa (programma e dati)--&gt;</text:span><text:line-break/><text:s text:c="16"/><text:span text:style-name="highlight.236"><text:span text:style-name="highlight.237">&lt;add</text:span> <text:span text:style-name="highlight.238">key</text:span>=<text:span text:style-name="highlight.239">"PATH_BACKUP_COMPLETO"</text:span> <text:span text:style-name="highlight.240">value</text:span>=<text:span text:style-name="highlight.241">"D:\backup\gastapsevotestsystem"</text:span><text:span text:style-name="highlight.242">/&gt;</text:span></text:span><text:line-break/><text:tab/><text:span text:style-name="highlight.243"><text:span text:style-name="highlight.244">&lt;/appSettings<text:span text:style-name="highlight.245">&gt;</text:span></text:span></text:span><text:line-break/><text:span text:style-name="highlight.246"><text:span text:style-name="highlight.247">&lt;/configuration<text:span text:style-name="highlight.248">&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restare molta attenzione a non alterare il formato del file, alcuni caratteri speciali o spazi accidentalmente inseriti possono pregiudicare 
l'avvio dell'applicazione di collaudo ed il funzionamento della macchina stessa.</text:p>
          </table:table-cell>
        </table:table-row>
      </table:table>
      <text:h text:style-name="Heading_20_2" text:outline-level="2"><text:bookmark-start text:name="avvio_del_programma"/>Avvio del programma<text:bookmark-end text:name="avvio_del_programma"/></text:h>
      <text:p text:style-name="Text_20_body">
Per avviare l'applicazione, selezionare il comando <text:span text:style-name="Emphasis"><text:span text:style-name="Strong_20_Emphasis">Start » Programmi » MAREL » GasTapsEvoTestSystem</text:span></text:span> oppure fare doppio click sull'icona <text:span text:style-name="Strong_20_Emphasis">GasTapsEvoTestSystem</text:span> presente sul desktop.</text:p>
      <text:p text:style-name="Text_20_body"><draw:frame draw:style-name="mediacenter" draw:name="Icona &quot;GasTapsEvoTestSystem&quot; nel desktop Legend" text:anchor-type="paragraph" draw:z-index="0" svg:width="2.778125cm"><draw:text-box><text:p text:style-name="legendcenter"><draw:frame draw:style-name="mediacenter" draw:name="Icona &quot;GasTapsEvoTestSystem&quot; nel desktop" text:anchor-type="paragraph" draw:z-index="0" svg:width="2.778125cm" svg:height="3.571875cm"><draw:image xlink:href="Pictures/4f437a874342cd99fa58c726131477bd.png" xlink:type="simple" xlink:show="embed" xlink:actuate="onLoad"/></draw:frame>Icona "GasTapsEvoTestSystem" nel desktop</text:p></draw:text-box></draw:frame></text:p>
      <text:h text:style-name="Heading_20_2" text:outline-level="2"><text:bookmark-start text:name="selezione_della_lingua"/>Selezione della lingua<text:bookmark-end text:name="selezione_della_lingua"/></text:h>
      <text:p text:style-name="Text_20_body">
Nella barra del menu selezionare la voce <text:span text:style-name="Emphasis"><text:span text:style-name="Strong_20_Emphasis">File » Lingua</text:span></text:span> e successivamente fare click con il mouse nell'elemento corrispondente alla lingua desiderata :</text:p>
      <text:p text:style-name="Text_20_body"><text:span text:style-name="Strong_20_Emphasis">“it”</text:span> =italiano, <text:span text:style-name="Strong_20_Emphasis">“sp”</text:span>=spagnolo ecc…</text:p>
      <text:p text:style-name="Text_20_body">
La lingua selezionata sarà attivata al successivo riavvio dell'applic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L'elenco delle lingue disponibili varia in base ai files di traduzione ”.po” presenti nella stessa cartella del programma.</text:p>
          </table:table-cell>
        </table:table-row>
      </table:table>
      <text:h text:style-name="Heading_20_2" text:outline-level="2"><text:bookmark-start text:name="chiusura_del_programma"/>Chiusura del programma<text:bookmark-end text:name="chiusura_del_programma"/></text:h>
      <text:p text:style-name="Text_20_body">
Selezionare la voce <text:span text:style-name="Emphasis"><text:span text:style-name="Strong_20_Emphasis">File » Esci</text:span></text:span> dalla barra dei menù oppure <text:span text:style-name="Strong_20_Emphasis"> ALT+F4</text:span> o semplicemente il seguente pulsante nella barra degli strumenti:</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fare click sul pulsante <text:span text:style-name="Strong_20_Emphasis">Sì</text:span> o premere <text:span text:style-name="Strong_20_Emphasis">INVIO</text:span> al successivo messaggio di conferm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Non è possibile terminare il programma con un collaudo attivo. Nel caso che sia in corso la movimentazione della porta il programma attende il completamento.</text:p>
          </table:table-cell>
        </table:table-row>
      </table:table>
      <text:h text:style-name="Heading_20_1" text:outline-level="1"><text:bookmark-start text:name="interfaccia_utente"/>Interfaccia utente<text:bookmark-end text:name="interfaccia_utente"/></text:h>
      <text:p text:style-name="Text_20_body">
La schermata principale dell'applicazione è la seguente:</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6.6939583333333cm"><draw:image xlink:href="Pictures/ad4b02ec8d92bbc9b322ba2a7b303cc1.png" xlink:type="simple" xlink:show="embed" xlink:actuate="onLoad"/></draw:frame>Schermata principale</text:p></draw:text-box></draw:frame></text:p>
      <text:p text:style-name="Text_20_body">La barra in alto visualizza il titolo dell'applicazione e contiene i tre tasti per il ridimensionamento e la chiusura del programma (fare riferimento al manuale del sistema operativo installato nel computer). </text:p>
      <text:p text:style-name="Text_20_body">Situate immediatamente sotto troviamo la Barra dei menù e la Barra degli strumenti. </text:p>
      <text:p text:style-name="Text_20_body">Sempre verso il basso a sinistra sono visibili la Lista postazioni e collaudi ed il Pannello del forno.</text:p>
      <text:p text:style-name="Text_20_body">In base all'elemento selezionato nella lista delle postazioni nella parte centrale dell'applicazione possono essere visualizzati il Pannello delle postazioni o l'Area grafica.</text:p>
      <text:p text:style-name="Text_20_body">La statusbar posta in fondo alla finestra, visualizza la data e l'ora correnti senza necessariamente visualizzare quella standard di windows.</text:p>
      <text:h text:style-name="Heading_20_2" text:outline-level="2"><text:bookmark-start text:name="barra_dei_menu"/>Barra dei menù<text:bookmark-end text:name="barra_dei_menu"/></text:h>
      <text:p text:style-name="Text_20_body">
Dalla barra menù è possibile accedere a tutte le funzioni previste dal programma di collaudo. Tali funzioni possono essere selezionate tramite il mouse o da tastiera, premendo il tasto <text:span text:style-name="Strong_20_Emphasis">Alt</text:span> e successivamente la lettera sottolineata del comando scelto. Quelle più utilizzate possono essere attivate anche tramite un tasto funzione o una combinazione di tasti come visualizzato nel menù accanto alla funzione stessa.</text:p>
      <text:p text:style-name="Text_20_body">Nella seguente tabella sono riassunti tutti i comandi del menù:</text:p>
      <table:table>
        <table:table-column/>
        <table:table-column/>
        <table:table-column/>
        <table:table-row>
          <table:table-cell office:value-type="string" table:style-name="tableheader">
            <text:p text:style-name="Table_20_Heading"> Comandi Menù </text:p>
          </table:table-cell>
          <table:table-cell office:value-type="string" table:style-name="tableheader">
            <text:p text:style-name="Table_20_Heading"> Descrizione </text:p>
          </table:table-cell>
          <table:table-cell office:value-type="string" table:style-name="tableheader">
            <text:p text:style-name="Table_20_Heading"> Scorciatoia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i </text:p>
          </table:table-cell>
          <table:table-cell office:value-type="string" table:style-name="tablecell">
            <text:p text:style-name="tablealignleft"> Visualizza l'elenco degli eventi registrati </text:p>
          </table:table-cell>
          <table:table-cell office:value-type="string" table:style-name="tablecell">
            <text:p text:style-name="tablealignleft"> CTRL + L </text:p>
          </table:table-cell>
        </table:table-row>
        <table:table-row>
          <table:table-cell office:value-type="string" table:style-name="tablecell">
            <text:p text:style-name="tablealignleft"> –&gt; Strumenti Avanzati </text:p>
          </table:table-cell>
          <table:table-cell office:value-type="string" table:style-name="tablecell">
            <text:p text:style-name="tablealignleft"> Visualizza in strumenti delle opzioni aggiuntive </text:p>
          </table:table-cell>
          <table:table-cell office:value-type="string" table:style-name="tablecell"/>
        </table:table-row>
        <table:table-row>
          <table:table-cell office:value-type="string" table:style-name="tablecell">
            <text:p text:style-name="tablealignleft"> –&gt; Lingua </text:p>
          </table:table-cell>
          <table:table-cell office:value-type="string" table:style-name="tablecell">
            <text:p text:style-name="tablealignleft"> Visualizza l'elenco delle lingue disponibili </text:p>
          </table:table-cell>
          <table:table-cell office:value-type="string" table:style-name="tablecell"/>
        </table:table-row>
        <table:table-row>
          <table:table-cell office:value-type="string" table:style-name="tablecell">
            <text:p text:style-name="tablealignleft"> –&gt; Esci </text:p>
          </table:table-cell>
          <table:table-cell office:value-type="string" table:style-name="tablecell">
            <text:p text:style-name="tablealignleft"> Chiude l'applicazione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io</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i </text:p>
          </table:table-cell>
          <table:table-cell office:value-type="string" table:style-name="tablecell">
            <text:p text:style-name="tablealignleft"> Visualizza l'archivio dei componenti </text:p>
          </table:table-cell>
          <table:table-cell office:value-type="string" table:style-name="tablecell">
            <text:p text:style-name="tablealignleft"> F2 </text:p>
          </table:table-cell>
        </table:table-row>
        <table:table-row>
          <table:table-cell office:value-type="string" table:style-name="tablecell">
            <text:p text:style-name="tablealignleft"> –&gt; Programmi avanzati </text:p>
          </table:table-cell>
          <table:table-cell office:value-type="string" table:style-name="tablecell">
            <text:p text:style-name="tablealignleft"> Visualizza l'archivio dei programmi avanzati </text:p>
          </table:table-cell>
          <table:table-cell office:value-type="string" table:style-name="tablecell">
            <text:p text:style-name="tablealignleft"> F3 </text:p>
          </table:table-cell>
        </table:table-row>
        <table:table-row>
          <table:table-cell office:value-type="string" table:style-name="tablecell">
            <text:p text:style-name="tablealignleft"> –&gt; Collaudi </text:p>
          </table:table-cell>
          <table:table-cell office:value-type="string" table:style-name="tablecell">
            <text:p text:style-name="tablealignleft"> Visualizza l'archivio dei collaudi </text:p>
          </table:table-cell>
          <table:table-cell office:value-type="string" table:style-name="tablecell">
            <text:p text:style-name="tablealignleft"> F9 </text:p>
          </table:table-cell>
        </table:table-row>
        <table:table-row>
          <table:table-cell office:value-type="string" table:style-name="tablecell">
            <text:p text:style-name="tablealignleft"> –&gt; Collaudi esterni</text:p>
          </table:table-cell>
          <table:table-cell office:value-type="string" table:style-name="tablecell">
            <text:p text:style-name="tablealignleft"> Visualizza l'elenco dei collaudi memorizzati su altro percorso o unità </text:p>
          </table:table-cell>
          <table:table-cell office:value-type="string" table:style-name="tablecell">
            <text:p text:style-name="tablealignleft"> ALT + F9 </text:p>
          </table:table-cell>
        </table:table-row>
        <table:table-row>
          <table:table-cell office:value-type="string" table:style-name="tablecell">
            <text:p text:style-name="tablealignleft"> –&gt; Chiudi </text:p>
          </table:table-cell>
          <table:table-cell office:value-type="string" table:style-name="tablecell">
            <text:p text:style-name="tablealignleft"> Chiude un collaudo aperto da archivio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Avvia l'utilità di backup dei collaudi </text:p>
          </table:table-cell>
          <table:table-cell office:value-type="string" table:style-name="tablecell"/>
        </table:table-row>
        <table:table-row>
          <table:table-cell office:value-type="string" table:style-name="tablecell">
            <text:p text:style-name="tablealignleft"> <text:span text:style-name="Strong_20_Emphasis">Collaudo</text:span> </text:p>
          </table:table-cell>
          <table:table-cell office:value-type="string" table:style-name="tablecell"/>
          <table:table-cell office:value-type="string" table:style-name="tablecell"/>
        </table:table-row>
        <table:table-row>
          <table:table-cell office:value-type="string" table:style-name="tablecell">
            <text:p text:style-name="tablealignleft"> –&gt; Nuovo </text:p>
          </table:table-cell>
          <table:table-cell office:value-type="string" table:style-name="tablecell">
            <text:p text:style-name="tablealignleft"> Crea un nuovo collaudo  </text:p>
          </table:table-cell>
          <table:table-cell office:value-type="string" table:style-name="tablecell">
            <text:p text:style-name="tablealignleft"> CTRL + N </text:p>
          </table:table-cell>
        </table:table-row>
        <table:table-row>
          <table:table-cell office:value-type="string" table:style-name="tablecell">
            <text:p text:style-name="tablealignleft"> –&gt; Ripeti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TRL + R </text:p>
          </table:table-cell>
        </table:table-row>
        <table:table-row>
          <table:table-cell office:value-type="string" table:style-name="tablecell">
            <text:p text:style-name="tablealignleft"> –&gt; Modifica </text:p>
          </table:table-cell>
          <table:table-cell office:value-type="string" table:style-name="tablecell">
            <text:p text:style-name="tablealignleft"> Modifica i dati di un collaudo </text:p>
          </table:table-cell>
          <table:table-cell office:value-type="string" table:style-name="tablecell">
            <text:p text:style-name="tablealignleft"> CTRL + M </text:p>
          </table:table-cell>
        </table:table-row>
        <table:table-row>
          <table:table-cell office:value-type="string" table:style-name="tablecell">
            <text:p text:style-name="tablealignleft"> –&gt; Avvia </text:p>
          </table:table-cell>
          <table:table-cell office:value-type="string" table:style-name="tablecell">
            <text:p text:style-name="tablealignleft"> Avvia/Riprende un collaudo </text:p>
          </table:table-cell>
          <table:table-cell office:value-type="string" table:style-name="tablecell">
            <text:p text:style-name="tablealignleft"> F5 </text:p>
          </table:table-cell>
        </table:table-row>
        <table:table-row>
          <table:table-cell office:value-type="string" table:style-name="tablecell">
            <text:p text:style-name="tablealignleft"> –&gt; Sospendi </text:p>
          </table:table-cell>
          <table:table-cell office:value-type="string" table:style-name="tablecell">
            <text:p text:style-name="tablealignleft"> Sospende un collaudo </text:p>
          </table:table-cell>
          <table:table-cell office:value-type="string" table:style-name="tablecell">
            <text:p text:style-name="tablealignleft"> F6 </text:p>
          </table:table-cell>
        </table:table-row>
        <table:table-row>
          <table:table-cell office:value-type="string" table:style-name="tablecell">
            <text:p text:style-name="tablealignleft"> –&gt; Sospendi e sblocca </text:p>
          </table:table-cell>
          <table:table-cell office:value-type="string" table:style-name="tablecell">
            <text:p text:style-name="tablealignleft"> Sospende un collaudo e sblocca i motori </text:p>
          </table:table-cell>
          <table:table-cell office:value-type="string" table:style-name="tablecell"/>
        </table:table-row>
        <table:table-row>
          <table:table-cell office:value-type="string" table:style-name="tablecell">
            <text:p text:style-name="tablealignleft"> –&gt; Elimina </text:p>
          </table:table-cell>
          <table:table-cell office:value-type="string" table:style-name="tablecell">
            <text:p text:style-name="tablealignleft"> Elimina un collaudo </text:p>
          </table:table-cell>
          <table:table-cell office:value-type="string" table:style-name="tablecell"/>
        </table:table-row>
        <table:table-row>
          <table:table-cell office:value-type="string" table:style-name="tablecell">
            <text:p text:style-name="tablealignleft"> –&gt; Salva </text:p>
          </table:table-cell>
          <table:table-cell office:value-type="string" table:style-name="tablecell">
            <text:p text:style-name="tablealignleft"> Salva un collaudo nell'archivio </text:p>
          </table:table-cell>
          <table:table-cell office:value-type="string" table:style-name="tablecell"/>
        </table:table-row>
        <table:table-row>
          <table:table-cell office:value-type="string" table:style-name="tablecell">
            <text:p text:style-name="tablealignleft"> –&gt; Dettagli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TRL + D </text:p>
          </table:table-cell>
        </table:table-row>
        <table:table-row>
          <table:table-cell office:value-type="string" table:style-name="tablecell">
            <text:p text:style-name="tablealignleft"> –&gt; Valori massimi </text:p>
          </table:table-cell>
          <table:table-cell office:value-type="string" table:style-name="tablecell">
            <text:p text:style-name="tablealignleft"> Visualizza la finestra di analisi dei valori massimi </text:p>
          </table:table-cell>
          <table:table-cell office:value-type="string" table:style-name="tablecell">
            <text:p text:style-name="tablealignleft"> CTRL + V </text:p>
          </table:table-cell>
        </table:table-row>
        <table:table-row>
          <table:table-cell office:value-type="string" table:style-name="tablecell">
            <text:p text:style-name="tablealignleft"> –&gt; Prove tenuta </text:p>
          </table:table-cell>
          <table:table-cell office:value-type="string" table:style-name="tablecell">
            <text:p text:style-name="tablealignleft"> Visualizza la finestra con l'elenco delle prove di tenuta effettuate </text:p>
          </table:table-cell>
          <table:table-cell office:value-type="string" table:style-name="tablecell">
            <text:p text:style-name="tablealignleft"> CTRL + T </text:p>
          </table:table-cell>
        </table:table-row>
        <table:table-row>
          <table:table-cell office:value-type="string" table:style-name="tablecell">
            <text:p text:style-name="tablealignleft"> –&gt; Prove tenuta/rotazione </text:p>
          </table:table-cell>
          <table:table-cell office:value-type="string" table:style-name="tablecell">
            <text:p text:style-name="tablealignleft"> Visualizza la finestra con l'elenco delle prove di tenuta in rotazione effettuate </text:p>
          </table:table-cell>
          <table:table-cell office:value-type="string" table:style-name="tablecell">
            <text:p text:style-name="tablealignleft"> CTRL + P </text:p>
          </table:table-cell>
        </table:table-row>
        <table:table-row>
          <table:table-cell office:value-type="string" table:style-name="tablecell">
            <text:p text:style-name="tablealignleft"> –&gt; Prove sgancio </text:p>
          </table:table-cell>
          <table:table-cell office:value-type="string" table:style-name="tablecell">
            <text:p text:style-name="tablealignleft"> Visualizza la finestra con l'elenco delle prove di sgancio effettuate </text:p>
          </table:table-cell>
          <table:table-cell office:value-type="string" table:style-name="tablecell">
            <text:p text:style-name="tablealignleft"> CTRL + S </text:p>
          </table:table-cell>
        </table:table-row>
        <table:table-row>
          <table:table-cell office:value-type="string" table:style-name="tablecell">
            <text:p text:style-name="tablealignleft"> –&gt; Prove contatti </text:p>
          </table:table-cell>
          <table:table-cell office:value-type="string" table:style-name="tablecell">
            <text:p text:style-name="tablealignleft"> Visualizza la finestra con l'elenco delle prove dei contatti effettuate </text:p>
          </table:table-cell>
          <table:table-cell office:value-type="string" table:style-name="tablecell">
            <text:p text:style-name="tablealignleft"> CTRL + X </text:p>
          </table:table-cell>
        </table:table-row>
        <table:table-row>
          <table:table-cell office:value-type="string" table:style-name="tablecell">
            <text:p text:style-name="tablealignleft"> –&gt; Analisi </text:p>
          </table:table-cell>
          <table:table-cell office:value-type="string" table:style-name="tablecell">
            <text:p text:style-name="tablealignleft"> Visualizza pannello per accesso rapido alle prove di tenuta, tenuta in rotazione, sgancio e test contatti</text:p>
          </table:table-cell>
          <table:table-cell office:value-type="string" table:style-name="tablecell">
            <text:p text:style-name="tablealignleft"> F7 </text:p>
          </table:table-cell>
        </table:table-row>
        <table:table-row>
          <table:table-cell office:value-type="string" table:style-name="tablecell">
            <text:p text:style-name="tablealignleft"> –&gt; Esito </text:p>
          </table:table-cell>
          <table:table-cell office:value-type="string" table:style-name="tablecell">
            <text:p text:style-name="tablealignleft"> Visualizza la finestra per l'inserimento/modifica di un eventuale esito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ostazione</text:span> </text:p>
          </table:table-cell>
          <table:table-cell office:value-type="string" table:style-name="tablecell"/>
          <table:table-cell office:value-type="string" table:style-name="tablecell"/>
        </table:table-row>
        <table:table-row>
          <table:table-cell office:value-type="string" table:style-name="tablecell">
            <text:p text:style-name="tablealignleft"> –&gt; Salva e continua </text:p>
          </table:table-cell>
          <table:table-cell office:value-type="string" table:style-name="tablecell">
            <text:p text:style-name="tablealignleft"> Salva i dati della postazione e continua il collaudo con le rimanenti </text:p>
          </table:table-cell>
          <table:table-cell office:value-type="string" table:style-name="tablecell"/>
        </table:table-row>
        <table:table-row>
          <table:table-cell office:value-type="string" table:style-name="tablecell">
            <text:p text:style-name="tablealignleft"> –&gt; Escludi e continua </text:p>
          </table:table-cell>
          <table:table-cell office:value-type="string" table:style-name="tablecell">
            <text:p text:style-name="tablealignleft"> Elimina i dati della postazione e continua il collaudo con le rimanenti </text:p>
          </table:table-cell>
          <table:table-cell office:value-type="string" table:style-name="tablecell"/>
        </table:table-row>
        <table:table-row>
          <table:table-cell office:value-type="string" table:style-name="tablecell">
            <text:p text:style-name="tablealignleft"> –&gt; Riprendi collaudo </text:p>
          </table:table-cell>
          <table:table-cell office:value-type="string" table:style-name="tablecell">
            <text:p text:style-name="tablealignleft"> Riprende il collaudo fermo </text:p>
          </table:table-cell>
          <table:table-cell office:value-type="string" table:style-name="tablecell"/>
        </table:table-row>
        <table:table-row>
          <table:table-cell office:value-type="string" table:style-name="tablecell">
            <text:p text:style-name="tablealignleft"> <text:span text:style-name="Strong_20_Emphasis">Strumenti</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a componenti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F8 </text:p>
          </table:table-cell>
        </table:table-row>
        <table:table-row>
          <table:table-cell office:value-type="string" table:style-name="tablecell">
            <text:p text:style-name="tablealignleft"> –&gt; Calibrazione ingressi </text:p>
          </table:table-cell>
          <table:table-cell office:value-type="string" table:style-name="tablecell">
            <text:p text:style-name="tablealignleft"> Se Strumenti Avanzati è selezionato apre il pannello per la calibrazione degli ingressi della coppia o della pressione </text:p>
          </table:table-cell>
          <table:table-cell office:value-type="string" table:style-name="tablecell"/>
        </table:table-row>
        <table:table-row>
          <table:table-cell office:value-type="string" table:style-name="tablecell">
            <text:p text:style-name="tablealignleft"> –&gt; Taratura e diagnosi </text:p>
          </table:table-cell>
          <table:table-cell office:value-type="string" table:style-name="tablecell">
            <text:p text:style-name="tablealignleft"> Se Strumenti Avanzati è selezionato apre il pannello per tarare la coppia o la pressione </text:p>
          </table:table-cell>
          <table:table-cell office:value-type="string" table:style-name="tablecell"/>
        </table:table-row>
        <table:table-row>
          <table:table-cell office:value-type="string" table:style-name="tablecell">
            <text:p text:style-name="tablealignleft"> –&gt; Test digital output </text:p>
          </table:table-cell>
          <table:table-cell office:value-type="string" table:style-name="tablecell">
            <text:p text:style-name="tablealignleft"> Se Strumenti Avanzati è selezionato apre il pannello per provare ogni singolo output digitale</text:p>
          </table:table-cell>
          <table:table-cell office:value-type="string" table:style-name="tablecell"/>
        </table:table-row>
        <table:table-row>
          <table:table-cell office:value-type="string" table:style-name="tablecell">
            <text:p text:style-name="tablealignleft"> –&gt; Configurazione sistema </text:p>
          </table:table-cell>
          <table:table-cell office:value-type="string" table:style-name="tablecell">
            <text:p text:style-name="tablealignleft"> Se Strumenti Avanzati è selezionato apre il pannello per configurare il sistema <text:span text:style-name="Strong_20_Emphasis">ATTENZIONE</text:span>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Abilita/Disabilita funzioni amministratore protette da password </text:p>
          </table:table-cell>
          <table:table-cell office:value-type="string" table:style-name="tablecell"/>
        </table:table-row>
        <table:table-row>
          <table:table-cell office:value-type="string" table:style-name="tablecell">
            <text:p text:style-name="tablealignleft"> –&gt; Backup Completo </text:p>
          </table:table-cell>
          <table:table-cell office:value-type="string" table:style-name="tablecell">
            <text:p text:style-name="tablealignleft"> Copia la cartella contenente l'eseguibile, le impostazioni ed i dati </text:p>
          </table:table-cell>
          <table:table-cell office:value-type="string" table:style-name="tablecell"/>
        </table:table-row>
        <table:table-row>
          <table:table-cell office:value-type="string" table:style-name="tablecell">
            <text:p text:style-name="tablealignleft"> <text:span text:style-name="Strong_20_Emphasis">Impostazioni</text:span> </text:p>
          </table:table-cell>
          <table:table-cell office:value-type="string" table:style-name="tablecell"/>
          <table:table-cell office:value-type="string" table:style-name="tablecell"/>
        </table:table-row>
        <table:table-row>
          <table:table-cell office:value-type="string" table:style-name="tablecell">
            <text:p text:style-name="tablealignleft"> –&gt; Grafico </text:p>
          </table:table-cell>
          <table:table-cell office:value-type="string" table:style-name="tablecell">
            <text:p text:style-name="tablealignleft"> Visualizza/Modifica le impostazioni del grafico </text:p>
          </table:table-cell>
          <table:table-cell office:value-type="string" table:style-name="tablecell">
            <text:p text:style-name="tablealignleft"> F10 </text:p>
          </table:table-cell>
        </table:table-row>
        <table:table-row>
          <table:table-cell office:value-type="string" table:style-name="tablecell">
            <text:p text:style-name="tablealignleft"> –&gt; Opzioni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F11 </text:p>
          </table:table-cell>
        </table:table-row>
      </table:table>
      <text:h text:style-name="Heading_20_2" text:outline-level="2"><text:bookmark-start text:name="barra_degli_strumenti"/>Barra degli strumenti<text:bookmark-end text:name="barra_degli_strumenti"/></text:h>
      <text:p text:style-name="Text_20_body">
Nella barra degli strumenti sono contenuti i tasti per l'accesso rapido ad alcuni dei comandi del menù:
</text:p>
      <table:table>
        <table:table-column/>
        <table:table-column/>
        <table:table-column/>
        <table:table-row>
          <table:table-cell office:value-type="string" table:style-name="tableheader">
            <text:p text:style-name="Table_20_Heading"> Tasto </text:p>
          </table:table-cell>
          <table:table-cell office:value-type="string" table:style-name="tableheader">
            <text:p text:style-name="Table_20_Heading"> Tasto Barra Strumenti </text:p>
          </table:table-cell>
          <table:table-cell office:value-type="string" table:style-name="tableheader">
            <text:p text:style-name="Table_20_Heading"> Comando menù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hiude l'applicazione </text:p>
          </table:table-cell>
          <table:table-cell office:value-type="string" table:style-name="tablecell">
            <text:p text:style-name="tablealignleft"> File–&gt;Esc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Abilita/Disabilita funzioni protette da password </text:p>
          </table:table-cell>
          <table:table-cell office:value-type="string" table:style-name="tablecell">
            <text:p text:style-name="tablealignleft"> Strumenti–&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sualizza l'archivio dei componenti </text:p>
          </table:table-cell>
          <table:table-cell office:value-type="string" table:style-name="tablecell">
            <text:p text:style-name="tablealignleft"> Archivio–&gt;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sualizza l'archivio dei programmi avanzati </text:p>
          </table:table-cell>
          <table:table-cell office:value-type="string" table:style-name="tablecell">
            <text:p text:style-name="tablealignleft"> Archivio→Programmi avanz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sualizza l'archivio dei collaudi </text:p>
          </table:table-cell>
          <table:table-cell office:value-type="string" table:style-name="tablecell">
            <text:p text:style-name="tablealignleft"> Archivio–&gt;Colla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hiude un collaudo aperto da archivio </text:p>
          </table:table-cell>
          <table:table-cell office:value-type="string" table:style-name="tablecell">
            <text:p text:style-name="tablealignleft"> Archivio–&gt;Chiu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 un nuovo collaudo </text:p>
          </table:table-cell>
          <table:table-cell office:value-type="string" table:style-name="tablecell">
            <text:p text:style-name="tablealignleft"> Collaudo–&gt;Nuo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Avvia un nuovo collaudo con le stesse impostazioni dell'ultimo eseguito </text:p>
          </table:table-cell>
          <table:table-cell office:value-type="string" table:style-name="tablecell">
            <text:p text:style-name="tablealignleft"> Collaudo–&gt;Ripe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ca i dati di un collaudo </text:p>
          </table:table-cell>
          <table:table-cell office:value-type="string" table:style-name="tablecell">
            <text:p text:style-name="tablealignleft"> Collaudo–&gt;Modifi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Avvia/Riprende un collaudo </text:p>
          </table:table-cell>
          <table:table-cell office:value-type="string" table:style-name="tablecell">
            <text:p text:style-name="tablealignleft"> Collaudo–&gt;Avv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ospende un collaudo </text:p>
          </table:table-cell>
          <table:table-cell office:value-type="string" table:style-name="tablecell">
            <text:p text:style-name="tablealignleft"> Collaudo–&gt;Sospend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Sospende un collaudo e sblocca i motori </text:p>
          </table:table-cell>
          <table:table-cell office:value-type="string" table:style-name="tablecell">
            <text:p text:style-name="tablealignleft"> Collaudo–&gt;Sospendi e sblocca</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Elimina un collaudo </text:p>
          </table:table-cell>
          <table:table-cell office:value-type="string" table:style-name="tablecell">
            <text:p text:style-name="tablealignleft"> Collaudo–&gt;Elim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lva un collaudo nell'archivio </text:p>
          </table:table-cell>
          <table:table-cell office:value-type="string" table:style-name="tablecell">
            <text:p text:style-name="tablealignleft"> Collaudo–&gt;Sal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sualizza i dettagli del programma della postazione selezionata </text:p>
          </table:table-cell>
          <table:table-cell office:value-type="string" table:style-name="tablecell">
            <text:p text:style-name="tablealignleft"> Collaudo–&gt;Dettag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ea735a7f5112ce29c89ecfd5920b806.png" xlink:type="simple" xlink:show="embed" xlink:actuate="onLoad"/></draw:frame> </text:p>
          </table:table-cell>
          <table:table-cell office:value-type="string" table:style-name="tablecell">
            <text:p text:style-name="tablealignleft"> Visualizza la lista delle curve di rotaz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fed42c4a91ef96f008b1315bcbf1340.png" xlink:type="simple" xlink:show="embed" xlink:actuate="onLoad"/></draw:frame> </text:p>
          </table:table-cell>
          <table:table-cell office:value-type="string" table:style-name="tablecell">
            <text:p text:style-name="tablealignleft"> Visualizza la lista delle curve di pressione effettuate </text:p>
          </table:table-cell>
          <table:table-cell office:value-type="string" table:style-name="tablecell">
            <text:p text:style-name="tablealignleft"> Menù princip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Apre il pannello delle impostazioni di programma </text:p>
          </table:table-cell>
          <table:table-cell office:value-type="string" table:style-name="tablecell">
            <text:p text:style-name="tablealignleft"> Impostazioni–&gt;Opzion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Apre il pannello per la gestione manuale delle postazioni </text:p>
          </table:table-cell>
          <table:table-cell office:value-type="string" table:style-name="tablecell">
            <text:p text:style-name="tablealignleft"> Strumenti–&gt;Installa componen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Modifica le impostazioni del grafico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9525cm" svg:height="0.9525cm"><draw:image xlink:href="Pictures/5b8dd8e4f41bd955a8bdf71551a236e8.png" xlink:type="simple" xlink:show="embed" xlink:actuate="onLoad"/></draw:frame> </text:p>
          </table:table-cell>
          <table:table-cell office:value-type="string" table:style-name="tablecell">
            <text:p text:style-name="tablealignleft"> Mostra / nasconde la curva della pressione nel grafico della coppia </text:p>
          </table:table-cell>
          <table:table-cell office:value-type="string" table:style-name="tablecell">
            <text:p text:style-name="tablealignleft"> Impostazioni–&gt;Grafic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sualizza il registro eventi </text:p>
          </table:table-cell>
          <table:table-cell office:value-type="string" table:style-name="tablecell">
            <text:p text:style-name="tablealignleft"> File–&gt;Eventi</text:p>
          </table:table-cell>
        </table:table-row>
      </table:table>
      <text:h text:style-name="Heading_20_2" text:outline-level="2"><text:bookmark-start text:name="lista_postazioni_e_collaudi"/>Lista postazioni e collaudi<text:bookmark-end text:name="lista_postazioni_e_collaudi"/></text:h>
      <text:p text:style-name="Text_20_body">
Nella lista ad albero sono visualizzati il forno e le relative postazioni di prova dei componenti. Selezionando il forno il programma visualizza il Pannello delle postazioni, al contrario selezionando una postazione vengono visualizzati i relativi dati con l'elenco delle curve acquisite ed il grafico dell'acquisizione eventualmente selezionata Area grafica. </text:p>
      <text:p text:style-name="Text_20_body"><draw:frame draw:style-name="mediacenter" draw:name="Lista postazioni e collaudi Legend" text:anchor-type="paragraph" draw:z-index="0" svg:width="7.77875cm"><draw:text-box><text:p text:style-name="legendcenter"><draw:frame draw:style-name="mediacenter" draw:name="Lista postazioni e collaudi" text:anchor-type="paragraph" draw:z-index="0" svg:width="7.77875cm" svg:height="7.9904166666667cm"><draw:image xlink:href="Pictures/0bf0169e9069a6084a7bbe14dd0afb62.png" xlink:type="simple" xlink:show="embed" xlink:actuate="onLoad"/></draw:frame>Lista postazioni e collaudi</text:p></draw:text-box></draw:frame></text:p>
      <text:p text:style-name="Text_20_body">Eventuali altri collaudi riaperti dall'archivio vengono aggiunti in coda e sono rappresentati da una immagine diversa:</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pannello_del_forno"/>Pannello del forno<text:bookmark-end text:name="pannello_del_forno"/></text:h>
      <text:p text:style-name="Text_20_body">
Le informazioni riguardanti il funzionamento del forno sono raggruppate nel seguente pannello:</text:p>
      <text:p text:style-name="Text_20_body"><draw:frame draw:style-name="mediacenter" draw:name="Pannello forno Legend" text:anchor-type="paragraph" draw:z-index="0" svg:width="7.8845833333333cm"><draw:text-box><text:p text:style-name="legendcenter"><draw:frame draw:style-name="mediacenter" draw:name="Pannello forno" text:anchor-type="paragraph" draw:z-index="0" svg:width="7.8845833333333cm" svg:height="10.054166666667cm"><draw:image xlink:href="Pictures/c585b850c0b7b927d71fec5e6546eb9a.png" xlink:type="simple" xlink:show="embed" xlink:actuate="onLoad"/></draw:frame>Pannello forno</text:p></draw:text-box></draw:frame></text:p>
      <text:h text:style-name="Heading_20_5" text:outline-level="5"><text:bookmark-start text:name="temperatura_letta_c"/>Temperatura Letta (°C)<text:bookmark-end text:name="temperatura_letta_c"/></text:h>
      <text:p text:style-name="Text_20_body">Visualizza la temperatura interna rilevata dal sensore del forno.</text:p>
      <text:h text:style-name="Heading_20_5" text:outline-level="5"><text:bookmark-start text:name="umidita_letta"/>Umidità Letta (%)<text:bookmark-end text:name="umidita_letta"/></text:h>
      <text:p text:style-name="Text_20_body">Visualizza l'umidità rilevata dal sensore del forno.</text:p>
      <text:h text:style-name="Heading_20_5" text:outline-level="5"><text:bookmark-start text:name="temperatura_e_gradiente"/>Temperatura e gradiente<text:bookmark-end text:name="temperatura_e_gradiente"/></text:h>
      <text:p text:style-name="Text_20_body">Indica la soglia di temperatura impostata manualmente, mentre i gradiente indica l'aumento della temperatura a minuto. E' abilitata solamente se selezionata la modalità di controllo Manuale.</text:p>
      <text:h text:style-name="Heading_20_5" text:outline-level="5"><text:bookmark-start text:name="umidita_e_gradiente_impostati"/>Umidità e gradiente impostati<text:bookmark-end text:name="umidita_e_gradiente_impostati"/></text:h>
      <text:p text:style-name="Text_20_body">Indica la soglia di umidità impostata manualmente, mentre i gradiente indica l'aumento dell'umidità a minuto. E' abilitata solamente se selezionata la modalità di controllo Manuale.</text:p>
      <text:h text:style-name="Heading_20_5" text:outline-level="5"><text:bookmark-start text:name="stato"/>Stato<text:bookmark-end text:name="stato"/></text:h>
      <text:p text:style-name="Text_20_body">Indica la modalità di funzionamento e lo stato della comunicazione seriale, accompagnato da un'icona corrispondente.:</text:p>
      <text:list text:style-name="List_20_1">
        <text:list-item>
          <text:p text:style-name="Text_20_body"> ONLINE–AUTO;</text:p>
        </text:list-item>
        <text:list-item>
          <text:p text:style-name="Text_20_body"> ONLINE–MANUALE;</text:p>
        </text:list-item>
        <text:list-item>
          <text:p text:style-name="Text_20_body"> ERRORE.  </text:p>
        </text:list-item>
      </text:list>
      <text:p text:style-name="Text_20_body">Se visualizzato lo stato di errore nel riquadro sottostante viene anche riportata una descrizione esplicativa del problema riscontrato.</text:p>
      <text:p text:style-name="Text_20_body">Per conoscere le funzioni dei tasti consultare il paragrafo Opzioni forno.
}
</text:p>
      <text:h text:style-name="Heading_20_2" text:outline-level="2"><text:bookmark-start text:name="pannello_delle_postazioni"/>Pannello delle postazioni<text:bookmark-end text:name="pannello_delle_postazioni"/></text:h>
      <text:p text:style-name="Text_20_body">Il pannello delle postazioni fornisce un quadro generale dello stato del sistema visualizzando contemporaneamente tutte le piazzole di collaudo:</text:p>
      <text:p text:style-name="Text_20_body"><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6.1647916666667cm"><draw:image xlink:href="Pictures/90b0088f40153847cbacea1e0819af49.png" xlink:type="simple" xlink:show="embed" xlink:actuate="onLoad"/></draw:frame>Pannello delle postazioni</text:p></draw:text-box></draw:frame></text:p>
      <text:p text:style-name="Text_20_body">In alto, comune a tutte le postazioni, sono visualizzate la data/Ora di avvio collaudo, la descrizione prova ed il programma di collaudo. Immediatamente sotto per ogni postazione le informazioni visualizzate sono:
</text:p>
      <text:list text:style-name="List_20_1">
        <text:list-item>
          <text:p text:style-name="Text_20_body"> In alto a sinistra è visualizzato il numero della postazione mentre a destra una spia colorata ed un etichetta che ne indicano lo stato come riassunto nella seguente tabella:</text:p>
        </text:list-item>
      </text:list>
      <table:table>
        <table:table-column/>
        <table:table-column/>
        <table:table-column/>
        <table:table-row>
          <table:table-cell office:value-type="string" table:style-name="tableheader" table:number-columns-spanned="3">
            <text:p text:style-name="Table_20_Heading"> Lista stati della po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598f40a52146479add07202b92fdb1d.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ostazione non in collau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74603fd570650cfa368b5d2eb0b510b.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ostazione con collaudo non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999c000fbb3a1d43a13a88fcf48ea2e.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ostazione con collaudo attiv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8e762cb11dcb1a101e6b90316b38031.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Errore di comunicazione hardware con la postazione </text:p>
          </table:table-cell>
        </table:table-row>
      </table:table>
      <text:list text:style-name="List_20_1">
        <text:list-item>
          <text:p text:style-name="Text_20_body"> Appena sotto sono visualizzati il <text:span text:style-name="Strong_20_Emphasis">fornitore/tipo</text:span>, il <text:span text:style-name="Strong_20_Emphasis">modello</text:span> ed il <text:span text:style-name="Strong_20_Emphasis">campione/codice/ANC</text:span> riferiti al componente. Sono inoltre riportati i seguenti dettagli del collaudo : </text:p>
          <text:list text:style-name="Numbering_20_1">
            <text:list-item>
              <text:p text:style-name="Text_20_body">  <text:span text:style-name="Strong_20_Emphasis">Programma avanzato</text:span>: step attuale, totale step, ciclo attuale, totale cicli, comando attuale con relativo numero di blocco e numero di comando (Esempio 27.1 Forno ventilazione, Blocco 27 comando 1 nome comando), errori di coppia, errori dei contatti, errori di tenuta, errori di tenuta/giro, errori di sgancio ed errori di pressione fuori range.  </text:p>
            </text:list-item>
          </text:list>
        </text:list-item>
      </text:list>
      <text:p text:style-name="Text_20_body">
Il numero degli errori riscontrati sarà di colore verde se al di sotto del limite massimo impostato. Il contatore che lo raggiunge o lo oltrepassa verrà visualizzato di colore rosso.
</text:p>
      <text:list text:style-name="List_20_1">
        <text:list-item>
          <text:p text:style-name="Text_20_body"> Infine più in basso viene visualizzato il grafico ed una freccia verso destra o sinistra che indica il verso dell'ultima rotazione effettuata e una freccia verso l'alto o verso il basso a seconda dell'ultima pressione effettuata se in avanti o indietro. Appena sotto la temperatura della rilevazione e la pressione esercitata sul componente. A destra una icona di colore rosso o verde ed una dicitura “OK”,”KO” che indicano la presenza o meno di eventuali errori riportati nelle caselle sottostanti.</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test della pressione viene effettuato solamente se all'avvio del collaudo per il campo <text:span text:style-name="Strong_20_Emphasis">Pressione (N)</text:span><text:line-break/>viene specificato un valore diverso da 0. Sarà visualizzato di colore verde se rientra nella tolleranza specificata, di colore rosso<text:line-break/>in caso di errore e nero se non viene controllato. </text:p>
          </table:table-cell>
        </table:table-row>
      </table:table>
      <text:h text:style-name="Heading_20_2" text:outline-level="2"><text:bookmark-start text:name="area_grafica"/>Area grafica<text:bookmark-end text:name="area_grafica"/></text:h>
      <text:p text:style-name="Text_20_body">
Selezionando nella lista dei collaudi una singola postazione il programma mostra l'elenco delle curve rilevate e il grafico relativo ai valori acquisiti:</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9.3397916666667cm"><draw:image xlink:href="Pictures/8e086d0115b559845ddfc10bbf4d55b5.png" xlink:type="simple" xlink:show="embed" xlink:actuate="onLoad"/></draw:frame>Area grafica</text:p></draw:text-box></draw:frame></text:p>
      <text:p text:style-name="Text_20_body">Nella barra in alto sono riportati i seguenti tasti a seconda se si sia selezionato nella barra degli strumenti la lista delle rotazioni o la lista delle pressioni:
</text:p>
      <text:h text:style-name="Heading_20_5" text:outline-level="5"><text:bookmark-start text:name="rotazioni"/>Rotazioni<text:bookmark-end text:name="rotaz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Visualizza contemporaneamente tutte le curve rilevate in senso anti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Visualizza contemporaneamente tutte le curve rilevate in senso orar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Visualizza le curve con i valori di picco più elevati ottenute durante la rotaz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ziona le curve in errore. Mantenendo premuti i tasti SHIFT + CTRL si attiva la funzione di eliminazione delle curve erroneamente rilevate </text:p>
          </table:table-cell>
        </table:table-row>
        <table:table-row>
          <table:table-cell office:value-type="string" table:style-name="tablecell">
            <text:p text:style-name="tablealignleft"> <draw:frame draw:style-name="media" draw:name="" text:anchor-type="as-char" draw:z-index="0" svg:width="0.635cm" svg:height="0.555625cm"><draw:image xlink:href="Pictures/f49ca099f60b809e5e8779a7e3f0314a.png" xlink:type="simple" xlink:show="embed" xlink:actuate="onLoad"/></draw:frame> </text:p>
          </table:table-cell>
          <table:table-cell office:value-type="string" table:style-name="tablecell">
            <text:p text:style-name="tablealignleft"> Seleziona le curve in cui è avvenuto un errore di contatti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47c8faf78a2cb21c636e0d29816336b5.png" xlink:type="simple" xlink:show="embed" xlink:actuate="onLoad"/></draw:frame> </text:p>
          </table:table-cell>
          <table:table-cell office:value-type="string" table:style-name="tablecell">
            <text:p text:style-name="tablealignleft"> Seleziona le curve con la pressione rilevata fuori rang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7847de7444e67cb8c8778363c45e6bb0.png" xlink:type="simple" xlink:show="embed" xlink:actuate="onLoad"/></draw:frame> </text:p>
          </table:table-cell>
          <table:table-cell office:value-type="string" table:style-name="tablecell">
            <text:p text:style-name="tablealignleft"> Esclude dalla lista 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b4f2a1b3f18c0af2e62e5a17c166f0e.png" xlink:type="simple" xlink:show="embed" xlink:actuate="onLoad"/></draw:frame> </text:p>
          </table:table-cell>
          <table:table-cell office:value-type="string" table:style-name="tablecell">
            <text:p text:style-name="tablealignleft"> Ripristina nella lista le curve esclu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a4ae9ab2e651132047bb019b33c10ab.png" xlink:type="simple" xlink:show="embed" xlink:actuate="onLoad"/></draw:frame> </text:p>
          </table:table-cell>
          <table:table-cell office:value-type="string" table:style-name="tablecell">
            <text:p text:style-name="tablealignleft"> Visualizza tutte le curve acquisite tramite la funzione FiFo (curve immediatamente precedenti alla curva in errore)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O per rotazione oraria, A per rotazione antioraria;</text:p>
        </text:list-item>
        <text:list-item>
          <text:p text:style-name="Text_20_body"> la temperatura rilevata a fine rotazione (*);</text:p>
        </text:list-item>
        <text:list-item>
          <text:p text:style-name="Text_20_body"> la pressione rilevata a fine rotazione;</text:p>
        </text:list-item>
        <text:list-item>
          <text:p text:style-name="Text_20_body"> l'inizio della rotazione (espresso in gradi);</text:p>
        </text:list-item>
        <text:list-item>
          <text:p text:style-name="Text_20_body"> i gradi compiuti;</text:p>
        </text:list-item>
        <text:list-item>
          <text:p text:style-name="Text_20_body"> la velocità di rotazione (espressa in gradi al secondo);</text:p>
        </text:list-item>
        <text:list-item>
          <text:p text:style-name="Text_20_body"> il tipo di curva che può essere “Auto” per le curve memorizzate secondo le impostazioni del programma di collaudo altrimenti vuoto per le altre salvate perché con esito negativo;</text:p>
        </text:list-item>
        <text:list-item>
          <text:p text:style-name="Text_20_body"> il valore massimo di coppia (Nm);</text:p>
        </text:list-item>
        <text:list-item>
          <text:p text:style-name="Text_20_body"> l'esito della curva;</text:p>
        </text:list-item>
        <text:list-item>
          <text:p text:style-name="Text_20_body"> il numero di contatti rilevati (per l'ingresso 1) nella movimentazione assiale;</text:p>
        </text:list-item>
        <text:list-item>
          <text:p text:style-name="Text_20_body"> il numero di contatti rilevati (per gli ingressi 2,3,4) durante la fase di rotazione.</text:p>
        </text:list-item>
      </text:list>
      <text:p text:style-name="Text_20_body">
Le curve con esito negativo, siano esse per superamento del valore di targa nella rilevazione della coppia o per problemi nei contatti, vengono riportate in rosso. </text:p>
      <text:p text:style-name="Text_20_body"><text:span text:style-name="Strong_20_Emphasis">Esiti test contatti assiali</text:span></text:p>
      <text:p text:style-name="Text_20_body">La colonna del contatto assiale può visualizzare le seguenti informazioni:</text:p>
      <text:p text:style-name="Text_20_body">”.” = non testato;</text:p>
      <text:p text:style-name="Text_20_body">“ok” = esito positivo : lo stato del contatto a fine rotazione corrisponde al valore specificato (chiuso o aperto);</text:p>
      <text:p text:style-name="Text_20_body">“nok” = esito negativo : lo stato non corrisponde al valore specificato.</text:p>
      <text:p text:style-name="Text_20_body"><text:span text:style-name="Strong_20_Emphasis">Esiti test contatti rotazione</text:span></text:p>
      <text:p text:style-name="Text_20_body">Per ogni contatto possono essere visualizzate le seguenti informazioni separate dal carattere ”/”</text:p>
      <text:p text:style-name="Text_20_body">”.” = non testato;</text:p>
      <text:p text:style-name="Text_20_body">valore numerico = il numero dei cambi di stato corrisponde al valore specificato;</text:p>
      <text:p text:style-name="Text_20_body">valore numerico tra caratteri ”&lt;” ”&gt;” = numero dei cambi di stato rilevati non corrispondenti al valore specifica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i seguito invece è raffigurata l'anteprima di stampa delle curve selezionate dalla lista</text:p>
          </table:table-cell>
        </table:table-row>
      </table:table>
      <text:p text:style-name="Text_20_body">
<draw:frame draw:style-name="mediacenter" draw:name=" Esempio di stampa grafico Legend" text:anchor-type="paragraph" draw:z-index="0" svg:width="15.875cm"><draw:text-box><text:p text:style-name="legendcenter"><draw:frame draw:style-name="mediacenter" draw:name=" Esempio di stampa grafico" text:anchor-type="paragraph" draw:z-index="0" svg:width="15.875cm" svg:height="8.5460416666667cm"><draw:image xlink:href="Pictures/e2aed92792ae4a968994ec8cd989410a.png" xlink:type="simple" xlink:show="embed" xlink:actuate="onLoad"/></draw:frame> Esempio di stampa grafico</text:p></draw:text-box></draw:frame></text:p>
      <text:h text:style-name="Heading_20_5" text:outline-level="5"><text:bookmark-start text:name="pressioni"/>Pressioni<text:bookmark-end text:name="pressioni"/></text:h>
      <table:table>
        <table:table-column/>
        <table:table-column/>
        <table:table-row>
          <table:table-cell office:value-type="string" table:style-name="tableheader" table:number-columns-spanned="2">
            <text:p text:style-name="Table_20_Heading"> Strumenti dell'area grafic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Visualizza contemporaneamente tutte le curve acquisi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777f08878c7c3e5c4384c3312e339ee.png" xlink:type="simple" xlink:show="embed" xlink:actuate="onLoad"/></draw:frame> </text:p>
          </table:table-cell>
          <table:table-cell office:value-type="string" table:style-name="tablecell">
            <text:p text:style-name="tablealignleft"> Visualizza contemporaneamente tutte le curve rilevate in fase di pression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e4c30205d54a3097c03c17ca269d862.png" xlink:type="simple" xlink:show="embed" xlink:actuate="onLoad"/></draw:frame> </text:p>
          </table:table-cell>
          <table:table-cell office:value-type="string" table:style-name="tablecell">
            <text:p text:style-name="tablealignleft"> Visualizza contemporaneamente tutte le curve rilevate in fase di rilasci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e974aaac7d2b33d4afbbf18f34f8eb7.png" xlink:type="simple" xlink:show="embed" xlink:actuate="onLoad"/></draw:frame> </text:p>
          </table:table-cell>
          <table:table-cell office:value-type="string" table:style-name="tablecell">
            <text:p text:style-name="tablealignleft"> Visualizza tutte le curve acquisite “simili” alle curve selezionate (acquisite tramite lo stesso comand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302c9f9202fb60cf3c6fac4fe9f5cd58.png" xlink:type="simple" xlink:show="embed" xlink:actuate="onLoad"/></draw:frame> </text:p>
          </table:table-cell>
          <table:table-cell office:value-type="string" table:style-name="tablecell">
            <text:p text:style-name="tablealignleft"> Annulla la selezione delle curv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Elimina i punti inseriti nel grafico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Stampa un report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sporta in formato testo i valori delle curve selezionat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lva il grafico visualizzato in un immagine in formato <text:a xlink:type="simple" xlink:href="http://en.wikipedia.org/wiki/JPEG">JPEG</text:a> </text:p>
          </table:table-cell>
        </table:table-row>
      </table:table>
      <text:p text:style-name="Text_20_body">
Nella lista, per ogni curva rilevata, sono visibili le seguenti informazioni:</text:p>
      <text:list text:style-name="List_20_1">
        <text:list-item>
          <text:p text:style-name="Text_20_body"> la combinazione blocco/comando;</text:p>
        </text:list-item>
        <text:list-item>
          <text:p text:style-name="Text_20_body"> il numero del ciclo in riferimento allo step o al blocco;</text:p>
        </text:list-item>
        <text:list-item>
          <text:p text:style-name="Text_20_body"> il numero dei cicli totali</text:p>
        </text:list-item>
        <text:list-item>
          <text:p text:style-name="Text_20_body"> la data e l'ora della rilevazione;</text:p>
        </text:list-item>
        <text:list-item>
          <text:p text:style-name="Text_20_body"> il verso: P per Pressione, R per Rilascio;</text:p>
        </text:list-item>
        <text:list-item>
          <text:p text:style-name="Text_20_body"> la temperatura rilevata a fine pressione (*);</text:p>
        </text:list-item>
        <text:list-item>
          <text:p text:style-name="Text_20_body"> la pressione rilevata a fine rotazione;</text:p>
        </text:list-item>
        <text:list-item>
          <text:p text:style-name="Text_20_body"> la posizione iniziale  (espresso in millimetri);</text:p>
        </text:list-item>
        <text:list-item>
          <text:p text:style-name="Text_20_body"> la posizione finale (espresso in millimetri);</text:p>
        </text:list-item>
        <text:list-item>
          <text:p text:style-name="Text_20_body"> la velocità di pressione (espressa in millimetri al secondo);</text:p>
        </text:list-item>
      </text:list>
      <text:p text:style-name="Text_20_body">
Nel riquadro sottostante la lista delle curve vengono graficate le curve relative al collaudo in esame. La scala della forza di spinta espressa in Newton è disposta verticalmente, la scala della posizione è tracciata orizzontalmente.
Premendo con il tasto sinistro del mouse sull'area grafica viene inserito in corrispondenza un punto che mostra il valore della forza rilevata (se abilitato nelle impostazioni grafiche, racchiusi tra parentesi sono visibili i millimetri della posizione).
Tenendo premuto il tasto destro è possibile invece esaminare velocemente i valori della forza che vengono visualizzati accanto ad una barra verticale tracciata continuamente in corrispondenza del mous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a temperatura sarà quella letta dal controller del forno a meno che non sia presente un modulo supplementare 
(ADAM 4018) per il collegamento di termocoppie aggiuntive da collegare ad ogni postazione.</text:p>
          </table:table-cell>
        </table:table-row>
      </table:table>
      <text:h text:style-name="Heading_20_1" text:outline-level="1"><text:bookmark-start text:name="collaudo"/>Collaudo<text:bookmark-end text:name="collaudo"/></text:h>
      <text:p text:style-name="Text_20_body">
In questa sezione vedremo nello specifico tutte le operazioni che possono essere compiute durante le fasi di collaudo: avvio, sospensione, ripresa, modifica, eliminazione e memorizzazione.</text:p>
      <text:h text:style-name="Heading_20_2" text:outline-level="2"><text:bookmark-start text:name="nuovo"/>Nuovo<text:bookmark-end text:name="nuovo"/></text:h>
      <text:p text:style-name="Text_20_body">Per iniziare la fase di movimentazione ed acquisizione della coppia è necessario creare un collaudo.
Selezionare nel menù <text:span text:style-name="Emphasis"><text:span text:style-name="Strong_20_Emphasis">Collaudo » Nuovo</text:span></text:span> o premere i tasti <text:span text:style-name="Strong_20_Emphasis">CTRL+N</text:span>; più semplicemente, premere il seguente pulsante nella barra degli strumenti:</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Il programma visualizza l'interfaccia per l'inserimento dei dati relativi alla prova da effettuare:</text:p>
      <text:p text:style-name="Text_20_body">
<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4.313958333333cm"><draw:image xlink:href="Pictures/dcffb774ae558b9da4e1ab58ad927f88.png" xlink:type="simple" xlink:show="embed" xlink:actuate="onLoad"/></draw:frame>Finestra di avvio nuovo collaudo</text:p></draw:text-box></draw:frame></text:p>
      <text:p text:style-name="Text_20_body">Occorre innanzitutto scegliere le postazioni sulle quali verrà effettuato il collaudo, quindi premere con il mouse sulle icone dei rubinetti nel riquadro in alto per abilitarle o disabilitarle. 
Se necessario, ma non richiesto ai fini del collaudo, inserire una descrizione della prova e successivamente per ogni componente inserire le seguenti informazioni:<text:span text:style-name="Strong_20_Emphasis"> Fornitore/Tipo</text:span>, <text:span text:style-name="Strong_20_Emphasis">Modello</text:span>, <text:span text:style-name="Strong_20_Emphasis">Descrizione</text:span>, <text:span text:style-name="Strong_20_Emphasis">Rotazione Sx (gradi)</text:span>, <text:span text:style-name="Strong_20_Emphasis">Rotazione Dx (gradi)</text:span>, <text:span text:style-name="Strong_20_Emphasis">Coppia massima (Nm)</text:span>, <text:span text:style-name="Strong_20_Emphasis">Pressione (N)</text:span>, <text:span text:style-name="Strong_20_Emphasis">Tolleranza pressione (N)</text:span>, <text:span text:style-name="Strong_20_Emphasis">Contatti assiali</text:span>, <text:span text:style-name="Strong_20_Emphasis">Contatti rotazione</text:span>, <text:span text:style-name="Strong_20_Emphasis">Fuga massima</text:span> e <text:span text:style-name="Strong_20_Emphasis">Corrente sgancio minima e massima</text:span>.
Per caricare questi dati dall'archivio dei componenti, selezionare tutte le postazioni elencate nella lista facendo click con il mouse nella colonna <text:span text:style-name="Strong_20_Emphasis">Tutti</text:span> e premere il tasto <text:span text:style-name="Strong_20_Emphasis">Carica</text:span> per accedere all'archivio:</text:p>
      <text:p text:style-name="Text_20_body">
<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6.5616666666667cm"><draw:image xlink:href="Pictures/4c0bc837a0f359c272507c40c59e821c.png" xlink:type="simple" xlink:show="embed" xlink:actuate="onLoad"/></draw:frame>Archivio componenti</text:p></draw:text-box></draw:frame></text:p>
      <text:p text:style-name="Text_20_body">Evidenziare il componente nella lista e premere il tasto <text:span text:style-name="Strong_20_Emphasis">Seleziona</text:span> per tornare al pannello di avvio collaudo.
Successivamente è possibile variare manualmente le informazioni caricate anche per un solo componente semplicemente agendo sulla selezione dei componenti nella lista. Gli altri campi: <text:span text:style-name="Strong_20_Emphasis">Campione/Codice/ANC</text:span>, <text:span text:style-name="Strong_20_Emphasis">Stampigliatura/Data produzione</text:span>, <text:span text:style-name="Strong_20_Emphasis">Lotto/Macchina</text:span> e <text:span text:style-name="Strong_20_Emphasis">Note</text:span> debbono invece essere insreriti di volta in volta.</text:p>
      <text:p text:style-name="Text_20_body">Infine per selezionare il programma di collaudo (unico per tutti i componenti), fare click nel pannello dei programmi Avanzati e premere il tasto <text:span text:style-name="Strong_20_Emphasis">Carica</text:span> per accedere alla finestra di selezione.</text:p>
      <text:p text:style-name="Text_20_body"><draw:frame draw:style-name="mediacenter" draw:name="Editor programmi avanzati Legend" text:anchor-type="paragraph" draw:z-index="0" svg:width="19.84375cm" style:rel-width="100%"><draw:text-box><text:p text:style-name="legendcenter"><draw:frame draw:style-name="mediacenter" draw:name="Editor programmi avanzati" text:anchor-type="paragraph" draw:z-index="0" svg:width="19.84375cm" style:rel-width="100%" svg:height="11.165416666667cm" style:rel-height="scale"><draw:image xlink:href="Pictures/f2ce2fa6483d26449cce083dd0551f29.png" xlink:type="simple" xlink:show="embed" xlink:actuate="onLoad"/></draw:frame>Editor programmi avanzati</text:p></draw:text-box></draw:frame></text:p>
      <text:p text:style-name="Text_20_body">Evidenziarlo nella lista di quelli presenti in archivio e premere il tasto <text:span text:style-name="Strong_20_Emphasis">Seleziona</text:span>. Per maggiori informazioni sulla gestione dei programmi avanzati consultare i relativi paragrafi nel capitolo Archivio componenti e programmi. </text:p>
      <text:p text:style-name="Text_20_body">Completare la procedura con il tasto <text:span text:style-name="Strong_20_Emphasis">Seleziona</text:span> oppure premere il tasto <text:span text:style-name="Strong_20_Emphasis">Esci</text:span> per annullare l'avvi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a modifica di alcuni campi riguardanti la rotazione, la pressione e gli ingressi è permessa solamente <text:line-break/>dopo essersi autenticati con password.</text:p>
          </table:table-cell>
        </table:table-row>
      </table:table>
      <text:h text:style-name="Heading_20_2" text:outline-level="2"><text:bookmark-start text:name="ripeti"/>Ripeti<text:bookmark-end text:name="ripeti"/></text:h>
      <text:p text:style-name="Text_20_body">Terminato un collaudo è possibile avviarne uno nuovo con gli stessi dati e lo stesso programma del precedente. 
Selezionare nel menù <text:span text:style-name="Emphasis"><text:span text:style-name="Strong_20_Emphasis">Collaudo » Ripeti</text:span></text:span> oppure premere i tasti <text:span text:style-name="Strong_20_Emphasis">CTRL+R</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Come per la modifica (vedere il paragrafo successivo) il programma visualizza la finestra per inserire o cambiare tutti quei dati che non influiscono sul funzionamento del collaudo.   </text:p>
      <text:h text:style-name="Heading_20_2" text:outline-level="2"><text:bookmark-start text:name="modifica"/>Modifica<text:bookmark-end text:name="modifica"/></text:h>
      <text:p text:style-name="Text_20_body">
Anche durante il collaudo è possibile modificare parte dei dati puramente descrittivi precedentemente inseriti che non vanno ad influire sull'esecuzione del test stesso. Scegliere dal menù <text:span text:style-name="Emphasis"><text:span text:style-name="Strong_20_Emphasis">Collaudo » Modifica</text:span></text:span>, oppure premere i tasti <text:span text:style-name="Strong_20_Emphasis">CTRL+M</text:span>, o in alternativa il seguente pulsante dalla barra degli strumenti:</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Dalla finestra che appare è possibile correggere i dati anagrafici della postazione:<text:span text:style-name="Strong_20_Emphasis">fornitore/tipo</text:span>, <text:span text:style-name="Strong_20_Emphasis">modello</text:span>, <text:span text:style-name="Strong_20_Emphasis">descrizione</text:span>, <text:span text:style-name="Strong_20_Emphasis">Campione/Codice/ANC</text:span>, <text:span text:style-name="Strong_20_Emphasis">Stampigliatura/Data produzione</text:span>, <text:span text:style-name="Strong_20_Emphasis">Lotto/Macchina</text:span> e <text:span text:style-name="Strong_20_Emphasis">Note</text:span>.
Non è possibile modificare: coppia massima, numero di contatti assiali e di rotazione, gradi di rotazione (Sx e Dx), valore di targa della pressione e relativa tolleranza, e programma di collaudo in esecuzione.
Se il collaudo non è stato ancora avviato, è possibile anche rimuovere una o più postazioni da esso. Occorre premere con il mouse sull'icona corrispondente nel riquadro in alto e rispondere <text:span text:style-name="Strong_20_Emphasis">Sì</text:span> al successivo messaggio di conferma. La postazione verrà così eliminata dal collaudo risultando vuota.</text:p>
      <text:h text:style-name="Heading_20_2" text:outline-level="2"><text:bookmark-start text:name="avvio"/>Avvio<text:bookmark-end text:name="avvio"/></text:h>
      <text:p text:style-name="Text_20_body">Una volta creato un nuovo collaudo è necessario avviarlo.
Selezionare nel menù <text:span text:style-name="Emphasis"><text:span text:style-name="Strong_20_Emphasis">Collaudo » Avvia</text:span></text:span> oppure premere il tasto <text:span text:style-name="Strong_20_Emphasis">F5</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Una volta avviato il collaudo, al termine di ogni singola rotazione, il programma mostra il grafico della coppia rilevata con i valori di temperatura e pressione rilevate sul componente. In occasione della fase di test della tenuta che può essere eseguita su una postazione alla volta, in corrispondenza del componente interessato, viene visualizzata una barra ed il tempo rimasto per l'acquisizione dei risultati. </text:p>
      <text:p text:style-name="Text_20_body">La stessa funzione può essere utilizzata per riprendere un collaudo precedentemente interrotto.</text:p>
      <text:h text:style-name="Heading_20_2" text:outline-level="2"><text:bookmark-start text:name="interruzione"/>Interruzione<text:bookmark-end text:name="interruzione"/></text:h>
      <text:p text:style-name="Text_20_body">L'interruzione di un collaudo sospende l'acquisizione dei dati che può essere ripresa successivamente. Per sospendere un collaudo è necessario selezionare nel menù <text:span text:style-name="Emphasis"><text:span text:style-name="Strong_20_Emphasis">Collaudo » Sospendi</text:span></text:span> oppure premere il tasto <text:span text:style-name="Strong_20_Emphasis">F6</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Selezionare quindi <text:span text:style-name="Strong_20_Emphasis">Sì</text:span> nel successivo messaggio di conferma. Attendere che il programma completi la fase di movimentazione per riportare i componenti alla posizione di zero inizial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processo si arresta dopo aver eseguito l'ultimo comando ciclico del blocco</text:p>
          </table:table-cell>
        </table:table-row>
      </table:table>
      <text:h text:style-name="Heading_20_2" text:outline-level="2"><text:bookmark-start text:name="interruzione_immediata"/>Interruzione immediata<text:bookmark-end text:name="interruzione_immediata"/></text:h>
      <text:p text:style-name="Text_20_body">Come per la funzione <text:span text:style-name="Strong_20_Emphasis">Interruzione</text:span> anche questa ferma il collaudo ma non attende la fine del ciclo corrente per riposizionare tutti i componenti allo zero di partenza.
Per sospendere un collaudo selezionare nel menù <text:span text:style-name="Emphasis"><text:span text:style-name="Strong_20_Emphasis">Collaudo » Sospendi e sblocca </text:span></text:span> oppure premere il seguente pulsante nella barra degli strumenti:</text:p>
      <text:p text:style-name="Text_20_body"><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Selezionare quindi <text:span text:style-name="Strong_20_Emphasis">Sì</text:span> nel successivo messaggio di conferma.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 collaudo si arresterà immediatamante senza riportare i componenti nella posizione di zero</text:p>
          </table:table-cell>
        </table:table-row>
      </table:table>
      <text:h text:style-name="Heading_20_2" text:outline-level="2"><text:bookmark-start text:name="eliminazione"/>Eliminazione<text:bookmark-end text:name="eliminazione"/></text:h>
      <text:p text:style-name="Text_20_body">
L'eliminazione di un collaudo consiste nella cancellazione definitiva di tutti i dati acquisiti. Per effettuare tale operazione è necessario selezionare nel menù il comando <text:span text:style-name="Emphasis"><text:span text:style-name="Strong_20_Emphasis">Collaudo » Elimina</text:span></text:span> oppure, più semplicemente, premere il seguente tasto nella barra degli strumenti:</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Quindi premere il tasto <text:span text:style-name="Strong_20_Emphasis">Sì</text:span> nel successivo messaggio di conferma.</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Il collaudo eliminato non può essere più recuperato, pertanto prestare molta attenzione.</text:p>
          </table:table-cell>
        </table:table-row>
      </table:table>
      <text:h text:style-name="Heading_20_2" text:outline-level="2"><text:bookmark-start text:name="memorizzazione"/>Memorizzazione<text:bookmark-end text:name="memorizzazione"/></text:h>
      <text:p text:style-name="Text_20_body">
Tale funzione consente di memorizzare nell'archivio un collaudo terminato o interrotto. Innanzitutto, si consiglia di portare a termine l'inserimento completo dei dati relativi alla prova e del rispettivo esito di collaudo, affinché una volta archiviata, possa essere ritrovata facilmente con gli strumenti di ricerca.
Selezionare nel menù la voce <text:span text:style-name="Emphasis"><text:span text:style-name="Strong_20_Emphasis">Collaudo » Salva</text:span></text:span> oppure, più semplicemente, premere il seguente bottone nella barra degli strumenti:</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zionare <text:span text:style-name="Strong_20_Emphasis">Sì</text:span> nel successivo messaggio di conferma.</text:p>
      <text:h text:style-name="Heading_20_2" text:outline-level="2"><text:bookmark-start text:name="dettagli"/>Dettagli<text:bookmark-end text:name="dettagli"/></text:h>
      <text:p text:style-name="Text_20_body">
È possibile in qualsiasi momento visualizzare i dettagli del programma di collaudo in esecuzione. 
Occorre selezionare dal menù <text:span text:style-name="Emphasis"><text:span text:style-name="Strong_20_Emphasis">Collaudo » Dettagli</text:span></text:span>, oppure premere la combinazione di tasti <text:span text:style-name="Strong_20_Emphasis">CTRL+D</text:span>, in alternativa premere il seguente pulsante dalla Barra degli strumenti:</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Nella finestra che compare sono riassunti tutti i dati del collaudo e le relative informazioni sui blocchi ed i comandi. Per tornare alla schermata principale premere il pulsante <text:span text:style-name="Strong_20_Emphasis">Esci</text:span>.</text:p>
      <text:h text:style-name="Heading_20_3" text:outline-level="3"><text:bookmark-start text:name="dettagli_programma_avanzato"/>Dettagli programma avanzato<text:bookmark-end text:name="dettagli_programma_avanzato"/></text:h>
      <text:p text:style-name="Text_20_body">
<draw:frame draw:style-name="mediacenter" draw:name="Dettagli programma di test avanzato Legend" text:anchor-type="paragraph" draw:z-index="0" svg:width="11.90625cm"><draw:text-box><text:p text:style-name="legendcenter"><draw:frame draw:style-name="mediacenter" draw:name="Dettagli programma di test avanzato" text:anchor-type="paragraph" draw:z-index="0" svg:width="11.90625cm" svg:height="7.6729166666667cm"><draw:image xlink:href="Pictures/551e8a94b6794ffd5896cb883b65f823.png" xlink:type="simple" xlink:show="embed" xlink:actuate="onLoad"/></draw:frame>Dettagli programma di test avanzato</text:p></draw:text-box></draw:frame></text:p>
      <text:p text:style-name="Text_20_body">Questa finestra mostra la lista dei blocchi con i rispettivi comandi che caratterizzanmo il programma corrente. Per ogni blocco accanto al numero progressivo (tra parentesi quadre) ed al nome, sono riportati il numero di cicli eseguiti ed il totale. Immediatamente sotto sono elencati tutti i comandi in modalità estesa con i relativi parametri racchiusi tra parentesi quadre. Delle icone a sinistra di ogni singolo elemento indicano lo stato attuale del programma: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bloc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bloc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bloc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omando ciclic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omando ciclico in esecuzione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omando ciclico non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comando eseguito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comando eseguito </text:p>
          </table:table-cell>
        </table:table-row>
      </table:table>
      <text:h text:style-name="Heading_20_2" text:outline-level="2"><text:bookmark-start text:name="valori_massimi"/>Valori massimi<text:bookmark-end text:name="valori_massimi"/></text:h>
      <text:p text:style-name="Text_20_body">
Questa funzione permette di analizzare per ogni postazione i valori massimi delle curve di coppia acquisite durante il collaudo. Selezionare dal menù <text:span text:style-name="Emphasis"><text:span text:style-name="Strong_20_Emphasis">Collaudo » Valori massimi</text:span></text:span>, oppure premere la combinazione di tasti <text:span text:style-name="Strong_20_Emphasis">CTRL + V</text:span> per accedere alle seguente finestra:</text:p>
      <text:p text:style-name="Text_20_body"><draw:frame draw:style-name="mediacenter" draw:name="Finestra valori massimi Legend" text:anchor-type="paragraph" draw:z-index="0" svg:width="11.90625cm"><draw:text-box><text:p text:style-name="legendcenter"><draw:frame draw:style-name="mediacenter" draw:name="Finestra valori massimi" text:anchor-type="paragraph" draw:z-index="0" svg:width="11.90625cm" svg:height="6.4029166666667cm"><draw:image xlink:href="Pictures/2fa2e4a41a90c7bf759de5070deb71eb.png" xlink:type="simple" xlink:show="embed" xlink:actuate="onLoad"/></draw:frame>Finestra valori massimi</text:p></draw:text-box></draw:frame></text:p>
      <text:p text:style-name="Text_20_body">La postazione o le postazioni da analizzare possono essere selezionate nella lista visibile in alto a sinistra della finestra stessa o dal tasto <text:span text:style-name="Strong_20_Emphasis">Seleziona tutte</text:span>. 
Immediatamente sotto è necessario attivare le caselle <text:span text:style-name="Strong_20_Emphasis">Orarie</text:span>/<text:span text:style-name="Strong_20_Emphasis">Antiorarie</text:span> per la visualizzazione delle relative curve.</text:p>
      <text:p text:style-name="Text_20_body">Nel form sono visualizzati tre grafici e rispettivamente partendo dall'alto:
</text:p>
      <text:list text:style-name="List_20_1">
        <text:list-item>
          <text:p text:style-name="Text_20_body"> <text:span text:style-name="Strong_20_Emphasis">grafico delle curve dei valori massimi</text:span>;</text:p>
        </text:list-item>
        <text:list-item>
          <text:p text:style-name="Text_20_body"> <text:span text:style-name="Strong_20_Emphasis">grafico degli errori nei contatti</text:span>;</text:p>
        </text:list-item>
        <text:list-item>
          <text:p text:style-name="Text_20_body"> <text:span text:style-name="Strong_20_Emphasis">grafico della temperatura rilevata nel forno</text:span>.</text:p>
        </text:list-item>
      </text:list>
      <text:p text:style-name="Text_20_body">Le curve visualizzate nel primo sono influenzate dalle seguenti opzioni:
</text:p>
      <text:list text:style-name="List_20_1">
        <text:list-item>
          <text:p text:style-name="Text_20_body"> <text:span text:style-name="Strong_20_Emphasis">Tutte</text:span>: grafico dei valori massimi di tutte le curve acquisite anche per errore;</text:p>
        </text:list-item>
        <text:list-item>
          <text:p text:style-name="Text_20_body"> <text:span text:style-name="Strong_20_Emphasis">Solo acquisizioni</text:span>: grafico dei valori massimi solo delle curve acquisite in modalità automatica.</text:p>
        </text:list-item>
      </text:list>
      <text:p text:style-name="Text_20_body">
Una analisi più in dettaglio può inoltre essere effettuata modificando le opzioni relative ai gradi che permettono di includere nel calcolo solamente alcune curve o anche parte di esse:
</text:p>
      <text:list text:style-name="List_20_1">
        <text:list-item>
          <text:p text:style-name="Text_20_body"> <text:span text:style-name="Strong_20_Emphasis">Gradi inizio</text:span>: valore di inizio acquisizione;</text:p>
        </text:list-item>
        <text:list-item>
          <text:p text:style-name="Text_20_body"> <text:span text:style-name="Strong_20_Emphasis">Gradi fine</text:span>: valore di fine acquisizione;</text:p>
        </text:list-item>
      </text:list>
      <text:list text:style-name="List_20_1">
        <text:list-item>
          <text:p text:style-name="Text_20_body"> <text:span text:style-name="Strong_20_Emphasis">Usa gradi scarto collaudo</text:span>: valore impostato durante la creazione del collaudo;</text:p>
        </text:list-item>
      </text:list>
      <text:list text:style-name="List_20_1">
        <text:list-item>
          <text:p text:style-name="Text_20_body"> <text:span text:style-name="Strong_20_Emphasis">Scarto Inizio</text:span>: gradi da scartare all'inizio di ogni curva per escludere picchi dovuti all'avvio della rotazione;</text:p>
        </text:list-item>
        <text:list-item>
          <text:p text:style-name="Text_20_body"> <text:span text:style-name="Strong_20_Emphasis">Scarto Fine</text:span>: gradi da scartare alla fine di ogni curva per escludere picchi relativi ad eventuali fine corsa.</text:p>
        </text:list-item>
      </text:list>
      <text:p text:style-name="Text_20_body">
Ogni volta che viene modificato uno di questi valori è necessario selezionare <text:span text:style-name="Strong_20_Emphasis">Aggiorna</text:span> per eseguire nuovamente i calcoli. Gli altri tasti presenti nel form sono:
</text:p>
      <text:list text:style-name="List_20_1">
        <text:list-item>
          <text:p text:style-name="Text_20_body"> <text:span text:style-name="Strong_20_Emphasis">Salva</text:span>:  salva il grafico dei valori massimi in formato JPEG;</text:p>
        </text:list-item>
        <text:list-item>
          <text:p text:style-name="Text_20_body"> <text:span text:style-name="Strong_20_Emphasis">Esporta</text:span>:  esporta in un file di testo i valori massimi rilevati;</text:p>
        </text:list-item>
        <text:list-item>
          <text:p text:style-name="Text_20_body"> <text:span text:style-name="Strong_20_Emphasis">Stampa</text:span>: visualizza l'anteprima di stampa dei grafici;</text:p>
        </text:list-item>
        <text:list-item>
          <text:p text:style-name="Text_20_body"> <text:span text:style-name="Strong_20_Emphasis">Esci</text:span>: chiude il form.</text:p>
        </text:list-item>
      </text:list>
      <text:h text:style-name="Heading_20_2" text:outline-level="2"><text:bookmark-start text:name="prove_tenuta"/>Prove tenuta<text:bookmark-end text:name="prove_tenuta"/></text:h>
      <text:p text:style-name="Text_20_body">
Questa funzione visualizza l'elenco di tutte le prove di tenuta eseguite durante il collaudo.
Selezionare dal menù <text:span text:style-name="Emphasis"><text:span text:style-name="Strong_20_Emphasis">Collaudo » Prove tenuta</text:span></text:span>, oppure premere la combinazione di tasti <text:span text:style-name="Strong_20_Emphasis">CTRL + T</text:span> per accedere alle seguente finestra:</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7.1172916666667cm"><draw:image xlink:href="Pictures/776a0c56258bd2dc882d9f12c5bf86cc.png" xlink:type="simple" xlink:show="embed" xlink:actuate="onLoad"/></draw:frame>Elenco delle prove di tenuta</text:p></draw:text-box></draw:frame></text:p>
      <text:p text:style-name="Text_20_body">
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P.(N):</text:span> pressione esercitata sull'asta del componente;</text:p>
      <text:p text:style-name="Text_20_body"><text:span text:style-name="Strong_20_Emphasis">P.(mbar):</text:span> pressione di test applicata dalla macchina ATEQ;</text:p>
      <text:p text:style-name="Text_20_body"><text:span text:style-name="Strong_20_Emphasis">Valore fuga:</text:span> valore massimo della fuga riscontrato dalla macchina;</text:p>
      <text:p text:style-name="Text_20_body"><text:span text:style-name="Strong_20_Emphasis">Esito:</text:span> esito assegnato dal programma di collaudo;</text:p>
      <text:p text:style-name="Text_20_body"><text:span text:style-name="Strong_20_Emphasis">Gradi:</text:span> indica in che posizione angolare è stata effettuata la prova tenuta;</text:p>
      <text:p text:style-name="Text_20_body"><text:span text:style-name="Strong_20_Emphasis">Dati:</text:span> dati letti dalla macchina ATEQ.</text:p>
      <text:p text:style-name="Text_20_body">Come visualizzato nell'immagine precedente le prove sono elencate con diverse colorazioni in base alla tipologia. I valori riportati saranno di colore rosso nel caso di un esito negativo.</text:p>
      <text:p text:style-name="Text_20_body">L'elenco può essere filtrato selezionando una delle opzioni tra le seguenti disponibili:
</text:p>
      <text:list text:style-name="List_20_1">
        <text:list-item>
          <text:p text:style-name="Text_20_body"> <text:span text:style-name="Strong_20_Emphasis">Tutte</text:span>: nessun filtro;</text:p>
        </text:list-item>
        <text:list-item>
          <text:p text:style-name="Text_20_body"> <text:span text:style-name="Strong_20_Emphasis">Tenuta interna</text:span>: visualizza l'elenco delle sole prove di tenuta interna;</text:p>
        </text:list-item>
        <text:list-item>
          <text:p text:style-name="Text_20_body"> <text:span text:style-name="Strong_20_Emphasis">Tenuta esterna</text:span>: visualizza l'elenco delle sole prove di tenuta esterna;</text:p>
        </text:list-item>
        <text:list-item>
          <text:p text:style-name="Text_20_body"> <text:span text:style-name="Strong_20_Emphasis">Tenuta magnete</text:span>: visualizza l'elenco delle sole prove di tenuta del magnete;</text:p>
        </text:list-item>
      </text:list>
      <text:p text:style-name="Text_20_body">
Nel form sono visualizzati cinque grafici e rispettivamente partendo dall'alto:
</text:p>
      <text:list text:style-name="List_20_1">
        <text:list-item>
          <text:p text:style-name="Text_20_body"> <text:span text:style-name="Strong_20_Emphasis">grafico valori fuga interna</text:span> : valore massimo di fuga interna;  </text:p>
        </text:list-item>
        <text:list-item>
          <text:p text:style-name="Text_20_body"> <text:span text:style-name="Strong_20_Emphasis">grafico valori fuga esterna</text:span> : valore massimo di fuga esterna;</text:p>
        </text:list-item>
        <text:list-item>
          <text:p text:style-name="Text_20_body"> <text:span text:style-name="Strong_20_Emphasis">grafico valori fuga magnete</text:span>  : valore massimo di fuga nel test del magnnete;</text:p>
        </text:list-item>
        <text:list-item>
          <text:p text:style-name="Text_20_body"> <text:span text:style-name="Strong_20_Emphasis">grafico degli errori riscontrati</text:span> : per ogni test eseguito con esito negativo il valore aumenta di una unità;</text:p>
        </text:list-item>
        <text:list-item>
          <text:p text:style-name="Text_20_body"> <text:span text:style-name="Strong_20_Emphasis">grafico della temperatura rilevata nel forno</text:span>.</text:p>
        </text:list-item>
      </text:list>
      <text:p text:style-name="Text_20_body">
In tutti i grafici tranne quello della temperatura, le curve visualizzate variano in base al numero di postazioni selezionate. </text:p>
      <text:p text:style-name="Text_20_body">Per chiudere il form premere il tasto <text:span text:style-name="Strong_20_Emphasis">Esci</text:span>.
</text:p>
      <text:h text:style-name="Heading_20_2" text:outline-level="2"><text:bookmark-start text:name="prove_tenuta_rotazione"/>Prove tenuta/rotazione<text:bookmark-end text:name="prove_tenuta_rotazione"/></text:h>
      <text:p text:style-name="Text_20_body">Questa funzione visualizza l'elenco di tutte le prove di tenuta in rotazione eseguite durante il collaudo.
Selezionare dal menù <text:span text:style-name="Emphasis"><text:span text:style-name="Strong_20_Emphasis">Collaudo » Prove tenuta/rotazione</text:span></text:span>, oppure premere la combinazione di tasti <text:span text:style-name="Strong_20_Emphasis">CTRL + P</text:span> per accedere alle seguente finestra:
<draw:frame draw:style-name="mediacenter" draw:name="" text:anchor-type="paragraph" draw:z-index="0" svg:width="15.875cm" svg:height="8.5460416666667cm"><draw:image xlink:href="Pictures/6cf682501274de3330dbb17265efa24d.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text:span> indica i gradi compiuti durante la prova del test di fuga;</text:p>
      <text:p text:style-name="Text_20_body"><text:span text:style-name="Strong_20_Emphasis">Gradi inizio:</text:span> indica in quale grado ha avuto inizio la prova del test di fuga;</text:p>
      <text:p text:style-name="Text_20_body"><text:span text:style-name="Strong_20_Emphasis">Fuga max. (cc/h):</text:span> valore massimo di fuga rilevato dalla macchina durante il test;</text:p>
      <text:p text:style-name="Text_20_body">Nell'area grafica per ogni componente selezionato, viene visualizzata la curva dei valori massimi di fuga riscontrati durante ogni singola prova eseguita.
Se si seleziona invece una singola acquisizione, si potrà vedere in forma grafica i valori della fuga acquisiti durante la rotazione :</text:p>
      <text:p text:style-name="Text_20_body"><draw:frame draw:style-name="mediacenter" draw:name="" text:anchor-type="paragraph" draw:z-index="0" svg:width="15.875cm" svg:height="4.2333333333333cm"><draw:image xlink:href="Pictures/bb879c034b9a642695bc796eac969a68.png" xlink:type="simple" xlink:show="embed" xlink:actuate="onLoad"/></draw:frame>
</text:p>
      <text:h text:style-name="Heading_20_2" text:outline-level="2"><text:bookmark-start text:name="prove_sgancio"/>Prove sgancio<text:bookmark-end text:name="prove_sgancio"/></text:h>
      <text:p text:style-name="Text_20_body">Questa funzione visualizza l'elenco di tutte le prove di tenuta eseguite durante il collaudo. Selezionare dal menù <text:span text:style-name="Strong_20_Emphasis"><text:span text:style-name="Emphasis">Collaudo » Prove sgancio</text:span></text:span>, oppure premere la combinazione di tasti <text:span text:style-name="Strong_20_Emphasis">CTRL + S</text:span> per accedere alle seguente finestra:</text:p>
      <text:p text:style-name="Text_20_body"><draw:frame draw:style-name="mediacenter" draw:name="" text:anchor-type="paragraph" draw:z-index="0" svg:width="15.875cm" svg:height="8.5460416666667cm"><draw:image xlink:href="Pictures/539ad47345aa2e75fe3f09911d3f6cf7.png" xlink:type="simple" xlink:show="embed" xlink:actuate="onLoad"/></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Gradi inizio:</text:span> indica in gradi la posizione in cui viene effettuato il test di sgancio;</text:p>
      <text:p text:style-name="Text_20_body"><text:span text:style-name="Strong_20_Emphasis">Sgancio (mA):</text:span> indica il valore di sgancio rilevato durante il test;</text:p>
      <text:h text:style-name="Heading_20_2" text:outline-level="2"><text:bookmark-start text:name="prove_test_contatti"/>Prove test contatti<text:bookmark-end text:name="prove_test_contatti"/></text:h>
      <text:p text:style-name="Text_20_body">
Questa funzione visualizza l'elenco di tutte le prove dei contatti eseguite durante il collaudo. Selezionare dal menù <text:span text:style-name="Emphasis"><text:span text:style-name="Strong_20_Emphasis">Collaudo » Prove contatti</text:span></text:span>, oppure premere la combinazione di tasti CTRL + X per accedere alle seguente finestra:</text:p>
      <text:p text:style-name="Text_20_body"><draw:frame draw:style-name="mediacenter" draw:name="  Legend" text:anchor-type="paragraph" draw:z-index="0" svg:width="15.875cm"><draw:text-box><text:p text:style-name="legendcenter"><draw:frame draw:style-name="mediacenter" draw:name=" " text:anchor-type="paragraph" draw:z-index="0" svg:width="15.875cm" svg:height="12.170833333333cm"><draw:image xlink:href="Pictures/ceba68bf306fbf54b9668990e4a64060.png" xlink:type="simple" xlink:show="embed" xlink:actuate="onLoad"/></draw:frame> </text:p></draw:text-box></draw:frame></text:p>
      <text:p text:style-name="Text_20_body">Per visualizzare l'elenco delle prove, selezionare la postazione nella lista in alto a sinistra della finestra stessa. Per ogni prova sono riportare le seguenti informazioni:</text:p>
      <text:p text:style-name="Text_20_body"><text:span text:style-name="Strong_20_Emphasis">Step:</text:span> informazioni del blocco/comando;</text:p>
      <text:p text:style-name="Text_20_body"><text:span text:style-name="Strong_20_Emphasis">Ciclo:</text:span> numero ciclo del blocco in esecuzione;</text:p>
      <text:p text:style-name="Text_20_body"><text:span text:style-name="Strong_20_Emphasis">Totali:</text:span> cicli totali eseguiti dall'inizio della prova;</text:p>
      <text:p text:style-name="Text_20_body"><text:span text:style-name="Strong_20_Emphasis">Data/Ora:</text:span> data ora del rilevamento;</text:p>
      <text:p text:style-name="Text_20_body"><text:span text:style-name="Strong_20_Emphasis">TA:</text:span> temperatura ambiente (all'interno del forno);</text:p>
      <text:p text:style-name="Text_20_body"><text:span text:style-name="Strong_20_Emphasis">Contatto:</text:span> indica su quale contatto è stato effettuato il test;</text:p>
      <text:p text:style-name="Text_20_body"><text:span text:style-name="Strong_20_Emphasis">Tipo Movimento:</text:span> indica il tipo di movimento eseguito per il test contatto, il quale può essere : spinta , rilascio , rotazione oraria , rotazione antiorara</text:p>
      <text:p text:style-name="Text_20_body"><text:span text:style-name="Strong_20_Emphasis">Posizione Inizio:</text:span> indica la posizione attuale da dova ha inizio il test o in millimetri o in gradi a seconda del tipo di movimento </text:p>
      <text:p text:style-name="Text_20_body"><text:span text:style-name="Strong_20_Emphasis">Posizione:</text:span> Indica dopo quanti millimetri/gradi si è verificato il cambio di stato del contatto</text:p>
      <text:p text:style-name="Text_20_body"><text:span text:style-name="Strong_20_Emphasis">Stato:</text:span> indica lo stato del contatto se Aperto o Chiuso</text:p>
      <text:p text:style-name="Text_20_body"><text:span text:style-name="Strong_20_Emphasis">Esito:</text:span> indica se il test è andato a buon fine oppure no , OK se è positivo ,KO se è negativo</text:p>
      <text:p text:style-name="Text_20_body">Se viene selezionata una prova dall'elenco verrà visualizzato il grafico del cambio di stato , ed è il seguente :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8.09625cm"><draw:image xlink:href="Pictures/2fedc030dc25dc14a0f6ce9288c24ef5.png" xlink:type="simple" xlink:show="embed" xlink:actuate="onLoad"/></draw:frame> </text:p></draw:text-box></draw:frame>
</text:p>
      <text:h text:style-name="Heading_20_2" text:outline-level="2"><text:bookmark-start text:name="analisi"/>Analisi<text:bookmark-end text:name="analisi"/></text:h>
      <text:p text:style-name="Text_20_body">
Tramite questa funzione si accede ad un pannello dal quale è possibile passare velocemente all'analisi dei risultati dei vari tipi di prove.</text:p>
      <text:p text:style-name="Text_20_body"><draw:frame draw:style-name="mediacenter" draw:name=" Finestra analisi collaudo Legend" text:anchor-type="paragraph" draw:z-index="0" svg:width="11.90625cm"><draw:text-box><text:p text:style-name="legendcenter"><draw:frame draw:style-name="mediacenter" draw:name=" Finestra analisi collaudo" text:anchor-type="paragraph" draw:z-index="0" svg:width="11.90625cm" svg:height="6.4558333333333cm"><draw:image xlink:href="Pictures/70c8b907a249ca7990d4ca74d42bbcd5.png" xlink:type="simple" xlink:show="embed" xlink:actuate="onLoad"/></draw:frame> Finestra analisi collaudo</text:p></draw:text-box></draw:frame></text:p>
      <text:p text:style-name="Text_20_body">Per visualizzare le varie tipologie di prove del collaudo descritte nei paragrafi precedenti, utilizzare i tasti posti a sinistra.</text:p>
      <text:h text:style-name="Heading_20_2" text:outline-level="2"><text:bookmark-start text:name="modifica_impostazioni_grafiche"/>Modifica impostazioni grafiche<text:bookmark-end text:name="modifica_impostazioni_grafiche"/></text:h>
      <text:p text:style-name="Text_20_body">
Le impostazioni grafiche possono essere modificate dal menuù a tendina visualizzato facendo click con il tasto destro del mouse nell'area grafica.</text:p>
      <text:p text:style-name="Text_20_body"><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6.270625cm"><draw:image xlink:href="Pictures/30f24aa6619a2e805201ff460282d2ac.png" xlink:type="simple" xlink:show="embed" xlink:actuate="onLoad"/></draw:frame>Selezione scala cicli asse X grafico valori massimi</text:p></draw:text-box></draw:frame></text:p>
      <text:h text:style-name="Heading_20_3" text:outline-level="3"><text:bookmark-start text:name="modifica_della_scala_dei_cicli"/>Modifica della scala dei cicli<text:bookmark-end text:name="modifica_della_scala_dei_cicli"/></text:h>
      <text:p text:style-name="Text_20_body">L'asse X del grafico dei valori di coppia riporta il numero dei cicli che può essere modificato nella seguente maniera:</text:p>
      <text:list text:style-name="List_20_1">
        <text:list-item>
          <text:p text:style-name="Text_20_body"> fare click nel grafico con il tasto destro del mouse;</text:p>
        </text:list-item>
        <text:list-item>
          <text:p text:style-name="Text_20_body"> nel menù a comparsa selezionare <text:span text:style-name="Strong_20_Emphasis">seleziona scala</text:span> e quindi <text:span text:style-name="Strong_20_Emphasis">blocchi/steps</text:span> per visualizzare le suddivisioni in base ai blocchi del programma altrimenti un numero da <text:span text:style-name="Strong_20_Emphasis">1</text:span> a <text:span text:style-name="Strong_20_Emphasis">10</text:span> che rappresenta il divisore del numero massimo di cicli previsto nel programma</text:p>
        </text:list-item>
        <text:list-item>
          <text:p text:style-name="Text_20_body"> selezionare autoscala per rapportare la lunghezza dell'asse X a quanti cicli compiuti fatti dal test.</text:p>
        </text:list-item>
      </text:list>
      <text:h text:style-name="Heading_20_3" text:outline-level="3"><text:bookmark-start text:name="modifica_del_valore_massimo"/>Modifica del valore massimo<text:bookmark-end text:name="modifica_del_valore_massimo"/></text:h>
      <text:p text:style-name="Text_20_body">Per i grafici della tenuta, tenuta/giro e sgancio è possibile impostare il valore massimo della scala:</text:p>
      <text:list text:style-name="List_20_1">
        <text:list-item>
          <text:p text:style-name="Text_20_body"> fare click nel grafico con il tasto destro del mouse;</text:p>
        </text:list-item>
        <text:list-item>
          <text:p text:style-name="Text_20_body"> cliccando su opzioni si accederà a questa finestra, nella quale si può impostare la scala massima per i rispettivi grafici , <text:span text:style-name="Strong_20_Emphasis">Opzioni grafici tenuta</text:span> , <text:span text:style-name="Strong_20_Emphasis">Opzioni grafici fuga/giro</text:span> , <text:span text:style-name="Strong_20_Emphasis">Opzioni grafici sgancio</text:span> :</text:p>
        </text:list-item>
      </text:list>
      <text:p text:style-name="Text_20_body">
<draw:frame draw:style-name="mediacenter" draw:name="" text:anchor-type="paragraph" draw:z-index="0" svg:width="11.615208333333cm" svg:height="8.6254166666667cm"><draw:image xlink:href="Pictures/2b9dff02c3f2e84a4ffa7b3f321e9d2d.png" xlink:type="simple" xlink:show="embed" xlink:actuate="onLoad"/></draw:frame></text:p>
      <text:h text:style-name="Heading_20_2" text:outline-level="2"><text:bookmark-start text:name="esito"/>Esito<text:bookmark-end text:name="esito"/></text:h>
      <text:p text:style-name="Text_20_body">
Tramite questa funzione è possibile accedere ad una finestra riassuntiva con tutti i dati del collaudo ed assegnare un esito all'intera prova oltre che ad ogni singola postazione. Gli esiti assegnati vengono salvati in archivio e possono essere inclusi nelle funzioni di ricerca dei collaudi.</text:p>
      <text:p text:style-name="Text_20_body">Selezionare dal menù <text:span text:style-name="Emphasis"><text:span text:style-name="Strong_20_Emphasis">Collaudo » Esito</text:span></text:span> o premere i tasti <text:span text:style-name="Strong_20_Emphasis">CTRL + E</text:span> per accedere alla seguente finestra:</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6.6675cm"><draw:image xlink:href="Pictures/6c6ae051b9188c30658b122e971480e4.png" xlink:type="simple" xlink:show="embed" xlink:actuate="onLoad"/></draw:frame>Finestra "Risultati di collaudo"</text:p></draw:text-box></draw:frame></text:p>
      <text:p text:style-name="Text_20_body">Per ogni postazione in elencata nella lista sono riportate le seguenti informazioni:</text:p>
      <text:list text:style-name="List_20_1">
        <text:list-item>
          <text:p text:style-name="Text_20_body"> <text:span text:style-name="Strong_20_Emphasis">Postazione</text:span> : indica il numero della postazione</text:p>
        </text:list-item>
        <text:list-item>
          <text:p text:style-name="Text_20_body"> <text:span text:style-name="Strong_20_Emphasis">Cicli eseguiti</text:span> : numero totale di cicli eseguiti (può essere anche inferiore al totale previsto se la postazione è stata interrotta;</text:p>
        </text:list-item>
        <text:list-item>
          <text:p text:style-name="Text_20_body"> <text:span text:style-name="Strong_20_Emphasis">Picco A.(Nm)</text:span> : valore massimo di coppia in senso antiorario;</text:p>
        </text:list-item>
        <text:list-item>
          <text:p text:style-name="Text_20_body"> <text:span text:style-name="Strong_20_Emphasis">Picco O.(Nm)</text:span> : valore massimo di coppia in senso orario;</text:p>
        </text:list-item>
        <text:list-item>
          <text:p text:style-name="Text_20_body"> <text:span text:style-name="Strong_20_Emphasis">Errori coppia</text:span> : numero di rotazioni nelle quali è stato rilevato il superamento della coppia;</text:p>
        </text:list-item>
        <text:list-item>
          <text:p text:style-name="Text_20_body"> <text:span text:style-name="Strong_20_Emphasis">Errori contatti</text:span> : numero di rotazioni nelle quali è stato riscontrato un problema nei contatti;</text:p>
        </text:list-item>
        <text:list-item>
          <text:p text:style-name="Text_20_body"> <text:span text:style-name="Strong_20_Emphasis">Errori tenuta Int./Ext.</text:span> : numero di prove di tenuta interne/esterne fallite;  </text:p>
        </text:list-item>
        <text:list-item>
          <text:p text:style-name="Text_20_body"> <text:span text:style-name="Strong_20_Emphasis">(cc/h) max Int./Ext.</text:span> : valori massimi della fuga interna/esterna;</text:p>
        </text:list-item>
        <text:list-item>
          <text:p text:style-name="Text_20_body"> <text:span text:style-name="Strong_20_Emphasis">Errori magnete</text:span> : numero di prove di tenuta fallite nel test del magnete;</text:p>
        </text:list-item>
        <text:list-item>
          <text:p text:style-name="Text_20_body"> <text:span text:style-name="Strong_20_Emphasis">(cc/h) max magnete</text:span> : valore massimo della fuga rilevato nel test del magnete;</text:p>
        </text:list-item>
        <text:list-item>
          <text:p text:style-name="Text_20_body"> <text:span text:style-name="Strong_20_Emphasis">Err. fuga giro</text:span> : numero di errori di tenuta durante la rotazione;</text:p>
        </text:list-item>
        <text:list-item>
          <text:p text:style-name="Text_20_body"> <text:span text:style-name="Strong_20_Emphasis">(cc/h) max fuga/rotazione</text:span> : valore massimo della fuga durante la rotazione riscontrato tra tutte le prove effettuate;</text:p>
        </text:list-item>
        <text:list-item>
          <text:p text:style-name="Text_20_body"> <text:span text:style-name="Strong_20_Emphasis">Err. sgancio min./max.</text:span> : numero di errori di sgancio;</text:p>
        </text:list-item>
        <text:list-item>
          <text:p text:style-name="Text_20_body"> <text:span text:style-name="Strong_20_Emphasis">(mA) sgancio min./max.</text:span> : valori minimi e massimi rilevati nei test di sgancio;</text:p>
        </text:list-item>
        <text:list-item>
          <text:p text:style-name="Text_20_body"> <text:span text:style-name="Strong_20_Emphasis">Err. pressione</text:span> : numero di curve di rotazione salvate con errori nei contatti;</text:p>
        </text:list-item>
        <text:list-item>
          <text:p text:style-name="Text_20_body"> <text:span text:style-name="Strong_20_Emphasis">Esito Assegnato</text:span> : esito assegnato da operatore.</text:p>
        </text:list-item>
        <text:list-item>
          <text:p text:style-name="Text_20_body"> <text:span text:style-name="Strong_20_Emphasis">Fornitore/Tipo</text:span> : specificato nei dati di collaudo;</text:p>
        </text:list-item>
        <text:list-item>
          <text:p text:style-name="Text_20_body"> <text:span text:style-name="Strong_20_Emphasis">Modello</text:span> : specificato nei dati di collaudo;</text:p>
        </text:list-item>
        <text:list-item>
          <text:p text:style-name="Text_20_body"> <text:span text:style-name="Strong_20_Emphasis">Descrizione</text:span> : specificato nei dati di collaudo;</text:p>
        </text:list-item>
        <text:list-item>
          <text:p text:style-name="Text_20_body"> <text:span text:style-name="Strong_20_Emphasis">Lotto/Tracciabilità/ANC</text:span> : specificato nei dati di collaudo;</text:p>
        </text:list-item>
        <text:list-item>
          <text:p text:style-name="Text_20_body"> <text:span text:style-name="Strong_20_Emphasis">Stampigliatura/D. produzione</text:span> : specificato nei dati di collaudo;</text:p>
        </text:list-item>
      </text:list>
      <text:p text:style-name="Text_20_body">
Per assegnare contemporaneamente a tutti i componenti lo stesso esito premere il tasto <text:span text:style-name="Strong_20_Emphasis">Seleziona tutti</text:span>, quindi compilare il campo <text:span text:style-name="Strong_20_Emphasis">Esito componente</text:span> e premere il tasto <text:span text:style-name="Strong_20_Emphasis">Aggiorna</text:span>. Tramite il tasto <text:span text:style-name="Strong_20_Emphasis">Inverti selezione</text:span> possono essere agevolmente selezionati tutti i componenti tranne quello attualmente selezionato.</text:p>
      <text:p text:style-name="Text_20_body">Per esportare tutte le informazioni visualizzate premere il tasto <text:span text:style-name="Strong_20_Emphasis">Esporta</text:span> ed inserire il nome del file da creare. I dati saranno esportati in formato testo separati dal carattere di tabulazione.
Premere il tasto <text:span text:style-name="Strong_20_Emphasis">Conferma</text:span> per salvare eventuali esiti assegnati, oppure premere il tasto <text:span text:style-name="Strong_20_Emphasis">Stampa report collaudo</text:span> per visualizzare il report, altrimenti <text:span text:style-name="Strong_20_Emphasis">Esci</text:span> per chiudere senza modifiche.
Se si preme <text:span text:style-name="Strong_20_Emphasis">Stampa report collaudo</text:span> verrà visualizzata questa finestra :</text:p>
      <text:p text:style-name="Text_20_body">
<draw:frame draw:style-name="mediacenter" draw:name="Finestra &quot;Stampa report&quot; Legend" text:anchor-type="paragraph" draw:z-index="0" svg:width="16.1925cm"><draw:text-box><text:p text:style-name="legendcenter"><draw:frame draw:style-name="mediacenter" draw:name="Finestra &quot;Stampa report&quot;" text:anchor-type="paragraph" draw:z-index="0" svg:width="16.1925cm" svg:height="19.737916666667cm"><draw:image xlink:href="Pictures/87aac4975e65ea5be154dcafab1d626d.png" xlink:type="simple" xlink:show="embed" xlink:actuate="onLoad"/></draw:frame>Finestra "Stampa report"</text:p></draw:text-box></draw:frame></text:p>
      <text:p text:style-name="Text_20_body">In alto a sinistra sono visualizzate le postazioni da poter selezionare, una volta selezionate , scegliere cosa voler visualizzare nel grafico durante la stampa del report tramite le opzioni :</text:p>
      <text:list text:style-name="List_20_1">
        <text:list-item>
          <text:p text:style-name="Text_20_body"> <text:span text:style-name="Strong_20_Emphasis">Grafici dei valori massimi</text:span> : Stampa il grafico raffigurante i valori di coppia massima di tutte le postazioni </text:p>
        </text:list-item>
        <text:list-item>
          <text:p text:style-name="Text_20_body"> <text:span text:style-name="Strong_20_Emphasis">Grafico dei valori massimi per singole postazioni</text:span> : Stampa il grafico della curva dei valori massimi di ogni singola postazione</text:p>
        </text:list-item>
        <text:list-item>
          <text:p text:style-name="Text_20_body"> <text:span text:style-name="Strong_20_Emphasis">Grafici dei valori di coppia acquisiti</text:span> : Stampa il grafico raffigurante le curve dei valori di coppia di tutte le postazioni</text:p>
        </text:list-item>
        <text:list-item>
          <text:p text:style-name="Text_20_body"> <text:span text:style-name="Strong_20_Emphasis">Grafici delle curve di pressione</text:span> : Stampa il grafico raffigurante le curve dei valori di pressione di tutte le postazioni</text:p>
        </text:list-item>
        <text:list-item>
          <text:p text:style-name="Text_20_body"> <text:span text:style-name="Strong_20_Emphasis">Grafico delle prove di tenuta</text:span> : Stampa il grafico dei valori massimi di fuga riscontrata nelle prove di tenuta</text:p>
        </text:list-item>
        <text:list-item>
          <text:p text:style-name="Text_20_body"> <text:span text:style-name="Strong_20_Emphasis">Grafico delle prove tenuta/giro</text:span> : Stampa il grafico dei valori massimi di fuga riscontrata nelle prove di tenuta/giro durante la rotazione</text:p>
        </text:list-item>
        <text:list-item>
          <text:p text:style-name="Text_20_body"> <text:span text:style-name="Strong_20_Emphasis">Grafico delle prove di sgancio</text:span> : Stampa il grafico delle correnti rilevate nelle prove di sgancio </text:p>
        </text:list-item>
        <text:list-item>
          <text:p text:style-name="Text_20_body"> <text:span text:style-name="Strong_20_Emphasis">Grafico delle prove contatti</text:span> : Stampa il grafico dei valori massimi dei cambi di stato rilevati durante il test dei contatti</text:p>
        </text:list-item>
        <text:list-item>
          <text:p text:style-name="Text_20_body"> <text:span text:style-name="Strong_20_Emphasis">Grafici delle prove contatti per singola postazione</text:span> : Stampa il grafico dei valori massimi dei cambi di stato dei contatti testati per ogni singola postazione</text:p>
        </text:list-item>
        <text:list-item>
          <text:p text:style-name="Text_20_body"> <text:span text:style-name="Strong_20_Emphasis">Listato del programma di collaudo</text:span> : Stampa la lista di tutti i comandi e di tutti i blocchi del collaudo </text:p>
        </text:list-item>
      </text:list>
      <text:p text:style-name="Text_20_body">
Premere il tasto <text:span text:style-name="Strong_20_Emphasis">Conferma</text:span> per salvare le impostazioni e visualizzare il report, altrimenti <text:span text:style-name="Strong_20_Emphasis">Annulla</text:span> per chiudere senza modifiche e tornare alla schermata dell'esito del collaud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on è possibile modificare gli esiti dei collaudi riaperti dall'archivio</text:p>
          </table:table-cell>
        </table:table-row>
      </table:table>
      <text:h text:style-name="Heading_20_2" text:outline-level="2"><text:bookmark-start text:name="esclusione_di_una_postazione"/>Esclusione di una postazione<text:bookmark-end text:name="esclusione_di_una_postazione"/></text:h>
      <text:p text:style-name="Text_20_body">
Durante l'esecuzione di un collaudo è possibile escludere una postazione eliminando tutti i dati acquisiti per proseguire solamente con le restanti. Selezionare dal menù <text:span text:style-name="Emphasis"><text:span text:style-name="Strong_20_Emphasis">Postazione » Escludi e continua</text:span> </text:span> quindi rispondere Si al successivo messaggio di conferm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dati di una postazione esclusa non possono più essere recuperati.</text:p>
          </table:table-cell>
        </table:table-row>
      </table:table>
      <text:h text:style-name="Heading_20_2" text:outline-level="2"><text:bookmark-start text:name="salvataggio_di_una_postazione"/>Salvataggio di una postazione<text:bookmark-end text:name="salvataggio_di_una_postazione"/></text:h>
      <text:p text:style-name="Text_20_body">
E' possibile utilizzare questa funzione nel caso che si desideri salvare in archivio i dati di una postazione per proseguire il collaudo solamente con le restanti. Selezionare dal menù <text:span text:style-name="Emphasis"><text:span text:style-name="Strong_20_Emphasis">Postazione » Salva e continua</text:span> </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postazione salvata non può più essere inclusa nel collaudo.</text:p>
          </table:table-cell>
        </table:table-row>
      </table:table>
      <text:h text:style-name="Heading_20_1" text:outline-level="1"><text:bookmark-start text:name="archivio_collaudi"/>Archivio collaudi<text:bookmark-end text:name="archivio_collaudi"/></text:h>
      <text:p text:style-name="Text_20_body">
In questo capitolo vengono descritte le procedure per la ricerca e l'apertura dei collaudi archiviati localmente oppure su unità esterna (rete, chiave usb).</text:p>
      <text:h text:style-name="Heading_20_2" text:outline-level="2"><text:bookmark-start text:name="apertura_di_un_collaudo_locale"/>Apertura di un collaudo locale<text:bookmark-end text:name="apertura_di_un_collaudo_locale"/></text:h>
      <text:p text:style-name="Text_20_body">
Questa funzione consente di caricare e visualizzare i collaudi precedentemente salvati nell'archivio locale. Selezionare dal menù <text:span text:style-name="Emphasis"><text:span text:style-name="Strong_20_Emphasis">Archivio » Collaudi</text:span></text:span>, oppure premere il tasto <text:span text:style-name="Strong_20_Emphasis">F9</text:span>, in alternativa premere il seguente pulsante nella barra degli strumenti:</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Di conseguenza apparirà la seguente finestra:</text:p>
      <text:p text:style-name="Text_20_body"><draw:frame draw:style-name="mediacenter" draw:name="Finestra &quot;Archivio collaudi&quot; Legend" text:anchor-type="paragraph" draw:z-index="0" svg:width="15.875cm"><draw:text-box><text:p text:style-name="legendcenter"><draw:frame draw:style-name="mediacenter" draw:name="Finestra &quot;Archivio collaudi&quot;" text:anchor-type="paragraph" draw:z-index="0" svg:width="15.875cm" svg:height="8.5460416666667cm"><draw:image xlink:href="Pictures/60cfca4462cecef09338ccd5803d91d1.png" xlink:type="simple" xlink:show="embed" xlink:actuate="onLoad"/></draw:frame>Finestra "Archivio collaudi"</text:p></draw:text-box></draw:frame></text:p>
      <text:p text:style-name="Text_20_body">Premendo il tasto <text:span text:style-name="Strong_20_Emphasis">Trova</text:span> vengono visualizzare tutte le prove archiviate. È inoltre possibile effettuare ricerche inserendo parte delle informazioni richieste nei seguenti campi:
</text:p>
      <text:list text:style-name="List_20_1">
        <text:list-item>
          <text:p text:style-name="Text_20_body"> <text:span text:style-name="Strong_20_Emphasis">Numero</text:span> : numero del collaudo assegnato automaticamente in archivio;</text:p>
        </text:list-item>
        <text:list-item>
          <text:p text:style-name="Text_20_body"> <text:span text:style-name="Strong_20_Emphasis">Data da .. a ..</text:span> : data di inizio del collaudo;</text:p>
        </text:list-item>
        <text:list-item>
          <text:p text:style-name="Text_20_body"> <text:span text:style-name="Strong_20_Emphasis">Descrizione prova</text:span>;</text:p>
        </text:list-item>
        <text:list-item>
          <text:p text:style-name="Text_20_body"> <text:span text:style-name="Strong_20_Emphasis">Fornitore/Tipo</text:span>;</text:p>
        </text:list-item>
        <text:list-item>
          <text:p text:style-name="Text_20_body"> <text:span text:style-name="Strong_20_Emphasis">Modello</text:span>; </text:p>
        </text:list-item>
        <text:list-item>
          <text:p text:style-name="Text_20_body"> <text:span text:style-name="Strong_20_Emphasis">Descrizione</text:span>; </text:p>
        </text:list-item>
        <text:list-item>
          <text:p text:style-name="Text_20_body"> <text:span text:style-name="Strong_20_Emphasis">Campione/Codice/ANC</text:span>: </text:p>
        </text:list-item>
        <text:list-item>
          <text:p text:style-name="Text_20_body"> <text:span text:style-name="Strong_20_Emphasis">Stampigliatura/Data produzione</text:span>;</text:p>
        </text:list-item>
        <text:list-item>
          <text:p text:style-name="Text_20_body"> <text:span text:style-name="Strong_20_Emphasis">Lotto/Tracciabilità</text:span>;</text:p>
        </text:list-item>
        <text:list-item>
          <text:p text:style-name="Text_20_body"> <text:span text:style-name="Strong_20_Emphasis">Note</text:span>;</text:p>
        </text:list-item>
        <text:list-item>
          <text:p text:style-name="Text_20_body"> <text:span text:style-name="Strong_20_Emphasis">Esito campione</text:span>: esito componente assegnato dall'operatore.</text:p>
        </text:list-item>
      </text:list>
      <text:p text:style-name="Text_20_body">
Dopo aver visualizzato i collaudi, selezionare quello di interesse e premere il tasto <text:span text:style-name="Strong_20_Emphasis">Carica</text:span>. Il collaudo selezionato verrà caricato nella lista dei collaudi.</text:p>
      <text:p text:style-name="Text_20_body">Per eliminare definitivamente il collaudo dall'archivio premere il tasto <text:span text:style-name="Strong_20_Emphasis">Elimina</text:span> e rispondere <text:span text:style-name="Strong_20_Emphasis">Si</text:span> al successivo messaggio di conferma. La funzione di eliminazione è disponibile solamente dopo aver inserito la password di protezione (Consultare il paragrafo Password nel capitolo Strumenti).</text:p>
      <text:p text:style-name="Text_20_body">E' possibile esportare in un file di testo l'elenco dei collaudi effettuati premendo il tasto <text:span text:style-name="Strong_20_Emphasis">Esporta elenco</text:span>.</text:p>
      <text:p text:style-name="Text_20_body">Per uscire da questa finestra senza caricare un collaudo, premere il tasto <text:span text:style-name="Strong_20_Emphasis">Esci</text:span>.</text:p>
      <text:h text:style-name="Heading_20_2" text:outline-level="2"><text:bookmark-start text:name="apertura_di_un_collaudo_esterno"/>Apertura di un collaudo esterno<text:bookmark-end text:name="apertura_di_un_collaudo_esterno"/></text:h>
      <text:p text:style-name="Text_20_body">
Questa funzione consente di caricare e visualizzare i collaudi memorizzati su altre unità di rete o esterne. Selezionare dal menù Archivio » Collaudi esterni oppure premere il tasto <text:span text:style-name="Strong_20_Emphasis">ALT + F9</text:span> quindi selezionare il percorso dell'archivio:</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7.223125cm"><draw:image xlink:href="Pictures/e819d810c802f281e79bbaecf5f1d134.jpg" xlink:type="simple" xlink:show="embed" xlink:actuate="onLoad"/></draw:frame>Selezione percorso dei collaudi esterni</text:p></draw:text-box></draw:frame></text:p>
      <text:p text:style-name="Text_20_body">Se il percorso è valido, verrà visualizzata la stessa finestra di ricerca e selezione come per i collaudi archiviati localmente. Consultare quindi il paragrafo precedente per maggiori dettagli.</text:p>
      <text:h text:style-name="Heading_20_2" text:outline-level="2"><text:bookmark-start text:name="chiusura_di_un_collaudo_archiviato"/>Chiusura di un collaudo archiviato<text:bookmark-end text:name="chiusura_di_un_collaudo_archiviato"/></text:h>
      <text:p text:style-name="Text_20_body">
Questa funzione permette di chiudere un collaudo aperto dall'archivio contrassegnato con la seguente icona:</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Per effettuare la chiusura del collaudo è necessario evidenziare il collaudo che si desidera chiudere e selezionare nel menù <text:span text:style-name="Emphasis"><text:span text:style-name="Strong_20_Emphasis">Archivio » Chiudi</text:span></text:span> oppure premere la combinazione di tasti <text:span text:style-name="Strong_20_Emphasis">CTRL + C</text:span>; in alternativa premere il seguente tasto nella barra degli strumenti:</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dell_archivio"/>Backup dell'archivio<text:bookmark-end text:name="backup_dell_archivio"/></text:h>
      <text:p text:style-name="Text_20_body">
Utilizzando questa funzione è possibile eseguire una copia del database e di tutti i collaudi archiviati, su una unità di rete o di memorizzazione esterna.
Selezionare dal menù <text:span text:style-name="Emphasis"><text:span text:style-name="Strong_20_Emphasis">Archivio » Backup</text:span></text:span> per accedere al seguente pannello:</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874375cm"><draw:image xlink:href="Pictures/8acbabbaca3c2c00ca05dc371de19270.jpg" xlink:type="simple" xlink:show="embed" xlink:actuate="onLoad"/></draw:frame>Utilità di backup</text:p></draw:text-box></draw:frame></text:p>
      <text:p text:style-name="Text_20_body">All'apertura viene automaticamente visualizzato l'ultimo percorso utilizzato quindi è necessario solamente premere il tasto <text:span text:style-name="Strong_20_Emphasis">Avvia</text:span> ed attendere il completamento della copia. Il backup può essere di due tipi:
</text:p>
      <text:list text:style-name="List_20_1">
        <text:list-item>
          <text:p text:style-name="Text_20_body"> <text:span text:style-name="Strong_20_Emphasis">Backup Incrementale</text:span>: copia tutti i files non presenti nella destinazione;</text:p>
        </text:list-item>
        <text:list-item>
          <text:p text:style-name="Text_20_body"> <text:span text:style-name="Strong_20_Emphasis">Backup Completo</text:span>: copia tutti i files nella destinazione e sovrascrive eventuali files già presenti (con lo stesso nome inerenti quindi al software GasTapsEvoTestSystem).</text:p>
        </text:list-item>
      </text:list>
      <text:p text:style-name="Text_20_body">Con il tasto <text:span text:style-name="Strong_20_Emphasis">Modifica</text:span> è possibile modificare un percorso diver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database copiato sono presenti anche i dati di calibrazione delle postazioni.</text:p>
          </table:table-cell>
        </table:table-row>
      </table:table>
      <text:h text:style-name="Heading_20_1" text:outline-level="1"><text:bookmark-start text:name="archivio_componenti_e_programmi"/>Archivio componenti e programmi<text:bookmark-end text:name="archivio_componenti_e_programmi"/></text:h>
      <text:p text:style-name="Text_20_body">I paragrafi contenuti in questo capitolo descrivono le interfaccie e le funzioni per la gestione dell'archvio componenti dei programmi avanzati. Mentre non ci sono particolari restrizioni per la visualizzazione, per la gestione degli archivi è necessario inserire prima la password come descritto nel paragrafo Password del capitolo Strumenti.</text:p>
      <text:h text:style-name="Heading_20_2" text:outline-level="2"><text:bookmark-start text:name="componenti"/>Componenti<text:bookmark-end text:name="componenti"/></text:h>
      <text:p text:style-name="Text_20_body">
Per entrare nella gestione dell'archivio componenti selezionare dal menù <text:span text:style-name="Emphasis"><text:span text:style-name="Strong_20_Emphasis">Archivio » Componenti</text:span></text:span> oppure premere il tasto <text:span text:style-name="Strong_20_Emphasis">F2</text:span>; in alternativa premere il seguente pulsante nella barra degli strumenti:</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Di conseguenza apparirà la seguente finestra:</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639583333333cm"><draw:image xlink:href="Pictures/f39ab98b23a8741a3689e86128e7e3ce.jpg" xlink:type="simple" xlink:show="embed" xlink:actuate="onLoad"/></draw:frame>Finestra "Gestione componenti"</text:p></draw:text-box></draw:frame></text:p>
      <text:p text:style-name="Text_20_body">Per aggiungere un componente è necessario:</text:p>
      <text:list text:style-name="List_20_1">
        <text:list-item>
          <text:p text:style-name="Text_20_body"> Premere con il mouse sul tasto <text:span text:style-name="Strong_20_Emphasis">Nuovo</text:span>.</text:p>
        </text:list-item>
        <text:list-item>
          <text:p text:style-name="Text_20_body"> Inserire le varie informazioni nelle apposite caselle;</text:p>
        </text:list-item>
        <text:list-item>
          <text:p text:style-name="Text_20_body"> Premere il tasto <text:span text:style-name="Strong_20_Emphasis">Aggiorna</text:span> per salvare i dati.</text:p>
        </text:list-item>
      </text:list>
      <text:p text:style-name="Text_20_body">
Per modificare un componente è necessario:</text:p>
      <text:list text:style-name="List_20_1">
        <text:list-item>
          <text:p text:style-name="Text_20_body"> Selezionare nella lista il componente da modificare.</text:p>
        </text:list-item>
        <text:list-item>
          <text:p text:style-name="Text_20_body"> Modificare le informazioni visualizzate;</text:p>
        </text:list-item>
        <text:list-item>
          <text:p text:style-name="Text_20_body"> Premere il tasto <text:span text:style-name="Strong_20_Emphasis">Aggiorna</text:span> per salvare i dati.</text:p>
        </text:list-item>
      </text:list>
      <text:p text:style-name="Text_20_body">
Per eliminare un componente è necessario</text:p>
      <text:list text:style-name="List_20_1">
        <text:list-item>
          <text:p text:style-name="Text_20_body"> Selezionare nella lista il componente da eliminare;</text:p>
        </text:list-item>
        <text:list-item>
          <text:p text:style-name="Text_20_body"> Premere il pulsante <text:span text:style-name="Strong_20_Emphasis">Elimina</text:span> e selezionare <text:span text:style-name="Strong_20_Emphasis">Sì</text:span> al successivo messaggio di conferma.</text:p>
        </text:list-item>
      </text:list>
      <text:p text:style-name="Text_20_body">
Per uscire da tale finestra premere con il mouse il tasto <text:span text:style-name="Strong_20_Emphasis">Esci</text:span>.</text:p>
      <text:p text:style-name="Text_20_body">
L'anagrafica dei componenti è composta dalle seguenti informazioni:
</text:p>
      <text:list text:style-name="List_20_1">
        <text:list-item>
          <text:p text:style-name="Text_20_body"> <text:span text:style-name="Strong_20_Emphasis">Fornitore/Tipo:</text:span> Eventuale produttore del componente o tipologia.</text:p>
        </text:list-item>
        <text:list-item>
          <text:p text:style-name="Text_20_body"> <text:span text:style-name="Strong_20_Emphasis">Modello:</text:span> Codice identificativo del componente.</text:p>
        </text:list-item>
        <text:list-item>
          <text:p text:style-name="Text_20_body"> <text:span text:style-name="Strong_20_Emphasis">Descrizione:</text:span> Eventuale descrizione.</text:p>
        </text:list-item>
        <text:list-item>
          <text:p text:style-name="Text_20_body"> <text:span text:style-name="Strong_20_Emphasis">Rotazione Sx:</text:span> Specifica l'angolo di rotazione massima antioraria del componente da 0° a 360°.</text:p>
        </text:list-item>
        <text:list-item>
          <text:p text:style-name="Text_20_body"> <text:span text:style-name="Strong_20_Emphasis">Rotazione Dx:</text:span> Specifica l'angolo di rotazione oraria massima del componente da 0° a 360°.</text:p>
        </text:list-item>
        <text:list-item>
          <text:p text:style-name="Text_20_body"> <text:span text:style-name="Strong_20_Emphasis">Coppia massima:</text:span> È il valore di coppia massimo accettabile oltre il quale la macchina lo considera il componente guasto. Il valore è espresso in Nm (Newton/metro).</text:p>
        </text:list-item>
        <text:list-item>
          <text:p text:style-name="Text_20_body"> <text:span text:style-name="Strong_20_Emphasis">Contatti assiali:</text:span> Numero dei contatti che possono cambiare di stato durante la movimentazione assiale (pressione/rilascio). Nel sistema è possibile testare al massimo un solo contatto assiale.</text:p>
        </text:list-item>
        <text:list-item>
          <text:p text:style-name="Text_20_body"> <text:span text:style-name="Strong_20_Emphasis">Contatti rotazione:</text:span> Numero dei contatti che possono cambiare di stato più volte durante la fase di rotazione sinistra o destra. Nel sistema è possibile testare al massimo tre contatti di questo tipo.</text:p>
        </text:list-item>
        <text:list-item>
          <text:p text:style-name="Text_20_body"> <text:span text:style-name="Strong_20_Emphasis">Pressione:</text:span> Indica la pressione nominale che può essere esercitata sul componente. Mettere 0 per disabilitare la visualizzazione ed il controllo.</text:p>
        </text:list-item>
        <text:list-item>
          <text:p text:style-name="Text_20_body"> <text:span text:style-name="Strong_20_Emphasis">Tolleranza pressione:</text:span> Indica entro quali valori la pressione rilevata può essere considerata corretta.</text:p>
        </text:list-item>
        <text:list-item>
          <text:p text:style-name="Text_20_body"> <text:span text:style-name="Strong_20_Emphasis">Fuga massima (cc/h):</text:span> Valore massimo della fuga ammessa durante le prove di tenuta.</text:p>
        </text:list-item>
        <text:list-item>
          <text:p text:style-name="Text_20_body"> <text:span text:style-name="Strong_20_Emphasis">Corrente sgancio minima (mA):</text:span> Valore di corrente minima ammessa durante i test di sgancio del magnete.</text:p>
        </text:list-item>
        <text:list-item>
          <text:p text:style-name="Text_20_body"> <text:span text:style-name="Strong_20_Emphasis">Corrente sgancio massima (mA):</text:span> Valore di corrente massima ammessa durante i test di sgancio del magnete.</text:p>
        </text:list-item>
      </text:list>
      <text:h text:style-name="Heading_20_2" text:outline-level="2"><text:bookmark-start text:name="programmi"/>Programmi<text:bookmark-end text:name="programmi"/></text:h>
      <text:p text:style-name="Text_20_body">Il software GasTapsEvoTestSystem prevede per l'esecuzione dei collaudi una lista di : <text:span text:style-name="Strong_20_Emphasis">programmi avanzati</text:span>.
I programmi avanzati consentono di eseguire, nello stesso ciclo, più rotazioni in diverse posizioni e possono essere eseguite anche delle prove di tenuta.</text:p>
      <text:h text:style-name="Heading_20_3" text:outline-level="3"><text:bookmark-start text:name="programmi_avanzati"/>Programmi avanzati<text:bookmark-end text:name="programmi_avanzati"/></text:h>
      <text:p text:style-name="Text_20_body">Per entrare nella gestione dell'archivio dei programmi avanzati selezionare dal menù <text:span text:style-name="Emphasis"><text:span text:style-name="Strong_20_Emphasis">Archivio » Programmi avanzati</text:span></text:span> oppure premere <text:span text:style-name="Strong_20_Emphasis">F3</text:span> o più semplicemente premere il seguente pulsante nella barra degli strumenti:</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Di conseguenza apparirà la seguente finestra:</text:p>
      <text:p text:style-name="Text_20_body"><draw:frame draw:style-name="mediacenter" draw:name="Finestra gestione programmi avanzati Legend" text:anchor-type="paragraph" draw:z-index="0" svg:width="19.84375cm" style:rel-width="100%"><draw:text-box><text:p text:style-name="legendcenter"><draw:frame draw:style-name="mediacenter" draw:name="Finestra gestione programmi avanzati" text:anchor-type="paragraph" draw:z-index="0" svg:width="19.84375cm" style:rel-width="100%" svg:height="11.165416666667cm" style:rel-height="scale"><draw:image xlink:href="Pictures/f2ce2fa6483d26449cce083dd0551f29.png" xlink:type="simple" xlink:show="embed" xlink:actuate="onLoad"/></draw:frame>Finestra gestione programmi avanzati</text:p></draw:text-box></draw:frame></text:p>
      <text:p text:style-name="Text_20_body">I programmi avanzati si suddividono in blocchi. Ciascun blocco, ripetuto per un numero di cicli prestabilito, può contenere uno o più comandi selezionabili tra quelli presistiti.</text:p>
      <text:p text:style-name="Text_20_body">La finestra di gestione è suddivisa in tre pannelli: a sinistra la lista dei programmi, al centro la lista dei blocchi e dei comandi appartenenti al programma selezionato, a destra l'elenco dei comandi inseribili.
Il pannello al centro che mostra la lista dei blocchi e dei comandi del programma, può essere visualizzato o interamente come di default oppure con i tasti posti immediatamente sotto , <text:span text:style-name="Strong_20_Emphasis">Espandi</text:span> e <text:span text:style-name="Strong_20_Emphasis">Comprimi</text:span> si può scegliere se visualizzare o meno i comandi appartenente ai blocchi.</text:p>
      <text:h text:style-name="Heading_20_4" text:outline-level="4"><text:bookmark-start text:name="programmi1"/>Programmi<text:bookmark-end text:name="programmi1"/></text:h>
      <text:p text:style-name="Text_20_body">
Per creare un nuovo programma avanzato:</text:p>
      <text:list text:style-name="List_20_1">
        <text:list-item>
          <text:p text:style-name="Text_20_body"> Fare clic con il tasto destro nella lista dei programmi e scegliere <text:span text:style-name="Strong_20_Emphasis">Nuovo</text:span> dal menù che appare;</text:p>
        </text:list-item>
        <text:list-item>
          <text:p text:style-name="Text_20_body"> Inserire il nome del programma e premere <text:span text:style-name="Strong_20_Emphasis">Ok</text:span>.</text:p>
        </text:list-item>
      </text:list>
      <text:p text:style-name="Text_20_body">Per rinominare un programma avanzato:</text:p>
      <text:list text:style-name="List_20_1">
        <text:list-item>
          <text:p text:style-name="Text_20_body"> Fare clic con il tasto destrosul programma che si desidera rinominare e scegliere <text:span text:style-name="Strong_20_Emphasis">Rinomina</text:span> dal menù che appare.</text:p>
        </text:list-item>
      </text:list>
      <text:p text:style-name="Text_20_body">Per creare una copia di un programma esistente:</text:p>
      <text:list text:style-name="List_20_1">
        <text:list-item>
          <text:p text:style-name="Text_20_body"> Fare clic con il tasto destro sul programma che si desidera copiare e scegliere <text:span text:style-name="Strong_20_Emphasis">Copia</text:span> dal menù che appare;</text:p>
        </text:list-item>
        <text:list-item>
          <text:p text:style-name="Text_20_body"> In fondo alla lista apparirà una copia esatta del programma selezionato, con lo stesso nome.</text:p>
        </text:list-item>
      </text:list>
      <text:p text:style-name="Text_20_body">Per rimuovere un programma avanzato:</text:p>
      <text:list text:style-name="List_20_1">
        <text:list-item>
          <text:p text:style-name="Text_20_body"> Fare clic con il tasto destro sul programma che si desidera eliminare e scegliere <text:span text:style-name="Strong_20_Emphasis">Elimina</text:span> dal menù che appare;</text:p>
        </text:list-item>
        <text:list-item>
          <text:p text:style-name="Text_20_body"> Rispondere <text:span text:style-name="Strong_20_Emphasis">Sì</text:span> al successivo messaggio di conferma.</text:p>
        </text:list-item>
      </text:list>
      <text:p text:style-name="Text_20_body">
Per importare un nuovo programma avanzato in formato XML:</text:p>
      <text:list text:style-name="List_20_1">
        <text:list-item>
          <text:p text:style-name="Text_20_body"> Fare clic con il tasto destro nella lista dei programmi e scegliere <text:span text:style-name="Strong_20_Emphasis">Importa XML</text:span> dal menù che appare;</text:p>
        </text:list-item>
        <text:list-item>
          <text:p text:style-name="Text_20_body"> Inserire il nome del file e premere <text:span text:style-name="Strong_20_Emphasis">Ok</text:span>.</text:p>
        </text:list-item>
      </text:list>
      <text:p text:style-name="Text_20_body">
Per esportare programma avanzato in formato XML:</text:p>
      <text:list text:style-name="List_20_1">
        <text:list-item>
          <text:p text:style-name="Text_20_body"> Fare clic con il tasto destro sul programma che si desidera esportare e scegliere <text:span text:style-name="Strong_20_Emphasis">Esporta XML</text:span> dal menù che appare;</text:p>
        </text:list-item>
        <text:list-item>
          <text:p text:style-name="Text_20_body"> Inserire il nome del file e premere <text:span text:style-name="Strong_20_Emphasis">Ok</text:span>.</text:p>
        </text:list-item>
      </text:list>
      <text:p text:style-name="Text_20_body">
Per stampare il listato di un programma:</text:p>
      <text:list text:style-name="List_20_1">
        <text:list-item>
          <text:p text:style-name="Text_20_body"> Fare clic con il tasto destro sul programma e scegliere <text:span text:style-name="Strong_20_Emphasis">Stampa</text:span> dal menù che appare;</text:p>
        </text:list-item>
        <text:list-item>
          <text:p text:style-name="Text_20_body"> selezionare la stampante e premere <text:span text:style-name="Strong_20_Emphasis">Ok</text:span>.</text:p>
        </text:list-item>
      </text:list>
      <text:h text:style-name="Heading_20_4" text:outline-level="4"><text:bookmark-start text:name="blocchi"/>Blocchi<text:bookmark-end text:name="blocchi"/></text:h>
      <text:p text:style-name="Text_20_body">
Per creare un nuovo blocco:</text:p>
      <text:list text:style-name="List_20_1">
        <text:list-item>
          <text:p text:style-name="Text_20_body"> Selezionare il programma avanzato desiderato;</text:p>
        </text:list-item>
        <text:list-item>
          <text:p text:style-name="Text_20_body"> Fare clic con il tasto destro nella listra centrale e scegliere <text:span text:style-name="Strong_20_Emphasis">Nuovo blocco</text:span> dal menù che appare;</text:p>
        </text:list-item>
        <text:list-item>
          <text:p text:style-name="Text_20_body"> Inserire la descrizione del blocco, il numero di cicli, il numero che indica ogni quanti cicli salvare una curva, la coppia massima se diversa da quella predefinita dal componente, la velocità di rilevazione del blocco ed infine se si vuole o meno eseguire i comandi di fine blocco ad ogni acquisizione;</text:p>
        </text:list-item>
        <text:list-item>
          <text:p text:style-name="Text_20_body"> Premere il tasto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E' possibile creare un blocco con numero cili uguale a 0 nel quale possono essere inseriti solamente comandi di inizio e fine blocco (è inibito l'inserimento dei comandi ciclici).</text:p>
          </table:table-cell>
        </table:table-row>
      </table:table>
      <text:p text:style-name="Text_20_body">Per modificare un blocco:</text:p>
      <text:list text:style-name="List_20_1">
        <text:list-item>
          <text:p text:style-name="Text_20_body"> Fare doppio clic sul blocco oppure fare clic con il tasto destro sul blocco da modificare e scegliere <text:span text:style-name="Strong_20_Emphasis">Modifica blocco</text:span> dal menù che appare;</text:p>
        </text:list-item>
        <text:list-item>
          <text:p text:style-name="Text_20_body"> Modificare i parametri nella finestra seguente;</text:p>
        </text:list-item>
        <text:list-item>
          <text:p text:style-name="Text_20_body"> Premere il tasto <text:span text:style-name="Strong_20_Emphasis">Ok</text:span> per confermare la modifica.</text:p>
        </text:list-item>
      </text:list>
      <text:p text:style-name="Text_20_body">
Per eliminare un blocco:</text:p>
      <text:list text:style-name="List_20_1">
        <text:list-item>
          <text:p text:style-name="Text_20_body"> Fare clic con il tasto destro del mouse per selezionare il blocco da rimuovere e scegliere <text:span text:style-name="Strong_20_Emphasis">Elimina blocco</text:span> dal menù che appare;</text:p>
        </text:list-item>
        <text:list-item>
          <text:p text:style-name="Text_20_body"> Rispondere <text:span text:style-name="Strong_20_Emphasis">Sì</text:span> al successivo messaggio di conferma.</text:p>
        </text:list-item>
      </text:list>
      <text:p text:style-name="Text_20_body">
Per copiare un blocco:</text:p>
      <text:list text:style-name="List_20_1">
        <text:list-item>
          <text:p text:style-name="Text_20_body"> Fare clic con il tasto destro del mouse per selezionare il blocco da copiare e scegliere <text:span text:style-name="Strong_20_Emphasis">Copia blocco</text:span> dal menù che appare.</text:p>
        </text:list-item>
      </text:list>
      <text:p text:style-name="Text_20_body">
E' anche possibile creare un collegamento ad un blocco. Un collegamento crea una copia identica del blocco selezionato ed ogni modifica applicata a ciascuno dei due blocchi verrà applicata anche all'altro. E' possibile creare anche più di un collegamento per ciascun blocco, ogni collegamento non visualizzerà la lista dei comandi ma solo il nome del blocco.</text:p>
      <text:list text:style-name="List_20_1">
        <text:list-item>
          <text:p text:style-name="Text_20_body"> Fare clic con il tasto destro del mouse per selezionare il blocco desiderato e scegliere <text:span text:style-name="Strong_20_Emphasis">Crea collegamento di questo blocco</text:span> dal menù che appare.</text:p>
        </text:list-item>
      </text:list>
      <text:h text:style-name="Heading_20_4" text:outline-level="4"><text:bookmark-start text:name="comandi"/>Comandi<text:bookmark-end text:name="comandi"/></text:h>
      <text:p text:style-name="Text_20_body">
Nel pannello a destra è possibile vedere la lista di comandi disponibili per l'inserimento nei blocchi.</text:p>
      <text:p text:style-name="Text_20_body">Per aggiungere un comando, trascinarlo con il mouse sopra al blocco in cui si intende inserirlo. Impostare innanzitutto se si tratta di un comando ad esecuzione singola ad inizio blocco o se verrà eseguito ad ogni ciclo del blocco o se verrà eseguito solamente alla fine del blocco. Inserire i parametri, a seconda del comando, e premere il tasto <text:span text:style-name="Strong_20_Emphasis">Ok</text:span> per confermare l'inseriment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ad esecuzione singola verranno eseguiti solamente una volta al primo avvio o ad ogni riavvio del collaudo.</text:p>
          </table:table-cell>
        </table:table-row>
      </table:table>
      <text:p text:style-name="Text_20_body">Per modificare un comando, selezionarlo con il tasto destro del mouse e scegliere <text:span text:style-name="Strong_20_Emphasis">Modifica comando</text:span> dal menù che appare. Modificare i parametri e premere <text:span text:style-name="Strong_20_Emphasis">Ok</text:span> per confermare le modifiche.</text:p>
      <text:p text:style-name="Text_20_body">Per eliminare un comando, selezionarlo con il tasto destro del mouse e scegliere <text:span text:style-name="Strong_20_Emphasis">Elimina comando</text:span> dal menù che appare. Rispondere <text:span text:style-name="Strong_20_Emphasis">Sì</text:span> al successivo messaggio di conferma.</text:p>
      <text:h text:style-name="Heading_20_5" text:outline-level="5"><text:bookmark-start text:name="elenco_dei_comandi_disponibili"/>Elenco dei comandi disponibili<text:bookmark-end text:name="elenco_dei_comandi_disponibili"/></text:h>
      <text:p text:style-name="Text_20_body">In questo paragrafo sono riassunti tutti i comandi implementati che possono essere utilizzati nella realizzazione dei programmi avanzati e suddivisi in queste categorie : <text:span text:style-name="Strong_20_Emphasis">Comandi forno/camera climatica</text:span> , <text:span text:style-name="Strong_20_Emphasis">Comandi attesa</text:span> , <text:span text:style-name="Strong_20_Emphasis">Comandi componente</text:span> , <text:span text:style-name="Strong_20_Emphasis">Comandi di test</text:span> , <text:span text:style-name="Strong_20_Emphasis">Comandi generi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Alcuni comandi potrebbero non essere disponibili in base alla configurazione del sistema.</text:p>
          </table:table-cell>
        </table:table-row>
      </table:table>
      <text:h text:style-name="Heading_20_5" text:outline-level="5"><text:bookmark-start text:name="comandi_forno_camera_climatica"/>Comandi forno/camera climatica<text:bookmark-end text:name="comandi_forno_camera_climatica"/></text:h>
      <text:p text:style-name="Horizontal_20_Line"/>
      <text:p text:style-name="Text_20_body">
<text:span text:style-name="Strong_20_Emphasis">Forno bocchetta aria regola</text:span>: regola l'apertura della bocchetta di evaquazione fum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osizione AirFlap </text:p>
          </table:table-cell>
          <table:table-cell office:value-type="string" table:style-name="tablecell">
            <text:p text:style-name="tablealignleft"> posizione percentuale dell'AirFlaf (0=chiusa, 10=tutta aperta) </text:p>
          </table:table-cell>
        </table:table-row>
      </table:table>
      <text:p text:style-name="Horizontal_20_Line"/>
      <text:p text:style-name="Text_20_body">
<text:span text:style-name="Strong_20_Emphasis">Forno porta apri</text:span>: apre la porta del forno
</text:p>
      <text:p text:style-name="Horizontal_20_Line"/>
      <text:p text:style-name="Text_20_body">
<text:span text:style-name="Strong_20_Emphasis">Forno porta chiudi</text:span>: chiude la porta del forno
</text:p>
      <text:p text:style-name="Horizontal_20_Line"/>
      <text:p text:style-name="Text_20_body">
<text:span text:style-name="Strong_20_Emphasis">Forno ventilazione regola</text:span>: imposta la velocità delle ventola di areazione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ventilazione </text:p>
          </table:table-cell>
          <table:table-cell office:value-type="string" table:style-name="tablecell">
            <text:p text:style-name="tablealignleft"> indica la velocità di ventilazione del forno in una scala da 0 a 10 </text:p>
          </table:table-cell>
        </table:table-row>
      </table:table>
      <text:p text:style-name="Horizontal_20_Line"/>
      <text:p text:style-name="Text_20_body">
<text:span text:style-name="Strong_20_Emphasis">Forno/camera temperatura regola</text:span>: imposta la temperatura da raggiungere all'interno del forno/came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160 gradi centigradi </text:p>
          </table:table-cell>
        </table:table-row>
      </table:table>
      <text:p text:style-name="Horizontal_20_Line"/>
      <text:p text:style-name="Text_20_body">
<text:span text:style-name="Strong_20_Emphasis">Forno/camera temperatura regola con gradiente</text:span>: imposta la temperatura da raggiungere all'interno del forno/camera con il gradiente specific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eratura </text:p>
          </table:table-cell>
          <table:table-cell office:value-type="string" table:style-name="tablecell">
            <text:p text:style-name="tablealignleft"> Imposta la temperatura da raggiungere che varia da 20 a 160 gradi centigradi </text:p>
          </table:table-cell>
        </table:table-row>
        <table:table-row>
          <table:table-cell office:value-type="string" table:style-name="tablecell">
            <text:p text:style-name="tablealignleft"> Gradiente </text:p>
          </table:table-cell>
          <table:table-cell office:value-type="string" table:style-name="tablecell">
            <text:p text:style-name="tablealignleft"> Gradiente di salita/discesa in °C al minuto </text:p>
          </table:table-cell>
        </table:table-row>
      </table:table>
      <text:h text:style-name="Heading_20_5" text:outline-level="5"><text:bookmark-start text:name="comandi_attesa"/>Comandi attesa<text:bookmark-end text:name="comandi_attesa"/></text:h>
      <text:p text:style-name="Horizontal_20_Line"/>
      <text:p text:style-name="Text_20_body">
<text:span text:style-name="Strong_20_Emphasis">Attesa</text:span>: il collaudo si ferma per il tempo set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Secondi </text:p>
          </table:table-cell>
          <table:table-cell office:value-type="string" table:style-name="tablecell">
            <text:p text:style-name="tablealignleft"> tempo d'attesa del collaudo che varia da 1 a 86400 secondi </text:p>
          </table:table-cell>
        </table:table-row>
      </table:table>
      <text:p text:style-name="Horizontal_20_Line"/>
      <text:p text:style-name="Text_20_body">
<text:span text:style-name="Strong_20_Emphasis">Conferma operatore</text:span>: visualizza una schermata riassuntiva con i dati di coppia massima e gli esiti dei test di tenuta effettuati dall'inizio del collaudo. Nella schermata sono presenti tre tasti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Ripeti </text:p>
          </table:table-cell>
          <table:table-cell office:value-type="string" table:style-name="tablecell">
            <text:p text:style-name="tablealignleft"> Azzera i dati del collaudo e riparte dal primo blocco </text:p>
          </table:table-cell>
        </table:table-row>
        <table:table-row>
          <table:table-cell office:value-type="string" table:style-name="tablecell">
            <text:p text:style-name="tablealignleft">Annulla </text:p>
          </table:table-cell>
          <table:table-cell office:value-type="string" table:style-name="tablecell">
            <text:p text:style-name="tablealignleft"> Annulla il collaudo attivo cancellando tutti i dati acquisiti </text:p>
          </table:table-cell>
        </table:table-row>
        <table:table-row>
          <table:table-cell office:value-type="string" table:style-name="tablecell">
            <text:p text:style-name="tablealignleft">Conferma </text:p>
          </table:table-cell>
          <table:table-cell office:value-type="string" table:style-name="tablecell">
            <text:p text:style-name="tablealignleft"> Prosegue con il collaudo </text:p>
          </table:table-cell>
        </table:table-row>
      </table:table>
      <text:p text:style-name="Horizontal_20_Line"/>
      <text:p text:style-name="Text_20_body">
<text:span text:style-name="Strong_20_Emphasis">Forno temperatura attendi</text:span>: attende se la temperatura del forno è inferiore al valore minimo o se è superiore al valore massimo imposta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 minima </text:p>
          </table:table-cell>
          <table:table-cell office:value-type="string" table:style-name="tablecell">
            <text:p text:style-name="tablealignleft"> valore minimo della temperatura </text:p>
          </table:table-cell>
        </table:table-row>
        <table:table-row>
          <table:table-cell office:value-type="string" table:style-name="tablecell">
            <text:p text:style-name="tablealignleft"> Temp. massima </text:p>
          </table:table-cell>
          <table:table-cell office:value-type="string" table:style-name="tablecell">
            <text:p text:style-name="tablealignleft"> valore massimo della temperatura </text:p>
          </table:table-cell>
        </table:table-row>
      </table:table>
      <text:h text:style-name="Heading_20_5" text:outline-level="5"><text:bookmark-start text:name="comandi_componente"/>Comandi componente<text:bookmark-end text:name="comandi_componente"/></text:h>
      <text:p text:style-name="Horizontal_20_Line"/>
      <text:p text:style-name="Text_20_body">
<text:span text:style-name="Strong_20_Emphasis">Movimento assiale</text:span>: imposta una movimentazione assi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antieni pressione </text:p>
          </table:table-cell>
          <table:table-cell office:value-type="string" table:style-name="tablecell">
            <text:p text:style-name="tablealignleft"> attiva o disattiva il mantenimento della pressione impostata </text:p>
          </table:table-cell>
        </table:table-row>
        <table:table-row>
          <table:table-cell office:value-type="string" table:style-name="tablecell">
            <text:p text:style-name="tablealignleft"> Movimento [mm] </text:p>
          </table:table-cell>
          <table:table-cell office:value-type="string" table:style-name="tablecell">
            <text:p text:style-name="tablealignleft"> imposta la lunghezza dello spostamento da compiere in millimetri da 0,1 a 50,0 </text:p>
          </table:table-cell>
        </table:table-row>
        <table:table-row>
          <table:table-cell office:value-type="string" table:style-name="tablecell">
            <text:p text:style-name="tablealignleft"> Direzione movimento </text:p>
          </table:table-cell>
          <table:table-cell office:value-type="string" table:style-name="tablecell">
            <text:p text:style-name="tablealignleft"> imposta la direzione del movimento se in Avanti o all' Indietro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Movimento assiale assoluto</text:span>: imposta una movimentazione in avanti escludendo ogni controllo sulla pressione esercit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Posizione [mm] </text:p>
          </table:table-cell>
          <table:table-cell office:value-type="string" table:style-name="tablecell">
            <text:p text:style-name="tablealignleft"> imposta lo spostamento da compiere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Movimento assiale contrario</text:span>: compie un movimento all'indietro pari all'ultimo spostamento in avanti compiu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elocità movimento [mm/s] </text:p>
          </table:table-cell>
          <table:table-cell office:value-type="string" table:style-name="tablecell">
            <text:p text:style-name="tablealignleft"> imposta la velocità del movimento espressa in millimetri al secondo che varia tra 5,0 e 20,0 </text:p>
          </table:table-cell>
        </table:table-row>
        <table:table-row>
          <table:table-cell office:value-type="string" table:style-name="tablecell">
            <text:p text:style-name="tablealignleft"> Escludi acquisizione </text:p>
          </table:table-cell>
          <table:table-cell office:value-type="string" table:style-name="tablecell">
            <text:p text:style-name="tablealignleft"> se selezionata non salverà la curva della movimentazione </text:p>
          </table:table-cell>
        </table:table-row>
      </table:table>
      <text:p text:style-name="Horizontal_20_Line"/>
      <text:p text:style-name="Text_20_body">
<text:span text:style-name="Strong_20_Emphasis">Rubinetto ruota</text:span>: esegue la rotazione del motor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
      <text:p text:style-name="Horizontal_20_Line"/>
      <text:p text:style-name="Text_20_body">
<text:span text:style-name="Strong_20_Emphasis">Rubinetto ruota con test contatti</text:span> : esegue la rotazione del motore ed esegue il test dei contatt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Sblocco motore </text:p>
          </table:table-cell>
          <table:table-cell office:value-type="string" table:style-name="tablecell">
            <text:p text:style-name="tablealignleft"> stato del motore a fine rotazione. Se disabilitato il motore rimane in “trazione” </text:p>
          </table:table-cell>
        </table:table-row>
        <table:table-row>
          <table:table-cell office:value-type="string" table:style-name="tablecell">
            <text:p text:style-name="tablealignleft"> Impulso contatto mov. assiale n.1 </text:p>
          </table:table-cell>
          <table:table-cell office:value-type="string" table:style-name="tablecell">
            <text:p text:style-name="tablealignleft"> se abilitato al termine della rotazione l'ingresso n. 1 deve aver letto un impulso. E' necessario che prima del comando di rotazione vi sia il comando di pressione o rilascio </text:p>
          </table:table-cell>
        </table:table-row>
        <table:table-row>
          <table:table-cell office:value-type="string" table:style-name="tablecell">
            <text:p text:style-name="tablealignleft"> Impulsi cont. rotazione n.2 </text:p>
          </table:table-cell>
          <table:table-cell office:value-type="string" table:style-name="tablecell">
            <text:p text:style-name="tablealignleft"> numero di impulsi che debbono essere rilevati a fine rotazione nell'ingresso n. 2 </text:p>
          </table:table-cell>
        </table:table-row>
        <table:table-row>
          <table:table-cell office:value-type="string" table:style-name="tablecell">
            <text:p text:style-name="tablealignleft"> Impulsi cont. rotazione n.3 </text:p>
          </table:table-cell>
          <table:table-cell office:value-type="string" table:style-name="tablecell">
            <text:p text:style-name="tablealignleft"> numero di impulsi che debbono essere rilevati a fine rotazione nell'ingresso n. 3 </text:p>
          </table:table-cell>
        </table:table-row>
        <table:table-row>
          <table:table-cell office:value-type="string" table:style-name="tablecell">
            <text:p text:style-name="tablealignleft"> Impulsi cont. rotazione n.4 </text:p>
          </table:table-cell>
          <table:table-cell office:value-type="string" table:style-name="tablecell">
            <text:p text:style-name="tablealignleft"> numero di impulsi che debbono essere rilevati a fine rotazione nell'ingresso n. 4</text:p>
          </table:table-cell>
        </table:table-row>
      </table:table>
      <text:p text:style-name="Horizontal_20_Line"/>
      <text:p text:style-name="Text_20_body">
<text:span text:style-name="Strong_20_Emphasis">Rubinetto sblocca motore</text:span>: esegue il comando di sblocco del motore.
</text:p>
      <text:p text:style-name="Horizontal_20_Line"/>
      <text:p text:style-name="Text_20_body">
<text:span text:style-name="Strong_20_Emphasis">Rubinetto trova posizione zero</text:span>: esegue una movimentazione di 360° per la ricerca dello 0. La movimentazione si arresta se entra in funzione il finecorsa hardware.
</text:p>
      <text:p text:style-name="Horizontal_20_Line"/>
      <text:p text:style-name="Text_20_body">
<text:span text:style-name="Strong_20_Emphasis">Rubinetto premi</text:span>: esegue la movimentazione assiale in avanti per premere l'asta del componente.
</text:p>
      <text:p text:style-name="Horizontal_20_Line"/>
      <text:p text:style-name="Text_20_body">
<text:span text:style-name="Strong_20_Emphasis">Rubinetto rilascia</text:span>: esegue la movimentazione assiale di ritorno per rilasciare l'asta del componente.</text:p>
      <text:h text:style-name="Heading_20_5" text:outline-level="5"><text:bookmark-start text:name="comandi_di_test"/>Comandi di test<text:bookmark-end text:name="comandi_di_test"/></text:h>
      <text:p text:style-name="Horizontal_20_Line"/>
      <text:p text:style-name="Text_20_body">
<text:span text:style-name="Strong_20_Emphasis">Acquisizione tenuta/rotazione</text:span>: test fuga durante la rotazion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in movimento ,varia a seconda del dispositivo installato </text:p>
          </table:table-cell>
        </table:table-row>
        <table:table-row>
          <table:table-cell office:value-type="string" table:style-name="tablecell">
            <text:p text:style-name="tablealignleft"> Gradi rotazione </text:p>
          </table:table-cell>
          <table:table-cell office:value-type="string" table:style-name="tablecell">
            <text:p text:style-name="tablealignleft"> gradi da eseguire </text:p>
          </table:table-cell>
        </table:table-row>
        <table:table-row>
          <table:table-cell office:value-type="string" table:style-name="tablecell">
            <text:p text:style-name="tablealignleft"> Senso rotazione </text:p>
          </table:table-cell>
          <table:table-cell office:value-type="string" table:style-name="tablecell">
            <text:p text:style-name="tablealignleft"> verso della rotazione : Orario (Dx), Antiorario (Sx) </text:p>
          </table:table-cell>
        </table:table-row>
        <table:table-row>
          <table:table-cell office:value-type="string" table:style-name="tablecell">
            <text:p text:style-name="tablealignleft"> Velocità rotazione </text:p>
          </table:table-cell>
          <table:table-cell office:value-type="string" table:style-name="tablecell">
            <text:p text:style-name="tablealignleft"> velocità in gradi al secondo della rotazione </text:p>
          </table:table-cell>
        </table:table-row>
        <table:table-row>
          <table:table-cell office:value-type="string" table:style-name="tablecell">
            <text:p text:style-name="tablealignleft"> Ritorno posizione </text:p>
          </table:table-cell>
          <table:table-cell office:value-type="string" table:style-name="tablecell">
            <text:p text:style-name="tablealignleft"> Acquisizione : torna alla posizione di partenza facendo un acquisizione, Si : torna indietro alla posizione di partenza senza fare l'acquisizione , No : non torna indietro alla posizione di partenza </text:p>
          </table:table-cell>
        </table:table-row>
      </table:table>
      <text:p text:style-name="Horizontal_20_Line"/>
      <text:p text:style-name="Text_20_body">
<text:span text:style-name="Strong_20_Emphasis">Prova contatto assial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0 e 70 millimetri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0 e 70 millimetri </text:p>
          </table:table-cell>
        </table:table-row>
      </table:table>
      <text:p text:style-name="Horizontal_20_Line"/>
      <text:p text:style-name="Text_20_body">
<text:span text:style-name="Strong_20_Emphasis">Prova contatto rotazione</text:span> : effettua un test per la verifica di un cambio di stato compreso tra il minimo ed il massimo impostati da comand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text:p>
          </table:table-cell>
        </table:table-row>
        <table:table-row>
          <table:table-cell office:value-type="string" table:style-name="tablecell">
            <text:p text:style-name="tablealignleft"> Contatto </text:p>
          </table:table-cell>
          <table:table-cell office:value-type="string" table:style-name="tablecell">
            <text:p text:style-name="tablealignleft"> Contatto selezionato su cui eseguire il test </text:p>
          </table:table-cell>
        </table:table-row>
        <table:table-row>
          <table:table-cell office:value-type="string" table:style-name="tablecell">
            <text:p text:style-name="tablealignleft"> Minimo </text:p>
          </table:table-cell>
          <table:table-cell office:value-type="string" table:style-name="tablecell">
            <text:p text:style-name="tablealignleft"> Valore minimo da cui iniziare il test per la verifica del cambio di stato varia tra  gradi 0-360 </text:p>
          </table:table-cell>
        </table:table-row>
        <table:table-row>
          <table:table-cell office:value-type="string" table:style-name="tablecell">
            <text:p text:style-name="tablealignleft"> Massimo </text:p>
          </table:table-cell>
          <table:table-cell office:value-type="string" table:style-name="tablecell">
            <text:p text:style-name="tablealignleft"> Valore massimo in cui si deve verificare un cambio di stato del contatto selezionato varia tra gradi 360-0 </text:p>
          </table:table-cell>
        </table:table-row>
      </table:table>
      <text:p text:style-name="Horizontal_20_Line"/>
      <text:p text:style-name="Text_20_body">
<text:span text:style-name="Strong_20_Emphasis">Prova sgancio magnete</text:span> : effettua un test di sgancio del magnet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Corrente [mA] </text:p>
          </table:table-cell>
          <table:table-cell office:value-type="string" table:style-name="tablecell">
            <text:p text:style-name="tablealignleft"> corrente di aggancio impostata per il test varia tra 0 e 500 </text:p>
          </table:table-cell>
        </table:table-row>
        <table:table-row>
          <table:table-cell office:value-type="string" table:style-name="tablecell">
            <text:p text:style-name="tablealignleft"> Decremento corrente [mA] </text:p>
          </table:table-cell>
          <table:table-cell office:value-type="string" table:style-name="tablecell">
            <text:p text:style-name="tablealignleft"> decremento iniziale della corrente di aggancio </text:p>
          </table:table-cell>
        </table:table-row>
        <table:table-row>
          <table:table-cell office:value-type="string" table:style-name="tablecell">
            <text:p text:style-name="tablealignleft"> Step corrente [mA/s] </text:p>
          </table:table-cell>
          <table:table-cell office:value-type="string" table:style-name="tablecell">
            <text:p text:style-name="tablealignleft"> decremento della corrente al secondo varia tra 2 e 50 </text:p>
          </table:table-cell>
        </table:table-row>
        <table:table-row>
          <table:table-cell office:value-type="string" table:style-name="tablecell">
            <text:p text:style-name="tablealignleft"> Limite Pressione [N]</text:p>
          </table:table-cell>
          <table:table-cell office:value-type="string" table:style-name="tablecell">
            <text:p text:style-name="tablealignleft"> valore della pressione massima accettabile che varia tra 0 e 60 Newton  </text:p>
          </table:table-cell>
        </table:table-row>
        <table:table-row>
          <table:table-cell office:value-type="string" table:style-name="tablecell">
            <text:p text:style-name="tablealignleft"> Movimento [mm] </text:p>
          </table:table-cell>
          <table:table-cell office:value-type="string" table:style-name="tablecell">
            <text:p text:style-name="tablealignleft">imposta la lunghezza dello spostamento da compiere in millimetri da 0,1 a 50,0 </text:p>
          </table:table-cell>
        </table:table-row>
        <table:table-row>
          <table:table-cell office:value-type="string" table:style-name="tablecell">
            <text:p text:style-name="tablealignleft"> Limite pressione[N] </text:p>
          </table:table-cell>
          <table:table-cell office:value-type="string" table:style-name="tablecell">
            <text:p text:style-name="tablealignleft"> valore della pressione massima accettabile che varia tra 0 e 60 Newton </text:p>
          </table:table-cell>
        </table:table-row>
      </table:table>
      <text:p text:style-name="Horizontal_20_Line"/>
      <text:p text:style-name="Text_20_body">
<text:span text:style-name="Strong_20_Emphasis">Prova tenuta es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interna</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i tenuta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p text:style-name="Horizontal_20_Line"/>
      <text:p text:style-name="Text_20_body">
<text:span text:style-name="Strong_20_Emphasis">Prova tenuta magnete</text:span>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rogramma test tenuta </text:p>
          </table:table-cell>
          <table:table-cell office:value-type="string" table:style-name="tablecell">
            <text:p text:style-name="tablealignleft"> programma da eseguire per il test del magnete eseguito in posizione statica ,varia a seconda del dispositivo installato </text:p>
          </table:table-cell>
        </table:table-row>
        <table:table-row>
          <table:table-cell office:value-type="string" table:style-name="tablecell">
            <text:p text:style-name="tablealignleft"> Esito negativo </text:p>
          </table:table-cell>
          <table:table-cell office:value-type="string" table:style-name="tablecell">
            <text:p text:style-name="tablealignleft"> esito atteso dalla prova, negativo corrisponde ad una perdita </text:p>
          </table:table-cell>
        </table:table-row>
      </table:table>
      <text:h text:style-name="Heading_20_5" text:outline-level="5"><text:bookmark-start text:name="comandi_generici"/>Comandi generici<text:bookmark-end text:name="comandi_generici"/></text:h>
      <text:p text:style-name="Horizontal_20_Line"/>
      <text:p text:style-name="Text_20_body">
<text:span text:style-name="Strong_20_Emphasis">Corrente magnete OFF</text:span>: disattiva il passaggio della corrente per simulare il raffreddamento della termocoppia.
</text:p>
      <text:p text:style-name="Horizontal_20_Line"/>
      <text:p text:style-name="Text_20_body">
<text:span text:style-name="Strong_20_Emphasis">Corrente magnete ON</text:span>: attiva il passaggio della corrente per simulare il riscaldamento della termocoppi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rrente [mA] </text:p>
          </table:table-cell>
          <table:table-cell office:value-type="string" table:style-name="tablecell">
            <text:p text:style-name="tablealignleft"> valore di corrente da applicare </text:p>
          </table:table-cell>
        </table:table-row>
      </table:table>
      <text:p text:style-name="Horizontal_20_Line"/>
      <text:p text:style-name="Text_20_body">
<text:span text:style-name="Strong_20_Emphasis">Libera uscite rubinetti</text:span> : apre l'elettrovalvola di chiusura delle uscite dei rubinetti.
</text:p>
      <text:p text:style-name="Horizontal_20_Line"/>
      <text:p text:style-name="Text_20_body">
<text:span text:style-name="Strong_20_Emphasis">Ottura uscite rubinetti</text:span> : chiude l'elettrovalvola per otturare l'uscita dei rubinetti.
</text:p>
      <text:p text:style-name="Horizontal_20_Line"/>
      <text:p text:style-name="Text_20_body">
<text:span text:style-name="Strong_20_Emphasis">Posizione assiale reset</text:span> : resetta la posizione
</text:p>
      <text:h text:style-name="Heading_20_1" text:outline-level="1"><text:bookmark-start text:name="strumenti"/>Strumenti<text:bookmark-end text:name="strumenti"/></text:h>
      <text:p text:style-name="Text_20_body">
In questo capitolo vengono descritti le funzioni presenti nel menu Strumenti dell'applicazione.</text:p>
      <text:h text:style-name="Heading_20_2" text:outline-level="2"><text:bookmark-start text:name="installa_componenti"/>Installa componenti<text:bookmark-end text:name="installa_componenti"/></text:h>
      <text:p text:style-name="Text_20_body">
Questa funzione consente all'utente di effettuare manualmente sia la movimentazione assiale che la rotazione durante la fase di installazione dei componenti o durante le pause del collaudo attivo. Da questo pannello è possibile inoltre accedere ad un'altra schermata per l'esecuzione manuale della prova di tenuta.</text:p>
      <text:p text:style-name="Text_20_body">Per accedere al pannello selezionare dal menù <text:span text:style-name="Emphasis"><text:span text:style-name="Strong_20_Emphasis">Strumenti » Installa Componenti</text:span></text:span> oppure premere il tasto <text:span text:style-name="Strong_20_Emphasis">F8</text:span>; più semplicemente, premere il seguente bottone nella barra degli strumenti:</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Di conseguenza apparirà la seguente finestra:
<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6.4822916666667cm"><draw:image xlink:href="Pictures/d42fd7297bc6115bc21151e7cffe0836.png" xlink:type="simple" xlink:show="embed" xlink:actuate="onLoad"/></draw:frame>Utilità di installazione e test componenti</text:p></draw:text-box></draw:frame></text:p>
      <text:p text:style-name="Text_20_body">
A sinistra vengono elencate le postazioni presenti nel sistema e per ciascuna di queste sono visualizzate le seguenti informazioni:</text:p>
      <text:p text:style-name="Text_20_body"> <text:span text:style-name="Strong_20_Emphasis">Posizione:</text:span> posizione che viene aggiornata ad ogni rotazione manuale effettuata;</text:p>
      <text:p text:style-name="Text_20_body"> <text:span text:style-name="Strong_20_Emphasis">C.A. (Nm):</text:span> valori istantanei della coppia in senso antiorario;</text:p>
      <text:p text:style-name="Text_20_body"> <text:span text:style-name="Strong_20_Emphasis">C.O. (Nm):</text:span> valori istantanei della coppia in senso orario;</text:p>
      <text:p text:style-name="Text_20_body"> <text:span text:style-name="Strong_20_Emphasis">Press. (N):</text:span> pressione assiale esercitata sul componente disponibile solo se prevista la movimentazione assiale, misurata in Newton;</text:p>
      <text:p text:style-name="Text_20_body"> <text:span text:style-name="Strong_20_Emphasis">Temp (°C):</text:span> temperatura del forno o di una eventuale termocoppia aggiuntiva posta nel componente stesso, misurata in °C;</text:p>
      <text:p text:style-name="Text_20_body"> <text:span text:style-name="Strong_20_Emphasis">Magnete:</text:span> icona <text:span text:style-name="Strong_20_Emphasis">accesa</text:span> o <text:span text:style-name="Strong_20_Emphasis">grigia</text:span> che indica o meno il passaggio di corrente per la simulazione del riscaldamento delle termocoppia;</text:p>
      <text:p text:style-name="Text_20_body"> <text:span text:style-name="Strong_20_Emphasis">F.corsa:</text:span> led che diventa rosso se l'ingresso di fine corsa hardware rileva una torsione superiore a 0.6 N;</text:p>
      <text:p text:style-name="Text_20_body"><text:span text:style-name="Strong_20_Emphasis">F.corsa back:</text:span> led che diventa blu se l'ingresso di fine corsa hardware rileva il raggiungimento del limite per lo spostamento all'indietro</text:p>
      <text:p text:style-name="Text_20_body"> <text:span text:style-name="Strong_20_Emphasis">Ingressi:</text:span> led corrispondenti agli ingressi che diventano verdi se il contatto è chiuso.</text:p>
      <text:p text:style-name="Text_20_body">Per poter effettuare una rotazione è necessario selezionare la postazione facendo clic con il mouse nel tasto corrispondente. E' possibile selezionare tutte le postazioni premendo con il mouse sul tasto <text:span text:style-name="Strong_20_Emphasis">Seleziona tutte</text:span>. Successivamente tramite i tasti <text:span text:style-name="Strong_20_Emphasis">Sinistra</text:span> o <text:span text:style-name="Strong_20_Emphasis">Destra</text:span> si esegue la rotazione con i gradi e la velocità impostati. I gradi e la velocità possono essere variati anche senza l'ausilio della tastiera utilizzando i tasti di incremento e decremento:</text:p>
      <text:p text:style-name="Text_20_body"><draw:frame draw:style-name="media" draw:name="" text:anchor-type="as-char" draw:z-index="0" svg:width="1.4816666666667cm" svg:height="1.2435416666667cm"><draw:image xlink:href="Pictures/4aa9c8f74e0bbd9ab708368ff7643eef.png" xlink:type="simple" xlink:show="embed" xlink:actuate="onLoad"/></draw:frame>
<draw:frame draw:style-name="media" draw:name="" text:anchor-type="as-char" draw:z-index="0" svg:width="1.4552083333333cm" svg:height="1.2435416666667cm"><draw:image xlink:href="Pictures/64dfc2af1152e4cd25c32a9a87eb69c3.png" xlink:type="simple" xlink:show="embed" xlink:actuate="onLoad"/></draw:frame>
<draw:frame draw:style-name="media" draw:name="" text:anchor-type="as-char" draw:z-index="0" svg:width="1.42875cm" svg:height="1.2170833333333cm"><draw:image xlink:href="Pictures/f815afcd1b17245f71c8e59ccd244dc7.png" xlink:type="simple" xlink:show="embed" xlink:actuate="onLoad"/></draw:frame>
<draw:frame draw:style-name="media" draw:name="" text:anchor-type="as-char" draw:z-index="0" svg:width="1.42875cm" svg:height="1.2170833333333cm"><draw:image xlink:href="Pictures/5e803e66581f1bc25ac76dbcf1f952dd.png" xlink:type="simple" xlink:show="embed" xlink:actuate="onLoad"/></draw:frame>
<draw:frame draw:style-name="media" draw:name="" text:anchor-type="as-char" draw:z-index="0" svg:width="1.4552083333333cm" svg:height="1.2435416666667cm"><draw:image xlink:href="Pictures/e082c9fa22184b74fe24aa97ff111ec0.png" xlink:type="simple" xlink:show="embed" xlink:actuate="onLoad"/></draw:frame>
<draw:frame draw:style-name="media" draw:name="" text:anchor-type="as-char" draw:z-index="0" svg:width="1.4816666666667cm" svg:height="1.2170833333333cm"><draw:image xlink:href="Pictures/c5bc86b2f9e73365485921f3a9a4379e.png" xlink:type="simple" xlink:show="embed" xlink:actuate="onLoad"/></draw:frame></text:p>
      <text:p text:style-name="Text_20_body">Il tasto <text:span text:style-name="Strong_20_Emphasis">Reset</text:span> esegue lo sblocco dei motori mentre i tasti <text:span text:style-name="Strong_20_Emphasis">Avanti</text:span> e <text:span text:style-name="Strong_20_Emphasis">Indietro</text:span> rispettivamente avanzano e arretrano i motori.
</text:p>
      <text:h text:style-name="Heading_20_3" text:outline-level="3"><text:bookmark-start text:name="rotazione"/>Rotazione<text:bookmark-end text:name="rotazione"/></text:h>
      <text:p text:style-name="Text_20_body">E' possibile effettuare una rotazione manuale antioraria o oraria con angolo e velocità di rotazione variabili.</text:p>
      <text:h text:style-name="Heading_20_4" text:outline-level="4"><text:bookmark-start text:name="gradi"/>Gradi<text:bookmark-end text:name="gradi"/></text:h>
      <text:p text:style-name="Text_20_body">Gradi della rotazione da effettuare da 1 a 360.</text:p>
      <text:h text:style-name="Heading_20_4" text:outline-level="4"><text:bookmark-start text:name="velocita_gradi_secondo"/>Velocità gradi/secondo<text:bookmark-end text:name="velocita_gradi_secondo"/></text:h>
      <text:p text:style-name="Text_20_body">Velocità della rotazione da effettuare da 20 a 200 espressa in gradi al secondo .</text:p>
      <text:h text:style-name="Heading_20_4" text:outline-level="4"><text:bookmark-start text:name="sinistra"/>Sinistra<text:bookmark-end text:name="sinistra"/></text:h>
      <text:p text:style-name="Text_20_body">Tale comando permette di avviare la rotazione antioraria con i gradi e la velocità specificati. </text:p>
      <text:h text:style-name="Heading_20_4" text:outline-level="4"><text:bookmark-start text:name="destra"/>Destra<text:bookmark-end text:name="destra"/></text:h>
      <text:p text:style-name="Text_20_body">Tale comando permette di avviare la rotazione oraria con i gradi e la velocità specificati.</text:p>
      <text:h text:style-name="Heading_20_4" text:outline-level="4"><text:bookmark-start text:name="reset"/>Reset<text:bookmark-end text:name="reset"/></text:h>
      <text:p text:style-name="Text_20_body">Tale comando interrompe la movimentazione è sblocca la tenuta dei motori. (vedere il paragrafo Opzioni nel capitolo IMPOSTAZIONI).</text:p>
      <text:h text:style-name="Heading_20_3" text:outline-level="3"><text:bookmark-start text:name="movimentazione_assiale"/>Movimentazione assiale<text:bookmark-end text:name="movimentazione_assiale"/></text:h>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l controllo ed il mantenmento della pressione di spinta, nonchè la posizione assiale in millimetri<text:line-break/>sono previsti solamente nei sistemi con la movimentazione assiale motorizzata.<text:line-break/>Negli altri sistemi con la movimentazione assiale pneumatica, la pressione deve essere regolata manualmente.</text:p>
          </table:table-cell>
        </table:table-row>
      </table:table>
      <text:p text:style-name="Text_20_body">E' possibile  compiere manualmente la movimentazione assiale dei motori per verificare il corretto posizionamento dei componenti.</text:p>
      <text:h text:style-name="Heading_20_4" text:outline-level="4"><text:bookmark-start text:name="millimetri"/>Millimetri<text:bookmark-end text:name="millimetri"/></text:h>
      <text:p text:style-name="Text_20_body">
Imposta la lunghezza dello spostamento da compiere ad ogni comando
</text:p>
      <text:h text:style-name="Heading_20_4" text:outline-level="4"><text:bookmark-start text:name="velocita"/>Velocità<text:bookmark-end text:name="velocita"/></text:h>
      <text:p text:style-name="Text_20_body">
Imposta la velocità in mm/s con cui effettuare il comando di movimento assiale
</text:p>
      <text:h text:style-name="Heading_20_4" text:outline-level="4"><text:bookmark-start text:name="limite_pressione"/>Limite pressione<text:bookmark-end text:name="limite_pressione"/></text:h>
      <text:p text:style-name="Text_20_body">
Se selezionata imposta la pressiona massima oltre il quale il motore non si muove più</text:p>
      <text:h text:style-name="Heading_20_4" text:outline-level="4"><text:bookmark-start text:name="abilita_mantenimento"/>Abilita mantenimento<text:bookmark-end text:name="abilita_mantenimento"/></text:h>
      <text:p text:style-name="Text_20_body">
Se abilitata mantiene la pressione impostata
</text:p>
      <text:h text:style-name="Heading_20_4" text:outline-level="4"><text:bookmark-start text:name="avanti"/>Avanti<text:bookmark-end text:name="avanti"/></text:h>
      <text:p text:style-name="Text_20_body">Il comando spinge in avanti i motori delle postazioni selezionate.</text:p>
      <text:h text:style-name="Heading_20_4" text:outline-level="4"><text:bookmark-start text:name="indietro"/>Indietro<text:bookmark-end text:name="indietro"/></text:h>
      <text:p text:style-name="Text_20_body">Il comando riporta indietro i motori delle postazioni selezionate.</text:p>
      <text:p text:style-name="Text_20_body">Per tornare all'applicazione principale premere con il mouse il tasto Esci.</text:p>
      <text:h text:style-name="Heading_20_4" text:outline-level="4"><text:bookmark-start text:name="reset_mantenimento"/>Reset mantenimento<text:bookmark-end text:name="reset_mantenimento"/></text:h>
      <text:p text:style-name="Text_20_body">Annulla il mantenimento della posizione </text:p>
      <text:h text:style-name="Heading_20_4" text:outline-level="4"><text:bookmark-start text:name="reset_pressione"/>Reset pressione<text:bookmark-end text:name="reset_pressione"/></text:h>
      <text:p text:style-name="Text_20_body">Azzera o ripristina il valore di pressione letto.
</text:p>
      <text:h text:style-name="Heading_20_3" text:outline-level="3"><text:bookmark-start text:name="corrente_simulazione_termocoppia"/>Corrente simulazione termocoppia<text:bookmark-end text:name="corrente_simulazione_termocoppia"/></text:h>
      <text:p text:style-name="Text_20_body">Per testare il funzionamento del magnete è possibile attivare e disattivare manualmente il passaggio della corrente che simula il riscaldamento della termocoppia.</text:p>
      <text:h text:style-name="Heading_20_4" text:outline-level="4"><text:bookmark-start text:name="magnete_on"/>Magnete On<text:bookmark-end text:name="magnete_on"/></text:h>
      <text:p text:style-name="Text_20_body">
Attiva il passaggio della corrente nei componenti selezionati.</text:p>
      <text:h text:style-name="Heading_20_4" text:outline-level="4"><text:bookmark-start text:name="magnete_off"/>Magnete Off<text:bookmark-end text:name="magnete_off"/></text:h>
      <text:p text:style-name="Text_20_body">
Disattiva il passaggio della corrente nei componenti selezionati.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lla chiusura del form il passaggio della corrente viene comunque interrotto</text:p>
          </table:table-cell>
        </table:table-row>
      </table:table>
      <text:h text:style-name="Heading_20_3" text:outline-level="3"><text:bookmark-start text:name="esecuzione_manuale_delle_prove_di_tenuta"/>Esecuzione manuale delle prove di tenuta<text:bookmark-end text:name="esecuzione_manuale_delle_prove_di_tenuta"/></text:h>
      <text:p text:style-name="Text_20_body">
Premere il tasto <text:span text:style-name="Strong_20_Emphasis">Test prova tenuta</text:span> per accedere al seguente panello:</text:p>
      <text:p text:style-name="Text_20_body"><draw:frame draw:style-name="mediacenter" draw:name=" Pannello per l'esecuzione manuale delle prove di tenuta  Legend" text:anchor-type="paragraph" draw:z-index="0" svg:width="7.9375cm"><draw:text-box><text:p text:style-name="legendcenter"><draw:frame draw:style-name="mediacenter" draw:name=" Pannello per l'esecuzione manuale delle prove di tenuta " text:anchor-type="paragraph" draw:z-index="0" svg:width="7.9375cm" svg:height="7.5141666666667cm"><draw:image xlink:href="Pictures/3eff482cf3e5c2e2349a09dc095774a9.png" xlink:type="simple" xlink:show="embed" xlink:actuate="onLoad"/></draw:frame> Pannello per l'esecuzione manuale delle prove di tenuta </text:p></draw:text-box></draw:frame></text:p>
      <text:p text:style-name="Text_20_body">
Tramite i tasti <text:span text:style-name="Strong_20_Emphasis">Libera</text:span> e <text:span text:style-name="Strong_20_Emphasis">Ottura</text:span> raggruppati nel riquadro <text:span text:style-name="Strong_20_Emphasis">Uscita gas</text:span> è possibile rispettivamente aprire e chiudere l'elettrovalvola di otturazione delle uscite dei rubinetti che normalmente all'apertura del form è aperta.</text:p>
      <text:p text:style-name="Text_20_body">Per eseguire una prova:</text:p>
      <text:list text:style-name="List_20_1">
        <text:list-item>
          <text:p text:style-name="Text_20_body"> selezionare la postazione da 1 a 8 tramite i tasti posti a lato sinistro;</text:p>
        </text:list-item>
        <text:list-item>
          <text:p text:style-name="Text_20_body"> selezionare quindi il programma da eseguire nella macchina ATEQ da <text:span text:style-name="Strong_20_Emphasis">1 a 4</text:span>;</text:p>
        </text:list-item>
        <text:list-item>
          <text:p text:style-name="Text_20_body"> premere il tasto <text:span text:style-name="Strong_20_Emphasis">Prova tenuta</text:span> ed attendere il risultato che sarà visualizzato nel riquadro <text:span text:style-name="Strong_20_Emphasis">Esito</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Se non viene visualizzato alcun risultato assicurarsi che la macchina ATEQ sia accesa e pronta ad operare.</text:p>
          </table:table-cell>
        </table:table-row>
      </table:table>
      <text:h text:style-name="Heading_20_3" text:outline-level="3"><text:bookmark-start text:name="esecuzione_manuale_delle_prove_di_tenuta_in_rotazione"/>Esecuzione manuale delle prove di tenuta in rotazione<text:bookmark-end text:name="esecuzione_manuale_delle_prove_di_tenuta_in_rotazione"/></text:h>
      <text:p text:style-name="Text_20_body">Premere il tasto <text:span text:style-name="Strong_20_Emphasis">Test prova tenuta/rotazione</text:span> per accedere al seguente panello:</text:p>
      <text:p text:style-name="Text_20_body"><draw:frame draw:style-name="mediacenter" draw:name="" text:anchor-type="paragraph" draw:z-index="0" svg:width="13.229166666667cm" svg:height="5.2652083333333cm"><draw:image xlink:href="Pictures/b9c3d3ff9b2e6a47fbb92ffc4af6343e.png" xlink:type="simple" xlink:show="embed" xlink:actuate="onLoad"/></draw:frame></text:p>
      <text:p text:style-name="Text_20_body">In questa schermata si possono impostare  <text:span text:style-name="Strong_20_Emphasis">programma</text:span>, <text:span text:style-name="Strong_20_Emphasis">gradi</text:span>, <text:span text:style-name="Strong_20_Emphasis">velocità</text:span>, <text:span text:style-name="Strong_20_Emphasis">verso rotazione</text:span>, <text:span text:style-name="Strong_20_Emphasis">ritorno posizione</text:span> :</text:p>
      <text:list text:style-name="List_20_1">
        <text:list-item>
          <text:p text:style-name="Text_20_body"> <text:span text:style-name="Strong_20_Emphasis">Programma</text:span> : seleziona il programma da eseguire dalla macchina per i test di tenuta ;</text:p>
        </text:list-item>
        <text:list-item>
          <text:p text:style-name="Text_20_body"> <text:span text:style-name="Strong_20_Emphasis">Gradi</text:span> : imposta i gradi da eseguire per la prova ;</text:p>
        </text:list-item>
        <text:list-item>
          <text:p text:style-name="Text_20_body"> <text:span text:style-name="Strong_20_Emphasis">Velocità</text:span> : imposta la velocità di rotazione per la prova ;</text:p>
        </text:list-item>
        <text:list-item>
          <text:p text:style-name="Text_20_body"> <text:span text:style-name="Strong_20_Emphasis">Verso rotazione</text:span> : si seleziona il verso della rotazione ;</text:p>
        </text:list-item>
        <text:list-item>
          <text:p text:style-name="Text_20_body"> <text:span text:style-name="Strong_20_Emphasis">Ritorno posizione</text:span> : <text:span text:style-name="Strong_20_Emphasis">no</text:span> , non ritorna alla posizione iniziale , <text:span text:style-name="Strong_20_Emphasis">si</text:span> , ritorna alla posizione iniziale , <text:span text:style-name="Strong_20_Emphasis">acquisisci</text:span> , acquisisce i dati anche durante il movimento di ritorno</text:p>
        </text:list-item>
      </text:list>
      <text:p text:style-name="Text_20_body">Infine cliccare su <text:span text:style-name="Strong_20_Emphasis">Avvia prova</text:span> per iniziare la prova. Nella schermata centrale verranno visualizzati i dati delle acquisizioni mentre nella schermata di destra verranno visualizzati i grafici delle acquisizioni.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3" text:outline-level="3"><text:bookmark-start text:name="esecuzione_manuale_delle_prove_di_sgancio"/>Esecuzione manuale delle prove di sgancio<text:bookmark-end text:name="esecuzione_manuale_delle_prove_di_sgancio"/></text:h>
      <text:p text:style-name="Text_20_body">
Premere il tasto <text:span text:style-name="Strong_20_Emphasis">Test prova sgancio</text:span> per accedere al seguente panello:</text:p>
      <text:p text:style-name="Text_20_body"><draw:frame draw:style-name="mediacenter" draw:name="" text:anchor-type="paragraph" draw:z-index="0" svg:width="10.583333333333cm" svg:height="11.641666666667cm"><draw:image xlink:href="Pictures/c95cb45c4b89ce99dafc07d66654a950.png" xlink:type="simple" xlink:show="embed" xlink:actuate="onLoad"/></draw:frame></text:p>
      <text:p text:style-name="Text_20_body">Prima di avviare la prova bisognerà settare le seguenti impostazioni , <text:span text:style-name="Strong_20_Emphasis">programma</text:span>, <text:span text:style-name="Strong_20_Emphasis">movimento max avanzamento</text:span>, <text:span text:style-name="Strong_20_Emphasis">pressione max avanzamento</text:span>, <text:span text:style-name="Strong_20_Emphasis">corrente inizio</text:span>, <text:span text:style-name="Strong_20_Emphasis">corrente decremento</text:span>, <text:span text:style-name="Strong_20_Emphasis">corrente step</text:span>.</text:p>
      <text:list text:style-name="List_20_1">
        <text:list-item>
          <text:p text:style-name="Text_20_body"> <text:span text:style-name="Strong_20_Emphasis">Programma</text:span> : programma da eseguire per il test di tenuta eseguito in posizione statica ,varia a seconda del dispositivo installato</text:p>
        </text:list-item>
        <text:list-item>
          <text:p text:style-name="Text_20_body"> <text:span text:style-name="Strong_20_Emphasis">Movimento max avanzamento</text:span> : imposta il movimento massimo da poter compiere </text:p>
        </text:list-item>
        <text:list-item>
          <text:p text:style-name="Text_20_body"> <text:span text:style-name="Strong_20_Emphasis">Pressione max avanzamento</text:span> : imposta la pressione massima da poter raggiungere</text:p>
        </text:list-item>
        <text:list-item>
          <text:p text:style-name="Text_20_body"> <text:span text:style-name="Strong_20_Emphasis">Corrente inizio</text:span> : corrente di aggancio iniziale impostata per il test </text:p>
        </text:list-item>
        <text:list-item>
          <text:p text:style-name="Text_20_body"> <text:span text:style-name="Strong_20_Emphasis">Corrente decremento</text:span> : decremento iniziale della corrente di aggancio</text:p>
        </text:list-item>
        <text:list-item>
          <text:p text:style-name="Text_20_body"> <text:span text:style-name="Strong_20_Emphasis">corrente step</text:span> : decremento della corrente al secondo</text:p>
        </text:list-item>
      </text:list>
      <text:p text:style-name="Text_20_body">Infine prevere il tasto <text:span text:style-name="Strong_20_Emphasis">Avvia prova</text:span> per iniziare la prova di sgancio per la postazione selezionata, nella schermata posta sotto , verranno visualizzati i progressi del test e <text:span text:style-name="Strong_20_Emphasis">Sgancio (mA)</text:span> sarà il valore di sgancio ottenuto dal test.
Per uscire premere il tasto <text:span text:style-name="Strong_20_Emphasis">Esci</text:span>.</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funzione potrebbe non essere disponibile in base alla configurazione del sistema.</text:p>
          </table:table-cell>
        </table:table-row>
      </table:table>
      <text:h text:style-name="Heading_20_2" text:outline-level="2"><text:bookmark-start text:name="password"/>Password<text:bookmark-end text:name="password"/></text:h>
      <text:p text:style-name="Text_20_body">
Alcune delle funzioni di gestione degli archivi e di modifica dei parametri all'avvio collaudo, sono protetti da password e per poterle abilitare è necessario compiere una sorta di autenticazione inserendo una password.</text:p>
      <text:p text:style-name="Text_20_body">Per abilitare le funzioni protette da password procedere come segu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onferma</text:span>.</text:p>
        </text:list-item>
      </text:list>
      <text:p text:style-name="Text_20_body">Per disabilitare le funzioni (solo se precedentemente abilitate):</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Per cambiare la password :</text:p>
      <text:list text:style-name="List_20_1">
        <text:list-item>
          <text:p text:style-name="Text_20_body"> selezionare <text:span text:style-name="Strong_20_Emphasis">Strumenti→Password</text:span> o premere il seguente tasto nella barra degli strumenti:</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ire quindi la password nella finestra visualizzata e premere il tasto <text:span text:style-name="Strong_20_Emphasis">Cambia</text:span>;</text:p>
        </text:list-item>
        <text:list-item>
          <text:p text:style-name="Text_20_body"> inserire due volte la nuova password nelle apposite caselle di testo visualizzate;</text:p>
        </text:list-item>
        <text:list-item>
          <text:p text:style-name="Text_20_body"> confermare la modifica con il tasto <text:span text:style-name="Strong_20_Emphasis">Conferma</text:span> immediatamente sotto le caselle.</text:p>
        </text:list-item>
      </text:list>
      <text:p text:style-name="Text_20_body"><draw:frame draw:style-name="mediacenter" draw:name="Finestra cambio password Legend" text:anchor-type="paragraph" draw:z-index="0" svg:width="7.7522916666667cm"><draw:text-box><text:p text:style-name="legendcenter"><draw:frame draw:style-name="mediacenter" draw:name="Finestra cambio password" text:anchor-type="paragraph" draw:z-index="0" svg:width="7.7522916666667cm" svg:height="8.5989583333333cm"><draw:image xlink:href="Pictures/568ada4bffadfe60b423420058ba08cd.jpg" xlink:type="simple" xlink:show="embed" xlink:actuate="onLoad"/></draw:frame>Finestra cambio password</text:p></draw:text-box></draw:frame></text:p>
      <text:h text:style-name="Heading_20_1" text:outline-level="1"><text:bookmark-start text:name="impostazioni"/>Impostazioni<text:bookmark-end text:name="impostazioni"/></text:h>
      <text:p text:style-name="Text_20_body">In questo capitolo vengono descritte le interfacce di gestione delle modalità di funzionamento del sistema e quelle di visualizzazione grafica dei dati.</text:p>
      <text:h text:style-name="Heading_20_2" text:outline-level="2"><text:bookmark-start text:name="grafico"/>Grafico<text:bookmark-end text:name="grafico"/></text:h>
      <text:p text:style-name="Text_20_body">Per entrare nella gestione delle impostazioni grafiche selezionare dal menù <text:span text:style-name="Emphasis"><text:span text:style-name="Strong_20_Emphasis">Impostazioni » Grafico</text:span></text:span> oppure premere il tasto <text:span text:style-name="Strong_20_Emphasis">F10</text:span>; più semplicemente, premere il seguente tasto nella barra degli strumenti:</text:p>
      <text:p text:style-name="Text_20_body"><draw:frame draw:style-name="mediacenter" draw:name="" text:anchor-type="paragraph" draw:z-index="0" svg:width="0.84666666666667cm" svg:height="0.84666666666667cm"><draw:image xlink:href="Pictures/cdd5e34a0e75ace488cdddb6528ccf49.png" xlink:type="simple" xlink:show="embed" xlink:actuate="onLoad"/></draw:frame></text:p>
      <text:p text:style-name="Text_20_body">Di conseguenza verrà visualizzata la seguente finestra:</text:p>
      <text:p text:style-name="Text_20_body"><draw:frame draw:style-name="mediacenter" draw:name="Finestra &quot;Impostazioni grafico&quot; Legend" text:anchor-type="paragraph" draw:z-index="0" svg:width="13.229166666667cm"><draw:text-box><text:p text:style-name="legendcenter"><draw:frame draw:style-name="mediacenter" draw:name="Finestra &quot;Impostazioni grafico&quot;" text:anchor-type="paragraph" draw:z-index="0" svg:width="13.229166666667cm" svg:height="9.128125cm"><draw:image xlink:href="Pictures/88c579a20bd0ca4178eeda04689c94f1.png" xlink:type="simple" xlink:show="embed" xlink:actuate="onLoad"/></draw:frame>Finestra "Impostazioni grafico"</text:p></draw:text-box></draw:frame></text:p>
      <text:p text:style-name="Text_20_body">Il pannello è suddiviso in tre parti: il pannello a sinistra <text:span text:style-name="Strong_20_Emphasis">Colori Curve Selezionate</text:span> consente di aggiungere, modificare ed eliminare i colori delle curve selezionate; il pannello centrale <text:span text:style-name="Strong_20_Emphasis">Visualizzazione coppia</text:span> consente di modificare l'unità di misura, le scale di visualizzazione, se mostrare i gradi nella visualizzazione dei punti, se visualizzare anche le curve della pressione e se mostrare o no i valori della pressione e il pannello di destra <text:span text:style-name="Strong_20_Emphasis">Visualizzazione pressione</text:span> consente di modificare l'unità di misura della pressione, le scale di visualizzazione e se mostrare o non mostrare i millimetri sul grafico della pressione, infine nel pannello sottostante “opzioni” si può impostare quante curve da selezionare quando si utilizza l'opzione <text:span text:style-name="Strong_20_Emphasis">peggiori</text:span>.</text:p>
      <text:p text:style-name="Text_20_body">Per aggiungere un colore nelle curve selezionate è necessario:</text:p>
      <text:list text:style-name="List_20_1">
        <text:list-item>
          <text:p text:style-name="Text_20_body"> Premere con il mouse sul tasto <text:span text:style-name="Strong_20_Emphasis">Nuovo</text:span>.</text:p>
        </text:list-item>
        <text:list-item>
          <text:p text:style-name="Text_20_body"> Selezionare con il mouse il tasto <text:span text:style-name="Strong_20_Emphasis">Colore</text:span>; di conseguenza, apparirà la seguente figura:<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6.0854166666667cm"><draw:image xlink:href="Pictures/79ae7300b6c2d78bbc3fd69d2c3387c0.jpg" xlink:type="simple" xlink:show="embed" xlink:actuate="onLoad"/></draw:frame>Finestra "Colore"</text:p></draw:text-box></draw:frame></text:p>
      <text:list text:style-name="List_20_1">
        <text:list-item>
          <text:p text:style-name="Text_20_body"> Scegliere con il mouse il colore desiderato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modificare un colore è necessario:</text:p>
      <text:list text:style-name="List_20_1">
        <text:list-item>
          <text:p text:style-name="Text_20_body"> Selezionare nella lista il colore da modificare.</text:p>
        </text:list-item>
        <text:list-item>
          <text:p text:style-name="Text_20_body"> Premere con il mouse il tasto <text:span text:style-name="Strong_20_Emphasis">Colore</text:span>.</text:p>
        </text:list-item>
        <text:list-item>
          <text:p text:style-name="Text_20_body"> Scegliere con il mouse il colore desiderato (vedi figura precedente) e premere il tasto <text:span text:style-name="Strong_20_Emphasis">Ok</text:span>.</text:p>
        </text:list-item>
        <text:list-item>
          <text:p text:style-name="Text_20_body"> Premere il tasto <text:span text:style-name="Strong_20_Emphasis">Aggiorna</text:span> per salvare i dati.</text:p>
        </text:list-item>
      </text:list>
      <text:p text:style-name="Text_20_body">
Per eliminare un colore è necessario:</text:p>
      <text:list text:style-name="List_20_1">
        <text:list-item>
          <text:p text:style-name="Text_20_body"> Selezionare nella lista il colore da eliminare.</text:p>
        </text:list-item>
        <text:list-item>
          <text:p text:style-name="Text_20_body"> Premere con il mouse sul tasto <text:span text:style-name="Strong_20_Emphasis">Elimina</text:span> e rispondere <text:span text:style-name="Strong_20_Emphasis">Sì</text:span> nel successivo messaggio di conferma.</text:p>
        </text:list-item>
      </text:list>
      <text:p text:style-name="Text_20_body">
Per uscire da tale finestra premere con il mouse il tasto <text:span text:style-name="Strong_20_Emphasis">Conferma</text:span>.</text:p>
      <text:h text:style-name="Heading_20_2" text:outline-level="2"><text:bookmark-start text:name="opzioni"/>Opzioni<text:bookmark-end text:name="opzioni"/></text:h>
      <text:p text:style-name="Text_20_body">Per entrare nella gestione delle opzioni selezionare dal menù <text:span text:style-name="Emphasis"><text:span text:style-name="Strong_20_Emphasis">Impostazioni » Opzioni</text:span></text:span> oppure premere il tasto <text:span text:style-name="Strong_20_Emphasis">F11</text:span>.</text:p>
      <text:p text:style-name="Text_20_body">
<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7841666666667cm"><draw:image xlink:href="Pictures/4079a598726a8dc323fad14ef62d160f.png" xlink:type="simple" xlink:show="embed" xlink:actuate="onLoad"/></draw:frame>Finestra opzioni di programma</text:p></draw:text-box></draw:frame></text:p>
      <text:p text:style-name="Text_20_body">La finestra è suddivisa in due pannelli: generali e programmi avanzati. Il primo pannello contiene le opzioni generali dell'applicazione e l'altro le opzioni in base al tipo di programma in esecuzione.</text:p>
      <text:h text:style-name="Heading_20_3" text:outline-level="3"><text:bookmark-start text:name="generali"/>Generali<text:bookmark-end text:name="generali"/></text:h>
      <text:p text:style-name="Text_20_body">
Le opzioni in questo pannello si applicano a tutti i collaudi indipendentemente dal tipo di programma in esecuzione.</text:p>
      <text:h text:style-name="Heading_20_4" text:outline-level="4"><text:bookmark-start text:name="rilevazione_guasti"/>Rilevazione guasti<text:bookmark-end text:name="rilevazione_guasti"/></text:h>
      <text:h text:style-name="Heading_20_5" text:outline-level="5"><text:bookmark-start text:name="numero_massimo_di_curve_fuori_range_di_coppia_massima"/>Numero massimo di curve fuori range di coppia massima<text:bookmark-end text:name="numero_massimo_di_curve_fuori_range_di_coppia_massima"/></text:h>
      <text:p text:style-name="Text_20_body">L'utente può impostare il numero massimo di curve fuori range, per superamento della coppia, che vengono automaticamente salvate durante il collaudo in aggiunta a quelle programmate. Al raggiungimento del valore inserito il collaudo può essere interrotto o proseguire senza il componente in errore.</text:p>
      <text:h text:style-name="Heading_20_5" text:outline-level="5"><text:bookmark-start text:name="numero_massimo_curve_con_errore_nei_contatti"/>Numero massimo curve con errore nei contatti<text:bookmark-end text:name="numero_massimo_curve_con_errore_nei_contatti"/></text:h>
      <text:p text:style-name="Text_20_body">L'utente può impostare il numero massimo di curve con errori rilevati nei contatti che vengono automaticamente salvate durante il collaudo in aggiunta a quelle programmate. Al raggiungimento del valore inserito il collaudo può essere interrotto o proseguire senza il componente in errore. Con l'opzione <text:span text:style-name="Strong_20_Emphasis">Escludi la rilevazione dei contatti</text:span> il programma prosegue senza conteggiarli. </text:p>
      <text:h text:style-name="Heading_20_5" text:outline-level="5"><text:bookmark-start text:name="numero_massimo_di_errori_prove_tenuta_magnete_tenuta_rotazione_sgancio"/>Numero massimo di errori prove (tenuta, magnete, tenuta/rotazione, sgancio)<text:bookmark-end text:name="numero_massimo_di_errori_prove_tenuta_magnete_tenuta_rotazione_sgancio"/></text:h>
      <text:p text:style-name="Text_20_body">L'utente può impostare il numero massimo di prove di: tenuta, magnete, tenuta/giro, sgancio con esito negativo. Al raggiungimento del valore inserito il collaudo può essere interrotto o proseguire senza il componente in errore. Tramite alcune opzioni descritte più avanti è possibile escludere determinate tipologie di prove seppure previste nel programma.</text:p>
      <text:h text:style-name="Heading_20_5" text:outline-level="5"><text:bookmark-start text:name="azione_al_raggiungimento_limite_max_errori"/>Azione al raggiungimento limite max errori<text:bookmark-end text:name="azione_al_raggiungimento_limite_max_errori"/></text:h>
      <text:p text:style-name="Text_20_body">Indica l'azione da intraprendere nel caso che un componente raggiunga il numero massimo di errori nella coppia o nella rilevazione dei contatti:</text:p>
      <text:list text:style-name="List_20_1">
        <text:list-item>
          <text:p text:style-name="Text_20_body"> <text:span text:style-name="Strong_20_Emphasis">Ferma il collaudo:</text:span> ferma il collaudo senza compiere alcuna azione;</text:p>
        </text:list-item>
        <text:list-item>
          <text:p text:style-name="Text_20_body"> <text:span text:style-name="Strong_20_Emphasis">Interrompi postazione:</text:span> interrompe il collaudo della postazione in errore e continua il collaudo dei componenti restanti;</text:p>
        </text:list-item>
        <text:list-item>
          <text:p text:style-name="Text_20_body"> <text:span text:style-name="Strong_20_Emphasis">Escludi e continua:</text:span> esclude il componente in errore (perdendo tutti i dati) e continua il collaudo dei componenti restanti.</text:p>
        </text:list-item>
      </text:list>
      <text:h text:style-name="Heading_20_5" text:outline-level="5"><text:bookmark-start text:name="buffer_fifo_curve_di_coppia"/>Buffer fifo curve di coppia<text:bookmark-end text:name="buffer_fifo_curve_di_coppia"/></text:h>
      <text:p text:style-name="Text_20_body">Numero delle ultime curve da memorizzare precedenti and una acquisizione memorizzata per il superamento della coppia massima.</text:p>
      <text:h text:style-name="Heading_20_5" text:outline-level="5"><text:bookmark-start text:name="numero_massimo_di_curve_fuori_range_di_pressione"/>Numero massimo di curve fuori range di pressione<text:bookmark-end text:name="numero_massimo_di_curve_fuori_range_di_pressione"/></text:h>
      <text:p text:style-name="Text_20_body">L'utente può impostare il numero massimo di curve per le quali la pressione rilevata risulta essere fuori le tolleranze specificate in anagrafica. Al raggiungimento del valore inserito il collaudo può essere interrotto o proseguire senza il componente in errore.</text:p>
      <text:h text:style-name="Heading_20_5" text:outline-level="5"><text:bookmark-start text:name="opzioni_valide_solo_per_i_nuovi_collaudi"/>Opzioni valide solo per i nuovi collaudi<text:bookmark-end text:name="opzioni_valide_solo_per_i_nuovi_collaudi"/></text:h>
      <text:list text:style-name="List_20_1">
        <text:list-item>
          <text:p text:style-name="Text_20_body"> <text:span text:style-name="Strong_20_Emphasis">Gradi esclusi ad inizio rotazione per la verifica della coppia</text:span> : imposta i gradi da escludere ad inizio rotazione solo per un nuovo collaudo</text:p>
        </text:list-item>
        <text:list-item>
          <text:p text:style-name="Text_20_body"> <text:span text:style-name="Strong_20_Emphasis">Gradi esclusi a fine rotazione per la verifica della coppia</text:span> : imposta i gradi da escludere a fine rotazione solo per un nuovo collaudo</text:p>
        </text:list-item>
      </text:list>
      <text:h text:style-name="Heading_20_4" text:outline-level="4"><text:bookmark-start text:name="controllo_assenza_tensione"/>Controllo assenza tensione<text:bookmark-end text:name="controllo_assenza_tensione"/></text:h>
      <text:h text:style-name="Heading_20_5" text:outline-level="5"><text:bookmark-start text:name="riavvia_la_prova_al_ripristino_della_tensione"/>Riavvia la prova al ripristino della tensione<text:bookmark-end text:name="riavvia_la_prova_al_ripristino_della_tensione"/></text:h>
      <text:p text:style-name="Text_20_body">Nel caso che l'intero sistema, tranne il forno, sia alimentato da un gruppo di continuità  è possibile riprendere la prova al ripristino della tensione di alimentazione.
Selezionando questa opzione, anzichè interrompere la prova per errore di comunicazione allo spegnimento del forno, il programma attendera la riaccensione per riprendere il collaudo dei componenti.</text:p>
      <text:h text:style-name="Heading_20_3" text:outline-level="3"><text:bookmark-start text:name="programmi_avanzati1"/>Programmi avanzati<text:bookmark-end text:name="programmi_avanzati1"/></text:h>
      <text:h text:style-name="Heading_20_4" text:outline-level="4"><text:bookmark-start text:name="comandi1"/>Comandi<text:bookmark-end text:name="comandi1"/></text:h>
      <text:h text:style-name="Heading_20_5" text:outline-level="5"><text:bookmark-start text:name="escludi_tutti_i_comandi_relativi_al_forno"/>Escludi tutti i comandi relativi al forno<text:bookmark-end text:name="escludi_tutti_i_comandi_relativi_al_forno"/></text:h>
      <text:p text:style-name="Text_20_body">
Questa opzione permette di ignorare tutti i comandi relativi al forno siano essi di impostazione (setpoint, posizione airflap, ventilazione) che di attesa temperatura.</text:p>
      <text:h text:style-name="Heading_20_5" text:outline-level="5"><text:bookmark-start text:name="escludi_tutti_i_comandi_di_attesa"/>Escludi tutti i comandi di attesa<text:bookmark-end text:name="escludi_tutti_i_comandi_di_attesa"/></text:h>
      <text:p text:style-name="Text_20_body">
Questa opzione ignora tutti i comandi di attesa inseriti nel programma.</text:p>
      <text:h text:style-name="Heading_20_5" text:outline-level="5"><text:bookmark-start text:name="accendi_ventola_supplementare_di_raffreddamento_con_porta_aperta"/>Accendi ventola supplementare di raffreddamento con porta aperta<text:bookmark-end text:name="accendi_ventola_supplementare_di_raffreddamento_con_porta_aperta"/></text:h>
      <text:p text:style-name="Text_20_body">Se abilitata durante la fase di raffreddamento in concomitanza dell'apertura della porta accende la ventola supplementare per velocizzare il process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opzione potrebbe essere ignorata se non prevista la ventola</text:p>
          </table:table-cell>
        </table:table-row>
      </table:table>
      <text:h text:style-name="Heading_20_5" text:outline-level="5"><text:bookmark-start text:name="accendi_resistenza_supplementare_di_riscaldamento_per_raggiungimento_setpoint"/>Accendi resistenza supplementare di riscaldamento per raggiungimento setpoint<text:bookmark-end text:name="accendi_resistenza_supplementare_di_riscaldamento_per_raggiungimento_setpoint"/></text:h>
      <text:p text:style-name="Text_20_body">
Se abilitata durante la fase di riscaldamente accende la resistenza supplementare per raggiungere più velocemente il setpoint.
Una volta raggiunta la temperatura, la resistenza non viene più utilizzata fino al prossimo comando di impostazione della temperatura del forn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trebbe essere ignorata se non prevista la resistenza</text:p>
          </table:table-cell>
        </table:table-row>
      </table:table>
      <text:h text:style-name="Heading_20_5" text:outline-level="5"><text:bookmark-start text:name="escludi_la_rilevazione_dei_contatti"/>Escludi la rilevazione dei contatti<text:bookmark-end text:name="escludi_la_rilevazione_dei_contatti"/></text:h>
      <text:p text:style-name="Text_20_body">Escludi la rilevazione dei contatti durante la prova</text:p>
      <text:h text:style-name="Heading_20_5" text:outline-level="5"><text:bookmark-start text:name="escludi_la_rilevazione_della_tenuta"/>Escludi la rilevazione della tenuta<text:bookmark-end text:name="escludi_la_rilevazione_della_tenuta"/></text:h>
      <text:p text:style-name="Text_20_body">Escludi la rilevazione della tenuta durante la prova</text:p>
      <text:h text:style-name="Heading_20_5" text:outline-level="5"><text:bookmark-start text:name="escludi_la_rilevazione_della_tenuta_in_rotazione"/>Escludi la rilevazione della tenuta in rotazione<text:bookmark-end text:name="escludi_la_rilevazione_della_tenuta_in_rotazione"/></text:h>
      <text:p text:style-name="Text_20_body">Escludi la rilevazione della tenuta in rotazione durante la prova</text:p>
      <text:h text:style-name="Heading_20_5" text:outline-level="5"><text:bookmark-start text:name="escludi_la_rilevazione_dello_sgancio_magnete"/>Escludi la rilevazione dello sgancio magnete<text:bookmark-end text:name="escludi_la_rilevazione_dello_sgancio_magnete"/></text:h>
      <text:p text:style-name="Text_20_body">Escludi la rilevazione dello sgancio magnete durante la prova</text:p>
      <text:h text:style-name="Heading_20_5" text:outline-level="5"><text:bookmark-start text:name="escludi_test_della_pressione"/>Escludi test della pressione<text:bookmark-end text:name="escludi_test_della_pressione"/></text:h>
      <text:p text:style-name="Text_20_body">Escludi la verifica della pressione al termine della rotazione</text:p>
      <text:h text:style-name="Heading_20_4" text:outline-level="4"><text:bookmark-start text:name="opzioni1"/>Opzioni<text:bookmark-end text:name="opzioni1"/></text:h>
      <text:h text:style-name="Heading_20_5" text:outline-level="5"><text:bookmark-start text:name="esegui_rotazione_fluida_nella_prova_di_tenuta_in_rotazione"/>Esegui rotazione fluida nella prova di tenuta in rotazione<text:bookmark-end text:name="esegui_rotazione_fluida_nella_prova_di_tenuta_in_rotazione"/></text:h>
      <text:p text:style-name="Text_20_body">
Se selezionato il motore si muove in modo continuo e verranno letti i valori alla massima velocità <text:span text:style-name="Strong_20_Emphasis">NON</text:span> avendo la sicurezza di avere una lettura per grado, se invece non viene visualizzato il motore compierà una movimentazione grado per grado ed in questo caso si avrà una lettura per ogni singolo passo compiuto.</text:p>
      <text:h text:style-name="Heading_20_5" text:outline-level="5"><text:bookmark-start text:name="tempo_di_prova_per_il_test_della_tenuta"/>Tempo di prova per il test della tenuta<text:bookmark-end text:name="tempo_di_prova_per_il_test_della_tenuta"/></text:h>
      <text:p text:style-name="Text_20_body">
Si imposta la durata della fase di test durante la prova tenuta.
</text:p>
      <text:h text:style-name="Heading_20_3" text:outline-level="3"><text:bookmark-start text:name="opzioni_forno"/>Opzioni forno<text:bookmark-end text:name="opzioni_forno"/></text:h>
      <text:p text:style-name="Text_20_body">
Le modalità di funzionamento del forno possono essere variate dal relativo pannello di controllo posto nella schermata principale del programma.</text:p>
      <text:p text:style-name="Text_20_body"><draw:frame draw:style-name="mediacenter" draw:name=" Pannello del forno Legend" text:anchor-type="paragraph" draw:z-index="0" svg:width="7.8845833333333cm"><draw:text-box><text:p text:style-name="legendcenter"><draw:frame draw:style-name="mediacenter" draw:name=" Pannello del forno" text:anchor-type="paragraph" draw:z-index="0" svg:width="7.8845833333333cm" svg:height="10.054166666667cm"><draw:image xlink:href="Pictures/c585b850c0b7b927d71fec5e6546eb9a.png" xlink:type="simple" xlink:show="embed" xlink:actuate="onLoad"/></draw:frame> Pannello del forno</text:p></draw:text-box></draw:frame></text:p>
      <text:p text:style-name="Text_20_body">
Il forno può funzionare in due modalità: Automatica e Manuale. Per abilitare una o l'altra opzione premere il tasto <text:span text:style-name="Strong_20_Emphasis">Auto</text:span> o <text:span text:style-name="Strong_20_Emphasis">Manuale</text:span> e rispondere <text:span text:style-name="Strong_20_Emphasis">Si</text:span> al successivo messaggio di conferma.</text:p>
      <text:h text:style-name="Heading_20_4" text:outline-level="4"><text:bookmark-start text:name="modalita_automatica"/>Modalità Automatica<text:bookmark-end text:name="modalita_automatica"/></text:h>
      <text:p text:style-name="Text_20_body">La temperatura e l'umidità del forno variano in corrispondenza degli steps e dei comandi dei programmi di collaudo.</text:p>
      <text:h text:style-name="Heading_20_4" text:outline-level="4"><text:bookmark-start text:name="modalita_manuale"/>Modalità Manuale<text:bookmark-end text:name="modalita_manuale"/></text:h>
      <text:p text:style-name="Text_20_body"><draw:frame draw:style-name="media" draw:name="" text:anchor-type="as-char" draw:z-index="0" svg:width="2.1166666666667cm" svg:height="0.396875cm"><draw:image xlink:href="Pictures/5fa594b27e2c1ef458a922153fb38a44.gif" xlink:type="simple" xlink:show="embed" xlink:actuate="onLoad"/></draw:frame>
La temperatura e la ventilazione del forno rimangono stabili ai valori impostati manualmente dall'operatore anche durante l'esecuzione di programmi avanzati, con comandi di modifica della temperatura e ventalazione. Anche il braccetto di apertura e chiusura della porta rimane fermo nella posizione attuale.
In questa modalità per modificare la temperatura impostare il valore di setpoint ed il gradiente desiderati negli appositi campi e premere il pulsante contrassegnato con il simbolo di spunta posto a destra.
La stessa cosa può essere fatta per regolare l'umidità.</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 gradiente di temperatura è disponibile solamente in alcuni modelli di forno.</text:p>
          </table:table-cell>
        </table:table-row>
      </table:table>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regolazione dell'umidità è disponibile solamente se il sistema prevede una camera climatica.</text:p>
          </table:table-cell>
        </table:table-row>
      </table:table>
      <text:p text:style-name="Text_20_body">.</text:p>
      <text:h text:style-name="Heading_20_4" text:outline-level="4"><text:bookmark-start text:name="regolazioni_manuali"/>Regolazioni Manuali<text:bookmark-end text:name="regolazioni_manuali"/></text:h>
      <text:p text:style-name="Text_20_body">Nella modalità manuale è possibile effettuare le seguenti regolazioni:</text:p>
      <text:list text:style-name="List_20_1">
        <text:list-item>
          <text:p text:style-name="Text_20_body"> ventilazione;</text:p>
        </text:list-item>
        <text:list-item>
          <text:p text:style-name="Text_20_body"> bocchetta di raffreddamento;</text:p>
        </text:list-item>
        <text:list-item>
          <text:p text:style-name="Text_20_body"> braccetto apertura porta.</text:p>
        </text:list-item>
      </text:list>
      <text:p text:style-name="Text_20_body">Per accedere al pannello delle regolazioni premere il relativo tasto delle opzioni e selezionare il pulsante <text:span text:style-name="Strong_20_Emphasis">Conferma</text:span> per applicare le modifiche oppure il pulsante <text:span text:style-name="Strong_20_Emphasis">Annulla</text:span> per uscire.</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1010416666667cm"><draw:image xlink:href="Pictures/92ee025a48a64f41eab611ec2cef3816.jpg" xlink:type="simple" xlink:show="embed" xlink:actuate="onLoad"/></draw:frame>Finestra "Opzioni forno"</text:p></draw:text-box></draw:frame></text:p>
      <text:p text:style-name="Text_20_body"><draw:frame draw:style-name="media" draw:name="" text:anchor-type="as-char" draw:z-index="0" svg:width="2.1166666666667cm" svg:height="0.396875cm"><draw:image xlink:href="Pictures/5fa594b27e2c1ef458a922153fb38a44.gif" xlink:type="simple" xlink:show="embed" xlink:actuate="onLoad"/></draw:frame>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pertura automatica della porta non è prevista se il sistema prevede una camera climatica.</text:p>
          </table:table-cell>
        </table:table-row>
      </table:table>
      <text:h text:style-name="Heading_20_4" text:outline-level="4"><text:bookmark-start text:name="funzioni_aggiuntive_della_camera_climatica"/>Funzioni aggiuntive della camera climatica<text:bookmark-end text:name="funzioni_aggiuntive_della_camera_climatica"/></text:h>
      <text:p text:style-name="Text_20_body">
Nel caso che il sistema preveda una camera climatica, nella modalità manuale per poter effettuare la regolazione della temperatura è necessario mettere il dispositivo in stato di <text:span text:style-name="Strong_20_Emphasis">RUN</text:span> premendo l'apposito tasto <draw:frame draw:style-name="media" draw:name="" text:anchor-type="as-char" draw:z-index="0" svg:width="0.84666666666667cm" svg:height="0.84666666666667cm"><draw:image xlink:href="Pictures/851c895dd75412f39850d1b652f5829a.png" xlink:type="simple" xlink:show="embed" xlink:actuate="onLoad"/></draw:frame>. Il controllo può essere interrotto con il tasto <draw:frame draw:style-name="media" draw:name="" text:anchor-type="as-char" draw:z-index="0" svg:width="0.84666666666667cm" svg:height="0.84666666666667cm"><draw:image xlink:href="Pictures/06d8f375b58ca109679d54749a532514.png" xlink:type="simple" xlink:show="embed" xlink:actuate="onLoad"/></draw:frame></text:p>
      <text:h text:style-name="Heading_20_5" text:outline-level="5"><text:bookmark-start text:name="esclusione_controllo_umidita"/>Esclusione controllo umidità<text:bookmark-end text:name="esclusione_controllo_umidita"/></text:h>
      <text:p text:style-name="Text_20_body">
Il controllo dell'umidità può essere abilitato tramite il tasto <draw:frame draw:style-name="media" draw:name="" text:anchor-type="as-char" draw:z-index="0" svg:width="0.635cm" svg:height="0.635cm"><draw:image xlink:href="Pictures/b4f49d6b8530c1cfb2f9bdea5933babc.png" xlink:type="simple" xlink:show="embed" xlink:actuate="onLoad"/></draw:frame> e disabilitato tramite lo stesso tasto quando visualizzata l'icona <draw:frame draw:style-name="media" draw:name="" text:anchor-type="as-char" draw:z-index="0" svg:width="0.635cm" svg:height="0.635cm"><draw:image xlink:href="Pictures/31b7cf7907b182c6e02f69da7df80eb7.png" xlink:type="simple" xlink:show="embed" xlink:actuate="onLoad"/></draw:frame>.</text:p>
      <text:h text:style-name="Heading_20_1" text:outline-level="1"><text:bookmark-start text:name="eventi"/>Eventi<text:bookmark-end text:name="eventi"/></text:h>
      <text:p text:style-name="Text_20_body">Il programma prevede un registro nel quale vengono memorizzati tutti gli eventuali errori che possono verificarsi.
Ogni anomalia viene segnalata all'operatore tramite un messaggio nel quale sono riportati un numero identificativo ed una breve descrizione dell'errore stesso. Le stesse informazioni vengono inoltre memorizzate in un registro. 
Gli errori che si verificano durante l'esecuzione di procedure automatiche non possono essere comunicati all'operatore tramite messaggio ma vengono comunque memorizzati nel registro. </text:p>
      <text:h text:style-name="Heading_20_2" text:outline-level="2"><text:bookmark-start text:name="visualizzazione"/>Visualizzazione<text:bookmark-end text:name="visualizzazione"/></text:h>
      <text:p text:style-name="Text_20_body">Per consultare la lista degli eventi fare click con il mouse nel menu <text:span text:style-name="Emphasis">File » Eventi » Visualizza</text:span> o premere il bottone della barra degli strumenti:</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ma visualizza il seguente pannello:</text:p>
      <text:p text:style-name="Text_20_body"><draw:frame draw:style-name="mediacenter" draw:name="Finestra &quot;Eventi&quot; Legend" text:anchor-type="paragraph" draw:z-index="0" svg:width="10.583333333333cm"><draw:text-box><text:p text:style-name="legendcenter"><draw:frame draw:style-name="mediacenter" draw:name="Finestra &quot;Eventi&quot;" text:anchor-type="paragraph" draw:z-index="0" svg:width="10.583333333333cm" svg:height="6.905625cm"><draw:image xlink:href="Pictures/3a8bf8cb67c489886a9dcd28b3ecc528.jpg" xlink:type="simple" xlink:show="embed" xlink:actuate="onLoad"/></draw:frame>Finestra "Eventi"</text:p></draw:text-box></draw:frame></text:p>
      <text:p text:style-name="Text_20_body">Si possono trovare tre tipi di eventi in base alla loro importanza:</text:p>
      <text:list text:style-name="List_20_1">
        <text:list-item>
          <text:p text:style-name="Text_20_body"> Errore</text:p>
        </text:list-item>
        <text:list-item>
          <text:p text:style-name="Text_20_body"> Avviso</text:p>
        </text:list-item>
        <text:list-item>
          <text:p text:style-name="Text_20_body"> Informazione</text:p>
        </text:list-item>
      </text:list>
      <text:p text:style-name="Text_20_body">
Facendo doppio click su un evento è possibile visualizzare il messaggio completo nel caso che la finestra non sia sufficientemente ampia.</text:p>
      <text:h text:style-name="Heading_20_2" text:outline-level="2"><text:bookmark-start text:name="cancellazione"/>Cancellazione<text:bookmark-end text:name="cancellazione"/></text:h>
      <text:p text:style-name="Text_20_body">Per svuotare il registro degli eventi occorre selezionare il menù <text:span text:style-name="Strong_20_Emphasis"><text:span text:style-name="Emphasis">File » Eventi » Svuota</text:span></text:span> e rispondere <text:span text:style-name="Strong_20_Emphasis">Sì</text:span> al successivo messaggio di conferma.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009900"/>
    </style:style>
    <style:style style:name="highlight.15" style:family="text">
      <style:text-properties fo:color="#000000" fo:font-weight="bold"/>
    </style:style>
    <style:style style:name="highlight.16" style:family="text">
      <style:text-properties fo:color="#000066"/>
    </style:style>
    <style:style style:name="highlight.17" style:family="text">
      <style:text-properties fo:color="#ff0000"/>
    </style:style>
    <style:style style:name="highlight.18" style:family="text">
      <style:text-properties fo:color="#000066"/>
    </style:style>
    <style:style style:name="highlight.19" style:family="text">
      <style:text-properties fo:color="#ff0000"/>
    </style:style>
    <style:style style:name="highlight.20" style:family="text">
      <style:text-properties fo:color="#000000" fo:font-weight="bold"/>
    </style:style>
    <style:style style:name="highlight.21" style:family="text">
      <style:text-properties fo:color="#009900"/>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009900"/>
    </style:style>
    <style:style style:name="highlight.25" style:family="text">
      <style:text-properties fo:color="#000000" fo:font-weight="bold"/>
    </style:style>
    <style:style style:name="highlight.26" style:family="text">
      <style:text-properties fo:color="#000000" fo:font-weight="bold"/>
    </style:style>
    <style:style style:name="highlight.27" style:family="text">
      <style:text-properties fo:color="#808080" fo:font-style="italic"/>
    </style:style>
    <style:style style:name="highlight.28" style:family="text">
      <style:text-properties fo:color="#009900"/>
    </style:style>
    <style:style style:name="highlight.29" style:family="text">
      <style:text-properties fo:color="#000000" fo:font-weight="bold"/>
    </style:style>
    <style:style style:name="highlight.30" style:family="text">
      <style:text-properties fo:color="#000066"/>
    </style:style>
    <style:style style:name="highlight.31" style:family="text">
      <style:text-properties fo:color="#ff0000"/>
    </style:style>
    <style:style style:name="highlight.32" style:family="text">
      <style:text-properties fo:color="#000066"/>
    </style:style>
    <style:style style:name="highlight.33" style:family="text">
      <style:text-properties fo:color="#ff0000"/>
    </style:style>
    <style:style style:name="highlight.34" style:family="text">
      <style:text-properties fo:color="#000000" fo:font-weight="bold"/>
    </style:style>
    <style:style style:name="highlight.35" style:family="text">
      <style:text-properties fo:color="#000000" fo:font-weight="bold"/>
    </style:style>
    <style:style style:name="highlight.36" style:family="text">
      <style:text-properties fo:color="#000000" fo:font-weight="bold"/>
    </style:style>
    <style:style style:name="highlight.37" style:family="text">
      <style:text-properties fo:color="#808080" fo:font-style="italic"/>
    </style:style>
    <style:style style:name="highlight.38" style:family="text">
      <style:text-properties fo:color="#009900"/>
    </style:style>
    <style:style style:name="highlight.39" style:family="text">
      <style:text-properties fo:color="#000000" fo:font-weight="bold"/>
    </style:style>
    <style:style style:name="highlight.40" style:family="text">
      <style:text-properties fo:color="#000066"/>
    </style:style>
    <style:style style:name="highlight.41" style:family="text">
      <style:text-properties fo:color="#ff0000"/>
    </style:style>
    <style:style style:name="highlight.42" style:family="text">
      <style:text-properties fo:color="#000066"/>
    </style:style>
    <style:style style:name="highlight.43" style:family="text">
      <style:text-properties fo:color="#ff0000"/>
    </style:style>
    <style:style style:name="highlight.44" style:family="text">
      <style:text-properties fo:color="#000000" fo:font-weight="bold"/>
    </style:style>
    <style:style style:name="highlight.45" style:family="text">
      <style:text-properties fo:color="#000000" fo:font-weight="bold"/>
    </style:style>
    <style:style style:name="highlight.46" style:family="text">
      <style:text-properties fo:color="#000000" fo:font-weight="bold"/>
    </style:style>
    <style:style style:name="highlight.47" style:family="text">
      <style:text-properties fo:color="#808080" fo:font-style="italic"/>
    </style:style>
    <style:style style:name="highlight.48" style:family="text">
      <style:text-properties fo:color="#009900"/>
    </style:style>
    <style:style style:name="highlight.49" style:family="text">
      <style:text-properties fo:color="#000000" fo:font-weight="bold"/>
    </style:style>
    <style:style style:name="highlight.50" style:family="text">
      <style:text-properties fo:color="#000066"/>
    </style:style>
    <style:style style:name="highlight.51" style:family="text">
      <style:text-properties fo:color="#ff0000"/>
    </style:style>
    <style:style style:name="highlight.52" style:family="text">
      <style:text-properties fo:color="#000066"/>
    </style:style>
    <style:style style:name="highlight.53" style:family="text">
      <style:text-properties fo:color="#ff0000"/>
    </style:style>
    <style:style style:name="highlight.54" style:family="text">
      <style:text-properties fo:color="#000000" fo:font-weight="bold"/>
    </style:style>
    <style:style style:name="highlight.55" style:family="text">
      <style:text-properties fo:color="#000000" fo:font-weight="bold"/>
    </style:style>
    <style:style style:name="highlight.56" style:family="text">
      <style:text-properties fo:color="#000000" fo:font-weight="bold"/>
    </style:style>
    <style:style style:name="highlight.57" style:family="text">
      <style:text-properties fo:color="#808080" fo:font-style="italic"/>
    </style:style>
    <style:style style:name="highlight.58" style:family="text">
      <style:text-properties fo:color="#009900"/>
    </style:style>
    <style:style style:name="highlight.59" style:family="text">
      <style:text-properties fo:color="#000000" fo:font-weight="bold"/>
    </style:style>
    <style:style style:name="highlight.60" style:family="text">
      <style:text-properties fo:color="#000066"/>
    </style:style>
    <style:style style:name="highlight.61" style:family="text">
      <style:text-properties fo:color="#ff0000"/>
    </style:style>
    <style:style style:name="highlight.62" style:family="text">
      <style:text-properties fo:color="#000066"/>
    </style:style>
    <style:style style:name="highlight.63" style:family="text">
      <style:text-properties fo:color="#ff0000"/>
    </style:style>
    <style:style style:name="highlight.64" style:family="text">
      <style:text-properties fo:color="#000000" fo:font-weight="bold"/>
    </style:style>
    <style:style style:name="highlight.65" style:family="text">
      <style:text-properties fo:color="#000000" fo:font-weight="bold"/>
    </style:style>
    <style:style style:name="highlight.66" style:family="text">
      <style:text-properties fo:color="#000000" fo:font-weight="bold"/>
    </style:style>
    <style:style style:name="highlight.67" style:family="text">
      <style:text-properties fo:color="#808080" fo:font-style="italic"/>
    </style:style>
    <style:style style:name="highlight.68" style:family="text">
      <style:text-properties fo:color="#009900"/>
    </style:style>
    <style:style style:name="highlight.69" style:family="text">
      <style:text-properties fo:color="#000000" fo:font-weight="bold"/>
    </style:style>
    <style:style style:name="highlight.70" style:family="text">
      <style:text-properties fo:color="#000066"/>
    </style:style>
    <style:style style:name="highlight.71" style:family="text">
      <style:text-properties fo:color="#ff0000"/>
    </style:style>
    <style:style style:name="highlight.72" style:family="text">
      <style:text-properties fo:color="#000066"/>
    </style:style>
    <style:style style:name="highlight.73" style:family="text">
      <style:text-properties fo:color="#ff0000"/>
    </style:style>
    <style:style style:name="highlight.74" style:family="text">
      <style:text-properties fo:color="#000000" fo:font-weight="bold"/>
    </style:style>
    <style:style style:name="highlight.75" style:family="text">
      <style:text-properties fo:color="#000000" fo:font-weight="bold"/>
    </style:style>
    <style:style style:name="highlight.76" style:family="text">
      <style:text-properties fo:color="#000000" fo:font-weight="bold"/>
    </style:style>
    <style:style style:name="highlight.77" style:family="text">
      <style:text-properties fo:color="#808080" fo:font-style="italic"/>
    </style:style>
    <style:style style:name="highlight.78" style:family="text">
      <style:text-properties fo:color="#009900"/>
    </style:style>
    <style:style style:name="highlight.79" style:family="text">
      <style:text-properties fo:color="#000000" fo:font-weight="bold"/>
    </style:style>
    <style:style style:name="highlight.80" style:family="text">
      <style:text-properties fo:color="#000066"/>
    </style:style>
    <style:style style:name="highlight.81" style:family="text">
      <style:text-properties fo:color="#ff0000"/>
    </style:style>
    <style:style style:name="highlight.82" style:family="text">
      <style:text-properties fo:color="#000066"/>
    </style:style>
    <style:style style:name="highlight.83" style:family="text">
      <style:text-properties fo:color="#ff0000"/>
    </style:style>
    <style:style style:name="highlight.84" style:family="text">
      <style:text-properties fo:color="#000000" fo:font-weight="bold"/>
    </style:style>
    <style:style style:name="highlight.85" style:family="text">
      <style:text-properties fo:color="#000000" fo:font-weight="bold"/>
    </style:style>
    <style:style style:name="highlight.86" style:family="text">
      <style:text-properties fo:color="#000000" fo:font-weight="bold"/>
    </style:style>
    <style:style style:name="highlight.87" style:family="text">
      <style:text-properties fo:color="#808080" fo:font-style="italic"/>
    </style:style>
    <style:style style:name="highlight.88" style:family="text">
      <style:text-properties fo:color="#009900"/>
    </style:style>
    <style:style style:name="highlight.89" style:family="text">
      <style:text-properties fo:color="#000000" fo:font-weight="bold"/>
    </style:style>
    <style:style style:name="highlight.90" style:family="text">
      <style:text-properties fo:color="#000066"/>
    </style:style>
    <style:style style:name="highlight.91" style:family="text">
      <style:text-properties fo:color="#ff0000"/>
    </style:style>
    <style:style style:name="highlight.92" style:family="text">
      <style:text-properties fo:color="#000066"/>
    </style:style>
    <style:style style:name="highlight.93" style:family="text">
      <style:text-properties fo:color="#ff0000"/>
    </style:style>
    <style:style style:name="highlight.94" style:family="text">
      <style:text-properties fo:color="#000000" fo:font-weight="bold"/>
    </style:style>
    <style:style style:name="highlight.95" style:family="text">
      <style:text-properties fo:color="#000000" fo:font-weight="bold"/>
    </style:style>
    <style:style style:name="highlight.96" style:family="text">
      <style:text-properties fo:color="#000000" fo:font-weight="bold"/>
    </style:style>
    <style:style style:name="highlight.97" style:family="text">
      <style:text-properties fo:color="#808080" fo:font-style="italic"/>
    </style:style>
    <style:style style:name="highlight.98" style:family="text">
      <style:text-properties fo:color="#009900"/>
    </style:style>
    <style:style style:name="highlight.99" style:family="text">
      <style:text-properties fo:color="#000000" fo:font-weight="bold"/>
    </style:style>
    <style:style style:name="highlight.100" style:family="text">
      <style:text-properties fo:color="#000066"/>
    </style:style>
    <style:style style:name="highlight.101" style:family="text">
      <style:text-properties fo:color="#ff0000"/>
    </style:style>
    <style:style style:name="highlight.102" style:family="text">
      <style:text-properties fo:color="#000066"/>
    </style:style>
    <style:style style:name="highlight.103" style:family="text">
      <style:text-properties fo:color="#ff0000"/>
    </style:style>
    <style:style style:name="highlight.104" style:family="text">
      <style:text-properties fo:color="#000000" fo:font-weight="bold"/>
    </style:style>
    <style:style style:name="highlight.105" style:family="text">
      <style:text-properties fo:color="#000000" fo:font-weight="bold"/>
    </style:style>
    <style:style style:name="highlight.106" style:family="text">
      <style:text-properties fo:color="#000000" fo:font-weight="bold"/>
    </style:style>
    <style:style style:name="highlight.107" style:family="text">
      <style:text-properties fo:color="#808080" fo:font-style="italic"/>
    </style:style>
    <style:style style:name="highlight.108" style:family="text">
      <style:text-properties fo:color="#009900"/>
    </style:style>
    <style:style style:name="highlight.109" style:family="text">
      <style:text-properties fo:color="#000000" fo:font-weight="bold"/>
    </style:style>
    <style:style style:name="highlight.110" style:family="text">
      <style:text-properties fo:color="#000066"/>
    </style:style>
    <style:style style:name="highlight.111" style:family="text">
      <style:text-properties fo:color="#ff0000"/>
    </style:style>
    <style:style style:name="highlight.112" style:family="text">
      <style:text-properties fo:color="#ff0000"/>
    </style:style>
    <style:style style:name="highlight.113" style:family="text">
      <style:text-properties fo:color="#000000" fo:font-weight="bold"/>
    </style:style>
    <style:style style:name="highlight.114" style:family="text">
      <style:text-properties fo:color="#808080" fo:font-style="italic"/>
    </style:style>
    <style:style style:name="highlight.115" style:family="text">
      <style:text-properties fo:color="#009900"/>
    </style:style>
    <style:style style:name="highlight.116" style:family="text">
      <style:text-properties fo:color="#000000" fo:font-weight="bold"/>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66"/>
    </style:style>
    <style:style style:name="highlight.120" style:family="text">
      <style:text-properties fo:color="#ff0000"/>
    </style:style>
    <style:style style:name="highlight.121" style:family="text">
      <style:text-properties fo:color="#000000" fo:font-weight="bold"/>
    </style:style>
    <style:style style:name="highlight.122" style:family="text">
      <style:text-properties fo:color="#000000" fo:font-weight="bold"/>
    </style:style>
    <style:style style:name="highlight.123" style:family="text">
      <style:text-properties fo:color="#000000" fo:font-weight="bold"/>
    </style:style>
    <style:style style:name="highlight.124" style:family="text">
      <style:text-properties fo:color="#808080" fo:font-style="italic"/>
    </style:style>
    <style:style style:name="highlight.125" style:family="text">
      <style:text-properties fo:color="#009900"/>
    </style:style>
    <style:style style:name="highlight.126" style:family="text">
      <style:text-properties fo:color="#000000" fo:font-weight="bold"/>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66"/>
    </style:style>
    <style:style style:name="highlight.130" style:family="text">
      <style:text-properties fo:color="#ff0000"/>
    </style:style>
    <style:style style:name="highlight.131" style:family="text">
      <style:text-properties fo:color="#000000" fo:font-weight="bold"/>
    </style:style>
    <style:style style:name="highlight.132" style:family="text">
      <style:text-properties fo:color="#000000" fo:font-weight="bold"/>
    </style:style>
    <style:style style:name="highlight.133" style:family="text">
      <style:text-properties fo:color="#000000" fo:font-weight="bold"/>
    </style:style>
    <style:style style:name="highlight.134" style:family="text">
      <style:text-properties fo:color="#009900"/>
    </style:style>
    <style:style style:name="highlight.135" style:family="text">
      <style:text-properties fo:color="#000000" fo:font-weight="bold"/>
    </style:style>
    <style:style style:name="highlight.136" style:family="text">
      <style:text-properties fo:color="#000066"/>
    </style:style>
    <style:style style:name="highlight.137" style:family="text">
      <style:text-properties fo:color="#ff0000"/>
    </style:style>
    <style:style style:name="highlight.138" style:family="text">
      <style:text-properties fo:color="#000066"/>
    </style:style>
    <style:style style:name="highlight.139" style:family="text">
      <style:text-properties fo:color="#ff0000"/>
    </style:style>
    <style:style style:name="highlight.140" style:family="text">
      <style:text-properties fo:color="#000000" fo:font-weight="bold"/>
    </style:style>
    <style:style style:name="highlight.141" style:family="text">
      <style:text-properties fo:color="#000000" fo:font-weight="bold"/>
    </style:style>
    <style:style style:name="highlight.142" style:family="text">
      <style:text-properties fo:color="#000000" fo:font-weight="bold"/>
    </style:style>
    <style:style style:name="highlight.143" style:family="text">
      <style:text-properties fo:color="#808080" fo:font-style="italic"/>
    </style:style>
    <style:style style:name="highlight.144" style:family="text">
      <style:text-properties fo:color="#009900"/>
    </style:style>
    <style:style style:name="highlight.145" style:family="text">
      <style:text-properties fo:color="#000000" fo:font-weight="bold"/>
    </style:style>
    <style:style style:name="highlight.146" style:family="text">
      <style:text-properties fo:color="#000066"/>
    </style:style>
    <style:style style:name="highlight.147" style:family="text">
      <style:text-properties fo:color="#ff0000"/>
    </style:style>
    <style:style style:name="highlight.148" style:family="text">
      <style:text-properties fo:color="#000066"/>
    </style:style>
    <style:style style:name="highlight.149" style:family="text">
      <style:text-properties fo:color="#ff0000"/>
    </style:style>
    <style:style style:name="highlight.150" style:family="text">
      <style:text-properties fo:color="#000000" fo:font-weight="bold"/>
    </style:style>
    <style:style style:name="highlight.151" style:family="text">
      <style:text-properties fo:color="#000000" fo:font-weight="bold"/>
    </style:style>
    <style:style style:name="highlight.152" style:family="text">
      <style:text-properties fo:color="#000000" fo:font-weight="bold"/>
    </style:style>
    <style:style style:name="highlight.153" style:family="text">
      <style:text-properties fo:color="#808080" fo:font-style="italic"/>
    </style:style>
    <style:style style:name="highlight.154" style:family="text">
      <style:text-properties fo:color="#009900"/>
    </style:style>
    <style:style style:name="highlight.155" style:family="text">
      <style:text-properties fo:color="#000000" fo:font-weight="bold"/>
    </style:style>
    <style:style style:name="highlight.156" style:family="text">
      <style:text-properties fo:color="#000066"/>
    </style:style>
    <style:style style:name="highlight.157" style:family="text">
      <style:text-properties fo:color="#ff0000"/>
    </style:style>
    <style:style style:name="highlight.158" style:family="text">
      <style:text-properties fo:color="#000066"/>
    </style:style>
    <style:style style:name="highlight.159" style:family="text">
      <style:text-properties fo:color="#ff0000"/>
    </style:style>
    <style:style style:name="highlight.160" style:family="text">
      <style:text-properties fo:color="#000000" fo:font-weight="bold"/>
    </style:style>
    <style:style style:name="highlight.161" style:family="text">
      <style:text-properties fo:color="#000000" fo:font-weight="bold"/>
    </style:style>
    <style:style style:name="highlight.162" style:family="text">
      <style:text-properties fo:color="#000000" fo:font-weight="bold"/>
    </style:style>
    <style:style style:name="highlight.163" style:family="text">
      <style:text-properties fo:color="#808080" fo:font-style="italic"/>
    </style:style>
    <style:style style:name="highlight.164" style:family="text">
      <style:text-properties fo:color="#009900"/>
    </style:style>
    <style:style style:name="highlight.165" style:family="text">
      <style:text-properties fo:color="#000000" fo:font-weight="bold"/>
    </style:style>
    <style:style style:name="highlight.166" style:family="text">
      <style:text-properties fo:color="#000066"/>
    </style:style>
    <style:style style:name="highlight.167" style:family="text">
      <style:text-properties fo:color="#ff0000"/>
    </style:style>
    <style:style style:name="highlight.168" style:family="text">
      <style:text-properties fo:color="#000066"/>
    </style:style>
    <style:style style:name="highlight.169" style:family="text">
      <style:text-properties fo:color="#ff0000"/>
    </style:style>
    <style:style style:name="highlight.170" style:family="text">
      <style:text-properties fo:color="#000000" fo:font-weight="bold"/>
    </style:style>
    <style:style style:name="highlight.171" style:family="text">
      <style:text-properties fo:color="#808080" fo:font-style="italic"/>
    </style:style>
    <style:style style:name="highlight.172" style:family="text">
      <style:text-properties fo:color="#009900"/>
    </style:style>
    <style:style style:name="highlight.173" style:family="text">
      <style:text-properties fo:color="#000000" fo:font-weight="bold"/>
    </style:style>
    <style:style style:name="highlight.174" style:family="text">
      <style:text-properties fo:color="#000066"/>
    </style:style>
    <style:style style:name="highlight.175" style:family="text">
      <style:text-properties fo:color="#ff0000"/>
    </style:style>
    <style:style style:name="highlight.176" style:family="text">
      <style:text-properties fo:color="#000066"/>
    </style:style>
    <style:style style:name="highlight.177" style:family="text">
      <style:text-properties fo:color="#ff0000"/>
    </style:style>
    <style:style style:name="highlight.178" style:family="text">
      <style:text-properties fo:color="#000000" fo:font-weight="bold"/>
    </style:style>
    <style:style style:name="highlight.179" style:family="text">
      <style:text-properties fo:color="#808080" fo:font-style="italic"/>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66"/>
    </style:style>
    <style:style style:name="highlight.183" style:family="text">
      <style:text-properties fo:color="#ff0000"/>
    </style:style>
    <style:style style:name="highlight.184" style:family="text">
      <style:text-properties fo:color="#000066"/>
    </style:style>
    <style:style style:name="highlight.185" style:family="text">
      <style:text-properties fo:color="#ff0000"/>
    </style:style>
    <style:style style:name="highlight.186" style:family="text">
      <style:text-properties fo:color="#000000" fo:font-weight="bold"/>
    </style:style>
    <style:style style:name="highlight.187" style:family="text">
      <style:text-properties fo:color="#808080" fo:font-style="italic"/>
    </style:style>
    <style:style style:name="highlight.188" style:family="text">
      <style:text-properties fo:color="#009900"/>
    </style:style>
    <style:style style:name="highlight.189" style:family="text">
      <style:text-properties fo:color="#000000" fo:font-weight="bold"/>
    </style:style>
    <style:style style:name="highlight.190" style:family="text">
      <style:text-properties fo:color="#000066"/>
    </style:style>
    <style:style style:name="highlight.191" style:family="text">
      <style:text-properties fo:color="#ff0000"/>
    </style:style>
    <style:style style:name="highlight.192" style:family="text">
      <style:text-properties fo:color="#000066"/>
    </style:style>
    <style:style style:name="highlight.193" style:family="text">
      <style:text-properties fo:color="#ff0000"/>
    </style:style>
    <style:style style:name="highlight.194" style:family="text">
      <style:text-properties fo:color="#000000" fo:font-weight="bold"/>
    </style:style>
    <style:style style:name="highlight.195" style:family="text">
      <style:text-properties fo:color="#808080" fo:font-style="italic"/>
    </style:style>
    <style:style style:name="highlight.196" style:family="text">
      <style:text-properties fo:color="#009900"/>
    </style:style>
    <style:style style:name="highlight.197" style:family="text">
      <style:text-properties fo:color="#000000" fo:font-weight="bold"/>
    </style:style>
    <style:style style:name="highlight.198" style:family="text">
      <style:text-properties fo:color="#000066"/>
    </style:style>
    <style:style style:name="highlight.199" style:family="text">
      <style:text-properties fo:color="#ff0000"/>
    </style:style>
    <style:style style:name="highlight.200" style:family="text">
      <style:text-properties fo:color="#000066"/>
    </style:style>
    <style:style style:name="highlight.201" style:family="text">
      <style:text-properties fo:color="#ff0000"/>
    </style:style>
    <style:style style:name="highlight.202" style:family="text">
      <style:text-properties fo:color="#000000" fo:font-weight="bold"/>
    </style:style>
    <style:style style:name="highlight.203" style:family="text">
      <style:text-properties fo:color="#808080" fo:font-style="italic"/>
    </style:style>
    <style:style style:name="highlight.204" style:family="text">
      <style:text-properties fo:color="#009900"/>
    </style:style>
    <style:style style:name="highlight.205" style:family="text">
      <style:text-properties fo:color="#000000" fo:font-weight="bold"/>
    </style:style>
    <style:style style:name="highlight.206" style:family="text">
      <style:text-properties fo:color="#000066"/>
    </style:style>
    <style:style style:name="highlight.207" style:family="text">
      <style:text-properties fo:color="#ff0000"/>
    </style:style>
    <style:style style:name="highlight.208" style:family="text">
      <style:text-properties fo:color="#000066"/>
    </style:style>
    <style:style style:name="highlight.209" style:family="text">
      <style:text-properties fo:color="#ff0000"/>
    </style:style>
    <style:style style:name="highlight.210" style:family="text">
      <style:text-properties fo:color="#000000" fo:font-weight="bold"/>
    </style:style>
    <style:style style:name="highlight.211" style:family="text">
      <style:text-properties fo:color="#808080" fo:font-style="italic"/>
    </style:style>
    <style:style style:name="highlight.212" style:family="text">
      <style:text-properties fo:color="#009900"/>
    </style:style>
    <style:style style:name="highlight.213" style:family="text">
      <style:text-properties fo:color="#000000" fo:font-weight="bold"/>
    </style:style>
    <style:style style:name="highlight.214" style:family="text">
      <style:text-properties fo:color="#000066"/>
    </style:style>
    <style:style style:name="highlight.215" style:family="text">
      <style:text-properties fo:color="#ff0000"/>
    </style:style>
    <style:style style:name="highlight.216" style:family="text">
      <style:text-properties fo:color="#000066"/>
    </style:style>
    <style:style style:name="highlight.217" style:family="text">
      <style:text-properties fo:color="#ff0000"/>
    </style:style>
    <style:style style:name="highlight.218" style:family="text">
      <style:text-properties fo:color="#000000" fo:font-weight="bold"/>
    </style:style>
    <style:style style:name="highlight.219" style:family="text">
      <style:text-properties fo:color="#808080" fo:font-style="italic"/>
    </style:style>
    <style:style style:name="highlight.220" style:family="text">
      <style:text-properties fo:color="#009900"/>
    </style:style>
    <style:style style:name="highlight.221" style:family="text">
      <style:text-properties fo:color="#000000" fo:font-weight="bold"/>
    </style:style>
    <style:style style:name="highlight.222" style:family="text">
      <style:text-properties fo:color="#000066"/>
    </style:style>
    <style:style style:name="highlight.223" style:family="text">
      <style:text-properties fo:color="#ff0000"/>
    </style:style>
    <style:style style:name="highlight.224" style:family="text">
      <style:text-properties fo:color="#000066"/>
    </style:style>
    <style:style style:name="highlight.225" style:family="text">
      <style:text-properties fo:color="#ff0000"/>
    </style:style>
    <style:style style:name="highlight.226" style:family="text">
      <style:text-properties fo:color="#000000" fo:font-weight="bold"/>
    </style:style>
    <style:style style:name="highlight.227" style:family="text">
      <style:text-properties fo:color="#808080" fo:font-style="italic"/>
    </style:style>
    <style:style style:name="highlight.228" style:family="text">
      <style:text-properties fo:color="#009900"/>
    </style:style>
    <style:style style:name="highlight.229" style:family="text">
      <style:text-properties fo:color="#000000" fo:font-weight="bold"/>
    </style:style>
    <style:style style:name="highlight.230" style:family="text">
      <style:text-properties fo:color="#000066"/>
    </style:style>
    <style:style style:name="highlight.231" style:family="text">
      <style:text-properties fo:color="#ff0000"/>
    </style:style>
    <style:style style:name="highlight.232" style:family="text">
      <style:text-properties fo:color="#000066"/>
    </style:style>
    <style:style style:name="highlight.233" style:family="text">
      <style:text-properties fo:color="#ff0000"/>
    </style:style>
    <style:style style:name="highlight.234" style:family="text">
      <style:text-properties fo:color="#000000" fo:font-weight="bold"/>
    </style:style>
    <style:style style:name="highlight.235" style:family="text">
      <style:text-properties fo:color="#808080" fo:font-style="italic"/>
    </style:style>
    <style:style style:name="highlight.236" style:family="text">
      <style:text-properties fo:color="#009900"/>
    </style:style>
    <style:style style:name="highlight.237" style:family="text">
      <style:text-properties fo:color="#000000" fo:font-weight="bold"/>
    </style:style>
    <style:style style:name="highlight.238" style:family="text">
      <style:text-properties fo:color="#000066"/>
    </style:style>
    <style:style style:name="highlight.239" style:family="text">
      <style:text-properties fo:color="#ff0000"/>
    </style:style>
    <style:style style:name="highlight.240" style:family="text">
      <style:text-properties fo:color="#000066"/>
    </style:style>
    <style:style style:name="highlight.241" style:family="text">
      <style:text-properties fo:color="#ff0000"/>
    </style:style>
    <style:style style:name="highlight.242" style:family="text">
      <style:text-properties fo:color="#000000" fo:font-weight="bold"/>
    </style:style>
    <style:style style:name="highlight.243" style:family="text">
      <style:text-properties fo:color="#009900"/>
    </style:style>
    <style:style style:name="highlight.244" style:family="text">
      <style:text-properties fo:color="#000000" fo:font-weight="bold"/>
    </style:style>
    <style:style style:name="highlight.245" style:family="text">
      <style:text-properties fo:color="#000000" fo:font-weight="bold"/>
    </style:style>
    <style:style style:name="highlight.246" style:family="text">
      <style:text-properties fo:color="#009900"/>
    </style:style>
    <style:style style:name="highlight.247" style:family="text">
      <style:text-properties fo:color="#000000" fo:font-weight="bold"/>
    </style:style>
    <style:style style:name="highlight.248" style:family="text">
      <style:text-properties fo:color="#000000" fo:font-weight="bol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