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e72557735d46bdd13e4ca31518cd1589.png"/>
  <manifest:file-entry manifest:media-type="image/jpeg" manifest:full-path="Pictures/6e4c2e0940d19e160408ee35796107b3.jpg"/>
  <manifest:file-entry manifest:media-type="image/png" manifest:full-path="Pictures/98ba1aad8a2e072cb0ad968c521ee6de.png"/>
  <manifest:file-entry manifest:media-type="image/jpeg" manifest:full-path="Pictures/3a6b41f1df305e6ec2e1756ad9424998.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0e2c7044b9262973020269aa63479add.jpg"/>
  <manifest:file-entry manifest:media-type="image/png" manifest:full-path="Pictures/b71f599a50cd7f02e7d4bb8e21617de7.png"/>
  <manifest:file-entry manifest:media-type="image/png" manifest:full-path="Pictures/84cfc4c8473dbf7bffd8d65344146ada.png"/>
  <manifest:file-entry manifest:media-type="image/jpeg" manifest:full-path="Pictures/59b6affbb73992395d83ff6b77252ecf.jpg"/>
  <manifest:file-entry manifest:media-type="image/png" manifest:full-path="Pictures/a598f40a52146479add07202b92fdb1d.png"/>
  <manifest:file-entry manifest:media-type="image/png" manifest:full-path="Pictures/c74603fd570650cfa368b5d2eb0b510b.png"/>
  <manifest:file-entry manifest:media-type="image/png" manifest:full-path="Pictures/4999c000fbb3a1d43a13a88fcf48ea2e.png"/>
  <manifest:file-entry manifest:media-type="image/png" manifest:full-path="Pictures/f8e762cb11dcb1a101e6b90316b38031.png"/>
  <manifest:file-entry manifest:media-type="image/jpeg" manifest:full-path="Pictures/3aec4cdb6a4a8576ca0a7c11dd681669.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fb058cbe58e1db180e14ce9633a7bcaa.jpg"/>
  <manifest:file-entry manifest:media-type="image/jpeg" manifest:full-path="Pictures/46e3defc0de03bb9202478d242b004b6.jpg"/>
  <manifest:file-entry manifest:media-type="image/jpeg" manifest:full-path="Pictures/f39ab98b23a8741a3689e86128e7e3ce.jpg"/>
  <manifest:file-entry manifest:media-type="image/jpeg" manifest:full-path="Pictures/7f8db644247524c261ab905c734efb62.jpg"/>
  <manifest:file-entry manifest:media-type="image/jpeg" manifest:full-path="Pictures/91b2b0970a423ccd073336c39adee4fb.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9fff3a459c86a855ec1bdbc118df861e.jpg"/>
  <manifest:file-entry manifest:media-type="image/jpeg" manifest:full-path="Pictures/b5af392450833804ea3524275296f73b.jpg"/>
  <manifest:file-entry manifest:media-type="image/jpeg" manifest:full-path="Pictures/30c4a5303f724c8e7725f5887ed85ded.jpg"/>
  <manifest:file-entry manifest:media-type="image/jpeg" manifest:full-path="Pictures/c44982a8a55c8866e5529a27aa03bf40.jpg"/>
  <manifest:file-entry manifest:media-type="image/jpeg" manifest:full-path="Pictures/bdf0571034e0b1a3c0903bc2e97c50b8.jpg"/>
  <manifest:file-entry manifest:media-type="image/jpeg" manifest:full-path="Pictures/e819d810c802f281e79bbaecf5f1d134.jpg"/>
  <manifest:file-entry manifest:media-type="image/jpeg" manifest:full-path="Pictures/8acbabbaca3c2c00ca05dc371de19270.jpg"/>
  <manifest:file-entry manifest:media-type="image/jpeg" manifest:full-path="Pictures/e67210e44d252cf54558574ad98ca9da.jpg"/>
  <manifest:file-entry manifest:media-type="image/jpeg" manifest:full-path="Pictures/c0c620c5c7cd3b1a88869cd57e563c16.jpg"/>
  <manifest:file-entry manifest:media-type="image/png" manifest:full-path="Pictures/ec8773ed1f651ada31f243a13489701a.png"/>
  <manifest:file-entry manifest:media-type="image/jpeg" manifest:full-path="Pictures/675f824aacfa83cd2b2ecded5e4fc77c.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203455cc7e1496fb026c67957a0152f2.jpg"/>
  <manifest:file-entry manifest:media-type="image/jpeg" manifest:full-path="Pictures/568ada4bffadfe60b423420058ba08cd.jpg"/>
  <manifest:file-entry manifest:media-type="image/jpeg" manifest:full-path="Pictures/ebc0ad0b9fe365d1c5ccb796e92bdf89.jpg"/>
  <manifest:file-entry manifest:media-type="image/jpeg" manifest:full-path="Pictures/79ae7300b6c2d78bbc3fd69d2c3387c0.jpg"/>
  <manifest:file-entry manifest:media-type="image/jpeg" manifest:full-path="Pictures/9cf7db6093202c194ce62f9702de23be.jpg"/>
  <manifest:file-entry manifest:media-type="image/jpeg" manifest:full-path="Pictures/92ee025a48a64f41eab611ec2cef3816.jpg"/>
  <manifest:file-entry manifest:media-type="image/jpeg" manifest:full-path="Pictures/3a8bf8cb67c489886a9dcd28b3ecc5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nhtestsystem"/>GasTapsEnhTestSystem<text:bookmark-end text:name="gastapsenhtestsystem"/></text:h>
      <text:p text:style-name="Text_20_body">
In questo manuale vengono illustrate le procedure per il corretto utilizzo del software <text:span text:style-name="Strong_20_Emphasis">GasTapsEnhTestSystem</text:span> in dotazione con il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e temperatura dei rubinetti durante la rotazione nei due sensi: antiorario ed orario.</text:p>
      <text:p text:style-name="Text_20_body">In fase di collaudo vengono tracciate la curva di coppia rilevata e vengono segnalati i componenti con valori di picco oltre una soglia massima impostata. Il sistema può eseguire anche automaticamente le prove di tenuta dei rubinetti e dei magneti all'interno degli stessi. </text:p>
      <text:p text:style-name="Text_20_body">Per ogni alloggiamento il sistema è dotato inoltre di quattro ingressi digitali per la lettura di altrettanti contatti durante le fasi di movimentazione.</text:p>
      <text:h text:style-name="Heading_20_2" text:outline-level="2"><text:bookmark-start text:name="installazione_e_configurazione"/>Installazione e configurazione<text:bookmark-end text:name="installazione_e_configurazione"/></text:h>
      <text:p text:style-name="Text_20_body">
In questo capitolo vengono descritte le procedure di installazione e configurazione del programma di acquisizione e di tutti i componenti e drivers necessar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sistema fornito al cliente finale è già funzionante pertanto questa procedura non deve essere eseguita.</text:p>
          </table:table-cell>
        </table:table-row>
      </table:table>
      <text:p text:style-name="Text_20_body">Le informazioni contenute in questo paragrafo sono di aiuto solamente per una eventuale sostituzione del pc o in caso di una nuova installazione del sistema operativo Windows XP/Windows 7.</text:p>
      <text:h text:style-name="Heading_20_3" text:outline-level="3"><text:bookmark-start text:name="installazione_della_scheda_di_acquisizione_advantech"/>Installazione della scheda di acquisizione ADVANTECH<text:bookmark-end text:name="installazione_della_scheda_di_acquisizione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ma di inserire la scheda ADVANTECH PCI 1716 è necessario installare i driver Advantech.</text:p>
          </table:table-cell>
        </table:table-row>
      </table:table>
      <text:p text:style-name="Text_20_body">I driver vengono installati automaticamente con il programma di setup come descritto nel paragrafo successivo.
Installati i driver è possibile spegnere il computer per inserire la scheda. Al riavvio procedere con il setup dei canali analogici tramite il programma <text:span text:style-name="Strong_20_Emphasis">Advantech Device Manager</text:span> specificando la modalità <text:span text:style-name="Strong_20_Emphasis">“single-ended”</text:span> o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gli ingressi sono nella modalità <text:span text:style-name="Strong_20_Emphasis">single-ended</text:span>.</text:p>
          </table:table-cell>
        </table:table-row>
      </table:table>
      <text:h text:style-name="Heading_20_3" text:outline-level="3"><text:bookmark-start text:name="installazione_dell_applicazione"/>Installazione dell'applicazione<text:bookmark-end text:name="installazione_dell_applicazione"/></text:h>
      <text:p text:style-name="Text_20_body">
La procedura per l'installazione del programma è la seguente:
</text:p>
      <text:list text:style-name="Numbering_20_1">
        <text:list-item>
          <text:p text:style-name="Text_20_body"> Inserire nel lettore CD del computer il CD-ROM di installazione fornito con il sistema;</text:p>
        </text:list-item>
        <text:list-item>
          <text:p text:style-name="Text_20_body"> Avviare il programma di setup <text:span text:style-name="Strong_20_Emphasis">Setup GasTapsEnhTestSystem x.xx</text:span>;</text:p>
        </text:list-item>
        <text:list-item>
          <text:p text:style-name="Text_20_body"> Lasciare le impostazioni di default ed attendere il completamento della procedura di installazione.</text:p>
        </text:list-item>
      </text:list>
      <text:p text:style-name="Text_20_body">
Le impostazioni di programma (porta seriale collegata al forno, intestazione del cliente ecc…) sono riportate in un file di configurazione come descritto nel paragrafo successivo.</text:p>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EnhTastSystem.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n--&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it"</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MAREL"</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s text:c="16"/><text:span text:style-name="highlight.148">&lt;!--presenza ventola supplementare di raffreddamento--&gt;</text:span><text:line-break/><text:s text:c="16"/><text:span text:style-name="highlight.149"><text:span text:style-name="highlight.150">&lt;add</text:span> <text:span text:style-name="highlight.151">key</text:span>=<text:span text:style-name="highlight.152">"VENTOLA_FORNO"</text:span> <text:span text:style-name="highlight.153">value</text:span>=<text:span text:style-name="highlight.154">"1"</text:span><text:span text:style-name="highlight.155">/&gt;</text:span></text:span><text:line-break/><text:s text:c="16"/><text:span text:style-name="highlight.156">&lt;!--presenza resistenza supplementare di riscaldamento--&gt;</text:span><text:line-break/><text:s text:c="16"/><text:span text:style-name="highlight.157"><text:span text:style-name="highlight.158">&lt;add</text:span> <text:span text:style-name="highlight.159">key</text:span>=<text:span text:style-name="highlight.160">"RESISTENZA_FORNO"</text:span> <text:span text:style-name="highlight.161">value</text:span>=<text:span text:style-name="highlight.162">"1"</text:span><text:span text:style-name="highlight.163">/&gt;</text:span></text:span><text:line-break/><text:s text:c="16"/><text:span text:style-name="highlight.164">&lt;!--seriale di comunicazione con dispositivo ATEQ--&gt;</text:span><text:line-break/><text:s text:c="16"/><text:span text:style-name="highlight.165"><text:span text:style-name="highlight.166">&lt;add</text:span> <text:span text:style-name="highlight.167">key</text:span>=<text:span text:style-name="highlight.168">"COMM_ATEQ"</text:span> <text:span text:style-name="highlight.169">value</text:span>=<text:span text:style-name="highlight.170">"4"</text:span><text:span text:style-name="highlight.171">/&gt;</text:span></text:span><text:line-break/><text:s text:c="16"/><text:span text:style-name="highlight.172">&lt;!--controllo rotazione massima nello stesso senso--&gt;</text:span><text:line-break/><text:s text:c="16"/><text:span text:style-name="highlight.173"><text:span text:style-name="highlight.174">&lt;add</text:span> <text:span text:style-name="highlight.175">key</text:span>=<text:span text:style-name="highlight.176">"ROTAZIONE_360"</text:span> <text:span text:style-name="highlight.177">value</text:span>=<text:span text:style-name="highlight.178">"1"</text:span><text:span text:style-name="highlight.179">/&gt;</text:span></text:span><text:line-break/><text:tab/><text:span text:style-name="highlight.180"><text:span text:style-name="highlight.181">&lt;/appSettings<text:span text:style-name="highlight.182">&gt;</text:span></text:span></text:span><text:line-break/><text:span text:style-name="highlight.183"><text:span text:style-name="highlight.184">&lt;/configuration<text:span text:style-name="highlight.185">&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 Inoltre, l'opzione “COMM_ADAM_4018” non deve essere impostata in quanto il modulo di ingresso termocoppie ADAM 4018 non è presente</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EnhTestSystem</text:span></text:span> oppure fare doppio click sull'icona <text:span text:style-name="Strong_20_Emphasis">GasTapsEnhTestSystem</text:span> presente sul desktop.</text:p>
      <text:p text:style-name="Text_20_body"><draw:frame draw:style-name="mediacenter" draw:name=" Icona &quot;GasTapsEnhTestSystem&quot; nel desktop Legend" text:anchor-type="paragraph" draw:z-index="0" svg:width="3.095625cm"><draw:text-box><text:p text:style-name="legendcenter"><draw:frame draw:style-name="mediacenter" draw:name=" Icona &quot;GasTapsEnhTestSystem&quot; nel desktop" text:anchor-type="paragraph" draw:z-index="0" svg:width="3.095625cm" svg:height="2.5929166666667cm"><draw:image xlink:href="Pictures/6e4c2e0940d19e160408ee35796107b3.jpg" xlink:type="simple" xlink:show="embed" xlink:actuate="onLoad"/></draw:frame> Icona "GasTapsEnhTestSystem" nel desktop</text:p></draw:text-box></draw:frame></text:p>
      <text:h text:style-name="Heading_20_2" text:outline-level="2"><text:bookmark-start text:name="selezione_della_lingua"/>Selezione della lingua<text:bookmark-end text:name="selezione_della_lingua"/></text:h>
      <text:p text:style-name="Text_20_body">
Nella barra del menu selezionare la voce <text:span text:style-name="Emphasis"><text:span text:style-name="Strong_20_Emphasis">File » Lingua</text:span></text:span> e successivamente fare click con il mouse nell'elemento corrispondente alla lingua desiderata :</text:p>
      <text:p text:style-name="Text_20_body"><text:span text:style-name="Strong_20_Emphasis">“it”</text:span> =italiano, <text:span text:style-name="Strong_20_Emphasis">“ro”</text:span>=rumeno, <text:span text:style-name="Strong_20_Emphasis">“pl”</text:span>=polacco ecc…</text:p>
      <text:p text:style-name="Text_20_body">
La lingua selezionata sarà attivata al successivo riavvio dell'applicazion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lenco delle lingue disponibili varia in base ai files di traduzione ”.po” presenti nella stessa cartella del programma.</text:p>
          </table:table-cell>
        </table:table-row>
      </table:table>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 Nel caso che sia in corso la movimentazione della porta il programma attende il completament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9.525cm"><draw:image xlink:href="Pictures/3a6b41f1df305e6ec2e1756ad9424998.jp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ed il Pannello del forno.</text:p>
      <text:p text:style-name="Text_20_body">In base all'elemento selezionato nella lista delle postazioni nella parte centrale dell'applicazione possono essere visualizzati il Pannello delle postazioni o l'Area grafica.</text:p>
      <text:p text:style-name="Text_20_body">La statusbar posta in fondo alla finestra, visualizza la data e l'ora correnti senza necessariamente visualizzare quella standard di windows.</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Programmi standard </text:p>
          </table:table-cell>
          <table:table-cell office:value-type="string" table:style-name="tablecell">
            <text:p text:style-name="tablealignleft"> Visualizza l'archivio dei programmi standard </text:p>
          </table:table-cell>
          <table:table-cell office:value-type="string" table:style-name="tablecell">
            <text:p text:style-name="tablealignleft"> F4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Prove tenuta </text:p>
          </table:table-cell>
          <table:table-cell office:value-type="string" table:style-name="tablecell">
            <text:p text:style-name="tablealignleft"> Visualizza la finestra con l'elenco delle prove di tenuta effettuate </text:p>
          </table:table-cell>
          <table:table-cell office:value-type="string" table:style-name="tablecell">
            <text:p text:style-name="tablealignleft"> CTRL + T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 </text:p>
          </table:table-cell>
          <table:table-cell office:value-type="string" table:style-name="tablecell">
            <text:p text:style-name="tablealignleft"> Visualizza la finestra per la calibrazione coppia della postazione </text:p>
          </tabl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forno </text:p>
          </table:table-cell>
          <table:table-cell office:value-type="string" table:style-name="tablecell">
            <text:p text:style-name="tablealignleft"> (opzionale) Apre il pannello per la calibrazione delle termocoppie di rilevazione temperature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sualizza l'archivio dei programmi standard </text:p>
          </table:table-cell>
          <table:table-cell office:value-type="string" table:style-name="tablecell">
            <text:p text:style-name="tablealignleft"> Archivio→Programmi standa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5.318125cm"><draw:text-box><text:p text:style-name="legendcenter"><draw:frame draw:style-name="mediacenter" draw:name="Lista postazioni e collaudi" text:anchor-type="paragraph" draw:z-index="0" svg:width="5.318125cm" svg:height="6.4029166666667cm"><draw:image xlink:href="Pictures/0e2c7044b9262973020269aa63479add.jp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
<draw:frame draw:style-name="mediacenter" draw:name="Pannello forno Legend" text:anchor-type="paragraph" draw:z-index="0" svg:width="5.3975cm"><draw:text-box><text:p text:style-name="legendcenter"><draw:frame draw:style-name="mediacenter" draw:name="Pannello forno" text:anchor-type="paragraph" draw:z-index="0" svg:width="5.3975cm" svg:height="5.2122916666667cm"><draw:image xlink:href="Pictures/84cfc4c8473dbf7bffd8d65344146ada.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temperatura_impostata_c"/>Temperatura Impostata (°C)<text:bookmark-end text:name="temperatura_impostata_c"/></text:h>
      <text:p text:style-name="Text_20_body">Soglia di temperatura impostata manualmente.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8.3079166666667cm"><draw:image xlink:href="Pictures/59b6affbb73992395d83ff6b77252ecf.jpg" xlink:type="simple" xlink:show="embed" xlink:actuate="onLoad"/></draw:frame>Pannello delle postazioni</text:p></draw:text-box></draw:frame></text:p>
      <text:p text:style-name="Text_20_body">In alto, comune a tutte le postazioni, sono visualizzate la data/Ora di avvio collaudo, la descrizione prova ed il programma di collaudo. Immediatamente sotto per ogni postazione le informazioni visualizzate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598f40a52146479add07202b92fdb1d.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4603fd570650cfa368b5d2eb0b510b.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999c000fbb3a1d43a13a88fcf48ea2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8e762cb11dcb1a101e6b90316b38031.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il <text:span text:style-name="Strong_20_Emphasis">fornitore/tipo</text:span>, il <text:span text:style-name="Strong_20_Emphasis">modello</text:span> ed il <text:span text:style-name="Strong_20_Emphasis">campione/codice/ANC</text:span> riferiti al componente. In base al tipo di programma in esecuzione sono inoltre riportati i seguenti dettagli del collaudo : </text:p>
          <text:list text:style-name="Numbering_20_1">
            <text:list-item>
              <text:p text:style-name="Text_20_body"> <text:span text:style-name="Strong_20_Emphasis">Programma standard</text:span>: step attuale, totale step, ciclo attuale, totale cicli e contatore assoluto del ciclo in esecuzione;</text:p>
            </text:list-item>
            <text:list-item>
              <text:p text:style-name="Text_20_body"> <text:span text:style-name="Strong_20_Emphasis">Programma avanzato</text:span>: blocco attuale, totale blocchi, comando attuale, totale comandi e nome del comando in esecuzione;</text:p>
            </text:list-item>
          </text:list>
        </text:list-item>
      </text:list>
      <text:list text:style-name="List_20_1">
        <text:list-item>
          <text:p text:style-name="Text_20_body"> Infine più in basso viene visualizzato il grafico ed una freccia verso destra o sinistra che indica il verso dell'ultima rotazione effettuata. Appena sotto la temperatura della rilevazione e la pressione esercitata sul componente. A destra una icona di colore rosso o verde ed una dicitura “OK”,”KO” che indicano la presenza o meno di eventuali errori riportati nell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valore della pressione è visibile solamente se all'avvio del collaudo per il campo <text:span text:style-name="Strong_20_Emphasis">Pressione (N)</text:span> viene specificato un valore diverso da 0. Sarà visualizzato di colore verde se rientra nella tolleranza specificata, altrimenti di colore rosso. </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2.54125cm"><draw:image xlink:href="Pictures/3aec4cdb6a4a8576ca0a7c11dd681669.jpg" xlink:type="simple" xlink:show="embed" xlink:actuate="onLoad"/></draw:frame>Area grafica</text:p></draw:text-box></draw:frame></text:p>
      <text:p text:style-name="Text_20_body">Nella barra in alto sono riportati i seguenti tasti:</text:p>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
      <text:p text:style-name="Text_20_body">
Nella lista, per ogni curva rilevata, sono visibili le seguenti informazioni:</text:p>
      <text:list text:style-name="List_20_1">
        <text:list-item>
          <text:p text:style-name="Text_20_body"> il numero dello step o la combinazione blocco/comando nel caso di una programmazione avanzata;</text:p>
        </text:list-item>
        <text:list-item>
          <text:p text:style-name="Text_20_body"> il numero del ciclo in riferimento allo step o al blocco;</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 a fine rotazione (*);</text:p>
        </text:list-item>
        <text:list-item>
          <text:p text:style-name="Text_20_body"> la pressione rilevata a fine rotazione;</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il numero di contatti rilevati (per l'ingresso 1) nella movimentazione assiale;</text:p>
        </text:list-item>
        <text:list-item>
          <text:p text:style-name="Text_20_body"> il numero di contatti rilevati (per gli ingressi 2,3,4) durante la fase di rotazione.</text:p>
        </text:list-item>
      </text:list>
      <text:p text:style-name="Text_20_body">
Le curve con esito negativo, siano esse per superamento del valore di targa nella rilevazione della coppia o per problemi nei contatti, vengono riportate in ro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 e meno che non sia presente un modulo supplementare (ADAM 4018) per il collegamento di termocoppie aggiuntive da collegare ad ogni postazione.</text:p>
          </table:table-cell>
        </table:table-row>
      </table:table>
      <text:p text:style-name="Text_20_body">Nel riquadro in basso vengono riportate le curve relative al collaudo in esame. La scala della coppia espressa in Newton o Kilogrammi è disposta verticalmente, la scala dei gradi è tracciata orizzontalmente.
Premendo con il tasto sinistro del mouse sull'area grafica viene inserito in corrispondenza un punto che mostra il valore della coppia rilevata (se abilitato nelle impostazioni grafiche, racchiusi tra parentesi sono visibili i gradi della posizione).
Tenendo premuto il tasto destro è possibile invece esaminare velocemente i valori di coppia che vengono visualizzati accanto ad una barra verticale tracciata continuamente in corrispondenza del mouse. </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10.583333333333cm"><draw:image xlink:href="Pictures/fb058cbe58e1db180e14ce9633a7bcaa.jpg" xlink:type="simple" xlink:show="embed" xlink:actuate="onLoad"/></draw:frame> Esempio di stampa grafico</text:p></draw:text-box></draw:frame></text:p>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5.372291666667cm"><draw:image xlink:href="Pictures/46e3defc0de03bb9202478d242b004b6.jpg" xlink:type="simple" xlink:show="embed" xlink:actuate="onLoad"/></draw:frame>Finestra di avvio nuovo collaudo</text:p></draw:text-box></draw:frame></text:p>
      <text:p text:style-name="Text_20_body">
Occorre innanzitutto scegliere le postazioni sulle quali verrà effettuato il collaudo, quindi premere con il mouse sulle icone dei rubinetti nel riquadro in alto per abilitarle o disabilitarle. 
Se necessario, ma non richiesto ai fini del collaudo, inserire una descrizione della prova e successivamente per ogni componente inserire le seguenti informazioni:<text:span text:style-name="Strong_20_Emphasis"> Fornitore/Tipo</text:span>, <text:span text:style-name="Strong_20_Emphasis">Modello</text:span>, <text:span text:style-name="Strong_20_Emphasis">Descrizione</text:span>, <text:span text:style-name="Strong_20_Emphasis">Rotazione Sx</text:span> (gradi), <text:span text:style-name="Strong_20_Emphasis">Rotazione Dx</text:span>, <text:span text:style-name="Strong_20_Emphasis">Coppia massima (Nm)</text:span>, <text:span text:style-name="Strong_20_Emphasis">Pressione (N)</text:span>, <text:span text:style-name="Strong_20_Emphasis">Tolleranza pressione (N)</text:span>, <text:span text:style-name="Strong_20_Emphasis">Contatti assiali</text:span> e <text:span text:style-name="Strong_20_Emphasis">Contatti rotazione</text:span>.
Per caricare questi dati dall'archivio dei componenti, selezionare tutte le postazioni elencate nella lista facendo click con il mouse nella colonna <text:span text:style-name="Strong_20_Emphasis">Tutti</text:span> e premere il tasto <text:span text:style-name="Strong_20_Emphasis">Carica</text:span> per accedere all'archivio:</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639583333333cm"><draw:image xlink:href="Pictures/f39ab98b23a8741a3689e86128e7e3ce.jp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 Gli altri campi: <text:span text:style-name="Strong_20_Emphasis">Campione/Codice/ANC</text:span>, <text:span text:style-name="Strong_20_Emphasis">Stampigliatura/Data produzione</text:span>, <text:span text:style-name="Strong_20_Emphasis">Lotto/Macchina</text:span> e <text:span text:style-name="Strong_20_Emphasis">Note</text:span> debbono invece essere insreriti di volta in volta.</text:p>
      <text:p text:style-name="Text_20_body">Infine per selezionare il programma di collaudo (unico per tutti i componenti), fare click nel pannello dei programmi Standard o Avanzati e premere il tasto <text:span text:style-name="Strong_20_Emphasis">Carica</text:span> per accedere alla finestra di selezione.</text:p>
      <text:p text:style-name="Text_20_body">Evidenziarlo nella lista di quelli presenti in archivio e premere il tasto <text:span text:style-name="Strong_20_Emphasis">Seleziona</text:span>. Per maggiori informazioni sulla gestione dei programmi standard e avanzati consultare i relativi paragrafi nel capitolo Archivio. </text:p>
      <text:p text:style-name="Text_20_body">Completare la procedura con il tasto <text:span text:style-name="Strong_20_Emphasis">Conferma</text:span> oppure premere il tasto <text:span text:style-name="Strong_20_Emphasis">Annulla</text:span> per annullare l'avv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di alcuni campi riguardanti la rotazione, la pressione e gli ingressi è permessa solamente dopo essersi autenticati con password.</text:p>
          </table:table-cell>
        </table:table-row>
      </table:table>
      <text:h text:style-name="Heading_20_2" text:outline-level="2"><text:bookmark-start text:name="ripeti"/>Ripeti<text:bookmark-end text:name="ripeti"/></text:h>
      <text:p text:style-name="Text_20_body">Terminato un collaudo è possibile avviarne uno nuovo con 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tutti quei dati che non influiscono sul funzionamento del collaudo.   </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text:span text:style-name="Strong_20_Emphasis">fornitore/tipo</text:span>, <text:span text:style-name="Strong_20_Emphasis">modello</text:span>, <text:span text:style-name="Strong_20_Emphasis">descrizione</text:span>, <text:span text:style-name="Strong_20_Emphasis">Campione/Codice/ANC</text:span>, <text:span text:style-name="Strong_20_Emphasis">Stampigliatura/Data produzione</text:span>, <text:span text:style-name="Strong_20_Emphasis">Lotto/Macchina</text:span> e <text:span text:style-name="Strong_20_Emphasis">Note</text:span>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necessario avviarlo.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al termine di ogni singola rotazione, il programma mostra il grafico della coppia rilevata con i valori di temperatura e pressione rilevate sul componente. In occasione della fase di test della tenuta che può essere eseguita su una postazione alla volta, in corrispondenza del componente interessato, viene visualizzata una barra ed il tempo rimasto per l'acquisizione dei risultati. </text:p>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esecuzione di un programma avanzato il processo si arresta dopo aver eseguito l'ultimo comando ciclico del blocco</text:p>
          </table:table-cell>
        </table:table-row>
      </table:table>
      <text:h text:style-name="Heading_20_2" text:outline-level="2"><text:bookmark-start text:name="interruzione_con_sblocco_motori"/>Interruzione con sblocco motori<text:bookmark-end text:name="interruzione_con_sblocco_motori"/></text:h>
      <text:p text:style-name="Text_20_body">Come per la funzione <text:span text:style-name="Strong_20_Emphasis">Interruzione</text:span> anche questa ferma il collaudo ed in aggiunta sblocca anche i motori.
Per sospendere un collaudo selezionare nel menù <text:span text:style-name="Emphasis"><text:span text:style-name="Strong_20_Emphasis">Collaudo » Sospendi</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esecuzione di un programma avanzato il processo si arresta dopo aver eseguito l'ultimo comando ciclico del blocco</text:p>
          </table:table-cell>
        </table:table-row>
      </table:table>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prima di tutto selezionare una delle postazioni nella lista a destra, e poi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nel caso di programma standard, tutti gli step del programma in esecuzione, mentre nel caso di programma avanzato, le informazioni sui blocchi ed i comandi di collaudo.</text:p>
      <text:p text:style-name="Text_20_body">Per tornare alla schermata principale premere il pulsante <text:span text:style-name="Strong_20_Emphasis">Esci</text:span>.</text:p>
      <text:h text:style-name="Heading_20_3" text:outline-level="3"><text:bookmark-start text:name="dettagli_programma_standard"/>Dettagli programma standard<text:bookmark-end text:name="dettagli_programma_standard"/></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7.0908333333333cm"><draw:image xlink:href="Pictures/7f8db644247524c261ab905c734efb62.jpg" xlink:type="simple" xlink:show="embed" xlink:actuate="onLoad"/></draw:frame>Dettagli programma di test standard</text:p></draw:text-box></draw:frame></text:p>
      <text:p text:style-name="Text_20_body">Per ogni step del programma vengono visualizzati:</text:p>
      <text:list text:style-name="List_20_1">
        <text:list-item>
          <text:p text:style-name="Text_20_body"> <text:span text:style-name="Strong_20_Emphasis">N.:</text:span> Numero progressivo;</text:p>
        </text:list-item>
        <text:list-item>
          <text:p text:style-name="Text_20_body"> <text:span text:style-name="Strong_20_Emphasis">N.C.:</text:span> Numero cicli totali; </text:p>
        </text:list-item>
        <text:list-item>
          <text:p text:style-name="Text_20_body"> <text:span text:style-name="Strong_20_Emphasis">I.:</text:span> Gradi inizio rotazione;</text:p>
        </text:list-item>
        <text:list-item>
          <text:p text:style-name="Text_20_body"> <text:span text:style-name="Strong_20_Emphasis">F.:</text:span> Gradi fine rotazione;</text:p>
        </text:list-item>
        <text:list-item>
          <text:p text:style-name="Text_20_body"> <text:span text:style-name="Strong_20_Emphasis">Gradi/Sec.:</text:span> Velocità di rotazione;</text:p>
        </text:list-item>
        <text:list-item>
          <text:p text:style-name="Text_20_body"> <text:span text:style-name="Strong_20_Emphasis">C. Mov. Assiale:</text:span> Ogni quanti cicli viene eseguita la movimentazione assiale;</text:p>
        </text:list-item>
        <text:list-item>
          <text:p text:style-name="Text_20_body"> <text:span text:style-name="Strong_20_Emphasis">C. Ril. Coppia:</text:span> Ogni quanti cicli viene eseguita la rilevazione coppia;</text:p>
        </text:list-item>
        <text:list-item>
          <text:p text:style-name="Text_20_body"> <text:span text:style-name="Strong_20_Emphasis">T. (°C):</text:span> Temperatura di setpoint del forno;</text:p>
        </text:list-item>
        <text:list-item>
          <text:p text:style-name="Text_20_body"> <text:span text:style-name="Strong_20_Emphasis">C.Rilascio:</text:span> Ogni quanti cicli viene eseguito il rilascio;</text:p>
        </text:list-item>
        <text:list-item>
          <text:p text:style-name="Text_20_body"> <text:span text:style-name="Strong_20_Emphasis">Attesa:</text:span> Tempo di attesa a fine rotazione prima di compiere il ritorno;</text:p>
        </text:list-item>
        <text:list-item>
          <text:p text:style-name="Text_20_body"> <text:span text:style-name="Strong_20_Emphasis">Senso:</text:span> Senso iniziale della rotazione;</text:p>
        </text:list-item>
        <text:list-item>
          <text:p text:style-name="Text_20_body"> <text:span text:style-name="Strong_20_Emphasis">Cont. assiali:</text:span> Contatti assiali collegati;</text:p>
        </text:list-item>
        <text:list-item>
          <text:p text:style-name="Text_20_body"> <text:span text:style-name="Strong_20_Emphasis">Cont. rotazione:</text:span> Contatti rotazione collegati.</text:p>
        </text:list-item>
      </text:list>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0.583333333333cm"><draw:text-box><text:p text:style-name="legendcenter"><draw:frame draw:style-name="mediacenter" draw:name="Dettagli programma di test avanzato" text:anchor-type="paragraph" draw:z-index="0" svg:width="10.583333333333cm" svg:height="7.0908333333333cm"><draw:image xlink:href="Pictures/91b2b0970a423ccd073336c39adee4fb.jpg" xlink:type="simple" xlink:show="embed" xlink:actuate="onLoad"/></draw:frame>Dettagli programma di test avanzato</text:p></draw:text-box></draw:frame></text:p>
      <text:p text:style-name="Text_20_body">Questa finestra mostra la lista dei blocchi con i rispettivi comandi che caratterizzanmo il programma corrente. Per ogni blocco accanto al numero progressivo (tra parentesi quadre) ed al nome, sono riportati il numero di cicli eseguiti ed il totale. Immediatamente sotto sono elencati tutti i comandi in modalità estesa con i relativi parametri racchiusi tra parentesi quadre. Delle icone a sinistra di ogni singolo elemento indicano lo stato attuale del programma: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o cicli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o cicli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o cicli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o eseguito </text:p>
          </table:table-cell>
        </table:table-row>
      </table:table>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3079166666667cm"><draw:image xlink:href="Pictures/9fff3a459c86a855ec1bdbc118df861e.jpg" xlink:type="simple" xlink:show="embed" xlink:actuate="onLoad"/></draw:frame>Finestra valori massimi</text:p></draw:text-box></draw:frame></text:p>
      <text:p text:style-name="Text_20_body">La postazione o le postazioni da analizzare possono essere selezionate nella lista visibile in alto a sinistra della finestra stessa.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ext:p text:style-name="Text_20_body">
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3" text:outline-level="3"><text:bookmark-start text:name="modifica_della_scala_dei_cicli"/>Modifica della scala dei cicli<text:bookmark-end text:name="modifica_della_scala_dei_cicli"/></text:h>
      <text:p text:style-name="Text_20_body">L'asse X del grafico dei valori di coppia riporta il numero dei cicli che può essere modificato nella seguente mniera:</text:p>
      <text:list text:style-name="List_20_1">
        <text:list-item>
          <text:p text:style-name="Text_20_body"> fare click nel grafico con il tasto destro del mouse;</text:p>
        </text:list-item>
        <text:list-item>
          <text:p text:style-name="Text_20_body"> nel menù a comparsa selezionare <text:span text:style-name="Strong_20_Emphasis">seleziona scala</text:span> e quindi <text:span text:style-name="Strong_20_Emphasis">blocchi/steps</text:span> per visualizzare le suddivisioni in base ai blocci del programma altrimenti un numero da <text:span text:style-name="Strong_20_Emphasis">1</text:span> a <text:span text:style-name="Strong_20_Emphasis">10</text:span> che rappresenta il divisore del numero massimo di cicli previsto nel programma:</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5.2122916666667cm"><draw:image xlink:href="Pictures/b5af392450833804ea3524275296f73b.jpg" xlink:type="simple" xlink:show="embed" xlink:actuate="onLoad"/></draw:frame>Selezione scala cicli asse X grafico valori massimi</text:p></draw:text-box></draw:frame>
</text:p>
      <text:h text:style-name="Heading_20_2" text:outline-level="2"><text:bookmark-start text:name="prove_tenuta"/>Prove tenuta<text:bookmark-end text:name="prove_tenuta"/></text:h>
      <text:p text:style-name="Text_20_body">
Questa funzione visualizza l'elenco di tutte le prove di tenuta eseguite durante il collaudo.
Selezionare dal menù <text:span text:style-name="Emphasis"><text:span text:style-name="Strong_20_Emphasis">Collaudo » Prove tenuta</text:span></text:span>, oppure premere la combinazione di tasti <text:span text:style-name="Strong_20_Emphasis">CTRL + T</text:span> per accedere alle seguente finestra:</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10.16cm"><draw:image xlink:href="Pictures/30c4a5303f724c8e7725f5887ed85ded.jpg" xlink:type="simple" xlink:show="embed" xlink:actuate="onLoad"/></draw:frame>Elenco delle prove di tenuta</text:p></draw:text-box></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P.(N):</text:span> pressione esercitata sull'asta del componente;</text:p>
      <text:p text:style-name="Text_20_body"><text:span text:style-name="Strong_20_Emphasis">P.(mbar):</text:span> pressione di test della fuga applicata dalla macchina ATEQ;</text:p>
      <text:p text:style-name="Text_20_body"><text:span text:style-name="Strong_20_Emphasis">Valore fuga:</text:span> valore della perdita riscontrato dalla macchina;</text:p>
      <text:p text:style-name="Text_20_body"><text:span text:style-name="Strong_20_Emphasis">Esito:</text:span> esito assegnato dal programma di collaudo;</text:p>
      <text:p text:style-name="Text_20_body"><text:span text:style-name="Strong_20_Emphasis">Dati:</text:span> dati letti dalla macchina ATEQ.</text:p>
      <text:p text:style-name="Text_20_body">Come visualizzato nell'immagine precedente, le prove del magnete sono riportare su sfondo verde, mentre le altre su sfondo celeste. I valori riportati saranno di colore rosso nel caso di un esito negativo.</text:p>
      <text:p text:style-name="Text_20_body">Nel form sono visualizzati tre grafici e rispettivamente partendo dall'alto:
</text:p>
      <text:list text:style-name="List_20_1">
        <text:list-item>
          <text:p text:style-name="Text_20_body"> <text:span text:style-name="Strong_20_Emphasis">grafico dei valori di fuga</text:span> : valore di fuga massimo riscontrato nello step;</text:p>
        </text:list-item>
        <text:list-item>
          <text:p text:style-name="Text_20_body"> <text:span text:style-name="Strong_20_Emphasis">grafico degli errori nel test del magnete</text:span> : per ogni test del magnete con esito negativo il valore aumenta di una unità;</text:p>
        </text:list-item>
        <text:list-item>
          <text:p text:style-name="Text_20_body"> <text:span text:style-name="Strong_20_Emphasis">grafico della temperatura rilevata nel forno</text:span>.</text:p>
        </text:list-item>
      </text:list>
      <text:p text:style-name="Text_20_body">
Nei primi due grafici possono essere visualizzate più o meno curve in base al numero di postazioni selezionate.
Per chiudere il form premere il tasto <text:span text:style-name="Strong_20_Emphasis">Esci</text:span>.</text:p>
      <text:h text:style-name="Heading_20_2" text:outline-level="2"><text:bookmark-start text:name="esito"/>Esito<text:bookmark-end text:name="esito"/></text:h>
      <text:p text:style-name="Text_20_body">
Tramite questa funzione è possibile accedere ad una finestra riassuntiva con tutti i dati del collaudo ed assegnare un esito all'intera prova oltre che ad ogni singola postazione. Gli esiti assegnati vengono salvati in archivio e possono essere inclusi nelle funzioni d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7.9904166666667cm"><draw:image xlink:href="Pictures/c44982a8a55c8866e5529a27aa03bf40.jpg" xlink:type="simple" xlink:show="embed" xlink:actuate="onLoad"/></draw:frame>Finestra "Risultati di collaudo"</text:p></draw:text-box></draw:frame></text:p>
      <text:p text:style-name="Text_20_body">Per ogni postazione in elencata nella lista sono riportate le seguenti informazioni:
</text:p>
      <text:list text:style-name="List_20_1">
        <text:list-item>
          <text:p text:style-name="Text_20_body"> Cicli eseguiti : numero totale di cicli eseguiti (può essere anche inferiore al totale previsto se la postazione è stata interrotta;</text:p>
        </text:list-item>
        <text:list-item>
          <text:p text:style-name="Text_20_body"> Picco A.(Nm) : valore massimo di coppia in senso antiorario;</text:p>
        </text:list-item>
        <text:list-item>
          <text:p text:style-name="Text_20_body"> Picco O.(Nm) : valore massimo di coppia in senso orario;</text:p>
        </text:list-item>
        <text:list-item>
          <text:p text:style-name="Text_20_body"> Errori coppia : numero di rotazioni nelle quali è stato rilevato il superamento della coppia;</text:p>
        </text:list-item>
        <text:list-item>
          <text:p text:style-name="Text_20_body"> Errori contatti : numero di rotazioni nelle quali è stato riscontrato un problema nei contatti;</text:p>
        </text:list-item>
        <text:list-item>
          <text:p text:style-name="Text_20_body"> Errori tenuta : numero di prove di tenuta fallite;</text:p>
        </text:list-item>
        <text:list-item>
          <text:p text:style-name="Text_20_body"> Errori magnete : numero di prove di tenuta fallite nel test del magnete.</text:p>
        </text:list-item>
        <text:list-item>
          <text:p text:style-name="Text_20_body"> Esito : esito assegnato da operatore.</text:p>
        </text:list-item>
      </text:list>
      <text:p text:style-name="Text_20_body">
Per assegnare contemporaneamente a tutti i componenti lo stesso esito premere il tasto <text:span text:style-name="Strong_20_Emphasis">Seleziona tutti</text:span>, quindi compilare il campo <text:span text:style-name="Strong_20_Emphasis">Esito componente</text:span> e premere il tasto <text:span text:style-name="Strong_20_Emphasis">Aggiorna</text:span>. Tramite il tasto <text:span text:style-name="Strong_20_Emphasis">Inverti selezione</text:span> possono essere agevolmente selezionati tutti i componenti tranne quello attualmente selezionato.</text:p>
      <text:p text:style-name="Text_20_body">Per esportare tutte le informazioni visualizzate premere il tasto <text:span text:style-name="Strong_20_Emphasis">Esporta</text:span> ed inserire il nome del file da creare. I dati saranno esportati in formato testo separati dal carattere di tabulazione.</text:p>
      <text:p text:style-name="Text_20_body">Premere il tasto <text:span text:style-name="Strong_20_Emphasis">Conferma</text:span> per salvare eventuali esiti assegnati altrimenti <text:span text:style-name="Strong_20_Emphasis">Esci</text:span> per chiudere senza modifich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modificare gli esiti dei collaudi riaperti dall'archivio</text:p>
          </table:table-cell>
        </table:table-row>
      </table:table>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postazione salvata non può più essere inclusa nel collaud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nell'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4666666666667cm"><draw:image xlink:href="Pictures/bdf0571034e0b1a3c0903bc2e97c50b8.jp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Descrizione prova</text:span>;</text:p>
        </text:list-item>
        <text:list-item>
          <text:p text:style-name="Text_20_body"> <text:span text:style-name="Strong_20_Emphasis">Fornitore/Tipo</text:span>;</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Campione/Codice/ANC</text:span>: </text:p>
        </text:list-item>
        <text:list-item>
          <text:p text:style-name="Text_20_body"> <text:span text:style-name="Strong_20_Emphasis">Stampigliatura/Data produzione</text:span>;</text:p>
        </text:list-item>
        <text:list-item>
          <text:p text:style-name="Text_20_body"> <text:span text:style-name="Strong_20_Emphasis">Lotto/Tracciabilità</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ultare il paragrafo Password nel capitolo Strumenti).</text:p>
      <text:p text:style-name="Text_20_body">E' possibile esportare in un file di testo l'elenco dei collaudi effettuati premendo il tasto <text:span text:style-name="Strong_20_Emphasis">Esporta elenco</text:span>.</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CTRL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e819d810c802f281e79bbaecf5f1d134.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el database e di tutti i collaudi archiviat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874375cm"><draw:image xlink:href="Pictures/8acbabbaca3c2c00ca05dc371de19270.jp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TestSystem).</text:p>
        </text:list-item>
      </text:list>
      <text:p text:style-name="Text_20_body">Con il tasto <text:span text:style-name="Strong_20_Emphasis">Modifica</text:span> è possibile modificare un percorso diver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database copiato sono presenti anche i dati di calibrazione delle postazioni.</text:p>
          </table:table-cell>
        </table:table-row>
      </table:table>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standard e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f39ab98b23a8741a3689e86128e7e3ce.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text:p>
      <text:h text:style-name="Heading_20_5" text:outline-level="5"><text:bookmark-start text:name="fornitore_tipo"/>Fornitore/Tipo<text:bookmark-end text:name="fornitore_tipo"/></text:h>
      <text:p text:style-name="Text_20_body">Eventuale produttore del componente o tipologia.</text:p>
      <text:h text:style-name="Heading_20_5" text:outline-level="5"><text:bookmark-start text:name="modello"/>Modello<text:bookmark-end text:name="modello"/></text:h>
      <text:p text:style-name="Text_20_body">Codice identificativo del componente.</text:p>
      <text:h text:style-name="Heading_20_5" text:outline-level="5"><text:bookmark-start text:name="descrizione"/>Descrizione<text:bookmark-end text:name="descrizione"/></text:h>
      <text:p text:style-name="Text_20_body">Eventuale descrizione.</text:p>
      <text:h text:style-name="Heading_20_5" text:outline-level="5"><text:bookmark-start text:name="rotazione_sx"/>Rotazione Sx<text:bookmark-end text:name="rotazione_sx"/></text:h>
      <text:p text:style-name="Text_20_body">Specifica l'angolo di rotazione massima antioraria del componente da 0° a 360°.</text:p>
      <text:h text:style-name="Heading_20_5" text:outline-level="5"><text:bookmark-start text:name="rotazione_dx"/>Rotazione Dx<text:bookmark-end text:name="rotazione_dx"/></text:h>
      <text:p text:style-name="Text_20_body">Specifica l'angolo di rotazione oraria massima del componente da 0° a 360°.</text:p>
      <text:h text:style-name="Heading_20_5" text:outline-level="5"><text:bookmark-start text:name="coppia_massima"/>Coppia massima<text:bookmark-end text:name="coppia_massima"/></text:h>
      <text:p text:style-name="Text_20_body">È il valore di coppia massimo accettabile oltre il quale la macchina lo considera il componente guasto. Il valore è espresso in Nm (Newton/metro).</text:p>
      <text:h text:style-name="Heading_20_5" text:outline-level="5"><text:bookmark-start text:name="contatti_assiali"/>Contatti assiali<text:bookmark-end text:name="contatti_assiali"/></text:h>
      <text:p text:style-name="Text_20_body">Numero dei contatti che possono cambiare di stato durante la movimentazione assiale (pressione/rilascio). Nel sistema è possibile testare al massimo un solo contatto assiale.</text:p>
      <text:h text:style-name="Heading_20_5" text:outline-level="5"><text:bookmark-start text:name="contatti_rotazione"/>Contatti rotazione<text:bookmark-end text:name="contatti_rotazione"/></text:h>
      <text:p text:style-name="Text_20_body">Numero dei contatti che possono cambiare di stato più volte durante la fase di rotazione sinistra o destra. Nel sistema è possibile testare al massimo tre contatti di questo tipo.</text:p>
      <text:h text:style-name="Heading_20_5" text:outline-level="5"><text:bookmark-start text:name="pressione"/>Pressione<text:bookmark-end text:name="pressione"/></text:h>
      <text:p text:style-name="Text_20_body">Indica la pressione nominale che può essere esercitata sul componente. Mettere 0 per disabilitare la visualizzazione ed il controllo.</text:p>
      <text:h text:style-name="Heading_20_5" text:outline-level="5"><text:bookmark-start text:name="tolleranza_pressione"/>Tolleranza pressione<text:bookmark-end text:name="tolleranza_pressione"/></text:h>
      <text:p text:style-name="Text_20_body">Indica entro quali valori la pressione rilevata può essere considerata corretta.</text:p>
      <text:h text:style-name="Heading_20_2" text:outline-level="2"><text:bookmark-start text:name="programmi"/>Programmi<text:bookmark-end text:name="programmi"/></text:h>
      <text:p text:style-name="Text_20_body">Il software GasTapsEnhTestSystem prevede due tipi di programmi per l'esecuzione dei collaudi: <text:span text:style-name="Strong_20_Emphasis">programmi standard</text:span> e <text:span text:style-name="Strong_20_Emphasis">programmi avanzati</text:span>.
I programmi standard possono essere utilizzati per eseguire dei cicli con una singola rotazione verso l'apertura ed il successivo ritorno nella posizione iniziale, mentre i programmi avanzati consentono di eseguire, nello stesso ciclo, più rotazioni in diverse posizioni. Sempre tramite i programmi avanzati possono essere eseguite le prove di tenuta.</text:p>
      <text:h text:style-name="Heading_20_3" text:outline-level="3"><text:bookmark-start text:name="programmi_standard"/>Programmi standard<text:bookmark-end text:name="programmi_standard"/></text:h>
      <text:p text:style-name="Text_20_body">Per entrare nella gestione dell'archivio programmi standard selezionare dal menù <text:span text:style-name="Emphasis"><text:span text:style-name="Strong_20_Emphasis">Archivio » Programmi standard</text:span></text:span> oppure premere il tasto <text:span text:style-name="Strong_20_Emphasis">F3</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5514583333333cm"><draw:image xlink:href="Pictures/e67210e44d252cf54558574ad98ca9da.jpg" xlink:type="simple" xlink:show="embed" xlink:actuate="onLoad"/></draw:frame>Finestra gestione programmi standard</text:p></draw:text-box></draw:frame></text:p>
      <text:p text:style-name="Text_20_body">La schermata è suddivisa in due parti: il pannello in alto viene utilizzato per aggiungere, modificare ed eliminare un programma; il pannello in basso per aggiungere, modificare ed eliminare gli steps del programma selezionato.</text:p>
      <text:p text:style-name="Text_20_body">Per aggiungere un programma è necessario:</text:p>
      <text:list text:style-name="List_20_1">
        <text:list-item>
          <text:p text:style-name="Text_20_body"> Premere il tasto <text:span text:style-name="Strong_20_Emphasis">Nuovo</text:span>.</text:p>
        </text:list-item>
        <text:list-item>
          <text:p text:style-name="Text_20_body"> Digitare il nome del nuovo programma nel campo Nome Programma;</text:p>
        </text:list-item>
        <text:list-item>
          <text:p text:style-name="Text_20_body"> Premere il tasto <text:span text:style-name="Strong_20_Emphasis">Aggiorna</text:span> per salvare i dati;</text:p>
        </text:list-item>
        <text:list-item>
          <text:p text:style-name="Text_20_body"> Procedere poi come descritto nel paragrafo successivo per l'inserimento degli Steps.</text:p>
        </text:list-item>
      </text:list>
      <text:p text:style-name="Text_20_body">
Per modificare il nome di un programma è necessario:</text:p>
      <text:list text:style-name="List_20_1">
        <text:list-item>
          <text:p text:style-name="Text_20_body"> Selezionare nella lista il programma da modificare.</text:p>
        </text:list-item>
        <text:list-item>
          <text:p text:style-name="Text_20_body"> Digitare il nuovo nome nel campo Nome Programma.</text:p>
        </text:list-item>
        <text:list-item>
          <text:p text:style-name="Text_20_body"> Selezionare il tasto <text:span text:style-name="Strong_20_Emphasis">Aggiorna</text:span> per salvare i dati.</text:p>
        </text:list-item>
      </text:list>
      <text:p text:style-name="Text_20_body">
Per eliminare un programma è necessario:</text:p>
      <text:list text:style-name="List_20_1">
        <text:list-item>
          <text:p text:style-name="Text_20_body"> Selezionare nella lista il programma d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h text:style-name="Heading_20_4" text:outline-level="4"><text:bookmark-start text:name="step"/>Step<text:bookmark-end text:name="step"/></text:h>
      <text:p text:style-name="Text_20_body">Per ogni programma è necessario inserire almeno uno steps cioè una fase che viene ripetuta per un certo numero di volte prima di passare al successivo.</text:p>
      <text:p text:style-name="Text_20_body">Per aggiungere uno step:</text:p>
      <text:list text:style-name="List_20_1">
        <text:list-item>
          <text:p text:style-name="Text_20_body"> Premere con il mouse sul tasto <text:span text:style-name="Strong_20_Emphasis">Nuovo</text:span>.</text:p>
        </text:list-item>
        <text:list-item>
          <text:p text:style-name="Text_20_body"> Inserire i dati richiesti nelle caselle di testo presenti;</text:p>
        </text:list-item>
        <text:list-item>
          <text:p text:style-name="Text_20_body"> Selezionare il tasto <text:span text:style-name="Strong_20_Emphasis">Aggiorna</text:span> per salvare i dati.</text:p>
        </text:list-item>
      </text:list>
      <text:p text:style-name="Text_20_body">
Per modificare uno step:</text:p>
      <text:list text:style-name="List_20_1">
        <text:list-item>
          <text:p text:style-name="Text_20_body"> Selezionare nella lista lo step che si desidera modificare.</text:p>
        </text:list-item>
        <text:list-item>
          <text:p text:style-name="Text_20_body"> Modificare le informazioni visualizzate nelle relative caselle di testo;</text:p>
        </text:list-item>
        <text:list-item>
          <text:p text:style-name="Text_20_body"> Premere il tasto <text:span text:style-name="Strong_20_Emphasis">Aggiorna</text:span> per salvare i dati.</text:p>
        </text:list-item>
      </text:list>
      <text:p text:style-name="Text_20_body">
Per eliminare uno step:</text:p>
      <text:list text:style-name="List_20_1">
        <text:list-item>
          <text:p text:style-name="Text_20_body"> Selezionare nella lista lo step che si desider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p text:style-name="Text_20_body">
E' anche possibile creare una copia di uno step già esistente:</text:p>
      <text:list text:style-name="List_20_1">
        <text:list-item>
          <text:p text:style-name="Text_20_body"> Selezionare nella lista lo step di cui si desidera effettuare una copia.</text:p>
        </text:list-item>
        <text:list-item>
          <text:p text:style-name="Text_20_body"> Premere con il mouse il tasto <text:span text:style-name="Strong_20_Emphasis">Copia</text:span>.</text:p>
        </text:list-item>
      </text:list>
      <text:p text:style-name="Text_20_body">
Per chiudere l'archivio premere con il mouse il tasto <text:span text:style-name="Strong_20_Emphasis">Esci</text:span>.</text:p>
      <text:p text:style-name="Text_20_body">
Per ogni step debbono essere inseriti i seguenti parametri:</text:p>
      <text:h text:style-name="Heading_20_5" text:outline-level="5"><text:bookmark-start text:name="numero_cicli"/>Numero cicli<text:bookmark-end text:name="numero_cicli"/></text:h>
      <text:p text:style-name="Text_20_body">Indica il numero di cicli da effettuare. Ogni ciclo è composto da una rotazione antioraria ed oraria o viceversa in base al verso iniziale della rotazione.</text:p>
      <text:h text:style-name="Heading_20_5" text:outline-level="5"><text:bookmark-start text:name="inizio_rotazione"/>Inizio rotazione<text:bookmark-end text:name="inizio_rotazione"/></text:h>
      <text:p text:style-name="Text_20_body">Rappresenta i gradi di inizio rotazione. Se diversi da zero, all'avvio o ad ogni riavvio del collaudo verrà eseguita una movimentazione del rubinetto fino al raggiungimento del valore impostato.</text:p>
      <text:h text:style-name="Heading_20_5" text:outline-level="5"><text:bookmark-start text:name="fine_rotazione"/>Fine rotazione<text:bookmark-end text:name="fine_rotazione"/></text:h>
      <text:p text:style-name="Text_20_body">Rappresenta i gradi in cui si arresta la movimentazione. Se viene immesso il valore “0” viene effettuata una rotazione a battuta; l'arresto avviene al superamento di una coppia massima di circa 0,6 Nm. Se il programma prevede almeno uno step a battuta, la rotazione massima del componente verrà automaticamente aggiornata. All'inizio dello step durante la rilevazione il componente verrà ruotato in senso orario o antiorario ad una velocità ridotta.   </text:p>
      <text:h text:style-name="Heading_20_5" text:outline-level="5"><text:bookmark-start text:name="gradi_al_secondo"/>Gradi al secondo<text:bookmark-end text:name="gradi_al_secondo"/></text:h>
      <text:p text:style-name="Text_20_body">Indica la velocità di rotazione.</text:p>
      <text:h text:style-name="Heading_20_5" text:outline-level="5"><text:bookmark-start text:name="cicli_rilevamento_coppia"/>Cicli rilevamento coppia<text:bookmark-end text:name="cicli_rilevamento_coppia"/></text:h>
      <text:p text:style-name="Text_20_body">Indica ogni quanti cicli viene eseguita una movimentazione a velocità di rilevamento (impostabile nelle opzioni del programma come descritto nel paragrafo Opzioni del capitolo <text:span text:style-name="Strong_20_Emphasis">Impostazioni</text:span>) durante la quale vengono memorizzati i valori di coppia.</text:p>
      <text:h text:style-name="Heading_20_5" text:outline-level="5"><text:bookmark-start text:name="cicli_movimentazione_assiale"/>Cicli movimentazione assiale<text:bookmark-end text:name="cicli_movimentazione_assiale"/></text:h>
      <text:p text:style-name="Text_20_body">Indica ogni quanti cicli viene eseguita la movimentazione assiale per il rilascio e la pressione del rubinetto.</text:p>
      <text:h text:style-name="Heading_20_5" text:outline-level="5"><text:bookmark-start text:name="t._forno_c"/>T. forno (°C)<text:bookmark-end text:name="t._forno_c"/></text:h>
      <text:p text:style-name="Text_20_body">Temperatura di setpoint del forno per tutta la durata dello step. Il comportamento del forno nelle fasi di cambio della temperatura è modificabile dalle opzioni di programma (Consultare il paragrafo Opzioni nel capitolo Impostazioni).</text:p>
      <text:h text:style-name="Heading_20_5" text:outline-level="5"><text:bookmark-start text:name="temperatura_forno_gradi"/>Temperatura forno (gradi)<text:bookmark-end text:name="temperatura_forno_gradi"/></text:h>
      <text:p text:style-name="Text_20_body">Indica la temperatura del forno da impostare per tutta la durata dello step; essa viene espressa in gradi e può variare da 20 a 200.</text:p>
      <text:h text:style-name="Heading_20_5" text:outline-level="5"><text:bookmark-start text:name="cicli_rilascio"/>Cicli rilascio<text:bookmark-end text:name="cicli_rilascio"/></text:h>
      <text:p text:style-name="Text_20_body">Indica ogni quanti cicli il rubinetto viene rilasciato e successivamente premuto a fine rotazione nella posizione di “Aperto”.</text:p>
      <text:h text:style-name="Heading_20_5" text:outline-level="5"><text:bookmark-start text:name="attesa_a_fine_rotazione"/>Attesa a fine rotazione<text:bookmark-end text:name="attesa_a_fine_rotazione"/></text:h>
      <text:p text:style-name="Text_20_body">Indica il tempo di attesa in secondi prima di iniziare la movimentazione a ritroso.</text:p>
      <text:h text:style-name="Heading_20_5" text:outline-level="5"><text:bookmark-start text:name="senso"/>Senso<text:bookmark-end text:name="senso"/></text:h>
      <text:p text:style-name="Text_20_body">Indica il senso della prima movimentazione: Antiorario o Orario. Qualora si voglia testare un rubinetto con una posizione di 0 centrale che prevede quindi una rotazione oraria ed antioraria, prima dell'avvio collaudo disabilitare l'opzione di ricerca posizione iniziale come descritto nel paragrafo Opzioni del capitolo Impostazioni.</text:p>
      <text:h text:style-name="Heading_20_5" text:outline-level="5"><text:bookmark-start text:name="contatti_assiali1"/>Contatti assiali<text:bookmark-end text:name="contatti_assiali1"/></text:h>
      <text:p text:style-name="Text_20_body">Impostare questo valore a <text:span text:style-name="Strong_20_Emphasis">“1”</text:span> per eseguire il test del contatto assiale durante la pressione ed il rilascio, altrimenti <text:span text:style-name="Strong_20_Emphasis">“0”</text:span> per non eseguire alcun test.
Se abilitato, l'esito sarà positivo nel caso che vengano rilevati due cambi di stato durante la pressione ed il rilascio.</text:p>
      <text:h text:style-name="Heading_20_5" text:outline-level="5"><text:bookmark-start text:name="contatti_rotazione1"/>Contatti rotazione<text:bookmark-end text:name="contatti_rotazione1"/></text:h>
      <text:p text:style-name="Text_20_body">Durante la rotazione è possibile testare fino ad un massimo di 3 contatti. Impostando un valore diverso da 0 la rotazione avrà esito positivo, se per ogni contatto specificato, il sistema rileverà un cambio di stato sia nella movimentazione verso l'apertura che per il ritorno nella posizione iniziale.</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4</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4666666666667cm"><draw:image xlink:href="Pictures/c0c620c5c7cd3b1a88869cd57e563c16.jpg" xlink:type="simple" xlink:show="embed" xlink:actuate="onLoad"/></draw:frame>Finestra gestione programmi avanzati</text:p></draw:text-box></draw:frame></text:p>
      <text:p text:style-name="Text_20_body">A differenza dei programmi standard, i programmi avanzati si suddividono in blocchi. Ciascun blocco, ripetuto per un numero di cicli prestabilito, può contenere uno o più comandi selezionabili tra quelli presisti.</text:p>
      <text:p text:style-name="Text_20_body">La finestra di gestione è suddivisa in tre pannelli: a sinistra la lista dei programmi, al centro la lista dei blocchi e dei comandi appartenenti al programma selezionato, a destra l'elenco dei comandi inseribil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p text:style-name="Text_20_body">
Per importare un nuovo programma avanzato in formato XML:</text:p>
      <text:list text:style-name="List_20_1">
        <text:list-item>
          <text:p text:style-name="Text_20_body"> Fare clic con il tasto destro nella lista dei programmi e scegliere <text:span text:style-name="Strong_20_Emphasis">Importa XML</text:span> dal menù che appare;</text:p>
        </text:list-item>
        <text:list-item>
          <text:p text:style-name="Text_20_body"> Inserire il nome del file e premere <text:span text:style-name="Strong_20_Emphasis">Ok</text:span>.</text:p>
        </text:list-item>
      </text:list>
      <text:p text:style-name="Text_20_body">
Per esportare programma avanzato in formato XML:</text:p>
      <text:list text:style-name="List_20_1">
        <text:list-item>
          <text:p text:style-name="Text_20_body"> Fare clic con il tasto destro sul programma che si desidera esportare e scegliere <text:span text:style-name="Strong_20_Emphasis">Esporta XML</text:span> dal menù che appare;</text:p>
        </text:list-item>
        <text:list-item>
          <text:p text:style-name="Text_20_body"> Inserire il nome del file e premere <text:span text:style-name="Strong_20_Emphasis">Ok</text:span>.</text:p>
        </text:list-item>
      </text:list>
      <text:p text:style-name="Text_20_body">
Per stampare il listato di un programma:</text:p>
      <text:list text:style-name="List_20_1">
        <text:list-item>
          <text:p text:style-name="Text_20_body"> Fare clic con il tasto destro sul programma e scegliere <text:span text:style-name="Strong_20_Emphasis">Stampa</text:span> dal menù che appare;</text:p>
        </text:list-item>
        <text:list-item>
          <text:p text:style-name="Text_20_body"> selezionare la stampante e premere <text:span text:style-name="Strong_20_Emphasis">Ok</text:span>.</text:p>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e la coppia massima se diversa da quella predefinita dal componente;</text:p>
        </text:list-item>
        <text:list-item>
          <text:p text:style-name="Text_20_body"> Premere il tast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creare un blocco con numero cili uguale a 0 nel quale possono essere inseriti solamente comandi di inizio e fine blocco (è inibito l'inserimento dei comandi ciclici).</text:p>
          </table:table-cell>
        </table:table-row>
      </table:table>
      <text:p text:style-name="Text_20_body">Per modificare un blocco:</text:p>
      <text:list text:style-name="List_20_1">
        <text:list-item>
          <text:p text:style-name="Text_20_body"> Fare clic con il tasto destro per selezionare i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o se verrà eseguito ad ogni ciclo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Horizontal_20_Line"/>
      <text:p text:style-name="Text_20_body">
<text:span text:style-name="Strong_20_Emphasis">Attesa</text:span>: attende per il tempo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condi </text:p>
          </table:table-cell>
          <table:table-cell office:value-type="string" table:style-name="tablecell">
            <text:p text:style-name="tablealignleft"> Tempo di attesa (minimo 0.1) </text:p>
          </table:table-cell>
        </table:table-row>
      </table:table>
      <text:p text:style-name="Horizontal_20_Line"/>
      <text:p text:style-name="Text_20_body">
<text:span text:style-name="Strong_20_Emphasis">Conferma operatore</text:span>: visualizza una schermata riassuntiva con i dati di coppia massima e gli esiti dei test di tenuta effettuati dall'inizio del collaudo. Nella schermata sono presenti tre tasti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Ripeti </text:p>
          </table:table-cell>
          <table:table-cell office:value-type="string" table:style-name="tablecell">
            <text:p text:style-name="tablealignleft"> Azzera i dati del collaudo e riparte dal primo blocco </text:p>
          </table:table-cell>
        </table:table-row>
        <table:table-row>
          <table:table-cell office:value-type="string" table:style-name="tablecell">
            <text:p text:style-name="tablealignleft">Annulla </text:p>
          </table:table-cell>
          <table:table-cell office:value-type="string" table:style-name="tablecell">
            <text:p text:style-name="tablealignleft"> Annulla il collaudo attivo cancellando tutti i dati acquisiti </text:p>
          </table:table-cell>
        </table:table-row>
        <table:table-row>
          <table:table-cell office:value-type="string" table:style-name="tablecell">
            <text:p text:style-name="tablealignleft">Conferma </text:p>
          </table:table-cell>
          <table:table-cell office:value-type="string" table:style-name="tablecell">
            <text:p text:style-name="tablealignleft"> Prosegue con il collaudo </text:p>
          </table:table-cell>
        </table:table-row>
      </table:table>
      <text:p text:style-name="Horizontal_20_Line"/>
      <text:p text:style-name="Text_20_body">
<text:span text:style-name="Strong_20_Emphasis">Corrente magnete OFF</text:span>: disattiva il passaggio della corrente per simulare il raffreddamento della termocoppia.
</text:p>
      <text:p text:style-name="Horizontal_20_Line"/>
      <text:p text:style-name="Text_20_body">
<text:span text:style-name="Strong_20_Emphasis">Corrente magnete ON</text:span>: attiva il passaggio della corrente per simulate il riscaldamento della termocoppia.</text:p>
      <text:p text:style-name="Horizontal_20_Line"/>
      <text:p text:style-name="Text_20_body">
<text:span text:style-name="Strong_20_Emphasis">Forno bocchetta aria regola</text:span>: muove l'AirFlap presente nella bocchetta di scambio ari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osizione AirFlap </text:p>
          </table:table-cell>
          <table:table-cell office:value-type="string" table:style-name="tablecell">
            <text:p text:style-name="tablealignleft"> posizione percentuale dell'AirFlaf (0=chiusa, 100=tutta aperta) </text:p>
          </table:table-cell>
        </table:table-row>
      </table:table>
      <text:p text:style-name="Horizontal_20_Line"/>
      <text:p text:style-name="Text_20_body">
<text:span text:style-name="Strong_20_Emphasis">Forno porta apri</text:span>: apre la porta del forno facendo avanzare il pistone collegato alla porta stessa. </text:p>
      <text:p text:style-name="Horizontal_20_Line"/>
      <text:p text:style-name="Text_20_body">
<text:span text:style-name="Strong_20_Emphasis">Forno porta chiudi</text:span>: chiude la porta del forno facendo arretrare il pistone collegato alla porta stessa. </text:p>
      <text:p text:style-name="Horizontal_20_Line"/>
      <text:p text:style-name="Text_20_body">
<text:span text:style-name="Strong_20_Emphasis">Forno temperatura attendi</text:span>: attende se la temperatura del forno è inferiore al valore minimo o se è superiore al valore massimo impost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ella temperatura </text:p>
          </table:table-cell>
        </table:table-row>
      </table:table>
      <text:p text:style-name="Horizontal_20_Line"/>
      <text:p text:style-name="Text_20_body">
<text:span text:style-name="Strong_20_Emphasis">Forno temperatura regola</text:span>: imposta la temperatura di setpoint del forn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temperatura di setpoint in °C </text:p>
          </table:table-cell>
        </table:table-row>
      </table:table>
      <text:p text:style-name="Horizontal_20_Line"/>
      <text:p text:style-name="Text_20_body">
<text:span text:style-name="Strong_20_Emphasis">Forno ventilazione regola</text:span>: regola la velocità della ventilazion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velocità percentuale della ventilazione (0=spenta, 100=massim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la resistenza supplementare di riscaldamento è attiva la ventilazione viene comunque portata al massimo</text:p>
          </table:table-cell>
        </table:table-row>
      </table:table>
      <text:p text:style-name="Horizontal_20_Line"/>
      <text:p text:style-name="Text_20_body">
<text:span text:style-name="Strong_20_Emphasis">Libera uscite rubinetti</text:span> : apre l'elettrovalvola di chiusura delle uscite dei rubinetti.</text:p>
      <text:p text:style-name="Horizontal_20_Line"/>
      <text:p text:style-name="Text_20_body">
<text:span text:style-name="Strong_20_Emphasis">Ottura uscite rubinetti</text:span> : chiude l'elettrovalvola per otturare l'uscita dei rubinetti.</text:p>
      <text:p text:style-name="Horizontal_20_Line"/>
      <text:p text:style-name="Text_20_body">
<text:span text:style-name="Strong_20_Emphasis">Prova tenuta</text:span> : esegue la prova di tenuta del componen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ATEQ </text:p>
          </table:table-cell>
          <table:table-cell office:value-type="string" table:style-name="tablecell">
            <text:p text:style-name="tablealignleft"> programma di test da selezionare nella macchina ATEQ per eseguire il test (1..4)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macchina dell'ATEQ. Se selezionato la prova è positiva nel caso che si riscontri una perdita</text:p>
          </table:table-cell>
        </table:table-row>
      </table:table>
      <text:p text:style-name="Horizontal_20_Line"/>
      <text:p text:style-name="Text_20_body">
<text:span text:style-name="Strong_20_Emphasis">Prova tenuta magnete</text:span> : esegue la prova di tenuta ma il risultato viene identificato come test del magne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velocità percentuale della ventilazione (0=spenta, 100=massima) </text:p>
          </table:table-cell>
        </table:table-row>
      </table:table>
      <text:p text:style-name="Horizontal_20_Line"/>
      <text:p text:style-name="Text_20_body">
<text:span text:style-name="Strong_20_Emphasis">Rubinetto premi</text:span> : avanza il motore per premere l'asta del rubinetto.</text:p>
      <text:p text:style-name="Horizontal_20_Line"/>
      <text:p text:style-name="Text_20_body">
<text:span text:style-name="Strong_20_Emphasis">Rubinetto rilascia</text:span>: arretra il motore per rilasciare l'asta del rubinetto.</text:p>
      <text:p text:style-name="Horizontal_20_Line"/>
      <text:p text:style-name="Text_20_body">
<text:span text:style-name="Strong_20_Emphasis">Rubinetto ruota</text:span>: esegue la rotazione del moto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Horizontal_20_Line"/>
      <text:p text:style-name="Text_20_body">
<text:span text:style-name="Strong_20_Emphasis">Rubinetto ruota con test contatti</text:span> : esegue la rotazione del motore ed esegue il test dei contat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Impulso contatto mov. assiale n.1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Impulsi cont. rotazione n.2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Impulsi cont. rotazione n.3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Impulsi cont. rotazione n.4 </text:p>
          </table:table-cell>
          <table:table-cell office:value-type="string" table:style-name="tablecell">
            <text:p text:style-name="tablealignleft"> numero di impulsi che debbono essere rilevati a fine rotazione nell'ingresso n. 4</text:p>
          </table:table-cell>
        </table:table-row>
      </table:table>
      <text:p text:style-name="Horizontal_20_Line"/>
      <text:p text:style-name="Text_20_body">
<text:span text:style-name="Strong_20_Emphasis">Rubinetto sblocca motore</text:span>: esegue il comando di sblocco del motore.
</text:p>
      <text:p text:style-name="Horizontal_20_Line"/>
      <text:p text:style-name="Text_20_body">
<text:span text:style-name="Strong_20_Emphasis">Rubinetto trova posizione zero</text:span>: esegue una movimentazione di 360° per la ricerca dello 0. La movimentazione si arresta se entra in funzione il finecorsa hardwa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
Questa funzione consente all'utente di effettuare manualmente sia la movimentazione assiale che la rotazione durante la fase di installazione dei componenti o durante le pause del collaudo attivo. Da questo pannello è possibile inoltre accedere ad un'altra schermata per l'esecuzione manuale della prova di tenuta.</text:p>
      <text:p text:style-name="Text_20_body">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text:p>
      <text:p text:style-name="Text_20_body"><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5.1858333333333cm"><draw:image xlink:href="Pictures/675f824aacfa83cd2b2ecded5e4fc77c.jpg" xlink:type="simple" xlink:show="embed" xlink:actuate="onLoad"/></draw:frame>Utilità di installazione e test componenti</text:p></draw:text-box></draw:frame></text:p>
      <text:p text:style-name="Text_20_body">A sinistra vengono elencate le postazioni presenti nel sistema e per ciascuna di queste sono visualizzate le seguenti informazioni:</text:p>
      <text:p text:style-name="Text_20_body"> <text:span text:style-name="Strong_20_Emphasis">Posizione:</text:span> posizione che viene aggiornata ad ogni rotazione manuale effettuata;</text:p>
      <text:p text:style-name="Text_20_body"> <text:span text:style-name="Strong_20_Emphasis">C.A. (Nm):</text:span> valori istantanei della coppia in senso antiorario;</text:p>
      <text:p text:style-name="Text_20_body"> <text:span text:style-name="Strong_20_Emphasis">C.O. (Nm):</text:span> valori istantanei della coppia in senso orario;</text:p>
      <text:p text:style-name="Text_20_body"> <text:span text:style-name="Strong_20_Emphasis">Press. (N):</text:span> pressione assiale esercitata sul componente disponibile solo se prevista la movimentazione assiale, misurata in Newton;</text:p>
      <text:p text:style-name="Text_20_body"> <text:span text:style-name="Strong_20_Emphasis">Temp (°C):</text:span> temperatura del forno o di una eventuale termocoppia aggiuntiva posta nel componente stesso, misurata in °C;</text:p>
      <text:p text:style-name="Text_20_body"> <text:span text:style-name="Strong_20_Emphasis">Magnete:</text:span> icona <text:span text:style-name="Strong_20_Emphasis">accesa</text:span> o <text:span text:style-name="Strong_20_Emphasis">grigia</text:span> che indica o meno il passaggio di corrente per la simulazione del riscaldamento delle termocoppia;</text:p>
      <text:p text:style-name="Text_20_body"> <text:span text:style-name="Strong_20_Emphasis">F.corsa:</text:span> led che diventa rosso se l'ingresso di fine corsa hardware rileva una torsione superiore a 0.6 N;</text:p>
      <text:p text:style-name="Text_20_body">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text:p>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ext:p text:style-name="Text_20_body">E' possibile  compiere manualmente la movimentazione assiale dei motori per verificare il corretto posizionamento dei componenti.</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3" text:outline-level="3"><text:bookmark-start text:name="corrente_simulazione_termocoppia"/>Corrente simulazione termocoppia<text:bookmark-end text:name="corrente_simulazione_termocoppia"/></text:h>
      <text:p text:style-name="Text_20_body">Per testare il funzionamento del magnete è possibile attivare e disattivare manualmente il passaggio della corrente che simula il riscaldamento della termocoppia.</text:p>
      <text:h text:style-name="Heading_20_4" text:outline-level="4"><text:bookmark-start text:name="magnete_on"/>Magnete On<text:bookmark-end text:name="magnete_on"/></text:h>
      <text:p text:style-name="Text_20_body">
Attiva il passaggio della corrente nei componenti seleziona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la chiusura del form il passaggio della corrente viene comunque interrotto</text:p>
          </table:table-cell>
        </table:table-row>
      </table:table>
      <text:h text:style-name="Heading_20_4" text:outline-level="4"><text:bookmark-start text:name="magnete_off"/>Magnete Off<text:bookmark-end text:name="magnete_off"/></text:h>
      <text:p text:style-name="Text_20_body">
Disattiva il passaggio della corrente nei componenti selezionati.</text:p>
      <text:h text:style-name="Heading_20_3" text:outline-level="3"><text:bookmark-start text:name="esecuzione_manuale_delle_prove_di_tenuta"/>Esecuzione manuale delle prove di tenuta<text:bookmark-end text:name="esecuzione_manuale_delle_prove_di_tenuta"/></text:h>
      <text:p text:style-name="Text_20_body">
Premere il tasto <text:span text:style-name="Strong_20_Emphasis">Test prova tenuta</text:span> per accedere al seguente panello:</text:p>
      <text:p text:style-name="Text_20_body"><draw:frame draw:style-name="mediacenter" draw:name="Pannello per l'esecuzione manuale delle prove di tenuta Legend" text:anchor-type="paragraph" draw:z-index="0" svg:width="7.9375cm"><draw:text-box><text:p text:style-name="legendcenter"><draw:frame draw:style-name="mediacenter" draw:name="Pannello per l'esecuzione manuale delle prove di tenuta" text:anchor-type="paragraph" draw:z-index="0" svg:width="7.9375cm" svg:height="8.5460416666667cm"><draw:image xlink:href="Pictures/203455cc7e1496fb026c67957a0152f2.jpg" xlink:type="simple" xlink:show="embed" xlink:actuate="onLoad"/></draw:frame>Pannello per l'esecuzione manuale delle prove di tenuta</text:p></draw:text-box></draw:frame></text:p>
      <text:p text:style-name="Text_20_body">Tramite i tasti <text:span text:style-name="Strong_20_Emphasis">Libera</text:span> e <text:span text:style-name="Strong_20_Emphasis">Ottura</text:span> raggruppati nel riquadro <text:span text:style-name="Strong_20_Emphasis">Uscita gas</text:span> è possibile rispettivamente aprire e chiudere l'elettrovalvola di otturazione delle uscite dei rubinetti che normalmente all'apertura del form è aperta.</text:p>
      <text:p text:style-name="Text_20_body">Per eseguire una prova:</text:p>
      <text:list text:style-name="List_20_1">
        <text:list-item>
          <text:p text:style-name="Text_20_body"> selezionare la postazione da 1 a 6 tramite i tasti posti a lato sinistro;</text:p>
        </text:list-item>
        <text:list-item>
          <text:p text:style-name="Text_20_body"> selezionare quindi il programma da eseguire nella macchina ATEQ da <text:span text:style-name="Strong_20_Emphasis">1 a 4</text:span>;</text:p>
        </text:list-item>
        <text:list-item>
          <text:p text:style-name="Text_20_body"> premere il tasto <text:span text:style-name="Strong_20_Emphasis">Prova tenuta</text:span> ed attendere il risultato che sarà visualizzato nel riquadro <text:span text:style-name="Strong_20_Emphasis">Esito</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non viene visualizzato alcun risultato assicurarsi che la macchina ATEQ sia accesa e pronta ad operare.</text:p>
          </table:table-cell>
        </table:table-row>
      </table:table>
      <text:h text:style-name="Heading_20_2" text:outline-level="2"><text:bookmark-start text:name="calibrazione_forno"/>Calibrazione forno<text:bookmark-end text:name="calibrazione_forno"/></text:h>
      <text:p text:style-name="Text_20_body">
Tramite questo strumento è possibile calibrare gli ingressi in termooppia utilizzati per la lettura delle temperature direttamente sui componenti e gli ingressi di press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sono previsti ingressi intermocoppia supplementari.</text:p>
          </table:table-cell>
        </table:table-row>
      </table:table>
      <text:h text:style-name="Heading_20_2" text:outline-level="2"><text:bookmark-start text:name="password"/>Password<text:bookmark-end text:name="password"/></text:h>
      <text:p text:style-name="Text_20_body">
Alcune delle funzioni di gestione degli archivi e di modifica dei parametri all'avvio collaudo,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568ada4bffadfe60b423420058ba08cd.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Impostazioni » Grafico</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651875cm"><draw:image xlink:href="Pictures/ebc0ad0b9fe365d1c5ccb796e92bdf89.jpg" xlink:type="simple" xlink:show="embed" xlink:actuate="onLoad"/></draw:frame>Finestra "Impostazioni grafico"</text:p></draw:text-box></draw:frame></text:p>
      <text:p text:style-name="Text_20_body">Il pannello è suddiviso in due parti: il pannello a sinistra consente di aggiungere, modificare ed eliminare i colori delle curve selezionate; il pannello a destra consente di modificare l'unità di misura, le scale di visualizzazione, il numero delle curve selezionate per ogni verso con la funzione <text:span text:style-name="Emphasis">“Peggiori”</text:span> e di scegliere se mostrare i gradi nella visualizzazione dei punti.</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79ae7300b6c2d78bbc3fd69d2c3387c0.jp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1227083333333cm"><draw:image xlink:href="Pictures/9cf7db6093202c194ce62f9702de23be.jpg" xlink:type="simple" xlink:show="embed" xlink:actuate="onLoad"/></draw:frame>Finestra opzioni di programma</text:p></draw:text-box></draw:frame></text:p>
      <text:p text:style-name="Text_20_body">La finestra è suddivisa in tre pannelli: generali, programmi standard e programmi avanzati. Il primo pannello contiene le opzioni generali dell'applicazione, gli altri due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 Con l'opzione <text:span text:style-name="Strong_20_Emphasis">Escludi la rilevazione dei contatti</text:span> il programma prosegue senza conteggiarli. </text:p>
      <text:h text:style-name="Heading_20_5" text:outline-level="5"><text:bookmark-start text:name="numero_massimo_di_errori_tenuta_magnete"/>Numero massimo di errori tenuta/magnete<text:bookmark-end text:name="numero_massimo_di_errori_tenuta_magnete"/></text:h>
      <text:p text:style-name="Text_20_body">L'utente può impostare il numero massimo di prove di tenuta con esito negativo, siano esse del componente o del magnete. Al raggiungimento del valore inserito il collaudo può essere interrotto o proseguire senza il componente in errore. Con l'opzione <text:span text:style-name="Strong_20_Emphasis">Escludi la rilevazione della tenuta</text:span> il programma prosegue senza più eseguire le prove di tenuta. </text:p>
      <text:h text:style-name="Heading_20_5" text:outline-level="5"><text:bookmark-start text:name="gradi_esclusi_nel_test_a_battuta"/>Gradi esclusi nel test a battuta<text:bookmark-end text:name="gradi_esclusi_nel_test_a_battuta"/></text:h>
      <text:p text:style-name="Text_20_body">Nell'esecuzione dei test a battuta è necessario specificare quanti gradi, all'inizio ed alla fine della rilevazione, debbono ovviamente essere esclusi nella valutazione della coppia.
È importante sottolineare che tale opzione deve essere sempre impostata prima dell'avvio del un collaudo. </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Interrompi postazione:</text:span> interrompe il collaudo della postazione in errore e continua il collaudo dei componenti restanti;</text:p>
        </text:list-item>
        <text:list-item>
          <text:p text:style-name="Text_20_body"> <text:span text:style-name="Strong_20_Emphasis">Escludi e continua:</text:span> esclude il componente in errore (perdendo tutti i dati) e continua il collaudo dei componenti restanti.</text:p>
        </text:list-item>
      </text:list>
      <text:h text:style-name="Heading_20_4" text:outline-level="4"><text:bookmark-start text:name="controllo_assenza_tensione"/>Controllo assenza tensione<text:bookmark-end text:name="controllo_assenza_tensione"/></text:h>
      <text:h text:style-name="Heading_20_5" text:outline-level="5"><text:bookmark-start text:name="riavvia_la_prova_al_ripristino_della_tensione"/>Riavvia la prova al ripristino della tensione<text:bookmark-end text:name="riavvia_la_prova_al_ripristino_della_tensione"/></text:h>
      <text:p text:style-name="Text_20_body">Nel caso che l'intero sistema, tranne il forno, sia alimentato da un gruppo di continuità  è possibile riprendere la prova al ripristino della tensione di alimentazione.
Selezionando questa opzione, anzichè interrompere la prova per errore di comunicazione allo spegnimento del forno, il programma attendera la riaccensione per riprendere il collaudo dei componenti.</text:p>
      <text:h text:style-name="Heading_20_3" text:outline-level="3"><text:bookmark-start text:name="programmi_standard1"/>Programmi standard<text:bookmark-end text:name="programmi_standard1"/></text:h>
      <text:p text:style-name="Text_20_body">
Le opzioni in questo pannello influiscono solamente sull'esecuzione dei programmi standard. </text:p>
      <text:h text:style-name="Heading_20_4" text:outline-level="4"><text:bookmark-start text:name="controllo_temperatura_forno"/>Controllo temperatura forno<text:bookmark-end text:name="controllo_temperatura_forno"/></text:h>
      <text:h text:style-name="Heading_20_5" text:outline-level="5"><text:bookmark-start text:name="setpoint_temperatura"/>Setpoint temperatura<text:bookmark-end text:name="setpoint_temperatura"/></text:h>
      <text:p text:style-name="Text_20_body">Le prime due opzioni influenzano la durata della prova in quanto se abilitate, ad ogni cambio di step fermano l'esecuzione ed attendono che la temperatura del forno raggiunga il setpoint stabilito.
La prima opzione influenza il passaggio da un ciclo freddo ad un ciclo caldo, la seconda invece interagisce nel passaggio da un ciclo caldo ad uno freddo. Ogni opzione prevede un range che può essere aumentato per diminuire l'attesa.</text:p>
      <text:h text:style-name="Heading_20_5" text:outline-level="5"><text:bookmark-start text:name="apri_la_porta_in_raffreddamento"/>Apri la porta in raffreddamento<text:bookmark-end text:name="apri_la_porta_in_raffreddamento"/></text:h>
      <text:p text:style-name="Text_20_body">Gestisce l'apertura della porta in fase di raffreddament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o il braccio di apertura della porta</text:p>
          </table:table-cell>
        </table:table-row>
      </table:table>
      <text:h text:style-name="Heading_20_5" text:outline-level="5"><text:bookmark-start text:name="utilizza_la_ventola_supplementare_per_il_raffreddamento"/>Utilizza la ventola supplementare per il raffreddamento<text:bookmark-end text:name="utilizza_la_ventola_supplementare_per_il_raffreddamento"/></text:h>
      <text:p text:style-name="Text_20_body">Se abilitata durante la fase di raffreddamento accende la ventola supplementare per velocizzare il process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a la ventola</text:p>
          </table:table-cell>
        </table:table-row>
      </table:table>
      <text:h text:style-name="Heading_20_5" text:outline-level="5"><text:bookmark-start text:name="accendi_la_resistenza_supplementare"/>Accendi la resistenza supplementare<text:bookmark-end text:name="accendi_la_resistenza_supplementare"/></text:h>
      <text:p text:style-name="Text_20_body">Se abilitata durante la fase di riscaldamente accende la resistenza supplementare per raggiungere il setpoint sottratto del valore impostato nella casella. Una volta raggiunta la temperatura, la resistenza non viene più utilizzata fino al prossimo cicl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trebbe essere ignorata se non prevista la resistenza</text:p>
          </table:table-cell>
        </table:table-row>
      </table:table>
      <text:h text:style-name="Heading_20_4" text:outline-level="4"><text:bookmark-start text:name="movimentazione"/>Movimentazione<text:bookmark-end text:name="movimentazione"/></text:h>
      <text:h text:style-name="Heading_20_5" text:outline-level="5"><text:bookmark-start text:name="sblocca_il_motore_al_termine_della_movimentazione"/>Sblocca il motore al termine della movimentazione<text:bookmark-end text:name="sblocca_il_motore_al_termine_della_movimentazione"/></text:h>
      <text:p text:style-name="Text_20_body">Se selezionata questa opzione, al termine della rotazione il motore rimane libero di girare. Nell'esecuzione dei test a battuta è preferibile lasciare i motori in tenuta disabilitando questa opzione per non perdere la posizione.</text:p>
      <text:h text:style-name="Heading_20_5" text:outline-level="5"><text:bookmark-start text:name="velocita_di_rilevazione_della_coppia_gradi_secondo"/>Velocità di rilevazione della coppia (gradi/secondo)<text:bookmark-end text:name="velocita_di_rilevazione_della_coppia_gradi_secondo"/></text:h>
      <text:p text:style-name="Text_20_body">Si può impostare la velocità di rotazione del componente applicata in fase di rilevazione della coppia. Il valore predefinito è 20 gradi/secondo che permette di effettuare circa 2 letture per ogni grado. 
E' preferibile non modificare questo valore.</text:p>
      <text:h text:style-name="Heading_20_5" text:outline-level="5"><text:bookmark-start text:name="esegui_movimentazione_per_ricerca_posizione_iniziale"/>Esegui movimentazione per ricerca posizione iniziale<text:bookmark-end text:name="esegui_movimentazione_per_ricerca_posizione_iniziale"/></text:h>
      <text:p text:style-name="Text_20_body">L'utente può anche scegliere di eseguire la movimentazione per determinare la posizione iniziale del componente all'avvio del collaudo. La ricerca viene effettuata ruotando il componente in senso orario. Ovviamente il componente deve prevedere una battuta di arresto.</text:p>
      <text:h text:style-name="Heading_20_5" text:outline-level="5"><text:bookmark-start text:name="arresto_movimentazione_prima_della_battuta"/>Arresto movimentazione prima della battuta<text:bookmark-end text:name="arresto_movimentazione_prima_della_battuta"/></text:h>
      <text:p text:style-name="Text_20_body">Poiché dopo l'esecuzione di molti cicli a battuta possono insorgere problemi nel componente stesso, è possibile impostare a quanti gradi viene interrotta la rotazione prima della battuta. 
Inserendo un valore diverso da 0 il test della battuta sarà effettuato solamente durante i cicli di rilevazione della coppia, per tutti gli altri la rotazione verrà arrestata anticipatamente in base al valore inserito.</text:p>
      <text:h text:style-name="Heading_20_5" text:outline-level="5"><text:bookmark-start text:name="escludi_pressione_nella_fase_di_ritorno"/>Escludi pressione nella fase di ritorno<text:bookmark-end text:name="escludi_pressione_nella_fase_di_ritorno"/></text:h>
      <text:p text:style-name="Text_20_body">Attivando questa opzione si esclude la pressione del rubinetto durante la movimentazione per il ritorno alla posizione iniziale. L'opzione influenza tutti i cicli del collaudo durante i quali è previsto il rilascio del rubinetto nella posizione di aperto.</text:p>
      <text:h text:style-name="Heading_20_5" text:outline-level="5"><text:bookmark-start text:name="tempo_necessario_per_completare_la_pressione"/>Tempo necessario per completare la pressione<text:bookmark-end text:name="tempo_necessario_per_completare_la_pressione"/></text:h>
      <text:p text:style-name="Text_20_body">Tempo necessario per completare la pressione del rubinetto prima di iniziare la fase di rotazione. Il valore è espresso in millisecondi.</text:p>
      <text:h text:style-name="Heading_20_3" text:outline-level="3"><text:bookmark-start text:name="programmi_avanzati1"/>Programmi avanzati<text:bookmark-end text:name="programmi_avanzati1"/></text:h>
      <text:p text:style-name="Text_20_body">
Le opzioni in questo pannello influiscono solamente sull'esecuzione dei programmi avanzati.</text:p>
      <text:h text:style-name="Heading_20_4" text:outline-level="4"><text:bookmark-start text:name="blocchi1"/>Blocchi<text:bookmark-end text:name="blocch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le_attese"/>Escludi le attese<text:bookmark-end text:name="escludi_le_attese"/></text:h>
      <text:p text:style-name="Text_20_body">
Questa opzione ignora tutti i comandi di attesa inseriti nel programma.</text:p>
      <text:h text:style-name="Heading_20_5" text:outline-level="5"><text:bookmark-start text:name="accendi_ventola_supplementare_di_raffreddamento_con_porta_aperta"/>Accendi ventola supplementare di raffreddamento con porta aperta<text:bookmark-end text:name="accendi_ventola_supplementare_di_raffreddamento_con_porta_aperta"/></text:h>
      <text:p text:style-name="Text_20_body">Se abilitata durante la fase di raffreddamento in concomitanza dell'apertura della porta accende la ventola supplementare per velocizzare il proc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a la ventola</text:p>
          </table:table-cell>
        </table:table-row>
      </table:table>
      <text:h text:style-name="Heading_20_5" text:outline-level="5"><text:bookmark-start text:name="accendi_resistenza_supplementare_di_riscaldamento_per_raggiungimento_setpoint"/>Accendi resistenza supplementare di riscaldamento per raggiungimento setpoint<text:bookmark-end text:name="accendi_resistenza_supplementare_di_riscaldamento_per_raggiungimento_setpoint"/></text:h>
      <text:p text:style-name="Text_20_body">
Se abilitata durante la fase di riscaldamente accende la resistenza supplementare per raggiungere più velocemente il setpoint.
Una volta raggiunta la temperatura, la resistenza non viene più utilizzata fino al prossimo comando di impostazione della temperatura del forn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trebbe essere ignorata se non prevista la resistenza</text:p>
          </table:table-cell>
        </table:table-row>
      </table:table>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Pannello del forno Legend" text:anchor-type="paragraph" draw:z-index="0" svg:width="3.96875cm"><draw:text-box><text:p text:style-name="legendcenter"><draw:frame draw:style-name="mediacenter" draw:name="Pannello del forno" text:anchor-type="paragraph" draw:z-index="0" svg:width="3.96875cm" svg:height="3.8364583333333cm"><draw:image xlink:href="Pictures/84cfc4c8473dbf7bffd8d65344146ada.png" xlink:type="simple" xlink:show="embed" xlink:actuate="onLoad"/></draw:frame>Pannello del forno</text:p></draw:text-box></draw:frame></text:p>
      <text:p text:style-name="Text_20_body">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del forno varia in corrispondenza degli steps o dei comandi dei programmi di collaudo.</text:p>
      <text:h text:style-name="Heading_20_4" text:outline-level="4"><text:bookmark-start text:name="modalita_manuale"/>Modalità Manuale<text:bookmark-end text:name="modalita_manuale"/></text:h>
      <text:p text:style-name="Text_20_body">La temperatura e la ventilazione del forno rimangono stabili ai valori impostati manualmente dall'operatore anche durante l'esecuzione di programmi standard che prevedono step a diverse temperature o programmi avanzati con comandi di modifica della temperatura e ventalazione. Anche il braccetto di apertura e chiusura della porta rimane fermo nella posizione attuale.
In questa modalità per modificare la temperatura del forno impostare il valore di setpoint desiderato nel campo Temperatura impostata e premere il pulsante <text:span text:style-name="Strong_20_Emphasis">Ok</text:span>.</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1010416666667cm"><draw:image xlink:href="Pictures/92ee025a48a64f41eab611ec2cef3816.jpg" xlink:type="simple" xlink:show="embed" xlink:actuate="onLoad"/></draw:frame>Finestra "Opzioni forno"</text:p></draw:text-box></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3a8bf8cb67c489886a9dcd28b3ecc528.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Emphasis">File » Eventi » Svuota</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