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jpeg" manifest:full-path="Pictures/10000000000000B10000034A90A1BEDD.jpg"/>
  <manifest:file-entry manifest:media-type="text/xml" manifest:full-path="meta.xml"/>
  <manifest:file-entry manifest:media-type="text/xml" manifest:full-path="settings.xml"/>
  <manifest:file-entry manifest:media-type="text/xml" manifest:full-path="content.xml"/>
  <manifest:file-entry manifest:media-type="image/png" manifest:full-path="Thumbnails/thumbnail.png"/>
  <manifest:file-entry manifest:media-type="application/binary" manifest:full-path="layout-cache"/>
  <manifest:file-entry manifest:media-type="application/rdf+xml" manifest:full-path="manifest.rdf"/>
  <manifest:file-entry manifest:media-type="" manifest:full-path="Configurations2/accelerator/current.xml"/>
  <manifest:file-entry manifest:media-type="application/vnd.sun.xml.ui.configuration" manifest:full-path="Configurations2/"/>
  <manifest:file-entry manifest:media-type="text/xml" manifest:full-path="styles.xml"/>
  <manifest:file-entry manifest:media-type="image/png" manifest:full-path="Pictures/3848b73f46d19f920497bc1a89fe11d7.png"/>
  <manifest:file-entry manifest:media-type="image/png" manifest:full-path="Pictures/e72557735d46bdd13e4ca31518cd1589.png"/>
  <manifest:file-entry manifest:media-type="image/png" manifest:full-path="Pictures/98ba1aad8a2e072cb0ad968c521ee6de.png"/>
  <manifest:file-entry manifest:media-type="image/png" manifest:full-path="Pictures/e4b59427d51cdfb161c589cee261c1ad.png"/>
  <manifest:file-entry manifest:media-type="image/png" manifest:full-path="Pictures/593afd808ed7b23552fb320748c00ff9.png"/>
  <manifest:file-entry manifest:media-type="image/png" manifest:full-path="Pictures/4575b376511aa6da5a90fcad2c3ab7a4.png"/>
  <manifest:file-entry manifest:media-type="image/png" manifest:full-path="Pictures/216d7ea5ae67e72da51248e9cb317d70.png"/>
  <manifest:file-entry manifest:media-type="image/png" manifest:full-path="Pictures/d53401ef5eefd824182b7e8ce8189761.png"/>
  <manifest:file-entry manifest:media-type="image/png" manifest:full-path="Pictures/0846a5576b89843cbe7af46f5deb04f7.png"/>
  <manifest:file-entry manifest:media-type="image/png" manifest:full-path="Pictures/814082e01553ac9ead45ebe520401909.png"/>
  <manifest:file-entry manifest:media-type="image/png" manifest:full-path="Pictures/f35e071ff3d134872d98bc428a8af6f9.png"/>
  <manifest:file-entry manifest:media-type="image/png" manifest:full-path="Pictures/fe709b1b671d95009c52cc93bc7944b1.png"/>
  <manifest:file-entry manifest:media-type="image/png" manifest:full-path="Pictures/f55d05f6833d73dc6ee9fc4cd12c330c.png"/>
  <manifest:file-entry manifest:media-type="image/png" manifest:full-path="Pictures/1c89b1e7f587cb6e1ac82905b085062c.png"/>
  <manifest:file-entry manifest:media-type="image/png" manifest:full-path="Pictures/f9ce89cb1c902462762d06fe1b9f56d0.png"/>
  <manifest:file-entry manifest:media-type="image/png" manifest:full-path="Pictures/c1816e8c85eeadd3930380c96985ddad.png"/>
  <manifest:file-entry manifest:media-type="image/png" manifest:full-path="Pictures/851c895dd75412f39850d1b652f5829a.png"/>
  <manifest:file-entry manifest:media-type="image/png" manifest:full-path="Pictures/61b75f24ae415c03264351cec9eb0c5c.png"/>
  <manifest:file-entry manifest:media-type="image/png" manifest:full-path="Pictures/407b6f480f44df995afd7b4e70df03f4.png"/>
  <manifest:file-entry manifest:media-type="image/png" manifest:full-path="Pictures/048e7ac68d0c69d00dd3c4b75a20a178.png"/>
  <manifest:file-entry manifest:media-type="image/png" manifest:full-path="Pictures/f6d1f7059d1fc67cba7460918fa35671.png"/>
  <manifest:file-entry manifest:media-type="image/png" manifest:full-path="Pictures/f1b609ffe8a8b2620c81094726133c79.png"/>
  <manifest:file-entry manifest:media-type="image/png" manifest:full-path="Pictures/1d3eafbbb0233492db5c772fdc71aa4f.png"/>
  <manifest:file-entry manifest:media-type="image/png" manifest:full-path="Pictures/b1a9b69bd06498e277bf6a2368a52241.png"/>
  <manifest:file-entry manifest:media-type="image/png" manifest:full-path="Pictures/6d370633a3e0b50bac2908a9fcaf5001.png"/>
  <manifest:file-entry manifest:media-type="image/png" manifest:full-path="Pictures/cf446770cc11f297a2c1b18f6b606e3f.png"/>
  <manifest:file-entry manifest:media-type="image/png" manifest:full-path="Pictures/8bda941ed0db96a238387f72877ffedb.png"/>
  <manifest:file-entry manifest:media-type="image/png" manifest:full-path="Pictures/5505242208d62ac822468c0eccc0d2f8.png"/>
  <manifest:file-entry manifest:media-type="image/png" manifest:full-path="Pictures/cd7f9585394ce162a565286881a95e37.png"/>
  <manifest:file-entry manifest:media-type="image/png" manifest:full-path="Pictures/d1297d5a4d6b813cbb457bb45214eab5.png"/>
  <manifest:file-entry manifest:media-type="image/png" manifest:full-path="Pictures/7e66fa0dbaba86fbf4c4b9161a5c1fb3.png"/>
  <manifest:file-entry manifest:media-type="image/png" manifest:full-path="Pictures/9daf9bfcc618d17ca83fb4619504f403.png"/>
  <manifest:file-entry manifest:media-type="image/png" manifest:full-path="Pictures/1878e5c9929c9c5c9648f8ed8d249f47.png"/>
  <manifest:file-entry manifest:media-type="image/png" manifest:full-path="Pictures/6b2f9f364e39944d8325ca2ffbeb5496.png"/>
  <manifest:file-entry manifest:media-type="image/png" manifest:full-path="Pictures/9ad69833b1e388fe5f0308b16f4c2488.png"/>
  <manifest:file-entry manifest:media-type="image/png" manifest:full-path="Pictures/0f0dbb6378da69fdf406342eab0c1969.png"/>
  <manifest:file-entry manifest:media-type="image/png" manifest:full-path="Pictures/c374ef3489cbcb67fbd384a92578d0ed.png"/>
  <manifest:file-entry manifest:media-type="image/png" manifest:full-path="Pictures/96e5f88b92c800225e4b2fbe240fd36b.png"/>
  <manifest:file-entry manifest:media-type="image/png" manifest:full-path="Pictures/83356bf24134b7ef332a19d3cabe2665.png"/>
  <manifest:file-entry manifest:media-type="image/png" manifest:full-path="Pictures/4289be8ca1a8b2cda5211b2e8750682d.png"/>
  <manifest:file-entry manifest:media-type="image/png" manifest:full-path="Pictures/28af224b02df475ed94c386bb167824c.png"/>
  <manifest:file-entry manifest:media-type="image/png" manifest:full-path="Pictures/d5c123691ab7b89d0fe004ca56580f5f.png"/>
  <manifest:file-entry manifest:media-type="image/png" manifest:full-path="Pictures/62ef7f9909312d1a221f3425f9a0e459.png"/>
  <manifest:file-entry manifest:media-type="image/png" manifest:full-path="Pictures/ec8773ed1f651ada31f243a13489701a.png"/>
  <manifest:file-entry manifest:media-type="image/png" manifest:full-path="Pictures/d95b70f8b868a64dd2a4d7acf2a5a1df.png"/>
  <manifest:file-entry manifest:media-type="image/png" manifest:full-path="Pictures/ce8dbc5eae409bf1fa7e9e5d589fa463.png"/>
  <manifest:file-entry manifest:media-type="image/png" manifest:full-path="Pictures/4019e0a614de108acd2523c16b5465b6.png"/>
  <manifest:file-entry manifest:media-type="image/png" manifest:full-path="Pictures/96455318c92eb0a58e7d72934c5e7835.png"/>
  <manifest:file-entry manifest:media-type="image/png" manifest:full-path="Pictures/b71f599a50cd7f02e7d4bb8e21617de7.png"/>
  <manifest:file-entry manifest:media-type="image/png" manifest:full-path="Pictures/224088fad17b806b24467158e892b2b0.png"/>
  <manifest:file-entry manifest:media-type="image/png" manifest:full-path="Pictures/586fb80a60a6cc0ced48dcd0030f50f6.png"/>
  <manifest:file-entry manifest:media-type="image/png" manifest:full-path="Pictures/33cd680fd7ffba413097465451bada6e.png"/>
  <manifest:file-entry manifest:media-type="image/png" manifest:full-path="Pictures/b1a10673d04afabe6aadace44861ce58.png"/>
  <manifest:file-entry manifest:media-type="image/png" manifest:full-path="Pictures/3a3f127e3a08dcd09b0b1aeefda843da.png"/>
  <manifest:file-entry manifest:media-type="image/png" manifest:full-path="Pictures/74e948dccaed79d5bf2c6a1bd0223c7f.png"/>
  <manifest:file-entry manifest:media-type="image/png" manifest:full-path="Pictures/50da9e73e585f8b2a1a4700b35f9f107.png"/>
  <manifest:file-entry manifest:media-type="image/png" manifest:full-path="Pictures/fdb34cf84d87310a393a6455fa69f7e8.png"/>
  <manifest:file-entry manifest:media-type="image/png" manifest:full-path="Pictures/b7403d1a7868133b01ac3e67341a1914.png"/>
  <manifest:file-entry manifest:media-type="image/png" manifest:full-path="Pictures/bea75d83f71dee6445c2c4bfa25d7169.png"/>
  <manifest:file-entry manifest:media-type="image/png" manifest:full-path="Pictures/e0c57caefd065876332ab2f49da9fc37.png"/>
  <manifest:file-entry manifest:media-type="image/png" manifest:full-path="Pictures/617d812319ae40a71654f4bfeb80acb4.png"/>
  <manifest:file-entry manifest:media-type="image/png" manifest:full-path="Pictures/82e600c4dd2e72bb7fbf18d0e49dac7e.png"/>
  <manifest:file-entry manifest:media-type="image/png" manifest:full-path="Pictures/7bbaa647ddba9be750e85d85e3a3db22.png"/>
  <manifest:file-entry manifest:media-type="image/png" manifest:full-path="Pictures/70c94f9cf9aefc58428bb1029baef101.png"/>
  <manifest:file-entry manifest:media-type="image/png" manifest:full-path="Pictures/b0118a2a375489c74d6220202f470e28.png"/>
  <manifest:file-entry manifest:media-type="image/png" manifest:full-path="Pictures/1df89633e02c455a75677741c6d2a3db.png"/>
  <manifest:file-entry manifest:media-type="image/png" manifest:full-path="Pictures/5fb63466959be86605c8ec7232f65792.png"/>
  <manifest:file-entry manifest:media-type="image/png" manifest:full-path="Pictures/7cc2b7389ba6179af2827e589ede4223.png"/>
  <manifest:file-entry manifest:media-type="image/png" manifest:full-path="Pictures/ad10cd27be002a5a506a8e086e704bf4.png"/>
  <manifest:file-entry manifest:media-type="image/png" manifest:full-path="Pictures/7bf1ca3b50834933065b52abcf8ed016.png"/>
  <manifest:file-entry manifest:media-type="image/png" manifest:full-path="Pictures/0a5b21e836202082e15130651141d9f1.png"/>
  <manifest:file-entry manifest:media-type="image/png" manifest:full-path="Pictures/bb4a64457917f82ea5afbd95dbd632ac.png"/>
  <manifest:file-entry manifest:media-type="image/png" manifest:full-path="Pictures/14c682ba29f562d3216ac3a06de2e2c7.png"/>
  <manifest:file-entry manifest:media-type="image/png" manifest:full-path="Pictures/b64032a32966ec4eca02118e04b8d094.png"/>
  <manifest:file-entry manifest:media-type="image/png" manifest:full-path="Pictures/fd087cd4b701d7154ca88f17f3786cd9.png"/>
  <manifest:file-entry manifest:media-type="image/png" manifest:full-path="Pictures/ccbb830287beaf1fe14a0ab82e972f40.png"/>
  <manifest:file-entry manifest:media-type="image/png" manifest:full-path="Pictures/b6ce8fd743579c407bc65231a1103a58.png"/>
  <manifest:file-entry manifest:media-type="image/png" manifest:full-path="Pictures/c5604c7ebeb7310d0ce520f5633444a7.png"/>
  <manifest:file-entry manifest:media-type="image/png" manifest:full-path="Pictures/d65480d7718ffd854df3e116b6763305.png"/>
  <manifest:file-entry manifest:media-type="image/png" manifest:full-path="Pictures/f4603d8a1cf5061387a7f0ff3136afa8.png"/>
  <manifest:file-entry manifest:media-type="image/png" manifest:full-path="Pictures/c3a11967ab1b55821b8874a26e91154c.png"/>
  <manifest:file-entry manifest:media-type="image/png" manifest:full-path="Pictures/7bdcc043d0e1fda4fd35ec3375adba29.png"/>
  <manifest:file-entry manifest:media-type="image/png" manifest:full-path="Pictures/d23a5d8c8302b58f520192b5c8d770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style style:name="P1" style:family="paragraph" style:parent-style-name="Text_20_body">
      <style:paragraph-properties fo:break-before="page"/>
    </style:style>
    <style:style style:name="P2" style:family="paragraph" style:parent-style-name="Standard">
      <style:paragraph-properties fo:margin-left="0cm" fo:margin-right="0cm" fo:text-align="start" style:justify-single-word="false" fo:text-indent="0cm" style:auto-text-indent="false"/>
      <style:text-properties style:font-name="Arial Black"/>
    </style:style>
    <style:style style:name="P3" style:family="paragraph" style:parent-style-name="Standard">
      <style:paragraph-properties fo:margin-left="0cm" fo:margin-right="0cm" fo:text-align="start" style:justify-single-word="false" fo:text-indent="0cm" style:auto-text-indent="false"/>
      <style:text-properties style:font-name="Arial Black" fo:font-size="32pt" style:font-size-asian="32pt" style:font-size-complex="32pt"/>
    </style:style>
    <style:style style:name="P4" style:family="paragraph" style:parent-style-name="Standard">
      <style:paragraph-properties fo:margin-left="0cm" fo:margin-right="0cm" fo:text-align="start" style:justify-single-word="false" fo:text-indent="0cm" style:auto-text-indent="false"/>
      <style:text-properties style:font-name="Arial Black" fo:font-size="14pt" style:font-size-asian="14pt" style:font-size-complex="14pt"/>
    </style:style>
    <style:style style:name="P5" style:family="paragraph" style:parent-style-name="Standard">
      <style:paragraph-properties fo:margin-left="0.079cm" fo:margin-right="0cm" fo:text-align="start" style:justify-single-word="false" fo:text-indent="0cm" style:auto-text-indent="false"/>
      <style:text-properties style:font-name="Arial Black" fo:font-size="24pt" style:font-size-asian="24pt" style:font-size-complex="24pt"/>
    </style:style>
    <style:style style:name="P6" style:family="paragraph" style:parent-style-name="Standard">
      <style:paragraph-properties fo:margin-left="7.885cm" fo:margin-right="0cm" fo:text-indent="0cm" style:auto-text-indent="false"/>
      <style:text-properties style:font-name="Arial Black" fo:font-size="24pt" style:font-size-asian="24pt" style:font-size-complex="24pt"/>
    </style:style>
    <style:style style:name="P7" style:family="paragraph" style:parent-style-name="Standard">
      <style:paragraph-properties fo:margin-left="7.885cm" fo:margin-right="0cm" fo:text-indent="0cm" style:auto-text-indent="false"/>
      <style:text-properties style:font-name="Arial Black" fo:font-size="14pt" style:font-size-asian="14pt" style:font-size-complex="14pt"/>
    </style:style>
    <style:style style:name="P8" style:family="paragraph" style:parent-style-name="Standard" style:master-page-name="First_20_Page">
      <style:paragraph-properties fo:margin-left="0cm" fo:margin-right="0cm" fo:text-align="start" style:justify-single-word="false" fo:text-indent="0cm" style:auto-text-indent="false" style:page-number="auto"/>
      <style:text-properties style:font-name="Arial Black" fo:font-size="32pt" style:font-size-asian="32pt" style:font-size-complex="32pt"/>
    </style:style>
    <style:style style:name="T1" style:family="text">
      <style:text-properties fo:font-size="12pt" style:font-size-asian="12pt" style:font-size-complex="12pt"/>
    </style:style>
    <style:style style:name="fr1" style:family="graphic" style:parent-style-name="Graphics">
      <style:graphic-properties style:wrap="run-through" style:number-wrapped-paragraphs="no-limit" style:vertical-pos="from-top" style:vertical-rel="paragraph" style:horizontal-pos="from-left" style:horizontal-rel="paragraph" style:mirror="none" fo:clip="rect(0cm, 0cm, 0cm, 0cm)" draw:luminance="0%" draw:contrast="0%" draw:red="0%" draw:green="0%" draw:blue="0%" draw:gamma="100%" draw:color-inversion="false" draw:image-opacity="30%" draw:color-mode="standard"/>
    </style:style>
    <style:style style:name="Sect1" style:family="section">
      <style:section-properties style:editable="false">
        <style:columns fo:column-count="1" fo:column-gap="0cm"/>
      </style:section-properties>
    </style:style>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
      <text:p text:style-name="P3"><draw:frame draw:style-name="fr1" draw:name="immagini1" text:anchor-type="paragraph" svg:x="11.952cm" svg:y="0.205cm" svg:width="4.683cm" svg:height="22.278cm" draw:z-index="0"><draw:image xlink:href="Pictures/10000000000000B10000034A90A1BEDD.jpg" xlink:type="simple" xlink:show="embed" xlink:actuate="onLoad"/></draw:frame></text:p>
      <text:p text:style-name="P3"/>
      <text:p text:style-name="P3"/>
      <text:p text:style-name="P3">$NOME</text:p>
      <text:p text:style-name="P5">Manuale Software</text:p>
      <text:p text:style-name="P6"/>
      <text:p text:style-name="P6"/>
      <text:p text:style-name="P6"/>
      <text:p text:style-name="P6"/>
      <text:p text:style-name="P6"/>
      <text:p text:style-name="P6"/>
      <text:p text:style-name="P6"/>
      <text:p text:style-name="P6"/>
      <text:p text:style-name="P7"/>
      <text:p text:style-name="P4"/>
      <text:p text:style-name="P4"/>
      <text:p text:style-name="P4"/>
      <text:p text:style-name="P4"/>
      <text:p text:style-name="P4">MAREL srl - FABRIANO (AN) – Italy</text:p>
      <text:p text:style-name="P2">www.marelsrl.com<text:span text:style-name="T1"><text:tab/></text:span></text:p>
      <text:p text:style-name="P1"/>
      <text:table-of-content text:style-name="Sect1" text:protected="true" text:name="Indice generale1">
        <text:table-of-content-source text:outline-level="10">
          <text:index-title-template text:style-name="Contents_20_Heading">Indice generale</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Indice generale1_Head">
            <text:p text:style-name="Contents_20_Heading">Indice generale</text:p>
          </text:index-title>
        </text:index-body>
      </text:table-of-content>
      <text:p text:style-name="Text_20_body"/>
      <text:p text:style-name="P1"/>
      <text:h text:style-name="Heading_20_1" text:outline-level="1"><text:bookmark-start text:name="marel_test_process"/>Marel Test Process<text:bookmark-end text:name="marel_test_process"/></text:h>
      <text:h text:style-name="Heading_20_2" text:outline-level="2"><text:bookmark-start text:name="avant-propos"/>Avant-propos<text:bookmark-end text:name="avant-propos"/></text:h>
      <text:p text:style-name="Text_20_body">
Ce manuel a été conçu pour guider l'opérateur dans l'utilisation du logiciel <text:span text:style-name="Strong_20_Emphasis">MarelTestProcess</text:span>.</text:p>
      <text:h text:style-name="Heading_20_2" text:outline-level="2"><text:bookmark-start text:name="introduction"/>Introduction<text:bookmark-end text:name="introduction"/></text:h>
      <text:p text:style-name="Text_20_body">
<text:span text:style-name="Strong_20_Emphasis">MarelTestProcess</text:span> est une application pour le test de composants et de produits semi-finis.</text:p>
      <text:h text:style-name="Heading_20_2" text:outline-level="2"><text:bookmark-start text:name="interface"/>Interface<text:bookmark-end text:name="interface"/></text:h>
      <text:p text:style-name="Text_20_body">
L'écran principal du programme est le suivant :</text:p>
      <text:p text:style-name="Text_20_body"><draw:frame draw:style-name="mediacenter" draw:name="" text:anchor-type="paragraph" draw:z-index="0" svg:width="21.166666666667cm" style:rel-width="100%" svg:height="11.90625cm" style:rel-height="scale"><draw:image xlink:href="Pictures/3848b73f46d19f920497bc1a89fe11d7.png" xlink:type="simple" xlink:show="embed" xlink:actuate="onLoad"/></draw:frame></text:p>
      <text:p text:style-name="Text_20_body">Les paragraphes suivants décrivent en détail les différentes fonctions de chaque bouto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À partir de la version 1.8 uniquement pour les utilisateurs <text:span text:style-name="Strong_20_Emphasis"> administrateurs </text:span>, le logiciel affiche à droite la liste des séquences définies. 
En cliquant sur le code de la séquence, le système l'exécutera pour vérifier le résultat de la séquence.</text:p>
          </table:table-cell>
        </table:table-row>
      </table:table>
      <text:h text:style-name="Heading_20_3" text:outline-level="3"><text:bookmark-start text:name="menu_et_barre_d_outils"/>Menu et barre d'outils<text:bookmark-end text:name="menu_et_barre_d_outils"/></text:h>
      <text:p text:style-name="Text_20_body">
Toutes les fonctions prévues par le programme de test sont accessibles depuis le menu et peuvent être sélectionnées à l'aide de la souris.</text:p>
      <text:p text:style-name="Text_20_body">Le tableau suivant répertorie toutes les touches présentes dans la barre d'outils avec la fonction correspondante :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8ba1aad8a2e072cb0ad968c521ee6de.png" xlink:type="simple" xlink:show="embed" xlink:actuate="onLoad"/></draw:frame> </text:p>
          </table:table-cell>
          <table:table-cell office:value-type="string" table:style-name="tablecell">
            <text:p text:style-name="tablealignleft"> Ferme l'applic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e4b59427d51cdfb161c589cee261c1ad.png" xlink:type="simple" xlink:show="embed" xlink:actuate="onLoad"/></draw:frame> </text:p>
          </table:table-cell>
          <table:table-cell office:value-type="string" table:style-name="tablecell">
            <text:p text:style-name="tablealignleft"> Ouvre la fenêtre des canaux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93afd808ed7b23552fb320748c00ff9.png" xlink:type="simple" xlink:show="embed" xlink:actuate="onLoad"/></draw:frame> </text:p>
          </table:table-cell>
          <table:table-cell office:value-type="string" table:style-name="tablecell">
            <text:p text:style-name="tablealignleft"> Ouvre la fenêtre des modèl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575b376511aa6da5a90fcad2c3ab7a4.png" xlink:type="simple" xlink:show="embed" xlink:actuate="onLoad"/></draw:frame> </text:p>
          </table:table-cell>
          <table:table-cell office:value-type="string" table:style-name="tablecell">
            <text:p text:style-name="tablealignleft"> Ouvre la fenêtre des famill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216d7ea5ae67e72da51248e9cb317d70.png" xlink:type="simple" xlink:show="embed" xlink:actuate="onLoad"/></draw:frame> </text:p>
          </table:table-cell>
          <table:table-cell office:value-type="string" table:style-name="tablecell">
            <text:p text:style-name="tablealignleft"> Not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53401ef5eefd824182b7e8ce8189761.png" xlink:type="simple" xlink:show="embed" xlink:actuate="onLoad"/></draw:frame> </text:p>
          </table:table-cell>
          <table:table-cell office:value-type="string" table:style-name="tablecell">
            <text:p text:style-name="tablealignleft"> Ouvre la fenêtre des pièc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846a5576b89843cbe7af46f5deb04f7.png" xlink:type="simple" xlink:show="embed" xlink:actuate="onLoad"/></draw:frame> </text:p>
          </table:table-cell>
          <table:table-cell office:value-type="string" table:style-name="tablecell">
            <text:p text:style-name="tablealignleft"> Ouvre la fenêtre des opérateur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14082e01553ac9ead45ebe520401909.png" xlink:type="simple" xlink:show="embed" xlink:actuate="onLoad"/></draw:frame> </text:p>
          </table:table-cell>
          <table:table-cell office:value-type="string" table:style-name="tablecell">
            <text:p text:style-name="tablealignleft"> Ouvre la fenêtre des séquences de programm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35e071ff3d134872d98bc428a8af6f9.png" xlink:type="simple" xlink:show="embed" xlink:actuate="onLoad"/></draw:frame> </text:p>
          </table:table-cell>
          <table:table-cell office:value-type="string" table:style-name="tablecell">
            <text:p text:style-name="tablealignleft"> Ouvre les archives des essais effectué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e709b1b671d95009c52cc93bc7944b1.png" xlink:type="simple" xlink:show="embed" xlink:actuate="onLoad"/></draw:frame> </text:p>
          </table:table-cell>
          <table:table-cell office:value-type="string" table:style-name="tablecell">
            <text:p text:style-name="tablealignleft"> Ouvre la fenêtre de sélection du lot de produ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55d05f6833d73dc6ee9fc4cd12c330c.png" xlink:type="simple" xlink:show="embed" xlink:actuate="onLoad"/></draw:frame> </text:p>
          </table:table-cell>
          <table:table-cell office:value-type="string" table:style-name="tablecell">
            <text:p text:style-name="tablealignleft"> Connexion de l'opérateu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c89b1e7f587cb6e1ac82905b085062c.png" xlink:type="simple" xlink:show="embed" xlink:actuate="onLoad"/></draw:frame> </text:p>
          </table:table-cell>
          <table:table-cell office:value-type="string" table:style-name="tablecell">
            <text:p text:style-name="tablealignleft"> Déconnexion de l'opérateur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9ce89cb1c902462762d06fe1b9f56d0.png" xlink:type="simple" xlink:show="embed" xlink:actuate="onLoad"/></draw:frame> </text:p>
          </table:table-cell>
          <table:table-cell office:value-type="string" table:style-name="tablecell">
            <text:p text:style-name="tablealignleft"> Ouvre un menu déroulant pour sélectionner d'autres command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 </text:p>
          </table:table-cell>
          <table:table-cell office:value-type="string" table:style-name="tablecell">
            <text:p text:style-name="tablealignleft"> Crée un nouveau test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51c895dd75412f39850d1b652f5829a.png" xlink:type="simple" xlink:show="embed" xlink:actuate="onLoad"/></draw:frame> </text:p>
          </table:table-cell>
          <table:table-cell office:value-type="string" table:style-name="tablecell">
            <text:p text:style-name="tablealignleft"> Le nouveau test commen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1b75f24ae415c03264351cec9eb0c5c.png" xlink:type="simple" xlink:show="embed" xlink:actuate="onLoad"/></draw:frame> </text:p>
          </table:table-cell>
          <table:table-cell office:value-type="string" table:style-name="tablecell">
            <text:p text:style-name="tablealignleft"> Met en pause le test en cours d'exé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07b6f480f44df995afd7b4e70df03f4.png" xlink:type="simple" xlink:show="embed" xlink:actuate="onLoad"/></draw:frame> </text:p>
          </table:table-cell>
          <table:table-cell office:value-type="string" table:style-name="tablecell">
            <text:p text:style-name="tablealignleft"> Arrête le test en cours d'exécu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048e7ac68d0c69d00dd3c4b75a20a178.png" xlink:type="simple" xlink:show="embed" xlink:actuate="onLoad"/></draw:frame> </text:p>
          </table:table-cell>
          <table:table-cell office:value-type="string" table:style-name="tablecell">
            <text:p text:style-name="tablealignleft"> Ouvre un menu déroulant pour la configura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6d1f7059d1fc67cba7460918fa35671.png" xlink:type="simple" xlink:show="embed" xlink:actuate="onLoad"/></draw:frame> </text:p>
          </table:table-cell>
          <table:table-cell office:value-type="string" table:style-name="tablecell">
            <text:p text:style-name="tablealignleft"> Ouvre la fenêtre avec le journal des événement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1b609ffe8a8b2620c81094726133c79.png" xlink:type="simple" xlink:show="embed" xlink:actuate="onLoad"/></draw:frame> </text:p>
          </table:table-cell>
          <table:table-cell office:value-type="string" table:style-name="tablecell">
            <text:p text:style-name="tablealignleft"> Ouvre les informations du programme version - auteur </text:p>
          </table:table-cell>
        </table:table-row>
      </table:table>
      <text:h text:style-name="Heading_20_3" text:outline-level="3"><text:bookmark-start text:name="utilisateurs"/>Utilisateurs<text:bookmark-end text:name="utilisateurs"/></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ur activer la gestion des utilisateurs, il est nécessaire de créer le premier utilisateur de type Administrateur.Tant que l'utilisateur administrateur n'est pas créé, 
toutes les fonctions sont librement accessibles.</text:p>
          </table:table-cell>
        </table:table-row>
      </table:table>
      <text:p text:style-name="Text_20_body">
Pour ouvrir le panneau de gestion des utilisateurs, il faut cliquer sur<draw:frame draw:style-name="media" draw:name="" text:anchor-type="as-char" draw:z-index="0" svg:width="0.84666666666667cm" svg:height="0.84666666666667cm"><draw:image xlink:href="Pictures/0846a5576b89843cbe7af46f5deb04f7.png" xlink:type="simple" xlink:show="embed" xlink:actuate="onLoad"/></draw:frame> et accéder à cet écran :</text:p>
      <text:p text:style-name="Text_20_body"><draw:frame draw:style-name="mediacenter" draw:name="" text:anchor-type="paragraph" draw:z-index="0" svg:width="10.583333333333cm" svg:height="10.398125cm"><draw:image xlink:href="Pictures/1d3eafbbb0233492db5c772fdc71aa4f.png" xlink:type="simple" xlink:show="embed" xlink:actuate="onLoad"/></draw:fram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l utilisateur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e l'utilisateur sélectionné </text:p>
          </table:table-cell>
        </table:table-row>
        <table:table-row>
          <table:table-cell office:value-type="string" table:style-name="tablecell">
            <text:p text:style-name="tablealigncenter">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Supprimer l'utilisateur sélectionné </text:p>
          </table:table-cell>
        </table:table-row>
      </table:table>
      <text:h text:style-name="Heading_20_4" text:outline-level="4"><text:bookmark-start text:name="creer_un_utilisateur"/>Créer un utilisateur<text:bookmark-end text:name="creer_un_utilisateur"/></text:h>
      <text:p text:style-name="Text_20_body">
Pour créer un nouvel utilisateur, cliquer sur <draw:frame draw:style-name="media" draw:name="" text:anchor-type="as-char" draw:z-index="0" svg:width="0.84666666666667cm" svg:height="0.84666666666667cm"><draw:image xlink:href="Pictures/b1a9b69bd06498e277bf6a2368a52241.png" xlink:type="simple" xlink:show="embed" xlink:actuate="onLoad"/></draw:frame> et remplir les champs proposés dans la fenêtre suivante : </text:p>
      <text:p text:style-name="Text_20_body"><draw:frame draw:style-name="mediacenter" draw:name="" text:anchor-type="paragraph" draw:z-index="0" svg:width="10.583333333333cm" svg:height="4.2597916666667cm"><draw:image xlink:href="Pictures/8bda941ed0db96a238387f72877ffedb.png" xlink:type="simple" xlink:show="embed" xlink:actuate="onLoad"/></draw:frame></text:p>
      <text:p text:style-name="Text_20_body">Remplir les champs demandés et cliquer sur <text:span text:style-name="Strong_20_Emphasis">OK</text:span> pour confirmer la création :
</text:p>
      <text:list text:style-name="List_20_1">
        <text:list-item>
          <text:p text:style-name="Text_20_body"> <text:span text:style-name="Strong_20_Emphasis">Type</text:span> : choisir entre administrateur ou utilisateur standard</text:p>
        </text:list-item>
        <text:list-item>
          <text:p text:style-name="Text_20_body"> <text:span text:style-name="Strong_20_Emphasis">Code</text:span> : saisir un code pour l'opérateur (max. 10 caractères)</text:p>
        </text:list-item>
        <text:list-item>
          <text:p text:style-name="Text_20_body"> <text:span text:style-name="Strong_20_Emphasis">Nom</text:span> : saisir le nom de l'utilisateur</text:p>
        </text:list-item>
      </text:list>
      <text:h text:style-name="Heading_20_4" text:outline-level="4"><text:bookmark-start text:name="modifier_un_utilisateur"/>Modifier un utilisateur<text:bookmark-end text:name="modifier_un_utilisateur"/></text:h>
      <text:p text:style-name="Text_20_body">Pour modifier un utilisateur, le sélectionner dans la liste, puis sur l'icône <draw:frame draw:style-name="media" draw:name="" text:anchor-type="as-char" draw:z-index="0" svg:width="0.84666666666667cm" svg:height="0.84666666666667cm"><draw:image xlink:href="Pictures/6d370633a3e0b50bac2908a9fcaf5001.png" xlink:type="simple" xlink:show="embed" xlink:actuate="onLoad"/></draw:frame> et accéder au même écran que la création de l'utilisateur, à l'exception des champs <text:span text:style-name="Strong_20_Emphasis"> code </text:span>, <text:span text:style-name="Strong_20_Emphasis">nom</text:span>. Sélectionner le champ à modifier et appuyer sur <text:span text:style-name="Strong_20_Emphasis">OK</text:span> pour confirmer la modificatio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 ne peut pas modifier le code utilisateur ; si on veut le modifier, il faut supprimer l'utilisateur ou en créer un nouveau </text:p>
          </table:table-cell>
        </table:table-row>
      </table:table>
      <text:h text:style-name="Heading_20_3" text:outline-level="3"><text:bookmark-start text:name="supprimer_un_utilisateur"/>Supprimer un utilisateur<text:bookmark-end text:name="supprimer_un_utilisateur"/></text:h>
      <text:p text:style-name="Text_20_body">Pour supprimer un utilisateur, sélectionner l'utilisateur souhaité, puis cliquer sur l'icône <draw:frame draw:style-name="media" draw:name="" text:anchor-type="as-char" draw:z-index="0" svg:width="0.84666666666667cm" svg:height="0.84666666666667cm"><draw:image xlink:href="Pictures/cf446770cc11f297a2c1b18f6b606e3f.png" xlink:type="simple" xlink:show="embed" xlink:actuate="onLoad"/></draw:frame> et confirmer l'opération en cliquant sur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on peut utiliser cette fonction pour créer, modifier et supprimer un utilisateur </text:p>
          </table:table-cell>
        </table:table-row>
      </table:table>
      <text:h text:style-name="Heading_20_4" text:outline-level="4"><text:bookmark-start text:name="connexion"/>Connexion<text:bookmark-end text:name="connexion"/></text:h>
      <text:p text:style-name="Text_20_body">Une fois le programme lancé pour accéder aux fonctions, il sera nécessaire de se connecter en appuyant sur la touche <draw:frame draw:style-name="media" draw:name="" text:anchor-type="as-char" draw:z-index="0" svg:width="0.84666666666667cm" svg:height="0.84666666666667cm"><draw:image xlink:href="Pictures/f55d05f6833d73dc6ee9fc4cd12c330c.png" xlink:type="simple" xlink:show="embed" xlink:actuate="onLoad"/></draw:frame> et nous accéderons à cet écran : </text:p>
      <text:p text:style-name="Text_20_body"><draw:frame draw:style-name="mediacenter" draw:name="" text:anchor-type="paragraph" draw:z-index="0" svg:width="10.583333333333cm" svg:height="9.0222916666667cm"><draw:image xlink:href="Pictures/5505242208d62ac822468c0eccc0d2f8.png" xlink:type="simple" xlink:show="embed" xlink:actuate="onLoad"/></draw:frame></text:p>
      <text:p text:style-name="Text_20_body">S'il s'agit de la première connexion de l'utilisateur, il suffit d'écrire le code et d'appuyer sur entrée, sinon saisir le code et le mot de passe définis.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s utilisateurs qui se connectent peuvent être des administrateurs ou des utilisateurs standard. La différence entre administrateur ou utilisateur est que l'administrateur aura accès 
à toutes les fonctionnalités du logiciel tandis que l'utilisateur pourra uniquement effectuer les tests d'essai. </text:p>
          </table:table-cell>
        </table:table-row>
      </table:table>
      <text:h text:style-name="Heading_20_4" text:outline-level="4"><text:bookmark-start text:name="deconnexion"/>Déconnexion<text:bookmark-end text:name="deconnexion"/></text:h>
      <text:p text:style-name="Text_20_body">Pour se connecter, il faut cliquer sur l'icône<draw:frame draw:style-name="media" draw:name="" text:anchor-type="as-char" draw:z-index="0" svg:width="0.84666666666667cm" svg:height="0.84666666666667cm"><draw:image xlink:href="Pictures/1c89b1e7f587cb6e1ac82905b085062c.png" xlink:type="simple" xlink:show="embed" xlink:actuate="onLoad"/></draw:frame>.</text:p>
      <text:h text:style-name="Heading_20_2" text:outline-level="2"><text:bookmark-start text:name="modeles"/>Modèles<text:bookmark-end text:name="modeles"/></text:h>
      <text:p text:style-name="Text_20_body">Pour configurer un modèle ou un type de produit que l'on souhaite tester, il faut cliquer sur <draw:frame draw:style-name="media" draw:name="" text:anchor-type="as-char" draw:z-index="0" svg:width="0.84666666666667cm" svg:height="0.84666666666667cm"><draw:image xlink:href="Pictures/593afd808ed7b23552fb320748c00ff9.png" xlink:type="simple" xlink:show="embed" xlink:actuate="onLoad"/></draw:frame> pour accéder à cet écran :</text:p>
      <text:p text:style-name="Text_20_body"><draw:frame draw:style-name="mediacenter" draw:name="" text:anchor-type="paragraph" draw:z-index="0" svg:width="11.90625cm" svg:height="4.60375cm"><draw:image xlink:href="Pictures/cd7f9585394ce162a565286881a95e37.png" xlink:type="simple" xlink:show="embed" xlink:actuate="onLoad"/></draw:frame></text:p>
      <text:p text:style-name="Text_20_body">La fenêtre est divisée en deux panneaux, le panneau de gauche pour la gestion des modèles, le panneau de droite pour l'ajout ou la suppression de pièces.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au modè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e modèle sélectionné </text:p>
          </table:table-cell>
        </table:table-row>
        <table:table-row>
          <table:table-cell office:value-type="string" table:style-name="tablecell">
            <text:p text:style-name="tablealignleft"><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e modèl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e modèle sélectionné </text:p>
          </table:table-cell>
        </table:table-row>
      </table:table>
      <text:h text:style-name="Heading_20_4" text:outline-level="4"><text:bookmark-start text:name="nouveau_modele"/>Nouveau modèle<text:bookmark-end text:name="nouveau_modele"/></text:h>
      <text:p text:style-name="Text_20_body">Pour créer un nouveau modèle, il faut cliquer sur <draw:frame draw:style-name="media" draw:name="" text:anchor-type="as-char" draw:z-index="0" svg:width="0.84666666666667cm" svg:height="0.84666666666667cm"><draw:image xlink:href="Pictures/b1a9b69bd06498e277bf6a2368a52241.png" xlink:type="simple" xlink:show="embed" xlink:actuate="onLoad"/></draw:frame> pour accéder à l'écran suivant :</text:p>
      <text:p text:style-name="Text_20_body"><draw:frame draw:style-name="mediacenter" draw:name="" text:anchor-type="paragraph" draw:z-index="0" svg:width="10.583333333333cm" svg:height="6.4822916666667cm"><draw:image xlink:href="Pictures/7e66fa0dbaba86fbf4c4b9161a5c1fb3.png" xlink:type="simple" xlink:show="embed" xlink:actuate="onLoad"/></draw:frame></text:p>
      <text:p text:style-name="Text_20_body">Remplir les champs avec les informations demandées
</text:p>
      <text:list text:style-name="List_20_1">
        <text:list-item>
          <text:p text:style-name="Text_20_body"> <text:span text:style-name="Strong_20_Emphasis">Modèle</text:span> : Saisir le modèle du composant à tester</text:p>
        </text:list-item>
        <text:list-item>
          <text:p text:style-name="Text_20_body"> <text:span text:style-name="Strong_20_Emphasis">Description</text:span> : Saisir une description du dispositif </text:p>
        </text:list-item>
        <text:list-item>
          <text:p text:style-name="Text_20_body"> <text:span text:style-name="Strong_20_Emphasis">Code produit</text:span> : Saisir le code produit </text:p>
        </text:list-item>
        <text:list-item>
          <text:p text:style-name="Text_20_body"> <text:span text:style-name="Strong_20_Emphasis">Code opérationnel</text:span> : Saisir un code opérationnel </text:p>
        </text:list-item>
        <text:list-item>
          <text:p text:style-name="Text_20_body"> <text:span text:style-name="Strong_20_Emphasis">Famille</text:span> : Sélectionner la famille à associer au produit </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i aucune famille à sélectionner n'a été créée, le modèle ne pourra pas être créé, l'association est obligatoire </text:p>
          </table:table-cell>
        </table:table-row>
      </table:table>
      <text:h text:style-name="Heading_20_3" text:outline-level="3"><text:bookmark-start text:name="modifier_modele"/>Modifier modèle<text:bookmark-end text:name="modifier_modele"/></text:h>
      <text:p text:style-name="Text_20_body">
Pour modifier un modèle dans la liste, il faut en sélectionner un et cliquer sur le bouton<draw:frame draw:style-name="media" draw:name="" text:anchor-type="as-char" draw:z-index="0" svg:width="0.84666666666667cm" svg:height="0.84666666666667cm"><draw:image xlink:href="Pictures/6d370633a3e0b50bac2908a9fcaf5001.png" xlink:type="simple" xlink:show="embed" xlink:actuate="onLoad"/></draw:frame>. Cela ouvrira le même écran que la création du modèle, sauf que les champs sont tous remplis avec les données du modèle. Modifier les champs que l'on souhaite, appuyer sur <text:span text:style-name="Strong_20_Emphasis">OK</text:span>, et confirmer l'enregistrement sur l'écran suivant.
</text:p>
      <text:h text:style-name="Heading_20_4" text:outline-level="4"><text:bookmark-start text:name="copie_modele"/>Copie modèle<text:bookmark-end text:name="copie_modele"/></text:h>
      <text:p text:style-name="Text_20_body">
Pour copier un modèle déjà saisi, il faut sélectionner le modèle que l'on souhaite copier et cliquer sur le bouton<draw:frame draw:style-name="media" draw:name="" text:anchor-type="as-char" draw:z-index="0" svg:width="0.84666666666667cm" svg:height="0.84666666666667cm"><draw:image xlink:href="Pictures/d1297d5a4d6b813cbb457bb45214eab5.png" xlink:type="simple" xlink:show="embed" xlink:actuate="onLoad"/></draw:frame>. La fenêtre qui apparaît est la même que celle de la création sauf que les champs sont déjà renseignés. Il faut modifier le code et le code produit si l'on souhaite enregistrer la copie, car il ne peut pas y avoir de codes ou de codes produit identiques. Si l'on écrit un code identique présent dans un autre modèle ou un code produit présent dans un autre modèle, un message d'avertissement s'affichera qui empêchera l'enregistrement.
</text:p>
      <text:h text:style-name="Heading_20_4" text:outline-level="4"><text:bookmark-start text:name="supprimer_modele"/>Supprimer modèle<text:bookmark-end text:name="supprimer_modele"/></text:h>
      <text:p text:style-name="Text_20_body">Pour supprimer un modèle saisi, il faut en sélectionner un et cliquer sur le bouton<draw:frame draw:style-name="media" draw:name="" text:anchor-type="as-char" draw:z-index="0" svg:width="0.84666666666667cm" svg:height="0.84666666666667cm"><draw:image xlink:href="Pictures/cf446770cc11f297a2c1b18f6b606e3f.png" xlink:type="simple" xlink:show="embed" xlink:actuate="onLoad"/></draw:frame>, puis confirmer la suppression en appuyant sur <text:span text:style-name="Strong_20_Emphasis">OK</text:span> sur l'écran suivan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Uniquement avec un compte Administrateur, on peut utiliser cette fonction pour créer, copier, modifier et supprimer un modèle </text:p>
          </table:table-cell>
        </table:table-row>
      </table:table>
      <text:h text:style-name="Heading_20_3" text:outline-level="3"><text:bookmark-start text:name="configuration_pieces"/>Configuration pièces<text:bookmark-end text:name="configuration_pieces"/></text:h>
      <text:p text:style-name="Text_20_body">Pour chaque modèle, on peut ajouter des pièces, précédemment configurées à l'aide des touches situées dans le panneau de droite.
</text:p>
      <text:h text:style-name="Heading_20_5" text:outline-level="5"><text:bookmark-start text:name="ajouter_piece"/>Ajouter pièce<text:bookmark-end text:name="ajouter_piece"/></text:h>
      <text:p text:style-name="Text_20_body">Pour ajouter une nouvelle pièce au modèle sélectionné, il faut sélectionner le type dans le menu déroulant à côté de <text:span text:style-name="Strong_20_Emphasis"> Type pièces</text:span>, puis sélectionner la pièce souhaitée dans le menu déroulant à côté de <text:span text:style-name="Strong_20_Emphasis">Type</text:span> et appuyer sur Ajouter<draw:frame draw:style-name="media" draw:name="" text:anchor-type="as-char" draw:z-index="0" svg:width="0.84666666666667cm" svg:height="0.84666666666667cm"><draw:image xlink:href="Pictures/b1a9b69bd06498e277bf6a2368a52241.png" xlink:type="simple" xlink:show="embed" xlink:actuate="onLoad"/></draw:frame>.
</text:p>
      <text:h text:style-name="Heading_20_5" text:outline-level="5"><text:bookmark-start text:name="supprimer_piece"/>Supprimer pièce<text:bookmark-end text:name="supprimer_piece"/></text:h>
      <text:p text:style-name="Text_20_body">Pour supprimer une pièce saisie, la sélectionner et cliquer sur le bouton <text:span text:style-name="Strong_20_Emphasis">supprimer</text:span> <draw:frame draw:style-name="media" draw:name="" text:anchor-type="as-char" draw:z-index="0" svg:width="0.84666666666667cm" svg:height="0.84666666666667cm"><draw:image xlink:href="Pictures/cf446770cc11f297a2c1b18f6b606e3f.png" xlink:type="simple" xlink:show="embed" xlink:actuate="onLoad"/></draw:frame> et confirmer la suppression en cliquant sur <text:span text:style-name="Strong_20_Emphasis">OK</text:span> dans le message d'avertissement suivant.</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ul un compte Administrateur permet d'utiliser cette fonction de gestion des pièces </text:p>
          </table:table-cell>
        </table:table-row>
      </table:table>
      <text:h text:style-name="Heading_20_2" text:outline-level="2"><text:bookmark-start text:name="typologie_de_pieces"/>Typologie de pièces<text:bookmark-end text:name="typologie_de_pieces"/></text:h>
      <text:p text:style-name="Text_20_body">Pour configurer les pièces, il faut d'abord configurer le type en cliquant sur <draw:frame draw:style-name="media" draw:name="" text:anchor-type="as-char" draw:z-index="0" svg:width="0.84666666666667cm" svg:height="0.84666666666667cm"><draw:image xlink:href="Pictures/048e7ac68d0c69d00dd3c4b75a20a178.png" xlink:type="simple" xlink:show="embed" xlink:actuate="onLoad"/></draw:frame> et en sélectionnant dans le menu déroulant <text:span text:style-name="Strong_20_Emphasis">Avancé</text:span> –&gt; <text:span text:style-name="Strong_20_Emphasis">Configuration du type de pièces</text:span> et l'écran suivant s'ouvrira :</text:p>
      <text:p text:style-name="Text_20_body"><draw:frame draw:style-name="mediacenter" draw:name="" text:anchor-type="paragraph" draw:z-index="0" svg:width="10.583333333333cm" svg:height="8.5460416666667cm"><draw:image xlink:href="Pictures/9daf9bfcc618d17ca83fb4619504f403.png" xlink:type="simple" xlink:show="embed" xlink:actuate="onLoad"/></draw:fram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au typ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e typ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e typ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e la suppression du type de pièce </text:p>
          </table:table-cell>
        </table:table-row>
      </table:table>
      <text:h text:style-name="Heading_20_5" text:outline-level="5"><text:bookmark-start text:name="nouvelle_typologie"/>Nouvelle typologie<text:bookmark-end text:name="nouvelle_typologie"/></text:h>
      <text:p text:style-name="Text_20_body">Pour créer un nouveau type de pièce, il faut cliquer sur <draw:frame draw:style-name="media" draw:name="" text:anchor-type="as-char" draw:z-index="0" svg:width="0.84666666666667cm" svg:height="0.84666666666667cm"><draw:image xlink:href="Pictures/b1a9b69bd06498e277bf6a2368a52241.png" xlink:type="simple" xlink:show="embed" xlink:actuate="onLoad"/></draw:frame> pour accéder à l'écran suivant :</text:p>
      <text:p text:style-name="Text_20_body"><draw:frame draw:style-name="mediacenter" draw:name="" text:anchor-type="paragraph" draw:z-index="0" svg:width="10.583333333333cm" svg:height="2.4870833333333cm"><draw:image xlink:href="Pictures/6b2f9f364e39944d8325ca2ffbeb5496.png" xlink:type="simple" xlink:show="embed" xlink:actuate="onLoad"/></draw:frame></text:p>
      <text:p text:style-name="Text_20_body">Saisir le nom dans le champ <text:span text:style-name="Strong_20_Emphasis">Type pièce</text:span> et cliquer sur <text:span text:style-name="Strong_20_Emphasis">OK</text:span> pour terminer l'enregistrement.
</text:p>
      <text:h text:style-name="Heading_20_5" text:outline-level="5"><text:bookmark-start text:name="modifier_typologie"/>Modifier typologie<text:bookmark-end text:name="modifier_typologie"/></text:h>
      <text:p text:style-name="Text_20_body">Pour modifier un type de pièce insérée, il suffit de cliquer sur <draw:frame draw:style-name="media" draw:name="" text:anchor-type="as-char" draw:z-index="0" svg:width="0.84666666666667cm" svg:height="0.84666666666667cm"><draw:image xlink:href="Pictures/6d370633a3e0b50bac2908a9fcaf5001.png" xlink:type="simple" xlink:show="embed" xlink:actuate="onLoad"/></draw:frame> et le même écran que lorsqu'on le crée nouveau s'ouvrira, avec le champ <text:span text:style-name="Strong_20_Emphasis">Type pièce</text:span> déjà renseigné. Modifier le champ et appuyer sur <text:span text:style-name="Strong_20_Emphasis">OK</text:span> pour confirmer la modification ou <text:span text:style-name="Strong_20_Emphasis">Annuler</text:span> pour annuler la modification.
</text:p>
      <text:h text:style-name="Heading_20_5" text:outline-level="5"><text:bookmark-start text:name="supprimer_typologie"/>Supprimer typologie<text:bookmark-end text:name="supprimer_typologie"/></text:h>
      <text:p text:style-name="Text_20_body">Pour supprimer un type de pièce, il faut le sélectionner et cliquer sur <draw:frame draw:style-name="media" draw:name="" text:anchor-type="as-char" draw:z-index="0" svg:width="0.84666666666667cm" svg:height="0.84666666666667cm"><draw:image xlink:href="Pictures/cf446770cc11f297a2c1b18f6b606e3f.png" xlink:type="simple" xlink:show="embed" xlink:actuate="onLoad"/></draw:frame> et confirmer la suppression en cliquant sur <text:span text:style-name="Strong_20_Emphasis">OK</text:span> sur l'écran suivant. Ce n'est pas une véritable suppression, mais le type sélectionné sera marqué comme <text:span text:style-name="Strong_20_Emphasis"> supprimé </text:span> de sorte qu'il ne sera plus possible de l'associer à un modèle jusqu'à ce que cet état soit changé.
</text:p>
      <text:h text:style-name="Heading_20_5" text:outline-level="5"><text:bookmark-start text:name="annuler_suppression"/>Annuler suppression<text:bookmark-end text:name="annuler_suppression"/></text:h>
      <text:p text:style-name="Text_20_body">Pour modifier l'état de <text:span text:style-name="Strong_20_Emphasis">supprimé</text:span> à un type de pièce, il faut sélectionner ce type et cliquer sur <draw:frame draw:style-name="media" draw:name="" text:anchor-type="as-char" draw:z-index="0" svg:width="0.84666666666667cm" svg:height="0.84666666666667cm"><draw:image xlink:href="Pictures/1878e5c9929c9c5c9648f8ed8d249f47.png" xlink:type="simple" xlink:show="embed" xlink:actuate="onLoad"/></draw:frame> et confirmer en cliquant sur <text:span text:style-name="Strong_20_Emphasis">OK</text:span> dans le message suivant. Une fois le statut de <text:span text:style-name="Strong_20_Emphasis"> supprimé </text:span> éliminé, il sera à nouveau possible d'utiliser ce type à associer aux modèles configurés.</text:p>
      <text:h text:style-name="Heading_20_3" text:outline-level="3"><text:bookmark-start text:name="pieces"/>Pièces<text:bookmark-end text:name="pieces"/></text:h>
      <text:p text:style-name="Text_20_body">Pour configurer une nouvelle pièce, il faut cliquer sur <text:span text:style-name="Strong_20_Emphasis">Pièces</text:span> <draw:frame draw:style-name="media" draw:name="" text:anchor-type="as-char" draw:z-index="0" svg:width="0.84666666666667cm" svg:height="0.84666666666667cm"><draw:image xlink:href="Pictures/d53401ef5eefd824182b7e8ce8189761.png" xlink:type="simple" xlink:show="embed" xlink:actuate="onLoad"/></draw:frame> et accéder à l'écran suivant : </text:p>
      <text:p text:style-name="Text_20_body"><draw:frame draw:style-name="mediacenter" draw:name="" text:anchor-type="paragraph" draw:z-index="0" svg:width="10.583333333333cm" svg:height="10.451041666667cm"><draw:image xlink:href="Pictures/9ad69833b1e388fe5f0308b16f4c2488.png" xlink:type="simple" xlink:show="embed" xlink:actuate="onLoad"/></draw:fram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au typ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e typ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e le typ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e type sélectionné </text:p>
          </table:table-cell>
        </table:table-row>
      </table:table>
      <text:h text:style-name="Heading_20_5" text:outline-level="5"><text:bookmark-start text:name="creer_nouveau_type"/>Créer nouveau type<text:bookmark-end text:name="creer_nouveau_type"/></text:h>
      <text:p text:style-name="Text_20_body">Pour créer un nouveau type, il faut sélectionner un type de pièces dans la liste, comment la créer, nous l'avons vu dans le paragraphe précédent, et cliquer sur le bouton <text:span text:style-name="Strong_20_Emphasis">nouveau</text:span> <draw:frame draw:style-name="media" draw:name="" text:anchor-type="as-char" draw:z-index="0" svg:width="0.84666666666667cm" svg:height="0.84666666666667cm"><draw:image xlink:href="Pictures/b1a9b69bd06498e277bf6a2368a52241.png" xlink:type="simple" xlink:show="embed" xlink:actuate="onLoad"/></draw:frame> pour accéder à cet écran : </text:p>
      <text:p text:style-name="Text_20_body"><draw:frame draw:style-name="mediacenter" draw:name="" text:anchor-type="paragraph" draw:z-index="0" svg:width="9.2604166666667cm" svg:height="2.1695833333333cm"><draw:image xlink:href="Pictures/6b2f9f364e39944d8325ca2ffbeb5496.png" xlink:type="simple" xlink:show="embed" xlink:actuate="onLoad"/></draw:frame></text:p>
      <text:p text:style-name="Text_20_body">Remplir tous les champs requis :
</text:p>
      <text:list text:style-name="List_20_1">
        <text:list-item>
          <text:p text:style-name="Text_20_body"> <text:span text:style-name="Strong_20_Emphasis">Description</text:span> : Saisir une description pour la pièce que l'on ajoute </text:p>
        </text:list-item>
      </text:list>
      <text:p text:style-name="Text_20_body">
Terminer l'enregistrement en cliquant sur <text:span text:style-name="Strong_20_Emphasis">OK</text:spa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 code de la pièce ajoutée ne peut pas être égal au code d'une autre pièce du même type </text:p>
          </table:table-cell>
        </table:table-row>
      </table:table>
      <text:h text:style-name="Heading_20_5" text:outline-level="5"><text:bookmark-start text:name="modifier_type"/>Modifier type<text:bookmark-end text:name="modifier_type"/></text:h>
      <text:p text:style-name="Text_20_body">Pour modifier un type saisi, le sélectionner et appuyezr sur la touche <text:span text:style-name="Strong_20_Emphasis">modifier</text:span> <draw:frame draw:style-name="media" draw:name="" text:anchor-type="as-char" draw:z-index="0" svg:width="0.84666666666667cm" svg:height="0.84666666666667cm"><draw:image xlink:href="Pictures/6d370633a3e0b50bac2908a9fcaf5001.png" xlink:type="simple" xlink:show="embed" xlink:actuate="onLoad"/></draw:frame> pour accéder au même écran que lorsque l'on en crée un nouveau, mais avec les champs code et description déjà renseignés. Modifier les champs souhaités et procéder à l'enregistrement en cliquant sur <text:span text:style-name="Strong_20_Emphasis">OK</text:span>.
</text:p>
      <text:h text:style-name="Heading_20_5" text:outline-level="5"><text:bookmark-start text:name="copie_type"/>Copie type<text:bookmark-end text:name="copie_type"/></text:h>
      <text:p text:style-name="Text_20_body">Pour copier un type saisi, le sélectionner et appuyer sur la touche <text:span text:style-name="Strong_20_Emphasis">copie</text:span> <draw:frame draw:style-name="media" draw:name="" text:anchor-type="as-char" draw:z-index="0" svg:width="0.84666666666667cm" svg:height="0.84666666666667cm"><draw:image xlink:href="Pictures/d1297d5a4d6b813cbb457bb45214eab5.png" xlink:type="simple" xlink:show="embed" xlink:actuate="onLoad"/></draw:frame> pour accéder au même écran que lorsque l'on en crée un nouveau, mais avec le champ description déjà renseigné. Saisir le nouveau code et procéder à l'enregistrement en cliquant sur <text:span text:style-name="Strong_20_Emphasis">OK</text:span>.</text:p>
      <text:h text:style-name="Heading_20_5" text:outline-level="5"><text:bookmark-start text:name="supprimer_type"/>Supprimer type<text:bookmark-end text:name="supprimer_type"/></text:h>
      <text:p text:style-name="Text_20_body">Pour supprimer un type saisi, le sélectionner et appuyer sur la touche <text:span text:style-name="Strong_20_Emphasis">supprimer</text:span> <draw:frame draw:style-name="media" draw:name="" text:anchor-type="as-char" draw:z-index="0" svg:width="0.84666666666667cm" svg:height="0.84666666666667cm"><draw:image xlink:href="Pictures/cf446770cc11f297a2c1b18f6b606e3f.png" xlink:type="simple" xlink:show="embed" xlink:actuate="onLoad"/></draw:frame> et confirmer la suppression en cliquant sur <text:span text:style-name="Strong_20_Emphasis">OK</text:span> au message d'avertissement suivant.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i le type est associé à un modèle, il ne sera pas possible de le supprimer jusqu'à ce qu'on le supprime du modèle, dans ce cas, un message d'avertissement apparaîtra 
qu'il n'est pas possible de supprimer le typ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on peut utiliser cette fonction pour créer, copier, modifier et supprimer une pièce </text:p>
          </table:table-cell>
        </table:table-row>
      </table:table>
      <text:h text:style-name="Heading_20_2" text:outline-level="2"><text:bookmark-start text:name="familles"/>Familles<text:bookmark-end text:name="familles"/></text:h>
      <text:p text:style-name="Text_20_body">Pour configurer une famille, il faut cliquer sur le bouton <draw:frame draw:style-name="media" draw:name="" text:anchor-type="as-char" draw:z-index="0" svg:width="0.84666666666667cm" svg:height="0.84666666666667cm"><draw:image xlink:href="Pictures/4575b376511aa6da5a90fcad2c3ab7a4.png" xlink:type="simple" xlink:show="embed" xlink:actuate="onLoad"/></draw:frame> pour accéder à cet écran : </text:p>
      <text:p text:style-name="Text_20_body"><draw:frame draw:style-name="mediacenter" draw:name="" text:anchor-type="paragraph" draw:z-index="0" svg:width="10.583333333333cm" svg:height="7.3554166666667cm"><draw:image xlink:href="Pictures/0f0dbb6378da69fdf406342eab0c1969.png" xlink:type="simple" xlink:show="embed" xlink:actuate="onLoad"/></draw:frame></text:p>
      <text:p text:style-name="Text_20_body">La fenêtre est divisée en deux panneaux, celui de gauche sert à créer une nouvelle famille tandis que celui de droite est utilisé pour associer une séquence à celle de la famill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e nouvelle famill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a famill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a famill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a famille sélectionnée </text:p>
          </table:table-cell>
        </table:table-row>
      </table:table>
      <text:h text:style-name="Heading_20_4" text:outline-level="4"><text:bookmark-start text:name="creer_famille"/>Créer famille<text:bookmark-end text:name="creer_famille"/></text:h>
      <text:p text:style-name="Text_20_body">Pour créer une famille, cliquer sur le bouton <draw:frame draw:style-name="media" draw:name="" text:anchor-type="as-char" draw:z-index="0" svg:width="0.84666666666667cm" svg:height="0.84666666666667cm"><draw:image xlink:href="Pictures/b1a9b69bd06498e277bf6a2368a52241.png" xlink:type="simple" xlink:show="embed" xlink:actuate="onLoad"/></draw:frame> et remplir les champs de l'écran suivant :</text:p>
      <text:p text:style-name="Text_20_body"><draw:frame draw:style-name="mediacenter" draw:name="" text:anchor-type="paragraph" draw:z-index="0" svg:width="10.583333333333cm" svg:height="3.5189583333333cm"><draw:image xlink:href="Pictures/c374ef3489cbcb67fbd384a92578d0ed.png" xlink:type="simple" xlink:show="embed" xlink:actuate="onLoad"/></draw:frame></text:p>
      <text:p text:style-name="Text_20_body">Les champs à remplir sont les suivants :</text:p>
      <text:list text:style-name="List_20_1">
        <text:list-item>
          <text:p text:style-name="Text_20_body"> <text:span text:style-name="Strong_20_Emphasis">Famille</text:span> : saisir un nom pour la nouvelle famille</text:p>
        </text:list-item>
        <text:list-item>
          <text:p text:style-name="Text_20_body"> <text:span text:style-name="Strong_20_Emphasis">Gabarit</text:span> : saisir un nom pour le gabarit de fixation associé à la famille</text:p>
        </text:list-item>
      </text:list>
      <text:h text:style-name="Heading_20_4" text:outline-level="4"><text:bookmark-start text:name="modifier_famille"/>Modifier famille<text:bookmark-end text:name="modifier_famille"/></text:h>
      <text:p text:style-name="Text_20_body">Pour modifier une famille déjà créée, il suffit de la sélectionner et de cliquer sur<draw:frame draw:style-name="media" draw:name="" text:anchor-type="as-char" draw:z-index="0" svg:width="0.84666666666667cm" svg:height="0.84666666666667cm"><draw:image xlink:href="Pictures/6d370633a3e0b50bac2908a9fcaf5001.png" xlink:type="simple" xlink:show="embed" xlink:actuate="onLoad"/></draw:frame>, le même écran que lorsqu'on la crée s'ouvrira. Modifier les champs souhaités en appuyant sur <text:span text:style-name="Strong_20_Emphasis">OK</text:span> et confirmer la modification pour l'enregistrement. </text:p>
      <text:h text:style-name="Heading_20_4" text:outline-level="4"><text:bookmark-start text:name="copier_famille"/>Copier famille<text:bookmark-end text:name="copier_famille"/></text:h>
      <text:p text:style-name="Text_20_body">Pour copier une famille, il suffit de la sélectionner et de cliquer sur<draw:frame draw:style-name="media" draw:name="" text:anchor-type="as-char" draw:z-index="0" svg:width="0.84666666666667cm" svg:height="0.84666666666667cm"><draw:image xlink:href="Pictures/d1297d5a4d6b813cbb457bb45214eab5.png" xlink:type="simple" xlink:show="embed" xlink:actuate="onLoad"/></draw:frame>, de changer le champ <text:span text:style-name="Strong_20_Emphasis">famille</text:span> et d'appuyer sur <text:span text:style-name="Strong_20_Emphasis">OK</text:span> pour confirmer la copi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est obligatoire de changer le champ famille, il ne peut pas y avoir deux familles avec le même nom </text:p>
          </table:table-cell>
        </table:table-row>
      </table:table>
      <text:h text:style-name="Heading_20_4" text:outline-level="4"><text:bookmark-start text:name="supprimer_famille"/>Supprimer famille<text:bookmark-end text:name="supprimer_famille"/></text:h>
      <text:p text:style-name="Text_20_body">Pour supprimer une famille, il faut la sélectionner, puis cliquer sur le bouton <draw:frame draw:style-name="media" draw:name="" text:anchor-type="as-char" draw:z-index="0" svg:width="0.84666666666667cm" svg:height="0.84666666666667cm"><draw:image xlink:href="Pictures/cf446770cc11f297a2c1b18f6b606e3f.png" xlink:type="simple" xlink:show="embed" xlink:actuate="onLoad"/></draw:frame> appuyer sur <text:span text:style-name="Strong_20_Emphasis">OK</text:span> et confirmer la suppression sur l'écran suivant.
</text:p>
      <text:h text:style-name="Heading_20_4" text:outline-level="4"><text:bookmark-start text:name="associer_une_sequence"/>Associer une séquence<text:bookmark-end text:name="associer_une_sequence"/></text:h>
      <text:p text:style-name="Text_20_body">
Pour associer une séquence à la famille, il faut sélectionner la séquence créée précédemment via le menu déroulant à côté de l'élément <text:span text:style-name="Strong_20_Emphasis">Séquence </text:span> <draw:frame draw:style-name="media" draw:name="" text:anchor-type="as-char" draw:z-index="0" svg:width="7.3289583333333cm" svg:height="1.1641666666667cm"><draw:image xlink:href="Pictures/96e5f88b92c800225e4b2fbe240fd36b.png" xlink:type="simple" xlink:show="embed" xlink:actuate="onLoad"/></draw:frame> dans le deuxième panneau et appuyer sur <draw:frame draw:style-name="media" draw:name="" text:anchor-type="as-char" draw:z-index="0" svg:width="0.84666666666667cm" svg:height="0.84666666666667cm"><draw:image xlink:href="Pictures/b1a9b69bd06498e277bf6a2368a52241.png" xlink:type="simple" xlink:show="embed" xlink:actuate="onLoad"/></draw:frame> pour ajouter la séquence. Si l'on souhaite supprimer une séquence ajoutée précédemment, il faut la sélectionner et appuyer sur la touche supprimer <draw:frame draw:style-name="media" draw:name="" text:anchor-type="as-char" draw:z-index="0" svg:width="0.84666666666667cm" svg:height="0.84666666666667cm"><draw:image xlink:href="Pictures/cf446770cc11f297a2c1b18f6b606e3f.png" xlink:type="simple" xlink:show="embed" xlink:actuate="onLoad"/></draw:frame> toujours depuis le deuxième panneau et confirmer la suppression en appuyant sur <text:span text:style-name="Strong_20_Emphasis">OK</text:span>.</text:p>
      <text:p text:style-name="Text_20_body">La séquence apparaîtra dans la case ci-dessous. Pour pouvoir gérer la commande si plusieurs séquences ont été ajoutées, il faut utiliser les touches appropriées <draw:frame draw:style-name="media" draw:name="" text:anchor-type="as-char" draw:z-index="0" svg:width="0.84666666666667cm" svg:height="0.84666666666667cm"><draw:image xlink:href="Pictures/83356bf24134b7ef332a19d3cabe2665.png" xlink:type="simple" xlink:show="embed" xlink:actuate="onLoad"/></draw:frame> et<draw:frame draw:style-name="media" draw:name="" text:anchor-type="as-char" draw:z-index="0" svg:width="0.84666666666667cm" svg:height="0.84666666666667cm"><draw:image xlink:href="Pictures/4289be8ca1a8b2cda5211b2e8750682d.png" xlink:type="simple" xlink:show="embed" xlink:actuate="onLoad"/></draw:frame>.</text:p>
      <text:p text:style-name="Text_20_body">Sélectionner la séquence que l'on souhaite déplacer et cliquer sur <draw:frame draw:style-name="media" draw:name="" text:anchor-type="as-char" draw:z-index="0" svg:width="0.84666666666667cm" svg:height="0.84666666666667cm"><draw:image xlink:href="Pictures/83356bf24134b7ef332a19d3cabe2665.png" xlink:type="simple" xlink:show="embed" xlink:actuate="onLoad"/></draw:frame> si l'on souhaitez la déplacer d'une étape en dessous ou sur <draw:frame draw:style-name="media" draw:name="" text:anchor-type="as-char" draw:z-index="0" svg:width="0.84666666666667cm" svg:height="0.84666666666667cm"><draw:image xlink:href="Pictures/4289be8ca1a8b2cda5211b2e8750682d.png" xlink:type="simple" xlink:show="embed" xlink:actuate="onLoad"/></draw:frame> si l'on souhaitez la déplacer d'une étape au-dessu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eul un compte Administrateur permet d'utiliser cette fonction de gestion des familles </text:p>
          </table:table-cell>
        </table:table-row>
      </table:table>
      <text:h text:style-name="Heading_20_2" text:outline-level="2"><text:bookmark-start text:name="donnees_quart_lot_production"/>Données quart/lot production<text:bookmark-end text:name="donnees_quart_lot_production"/></text:h>
      <text:p text:style-name="Text_20_body">Pour commencer à tester les composants ou les produits semi-finis, il est nécessaire de définir le lot à tester. Pour le faire cliquer sur l'icône <text:span text:style-name="Strong_20_Emphasis">Données équart</text:span> <draw:frame draw:style-name="media" draw:name="" text:anchor-type="as-char" draw:z-index="0" svg:width="0.84666666666667cm" svg:height="0.84666666666667cm"><draw:image xlink:href="Pictures/fe709b1b671d95009c52cc93bc7944b1.png" xlink:type="simple" xlink:show="embed" xlink:actuate="onLoad"/></draw:frame> pour accéder à l'écran suivant :</text:p>
      <text:p text:style-name="Text_20_body"><draw:frame draw:style-name="mediacenter" draw:name="" text:anchor-type="paragraph" draw:z-index="0" svg:width="11.90625cm" svg:height="10.107083333333cm"><draw:image xlink:href="Pictures/28af224b02df475ed94c386bb167824c.png" xlink:type="simple" xlink:show="embed" xlink:actuate="onLoad"/></draw:frame></text:p>
      <text:p text:style-name="Text_20_body">Sur cet écran, il faut sélectionner le <text:span text:style-name="Strong_20_Emphasis">code produit</text:span> à tester via le menu déroulant disponible. Il est nécessaire de saisir la date du lot testé, si elle n'est pas saisie manuellement, la date du jour en cours sera automatiquement définie.
Si des pièces supplémentaires ont été configurées dans le modèle sélectionné, elles seront répertoriées dans le panneau central. Dans ce cas, on a également la possibilité d'ajouter un numéro d'identification et une date pour chaque pièce du modèle. Pour ce faire, il faut sélectionner avec la souris la partie que l'on souhaite mettre à jour avec les nouvelles données et dans les champs <text:span text:style-name="Strong_20_Emphasis">nombre</text:span>, <text:span text:style-name="Strong_20_Emphasis">date</text:span> et <text:span text:style-name="Strong_20_Emphasis">fournisseur</text:span>, saisir les informations correctes et appuyer sur la touche <text:span text:style-name="Strong_20_Emphasis">Update</text:span> pour confirmer. Une fois les données demandées saisies, confirmer le lot en appuyant sur <text:span text:style-name="Strong_20_Emphasis">OK</text:span>.</text:p>
      <text:p text:style-name="Text_20_body">Si le lot testé change, il sera nécessaire de fermer le lot actuel et d'en rouvrir un nouveau. Pour ce faire, il faut cliquer sur l'icône <text:span text:style-name="Strong_20_Emphasis">Lot</text:span> <draw:frame draw:style-name="media" draw:name="" text:anchor-type="as-char" draw:z-index="0" svg:width="0.84666666666667cm" svg:height="0.84666666666667cm"><draw:image xlink:href="Pictures/fe709b1b671d95009c52cc93bc7944b1.png" xlink:type="simple" xlink:show="embed" xlink:actuate="onLoad"/></draw:frame> et cliquer sur <text:span text:style-name="Strong_20_Emphasis">Restart</text:span> pour mettre à jour les informations pour le nouveau lot, sinon <text:span text:style-name="Strong_20_Emphasis">Fermer le lot</text:span> et la fenêtre se fermera pour ensuite devoir rouvrir et mettre à jour les données.</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Si le lot n'est pas configuré, le test ne peut pas démarrer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il est possible d'ouvrir, de fermer un lot </text:p>
          </table:table-cell>
        </table:table-row>
      </table:table>
      <text:h text:style-name="Heading_20_2" text:outline-level="2"><text:bookmark-start text:name="essai"/>Essai<text:bookmark-end text:name="essai"/></text:h>
      <text:p text:style-name="Text_20_body">
Le terme <text:span text:style-name="Strong_20_Emphasis">Essai</text:span> identifie une phase d'acquisition et de mémorisation des valeurs lues sur une ou plusieurs entrées. Le logiciel prévoit la possibilité de stocker les essais localement dans des archives propres.</text:p>
      <text:h text:style-name="Heading_20_3" text:outline-level="3"><text:bookmark-start text:name="test_diagnostic"/>Test diagnostic<text:bookmark-end text:name="test_diagnostic"/></text:h>
      <text:p text:style-name="Text_20_body">Le test de diagnostic est simplement une séquence de commandes créée par l'opérateur administrateur pour tester le bon fonctionnement du logiciel et de tous les dispositifs connectés à la machine qui doivent être utilisés pendant l'essai. Ce test doit être effectué périodiquement, toutes les 24 heures, pour vérifier s'il y a des défauts dans les dispositifs, s'il n'est pas lancé, il ne sera pas possible d'effectuer les tests de l'essai.
Même si le test de diagnostic a été effectué, l'opérateur pourra le relancer manuellement si nécessair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e test de diagnostic n'est pas automatiquement effectué s'il n'est pas configuré dans la configuration de la station</text:p>
          </table:table-cell>
        </table:table-row>
      </table:table>
      <text:h text:style-name="Heading_20_3" text:outline-level="3"><text:bookmark-start text:name="nouvel_essai"/>Nouvel essai<text:bookmark-end text:name="nouvel_essai"/></text:h>
      <text:p text:style-name="Text_20_body">
Sélectionner <text:span text:style-name="Strong_20_Emphasis">Nouveau test</text:span> ou appuyer sur la touche<draw:frame draw:style-name="media" draw:name="" text:anchor-type="as-char" draw:z-index="0" svg:width="0.84666666666667cm" svg:height="0.84666666666667cm"><draw:image xlink:href="Pictures/c1816e8c85eeadd3930380c96985ddad.png" xlink:type="simple" xlink:show="embed" xlink:actuate="onLoad"/></draw:frame>. S'il s'agit du premier essai du lot ou du lancement de l'application, le logiciel exige que le code de la fixation ou du gabarit de fixation du produit soit saisi pour vérifier que le banc d'essai est prêt :</text:p>
      <text:p text:style-name="Text_20_body"><draw:frame draw:style-name="mediacenter" draw:name="" text:anchor-type="paragraph" draw:z-index="0" svg:width="6.6145833333333cm" svg:height="4.445cm"><draw:image xlink:href="Pictures/d5c123691ab7b89d0fe004ca56580f5f.png" xlink:type="simple" xlink:show="embed" xlink:actuate="onLoad"/></draw:frame></text:p>
      <text:p text:style-name="Text_20_body">Ensuite, il sera nécessaire de répéter l'opération en appuyant à nouveau sur <text:span text:style-name="Strong_20_Emphasis">Nouveau test</text:span> ou sur la touche <draw:frame draw:style-name="media" draw:name="" text:anchor-type="as-char" draw:z-index="0" svg:width="0.84666666666667cm" svg:height="0.84666666666667cm"><draw:image xlink:href="Pictures/c1816e8c85eeadd3930380c96985ddad.png" xlink:type="simple" xlink:show="embed" xlink:actuate="onLoad"/></draw:frame> pour afficher la fenêtre de saisie du code :</text:p>
      <text:p text:style-name="Text_20_body"><draw:frame draw:style-name="mediacenter" draw:name="" text:anchor-type="paragraph" draw:z-index="0" svg:width="6.6145833333333cm" svg:height="4.445cm"><draw:image xlink:href="Pictures/62ef7f9909312d1a221f3425f9a0e459.png" xlink:type="simple" xlink:show="embed" xlink:actuate="onLoad"/></draw:frame></text:p>
      <text:p text:style-name="Text_20_body">En cliquant sur <text:span text:style-name="Strong_20_Emphasis">OK</text:span>, l'essai démarrera immédiatement.</text:p>
      <text:p text:style-name="Text_20_body">Le système est fourni avec un lecteur de codes à barres qui automatisent la procédure de démarrage des essais en suivant la même logique ; une seule fois dans un premier temps, le code de la fixation doit être lu, puis le seul code de la pièce à tester.</text:p>
      <text:p text:style-name="Text_20_body">La lecture du code à barres du produit garantit que le modèle de la pièce correspond à celui du lot spécifié et est également nécessaire pour associer le numéro de série aux résultats de l'essai.</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ans le cas où la partie testée n'a pas de code modèle, il faut modifier le fichier de configuration de l'application pour extraire uniquement le numéro de série.</text:p>
          </table:table-cell>
        </table:table-row>
      </table:table>
      <text:p text:style-name="Text_20_body">Dans le panneau central de l'écran principal du programme, les commandes en cours d'exécution seront affichées et avec une commande appropriée, une confirmation de l'opérateur peut également être requise :</text:p>
      <text:p text:style-name="Text_20_body"><draw:frame draw:style-name="mediacenter" draw:name="" text:anchor-type="paragraph" draw:z-index="0" svg:width="10.583333333333cm" svg:height="5.794375cm"><draw:image xlink:href="Pictures/d95b70f8b868a64dd2a4d7acf2a5a1df.png" xlink:type="simple" xlink:show="embed" xlink:actuate="onLoad"/></draw:frame></text:p>
      <text:p text:style-name="Text_20_body">À la fin de l'essai, en cas de résultat négatif, les touches suivantes seront affichées :</text:p>
      <text:p text:style-name="Text_20_body"><draw:frame draw:style-name="mediacenter" draw:name="" text:anchor-type="paragraph" draw:z-index="0" svg:width="11.90625cm" svg:height="2.2225cm"><draw:image xlink:href="Pictures/ce8dbc5eae409bf1fa7e9e5d589fa463.png" xlink:type="simple" xlink:show="embed" xlink:actuate="onLoad"/></draw:frame></text:p>
      <text:p text:style-name="Text_20_body">Les options sont les suivantes :</text:p>
      <text:list text:style-name="List_20_1">
        <text:list-item>
          <text:p text:style-name="Text_20_body"> <text:span text:style-name="Strong_20_Emphasis">Retry</text:span> : l'essai recommence à partir de la première commande du bloc </text:p>
        </text:list-item>
        <text:list-item>
          <text:p text:style-name="Text_20_body"> <text:span text:style-name="Strong_20_Emphasis">Confirmation NOK</text:span> : l'essai est interrompu et enregistré dans les archives </text:p>
        </text:list-item>
        <text:list-item>
          <text:p text:style-name="Text_20_body"> <text:span text:style-name="Strong_20_Emphasis">Rejeter</text:span> : l'essai est interrompu mais n'est pas enregistré dans les archives </text:p>
        </text:list-item>
      </text:list>
      <text:h text:style-name="Heading_20_3" text:outline-level="3"><text:bookmark-start text:name="commencer_essai"/>Commencer essai<text:bookmark-end text:name="commencer_essai"/></text:h>
      <text:p text:style-name="Text_20_body">Pour commencer l'essai, appuyer sur la touche START<draw:frame draw:style-name="media" draw:name="" text:anchor-type="as-char" draw:z-index="0" svg:width="0.84666666666667cm" svg:height="0.84666666666667cm"><draw:image xlink:href="Pictures/851c895dd75412f39850d1b652f5829a.png" xlink:type="simple" xlink:show="embed" xlink:actuate="onLoad"/></draw:frame>, et l'essai démarrera.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L'essai commence automatiquement si le code du produit est lu à l'aide du scanner de codes à barres. 
Cette fonctionnalité peut être désactivée à partir des paramètres du programme</text:p>
          </table:table-cell>
        </table:table-row>
      </table:table>
      <text:h text:style-name="Heading_20_3" text:outline-level="3"><text:bookmark-start text:name="pause_essai"/>Pause essai<text:bookmark-end text:name="pause_essai"/></text:h>
      <text:p text:style-name="Text_20_body">Pendant la phase d'essai, il est possible de mettre le programme en pause en appuyant sur la touche<draw:frame draw:style-name="media" draw:name="" text:anchor-type="as-char" draw:z-index="0" svg:width="0.84666666666667cm" svg:height="0.84666666666667cm"><draw:image xlink:href="Pictures/61b75f24ae415c03264351cec9eb0c5c.png" xlink:type="simple" xlink:show="embed" xlink:actuate="onLoad"/></draw:frame>. Le programme restera en pause jusqu'à ce que l'opérateur appuie dessus à nouveau. Sans aucune perte de données ni de validité du test.
</text:p>
      <text:h text:style-name="Heading_20_3" text:outline-level="3"><text:bookmark-start text:name="arret_essai"/>Arrêt essai<text:bookmark-end text:name="arret_essai"/></text:h>
      <text:p text:style-name="Text_20_body">En appuyant sur la touche stop<draw:frame draw:style-name="media" draw:name="" text:anchor-type="as-char" draw:z-index="0" svg:width="0.84666666666667cm" svg:height="0.84666666666667cm"><draw:image xlink:href="Pictures/407b6f480f44df995afd7b4e70df03f4.png" xlink:type="simple" xlink:show="embed" xlink:actuate="onLoad"/></draw:frame>, l'essai s'arrête immédiatement, annulant ainsi l'essai en cours.
</text:p>
      <text:h text:style-name="Heading_20_2" text:outline-level="2"><text:bookmark-start text:name="commandes"/>Commandes<text:bookmark-end text:name="commandes"/></text:h>
      <text:p text:style-name="Text_20_body">Pour accéder à la liste des commandes, il suffit de cliquer sur l'icône séquences <draw:frame draw:style-name="media" draw:name="" text:anchor-type="as-char" draw:z-index="0" svg:width="0.84666666666667cm" svg:height="0.84666666666667cm"><draw:image xlink:href="Pictures/814082e01553ac9ead45ebe520401909.png" xlink:type="simple" xlink:show="embed" xlink:actuate="onLoad"/></draw:frame> pour accéder à l'écran suivant :</text:p>
      <text:p text:style-name="Text_20_body"><draw:frame draw:style-name="mediacenter" draw:name="" text:anchor-type="paragraph" draw:z-index="0" svg:width="11.90625cm" svg:height="8.334375cm"><draw:image xlink:href="Pictures/4019e0a614de108acd2523c16b5465b6.png" xlink:type="simple" xlink:show="embed" xlink:actuate="onLoad"/></draw:frame></text:p>
      <text:p text:style-name="Text_20_body">Le panneau est divisé en trois colonnes, la première pour la création des séquences, la seconde affiche la liste des commandes présentes dans la séquence, et la troisième est la liste des commandes à ajouter à la liste.</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il est possible de gérer les commandes, les séquences et l'ordre de celles-ci </text:p>
          </table:table-cell>
        </table:table-row>
      </table:table>
      <text:h text:style-name="Heading_20_4" text:outline-level="4"><text:bookmark-start text:name="sequences"/>Séquences<text:bookmark-end text:name="sequences"/></text:h>
      <text:p text:style-name="Text_20_body">Dans la première colonne, on peut ajouter une nouvelle séquence en utilisant les touches prévues :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e nouvelle séquenc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e la séquenc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a séquence sélectionnée</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a séquenc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96455318c92eb0a58e7d72934c5e7835.png" xlink:type="simple" xlink:show="embed" xlink:actuate="onLoad"/></draw:frame> </text:p>
          </table:table-cell>
          <table:table-cell office:value-type="string" table:style-name="tablecell">
            <text:p text:style-name="tablealignleft"> Importe une séquence à partir d'un fichier tex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71f599a50cd7f02e7d4bb8e21617de7.png" xlink:type="simple" xlink:show="embed" xlink:actuate="onLoad"/></draw:frame></text:p>
          </table:table-cell>
          <table:table-cell office:value-type="string" table:style-name="tablecell">
            <text:p text:style-name="tablealignleft"> Exporte une séquence dans un fichier texte </text:p>
          </table:table-cell>
        </table:table-row>
      </table:table>
      <text:p text:style-name="Text_20_body">
Lors de la création d'une nouvelle séquence, il sera nécessaire de spécifier :</text:p>
      <text:list text:style-name="List_20_1">
        <text:list-item>
          <text:p text:style-name="Text_20_body"> <text:span text:style-name="Strong_20_Emphasis">Code</text:span> : Code d'identification de la séquence </text:p>
        </text:list-item>
        <text:list-item>
          <text:p text:style-name="Text_20_body"> <text:span text:style-name="Strong_20_Emphasis">Description</text:span> : Description de la séquence créée </text:p>
        </text:list-item>
        <text:list-item>
          <text:p text:style-name="Text_20_body"> <text:span text:style-name="Strong_20_Emphasis">Journal</text:span> : Sélectionner le drapeau si l'on souhaite enregistrer automatiquement le fichier journal à la fin de chaque séquence</text:p>
        </text:list-item>
      </text:list>
      <text:h text:style-name="Heading_20_5" text:outline-level="5"><text:bookmark-start text:name="modifier"/>Modifier<text:bookmark-end text:name="modifier"/></text:h>
      <text:p text:style-name="Text_20_body">En sélectionnant une séquence déjà créée, cliquer sur <draw:frame draw:style-name="media" draw:name="" text:anchor-type="as-char" draw:z-index="0" svg:width="0.84666666666667cm" svg:height="0.84666666666667cm"><draw:image xlink:href="Pictures/6d370633a3e0b50bac2908a9fcaf5001.png" xlink:type="simple" xlink:show="embed" xlink:actuate="onLoad"/></draw:frame> pour modifier les champs code, description, journal.
</text:p>
      <text:h text:style-name="Heading_20_5" text:outline-level="5"><text:bookmark-start text:name="copier"/>Copier<text:bookmark-end text:name="copier"/></text:h>
      <text:p text:style-name="Text_20_body">En sélectionnant une séquence déjà créée, cliquer sur <draw:frame draw:style-name="media" draw:name="" text:anchor-type="as-char" draw:z-index="0" svg:width="0.84666666666667cm" svg:height="0.84666666666667cm"><draw:image xlink:href="Pictures/d1297d5a4d6b813cbb457bb45214eab5.png" xlink:type="simple" xlink:show="embed" xlink:actuate="onLoad"/></draw:frame> pour les commandes jointes. Dans la nouvelle fenêtre affichée, saisir le code, la description et définir le mode de connexion comme pour la création d'une nouvelle séquence.
</text:p>
      <text:h text:style-name="Heading_20_5" text:outline-level="5"><text:bookmark-start text:name="supprimer"/>Supprimer<text:bookmark-end text:name="supprimer"/></text:h>
      <text:p text:style-name="Text_20_body">Pour supprimer une séquence, il suffit de la sélectionner, de cliquer sur <draw:frame draw:style-name="media" draw:name="" text:anchor-type="as-char" draw:z-index="0" svg:width="0.84666666666667cm" svg:height="0.84666666666667cm"><draw:image xlink:href="Pictures/cf446770cc11f297a2c1b18f6b606e3f.png" xlink:type="simple" xlink:show="embed" xlink:actuate="onLoad"/></draw:frame> et de confirmer la suppression de la séquence.
</text:p>
      <table:table table:name="" table:style-name="pluginnote">
        <table:table-column table:style-name="pluginnote.A"/>
        <table:table-column table:style-name="pluginnote.B"/>
        <table:table-row>
          <table:table-cell table:style-name="pluginnoteimportant.A1" office:value-type="string">
            <text:p text:style-name="Table_20_Contents"><draw:frame draw:style-name="media" draw:name="" text:anchor-type="as-char" draw:z-index="0" svg:width="1.27cm" svg:height="1.27cm"><draw:image xlink:href="Pictures/224088fad17b806b24467158e892b2b0.png" xlink:type="simple" xlink:show="embed" xlink:actuate="onLoad"/></draw:frame></text:p>
          </table:table-cell>
          <table:table-cell table:style-name="pluginnoteimportant.B1" office:value-type="string">
            <text:p text:style-name="Text_20_body">une séquence supprimée ne peut pas être récupérée</text:p>
          </table:table-cell>
        </table:table-row>
      </table:table>
      <text:h text:style-name="Heading_20_5" text:outline-level="5"><text:bookmark-start text:name="importer_sequence"/>Importer séquence<text:bookmark-end text:name="importer_sequence"/></text:h>
      <text:p text:style-name="Text_20_body">Importe une séquence à partir d'un fichier texte créé avec la fonction d'exportation de la séquence. Cliquer sur <draw:frame draw:style-name="media" draw:name="" text:anchor-type="as-char" draw:z-index="0" svg:width="0.84666666666667cm" svg:height="0.84666666666667cm"><draw:image xlink:href="Pictures/96455318c92eb0a58e7d72934c5e7835.png" xlink:type="simple" xlink:show="embed" xlink:actuate="onLoad"/></draw:frame> et sélectionner le fichier à importer.
</text:p>
      <text:h text:style-name="Heading_20_5" text:outline-level="5"><text:bookmark-start text:name="exporter_sequence"/>Exporter séquence<text:bookmark-end text:name="exporter_sequence"/></text:h>
      <text:p text:style-name="Text_20_body">Exporter la séquence sélectionnée dans un fichier texte. Cliquer sur <draw:frame draw:style-name="media" draw:name="" text:anchor-type="as-char" draw:z-index="0" svg:width="0.84666666666667cm" svg:height="0.84666666666667cm"><draw:image xlink:href="Pictures/b71f599a50cd7f02e7d4bb8e21617de7.png" xlink:type="simple" xlink:show="embed" xlink:actuate="onLoad"/></draw:frame> et enregistrer le fichier en sélectionnant le dossier de destination.
</text:p>
      <text:h text:style-name="Heading_20_4" text:outline-level="4"><text:bookmark-start text:name="gestion_commandes"/>Gestion commandes<text:bookmark-end text:name="gestion_commandes"/></text:h>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 </text:p>
          </table:table-cell>
          <table:table-cell office:value-type="string" table:style-name="tablecell">
            <text:p text:style-name="tablealignleft"> Ajoute une nouvelle command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e la command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 </text:p>
          </table:table-cell>
          <table:table-cell office:value-type="string" table:style-name="tablecell">
            <text:p text:style-name="tablealignleft"> Copie la command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 </text:p>
          </table:table-cell>
          <table:table-cell office:value-type="string" table:style-name="tablecell">
            <text:p text:style-name="tablealignleft"> Supprime la command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4289be8ca1a8b2cda5211b2e8750682d.png" xlink:type="simple" xlink:show="embed" xlink:actuate="onLoad"/></draw:frame> </text:p>
          </table:table-cell>
          <table:table-cell office:value-type="string" table:style-name="tablecell">
            <text:p text:style-name="tablealignleft"> Déplace la commande sélectionnée d'une étape au-dessu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83356bf24134b7ef332a19d3cabe2665.png" xlink:type="simple" xlink:show="embed" xlink:actuate="onLoad"/></draw:frame> </text:p>
          </table:table-cell>
          <table:table-cell office:value-type="string" table:style-name="tablecell">
            <text:p text:style-name="tablealignleft"> Déplace la commande sélectionnée d'une étape en dessou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586fb80a60a6cc0ced48dcd0030f50f6.png" xlink:type="simple" xlink:show="embed" xlink:actuate="onLoad"/></draw:frame> </text:p>
          </table:table-cell>
          <table:table-cell office:value-type="string" table:style-name="tablecell">
            <text:p text:style-name="tablealignleft"> Permet d'utiliser les flèches directionnelles pour déplacer l'étiquet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33cd680fd7ffba413097465451bada6e.png" xlink:type="simple" xlink:show="embed" xlink:actuate="onLoad"/></draw:frame> </text:p>
          </table:table-cell>
          <table:table-cell office:value-type="string" table:style-name="tablecell">
            <text:p text:style-name="tablealignleft"> Déplace le verrouillage des commandes sélectionnées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10673d04afabe6aadace44861ce58.png" xlink:type="simple" xlink:show="embed" xlink:actuate="onLoad"/></draw:frame> </text:p>
          </table:table-cell>
          <table:table-cell office:value-type="string" table:style-name="tablecell">
            <text:p text:style-name="tablealignleft"> Met à jour la recherche </text:p>
          </table:table-cell>
        </table:table-row>
      </table:table>
      <text:p text:style-name="Text_20_body">
Dans le panneau de droite, on peut voir la liste des commandes disponibles pour l'insertion.</text:p>
      <text:p text:style-name="Text_20_body">Pour ajouter une nouvelle instruction ou commande, sélectionner le point d'insertion (commande précédente parmi celles insérées) puis dans la liste de droite le faire glisser avec la souris. Saisir les paramètres, en fonction de la commande, et appuyer sur la touche <text:span text:style-name="Strong_20_Emphasis">Ok</text:span> pour confirmer la saisie.</text:p>
      <text:p text:style-name="Text_20_body">Pour copier une commande, la sélectionner et choisir<draw:frame draw:style-name="media" draw:name="" text:anchor-type="as-char" draw:z-index="0" svg:width="0.84666666666667cm" svg:height="0.84666666666667cm"><draw:image xlink:href="Pictures/d1297d5a4d6b813cbb457bb45214eab5.png" xlink:type="simple" xlink:show="embed" xlink:actuate="onLoad"/></draw:frame>. Modifier les paramètres si nécessaire et appuyer sur <text:span text:style-name="Strong_20_Emphasis">OK</text:span>.</text:p>
      <text:p text:style-name="Text_20_body">Pour modifier une commande, la sélectionner et choisir<draw:frame draw:style-name="media" draw:name="" text:anchor-type="as-char" draw:z-index="0" svg:width="0.84666666666667cm" svg:height="0.84666666666667cm"><draw:image xlink:href="Pictures/6d370633a3e0b50bac2908a9fcaf5001.png" xlink:type="simple" xlink:show="embed" xlink:actuate="onLoad"/></draw:frame>. Modifier les paramètres et appuyer sur <text:span text:style-name="Strong_20_Emphasis">Ok</text:span> pour confirmer les modifications.</text:p>
      <text:p text:style-name="Text_20_body">Pour supprimer une commande, la sélectionner et choisir<draw:frame draw:style-name="media" draw:name="" text:anchor-type="as-char" draw:z-index="0" svg:width="0.84666666666667cm" svg:height="0.84666666666667cm"><draw:image xlink:href="Pictures/cf446770cc11f297a2c1b18f6b606e3f.png" xlink:type="simple" xlink:show="embed" xlink:actuate="onLoad"/></draw:frame>. Répondre <text:span text:style-name="Strong_20_Emphasis">Oui</text:span> au message de confirmation suivant.</text:p>
      <text:p text:style-name="Text_20_body">Pour déplacer une commande, la sélectionner et cliquer sur <draw:frame draw:style-name="media" draw:name="" text:anchor-type="as-char" draw:z-index="0" svg:width="0.84666666666667cm" svg:height="0.84666666666667cm"><draw:image xlink:href="Pictures/4289be8ca1a8b2cda5211b2e8750682d.png" xlink:type="simple" xlink:show="embed" xlink:actuate="onLoad"/></draw:frame> pour la déplacer d'une étape vers le haut ou sur <draw:frame draw:style-name="media" draw:name="" text:anchor-type="as-char" draw:z-index="0" svg:width="0.84666666666667cm" svg:height="0.84666666666667cm"><draw:image xlink:href="Pictures/83356bf24134b7ef332a19d3cabe2665.png" xlink:type="simple" xlink:show="embed" xlink:actuate="onLoad"/></draw:frame> pour la déplacer d'une étape vers le bas.</text:p>
      <text:p text:style-name="Text_20_body">Pour déplacer l'étiquette d'une commande, il est nécessaire de sélectionner la commande où se trouve l'étiquette, puis de cliquer sur<draw:frame draw:style-name="media" draw:name="" text:anchor-type="as-char" draw:z-index="0" svg:width="0.84666666666667cm" svg:height="0.84666666666667cm"><draw:image xlink:href="Pictures/586fb80a60a6cc0ced48dcd0030f50f6.png" xlink:type="simple" xlink:show="embed" xlink:actuate="onLoad"/></draw:frame>, la touche tant qu'elle est active déplacera exclusivement les étiquettes présentes dans les commandes à l'aide des flèches directionnelles. Une fois le déplacement terminé, cliquer à nouveau sur <draw:frame draw:style-name="media" draw:name="" text:anchor-type="as-char" draw:z-index="0" svg:width="0.84666666666667cm" svg:height="0.84666666666667cm"><draw:image xlink:href="Pictures/586fb80a60a6cc0ced48dcd0030f50f6.png" xlink:type="simple" xlink:show="embed" xlink:actuate="onLoad"/></draw:frame> pour désactiver le déplacement étiquette de la commande. Lorsque l'option est activée autour de la touche, un carré bleu facilement reconnaissable apparaîtra.</text:p>
      <text:p text:style-name="Text_20_body">Pour déplacer un bloc de commandes, sélectionner les commandes à déplacer et cliquer sur<draw:frame draw:style-name="media" draw:name="" text:anchor-type="as-char" draw:z-index="0" svg:width="0.84666666666667cm" svg:height="0.84666666666667cm"><draw:image xlink:href="Pictures/33cd680fd7ffba413097465451bada6e.png" xlink:type="simple" xlink:show="embed" xlink:actuate="onLoad"/></draw:frame>, puis cliquer avec la souris sur la commande où l'on souhaite déplacer le bloc. 
Ex : Nous avons cette séquence de commandes </text:p>
      <text:p text:style-name="Text_20_body"><draw:frame draw:style-name="media" draw:name="" text:anchor-type="as-char" draw:z-index="0" svg:width="9.2604166666667cm" svg:height="2.8310416666667cm"><draw:image xlink:href="Pictures/3a3f127e3a08dcd09b0b1aeefda843da.png" xlink:type="simple" xlink:show="embed" xlink:actuate="onLoad"/></draw:frame></text:p>
      <text:p text:style-name="Text_20_body">En sélectionnant avec la souris les commandes que nous voulons déplacer, puis en cliquant sur le bouton pour déplacer le bloc </text:p>
      <text:p text:style-name="Text_20_body"><draw:frame draw:style-name="media" draw:name="" text:anchor-type="as-char" draw:z-index="0" svg:width="9.2604166666667cm" svg:height="2.9633333333333cm"><draw:image xlink:href="Pictures/74e948dccaed79d5bf2c6a1bd0223c7f.png" xlink:type="simple" xlink:show="embed" xlink:actuate="onLoad"/></draw:frame></text:p>
      <text:p text:style-name="Text_20_body">Les commandes seront temporairement copiées jusqu'à ce que nous cliquions à nouveau sur la partie de la séquence où nous voulons qu'elles soient collées, dans l'exemple, nous avons cliqué sur la commande TESTBLOCCO5</text:p>
      <text:p text:style-name="Text_20_body"><draw:frame draw:style-name="media" draw:name="" text:anchor-type="as-char" draw:z-index="0" svg:width="9.2604166666667cm" svg:height="2.8839583333333cm"><draw:image xlink:href="Pictures/50da9e73e585f8b2a1a4700b35f9f107.png" xlink:type="simple" xlink:show="embed" xlink:actuate="onLoad"/></draw:frame></text:p>
      <text:p text:style-name="Text_20_body">Les commandes sélectionnées TESTBLOCCO2,TESTBLOCCO3,TESTBLOCCO4 sont ainsi déplacées immédiatement après le TESTBLOCCO5. </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La copie des commandes fonctionne également sur des séquences différentes</text:p>
          </table:table-cell>
        </table:table-row>
      </table:table>
      <text:p text:style-name="Text_20_body">Dans le champ trouver, on peut écrire ce que l'on veut rechercher dans la séquence et appuyer sur <draw:frame draw:style-name="media" draw:name="" text:anchor-type="as-char" draw:z-index="0" svg:width="0.84666666666667cm" svg:height="0.84666666666667cm"><draw:image xlink:href="Pictures/b1a10673d04afabe6aadace44861ce58.png" xlink:type="simple" xlink:show="embed" xlink:actuate="onLoad"/></draw:frame> pour mettre à jour la recherche. Toute commande correspondant à la recherche sera mise en surbrillance verte. Supprimer le texte et appuyer sur mettre à jour pour réinitialiser la recherche.</text:p>
      <text:p text:style-name="Text_20_body">En sélectionnant une ou plusieurs commandes, en appuyant avec le bouton droit de la souris, on peut modifier le type d'exécution de la ou des commandes, ou renommer leurs variables. Pour modifier l'exécution, cliquer sur <text:span text:style-name="Strong_20_Emphasis">Type d'exécution</text:span> et sélectionner celui des trois types que l'on souhaite, pour modifier la variable, sélectionner <text:span text:style-name="Strong_20_Emphasis">Modifier les paramètres</text:span> et sélectionner renommer la variable et écrire le nouveau nom dans le champ de texte. </text:p>
      <text:h text:style-name="Heading_20_4" text:outline-level="4"><text:bookmark-start text:name="parametres_des_commandes"/>Paramètres des commandes<text:bookmark-end text:name="parametres_des_commandes"/></text:h>
      <text:p text:style-name="Text_20_body">Chaque commande prévoit une série de paramètres fixes, toujours présents, et une série de paramètres variables requis ou non en fonction de la commande. Ce paragraphe résume ceux qui sont fixes, tandis que pour ceux qui sont variables, ils seront énumérés dans le paragraphe inhérent à la description des commandes.</text:p>
      <text:h text:style-name="Heading_20_5" text:outline-level="5"><text:bookmark-start text:name="numero"/>Numéro<text:bookmark-end text:name="numero"/></text:h>
      <text:p text:style-name="Text_20_body">Indique la position dans laquelle on va mettre la commande dans la séquence. Le paramètre est automatiquement calculé lors de l'ajout de la commande en fonction de la position sélectionnée. </text:p>
      <text:h text:style-name="Heading_20_5" text:outline-level="5"><text:bookmark-start text:name="description"/>Description<text:bookmark-end text:name="description"/></text:h>
      <text:p text:style-name="Text_20_body">Éventuelle description à associer à la commande pour une lecture plus facile. Si laissée vide, le programme la définit automatiquement.</text:p>
      <text:h text:style-name="Heading_20_5" text:outline-level="5"><text:bookmark-start text:name="commande"/>Commande<text:bookmark-end text:name="commande"/></text:h>
      <text:p text:style-name="Text_20_body">Commande sélectionnée non modifiable une fois la saisie confirmée.</text:p>
      <text:h text:style-name="Heading_20_5" text:outline-level="5"><text:bookmark-start text:name="etiquette"/>Étiquette<text:bookmark-end text:name="etiquette"/></text:h>
      <text:p text:style-name="Text_20_body">L'étiquette peut être utilisée dans les autres commandes pour identifier le point où la séquence continue en cas de test sur des valeurs retournées ou en cas d'opérations cycliques.</text:p>
      <text:h text:style-name="Heading_20_5" text:outline-level="5"><text:bookmark-start text:name="variable"/>Variable<text:bookmark-end text:name="variable"/></text:h>
      <text:p text:style-name="Text_20_body">Pour certaines commandes, c'est utilisé comme destination du résultat acquis, pour d'autres comme paramètre à afficher. Lorsqu'elle est utilisée comme destination de valeur lue, si elle existe déjà, la valeur précédente est remplacée. Les variables commençant par # sont également enregistrées dans la base de données en tant qu'entités individuelles de valeurs renvoyées par l'essai. </text:p>
      <text:h text:style-name="Heading_20_5" text:outline-level="5"><text:bookmark-start text:name="mode_execution_commande"/>Mode exécution commande<text:bookmark-end text:name="mode_execution_commande"/></text:h>
      <text:p text:style-name="Text_20_body"><text:span text:style-name="Strong_20_Emphasis"> Normal </text:span> : la commande s'exécute normalement ;</text:p>
      <text:p text:style-name="Text_20_body"><text:span text:style-name="Strong_20_Emphasis"> Exclure </text:span> : la commande bien que présente dans la séquence est ignorée ;</text:p>
      <text:p text:style-name="Text_20_body"><text:span text:style-name="Strong_20_Emphasis"> Toujours exécuter </text:span> : la commande est normalement exécutée lorsqu'elle est atteinte en fonction de la séquence ou également en cas d'erreur dans la séquence de test. Ce mode peut être utile pour réinitialiser les actionnements en fin de séquence en cas d'interruption.</text:p>
      <text:h text:style-name="Heading_20_4" text:outline-level="4"><text:bookmark-start text:name="liste_des_commandes_disponibles"/>Liste des commandes disponibles<text:bookmark-end text:name="liste_des_commandes_disponibles"/></text:h>
      <text:p text:style-name="Text_20_body">Ce paragraphe résume toutes les commandes mises en œuvre qui peuvent être utilisées dans la réalisation de la séquence de test. Pour chaque commande, l'utilisation du paramètre « variable » est spécifiée et les autres prévues sont répertoriés.
</text:p>
      <text:p text:style-name="Horizontal_20_Line"/>
      <text:p text:style-name="Text_20_body">
<text:span text:style-name="Strong_20_Emphasis">Code comment/Commentaire</text:span> : Ajoute une commande nulle utilisable pour une lecture plus facile de la séquence ou comme destination d'une condition ou d'un cycl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
      <text:p text:style-name="Horizontal_20_Line"/>
      <text:p text:style-name="Text_20_body">
<text:span text:style-name="Strong_20_Emphasis">Digital input read/Lecture entrée numérique</text:span> : lit la valeur de l'entrée numér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 la valeur lue </text:p>
          </table:table-cell>
        </table:table-row>
        <table:table-row>
          <table:table-cell office:value-type="string" table:style-name="tablecell">
            <text:p text:style-name="tablealignleft"> Canal entrée </text:p>
          </table:table-cell>
          <table:table-cell office:value-type="string" table:style-name="tablecell">
            <text:p text:style-name="tablealignleft"> Canal numérique d'entrée à acquérir </text:p>
          </table:table-cell>
        </table:table-row>
        <table:table-row>
          <table:table-cell office:value-type="string" table:style-name="tablecell">
            <text:p text:style-name="tablealignleft"> Valeur résultat </text:p>
          </table:table-cell>
          <table:table-cell office:value-type="string" table:style-name="tablecell">
            <text:p text:style-name="tablealignleft"> Vrai si sélectionné, sinon faux </text:p>
          </table:table-cell>
        </table:table-row>
        <table:table-row>
          <table:table-cell office:value-type="string" table:style-name="tablecell">
            <text:p text:style-name="tablealignleft"> NOT OK Break </text:p>
          </table:table-cell>
          <table:table-cell office:value-type="string" table:style-name="tablecell">
            <text:p text:style-name="tablealignleft"> Si l'exécution de la séquence est sélectionnée, elle s'interrompt avec un résultat négatif si la valeur lue ne correspond pas à la <text:span text:style-name="Strong_20_Emphasis"> Valeur résultat </text:span> </text:p>
          </table:table-cell>
        </table:table-row>
        <table:table-row>
          <table:table-cell office:value-type="string" table:style-name="tablecell">
            <text:p text:style-name="tablealignleft"> OK Aller à </text:p>
          </table:table-cell>
          <table:table-cell office:value-type="string" table:style-name="tablecell">
            <text:p text:style-name="tablealignleft"> Si défini, lorsque la valeur lue correspond à <text:span text:style-name="Strong_20_Emphasis">Valeur résultat</text:span>, la séquence continue à la commande identifiée avec l'<text:span text:style-name="Strong_20_Emphasis">Étiquette</text:span> en sautant une série d'instructions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d'avertissement à l'opérateur en cas de NON OK </text:p>
          </table:table-cell>
        </table:table-row>
      </table:table>
      <text:p text:style-name="Horizontal_20_Line"/>
      <text:p text:style-name="Text_20_body">
<text:span text:style-name="Strong_20_Emphasis">Digital output write/Ecriture de sortie numérique</text:span> : Ecrit l'état de la sortie numér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Canal sortie </text:p>
          </table:table-cell>
          <table:table-cell office:value-type="string" table:style-name="tablecell">
            <text:p text:style-name="tablealignleft"> Canal numérique à écrire </text:p>
          </table:table-cell>
        </table:table-row>
        <table:table-row>
          <table:table-cell office:value-type="string" table:style-name="tablecell">
            <text:p text:style-name="tablealignleft"> Valeur </text:p>
          </table:table-cell>
          <table:table-cell office:value-type="string" table:style-name="tablecell">
            <text:p text:style-name="tablealignleft"> Si sélectionné, ferme le contact, sinon l'ouvre </text:p>
          </table:table-cell>
        </table:table-row>
      </table:table>
      <text:p text:style-name="Horizontal_20_Line"/>
      <text:p text:style-name="Text_20_body">
<text:span text:style-name="Strong_20_Emphasis">Digital output pulse/Impulsion sortie numérique</text:span> : Génère une impulsion sur une sortie numér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Canal sortie </text:p>
          </table:table-cell>
          <table:table-cell office:value-type="string" table:style-name="tablecell">
            <text:p text:style-name="tablealignleft"> Canal numérique à écrire </text:p>
          </table:table-cell>
        </table:table-row>
        <table:table-row>
          <table:table-cell office:value-type="string" table:style-name="tablecell">
            <text:p text:style-name="tablealignleft"> Temps </text:p>
          </table:table-cell>
          <table:table-cell office:value-type="string" table:style-name="tablecell">
            <text:p text:style-name="tablealignleft"> Durée de l'impulsion en millisecondes </text:p>
          </table:table-cell>
        </table:table-row>
      </table:table>
      <text:p text:style-name="Horizontal_20_Line"/>
      <text:p text:style-name="Text_20_body">
<text:span text:style-name="Strong_20_Emphasis"> Digital input alarm/Alarme entrée numérique</text:span> : lit une entrée numérique jusqu'au changement d'état ou à la fin du bloc de commande</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 la valeur lue </text:p>
          </table:table-cell>
        </table:table-row>
        <table:table-row>
          <table:table-cell office:value-type="string" table:style-name="tablecell">
            <text:p text:style-name="tablealignleft"> Canal entrée </text:p>
          </table:table-cell>
          <table:table-cell office:value-type="string" table:style-name="tablecell">
            <text:p text:style-name="tablealignleft"> Canal numérique d'entrée à acquérir </text:p>
          </table:table-cell>
        </table:table-row>
        <table:table-row>
          <table:table-cell office:value-type="string" table:style-name="tablecell">
            <text:p text:style-name="tablealignleft"> Valeur résultat </text:p>
          </table:table-cell>
          <table:table-cell office:value-type="string" table:style-name="tablecell">
            <text:p text:style-name="tablealignleft"> Vrai si sélectionné, sinon faux. L'alarme est déclenchée lorsque la valeur lue diffère de la valeur spécifiée </text:p>
          </table:table-cell>
        </table:table-row>
        <table:table-row>
          <table:table-cell office:value-type="string" table:style-name="tablecell">
            <text:p text:style-name="tablealignleft"> Message de blocage </text:p>
          </table:table-cell>
          <table:table-cell office:value-type="string" table:style-name="tablecell">
            <text:p text:style-name="tablealignleft"> Message d'avertissement à l'opérateur en cas d'alarme </text:p>
          </table:table-cell>
        </table:table-row>
        <table:table-row>
          <table:table-cell office:value-type="string" table:style-name="tablecell">
            <text:p text:style-name="tablealignleft"> Fin bloc </text:p>
          </table:table-cell>
          <table:table-cell office:value-type="string" table:style-name="tablecell">
            <text:p text:style-name="tablealignleft"> Étiquette identifiant la commande atteinte à laquelle le contrôle est désactivé </text:p>
          </table:table-cell>
        </table:table-row>
        <table:table-row>
          <table:table-cell office:value-type="string" table:style-name="tablecell">
            <text:p text:style-name="tablealignleft"> Canal sortie </text:p>
          </table:table-cell>
          <table:table-cell office:value-type="string" table:style-name="tablecell">
            <text:p text:style-name="tablealignleft"> Canal numérique de sortie à écrire en cas d'alarme activée </text:p>
          </table:table-cell>
        </table:table-row>
        <table:table-row>
          <table:table-cell office:value-type="string" table:style-name="tablecell">
            <text:p text:style-name="tablealignleft"> Valeur sortie </text:p>
          </table:table-cell>
          <table:table-cell office:value-type="string" table:style-name="tablecell">
            <text:p text:style-name="tablealignleft"> Valeur à écrire dans le canal de sortie spécifié. Sélectionner pour fermer le contact, inversement pour l'ouvrir </text:p>
          </table:table-cell>
        </table:table-row>
      </table:table>
      <text:p text:style-name="Horizontal_20_Line"/>
      <text:p text:style-name="Text_20_body">
<text:span text:style-name="Strong_20_Emphasis"> Analog input read/ Lecture entrée analogique</text:span> : lit une entrée analog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 la valeur lue </text:p>
          </table:table-cell>
        </table:table-row>
        <table:table-row>
          <table:table-cell office:value-type="string" table:style-name="tablecell">
            <text:p text:style-name="tablealignleft"> Canal entrée </text:p>
          </table:table-cell>
          <table:table-cell office:value-type="string" table:style-name="tablecell">
            <text:p text:style-name="tablealignleft"> Canal analogique d'entrée à acquérir </text:p>
          </table:table-cell>
        </table:table-row>
        <table:table-row>
          <table:table-cell office:value-type="string" table:style-name="tablecell">
            <text:p text:style-name="tablealignleft"> Valeur minimale </text:p>
          </table:table-cell>
          <table:table-cell office:value-type="string" table:style-name="tablecell">
            <text:p text:style-name="tablealignleft"> Valeur minimale acceptable pour la comparaison </text:p>
          </table:table-cell>
        </table:table-row>
        <table:table-row>
          <table:table-cell office:value-type="string" table:style-name="tablecell">
            <text:p text:style-name="tablealignleft"> Valeur maximale </text:p>
          </table:table-cell>
          <table:table-cell office:value-type="string" table:style-name="tablecell">
            <text:p text:style-name="tablealignleft"> Valeur maximale acceptable pour la comparaison </text:p>
          </table:table-cell>
        </table:table-row>
        <table:table-row>
          <table:table-cell office:value-type="string" table:style-name="tablecell">
            <text:p text:style-name="tablealignleft"> NOT OK Break </text:p>
          </table:table-cell>
          <table:table-cell office:value-type="string" table:style-name="tablecell">
            <text:p text:style-name="tablealignleft"> Si l'exécution de la séquence est sélectionnée, elle s'interrompt avec un résultat négatif si la valeur lue n'est pas comprise entre la valeur minimale et la valeur maximale </text:p>
          </table:table-cell>
        </table:table-row>
        <table:table-row>
          <table:table-cell office:value-type="string" table:style-name="tablecell">
            <text:p text:style-name="tablealignleft"> OK Aller à </text:p>
          </table:table-cell>
          <table:table-cell office:value-type="string" table:style-name="tablecell">
            <text:p text:style-name="tablealignleft"> Si défini, lorsque la valeur lue correspond à <text:span text:style-name="Strong_20_Emphasis">Valeur résultat</text:span>, la séquence continue à la commande identifiée avec l'<text:span text:style-name="Strong_20_Emphasis">Étiquette</text:span> en sautant une série d'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elle n'est pas comprise dans la pla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d'avertissement à l'opérateur en cas de NON OK </text:p>
          </table:table-cell>
        </table:table-row>
      </table:table>
      <text:p text:style-name="Horizontal_20_Line"/>
      <text:p text:style-name="Text_20_body">
<text:span text:style-name="Strong_20_Emphasis">Analog output write/Écriture sortie analogique</text:span> : écrit l'état de la sortie analog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Canal sortie analogique </text:p>
          </table:table-cell>
          <table:table-cell office:value-type="string" table:style-name="tablecell">
            <text:p text:style-name="tablealignleft"> Canal de sortie analogique à écrire </text:p>
          </table:table-cell>
        </table:table-row>
        <table:table-row>
          <table:table-cell office:value-type="string" table:style-name="tablecell">
            <text:p text:style-name="tablealignleft"> Valeur </text:p>
          </table:table-cell>
          <table:table-cell office:value-type="string" table:style-name="tablecell">
            <text:p text:style-name="tablealignleft"> Valeur à définir en fonction du type de sortie analogique </text:p>
          </table:table-cell>
        </table:table-row>
      </table:table>
      <text:p text:style-name="Horizontal_20_Line"/>
      <text:p text:style-name="Text_20_body">
<text:span text:style-name="Strong_20_Emphasis">Monitor message add/Ajouter message vidéo</text:span> : ajoute une ligne à la vidéo avec un message pour l'opérateur.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utilisée dans l'affichage du message </text:p>
          </table:table-cell>
        </table:table-row>
        <table:table-row>
          <table:table-cell office:value-type="string" table:style-name="tablecell">
            <text:p text:style-name="tablealignleft"> Texte message opérateur </text:p>
          </table:table-cell>
          <table:table-cell office:value-type="string" table:style-name="tablecell">
            <text:p text:style-name="tablealignleft"> Saisir le texte à afficher. Si une variable est spécifiée, la valeur de la variable s'affiche à droite du message </text:p>
          </table:table-cell>
        </table:table-row>
        <table:table-row>
          <table:table-cell office:value-type="string" table:style-name="tablecell">
            <text:p text:style-name="tablealignleft"> Formatage valeur variable </text:p>
          </table:table-cell>
          <table:table-cell office:value-type="string" table:style-name="tablecell">
            <text:p text:style-name="tablealignleft"> Indique le formatage de la variable {0} est par défaut. Pour afficher un nombre décimal, utiliser le format {0.0} avec autant de 0 après le point en fonction des décimales </text:p>
          </table:table-cell>
        </table:table-row>
      </table:table>
      <text:p text:style-name="Horizontal_20_Line"/>
      <text:p text:style-name="Text_20_body">
<text:span text:style-name="Strong_20_Emphasis">Monitor message clear/Supprimer messages vidéo</text:span> : supprime un ou plusieurs messages affichés.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Supprimer tous les messages </text:p>
          </table:table-cell>
          <table:table-cell office:value-type="string" table:style-name="tablecell">
            <text:p text:style-name="tablealignleft"> Si sélectionné, supprime tous les messages précédemment ajoutés avec la commande <text:span text:style-name="Strong_20_Emphasis">monitor message add</text:span>. Dans le cas contraire, seul le dernier ajouté </text:p>
          </table:table-cell>
        </table:table-row>
      </table:table>
      <text:p text:style-name="Horizontal_20_Line"/>
      <text:p text:style-name="Text_20_body">
<text:span text:style-name="Strong_20_Emphasis">Monitor double buttons/Double bouton moniteur</text:span> : Insère un message d'avertissement avec une durée définie par le choix de l'opérateur entre OK ou NON OK.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résultat de la sélection </text:p>
          </table:table-cell>
        </table:table-row>
        <table:table-row>
          <table:table-cell office:value-type="string" table:style-name="tablecell">
            <text:p text:style-name="tablealignleft"> Texte message opérateur </text:p>
          </table:table-cell>
          <table:table-cell office:value-type="string" table:style-name="tablecell">
            <text:p text:style-name="tablealignleft"> Message à afficher pour l'opérateur </text:p>
          </table:table-cell>
        </table:table-row>
        <table:table-row>
          <table:table-cell office:value-type="string" table:style-name="tablecell">
            <text:p text:style-name="tablealignleft"> Texte bouton OK </text:p>
          </table:table-cell>
          <table:table-cell office:value-type="string" table:style-name="tablecell">
            <text:p text:style-name="tablealignleft"> Saisir le texte du bouton OK. Ex : OK, Confirmer, Suivant, etc. </text:p>
          </table:table-cell>
        </table:table-row>
        <table:table-row>
          <table:table-cell office:value-type="string" table:style-name="tablecell">
            <text:p text:style-name="tablealignleft"> Texte bouton NON OK </text:p>
          </table:table-cell>
          <table:table-cell office:value-type="string" table:style-name="tablecell">
            <text:p text:style-name="tablealignleft"> Saisir le texte du bouton NON OK. Ex : Non, Annuler etc.. </text:p>
          </table:table-cell>
        </table:table-row>
        <table:table-row>
          <table:table-cell office:value-type="string" table:style-name="tablecell">
            <text:p text:style-name="tablealignleft"> Temps (secondes) </text:p>
          </table:table-cell>
          <table:table-cell office:value-type="string" table:style-name="tablecell">
            <text:p text:style-name="tablealignleft"> Temps dont dispose l'opérateur pour sélectionner entre OK ou NON OK. Saisir 0 pour désactiver le délai d'attente </text:p>
          </table:table-cell>
        </table:table-row>
        <table:table-row>
          <table:table-cell office:value-type="string" table:style-name="tablecell">
            <text:p text:style-name="tablealignleft"> OK entrée </text:p>
          </table:table-cell>
          <table:table-cell office:value-type="string" table:style-name="tablecell">
            <text:p text:style-name="tablealignleft"> Pour activer également le choix par entrée numérique, sélectionner le canal à associer à la confirmation positive </text:p>
          </table:table-cell>
        </table:table-row>
        <table:table-row>
          <table:table-cell office:value-type="string" table:style-name="tablecell">
            <text:p text:style-name="tablealignleft"> KO entrée </text:p>
          </table:table-cell>
          <table:table-cell office:value-type="string" table:style-name="tablecell">
            <text:p text:style-name="tablealignleft"> Pour activer également le choix par entrée numérique, sélectionner le canal à associer à la confirmation négative </text:p>
          </table:table-cell>
        </table:table-row>
      </table:table>
      <text:p text:style-name="Horizontal_20_Line"/>
      <text:p text:style-name="Text_20_body">
<text:span text:style-name="Strong_20_Emphasis">Monitor value bar add/Barre valeur à vidéo</text:span> : Insère une barre pour afficher non seulement numériquement, mais aussi graphiquement la valeur d'une variabl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utilisée dans l'affichage de la valeur </text:p>
          </table:table-cell>
        </table:table-row>
        <table:table-row>
          <table:table-cell office:value-type="string" table:style-name="tablecell">
            <text:p text:style-name="tablealignleft"> Valeur minimale </text:p>
          </table:table-cell>
          <table:table-cell office:value-type="string" table:style-name="tablecell">
            <text:p text:style-name="tablealignleft"> Valeur minimale mise en évidence pour la représentation graphique </text:p>
          </table:table-cell>
        </table:table-row>
        <table:table-row>
          <table:table-cell office:value-type="string" table:style-name="tablecell">
            <text:p text:style-name="tablealignleft"> Valeur maximale </text:p>
          </table:table-cell>
          <table:table-cell office:value-type="string" table:style-name="tablecell">
            <text:p text:style-name="tablealignleft"> Valeur maximale mise en évidence pour la représentation graphique </text:p>
          </table:table-cell>
        </table:table-row>
        <table:table-row>
          <table:table-cell office:value-type="string" table:style-name="tablecell">
            <text:p text:style-name="tablealignleft"> Formatage valeur variable </text:p>
          </table:table-cell>
          <table:table-cell office:value-type="string" table:style-name="tablecell">
            <text:p text:style-name="tablealignleft"> Indique le formatage de la variable {0} est par défaut. Pour afficher un nombre décimal, utiliser le format {0.0} avec autant de 0 après le point en fonction des décimales </text:p>
          </table:table-cell>
        </table:table-row>
      </table:table>
      <text:p text:style-name="Horizontal_20_Line"/>
      <text:p text:style-name="Text_20_body">
<text:span text:style-name="Strong_20_Emphasis">Monitor value bar clear/Supprimer barre valeur</text:span> : Supprime une ou plusieurs barres de visualisation graphique des valeurs.</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Supprimer tous les messages </text:p>
          </table:table-cell>
          <table:table-cell office:value-type="string" table:style-name="tablecell">
            <text:p text:style-name="tablealignleft"> Si sélectionné, supprime toutes les barres précédemment ajoutées avec la commande <text:span text:style-name="Strong_20_Emphasis">monitor value bar add</text:span>. Dans le cas contraire, seul le dernier ajout </text:p>
          </table:table-cell>
        </table:table-row>
      </table:table>
      <text:p text:style-name="Horizontal_20_Line"/>
      <text:p text:style-name="Text_20_body">
<text:span text:style-name="Strong_20_Emphasis">Monitor clear/Nettoyer moniteur</text:span> : nettoie toute la zone destinée à l'exécution de la séquenc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
      <text:p text:style-name="Horizontal_20_Line"/>
      <text:p text:style-name="Text_20_body">
<text:span text:style-name="Strong_20_Emphasis">Monitor camera add/Ajouter cadre image caméra</text:span> : ajoute un cadre pour l'affichage de l'image capturée par la caméra.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Texte message opérateur </text:p>
          </table:table-cell>
          <table:table-cell office:value-type="string" table:style-name="tablecell">
            <text:p text:style-name="tablealignleft"> Saisir le texte à afficher au-dessus de la case. </text:p>
          </table:table-cell>
        </table:table-row>
      </table:table>
      <text:p text:style-name="Horizontal_20_Line"/>
      <text:p text:style-name="Text_20_body">
<text:span text:style-name="Strong_20_Emphasis">Monitor camera clear/Supprimer panneau image caméra</text:span> : supprime le panneau de la caméra inséré.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
      <text:p text:style-name="Horizontal_20_Line"/>
      <text:p text:style-name="Text_20_body">
<text:span text:style-name="Strong_20_Emphasis">System wait/Système attente</text:span> : attend le temps spécifié.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Temps </text:p>
          </table:table-cell>
          <table:table-cell office:value-type="string" table:style-name="tablecell">
            <text:p text:style-name="tablealignleft"> Temps dont dispose l'opérateur pour sélectionner OK ou NON OK exprimé en millisecondes </text:p>
          </table:table-cell>
        </table:table-row>
        <table:table-row>
          <table:table-cell office:value-type="string" table:style-name="tablecell">
            <text:p text:style-name="tablealignleft"> OK entrée </text:p>
          </table:table-cell>
          <table:table-cell office:value-type="string" table:style-name="tablecell">
            <text:p text:style-name="tablealignleft"> Canal numérique d'entrée pour la confirmation OK </text:p>
          </table:table-cell>
        </table:table-row>
        <table:table-row>
          <table:table-cell office:value-type="string" table:style-name="tablecell">
            <text:p text:style-name="tablealignleft"> KO entrée </text:p>
          </table:table-cell>
          <table:table-cell office:value-type="string" table:style-name="tablecell">
            <text:p text:style-name="tablealignleft"> Canal numérique d'entrée pour la confirmation NON OK</text:p>
          </table:table-cell>
        </table:table-row>
      </table:table>
      <text:p text:style-name="Horizontal_20_Line"/>
      <text:p text:style-name="Text_20_body">
<text:span text:style-name="Strong_20_Emphasis">System repeat count/Système répétition compteur </text:span> : répète n fois les commandes incluses dans le bloc spécifié jusqu'au paramètre Fin de bloc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résultat du cycle s'il est terminé ou non </text:p>
          </table:table-cell>
        </table:table-row>
        <table:table-row>
          <table:table-cell office:value-type="string" table:style-name="tablecell">
            <text:p text:style-name="tablealignleft"> Compteur répétitions </text:p>
          </table:table-cell>
          <table:table-cell office:value-type="string" table:style-name="tablecell">
            <text:p text:style-name="tablealignleft"> Nombre de répétitions du bloc </text:p>
          </table:table-cell>
        </table:table-row>
        <table:table-row>
          <table:table-cell office:value-type="string" table:style-name="tablecell">
            <text:p text:style-name="tablealignleft"> Fin bloc </text:p>
          </table:table-cell>
          <table:table-cell office:value-type="string" table:style-name="tablecell">
            <text:p text:style-name="tablealignleft"> Indique la fin du bloc contenant les commandes à répéter </text:p>
          </table:table-cell>
        </table:table-row>
      </table:table>
      <text:p text:style-name="Horizontal_20_Line"/>
      <text:p text:style-name="Text_20_body">
<text:span text:style-name="Strong_20_Emphasis">System repeat time/Système répétition temps </text:span> : répète n fois les commandes incluses dans le bloc spécifié jusqu'au paramètre Fin de bloc. Une fois le temps écoulé, il quitte le cycle de toute façon toujours après avoir exécuté la dernière commande du bloc.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résultat du cycle s'il est terminé ou non </text:p>
          </table:table-cell>
        </table:table-row>
        <table:table-row>
          <table:table-cell office:value-type="string" table:style-name="tablecell">
            <text:p text:style-name="tablealignleft"> Temps (secondes) </text:p>
          </table:table-cell>
          <table:table-cell office:value-type="string" table:style-name="tablecell">
            <text:p text:style-name="tablealignleft"> Durée du cycle </text:p>
          </table:table-cell>
        </table:table-row>
        <table:table-row>
          <table:table-cell office:value-type="string" table:style-name="tablecell">
            <text:p text:style-name="tablealignleft"> Fin bloc </text:p>
          </table:table-cell>
          <table:table-cell office:value-type="string" table:style-name="tablecell">
            <text:p text:style-name="tablealignleft"> Indique la fin du bloc contenant les commandes à répéter </text:p>
          </table:table-cell>
        </table:table-row>
      </table:table>
      <text:p text:style-name="Horizontal_20_Line"/>
      <text:p text:style-name="Text_20_body">
<text:span text:style-name="Strong_20_Emphasis">System get elapsed time/Obtenir temps écoulé</text:span>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à laquelle le temps est attribué </text:p>
          </table:table-cell>
        </table:table-row>
        <table:table-row>
          <table:table-cell office:value-type="string" table:style-name="tablecell">
            <text:p text:style-name="tablealignleft"> Étiquette de la commande </text:p>
          </table:table-cell>
          <table:table-cell office:value-type="string" table:style-name="tablecell">
            <text:p text:style-name="tablealignleft"> Étiquette qui identifie la commande à partir de laquelle calculer le temps écoulé </text:p>
          </table:table-cell>
        </table:table-row>
      </table:table>
      <text:p text:style-name="Horizontal_20_Line"/>
      <text:p text:style-name="Text_20_body">
<text:span text:style-name="Strong_20_Emphasis">System insert note/Insérer note</text:span> : insère une note lors de l'essai qui sera enregistrée dans le fichier JOURNAL.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dans laquelle se trouvera la confirmation ou non de l'insertion de la note </text:p>
          </table:table-cell>
        </table:table-row>
        <table:table-row>
          <table:table-cell office:value-type="string" table:style-name="tablecell">
            <text:p text:style-name="tablealignleft"> Type note </text:p>
          </table:table-cell>
          <table:table-cell office:value-type="string" table:style-name="tablecell">
            <text:p text:style-name="tablealignleft"> sélectionner le type connu entre ResultInfo ou ProcessInfo pour spécifier la liste proposée à l'opérateur </text:p>
          </table:table-cell>
        </table:table-row>
      </table:table>
      <text:p text:style-name="Horizontal_20_Line"/>
      <text:p text:style-name="Text_20_body">
<text:span text:style-name="Strong_20_Emphasis">System wait input/Système attente entrée </text:span> : attend au maximum le temps spécifié ou le changement d'état de l'entrée numériqu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Temps (millisecondes) </text:p>
          </table:table-cell>
          <table:table-cell office:value-type="string" table:style-name="tablecell">
            <text:p text:style-name="tablealignleft"> Temps maximum d'attente </text:p>
          </table:table-cell>
        </table:table-row>
        <table:table-row>
          <table:table-cell office:value-type="string" table:style-name="tablecell">
            <text:p text:style-name="tablealignleft"> Canal entrée </text:p>
          </table:table-cell>
          <table:table-cell office:value-type="string" table:style-name="tablecell">
            <text:p text:style-name="tablealignleft"> Canal d'entrée numérique </text:p>
          </table:table-cell>
        </table:table-row>
        <table:table-row>
          <table:table-cell office:value-type="string" table:style-name="tablecell">
            <text:p text:style-name="tablealignleft"> Valeur résultat </text:p>
          </table:table-cell>
          <table:table-cell office:value-type="string" table:style-name="tablecell">
            <text:p text:style-name="tablealignleft"> Valeur attendue pour le canal d'entrée, si sélectionné, attendre que le contact soit détecté </text:p>
          </table:table-cell>
        </table:table-row>
      </table:table>
      <text:p text:style-name="Horizontal_20_Line"/>
      <text:p text:style-name="Text_20_body">
<text:span text:style-name="Strong_20_Emphasis"> Variable boolean test/ Test vrai-faux variable</text:span> : Vérifie si une variable donnée est vraie ou fauss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Variable à tester </text:p>
          </table:table-cell>
          <table:table-cell office:value-type="string" table:style-name="tablecell">
            <text:p text:style-name="tablealignleft"> Sélectionner la variable à tester </text:p>
          </table:table-cell>
        </table:table-row>
        <table:table-row>
          <table:table-cell office:value-type="string" table:style-name="tablecell">
            <text:p text:style-name="tablealignleft"> Valeur résultat </text:p>
          </table:table-cell>
          <table:table-cell office:value-type="string" table:style-name="tablecell">
            <text:p text:style-name="tablealignleft"> Si sélectionné, spécifier que la variable à tester doit avoir une valeur positive </text:p>
          </table:table-cell>
        </table:table-row>
        <table:table-row>
          <table:table-cell office:value-type="string" table:style-name="tablecell">
            <text:p text:style-name="tablealignleft"> NOT OK Stop </text:p>
          </table:table-cell>
          <table:table-cell office:value-type="string" table:style-name="tablecell">
            <text:p text:style-name="tablealignleft"> Si le test de la variable est négatif, l'essai s'arrête </text:p>
          </table:table-cell>
        </table:table-row>
        <table:table-row>
          <table:table-cell office:value-type="string" table:style-name="tablecell">
            <text:p text:style-name="tablealignleft"> OK aller à </text:p>
          </table:table-cell>
          <table:table-cell office:value-type="string" table:style-name="tablecell">
            <text:p text:style-name="tablealignleft"> Si le test de la variable est positif, la séquence passe à la commande identifiée avec l'étiquette sélectionnée </text:p>
          </table:table-cell>
        </table:table-row>
        <table:table-row>
          <table:table-cell office:value-type="string" table:style-name="tablecell">
            <text:p text:style-name="tablealignleft"> Message d'arrêt </text:p>
          </table:table-cell>
          <table:table-cell office:value-type="string" table:style-name="tablecell">
            <text:p text:style-name="tablealignleft"> Message à afficher à l'opérateur en cas de résultat négatif </text:p>
          </table:table-cell>
        </table:table-row>
      </table:table>
      <text:p text:style-name="Horizontal_20_Line"/>
      <text:p text:style-name="Text_20_body">
<text:span text:style-name="Strong_20_Emphasis"> Variable value test/Test valeur variable</text:span> : Vérifie que la valeur de la variable sélectionnée est comprise entre le minimum et le maximum définis dans la commande.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Variable à tester </text:p>
          </table:table-cell>
          <table:table-cell office:value-type="string" table:style-name="tablecell">
            <text:p text:style-name="tablealignleft"> Sélectionner la variable à tester </text:p>
          </table:table-cell>
        </table:table-row>
        <table:table-row>
          <table:table-cell office:value-type="string" table:style-name="tablecell">
            <text:p text:style-name="tablealignleft"> Valeur minimale </text:p>
          </table:table-cell>
          <table:table-cell office:value-type="string" table:style-name="tablecell">
            <text:p text:style-name="tablealignleft"> Définir la valeur minimale acceptable </text:p>
          </table:table-cell>
        </table:table-row>
        <table:table-row>
          <table:table-cell office:value-type="string" table:style-name="tablecell">
            <text:p text:style-name="tablealignleft"> Valeur maximale </text:p>
          </table:table-cell>
          <table:table-cell office:value-type="string" table:style-name="tablecell">
            <text:p text:style-name="tablealignleft"> Définir la valeur maximale acceptable </text:p>
          </table:table-cell>
        </table:table-row>
        <table:table-row>
          <table:table-cell office:value-type="string" table:style-name="tablecell">
            <text:p text:style-name="tablealignleft"> NOT OK Stop </text:p>
          </table:table-cell>
          <table:table-cell office:value-type="string" table:style-name="tablecell">
            <text:p text:style-name="tablealignleft"> Si sélectionné et que la valeur de la variable n'est pas comprise entre le minimum et le maximum configurés, le test s'arrête avec un message d'erreur </text:p>
          </table:table-cell>
        </table:table-row>
        <table:table-row>
          <table:table-cell office:value-type="string" table:style-name="tablecell">
            <text:p text:style-name="tablealignleft"> OK aller à </text:p>
          </table:table-cell>
          <table:table-cell office:value-type="string" table:style-name="tablecell">
            <text:p text:style-name="tablealignleft"> Si le test de la variable est positif, la séquence passe à la commande identifiée avec l'étiquette sélectionnée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la valeur trouvée n'est pas comprise dans la plage </text:p>
          </table:table-cell>
        </table:table-row>
        <table:table-row>
          <table:table-cell office:value-type="string" table:style-name="tablecell">
            <text:p text:style-name="tablealignleft"> Message d'arrêt </text:p>
          </table:table-cell>
          <table:table-cell office:value-type="string" table:style-name="tablecell">
            <text:p text:style-name="tablealignleft"> Message à afficher à l'opérateur en cas de résultat négatif </text:p>
          </table:table-cell>
        </table:table-row>
      </table:table>
      <text:p text:style-name="Horizontal_20_Line"/>
      <text:p text:style-name="Text_20_body">
<text:span text:style-name="Strong_20_Emphasis">Variable value test and/Test valeur variable AND</text:span> : effectue un AND logique entre la variable à tester et la valeur définie</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Variable à laquelle est assignée la valeur renvoyée par la fonction </text:p>
          </table:table-cell>
        </table:table-row>
        <table:table-row>
          <table:table-cell office:value-type="string" table:style-name="tablecell">
            <text:p text:style-name="tablealignleft"> Variable à tester </text:p>
          </table:table-cell>
          <table:table-cell office:value-type="string" table:style-name="tablecell">
            <text:p text:style-name="tablealignleft"> Sélectionner la variable à tester </text:p>
          </table:table-cell>
        </table:table-row>
        <table:table-row>
          <table:table-cell office:value-type="string" table:style-name="tablecell">
            <text:p text:style-name="tablealignleft"> Valeur </text:p>
          </table:table-cell>
          <table:table-cell office:value-type="string" table:style-name="tablecell">
            <text:p text:style-name="tablealignleft"> Valeur avec laquelle on va faire l'AND logique avec la variable </text:p>
          </table:table-cell>
        </table:table-row>
        <table:table-row>
          <table:table-cell office:value-type="string" table:style-name="tablecell">
            <text:p text:style-name="tablealignleft"> NOT OK Stop </text:p>
          </table:table-cell>
          <table:table-cell office:value-type="string" table:style-name="tablecell">
            <text:p text:style-name="tablealignleft"> Si sélectionné et que le résultat de la fonction est négatif, l'essai s'arrête avec un message d'erreur </text:p>
          </table:table-cell>
        </table:table-row>
        <table:table-row>
          <table:table-cell office:value-type="string" table:style-name="tablecell">
            <text:p text:style-name="tablealignleft"> OK aller à </text:p>
          </table:table-cell>
          <table:table-cell office:value-type="string" table:style-name="tablecell">
            <text:p text:style-name="tablealignleft"> Si le test de la variable est positif, la séquence passe à la commande identifiée avec l'étiquette sélectionnée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la valeur trouvée n'est pas comprise dans la plage </text:p>
          </table:table-cell>
        </table:table-row>
        <table:table-row>
          <table:table-cell office:value-type="string" table:style-name="tablecell">
            <text:p text:style-name="tablealignleft"> Message d'arrêt </text:p>
          </table:table-cell>
          <table:table-cell office:value-type="string" table:style-name="tablecell">
            <text:p text:style-name="tablealignleft"> Message à afficher à l'opérateur en cas de résultat négatif </text:p>
          </table:table-cell>
        </table:table-row>
      </table:table>
      <text:p text:style-name="Text_20_body">
Exemple : si la variable a une valeur 3, le résultat sera positif, que l'on compare avec une valeur 2, 1 ou 3. 
</text:p>
      <text:p text:style-name="Horizontal_20_Line"/>
      <text:p text:style-name="Text_20_body">
<text:span text:style-name="Strong_20_Emphasis">Device read value/Lecture valeur dispositif</text:span>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 la valeur lue </text:p>
          </table:table-cell>
        </table:table-row>
        <table:table-row>
          <table:table-cell office:value-type="string" table:style-name="tablecell">
            <text:p text:style-name="tablealignleft"> Entrée dispositif </text:p>
          </table:table-cell>
          <table:table-cell office:value-type="string" table:style-name="tablecell">
            <text:p text:style-name="tablealignleft"> Canal du dispositif à lire </text:p>
          </table:table-cell>
        </table:table-row>
        <table:table-row>
          <table:table-cell office:value-type="string" table:style-name="tablecell">
            <text:p text:style-name="tablealignleft"> Valeur minimale </text:p>
          </table:table-cell>
          <table:table-cell office:value-type="string" table:style-name="tablecell">
            <text:p text:style-name="tablealignleft"> Valeur minimale acceptable pour la comparaison </text:p>
          </table:table-cell>
        </table:table-row>
        <table:table-row>
          <table:table-cell office:value-type="string" table:style-name="tablecell">
            <text:p text:style-name="tablealignleft"> Valeur maximale </text:p>
          </table:table-cell>
          <table:table-cell office:value-type="string" table:style-name="tablecell">
            <text:p text:style-name="tablealignleft"> Valeur maximale acceptable pour la comparaison </text:p>
          </table:table-cell>
        </table:table-row>
        <table:table-row>
          <table:table-cell office:value-type="string" table:style-name="tablecell">
            <text:p text:style-name="tablealignleft"> NOT OK Break </text:p>
          </table:table-cell>
          <table:table-cell office:value-type="string" table:style-name="tablecell">
            <text:p text:style-name="tablealignleft"> Si l'exécution de la séquence est sélectionnée, elle s'interrompt avec un résultat négatif si la valeur lue n'est pas comprise entre la valeur minimale et la valeur maximale </text:p>
          </table:table-cell>
        </table:table-row>
        <table:table-row>
          <table:table-cell office:value-type="string" table:style-name="tablecell">
            <text:p text:style-name="tablealignleft"> OK Aller à </text:p>
          </table:table-cell>
          <table:table-cell office:value-type="string" table:style-name="tablecell">
            <text:p text:style-name="tablealignleft"> Si défini, lorsque la valeur lue correspond à <text:span text:style-name="Strong_20_Emphasis">Valeur résultat</text:span>, la séquence continue à la commande identifiée avec l'<text:span text:style-name="Strong_20_Emphasis">Étiquette</text:span> en sautant une série d'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elle n'est pas comprise dans la plag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d'avertissement à l'opérateur en cas de NON OK </text:p>
          </table:table-cell>
        </table:table-row>
      </table:table>
      <text:p text:style-name="Horizontal_20_Line"/>
      <text:p text:style-name="Text_20_body">
<text:span text:style-name="Strong_20_Emphasis"> Device write value/Écriture valeur dispositif</text:span>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non utilisée </text:p>
          </table:table-cell>
        </table:table-row>
        <table:table-row>
          <table:table-cell office:value-type="string" table:style-name="tablecell">
            <text:p text:style-name="tablealignleft"> Entrée dispositif </text:p>
          </table:table-cell>
          <table:table-cell office:value-type="string" table:style-name="tablecell">
            <text:p text:style-name="tablealignleft"> Canal du dispositif à écrire </text:p>
          </table:table-cell>
        </table:table-row>
        <table:table-row>
          <table:table-cell office:value-type="string" table:style-name="tablecell">
            <text:p text:style-name="tablealignleft"> Valeur </text:p>
          </table:table-cell>
          <table:table-cell office:value-type="string" table:style-name="tablecell">
            <text:p text:style-name="tablealignleft"> Valeur à définir en fonction du type de sortie </text:p>
          </table:table-cell>
        </table:table-row>
      </table:table>
      <text:p text:style-name="Horizontal_20_Line"/>
      <text:p text:style-name="Text_20_body">
<text:span text:style-name="Strong_20_Emphasis">Device command function/Fonction commande dispositif</text:span>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s données renvoyées par l'exécution de la commande </text:p>
          </table:table-cell>
        </table:table-row>
        <table:table-row>
          <table:table-cell office:value-type="string" table:style-name="tablecell">
            <text:p text:style-name="tablealignleft"> Commande dispositif </text:p>
          </table:table-cell>
          <table:table-cell office:value-type="string" table:style-name="tablecell">
            <text:p text:style-name="tablealignleft"> Ces paramètres varient en fonction du dispositif à tester et des bibliothèques utilisées </text:p>
          </table:table-cell>
        </table:table-row>
        <table:table-row>
          <table:table-cell office:value-type="string" table:style-name="tablecell">
            <text:p text:style-name="tablealignleft"> Paramètres commandes séparés par ”;” </text:p>
          </table:table-cell>
          <table:table-cell office:value-type="string" table:style-name="tablecell">
            <text:p text:style-name="tablealignleft"> Ces paramètres varient en fonction du dispositif à tester et des bibliothèques utilisées </text:p>
          </table:table-cell>
        </table:table-row>
        <table:table-row>
          <table:table-cell office:value-type="string" table:style-name="tablecell">
            <text:p text:style-name="tablealignleft"> Valeurs acceptées </text:p>
          </table:table-cell>
          <table:table-cell office:value-type="string" table:style-name="tablecell">
            <text:p text:style-name="tablealignleft"> Valeur renvoyée par l'exécution de la commande. En cas de chaîne pour prendre le ou les premiers caractères, saisir le caractère * </text:p>
          </table:table-cell>
        </table:table-row>
        <table:table-row>
          <table:table-cell office:value-type="string" table:style-name="tablecell">
            <text:p text:style-name="tablealignleft"> Plage +/- </text:p>
          </table:table-cell>
          <table:table-cell office:value-type="string" table:style-name="tablecell">
            <text:p text:style-name="tablealignleft"> Si la valeur renvoyée est numérique, il est possible de spécifier la plage minimale et maximale pour le test </text:p>
          </table:table-cell>
        </table:table-row>
        <table:table-row>
          <table:table-cell office:value-type="string" table:style-name="tablecell">
            <text:p text:style-name="tablealignleft"> NOT OK Break </text:p>
          </table:table-cell>
          <table:table-cell office:value-type="string" table:style-name="tablecell">
            <text:p text:style-name="tablealignleft"> Si l'exécution de la séquence est sélectionnée, elle s'interrompt avec un résultat négatif si la valeur lue n'est pas comprise entre la valeur minimale et la valeur maximale </text:p>
          </table:table-cell>
        </table:table-row>
        <table:table-row>
          <table:table-cell office:value-type="string" table:style-name="tablecell">
            <text:p text:style-name="tablealignleft"> OK Aller à </text:p>
          </table:table-cell>
          <table:table-cell office:value-type="string" table:style-name="tablecell">
            <text:p text:style-name="tablealignleft"> Si défini, lorsque la valeur lue correspond à <text:span text:style-name="Strong_20_Emphasis">Valeur acceptée</text:span>, la séquence continue à la commande identifiée avec l'<text:span text:style-name="Strong_20_Emphasis">Étiquette</text:span> en sautant une série d'instructions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elle n'est pas comprise dans la plage ou ne correspond pas à la valeur spécifié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d'avertissement à l'opérateur en cas de NON OK </text:p>
          </table:table-cell>
        </table:table-row>
      </table:table>
      <text:p text:style-name="Horizontal_20_Line"/>
      <text:p text:style-name="Text_20_body">
<text:span text:style-name="Strong_20_Emphasis">Math variables subtract/Soustraction mathématique de deux variables </text:span>
</text:p>
      <table:table>
        <table:table-column/>
        <table:table-column/>
        <table:table-row>
          <table:table-cell office:value-type="string" table:style-name="tableheader">
            <text:p text:style-name="Table_20_Heading"> Paramètres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span text:style-name="Strong_20_Emphasis">Variable</text:span> </text:p>
          </table:table-cell>
          <table:table-cell office:value-type="string" table:style-name="tablecell">
            <text:p text:style-name="tablealignleft"> Destination des données renvoyées par l'exécution de la commande </text:p>
          </table:table-cell>
        </table:table-row>
        <table:table-row>
          <table:table-cell office:value-type="string" table:style-name="tablecell">
            <text:p text:style-name="tablealignleft"> Variable à tester </text:p>
          </table:table-cell>
          <table:table-cell office:value-type="string" table:style-name="tablecell">
            <text:p text:style-name="tablealignleft"> Sélectionner la variable à tester </text:p>
          </table:table-cell>
        </table:table-row>
        <table:table-row>
          <table:table-cell office:value-type="string" table:style-name="tablecell">
            <text:p text:style-name="tablealignleft"> Variable à tester </text:p>
          </table:table-cell>
          <table:table-cell office:value-type="string" table:style-name="tablecell">
            <text:p text:style-name="tablealignleft"> Sélectionner la variable à soustraire à la première variable </text:p>
          </table:table-cell>
        </table:table-row>
        <table:table-row>
          <table:table-cell office:value-type="string" table:style-name="tablecell">
            <text:p text:style-name="tablealignleft"> Valeur minimale </text:p>
          </table:table-cell>
          <table:table-cell office:value-type="string" table:style-name="tablecell">
            <text:p text:style-name="tablealignleft"> Définir la valeur minimale acceptable </text:p>
          </table:table-cell>
        </table:table-row>
        <table:table-row>
          <table:table-cell office:value-type="string" table:style-name="tablecell">
            <text:p text:style-name="tablealignleft"> Valeur maximale </text:p>
          </table:table-cell>
          <table:table-cell office:value-type="string" table:style-name="tablecell">
            <text:p text:style-name="tablealignleft"> Définir la valeur maximale acceptable </text:p>
          </table:table-cell>
        </table:table-row>
        <table:table-row>
          <table:table-cell office:value-type="string" table:style-name="tablecell">
            <text:p text:style-name="tablealignleft"> NOT OK Break </text:p>
          </table:table-cell>
          <table:table-cell office:value-type="string" table:style-name="tablecell">
            <text:p text:style-name="tablealignleft"> Si l'exécution de la séquence est sélectionnée, elle s'interrompt avec un résultat négatif si la valeur soustraite n'est pas comprise entre la valeur minimale et la valeur maximale </text:p>
          </table:table-cell>
        </table:table-row>
        <table:table-row>
          <table:table-cell office:value-type="string" table:style-name="tablecell">
            <text:p text:style-name="tablealignleft"> Ok if not match </text:p>
          </table:table-cell>
          <table:table-cell office:value-type="string" table:style-name="tablecell">
            <text:p text:style-name="tablealignleft"> Inverse la logique du contrôle de la valeur retournée. La commande aura un résultat positif si elle n'est pas comprise dans la plage ou ne correspond pas à la valeur spécifiée </text:p>
          </table:table-cell>
        </table:table-row>
        <table:table-row>
          <table:table-cell office:value-type="string" table:style-name="tablecell">
            <text:p text:style-name="tablealignleft"> Break Message </text:p>
          </table:table-cell>
          <table:table-cell office:value-type="string" table:style-name="tablecell">
            <text:p text:style-name="tablealignleft"> Message d'avertissement à l'opérateur en cas de NON OK </text:p>
          </table:table-cell>
        </table:table-row>
      </table:table>
      <text:h text:style-name="Heading_20_2" text:outline-level="2"><text:bookmark-start text:name="outils_de_l_operateur"/>Outils de l'opérateur<text:bookmark-end text:name="outils_de_l_operateur"/></text:h>
      <text:p text:style-name="Text_20_body">Pour accéder aux outils de l'opérateur, cliquer sur la touche <text:span text:style-name="Strong_20_Emphasis">Outils de l'opérateur</text:span> <draw:frame draw:style-name="media" draw:name="" text:anchor-type="as-char" draw:z-index="0" svg:width="0.84666666666667cm" svg:height="0.84666666666667cm"><draw:image xlink:href="Pictures/f9ce89cb1c902462762d06fe1b9f56d0.png" xlink:type="simple" xlink:show="embed" xlink:actuate="onLoad"/></draw:frame> et dans le menu déroulant, sélectionner l'opération que l'on souhaite effectuer.
Les options considérées sont les suivantes :</text:p>
      <text:list text:style-name="List_20_1">
        <text:list-item>
          <text:p text:style-name="Text_20_body"> <text:span text:style-name="Strong_20_Emphasis">Modifier le mot de passe</text:span></text:p>
        </text:list-item>
        <text:list-item>
          <text:p text:style-name="Text_20_body"> <text:span text:style-name="Strong_20_Emphasis">Effectuer un test de diagnostic</text:span></text:p>
        </text:list-item>
        <text:list-item>
          <text:p text:style-name="Text_20_body"> <text:span text:style-name="Strong_20_Emphasis">Exécuter une séquence de test </text:span></text:p>
        </text:list-item>
        <text:list-item>
          <text:p text:style-name="Text_20_body"> <text:span text:style-name="Strong_20_Emphasis">Exécuter la séquence de restauration </text:span></text:p>
        </text:list-item>
        <text:list-item>
          <text:p text:style-name="Text_20_body"> <text:span text:style-name="Strong_20_Emphasis">Ouvrir la fenêtre de sauvegarde</text:span></text:p>
        </text:list-item>
        <text:list-item>
          <text:p text:style-name="Text_20_body"> <text:span text:style-name="Strong_20_Emphasis">Imprimer l'étiquette de test</text:span></text:p>
        </text:list-item>
        <text:list-item>
          <text:p text:style-name="Text_20_body"> <text:span text:style-name="Strong_20_Emphasis">Mettre à jour le logiciel</text:span></text:p>
        </text:list-item>
        <text:list-item>
          <text:p text:style-name="Text_20_body"> <text:span text:style-name="Strong_20_Emphasis">Info paramètres test</text:span></text:p>
        </text:list-item>
      </text:list>
      <text:h text:style-name="Heading_20_4" text:outline-level="4"><text:bookmark-start text:name="modifier_mot_de_passe"/>Modifier mot de passe<text:bookmark-end text:name="modifier_mot_de_passe"/></text:h>
      <text:p text:style-name="Text_20_body">
Une fois connecté, on peut changer le mot de passe en sélectionnant l'option depuis <text:span text:style-name="Strong_20_Emphasis">Outils opérateur</text:span> —&gt; <text:span text:style-name="Strong_20_Emphasis">Changer mot de passe</text:span> et accéder à l'écran :</text:p>
      <text:p text:style-name="Text_20_body"><draw:frame draw:style-name="mediacenter" draw:name="" text:anchor-type="paragraph" draw:z-index="0" svg:width="10.583333333333cm" svg:height="8.9164583333333cm"><draw:image xlink:href="Pictures/fdb34cf84d87310a393a6455fa69f7e8.png" xlink:type="simple" xlink:show="embed" xlink:actuate="onLoad"/></draw:frame></text:p>
      <text:p text:style-name="Text_20_body">Saisir le nouveau mot de passe dans le champ <text:span text:style-name="Strong_20_Emphasis">Nouveau mot de passe</text:span> et le répéter dans le champ <text:span text:style-name="Strong_20_Emphasis">Répéter mot de passe</text:span>. Cliquer sur <text:span text:style-name="Strong_20_Emphasis">OK</text:span> pour confirmer la modification ou sur <text:span text:style-name="Strong_20_Emphasis">Annuler</text:span> pour quitter l'écran.</text:p>
      <text:h text:style-name="Heading_20_4" text:outline-level="4"><text:bookmark-start text:name="effectuer_un_test_diagnostic"/>Effectuer un test diagnostic<text:bookmark-end text:name="effectuer_un_test_diagnostic"/></text:h>
      <text:p text:style-name="Text_20_body">Le test de diagnostic est effectué tous les jours automatiquement, sinon il n'est pas possible d'effectuer des essais des composants. Dans tous les cas, l'opérateur a la possibilité d'effectuer un test de diagnostic s'il le juge nécessaire pour vérifier le bon fonctionnement de l'équipement.</text:p>
      <text:p text:style-name="Text_20_body">Sélectionner <text:span text:style-name="Strong_20_Emphasis">Outils opérateur</text:span> —&gt; <text:span text:style-name="Strong_20_Emphasis">Exécuter test diagnostic</text:span> et le test de diagnostic défini pour le poste commencera.</text:p>
      <text:h text:style-name="Heading_20_4" text:outline-level="4"><text:bookmark-start text:name="executer_la_sequence_de_restauration"/>Exécuter la séquence de restauration<text:bookmark-end text:name="executer_la_sequence_de_restauration"/></text:h>
      <text:p text:style-name="Text_20_body">Si elle est définie, la séquence de restauration est comme toutes les autres séquences, une série de commandes et permet de restaurer le système à partir d'une condition anormale ou d'alarme. Dans tous les cas, l'opérateur administrateur a la possibilité d'exécuter manuellement la séquence s'il le juge nécessaire pour vérifier le bon fonctionnement de l'équipement.</text:p>
      <text:h text:style-name="Heading_20_4" text:outline-level="4"><text:bookmark-start text:name="executer_une_sequence_de_test"/>Exécuter une séquence de test<text:bookmark-end text:name="executer_une_sequence_de_test"/></text:h>
      <text:p text:style-name="Text_20_body">L'opérateur peut effectuer une séquence de test parmi celles créées en sélectionnant <text:span text:style-name="Strong_20_Emphasis">Outils opérateur</text:span> —&gt; <text:span text:style-name="Strong_20_Emphasis">Exécuter séquence de test</text:span>, exécuter toutes les commandes présentes dans la séquence sans rien enregistrer étant un test pour vérifier que la séquence est correcte.</text:p>
      <text:h text:style-name="Heading_20_4" text:outline-level="4"><text:bookmark-start text:name="imprimer_etiquette_de_test"/>Imprimer étiquette de test<text:bookmark-end text:name="imprimer_etiquette_de_test"/></text:h>
      <text:p text:style-name="Text_20_body">Imprimer une étiquette de test, où apparaîtront les paramètres du test que l'on a insérés dans le schéma. Exemple : #TEST.resultstring  #TEST.ID #SHIFTPARTS.Supplier etc..</text:p>
      <text:h text:style-name="Heading_20_4" text:outline-level="4"><text:bookmark-start text:name="mettre_a_jour_logiciel"/>Mettre à jour logiciel<text:bookmark-end text:name="mettre_a_jour_logiciel"/></text:h>
      <text:p text:style-name="Text_20_body">Permet de sélectionner le dossier avec le logiciel mis à jour et l'installer automatiquement.
</text:p>
      <text:h text:style-name="Heading_20_4" text:outline-level="4"><text:bookmark-start text:name="info_parametres_test"/>Info paramètres test<text:bookmark-end text:name="info_parametres_test"/></text:h>
      <text:p text:style-name="Text_20_body">Ouvre la liste des paramètres du test qui peuvent être exportés ou insérés dans le label de l'étiquette pour l'impression. Si les notes sont écrites <text:span text:style-name="Strong_20_Emphasis">uniquement pour rapports</text:span>, cela signifie que dans l'étiquette, ce champ ne sera pas remplacé par les données requises, mais que le code restera écrit après le symbole ”#”. </text:p>
      <text:h text:style-name="Heading_20_4" text:outline-level="4"><text:bookmark-start text:name="ouvrir_fenetre_de_sauvegarde"/>Ouvrir fenêtre de sauvegarde<text:bookmark-end text:name="ouvrir_fenetre_de_sauvegarde"/></text:h>
      <text:p text:style-name="Text_20_body">Pour pouvoir effectuer la sauvegarde, il faut sélectionner <text:span text:style-name="Strong_20_Emphasis">Outils opérateur</text:span> —&gt; <text:span text:style-name="Strong_20_Emphasis">Ouvrir fenêtre de sauvegarde</text:span> et cliquer sur le bouton <text:span text:style-name="Strong_20_Emphasis">Exécuter</text:span> comme le montre l'image suivante.</text:p>
      <text:p text:style-name="Text_20_body"><draw:frame draw:style-name="mediacenter" draw:name="" text:anchor-type="paragraph" draw:z-index="0" svg:width="10.583333333333cm" svg:height="10.583333333333cm"><draw:image xlink:href="Pictures/b7403d1a7868133b01ac3e67341a1914.png" xlink:type="simple" xlink:show="embed" xlink:actuate="onLoad"/></draw:frame></text:p>
      <text:p text:style-name="Text_20_body">Une fois la sauvegarde de la base de données lancée, nous verrons à l'écran si elle a réussi ou s'il y a eu une erreur, dans ce cas, à la fin des messages dans le panneau central apparaîtra <text:span text:style-name="Strong_20_Emphasis">Terminé</text:span> ou <text:span text:style-name="Strong_20_Emphasis">Non exécuté</text:span>.
</text:p>
      <text:h text:style-name="Heading_20_2" text:outline-level="2"><text:bookmark-start text:name="archives"/>Archives<text:bookmark-end text:name="archives"/></text:h>
      <text:p text:style-name="Text_20_body">
Utiliser cette fonction pour charger un test précédemment stocké dans les archives de l'application.</text:p>
      <text:p text:style-name="Text_20_body">Sélectionner dans le menu <text:span text:style-name="Strong_20_Emphasis">Archive</text:span> ou appuyer sur la touche <draw:frame draw:style-name="media" draw:name="" text:anchor-type="as-char" draw:z-index="0" svg:width="0.84666666666667cm" svg:height="0.84666666666667cm"><draw:image xlink:href="Pictures/f35e071ff3d134872d98bc428a8af6f9.png" xlink:type="simple" xlink:show="embed" xlink:actuate="onLoad"/></draw:frame> pour accéder à la fenêtre suivante :</text:p>
      <text:p text:style-name="Text_20_body"><draw:frame draw:style-name="mediacenter" draw:name="" text:anchor-type="paragraph" draw:z-index="0" svg:width="10.583333333333cm" svg:height="5.7414583333333cm"><draw:image xlink:href="Pictures/bea75d83f71dee6445c2c4bfa25d7169.png" xlink:type="simple" xlink:show="embed" xlink:actuate="onLoad"/></draw:frame></text:p>
      <text:p text:style-name="Text_20_body">Appuyer sur la touche <text:span text:style-name="Strong_20_Emphasis">Rechercher</text:span> pour afficher la liste des essais archivés ;
Sélectionner ensuite celui à exporter et appuyer sur la touche <text:span text:style-name="Strong_20_Emphasis">Exporter résultats</text:span> après avoir rempli le formulaire Excel pour l'exportation.</text:p>
      <text:p text:style-name="Text_20_body">Les essais peuvent également être recherchés en fonction des informations suivantes :</text:p>
      <text:list text:style-name="List_20_1">
        <text:list-item>
          <text:p text:style-name="Text_20_body"> <text:span text:style-name="Strong_20_Emphasis">Date (de/à)</text:span></text:p>
        </text:list-item>
        <text:list-item>
          <text:p text:style-name="Text_20_body"> <text:span text:style-name="Strong_20_Emphasis">Modèle</text:span></text:p>
        </text:list-item>
        <text:list-item>
          <text:p text:style-name="Text_20_body"> <text:span text:style-name="Strong_20_Emphasis">Sériel</text:span></text:p>
        </text:list-item>
      </text:list>
      <text:p text:style-name="Text_20_body">
Dans le champ date, on peut spécifier la période de début et de fin de la recherche, dans les autres champs, il suffit de saisir les caractères à rechercher.</text:p>
      <text:h text:style-name="Heading_20_5" text:outline-level="5"><text:bookmark-start text:name="pannes"/>Pannes<text:bookmark-end text:name="pannes"/></text:h>
      <text:p text:style-name="Text_20_body">
En cliquant sur <text:span text:style-name="Strong_20_Emphasis">pannes</text:span>, on accèdera à l'écran des pièces défectueuses lors des différents essais.</text:p>
      <text:p text:style-name="Text_20_body"><draw:frame draw:style-name="mediacenter" draw:name="" text:anchor-type="paragraph" draw:z-index="0" svg:width="10.583333333333cm" svg:height="5.6885416666667cm"><draw:image xlink:href="Pictures/e0c57caefd065876332ab2f49da9fc37.png" xlink:type="simple" xlink:show="embed" xlink:actuate="onLoad"/></draw:frame></text:p>
      <text:h text:style-name="Heading_20_5" text:outline-level="5"><text:bookmark-start text:name="exportation"/>Exportation<text:bookmark-end text:name="exportation"/></text:h>
      <text:p text:style-name="Text_20_body">Pour exporter les tests, il faut créer un fichier Excel et remplir la première ligne de la feuille Excel avec les noms des colonnes de données que l'on souhaite afficher et la ligne sous-jacente avec les codes <text:span text:style-name="Strong_20_Emphasis">#.</text:span> . Les informations à exporter peuvent être facilement trouvées en cliquant sur <text:span text:style-name="Strong_20_Emphasis">Info champs rapport</text:span> et la liste des informations des tests s'ouvrira :</text:p>
      <text:p text:style-name="Text_20_body"><draw:frame draw:style-name="mediacenter" draw:name="" text:anchor-type="paragraph" draw:z-index="0" svg:width="10.583333333333cm" svg:height="17.039166666667cm"><draw:image xlink:href="Pictures/617d812319ae40a71654f4bfeb80acb4.png" xlink:type="simple" xlink:show="embed" xlink:actuate="onLoad"/></draw:frame></text:p>
      <text:p text:style-name="Text_20_body">S'il y a la description du champ <text:span text:style-name="Strong_20_Emphasis">uniquement rapports</text:span>, cela signifie que l'on ne peut l'utiliser que pour les rapports.</text:p>
      <text:p text:style-name="Text_20_body">Une fois vérifiées les données que l'on souhaite exporter, ouvrir le fichier Excel et saisir le <text:span text:style-name="Strong_20_Emphasis">Nom champ</text:span> dans la cellule Excel. Il est recommandé d'utiliser la première ligne pour nommer la colonne avec une description des informations affichées. Voici un exemple de la façon dont le fichier devrait être créé :</text:p>
      <text:p text:style-name="Text_20_body"><draw:frame draw:style-name="mediacenter" draw:name="" text:anchor-type="paragraph" draw:z-index="0" svg:width="17.197916666667cm" style:rel-width="100%" svg:height="3.7041666666667cm" style:rel-height="scale"><draw:image xlink:href="Pictures/82e600c4dd2e72bb7fbf18d0e49dac7e.png" xlink:type="simple" xlink:show="embed" xlink:actuate="onLoad"/></draw:frame></text:p>
      <text:h text:style-name="Heading_20_2" text:outline-level="2"><text:bookmark-start text:name="note"/>Note<text:bookmark-end text:name="note"/></text:h>
      <text:p text:style-name="Text_20_body">
Cet outil affiche une fenêtre avec la liste des notes saisies. Dans le processus, il est possible d'ajouter une commande qui affiche les notes de type “ProcessInfo” dont l'opérateur doit en sélectionner une pour poursuivre l'essai. Celles de type “ResultInfo” sont affichées à la fin de l'essai en cas de résultat négatif pour la sélection d'une panne éventuelle constatée.</text:p>
      <table:table table:name="" table:style-name="pluginnote">
        <table:table-column table:style-name="pluginnote.A"/>
        <table:table-column table:style-name="pluginnote.B"/>
        <table:table-row>
          <table:table-cell table:style-name="pluginnotetip.A1" office:value-type="string">
            <text:p text:style-name="Table_20_Contents"><draw:frame draw:style-name="media" draw:name="" text:anchor-type="as-char" draw:z-index="0" svg:width="1.27cm" svg:height="1.27cm"><draw:image xlink:href="Pictures/ec8773ed1f651ada31f243a13489701a.png" xlink:type="simple" xlink:show="embed" xlink:actuate="onLoad"/></draw:frame></text:p>
          </table:table-cell>
          <table:table-cell table:style-name="pluginnotetip.B1" office:value-type="string">
            <text:p text:style-name="Text_20_body">Depuis la version 1.8, la demande de note pour les résultats négatifs à la fin de l'essai peut être désactivée par le fichier de configuration.</text:p>
          </table:table-cell>
        </table:table-row>
      </table:table>
      <text:p text:style-name="Text_20_body"><draw:frame draw:style-name="mediacenter" draw:name="" text:anchor-type="paragraph" draw:z-index="0" svg:width="10.583333333333cm" svg:height="10.16cm"><draw:image xlink:href="Pictures/7bbaa647ddba9be750e85d85e3a3db22.png" xlink:type="simple" xlink:show="embed" xlink:actuate="onLoad"/></draw:fram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e nouvelle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a not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a note sélectionné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a note sélectionnée </text:p>
          </table:table-cell>
        </table:table-row>
      </table:table>
      <text:h text:style-name="Heading_20_4" text:outline-level="4"><text:bookmark-start text:name="creer_note"/>Créer note<text:bookmark-end text:name="creer_note"/></text:h>
      <text:p text:style-name="Text_20_body">Pour créer une nouvelle note, cliquer sur le bouton <draw:frame draw:style-name="media" draw:name="" text:anchor-type="as-char" draw:z-index="0" svg:width="0.84666666666667cm" svg:height="0.84666666666667cm"><draw:image xlink:href="Pictures/b1a9b69bd06498e277bf6a2368a52241.png" xlink:type="simple" xlink:show="embed" xlink:actuate="onLoad"/></draw:frame> et l'écran suivant s'ouvrira : </text:p>
      <text:p text:style-name="Text_20_body"><draw:frame draw:style-name="mediacenter" draw:name="" text:anchor-type="paragraph" draw:z-index="0" svg:width="10.583333333333cm" svg:height="4.5508333333333cm"><draw:image xlink:href="Pictures/70c94f9cf9aefc58428bb1029baef101.png" xlink:type="simple" xlink:show="embed" xlink:actuate="onLoad"/></draw:frame></text:p>
      <text:p text:style-name="Text_20_body">Remplir le formulaire avec les informations demandées :
</text:p>
      <text:list text:style-name="List_20_1">
        <text:list-item>
          <text:p text:style-name="Text_20_body"> <text:span text:style-name="Strong_20_Emphasis">Code</text:span> : Saisir le code de la note, une fois saisi, on ne peut pas le modifier</text:p>
        </text:list-item>
        <text:list-item>
          <text:p text:style-name="Text_20_body"> <text:span text:style-name="Strong_20_Emphasis">Description</text:span> : Saisir la description de la note</text:p>
        </text:list-item>
        <text:list-item>
          <text:p text:style-name="Text_20_body"> <text:span text:style-name="Strong_20_Emphasis">Type</text:span> : Sélectionner quel type de note est, si ResultInfo ou ProcessInfo</text:p>
        </text:list-item>
      </text:list>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On ne peut pas insérer deux notes avec le même code </text:p>
          </table:table-cell>
        </table:table-row>
      </table:table>
      <text:h text:style-name="Heading_20_4" text:outline-level="4"><text:bookmark-start text:name="modifier_note"/>Modifier note<text:bookmark-end text:name="modifier_note"/></text:h>
      <text:p text:style-name="Text_20_body">Pour modifier une note, il faut la sélectionner et cliquer sur<draw:frame draw:style-name="media" draw:name="" text:anchor-type="as-char" draw:z-index="0" svg:width="0.84666666666667cm" svg:height="0.84666666666667cm"><draw:image xlink:href="Pictures/6d370633a3e0b50bac2908a9fcaf5001.png" xlink:type="simple" xlink:show="embed" xlink:actuate="onLoad"/></draw:frame>, le même écran que lorsqu'on la crée s'ouvrira, uniquement avec les champs déjà remplis de la note ouverte. Modifier les champs souhaités et cliquer sur <text:span text:style-name="Strong_20_Emphasis">OK</text:span> pour les enregistrer.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Le champ code ne peut pas être modifié si on veut le modifier, il faut supprimer la note et la réinsérer </text:p>
          </table:table-cell>
        </table:table-row>
      </table:table>
      <text:h text:style-name="Heading_20_4" text:outline-level="4"><text:bookmark-start text:name="copie_note"/>Copie note<text:bookmark-end text:name="copie_note"/></text:h>
      <text:p text:style-name="Text_20_body">Pour copier une note, il faut la sélectionner et cliquer sur <draw:frame draw:style-name="media" draw:name="" text:anchor-type="as-char" draw:z-index="0" svg:width="0.84666666666667cm" svg:height="0.84666666666667cm"><draw:image xlink:href="Pictures/d1297d5a4d6b813cbb457bb45214eab5.png" xlink:type="simple" xlink:show="embed" xlink:actuate="onLoad"/></draw:frame>, le même écran que lorsqu'on la crée s'ouvrira, uniquement avec les champs <text:span text:style-name="Strong_20_Emphasis">description</text:span> et <text:span text:style-name="Strong_20_Emphasis">type</text:span> déjà définis. Il ne vous reste plus qu'à saisir le code demandé et cliquer sur <text:span text:style-name="Strong_20_Emphasis">OK</text:span> pour l'enregistrer.
</text:p>
      <text:h text:style-name="Heading_20_4" text:outline-level="4"><text:bookmark-start text:name="supprimer_note"/>Supprimer note<text:bookmark-end text:name="supprimer_note"/></text:h>
      <text:p text:style-name="Text_20_body">Pour supprimer une note, il faut la sélectionner et cliquer sur <draw:frame draw:style-name="media" draw:name="" text:anchor-type="as-char" draw:z-index="0" svg:width="0.84666666666667cm" svg:height="0.84666666666667cm"><draw:image xlink:href="Pictures/cf446770cc11f297a2c1b18f6b606e3f.png" xlink:type="simple" xlink:show="embed" xlink:actuate="onLoad"/></draw:frame> et confirmer en cliquant <text:span text:style-name="Strong_20_Emphasis">OK</text:span> sur le message qui apparaîtra immédiatement après.</text:p>
      <text:h text:style-name="Heading_20_2" text:outline-level="2"><text:bookmark-start text:name="postes"/>Postes<text:bookmark-end text:name="postes"/></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Ne pas utiliser. Uniquement pour la configuration d'un nouveau système. </text:p>
          </table:table-cell>
        </table:table-row>
      </table:table>
      <text:p text:style-name="Text_20_body">Pour créer un poste, il faut cliquer sur <draw:frame draw:style-name="media" draw:name="" text:anchor-type="as-char" draw:z-index="0" svg:width="0.84666666666667cm" svg:height="0.84666666666667cm"><draw:image xlink:href="Pictures/048e7ac68d0c69d00dd3c4b75a20a178.png" xlink:type="simple" xlink:show="embed" xlink:actuate="onLoad"/></draw:frame> <text:span text:style-name="Strong_20_Emphasis">Avancé</text:span> –&gt; <text:span text:style-name="Strong_20_Emphasis">Configuration poste</text:span> pour accéder à l'écran suivant :</text:p>
      <text:p text:style-name="Text_20_body"><draw:frame draw:style-name="mediacenter" draw:name="  Legend" text:anchor-type="paragraph" draw:z-index="0" svg:width="10.583333333333cm"><draw:text-box><text:p text:style-name="legendcenter"><draw:frame draw:style-name="mediacenter" draw:name=" " text:anchor-type="paragraph" draw:z-index="0" svg:width="10.583333333333cm" svg:height="6.985cm"><draw:image xlink:href="Pictures/1df89633e02c455a75677741c6d2a3db.png" xlink:type="simple" xlink:show="embed" xlink:actuate="onLoad"/></draw:frame> </text:p></draw:text-box></draw:frame></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au pos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text:p>
          </table:table-cell>
          <table:table-cell office:value-type="string" table:style-name="tablecell">
            <text:p text:style-name="tablealignleft"> Modifie le post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e post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e poste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878e5c9929c9c5c9648f8ed8d249f47.png" xlink:type="simple" xlink:show="embed" xlink:actuate="onLoad"/></draw:frame> </text:p>
          </table:table-cell>
          <table:table-cell office:value-type="string" table:style-name="tablecell">
            <text:p text:style-name="tablealignleft"> Annule la suppression du poste </text:p>
          </table:table-cell>
        </table:table-row>
      </table:table>
      <text:h text:style-name="Heading_20_5" text:outline-level="5"><text:bookmark-start text:name="creer_poste"/>Créer poste<text:bookmark-end text:name="creer_poste"/></text:h>
      <text:p text:style-name="Text_20_body">Pour créer un nouveau poste, cliquer sur le bouton <text:span text:style-name="Strong_20_Emphasis">nouveau</text:span> <draw:frame draw:style-name="media" draw:name="" text:anchor-type="as-char" draw:z-index="0" svg:width="0.84666666666667cm" svg:height="0.84666666666667cm"><draw:image xlink:href="Pictures/b1a9b69bd06498e277bf6a2368a52241.png" xlink:type="simple" xlink:show="embed" xlink:actuate="onLoad"/></draw:frame> et saisir les données requises dans l'écran suivant :</text:p>
      <text:p text:style-name="Text_20_body"><draw:frame draw:style-name="mediacenter" draw:name="" text:anchor-type="paragraph" draw:z-index="0" svg:width="10.583333333333cm" svg:height="4.9741666666667cm"><draw:image xlink:href="Pictures/5fb63466959be86605c8ec7232f65792.png" xlink:type="simple" xlink:show="embed" xlink:actuate="onLoad"/></draw:frame></text:p>
      <text:p text:style-name="Text_20_body">Saisir les informations demandées :</text:p>
      <text:list text:style-name="List_20_1">
        <text:list-item>
          <text:p text:style-name="Text_20_body"> <text:span text:style-name="Strong_20_Emphasis">Position</text:span> : Écrire l'emplacement de la station ou une description pour la reconnaître</text:p>
        </text:list-item>
        <text:list-item>
          <text:p text:style-name="Text_20_body"> <text:span text:style-name="Strong_20_Emphasis">Séquence test diagnostic</text:span> : Sélectionner la séquence de test de diagnostic dans le menu déroulant </text:p>
        </text:list-item>
        <text:list-item>
          <text:p text:style-name="Text_20_body"> <text:span text:style-name="Strong_20_Emphasis">Restaurer séquence test</text:span> : Sélectionner la séquence de restauration du système dans le menu déroulant</text:p>
        </text:list-item>
        <text:list-item>
          <text:p text:style-name="Text_20_body"> <text:span text:style-name="Strong_20_Emphasis">Bouton OK</text:span> : Sélectionner le canal que l'on souhaite utiliser pour le bouton OK</text:p>
        </text:list-item>
        <text:list-item>
          <text:p text:style-name="Text_20_body"> <text:span text:style-name="Strong_20_Emphasis">Bouton Annuler</text:span> : Sélectionner le canal que l'on souhaite utiliser pour le bouton Annuler</text:p>
        </text:list-item>
      </text:list>
      <text:p text:style-name="Text_20_body">
Enfin, appuyer sur <text:span text:style-name="Strong_20_Emphasis">OK</text:span> pour ajouter la station.
</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Il est obligatoire de remplir les champs <text:span text:style-name="Strong_20_Emphasis">Position</text:span>, <text:span text:style-name="Strong_20_Emphasis">Bouton OK</text:span> et <text:span text:style-name="Strong_20_Emphasis">Bouton Supprimer</text:span> pour pouvoir ajouter un poste. 
<text:span text:style-name="Strong_20_Emphasis">Bouton OK</text:span> et <text:span text:style-name="Strong_20_Emphasis">Bouton supprimer</text:span> ne peuvent pas être identiques</text:p>
          </table:table-cell>
        </table:table-row>
      </table:table>
      <text:h text:style-name="Heading_20_5" text:outline-level="5"><text:bookmark-start text:name="modifier_poste"/>Modifier poste<text:bookmark-end text:name="modifier_poste"/></text:h>
      <text:p text:style-name="Text_20_body">Pour modifier un poste créé précédemment, le sélectionner et cliquer sur le bouton <text:span text:style-name="Strong_20_Emphasis">modifier</text:span> <draw:frame draw:style-name="media" draw:name="" text:anchor-type="as-char" draw:z-index="0" svg:width="0.84666666666667cm" svg:height="0.84666666666667cm"><draw:image xlink:href="Pictures/6d370633a3e0b50bac2908a9fcaf5001.png" xlink:type="simple" xlink:show="embed" xlink:actuate="onLoad"/></draw:frame> et dans le panneau qui s'ouvrira, identique à celui de la création du poste, modifier les champs que l'on souhaite et confirmer la modification en appuyant sur <text:span text:style-name="Strong_20_Emphasis">OK</text:span>.
</text:p>
      <text:h text:style-name="Heading_20_5" text:outline-level="5"><text:bookmark-start text:name="copier_poste"/>Copier poste<text:bookmark-end text:name="copier_poste"/></text:h>
      <text:p text:style-name="Text_20_body">Pour copier un poste, il faut le sélectionner et cliquer sur le bouton <text:span text:style-name="Strong_20_Emphasis">copie</text:span><draw:frame draw:style-name="media" draw:name="" text:anchor-type="as-char" draw:z-index="0" svg:width="0.84666666666667cm" svg:height="0.84666666666667cm"><draw:image xlink:href="Pictures/d1297d5a4d6b813cbb457bb45214eab5.png" xlink:type="simple" xlink:show="embed" xlink:actuate="onLoad"/></draw:frame>. Si on le souhaite avant de confirmer l'opération en appuyant sur la touche <text:span text:style-name="Strong_20_Emphasis">OK</text:span>, on peut apporter des modifications aux champs du poste.
</text:p>
      <text:h text:style-name="Heading_20_5" text:outline-level="5"><text:bookmark-start text:name="supprimer_poste"/>Supprimer poste<text:bookmark-end text:name="supprimer_poste"/></text:h>
      <text:p text:style-name="Text_20_body">Pour supprimer un poste, il faut le sélectionner et cliquer sur le bouton <text:span text:style-name="Strong_20_Emphasis">supprimer</text:span> <draw:frame draw:style-name="media" draw:name="" text:anchor-type="as-char" draw:z-index="0" svg:width="0.84666666666667cm" svg:height="0.84666666666667cm"><draw:image xlink:href="Pictures/cf446770cc11f297a2c1b18f6b606e3f.png" xlink:type="simple" xlink:show="embed" xlink:actuate="onLoad"/></draw:frame> et confirmer en appuyant sur <text:span text:style-name="Strong_20_Emphasis">OK</text:span> sur l'écran suivant. Ce n'est pas une véritable élimination, mais un état, dans lequel le poste ne pourra plus être utilisé tant qu'il est en état d'élimination.
</text:p>
      <text:h text:style-name="Heading_20_5" text:outline-level="5"><text:bookmark-start text:name="annuler_suppression1"/>Annuler suppression<text:bookmark-end text:name="annuler_suppression1"/></text:h>
      <text:p text:style-name="Text_20_body">Pour annuler l'état de suppression d'une station, il faut sélectionner la station susmentionnée et appuyer sur la touche <draw:frame draw:style-name="media" draw:name="" text:anchor-type="as-char" draw:z-index="0" svg:width="0.84666666666667cm" svg:height="0.84666666666667cm"><draw:image xlink:href="Pictures/1878e5c9929c9c5c9648f8ed8d249f47.png" xlink:type="simple" xlink:show="embed" xlink:actuate="onLoad"/></draw:frame> et confirmer l'opération en appuyant sur <text:span text:style-name="Strong_20_Emphasis">OK</text:spa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on peut utiliser cette fonction pour créer, copier, modifier et supprimer un poste </text:p>
          </table:table-cell>
        </table:table-row>
      </table:table>
      <text:h text:style-name="Heading_20_2" text:outline-level="2"><text:bookmark-start text:name="canaux"/>Canaux<text:bookmark-end text:name="canaux"/></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Ne pas utiliser. Uniquement pour la configuration d'un nouveau système. </text:p>
          </table:table-cell>
        </table:table-row>
      </table:table>
      <text:p text:style-name="Text_20_body">Avant de procéder au démarrage de l'essai, il faut définir les canaux que l'on souhaite utiliser. 
Pour les définir, il faut cliquer sur <draw:frame draw:style-name="media" draw:name="" text:anchor-type="as-char" draw:z-index="0" svg:width="0.84666666666667cm" svg:height="0.84666666666667cm"><draw:image xlink:href="Pictures/048e7ac68d0c69d00dd3c4b75a20a178.png" xlink:type="simple" xlink:show="embed" xlink:actuate="onLoad"/></draw:frame> et sélectionner dans le menu déroulant <text:span text:style-name="Strong_20_Emphasis">Avancé</text:span> –&gt; <text:span text:style-name="Strong_20_Emphasis">Configurations des canaux</text:span> pour accéder à l'écran suivant : </text:p>
      <text:p text:style-name="Text_20_body"><draw:frame draw:style-name="mediacenter" draw:name="" text:anchor-type="paragraph" draw:z-index="0" svg:width="10.583333333333cm" svg:height="6.8791666666667cm"><draw:image xlink:href="Pictures/7cc2b7389ba6179af2827e589ede4223.png" xlink:type="simple" xlink:show="embed" xlink:actuate="onLoad"/></draw:frame>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1a9b69bd06498e277bf6a2368a52241.png" xlink:type="simple" xlink:show="embed" xlink:actuate="onLoad"/></draw:frame></text:p>
          </table:table-cell>
          <table:table-cell office:value-type="string" table:style-name="tablecell">
            <text:p text:style-name="tablealignleft"> Crée un nouveau canal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6d370633a3e0b50bac2908a9fcaf5001.png" xlink:type="simple" xlink:show="embed" xlink:actuate="onLoad"/></draw:frame> </text:p>
          </table:table-cell>
          <table:table-cell office:value-type="string" table:style-name="tablecell">
            <text:p text:style-name="tablealignleft"> Modifie le canal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d1297d5a4d6b813cbb457bb45214eab5.png" xlink:type="simple" xlink:show="embed" xlink:actuate="onLoad"/></draw:frame></text:p>
          </table:table-cell>
          <table:table-cell office:value-type="string" table:style-name="tablecell">
            <text:p text:style-name="tablealignleft"> Copie le canal sélectionné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f446770cc11f297a2c1b18f6b606e3f.png" xlink:type="simple" xlink:show="embed" xlink:actuate="onLoad"/></draw:frame></text:p>
          </table:table-cell>
          <table:table-cell office:value-type="string" table:style-name="tablecell">
            <text:p text:style-name="tablealignleft"> Supprime le canal sélectionné </text:p>
          </table:table-cell>
        </table:table-row>
      </table:table>
      <text:h text:style-name="Heading_20_5" text:outline-level="5"><text:bookmark-start text:name="creer_nouveau_canal"/>Créer nouveau canal<text:bookmark-end text:name="creer_nouveau_canal"/></text:h>
      <text:p text:style-name="Text_20_body">Pour la création du canal, il sera nécessaire de spécifier les informations suivantes </text:p>
      <text:p text:style-name="Text_20_body"><draw:frame draw:style-name="mediacenter" draw:name="" text:anchor-type="paragraph" draw:z-index="0" svg:width="7.9375cm" svg:height="4.6566666666667cm"><draw:image xlink:href="Pictures/ad10cd27be002a5a506a8e086e704bf4.png" xlink:type="simple" xlink:show="embed" xlink:actuate="onLoad"/></draw:frame>
</text:p>
      <text:list text:style-name="List_20_1">
        <text:list-item>
          <text:p text:style-name="Text_20_body"> <text:span text:style-name="Strong_20_Emphasis">Type</text:span> : sélectionner dans le menu déroulant le type de canal que l'on configure, DO, DI, AO, AI, DEVOUT, DEVIN, CUSTOM, ND</text:p>
        </text:list-item>
        <text:list-item>
          <text:p text:style-name="Text_20_body"> <text:span text:style-name="Strong_20_Emphasis">Code</text:span> : écrire le code du canal, il ne peut pas y en avoir deux identiques</text:p>
        </text:list-item>
        <text:list-item>
          <text:p text:style-name="Text_20_body"> <text:span text:style-name="Strong_20_Emphasis">Description</text:span> : insérer une description du canal si nécessaire</text:p>
        </text:list-item>
        <text:list-item>
          <text:p text:style-name="Text_20_body"> <text:span text:style-name="Strong_20_Emphasis">Unité de mesure</text:span> : insérer l'unité de mesure si nécessaire</text:p>
        </text:list-item>
      </text:list>
      <text:h text:style-name="Heading_20_5" text:outline-level="5"><text:bookmark-start text:name="modifier_canal"/>Modifier canal<text:bookmark-end text:name="modifier_canal"/></text:h>
      <text:p text:style-name="Text_20_body">Pour modifier le canal, il sera nécessaire de sélectionner le canal, puis de cliquer sur le bouton<draw:frame draw:style-name="media" draw:name="" text:anchor-type="as-char" draw:z-index="0" svg:width="0.84666666666667cm" svg:height="0.84666666666667cm"><draw:image xlink:href="Pictures/6d370633a3e0b50bac2908a9fcaf5001.png" xlink:type="simple" xlink:show="embed" xlink:actuate="onLoad"/></draw:frame>. L'écran affiché sera le même que celui de la création avec uniquement les champs déjà remplis avec les données du canal sélectionné, et on aura la possibilité de modifier le canal.</text:p>
      <text:h text:style-name="Heading_20_5" text:outline-level="5"><text:bookmark-start text:name="copier_canal"/>Copier canal<text:bookmark-end text:name="copier_canal"/></text:h>
      <text:p text:style-name="Text_20_body">Pour copier le canal, il suffit de sélectionner le canal que l'on souhaite copier et de cliquer sur le bouton<draw:frame draw:style-name="media" draw:name="" text:anchor-type="as-char" draw:z-index="0" svg:width="0.84666666666667cm" svg:height="0.84666666666667cm"><draw:image xlink:href="Pictures/d1297d5a4d6b813cbb457bb45214eab5.png" xlink:type="simple" xlink:show="embed" xlink:actuate="onLoad"/></draw:frame>. L'écran affiché sera le même que celui de la création avec les champs déjà remplis sauf <text:span text:style-name="Strong_20_Emphasis">Code</text:span> vu qu'il peut y avoir deux canaux avec le même code</text:p>
      <text:h text:style-name="Heading_20_5" text:outline-level="5"><text:bookmark-start text:name="supprimer_canal"/>Supprimer canal<text:bookmark-end text:name="supprimer_canal"/></text:h>
      <text:p text:style-name="Text_20_body">Pour supprimer un canal déjà configuré, il faut le sélectionner, puis cliquer sur le bouton <draw:frame draw:style-name="media" draw:name="" text:anchor-type="as-char" draw:z-index="0" svg:width="0.84666666666667cm" svg:height="0.84666666666667cm"><draw:image xlink:href="Pictures/cf446770cc11f297a2c1b18f6b606e3f.png" xlink:type="simple" xlink:show="embed" xlink:actuate="onLoad"/></draw:frame> et confirmer sa suppression.</text:p>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on peut utiliser cette fonction pour créer, modifier et supprimer un canal </text:p>
          </table:table-cell>
        </table:table-row>
      </table:table>
      <text:h text:style-name="Heading_20_2" text:outline-level="2"><text:bookmark-start text:name="canaux_poste"/>Canaux poste<text:bookmark-end text:name="canaux_poste"/></text:h>
      <table:table table:name="" table:style-name="pluginnote">
        <table:table-column table:style-name="pluginnote.A"/>
        <table:table-column table:style-name="pluginnote.B"/>
        <table:table-row>
          <table:table-cell table:style-name="pluginnotewarning.A1" office:value-type="string">
            <text:p text:style-name="Table_20_Contents"><draw:frame draw:style-name="media" draw:name="" text:anchor-type="as-char" draw:z-index="0" svg:width="1.27cm" svg:height="1.27cm"><draw:image xlink:href="Pictures/b0118a2a375489c74d6220202f470e28.png" xlink:type="simple" xlink:show="embed" xlink:actuate="onLoad"/></draw:frame></text:p>
          </table:table-cell>
          <table:table-cell table:style-name="pluginnotewarning.B1" office:value-type="string">
            <text:p text:style-name="Text_20_body"> Ne pas utiliser. Uniquement pour la configuration d'un nouveau système. </text:p>
          </table:table-cell>
        </table:table-row>
      </table:table>
      <text:p text:style-name="Text_20_body">On y accède depuis le menu <draw:frame draw:style-name="media" draw:name="" text:anchor-type="as-char" draw:z-index="0" svg:width="0.84666666666667cm" svg:height="0.84666666666667cm"><draw:image xlink:href="Pictures/048e7ac68d0c69d00dd3c4b75a20a178.png" xlink:type="simple" xlink:show="embed" xlink:actuate="onLoad"/></draw:frame> en sélectionnant <text:span text:style-name="Strong_20_Emphasis">Avancé</text:span>–&gt; <text:span text:style-name="Strong_20_Emphasis">Configurations canaux poste</text:span>. Le panneau est utilisé uniquement pour la première configuration du système.</text:p>
      <text:h text:style-name="Heading_20_2" text:outline-level="2"><text:bookmark-start text:name="fenetre_canaux"/>Fenêtre Canaux<text:bookmark-end text:name="fenetre_canaux"/></text:h>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 Uniquement avec un compte administrateur, on peut utiliser cette fonction pour afficher les valeurs des canaux d'entrée et forcer les canaux de sortie. </text:p>
          </table:table-cell>
        </table:table-row>
      </table:table>
      <text:p text:style-name="Text_20_body"><draw:frame draw:style-name="mediacenter" draw:name="" text:anchor-type="paragraph" draw:z-index="0" svg:width="21.166666666667cm" style:rel-width="100%" svg:height="11.456458333333cm" style:rel-height="scale"><draw:image xlink:href="Pictures/7bf1ca3b50834933065b52abcf8ed016.png" xlink:type="simple" xlink:show="embed" xlink:actuate="onLoad"/></draw:frame></text:p>
      <text:p text:style-name="Text_20_body"><text:span text:style-name="Strong_20_Emphasis">Mettre à jour ON</text:span> : active la minuterie pour mettre à jour les canaux d'entrée</text:p>
      <text:p text:style-name="Text_20_body"><text:span text:style-name="Strong_20_Emphasis">Mettre à jour OFF</text:span> : désactive la minuterie pour mettre à jour les canaux d'entrée</text:p>
      <text:p text:style-name="Text_20_body"><text:span text:style-name="Strong_20_Emphasis"> Forcer OFF</text:span> : réinitialise le canal de sortie numérique sélectionné en le laissant à l'état forcé</text:p>
      <text:p text:style-name="Text_20_body"><text:span text:style-name="Strong_20_Emphasis"> Forcer ON </text:span> : définit le canal de sortie numérique sélectionné en le laissant à l'état forcé</text:p>
      <text:p text:style-name="Text_20_body"><text:span text:style-name="Strong_20_Emphasis"> Effacer </text:span> : libère l'état forcé</text:p>
      <text:h text:style-name="Heading_20_2" text:outline-level="2"><text:bookmark-start text:name="gestionnaire_recettes_camera"/>Gestionnaire recettes caméra<text:bookmark-end text:name="gestionnaire_recettes_camera"/></text:h>
      <text:p text:style-name="Text_20_body">
Pour utiliser les commandes relatives à l'analyse des dysfonctionnements par caméra, il est nécessaire de définir au moins une recette de test. Par recette, on entend une liste de domaines d'intérêt dans lesquels le logiciel détermine si la LED est allumée ou éteinte en fonction de la luminosité de la photo acquise.</text:p>
      <text:p text:style-name="Text_20_body">Cliquer sur <draw:frame draw:style-name="media" draw:name="" text:anchor-type="as-char" draw:z-index="0" svg:width="0.84666666666667cm" svg:height="0.84666666666667cm"><draw:image xlink:href="Pictures/048e7ac68d0c69d00dd3c4b75a20a178.png" xlink:type="simple" xlink:show="embed" xlink:actuate="onLoad"/></draw:frame> et sélectionner dans le menu déroulant <text:span text:style-name="Strong_20_Emphasis">Avancé</text:span> –&gt; <text:span text:style-name="Strong_20_Emphasis">Gestionnaire recettes caméra</text:span> pour accéder à l'écran suivant : </text:p>
      <text:p text:style-name="Text_20_body"><draw:frame draw:style-name="mediacenter" draw:name="" text:anchor-type="paragraph" draw:z-index="0" svg:width="21.166666666667cm" style:rel-width="100%" svg:height="11.456458333333cm" style:rel-height="scale"><draw:image xlink:href="Pictures/0a5b21e836202082e15130651141d9f1.png" xlink:type="simple" xlink:show="embed" xlink:actuate="onLoad"/></draw:frame></text:p>
      <text:p text:style-name="Text_20_body">Les touches suivantes sont affichées dans la barre d'outils de la fenêtre :
</text:p>
      <table:table>
        <table:table-column/>
        <table:table-column/>
        <table:table-row>
          <table:table-cell office:value-type="string" table:style-name="tableheader">
            <text:p text:style-name="Table_20_Heading"> Touche </text:p>
          </table:table-cell>
          <table:table-cell office:value-type="string" table:style-name="tableheader">
            <text:p text:style-name="Table_20_Heading"> Fonctio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b4a64457917f82ea5afbd95dbd632ac.png" xlink:type="simple" xlink:show="embed" xlink:actuate="onLoad"/></draw:frame> </text:p>
          </table:table-cell>
          <table:table-cell office:value-type="string" table:style-name="tablecell">
            <text:p text:style-name="tablealignleft"> Acquiert l'image à analyser directement avec la caméra montée dans le système (voir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14c682ba29f562d3216ac3a06de2e2c7.png" xlink:type="simple" xlink:show="embed" xlink:actuate="onLoad"/></draw:frame> </text:p>
          </table:table-cell>
          <table:table-cell office:value-type="string" table:style-name="tablecell">
            <text:p text:style-name="tablealignleft"> Charge une image de la pièce à partir d'un dossier (voir no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1816e8c85eeadd3930380c96985ddad.png" xlink:type="simple" xlink:show="embed" xlink:actuate="onLoad"/></draw:frame></text:p>
          </table:table-cell>
          <table:table-cell office:value-type="string" table:style-name="tablecell">
            <text:p text:style-name="tablealignleft"> Créer une nouvelle recette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b64032a32966ec4eca02118e04b8d094.png" xlink:type="simple" xlink:show="embed" xlink:actuate="onLoad"/></draw:frame> </text:p>
          </table:table-cell>
          <table:table-cell office:value-type="string" table:style-name="tablecell">
            <text:p text:style-name="tablealignleft"> Ouvre une recette existante à partir du dossier de processus <text:span text:style-name="Strong_20_Emphasis">camerareceipts</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fd087cd4b701d7154ca88f17f3786cd9.png" xlink:type="simple" xlink:show="embed" xlink:actuate="onLoad"/></draw:frame> </text:p>
          </table:table-cell>
          <table:table-cell office:value-type="string" table:style-name="tablecell">
            <text:p text:style-name="tablealignleft"> Enregistrer la recette dans le dossier de processus <text:span text:style-name="Strong_20_Emphasis">camerareceipts</text:span> </text:p>
          </table:table-cell>
        </table:table-row>
        <table:table-row>
          <table:table-cell office:value-type="string" table:style-name="tablecell">
            <text:p text:style-name="tablealignleft"> <draw:frame draw:style-name="media" draw:name="" text:anchor-type="as-char" draw:z-index="0" svg:width="0.84666666666667cm" svg:height="0.84666666666667cm"><draw:image xlink:href="Pictures/ccbb830287beaf1fe14a0ab82e972f40.png" xlink:type="simple" xlink:show="embed" xlink:actuate="onLoad"/></draw:frame> </text:p>
          </table:table-cell>
          <table:table-cell office:value-type="string" table:style-name="tablecell">
            <text:p text:style-name="tablealignleft"> Vérifie les résultats des zones saisies dans la recette </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Pour capturer l'image de la pièce avec la caméra, la pièce doit être positionnée et la caméra “abaissée en position”.
En démarrant une séquence de test, on peut appuyer sur la touche Pause pour arrêter le processus lorsque la pièce est alimentée et que la caméra est abaissée.</text:p>
          </table:table-cell>
        </table:table-row>
      </table:table>
      <table:table table:name="" table:style-name="pluginnote">
        <table:table-column table:style-name="pluginnote.A"/>
        <table:table-column table:style-name="pluginnote.B"/>
        <table:table-row>
          <table:table-cell table:style-name="pluginnotenote.A1" office:value-type="string">
            <text:p text:style-name="Table_20_Contents"><draw:frame draw:style-name="media" draw:name="" text:anchor-type="as-char" draw:z-index="0" svg:width="1.27cm" svg:height="1.27cm"><draw:image xlink:href="Pictures/e72557735d46bdd13e4ca31518cd1589.png" xlink:type="simple" xlink:show="embed" xlink:actuate="onLoad"/></draw:frame></text:p>
          </table:table-cell>
          <table:table-cell table:style-name="pluginnotenote.B1" office:value-type="string">
            <text:p text:style-name="Text_20_body">En plaçant dans la séquence une commande de sauvegarde de l'image acquise après la commande de vérification de la recette, l'image est automatiquement enregistrée 
dans le dossier <text:span text:style-name="Strong_20_Emphasis">cameraimages</text:span>. Cependant, cela ne se produit que si la séquence continue même avec un résultat négatif ou si la commande de sauvegarde est définie sur <text:span text:style-name="Strong_20_Emphasis">Execute Always</text:span>. </text:p>
          </table:table-cell>
        </table:table-row>
      </table:table>
      <text:h text:style-name="Heading_20_3" text:outline-level="3"><text:bookmark-start text:name="operations_preliminaires_pour_creation_modification_recette"/>Opérations préliminaires pour création/modification recette<text:bookmark-end text:name="operations_preliminaires_pour_creation_modification_recette"/></text:h>
      <text:p text:style-name="Text_20_body">
Sélectionner l'image avec la touche <draw:frame draw:style-name="media" draw:name="" text:anchor-type="as-char" draw:z-index="0" svg:width="0.84666666666667cm" svg:height="0.84666666666667cm"><draw:image xlink:href="Pictures/14c682ba29f562d3216ac3a06de2e2c7.png" xlink:type="simple" xlink:show="embed" xlink:actuate="onLoad"/></draw:frame> ou démarrer une séquence de test et interrompre la séquence avec la touche <text:span text:style-name="Strong_20_Emphasis">Pause</text:span> (dans la fenêtre principale de l'application<draw:frame draw:style-name="media" draw:name="" text:anchor-type="as-char" draw:z-index="0" svg:width="0.84666666666667cm" svg:height="0.84666666666667cm"><draw:image xlink:href="Pictures/61b75f24ae415c03264351cec9eb0c5c.png" xlink:type="simple" xlink:show="embed" xlink:actuate="onLoad"/></draw:frame>) puis capturer l'image avec la touche<draw:frame draw:style-name="media" draw:name="" text:anchor-type="as-char" draw:z-index="0" svg:width="0.84666666666667cm" svg:height="0.84666666666667cm"><draw:image xlink:href="Pictures/bb4a64457917f82ea5afbd95dbd632ac.png" xlink:type="simple" xlink:show="embed" xlink:actuate="onLoad"/></draw:frame>.</text:p>
      <text:p text:style-name="Text_20_body">Après avoir téléchargé l'image source, procéder à la création d'une nouvelle recette ou en charger une parmi celles précédemment enregistrées comme décrit dans les paragraphes suivants.</text:p>
      <text:h text:style-name="Heading_20_4" text:outline-level="4"><text:bookmark-start text:name="nouvelle_recette"/>Nouvelle recette<text:bookmark-end text:name="nouvelle_recette"/></text:h>
      <text:p text:style-name="Text_20_body">
Appuyer sur la touche <draw:frame draw:style-name="media" draw:name="" text:anchor-type="as-char" draw:z-index="0" svg:width="0.84666666666667cm" svg:height="0.84666666666667cm"><draw:image xlink:href="Pictures/c1816e8c85eeadd3930380c96985ddad.png" xlink:type="simple" xlink:show="embed" xlink:actuate="onLoad"/></draw:frame> pour créer une nouvelle recette.</text:p>
      <text:h text:style-name="Heading_20_4" text:outline-level="4"><text:bookmark-start text:name="modifier_recette"/>Modifier recette<text:bookmark-end text:name="modifier_recette"/></text:h>
      <text:p text:style-name="Text_20_body">
Appuyer sur la touche <draw:frame draw:style-name="media" draw:name="" text:anchor-type="as-char" draw:z-index="0" svg:width="0.84666666666667cm" svg:height="0.84666666666667cm"><draw:image xlink:href="Pictures/14c682ba29f562d3216ac3a06de2e2c7.png" xlink:type="simple" xlink:show="embed" xlink:actuate="onLoad"/></draw:frame> pour charger la recette à modifier. Le nom de la recette chargée s'affiche dans la barre inférieure de la fenêtre.</text:p>
      <text:h text:style-name="Heading_20_4" text:outline-level="4"><text:bookmark-start text:name="gestion_zones_de_verification"/>Gestion zones de vérification<text:bookmark-end text:name="gestion_zones_de_verification"/></text:h>
      <text:p text:style-name="Text_20_body">
Pour insérer une nouvelle zone, cliquer avec la souris dans le coin supérieur gauche du point d'intérêt :</text:p>
      <text:p text:style-name="Text_20_body"><draw:frame draw:style-name="mediacenter" draw:name="" text:anchor-type="paragraph" draw:z-index="0" svg:width="17.383125cm" style:rel-width="100%" svg:height="6.746875cm" style:rel-height="scale"><draw:image xlink:href="Pictures/b6ce8fd743579c407bc65231a1103a58.png" xlink:type="simple" xlink:show="embed" xlink:actuate="onLoad"/></draw:frame></text:p>
      <text:p text:style-name="Text_20_body">dans le panneau de droite, modifier si nécessaire les différents paramètres du point et confirmer l'insertion avec la touche<draw:frame draw:style-name="media" draw:name="" text:anchor-type="as-char" draw:z-index="0" svg:width="0.84666666666667cm" svg:height="0.84666666666667cm"><draw:image xlink:href="Pictures/c5604c7ebeb7310d0ce520f5633444a7.png" xlink:type="simple" xlink:show="embed" xlink:actuate="onLoad"/></draw:frame>.</text:p>
      <text:p text:style-name="Text_20_body">Pour supprimer la zone saisie, après l'avoir sélectionnée :</text:p>
      <text:p text:style-name="Text_20_body"><draw:frame draw:style-name="mediacenter" draw:name="" text:anchor-type="paragraph" draw:z-index="0" svg:width="13.229166666667cm" svg:height="5.6091666666667cm"><draw:image xlink:href="Pictures/d65480d7718ffd854df3e116b6763305.png" xlink:type="simple" xlink:show="embed" xlink:actuate="onLoad"/></draw:frame></text:p>
      <text:p text:style-name="Text_20_body">appuyer sur la touche <draw:frame draw:style-name="media" draw:name="" text:anchor-type="as-char" draw:z-index="0" svg:width="0.84666666666667cm" svg:height="0.84666666666667cm"><draw:image xlink:href="Pictures/f4603d8a1cf5061387a7f0ff3136afa8.png" xlink:type="simple" xlink:show="embed" xlink:actuate="onLoad"/></draw:frame></text:p>
      <text:p text:style-name="Text_20_body">Pour chaque zone, on peut définir : la taille, le type de vérification, le seuil et les balises qui peuvent être modifiées à partir du panneau de droite :</text:p>
      <text:p text:style-name="Text_20_body"><draw:frame draw:style-name="mediacenter" draw:name="" text:anchor-type="paragraph" draw:z-index="0" svg:width="9.286875cm" svg:height="6.2970833333333cm"><draw:image xlink:href="Pictures/c3a11967ab1b55821b8874a26e91154c.png" xlink:type="simple" xlink:show="embed" xlink:actuate="onLoad"/></draw:frame>
</text:p>
      <text:list text:style-name="List_20_1">
        <text:list-item>
          <text:p text:style-name="Text_20_body"> <text:span text:style-name="Strong_20_Emphasis">Taille (pixels)</text:span> : indique la taille du carré ;</text:p>
        </text:list-item>
      </text:list>
      <text:list text:style-name="List_20_1">
        <text:list-item>
          <text:p text:style-name="Text_20_body"> <text:span text:style-name="Strong_20_Emphasis">Vérification type</text:span> : type de vérification sélectionnable entre Max ou Moy. Dans le premier cas, le logiciel vérifie que le point le plus lumineux dans la zone définie est supérieur au seuil défini, dans le second cas, il vérifie que la valeur moyenne des points est supérieure au seuil.</text:p>
        </text:list-item>
      </text:list>
      <text:list text:style-name="List_20_1">
        <text:list-item>
          <text:p text:style-name="Text_20_body"> <text:span text:style-name="Strong_20_Emphasis">Seuil</text:span> : limite inférieure pour un résultat positif ;</text:p>
        </text:list-item>
      </text:list>
      <text:list text:style-name="List_20_1">
        <text:list-item>
          <text:p text:style-name="Text_20_body"> <text:span text:style-name="Strong_20_Emphasis">Balise</text:span> : balise affectée à l'élément (pour une analyse plus facile des résultats). Confirmer la balise avec la touche <text:span text:style-name="Strong_20_Emphasis">Mettre à jour</text:span>.;</text:p>
        </text:list-item>
      </text:list>
      <text:p text:style-name="Text_20_body">
Les zones définies peuvent être déplacées avec les touches +/- à droite de la mention <text:span text:style-name="Strong_20_Emphasis">Déplacer</text:span>.</text:p>
      <text:p text:style-name="Text_20_body">
À tout moment en appuyant sur la touche <draw:frame draw:style-name="media" draw:name="" text:anchor-type="as-char" draw:z-index="0" svg:width="0.84666666666667cm" svg:height="0.84666666666667cm"><draw:image xlink:href="Pictures/ccbb830287beaf1fe14a0ab82e972f40.png" xlink:type="simple" xlink:show="embed" xlink:actuate="onLoad"/></draw:frame>, le logiciel vérifie le résultat de toutes les zones saisies en les signalant <draw:frame draw:style-name="media" draw:name="" text:anchor-type="as-char" draw:z-index="0" svg:width="0.84666666666667cm" svg:height="0.84666666666667cm"><draw:image xlink:href="Pictures/7bdcc043d0e1fda4fd35ec3375adba29.png" xlink:type="simple" xlink:show="embed" xlink:actuate="onLoad"/></draw:frame> en cas de résultat positif ou <draw:frame draw:style-name="media" draw:name="" text:anchor-type="as-char" draw:z-index="0" svg:width="0.84666666666667cm" svg:height="0.84666666666667cm"><draw:image xlink:href="Pictures/d23a5d8c8302b58f520192b5c8d77074.png" xlink:type="simple" xlink:show="embed" xlink:actuate="onLoad"/></draw:frame> en cas de résultat négatif. Les bords de la zone sont colorés en vert ou en rouge en fonction du résultat.</text:p>
      <text:h text:style-name="Heading_20_4" text:outline-level="4"><text:bookmark-start text:name="enregistrement_recette"/>Enregistrement recette<text:bookmark-end text:name="enregistrement_recette"/></text:h>
      <text:p text:style-name="Text_20_body">
Appuyer sur la touche <draw:frame draw:style-name="media" draw:name="" text:anchor-type="as-char" draw:z-index="0" svg:width="0.84666666666667cm" svg:height="0.84666666666667cm"><draw:image xlink:href="Pictures/fd087cd4b701d7154ca88f17f3786cd9.png" xlink:type="simple" xlink:show="embed" xlink:actuate="onLoad"/></draw:frame> pour enregistrer la recette modifié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Arial Black" svg:font-family="'Arial Black'" style:font-family-generic="swiss"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font-size-asian="12pt" style:language-asian="en" style:country-asian="US"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line-height="150%"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default-outline-level="1" style:class="text" style:master-page-name="">
      <style:paragraph-properties style:page-number="auto" fo:break-before="page" fo:background-color="transparent" style:shadow="none">
        <style:tab-stops/>
        <style:background-image/>
      </style:paragraph-properties>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6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Illustration" style:family="paragraph" style:parent-style-name="Caption" style:class="extra"/>
    <style:style style:name="Footer" style:family="paragraph" style:parent-style-name="Standard" style:class="extra" style:master-page-name="">
      <style:paragraph-properties style:page-number="auto" fo:background-color="transparent" fo:padding="0cm" fo:border-left="none" fo:border-right="none" fo:border-top="0.51pt solid #000000" fo:border-bottom="none" style:shadow="none" text:number-lines="false" text:line-number="0">
        <style:tab-stops>
          <style:tab-stop style:position="8.5cm" style:type="center"/>
          <style:tab-stop style:position="17cm" style:type="right"/>
        </style:tab-stops>
        <style:background-image/>
      </style:paragraph-properties>
    </style:style>
    <style:style style:name="Header" style:family="paragraph" style:parent-style-name="Standard" style:class="extra" style:master-page-name="">
      <style:paragraph-properties style:page-number="auto" fo:padding="0cm" fo:border-left="none" fo:border-right="none" fo:border-top="none" fo:border-bottom="0.51pt solid #000000" style:shadow="none" text:number-lines="false" text:line-number="0">
        <style:tab-stops>
          <style:tab-stop style:position="8.5cm" style:type="center"/>
          <style:tab-stop style:position="17cm" style:type="righ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Contents_20_Heading" style:display-name="Contents Heading" style:family="paragraph" style:parent-style-name="Heading" style:auto-update="tru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left="0cm" fo:margin-right="0cm" fo:margin-bottom="0.499cm"/>
      </style:header-style>
      <style:footer-style>
        <style:header-footer-properties fo:min-height="0.998cm" fo:margin-left="0cm" fo:margin-right="0cm" fo:margin-top="0.499cm" style:dynamic-spacing="fals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none" style:adjustment="left" style:rel-width="25%" style:color="#000000"/>
      </style:page-layout-properties>
      <style:header-style/>
      <style:footer-style/>
    </style:page-layout>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pluginnote" style:family="table">
      <style:table-properties style:width="15cm" table:align="center" style:shadow="#808080 0.18cm 0.18cm"/>
    </style:style>
    <style:style style:name="pluginnote.A" style:family="table-column">
      <style:table-column-properties style:column-width="1.5cm"/>
    </style:style>
    <style:style style:name="pluginnote.B" style:family="table-column">
      <style:table-column-properties style:column-width="13.5cm"/>
    </style:style>
    <style:style style:name="pluginnotenote.A1" style:family="table-cell">
      <style:table-cell-properties style:vertical-align="middle" fo:padding="0.1cm" fo:border-left="0.002cm solid #000000" fo:border-right="none" fo:border-top="0.002cm solid #000000" fo:border-bottom="0.002cm solid #000000" fo:background-color="#eeffff"/>
    </style:style>
    <style:style style:name="pluginnotenote.B1" style:family="table-cell">
      <style:table-cell-properties style:vertical-align="middle" fo:padding="0.3cm" fo:border-left="none" fo:border-right="0.002cm solid #000000" fo:border-top="0.002cm solid #000000" fo:border-bottom="0.002cm solid #000000" fo:background-color="#eeffff"/>
    </style:style>
    <style:style style:name="pluginnotetip.A1" style:family="table-cell">
      <style:table-cell-properties style:vertical-align="middle" fo:padding="0.1cm" fo:border-left="0.002cm solid #000000" fo:border-right="none" fo:border-top="0.002cm solid #000000" fo:border-bottom="0.002cm solid #000000" fo:background-color="#ddffdd"/>
    </style:style>
    <style:style style:name="pluginnotetip.B1" style:family="table-cell">
      <style:table-cell-properties style:vertical-align="middle" fo:padding="0.3cm" fo:border-left="none" fo:border-right="0.002cm solid #000000" fo:border-top="0.002cm solid #000000" fo:border-bottom="0.002cm solid #000000" fo:background-color="#ddffdd"/>
    </style:style>
    <style:style style:name="pluginnoteimportant.A1" style:family="table-cell">
      <style:table-cell-properties style:vertical-align="middle" fo:padding="0.1cm" fo:border-left="0.002cm solid #000000" fo:border-right="none" fo:border-top="0.002cm solid #000000" fo:border-bottom="0.002cm solid #000000" fo:background-color="#ffffcc"/>
    </style:style>
    <style:style style:name="pluginnoteimportant.B1" style:family="table-cell">
      <style:table-cell-properties style:vertical-align="middle" fo:padding="0.3cm" fo:border-left="none" fo:border-right="0.002cm solid #000000" fo:border-top="0.002cm solid #000000" fo:border-bottom="0.002cm solid #000000" fo:background-color="#ffffcc"/>
    </style:style>
    <style:style style:name="pluginnotewarning.A1" style:family="table-cell">
      <style:table-cell-properties style:vertical-align="middle" fo:padding="0.1cm" fo:border-left="0.002cm solid #000000" fo:border-right="none" fo:border-top="0.002cm solid #000000" fo:border-bottom="0.002cm solid #000000" fo:background-color="#ffdddd"/>
    </style:style>
    <style:style style:name="pluginnotewarning.B1" style:family="table-cell">
      <style:table-cell-properties style:vertical-align="middle" fo:padding="0.3cm" fo:border-left="none" fo:border-right="0.002cm solid #000000" fo:border-top="0.002cm solid #000000" fo:border-bottom="0.002cm solid #000000" fo:background-color="#ffdddd"/>
    </style:style>
  </office:automatic-styles>
  <office:master-styles>
    <style:master-page style:name="Standard" style:page-layout-name="Mpm1">
      <style:header>
        <text:p text:style-name="Header"><text:description/>Manuale Software $NOME</text:p>
      </style:header>
      <style:footer>
        <text:p text:style-name="Footer"><text:s/><text:chapter text:display="name" text:outline-level="1"/><text:tab/><text:tab/>Pag. <text:page-number text:select-page="current">3</text:page-number></text:p>
      </style:footer>
    </style:master-page>
    <style:master-page style:name="First_20_Page" style:display-name="First Page" style:page-layout-name="Mpm2" style:next-style-name="Standard"/>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3.4$Linux LibreOffice_project/340m1$Build-402</meta:generator>
    <dc:date>2011-12-27T12:12:03</dc:date>
    <meta:editing-cycles>9</meta:editing-cycles>
    <meta:editing-duration>PT1H13M40S</meta:editing-duration>
    <meta:document-statistic meta:table-count="0" meta:image-count="1" meta:object-count="0" meta:page-count="3" meta:paragraph-count="8" meta:word-count="19" meta:character-count="138" meta:non-whitespace-character-count="121"/>
    <meta:user-defined meta:name="Info 1"/>
    <meta:user-defined meta:name="Info 2"/>
    <meta:user-defined meta:name="Info 3"/>
    <meta:user-defined meta:name="Info 4"/>
  </office:meta>
</office:document-meta>
</file>