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6466f7e64df78d099c6cf7b327c047f8.jpg"/>
  <manifest:file-entry manifest:media-type="image/jpeg" manifest:full-path="Pictures/a938337aa2f48aafc2eb51b884171340.jpg"/>
  <manifest:file-entry manifest:media-type="image/jpeg" manifest:full-path="Pictures/4cb2284de0c406a852ae5eaa2865c1fa.jpg"/>
  <manifest:file-entry manifest:media-type="image/png" manifest:full-path="Pictures/f2edbb556a6d1b81137878867afdae72.png"/>
  <manifest:file-entry manifest:media-type="image/png" manifest:full-path="Pictures/ca2ff6bab4a30e7e77bf049807255bb4.png"/>
  <manifest:file-entry manifest:media-type="image/png" manifest:full-path="Pictures/9ead0d5c86d9e3788518628d9df4a4b7.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02531953e70f3422aa8e56aa9c40dead.png"/>
  <manifest:file-entry manifest:media-type="image/png" manifest:full-path="Pictures/f5a9c0bed8ae1dd79eddae11c47a8d59.png"/>
  <manifest:file-entry manifest:media-type="image/png" manifest:full-path="Pictures/b71f599a50cd7f02e7d4bb8e21617de7.png"/>
  <manifest:file-entry manifest:media-type="image/png" manifest:full-path="Pictures/f35e071ff3d134872d98bc428a8af6f9.png"/>
  <manifest:file-entry manifest:media-type="image/png" manifest:full-path="Pictures/0846a5576b89843cbe7af46f5deb04f7.png"/>
  <manifest:file-entry manifest:media-type="image/png" manifest:full-path="Pictures/d8319c95088210930b0bb6b8a4ca02b6.png"/>
  <manifest:file-entry manifest:media-type="image/png" manifest:full-path="Pictures/2c00f55f5b046c8e61fc4c59d2a70a4f.png"/>
  <manifest:file-entry manifest:media-type="image/png" manifest:full-path="Pictures/e939db86ef33fe9a2cf995afe5aea04c.png"/>
  <manifest:file-entry manifest:media-type="image/png" manifest:full-path="Pictures/794c97f01a92e630cce0a1aaec41ee21.png"/>
  <manifest:file-entry manifest:media-type="image/jpeg" manifest:full-path="Pictures/07094087d93d3c7050d8d3d098d91a02.jpg"/>
  <manifest:file-entry manifest:media-type="image/jpeg" manifest:full-path="Pictures/53b13b06fa352dc8e89d19f64754c219.jpg"/>
  <manifest:file-entry manifest:media-type="image/jpeg" manifest:full-path="Pictures/1b9cc16ce2fad2048b1a1b86b2a47c98.jpg"/>
  <manifest:file-entry manifest:media-type="image/png" manifest:full-path="Pictures/c5d5a5105ac186739559c566a2e38bd1.png"/>
  <manifest:file-entry manifest:media-type="image/png" manifest:full-path="Pictures/94dbde785e39a2de007932a56e55c76d.png"/>
  <manifest:file-entry manifest:media-type="image/png" manifest:full-path="Pictures/368424a802d992e73de7f63659f0e751.png"/>
  <manifest:file-entry manifest:media-type="image/png" manifest:full-path="Pictures/077b076c6b2bc60a9eacf9ac1afa7a9b.png"/>
  <manifest:file-entry manifest:media-type="image/png" manifest:full-path="Pictures/28c3a2b839331b369d8cc82e091b7514.png"/>
  <manifest:file-entry manifest:media-type="image/png" manifest:full-path="Pictures/7bdcc043d0e1fda4fd35ec3375adba29.png"/>
  <manifest:file-entry manifest:media-type="image/png" manifest:full-path="Pictures/1731bca5d1e87418e05d14f24e92b56c.png"/>
  <manifest:file-entry manifest:media-type="image/png" manifest:full-path="Pictures/4b3be9580388ad1b53fdcf1f676e66f2.png"/>
  <manifest:file-entry manifest:media-type="image/png" manifest:full-path="Pictures/b140e33aca955464c00c11716088ec69.png"/>
  <manifest:file-entry manifest:media-type="image/jpeg" manifest:full-path="Pictures/d5223b33312f4d91028cc949312cf9a4.jpg"/>
  <manifest:file-entry manifest:media-type="image/jpeg" manifest:full-path="Pictures/e7a205f1dfc0dac606623e729c7f2374.jpg"/>
  <manifest:file-entry manifest:media-type="image/jpeg" manifest:full-path="Pictures/6917aebf5a53d9980087d5ac482ada18.jpg"/>
  <manifest:file-entry manifest:media-type="image/jpeg" manifest:full-path="Pictures/25698cd7e9dcbf84b6748cceca4c2d6c.jpg"/>
  <manifest:file-entry manifest:media-type="image/png" manifest:full-path="Pictures/06d8f375b58ca109679d54749a532514.png"/>
  <manifest:file-entry manifest:media-type="image/png" manifest:full-path="Pictures/300b1ed146de24c68e7d00a0a71c3b0e.png"/>
  <manifest:file-entry manifest:media-type="image/jpeg" manifest:full-path="Pictures/f1289c7e8dbfd22ac7002fffbd6c38b6.jpg"/>
  <manifest:file-entry manifest:media-type="image/jpeg" manifest:full-path="Pictures/fcf8bf383dcbc91cd28f6e0065506ec7.jpg"/>
  <manifest:file-entry manifest:media-type="image/png" manifest:full-path="Pictures/730039b5a17bbdc02f11591a846273eb.png"/>
  <manifest:file-entry manifest:media-type="image/png" manifest:full-path="Pictures/814082e01553ac9ead45ebe520401909.png"/>
  <manifest:file-entry manifest:media-type="image/png" manifest:full-path="Pictures/4dd821bd90406a4714b48efd4d245936.png"/>
  <manifest:file-entry manifest:media-type="image/png" manifest:full-path="Pictures/e72557735d46bdd13e4ca31518cd1589.png"/>
  <manifest:file-entry manifest:media-type="image/jpeg" manifest:full-path="Pictures/03e872ad7602c43fd0c69ce6725cf671.jpg"/>
  <manifest:file-entry manifest:media-type="image/png" manifest:full-path="Pictures/b0118a2a375489c74d6220202f470e28.png"/>
  <manifest:file-entry manifest:media-type="image/png" manifest:full-path="Pictures/ec8773ed1f651ada31f243a13489701a.png"/>
  <manifest:file-entry manifest:media-type="image/jpeg" manifest:full-path="Pictures/53479b5628af899b3a82dc3753e67521.jpg"/>
  <manifest:file-entry manifest:media-type="image/jpeg" manifest:full-path="Pictures/b892768bd5328b001d8d139b3443bd66.jpg"/>
  <manifest:file-entry manifest:media-type="image/png" manifest:full-path="Pictures/b256092f74a232f58ebc12ad43f365b3.png"/>
  <manifest:file-entry manifest:media-type="image/jpeg" manifest:full-path="Pictures/d90fdabc33ada5b36919edbb174b4c40.jpg"/>
  <manifest:file-entry manifest:media-type="image/jpeg" manifest:full-path="Pictures/5293f2c2a7774e0ad05c90e3a74020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athenasd_net"/>AthenaSD_Net<text:bookmark-end text:name="athenasd_net"/></text:h>
      <text:p text:style-name="Text_20_body"> 
<text:span text:style-name="Strong_20_Emphasis">AthenaSD_Net</text:span> est une application qui, par le biais d'une interface spécialement conçue à cet effet par la société MAREL, effectue le téléchargement du fichier de paramètres sur les cartes Athena.</text:p>
      <text:h text:style-name="Heading_20_2" text:outline-level="2"><text:bookmark-start text:name="allumage_et_extinction_de_la_machine"/>Allumage et extinction de la machine<text:bookmark-end text:name="allumage_et_extinction_de_la_machine"/></text:h>
      <text:h text:style-name="Heading_20_3" text:outline-level="3"><text:bookmark-start text:name="allumage"/>Allumage<text:bookmark-end text:name="allumage"/></text:h>
      <text:p text:style-name="Text_20_body">
Vérifications préliminaires :
</text:p>
      <text:list text:style-name="List_20_1">
        <text:list-item>
          <text:p text:style-name="Text_20_body"> Vérifier que le câble d'alimentation du système d'alimentation sans coupure (UPS) est raccordé au réseau électrique ;</text:p>
        </text:list-item>
        <text:list-item>
          <text:p text:style-name="Text_20_body"> Vérifier que le câble d'alimentation du système est bien branché sur la prise de l'UPS ;</text:p>
        </text:list-item>
        <text:list-item>
          <text:p text:style-name="Text_20_body"> Vérifier que le port Ethernet du système est raccordé au réseau de l'entreprise.</text:p>
        </text:list-item>
      </text:list>
      <text:p text:style-name="Text_20_body">
Pour allumer le système, procéder comme suit :
</text:p>
      <text:list text:style-name="List_20_1">
        <text:list-item>
          <text:p text:style-name="Text_20_body"> Appuyer sur la touche de mise en marche de l'UPS ;</text:p>
        </text:list-item>
        <text:list-item>
          <text:p text:style-name="Text_20_body"> Appuyer sur la touche de mise en marche de l'imprimante ;</text:p>
        </text:list-item>
        <text:list-item>
          <text:p text:style-name="Text_20_body"> Appuyer sur la touche de mise en marche du système et attendre le chargement du système d'exploitation puis le démarrage automatique du logiciel AthenaSD_Net ;</text:p>
        </text:list-item>
      </text:list>
      <text:h text:style-name="Heading_20_3" text:outline-level="3"><text:bookmark-start text:name="extinction"/>Extinction<text:bookmark-end text:name="extinction"/></text:h>
      <text:p text:style-name="Text_20_body">
Pour éteindre le système, procéder comme suit :
</text:p>
      <text:list text:style-name="List_20_1">
        <text:list-item>
          <text:p text:style-name="Text_20_body"> Fermer l'application AthenaSD_Net en suivant la procédure décrite plus loin dans ce manuel ;</text:p>
        </text:list-item>
        <text:list-item>
          <text:p text:style-name="Text_20_body"> Appuyer sur la touche d'extinction de l'ordinateur et attendre que le système d'exploitation ait effectué toutes les procédures d'extinction ;</text:p>
        </text:list-item>
        <text:list-item>
          <text:p text:style-name="Text_20_body"> Éteindre l'imprimante ;</text:p>
        </text:list-item>
        <text:list-item>
          <text:p text:style-name="Text_20_body"> Éteindre l'UPS.</text:p>
        </text:list-item>
      </text:list>
      <text:h text:style-name="Heading_20_2" text:outline-level="2"><text:bookmark-start text:name="premiere_mise_en_route_de_l_application"/>Première mise en route de l'application<text:bookmark-end text:name="premiere_mise_en_route_de_l_application"/></text:h>
      <text:p text:style-name="Text_20_body">À la première mise en route du logiciel <text:span text:style-name="Strong_20_Emphasis">AthenaSD_Net</text:span>, il est demandé de renseigner les données du premier opérateur qui sera l'administrateur du système. En utilisant le compte ainsi créé, il sera possible ensuite d'ajouter les autres opérateurs qui utiliseront le système.</text:p>
      <text:p text:style-name="Text_20_body"><draw:frame draw:style-name="mediacenter" draw:name="" text:anchor-type="paragraph" draw:z-index="0" svg:width="15.372291666667cm" svg:height="3.33375cm"><draw:image xlink:href="Pictures/6466f7e64df78d099c6cf7b327c047f8.jpg" xlink:type="simple" xlink:show="embed" xlink:actuate="onLoad"/></draw:frame></text:p>
      <text:p text:style-name="Text_20_body">Sélectionner <text:span text:style-name="Strong_20_Emphasis">Oui</text:span> pour accéder à la fenêtre suivante pour la saisie des données de l'opérateur :</text:p>
      <text:p text:style-name="Text_20_body"><draw:frame draw:style-name="mediacenter" draw:name="" text:anchor-type="paragraph" draw:z-index="0" svg:width="6.6145833333333cm" svg:height="7.0379166666667cm"><draw:image xlink:href="Pictures/a938337aa2f48aafc2eb51b884171340.jpg" xlink:type="simple" xlink:show="embed" xlink:actuate="onLoad"/></draw:frame></text:p>
      <text:p text:style-name="Text_20_body">Renseigner le code opérateur (qui sera demandé pour la connexion), un éventuel nom d'utilisateur et un numéro de carte (facultatifs), puis le mot de passe qui doit être saisi à deux reprises. Pour terminer, appuyer sur le bouton <text:span text:style-name="Strong_20_Emphasis">Ok</text:span> pour continuer.</text:p>
      <text:h text:style-name="Heading_20_2" text:outline-level="2"><text:bookmark-start text:name="description_de_l_interface_utilisateur"/>Description de l'interface utilisateur<text:bookmark-end text:name="description_de_l_interface_utilisateur"/></text:h>
      <text:p text:style-name="Text_20_body">
Les paragraphes suivants décrivent l'interface utilisateur de l'application <text:span text:style-name="Strong_20_Emphasis">AthenaSD_Net</text:span>.</text:p>
      <text:h text:style-name="Heading_20_3" text:outline-level="3"><text:bookmark-start text:name="ecran_principal"/>Écran principal<text:bookmark-end text:name="ecran_principal"/></text:h>
      <text:p text:style-name="Text_20_body">
L'image ci-dessous représenté l'écran principal de l'application :</text:p>
      <text:p text:style-name="Text_20_body"><draw:frame draw:style-name="mediacenter" draw:name="" text:anchor-type="paragraph" draw:z-index="0" svg:width="18.520833333333cm" style:rel-width="100%" svg:height="10.424583333333cm" style:rel-height="scale"><draw:image xlink:href="Pictures/4cb2284de0c406a852ae5eaa2865c1fa.jpg" xlink:type="simple" xlink:show="embed" xlink:actuate="onLoad"/></draw:frame></text:p>
      <text:p text:style-name="Text_20_body">En haut, on trouve la barre d'outils, juste en dessous la barre de navigation, puis la liste des éventuelles commandes présentes et enfin, en bas, la barre d'état.</text:p>
      <text:h text:style-name="Heading_20_4" text:outline-level="4"><text:bookmark-start text:name="barre_d_outils"/>Barre d'outils<text:bookmark-end text:name="barre_d_outils"/></text:h>
      <text:p text:style-name="Text_20_body">
Toutes les fonctions du logiciel <text:span text:style-name="Strong_20_Emphasis">AthenaSD_Net</text:span> sont accessibles à l'aide des touches présentes dans la barre d'outils et sont répertoriées ci-dessous :
</text:p>
      <table:table>
        <table:table-column/>
        <table:table-column/>
        <table:table-column/>
        <table:table-row>
          <table:table-cell office:value-type="string" table:style-name="tableheader">
            <text:p text:style-name="Table_20_Heading"> Bouton </text:p>
          </table:table-cell>
          <table:table-cell office:value-type="string" table:style-name="tableheader">
            <text:p text:style-name="Table_20_Heading"> Nom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2edbb556a6d1b81137878867afdae72.png" xlink:type="simple" xlink:show="embed" xlink:actuate="onLoad"/></draw:frame> </text:p>
          </table:table-cell>
          <table:table-cell office:value-type="string" table:style-name="tablecell">
            <text:p text:style-name="tablealignleft"> Quitter </text:p>
          </table:table-cell>
          <table:table-cell office:value-type="string" table:style-name="tablecell">
            <text:p text:style-name="tablealignleft"> Permet de fermer l'applic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2ff6bab4a30e7e77bf049807255bb4.png" xlink:type="simple" xlink:show="embed" xlink:actuate="onLoad"/></draw:frame> </text:p>
          </table:table-cell>
          <table:table-cell office:value-type="string" table:style-name="tablecell">
            <text:p text:style-name="tablealignleft"> Connexion </text:p>
          </table:table-cell>
          <table:table-cell office:value-type="string" table:style-name="tablecell">
            <text:p text:style-name="tablealignleft"> Permet de se connect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Déconnexion </text:p>
          </table:table-cell>
          <table:table-cell office:value-type="string" table:style-name="tablecell">
            <text:p text:style-name="tablealignleft"> Permet de se déconnect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Début du traitement </text:p>
          </table:table-cell>
          <table:table-cell office:value-type="string" table:style-name="tablecell">
            <text:p text:style-name="tablealignleft"> Permet de lancer la phase de traitement de la command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Fin du traitement </text:p>
          </table:table-cell>
          <table:table-cell office:value-type="string" table:style-name="tablecell">
            <text:p text:style-name="tablealignleft"> Permet d'abandonner ou de terminer la phase de traitemen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Imprimer </text:p>
          </table:table-cell>
          <table:table-cell office:value-type="string" table:style-name="tablecell">
            <text:p text:style-name="tablealignleft"> Permet de réimprimer la dernière étiquette de programm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a9c0bed8ae1dd79eddae11c47a8d59.png" xlink:type="simple" xlink:show="embed" xlink:actuate="onLoad"/></draw:frame> </text:p>
          </table:table-cell>
          <table:table-cell office:value-type="string" table:style-name="tablecell">
            <text:p text:style-name="tablealignleft"> Supprimer </text:p>
          </table:table-cell>
          <table:table-cell office:value-type="string" table:style-name="tablecell">
            <text:p text:style-name="tablealignleft"> Permet de supprimer une ou plusieurs pièces dans la base de données des pièces programmé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Actualiser </text:p>
          </table:table-cell>
          <table:table-cell office:value-type="string" table:style-name="tablecell">
            <text:p text:style-name="tablealignleft"> Permet d'actualiser la liste des commandes présentes à partir de la base de données SERVEU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Commande manuelle </text:p>
          </table:table-cell>
          <table:table-cell office:value-type="string" table:style-name="tablecell">
            <text:p text:style-name="tablealignleft"> Permet de lancer le traitement d'une commande non présente par le biais d'une saisie manuel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érateurs </text:p>
          </table:table-cell>
          <table:table-cell office:value-type="string" table:style-name="tablecell">
            <text:p text:style-name="tablealignleft"> Permet d'ouvrir l'interface de gestion des opérateur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319c95088210930b0bb6b8a4ca02b6.png" xlink:type="simple" xlink:show="embed" xlink:actuate="onLoad"/></draw:frame> </text:p>
          </table:table-cell>
          <table:table-cell office:value-type="string" table:style-name="tablecell">
            <text:p text:style-name="tablealignleft"> Journal </text:p>
          </table:table-cell>
          <table:table-cell office:value-type="string" table:style-name="tablecell">
            <text:p text:style-name="tablealignleft"> Permet d'afficher le journal des événem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tions </text:p>
          </table:table-cell>
          <table:table-cell office:value-type="string" table:style-name="tablecell">
            <text:p text:style-name="tablealignleft"> Permet d'accéder au panneau des options de programm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939db86ef33fe9a2cf995afe5aea04c.png" xlink:type="simple" xlink:show="embed" xlink:actuate="onLoad"/></draw:frame> </text:p>
          </table:table-cell>
          <table:table-cell office:value-type="string" table:style-name="tablecell">
            <text:p text:style-name="tablealignleft"> Manuel </text:p>
          </table:table-cell>
          <table:table-cell office:value-type="string" table:style-name="tablecell">
            <text:p text:style-name="tablealignleft"> Fonction de maintenance du systèm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4c97f01a92e630cce0a1aaec41ee21.png" xlink:type="simple" xlink:show="embed" xlink:actuate="onLoad"/></draw:frame> </text:p>
          </table:table-cell>
          <table:table-cell office:value-type="string" table:style-name="tablecell">
            <text:p text:style-name="tablealignleft"> À propos </text:p>
          </table:table-cell>
          <table:table-cell office:value-type="string" table:style-name="tablecell">
            <text:p text:style-name="tablealignleft"> Permet d'afficher les informations relatives au programme </text:p>
          </table:table-cell>
        </table:table-row>
      </table:table>
      <text:h text:style-name="Heading_20_4" text:outline-level="4"><text:bookmark-start text:name="barre_de_navigation"/>Barre de navigation<text:bookmark-end text:name="barre_de_navigation"/></text:h>
      <text:p text:style-name="Text_20_body">
La barre de navigation se compose des éléments suivants :
</text:p>
      <table:table>
        <table:table-column/>
        <table:table-column/>
        <table:table-column/>
        <table:table-row>
          <table:table-cell office:value-type="string" table:style-name="tableheader">
            <text:p text:style-name="Table_20_Heading"> Bouton </text:p>
          </table:table-cell>
          <table:table-cell office:value-type="string" table:style-name="tableheader">
            <text:p text:style-name="Table_20_Heading"> Nom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center" draw:name="" text:anchor-type="paragraph" draw:z-index="0" svg:width="6.588125cm" svg:height="1.4552083333333cm"><draw:image xlink:href="Pictures/07094087d93d3c7050d8d3d098d91a02.jpg" xlink:type="simple" xlink:show="embed" xlink:actuate="onLoad"/></draw:frame> </text:p>
          </table:table-cell>
          <table:table-cell office:value-type="string" table:style-name="tablecell">
            <text:p text:style-name="tablealignleft"> Opérateur </text:p>
          </table:table-cell>
          <table:table-cell office:value-type="string" table:style-name="tablecell">
            <text:p text:style-name="tablealignleft"> Permet d'afficher le code et le nom de l'opérateur authentifié </text:p>
          </table:table-cell>
        </table:table-row>
        <table:table-row>
          <table:table-cell office:value-type="string" table:style-name="tablecell">
            <text:p text:style-name="tablealignleft"> <draw:frame draw:style-name="mediacenter" draw:name="" text:anchor-type="paragraph" draw:z-index="0" svg:width="7.9375cm" svg:height="1.2964583333333cm"><draw:image xlink:href="Pictures/53b13b06fa352dc8e89d19f64754c219.jpg" xlink:type="simple" xlink:show="embed" xlink:actuate="onLoad"/></draw:frame> </text:p>
          </table:table-cell>
          <table:table-cell office:value-type="string" table:style-name="tablecell">
            <text:p text:style-name="tablealignleft"> Commande </text:p>
          </table:table-cell>
          <table:table-cell office:value-type="string" table:style-name="tablecell">
            <text:p text:style-name="tablealignleft"> Case destinée à la saisie du numéro de commande à rechercher </text:p>
          </table:table-cell>
        </table:table-row>
        <table:table-row>
          <table:table-cell office:value-type="string" table:style-name="tablecell">
            <text:p text:style-name="tablealignleft"> <draw:frame draw:style-name="mediacenter" draw:name="" text:anchor-type="paragraph" draw:z-index="0" svg:width="3.3602083333333cm" svg:height="1.42875cm"><draw:image xlink:href="Pictures/1b9cc16ce2fad2048b1a1b86b2a47c98.jpg" xlink:type="simple" xlink:show="embed" xlink:actuate="onLoad"/></draw:frame> </text:p>
          </table:table-cell>
          <table:table-cell office:value-type="string" table:style-name="tablecell">
            <text:p text:style-name="tablealignleft"> nnn/ttt </text:p>
          </table:table-cell>
          <table:table-cell office:value-type="string" table:style-name="tablecell">
            <text:p text:style-name="tablealignleft"> Permet d'afficher le numéro de la commande sélectionnée sur le nombre total de commandes présentes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c5d5a5105ac186739559c566a2e38bd1.png" xlink:type="simple" xlink:show="embed" xlink:actuate="onLoad"/></draw:frame> </text:p>
          </table:table-cell>
          <table:table-cell office:value-type="string" table:style-name="tablecell">
            <text:p text:style-name="tablealignleft"> Confirmer la commande </text:p>
          </table:table-cell>
          <table:table-cell office:value-type="string" table:style-name="tablecell">
            <text:p text:style-name="tablealignleft"> Permet de lancer la recherche de la commande saisi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94dbde785e39a2de007932a56e55c76d.png" xlink:type="simple" xlink:show="embed" xlink:actuate="onLoad"/></draw:frame> </text:p>
          </table:table-cell>
          <table:table-cell office:value-type="string" table:style-name="tablecell">
            <text:p text:style-name="tablealignleft"> Bas </text:p>
          </table:table-cell>
          <table:table-cell office:value-type="string" table:style-name="tablecell">
            <text:p text:style-name="tablealignleft"> Permet de sélectionner la commande suiva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368424a802d992e73de7f63659f0e751.png" xlink:type="simple" xlink:show="embed" xlink:actuate="onLoad"/></draw:frame> </text:p>
          </table:table-cell>
          <table:table-cell office:value-type="string" table:style-name="tablecell">
            <text:p text:style-name="tablealignleft"> Haut </text:p>
          </table:table-cell>
          <table:table-cell office:value-type="string" table:style-name="tablecell">
            <text:p text:style-name="tablealignleft"> Permet de sélectionner la commande précédente </text:p>
          </table:table-cell>
        </table:table-row>
        <table:table-row>
          <table:table-cell office:value-type="string" table:style-name="tablecell">
            <text:p text:style-name="tablealignleft"> <draw:frame draw:style-name="mediacenter" draw:name="" text:anchor-type="paragraph" draw:z-index="0" svg:width="0.84666666666667cm" svg:height="0.84666666666667cm"><draw:image xlink:href="Pictures/077b076c6b2bc60a9eacf9ac1afa7a9b.png" xlink:type="simple" xlink:show="embed" xlink:actuate="onLoad"/></draw:frame> </text:p>
          </table:table-cell>
          <table:table-cell office:value-type="string" table:style-name="tablecell">
            <text:p text:style-name="tablealignleft"> Message </text:p>
          </table:table-cell>
          <table:table-cell office:value-type="string" table:style-name="tablecell">
            <text:p text:style-name="tablealignleft"> Permet d'activer/désactiver la fonction d'agrandissement de la colonne message lors de la sélection de la commande</text:p>
          </table:table-cell>
        </table:table-row>
      </table:table>
      <text:h text:style-name="Heading_20_4" text:outline-level="4"><text:bookmark-start text:name="liste_des_commandes"/>Liste des commandes<text:bookmark-end text:name="liste_des_commandes"/></text:h>
      <text:p text:style-name="Text_20_body">
La partie centrale de l'écran montre la liste de toutes les commandes automatiquement chargées depuis le système SAP. Chaque ligne comporte les informations suivantes : <text:span text:style-name="Strong_20_Emphasis">FP</text:span>, <text:span text:style-name="Strong_20_Emphasis">commande</text:span>, <text:span text:style-name="Strong_20_Emphasis">confirmation</text:span>, <text:span text:style-name="Strong_20_Emphasis">code</text:span>, <text:span text:style-name="Strong_20_Emphasis">description</text:span>, <text:span text:style-name="Strong_20_Emphasis">dessin</text:span>, <text:span text:style-name="Strong_20_Emphasis">pièces</text:span>, <text:span text:style-name="Strong_20_Emphasis">pièces programmées</text:span>, <text:span text:style-name="Strong_20_Emphasis">message</text:span>.
La colonne <text:span text:style-name="Strong_20_Emphasis">FP</text:span> indique la présence ou  non du fichier de paramètres à télécharger dans les cartes qui devront être programmées :
</text:p>
      <table:table>
        <table:table-column/>
        <table:table-column/>
        <table:table-row>
          <table:table-cell office:value-type="string" table:style-name="tableheader">
            <text:p text:style-name="Table_20_Heading"> Symbole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8c3a2b839331b369d8cc82e091b7514.png" xlink:type="simple" xlink:show="embed" xlink:actuate="onLoad"/></draw:frame> </text:p>
          </table:table-cell>
          <table:table-cell office:value-type="string" table:style-name="tablecell">
            <text:p text:style-name="tablealignleft"> Fichier de paramètres non disponib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bdcc043d0e1fda4fd35ec3375adba29.png" xlink:type="simple" xlink:show="embed" xlink:actuate="onLoad"/></draw:frame> </text:p>
          </table:table-cell>
          <table:table-cell office:value-type="string" table:style-name="tablecell">
            <text:p text:style-name="tablealignleft"> Fichier de paramètres disponible </text:p>
          </table:table-cell>
        </table:table-row>
      </table:table>
      <text:p text:style-name="Text_20_body">
La ligne qui correspond à la commande sélectionnée est indiquée par la couleur jaune.</text:p>
      <text:h text:style-name="Heading_20_4" text:outline-level="4"><text:bookmark-start text:name="barre_d_etat"/>Barre d'état<text:bookmark-end text:name="barre_d_etat"/></text:h>
      <text:p text:style-name="Text_20_body">
Dans la barre d'état sont affichés les états des différentes connexions à la base de données et aux périphériques raccordés au système :</text:p>
      <table:table>
        <table:table-column/>
        <table:table-column/>
        <table:table-row>
          <table:table-cell office:value-type="string" table:style-name="tableheader">
            <text:p text:style-name="Table_20_Heading"> Panneau </text:p>
          </table:table-cell>
          <table:table-cell office:value-type="string" table:style-name="tableheader">
            <text:p text:style-name="Table_20_Heading"> Description </text:p>
          </table:table-cell>
        </table:table-row>
        <table:table-row>
          <table:table-cell office:value-type="string" table:style-name="tablecell">
            <text:p text:style-name="tablealignleft"> Base de données serveur </text:p>
          </table:table-cell>
          <table:table-cell office:value-type="string" table:style-name="tablecell">
            <text:p text:style-name="tablealignleft"> Connexion à la base de données serveur </text:p>
          </table:table-cell>
        </table:table-row>
        <table:table-row>
          <table:table-cell office:value-type="string" table:style-name="tablecell">
            <text:p text:style-name="tablealignleft"> Base de données locale </text:p>
          </table:table-cell>
          <table:table-cell office:value-type="string" table:style-name="tablecell">
            <text:p text:style-name="tablealignleft"> Connexion à la base de données locale </text:p>
          </table:table-cell>
        </table:table-row>
        <table:table-row>
          <table:table-cell office:value-type="string" table:style-name="tablecell">
            <text:p text:style-name="tablealignleft"> Programmateur </text:p>
          </table:table-cell>
          <table:table-cell office:value-type="string" table:style-name="tablecell">
            <text:p text:style-name="tablealignleft"> Connexion au clavier de programmation des cartes </text:p>
          </table:table-cell>
        </table:table-row>
        <table:table-row>
          <table:table-cell office:value-type="string" table:style-name="tablecell">
            <text:p text:style-name="tablealignleft"> Scanner </text:p>
          </table:table-cell>
          <table:table-cell office:value-type="string" table:style-name="tablecell">
            <text:p text:style-name="tablealignleft"> Connexion au scanner </text:p>
          </table:table-cell>
        </table:table-row>
        <table:table-row>
          <table:table-cell office:value-type="string" table:style-name="tablecell">
            <text:p text:style-name="tablealignleft"> Imprimante </text:p>
          </table:table-cell>
          <table:table-cell office:value-type="string" table:style-name="tablecell">
            <text:p text:style-name="tablealignleft"> Connexion à l'imprimante d'étiquettes </text:p>
          </table:table-cell>
        </table:table-row>
      </table:table>
      <text:p text:style-name="Text_20_body">Les états sont décrits dans le tableau ci-dessous :</text:p>
      <table:table>
        <table:table-column/>
        <table:table-column/>
        <table:table-row>
          <table:table-cell office:value-type="string" table:style-name="tableheader">
            <text:p text:style-name="Table_20_Heading"> Icône </text:p>
          </table:table-cell>
          <table:table-cell office:value-type="string" table:style-name="tableheader">
            <text:p text:style-name="Table_20_Heading"> Description de l'éta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en état de fonctionnemen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roblèmes de connex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140e33aca955464c00c11716088ec69.png" xlink:type="simple" xlink:show="embed" xlink:actuate="onLoad"/></draw:frame> </text:p>
          </table:table-cell>
          <table:table-cell office:value-type="string" table:style-name="tablecell">
            <text:p text:style-name="tablealignleft"> non configurée </text:p>
          </table:table-cell>
        </table:table-row>
      </table:table>
      <text:h text:style-name="Heading_20_2" text:outline-level="2"><text:bookmark-start text:name="connexion_et_deconnexion"/>Connexion et déconnexion<text:bookmark-end text:name="connexion_et_deconnexion"/></text:h>
      <text:p text:style-name="Text_20_body">
L'opérateur ne peut accéder à toutes les fonctionnalités du système qu'après s'être authentifié.</text:p>
      <text:p text:style-name="Text_20_body">Pour se connecter dans l'application, appuyer sur le bouton <draw:frame draw:style-name="media" draw:name="" text:anchor-type="as-char" draw:z-index="0" svg:width="0.84666666666667cm" svg:height="0.84666666666667cm"><draw:image xlink:href="Pictures/ca2ff6bab4a30e7e77bf049807255bb4.png" xlink:type="simple" xlink:show="embed" xlink:actuate="onLoad"/></draw:frame>. Dans la fenêtre suivante, saisir d'abord le code opérateur puis le mot de passe après s'être placé dans la case correspondante et appuyer sur <text:span text:style-name="Strong_20_Emphasis">Ok</text:span>.</text:p>
      <text:p text:style-name="Text_20_body"><draw:frame draw:style-name="mediacenter" draw:name="" text:anchor-type="paragraph" draw:z-index="0" svg:width="7.9375cm" svg:height="6.1383333333333cm"><draw:image xlink:href="Pictures/d5223b33312f4d91028cc949312cf9a4.jpg" xlink:type="simple" xlink:show="embed" xlink:actuate="onLoad"/></draw:frame></text:p>
      <text:p text:style-name="Text_20_body">Une fois l'utilisation du système terminée, appuyer sur le bouton <draw:frame draw:style-name="media" draw:name="" text:anchor-type="as-char" draw:z-index="0" svg:width="0.84666666666667cm" svg:height="0.84666666666667cm"><draw:image xlink:href="Pictures/9ead0d5c86d9e3788518628d9df4a4b7.png" xlink:type="simple" xlink:show="embed" xlink:actuate="onLoad"/></draw:frame> pour effectuer la déconnexion.</text:p>
      <text:h text:style-name="Heading_20_2" text:outline-level="2"><text:bookmark-start text:name="programmation_des_cartes"/>Programmation des cartes<text:bookmark-end text:name="programmation_des_cartes"/></text:h>
      <text:p text:style-name="Text_20_body">
La procédure pour lancer une phase de traitement est la suivante :</text:p>
      <text:list text:style-name="List_20_1">
        <text:list-item>
          <text:p text:style-name="Text_20_body"> 1] Commencer par la connexion afin de s'authentifier ;</text:p>
        </text:list-item>
        <text:list-item>
          <text:p text:style-name="Text_20_body"> 2] Passer en mode de programmation en procédant de l'une des manières suivantes :</text:p>
          <text:list text:style-name="List_20_1">
            <text:list-item>
              <text:p text:style-name="Text_20_body"> a] Lire le code situé sur la feuille de traitement à l'aide du scanner :</text:p>
            </text:list-item>
          </text:list>
        </text:list-item>
      </text:list>
      <text:p text:style-name="Text_20_body">
<draw:frame draw:style-name="mediacenter" draw:name="" text:anchor-type="paragraph" draw:z-index="0" svg:width="7.9375cm" svg:height="4.7625cm"><draw:image xlink:href="Pictures/e7a205f1dfc0dac606623e729c7f2374.jpg" xlink:type="simple" xlink:show="embed" xlink:actuate="onLoad"/></draw:frame>
</text:p>
      <text:list text:style-name="List_20_1">
        <text:list-item>
          <text:p text:style-name="Text_20_body"> b] Saisir le numéro dans la case prévue à cet effet en utilisant le clavier numérique qui s'affiche automatiquement et appuyer sur la touche <text:span text:style-name="Strong_20_Emphasis">Ok</text:span> :</text:p>
        </text:list-item>
      </text:list>
      <text:p text:style-name="Text_20_body">
<draw:frame draw:style-name="mediacenter" draw:name="" text:anchor-type="paragraph" draw:z-index="0" svg:width="10.874375cm" svg:height="1.7727083333333cm"><draw:image xlink:href="Pictures/53b13b06fa352dc8e89d19f64754c219.jpg" xlink:type="simple" xlink:show="embed" xlink:actuate="onLoad"/></draw:frame>
<draw:frame draw:style-name="mediacenter" draw:name="" text:anchor-type="paragraph" draw:z-index="0" svg:width="5.2916666666667cm" svg:height="8.8370833333333cm"><draw:image xlink:href="Pictures/6917aebf5a53d9980087d5ac482ada18.jpg" xlink:type="simple" xlink:show="embed" xlink:actuate="onLoad"/></draw:frame>
</text:p>
      <text:list text:style-name="List_20_1">
        <text:list-item>
          <text:p text:style-name="Text_20_body"> c] Sélectionner directement la commande et appuyer sur la touche :</text:p>
        </text:list-item>
      </text:list>
      <text:p text:style-name="Text_20_body">
<draw:frame draw:style-name="mediacenter" draw:name="" text:anchor-type="paragraph" draw:z-index="0" svg:width="0.84666666666667cm" svg:height="0.84666666666667cm"><draw:image xlink:href="Pictures/851c895dd75412f39850d1b652f5829a.png" xlink:type="simple" xlink:show="embed" xlink:actuate="onLoad"/></draw:frame></text:p>
      <text:list text:style-name="List_20_1">
        <text:list-item>
          <text:p text:style-name="Text_20_body"> 3] Dans les deux premiers cas, si la commande de traitement est valide, on passe à l'écran de traitement :</text:p>
        </text:list-item>
      </text:list>
      <text:p text:style-name="Text_20_body">
<draw:frame draw:style-name="mediacenter" draw:name="" text:anchor-type="paragraph" draw:z-index="0" svg:width="13.229166666667cm" svg:height="7.4347916666667cm"><draw:image xlink:href="Pictures/25698cd7e9dcbf84b6748cceca4c2d6c.jpg" xlink:type="simple" xlink:show="embed" xlink:actuate="onLoad"/></draw:frame>
</text:p>
      <text:list text:style-name="List_20_1">
        <text:list-item>
          <text:p text:style-name="Text_20_body"> 4] Raccorder alors la carte au clavier à l'aide du câble plat prévu à cet effet ;</text:p>
        </text:list-item>
        <text:list-item>
          <text:p text:style-name="Text_20_body"> 5] Si nécessaire, lire à l'aide du scanner un ou plusieurs codes-barres à associer à la pièce en cours de programmation ;</text:p>
        </text:list-item>
        <text:list-item>
          <text:p text:style-name="Text_20_body"> 6] Appuyer sur la touche de programmation située sur le clavier jusqu'à ce que le voyant de couleur jaune s'allume (il restera allumé pendant toute la phase de programmation) ;</text:p>
        </text:list-item>
        <text:list-item>
          <text:p text:style-name="Text_20_body"> 7] À la fin de la programmation, si tout s'est bien déroulé, un message indiquera l'arrivée à bonne fin et l'étiquette sera imprimée automatiquement. Au contraire, en cas d'échec, pour essayer à nouveau de programmer la pièce, appuyer sur la touche une première fois pour revenir à la phase précédente (6) et une deuxième fois pour recommencer la programmation.</text:p>
        </text:list-item>
      </text:list>
      <text:p text:style-name="Text_20_body">
Pour terminer le traitement, appuyer sur la touche d'arrêt <draw:frame draw:style-name="media" draw:name="" text:anchor-type="as-char" draw:z-index="0" svg:width="0.84666666666667cm" svg:height="0.84666666666667cm"><draw:image xlink:href="Pictures/06d8f375b58ca109679d54749a532514.png" xlink:type="simple" xlink:show="embed" xlink:actuate="onLoad"/></draw:frame>, même si toutes les pièces prévues dans la commande n'ont pas été programmées.</text:p>
      <text:p text:style-name="Text_20_body">La touche <draw:frame draw:style-name="media" draw:name="" text:anchor-type="as-char" draw:z-index="0" svg:width="0.84666666666667cm" svg:height="0.84666666666667cm"><draw:image xlink:href="Pictures/300b1ed146de24c68e7d00a0a71c3b0e.png" xlink:type="simple" xlink:show="embed" xlink:actuate="onLoad"/></draw:frame> <text:span text:style-name="Strong_20_Emphasis">SUPPRIMER CODES-BARRES</text:span> permet de répéter la lecture des codes-barres depuis le début.</text:p>
      <text:p text:style-name="Text_20_body">Chaque pièce programmée sera ajoutée à la liste avec un numéro progressif, la date et l'heure de programmation et le poste de travail. La liste peut comporter d'autres pièces programmées à partir d'autres stations et appartenant à la même commande. </text:p>
      <text:h text:style-name="Heading_20_2" text:outline-level="2"><text:bookmark-start text:name="suppression_d_une_piece_programme"/>Suppression d'une pièce programme<text:bookmark-end text:name="suppression_d_une_piece_programme"/></text:h>
      <text:p text:style-name="Text_20_body">
Pour supprimer une ou plusieurs pièces programmées de la base de données, procéder comme suit :
</text:p>
      <text:list text:style-name="List_20_1">
        <text:list-item>
          <text:p text:style-name="Text_20_body"> 1] Exécuter la procédure d'authentification ;</text:p>
        </text:list-item>
        <text:list-item>
          <text:p text:style-name="Text_20_body"> 2] Sélectionner directement la commande et appuyer sur la touche <draw:frame draw:style-name="media" draw:name="" text:anchor-type="as-char" draw:z-index="0" svg:width="0.84666666666667cm" svg:height="0.84666666666667cm"><draw:image xlink:href="Pictures/851c895dd75412f39850d1b652f5829a.png" xlink:type="simple" xlink:show="embed" xlink:actuate="onLoad"/></draw:frame></text:p>
        </text:list-item>
      </text:list>
      <text:list text:style-name="List_20_1">
        <text:list-item>
          <text:p text:style-name="Text_20_body"> 3] Appuyer sur la touche <draw:frame draw:style-name="media" draw:name="" text:anchor-type="as-char" draw:z-index="0" svg:width="0.84666666666667cm" svg:height="0.84666666666667cm"><draw:image xlink:href="Pictures/f5a9c0bed8ae1dd79eddae11c47a8d59.png" xlink:type="simple" xlink:show="embed" xlink:actuate="onLoad"/></draw:frame> pour accéder à la fenêtre suivante :</text:p>
        </text:list-item>
      </text:list>
      <text:p text:style-name="Text_20_body">
 <draw:frame draw:style-name="mediacenter" draw:name="" text:anchor-type="paragraph" draw:z-index="0" svg:width="10.583333333333cm" svg:height="4.683125cm"><draw:image xlink:href="Pictures/f1289c7e8dbfd22ac7002fffbd6c38b6.jpg" xlink:type="simple" xlink:show="embed" xlink:actuate="onLoad"/></draw:frame>
</text:p>
      <text:list text:style-name="List_20_1">
        <text:list-item>
          <text:p text:style-name="Text_20_body"> 4] Sélectionner un ou plusieurs éléments et appuyer sur la touche <text:span text:style-name="Strong_20_Emphasis">OK</text:span> pour confirmer.</text:p>
        </text:list-item>
      </text:list>
      <text:h text:style-name="Heading_20_2" text:outline-level="2"><text:bookmark-start text:name="gestion_des_operateurs"/>Gestion des opérateurs<text:bookmark-end text:name="gestion_des_operateurs"/></text:h>
      <text:p text:style-name="Text_20_body">
En utilisant cet outil uniquement accessible aux administrateurs, il est possible de visualiser les opérateurs déjà présents, de les modifier, d'en insérer de nouveaux ou de supprimer les opérateurs existants. Appuyer sur la touche :</text:p>
      <text:p text:style-name="Text_20_body"><draw:frame draw:style-name="media" draw:name="" text:anchor-type="as-char" draw:z-index="0" svg:width="0.84666666666667cm" svg:height="0.84666666666667cm"><draw:image xlink:href="Pictures/0846a5576b89843cbe7af46f5deb04f7.png" xlink:type="simple" xlink:show="embed" xlink:actuate="onLoad"/></draw:frame></text:p>
      <text:p text:style-name="Text_20_body">pour accéder au panneau suivant :</text:p>
      <text:p text:style-name="Text_20_body"><draw:frame draw:style-name="mediacenter" draw:name="" text:anchor-type="paragraph" draw:z-index="0" svg:width="7.9375cm" svg:height="7.3025cm"><draw:image xlink:href="Pictures/fcf8bf383dcbc91cd28f6e0065506ec7.jpg" xlink:type="simple" xlink:show="embed" xlink:actuate="onLoad"/></draw:frame></text:p>
      <text:h text:style-name="Heading_20_3" text:outline-level="3"><text:bookmark-start text:name="nouvel_operateur"/>Nouvel opérateur<text:bookmark-end text:name="nouvel_operateur"/></text:h>
      <text:p text:style-name="Text_20_body">
Pour ajouter un nouvel opérateur :</text:p>
      <text:list text:style-name="List_20_1">
        <text:list-item>
          <text:p text:style-name="Text_20_body"> Appuyer sur le bouton <draw:frame draw:style-name="media" draw:name="" text:anchor-type="as-char" draw:z-index="0" svg:width="0.84666666666667cm" svg:height="0.84666666666667cm"><draw:image xlink:href="Pictures/730039b5a17bbdc02f11591a846273eb.png" xlink:type="simple" xlink:show="embed" xlink:actuate="onLoad"/></draw:frame> ;</text:p>
        </text:list-item>
        <text:list-item>
          <text:p text:style-name="Text_20_body"> Saisir le code d'accès ;</text:p>
        </text:list-item>
        <text:list-item>
          <text:p text:style-name="Text_20_body"> Saisir un nom éventuel ;</text:p>
        </text:list-item>
        <text:list-item>
          <text:p text:style-name="Text_20_body"> Saisir le code de carte ;</text:p>
        </text:list-item>
        <text:list-item>
          <text:p text:style-name="Text_20_body"> Sélectionner le type d'opérateur (administrateur ou standard) ;</text:p>
        </text:list-item>
        <text:list-item>
          <text:p text:style-name="Text_20_body"> Saisir deux fois le mot de passe à affecter ;</text:p>
        </text:list-item>
        <text:list-item>
          <text:p text:style-name="Text_20_body"> Appuyer sur le bouton <text:span text:style-name="Strong_20_Emphasis">Confirmer</text:span>.</text:p>
        </text:list-item>
      </text:list>
      <text:h text:style-name="Heading_20_3" text:outline-level="3"><text:bookmark-start text:name="modifier_un_operateur"/>Modifier un opérateur<text:bookmark-end text:name="modifier_un_operateur"/></text:h>
      <text:p text:style-name="Text_20_body">
Pour modifier un opérateur existant :</text:p>
      <text:list text:style-name="List_20_1">
        <text:list-item>
          <text:p text:style-name="Text_20_body"> Le sélectionner dans la liste à l'aide de la touche gauche de la souris ;</text:p>
        </text:list-item>
        <text:list-item>
          <text:p text:style-name="Text_20_body"> Appuyer sur le bouton <draw:frame draw:style-name="media" draw:name="" text:anchor-type="as-char" draw:z-index="0" svg:width="0.84666666666667cm" svg:height="0.84666666666667cm"><draw:image xlink:href="Pictures/814082e01553ac9ead45ebe520401909.png" xlink:type="simple" xlink:show="embed" xlink:actuate="onLoad"/></draw:frame> ;</text:p>
        </text:list-item>
        <text:list-item>
          <text:p text:style-name="Text_20_body"> Modifier les détails comme pour l'ajout d'un nouvel opérateur ;</text:p>
        </text:list-item>
        <text:list-item>
          <text:p text:style-name="Text_20_body"> Enfin, cliquer sur le bouton <text:span text:style-name="Strong_20_Emphasis">Confirmer</text:span>.</text:p>
        </text:list-item>
      </text:list>
      <text:h text:style-name="Heading_20_3" text:outline-level="3"><text:bookmark-start text:name="supprimer_un_operateur"/>Supprimer un opérateur<text:bookmark-end text:name="supprimer_un_operateur"/></text:h>
      <text:p text:style-name="Text_20_body">
Pour supprimer un opérateur existant :</text:p>
      <text:list text:style-name="List_20_1">
        <text:list-item>
          <text:p text:style-name="Text_20_body"> Le sélectionner dans la liste à l'aide de la touche gauche de la souris ;</text:p>
        </text:list-item>
        <text:list-item>
          <text:p text:style-name="Text_20_body"> Cliquer sur le bouton <draw:frame draw:style-name="media" draw:name="" text:anchor-type="as-char" draw:z-index="0" svg:width="0.84666666666667cm" svg:height="0.84666666666667cm"><draw:image xlink:href="Pictures/4dd821bd90406a4714b48efd4d245936.png" xlink:type="simple" xlink:show="embed" xlink:actuate="onLoad"/></draw:frame> et répondre <text:span text:style-name="Strong_20_Emphasis">Oui</text:span> à la demande confirmation.</text:p>
        </text:list-item>
      </text:list>
      <text:h text:style-name="Heading_20_2" text:outline-level="2"><text:bookmark-start text:name="autres_outils"/>Autres outils<text:bookmark-end text:name="autres_outils"/></text:h>
      <text:h text:style-name="Heading_20_3" text:outline-level="3"><text:bookmark-start text:name="reimprimer_une_etiquette"/>Réimprimer une étiquette<text:bookmark-end text:name="reimprimer_une_etiquette"/></text:h>
      <text:p text:style-name="Text_20_body">
Pour réimprimer l'étiquette de la dernière pièce programmée, appuyer sur la touche :</text:p>
      <text:p text:style-name="Text_20_body"><draw:frame draw:style-name="mediacenter" draw:name="" text:anchor-type="paragraph" draw:z-index="0" svg:width="0.84666666666667cm" svg:height="0.84666666666667cm"><draw:image xlink:href="Pictures/02531953e70f3422aa8e56aa9c40dead.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n'y a pas de limites pour les réimpressions.</text:p>
          </table:table-cell>
        </table:table-row>
      </table:table>
      <text:h text:style-name="Heading_20_3" text:outline-level="3"><text:bookmark-start text:name="actualisation_des_donnees_depuis_sap"/>Actualisation des données depuis SAP<text:bookmark-end text:name="actualisation_des_donnees_depuis_sap"/></text:h>
      <text:p text:style-name="Text_20_body">
Le système charge automatiquement la liste des commandes depuis SAP. Cependant, lorsque l'on appuie sur la touche <draw:frame draw:style-name="media" draw:name="" text:anchor-type="as-char" draw:z-index="0" svg:width="0.84666666666667cm" svg:height="0.84666666666667cm"><draw:image xlink:href="Pictures/b71f599a50cd7f02e7d4bb8e21617de7.png" xlink:type="simple" xlink:show="embed" xlink:actuate="onLoad"/></draw:frame> la mise à jour est forcé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fonction du nombre de commandes présentes, la procédure d'actualisation peut nécessiter plus ou moins longtemps.</text:p>
          </table:table-cell>
        </table:table-row>
      </table:table>
      <text:h text:style-name="Heading_20_3" text:outline-level="3"><text:bookmark-start text:name="affichage_du_journal"/>Affichage du journal<text:bookmark-end text:name="affichage_du_journal"/></text:h>
      <text:p text:style-name="Text_20_body">
Lorsque l'on appuie sur la touche <draw:frame draw:style-name="media" draw:name="" text:anchor-type="as-char" draw:z-index="0" svg:width="0.84666666666667cm" svg:height="0.84666666666667cm"><draw:image xlink:href="Pictures/d8319c95088210930b0bb6b8a4ca02b6.png" xlink:type="simple" xlink:show="embed" xlink:actuate="onLoad"/></draw:frame>, le programme affiche la liste de tous les messages d'erreur et d'avertissement enregistrés pendant le fonctionnement :</text:p>
      <text:p text:style-name="Text_20_body"><draw:frame draw:style-name="mediacenter" draw:name="" text:anchor-type="paragraph" draw:z-index="0" svg:width="10.583333333333cm" svg:height="6.1647916666667cm"><draw:image xlink:href="Pictures/03e872ad7602c43fd0c69ce6725cf671.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sultation de ces messages peut faciliter le travail de l'utilisateur dans la résolution des éventuels problèmes rencontrés lors de l'utilisation normale.</text:p>
          </table:table-cell>
        </table:table-row>
      </table:table>
      <text:h text:style-name="Heading_20_2" text:outline-level="2"><text:bookmark-start text:name="messages_du_systeme"/>Messages du système<text:bookmark-end text:name="messages_du_systeme"/></text:h>
      <text:p text:style-name="Text_20_body">
Ce paragraphe répertorie tous les messages d'erreur ou d'avertissement.</text:p>
      <text:h text:style-name="Heading_20_5" text:outline-level="5"><text:bookmark-start text:name="cfg001erreur_lors_de_la_lecture_du_fichier_de_configuration_de_l_application "/>"CFG001:Erreur lors de la lecture du fichier de configuration de l'application !"<text:bookmark-end text:name="cfg001erreur_lors_de_la_lecture_du_fichier_de_configuration_de_l_application "/></text:h>
      <text:p text:style-name="Text_20_body">
L'application ne peut pas être démarrée car le fichier de configuration n'est pas valide ou est illisible.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oit intervenir.</text:p>
          </table:table-cell>
        </table:table-row>
      </table:table>
      <text:p text:style-name="Horizontal_20_Line"/>
      <text:h text:style-name="Heading_20_5" text:outline-level="5"><text:bookmark-start text:name="ep001il_reste_une_ou_plusieurs_pieces_non_programmees._quitter_quand_meme "/>"EP001:IL RESTE UNE OU PLUSIEURS PIÈCES NON PROGRAMMÉES. QUITTER QUAND MÊME ?"<text:bookmark-end text:name="ep001il_reste_une_ou_plusieurs_pieces_non_programmees._quitter_quand_meme "/></text:h>
      <text:p text:style-name="Text_20_body">
Message normal de traitement destiné à avertir l'opérateur qu'il est sur le point d'abandonner la phase de programmation des cartes alors qu'il n'a pas programmé toutes les pièces prévues dans la commande de production.
</text:p>
      <text:p text:style-name="Horizontal_20_Line"/>
      <text:h text:style-name="Heading_20_5" text:outline-level="5"><text:bookmark-start text:name="base_de_donnees_serveur_non_connectee "/>"BASE DE DONNÉES SERVEUR NON CONNECTÉE !"<text:bookmark-end text:name="base_de_donnees_serveur_non_connectee "/></text:h>
      <text:p text:style-name="Text_20_body">
La connexion avec la base de données serveur n'est pas ouverte, c'est pourquoi toutes les fonctionnalités ne sont pas disponibles.
</text:p>
      <text:p text:style-name="Horizontal_20_Line"/>
      <text:h text:style-name="Heading_20_5" text:outline-level="5"><text:bookmark-start text:name="dbconn002erreur_de_connexion_a_la_base_de_donnees_locale "/>"DBCONN002:ERREUR DE CONNEXION À LA BASE DE DONNÉES LOCALE !"<text:bookmark-end text:name="dbconn002erreur_de_connexion_a_la_base_de_donnees_locale "/></text:h>
      <text:p text:style-name="Text_20_body">
Il n'a pas été possible d'activer la connexion à la base de données locale lors de la phase de synchronisation des tableaux.
* Essayer de redémarrer l'applicatio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ucune intervention n'est nécessaire si aucun message n'est affiché lors du redémarrage.</text:p>
          </table:table-cell>
        </table:table-row>
      </table:table>
      <text:p text:style-name="Horizontal_20_Line"/>
      <text:h text:style-name="Heading_20_5" text:outline-level="5"><text:bookmark-start text:name="dbconn001erreur_d_activation_de_la_connexion_a_la_base_de_donnees_serveur "/>"DBCONN001:ERREUR D'ACTIVATION DE LA CONNEXION À LA BASE DE DONNÉES SERVEUR !"<text:bookmark-end text:name="dbconn001erreur_d_activation_de_la_connexion_a_la_base_de_donnees_serveur "/></text:h>
      <text:p text:style-name="Text_20_body">
Il n'a pas été possible d'activer la connexion à la base de données serveur lors de la phase de synchronisation des tableaux.
* Essayer de redémarrer l'applicatio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ucune intervention n'est nécessaire si aucun message n'est affiché lors du redémarrage.</text:p>
          </table:table-cell>
        </table:table-row>
      </table:table>
      <text:p text:style-name="Horizontal_20_Line"/>
      <text:h text:style-name="Heading_20_5" text:outline-level="5"><text:bookmark-start text:name="dbrestore001erreur_lors_de_l_actualisation_de_la_base_de_donnees_serveur_avec_les_donnees_locales_0_controler_le_journal "/>"DBRESTORE001:ERREUR LORS DE L'ACTUALISATION DE LA BASE DE DONNÉES SERVEUR AVEC LES DONNÉES LOCALES{0}CONTRÔLER LE JOURNAL !"<text:bookmark-end text:name="dbrestore001erreur_lors_de_l_actualisation_de_la_base_de_donnees_serveur_avec_les_donnees_locales_0_controler_le_journal "/></text:h>
      <text:p text:style-name="Text_20_body">
Il n'a pas été possible de déplacer les données locales relatives aux pièces programmées dans la base de données serveur.
* Essayer de redémarrer l'applicatio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ucune intervention n'est nécessaire si aucun message n'est affiché lors du redémarrage.</text:p>
          </table:table-cell>
        </table:table-row>
      </table:table>
      <text:p text:style-name="Horizontal_20_Line"/>
      <text:h text:style-name="Heading_20_5" text:outline-level="5"><text:bookmark-start text:name="dbupdate001erreur_lors_de_l_actualisation_de_la_base_de_donnees_locale_0_controler_le_journal "/>"DBUPDATE001:ERREUR LORS DE L'ACTUALISATION DE LA BASE DE DONNÉES LOCALE{0}CONTRÔLER LE JOURNAL !"<text:bookmark-end text:name="dbupdate001erreur_lors_de_l_actualisation_de_la_base_de_donnees_locale_0_controler_le_journal "/></text:h>
      <text:p text:style-name="Text_20_body">
Il n'a pas été possible de lire la liste des commandes actualisée depuis la base de données serveur.
* Essayer de redémarrer l'applicatio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ucune intervention n'est nécessaire si aucun message n'est affiché lors du redémarrage.</text:p>
          </table:table-cell>
        </table:table-row>
      </table:table>
      <text:p text:style-name="Horizontal_20_Line"/>
      <text:h text:style-name="Heading_20_5" text:outline-level="5"><text:bookmark-start text:name="dp001il_faut_d_abord_selectionner_la_commande "/>"DP001:IL FAUT D'ABORD SÉLECTIONNER LA COMMANDE !"<text:bookmark-end text:name="dp001il_faut_d_abord_selectionner_la_commande "/></text:h>
      <text:p text:style-name="Text_20_body">
Il faut d'abord sélectionner les éléments programmés à supprimer.
</text:p>
      <text:p text:style-name="Horizontal_20_Line"/>
      <text:h text:style-name="Heading_20_5" text:outline-level="5"><text:bookmark-start text:name="job001erreur_lors_de_l_ecriture_de_la_modalite_de_configuration._verifier_la_connexion"/>JOB001:ERREUR LORS DE L'ÉCRITURE DE LA MODALITÉ DE CONFIGURATION. VÉRIFIER LA CONNEXION<text:bookmark-end text:name="job001erreur_lors_de_l_ecriture_de_la_modalite_de_configuration._verifier_la_connexion"/></text:h>
      <text:p text:style-name="Text_20_body">
Le système n'a reçu aucune réponse à la commande de configuration envoyée à la carte à programmer. 
 * Vérifier que la carte est connectée au clavier de programmation à l'aide du câble prévu à cet effet.</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L'intervention d'un technicien devient nécessaire si le voyant de couleur jaune situé sur le clavier est éteint.</text:p>
          </table:table-cell>
        </table:table-row>
      </table:table>
      <text:p text:style-name="Horizontal_20_Line"/>
      <text:h text:style-name="Heading_20_5" text:outline-level="5"><text:bookmark-start text:name="job002erreur_lors_de_la_suppression_de_la_flash "/>"JOB002:ERREUR LORS DE LA SUPPRESSION DE LA FLASH !"<text:bookmark-end text:name="job002erreur_lors_de_la_suppression_de_la_flash "/></text:h>
      <text:p text:style-name="Text_20_body">
Le système n'a reçu aucune réponse à la commande de suppression de la mémoire flash. Vérifier que la carte est encore connectée au clavier et appuyer de nouveau sur la touche de DÉMARRAGE (2 fois) pour réessayer de programmer la carte. 
</text:p>
      <text:p text:style-name="Horizontal_20_Line"/>
      <text:h text:style-name="Heading_20_5" text:outline-level="5"><text:bookmark-start text:name="job003erreur_lors_de_l_ecriture_de_la_memoire_flash "/>"JOB003:ERREUR LORS DE L'ÉCRITURE DE LA MÉMOIRE FLASH !"<text:bookmark-end text:name="job003erreur_lors_de_l_ecriture_de_la_memoire_flash "/></text:h>
      <text:p text:style-name="Text_20_body">
Le système n'a reçu aucune réponse à la commande d'écriture de la mémoire flash. Vérifier que la carte est encore connectée au clavier et appuyer de nouveau sur la touche de DÉMARRAGE (2 fois) pour réessayer de programmer la carte. 
</text:p>
      <text:p text:style-name="Horizontal_20_Line"/>
      <text:h text:style-name="Heading_20_5" text:outline-level="5"><text:bookmark-start text:name="job003erreur_lors_de_la_verification_de_la_memoire_flash "/>"JOB003:ERREUR LORS DE LA VÉRIFICATION DE LA MÉMOIRE FLASH !"<text:bookmark-end text:name="job003erreur_lors_de_la_verification_de_la_memoire_flash "/></text:h>
      <text:p text:style-name="Text_20_body">
Le système a détecté une erreur dans la programmation de la carte. Appuyer de nouveau sur la touche de DÉMARRAGE (2 fois) pour programmer de nouveau la carte.
</text:p>
      <text:p text:style-name="Horizontal_20_Line"/>
      <text:h text:style-name="Heading_20_5" text:outline-level="5"><text:bookmark-start text:name="job005toutes_les_pieces_ont_deja_ete_programmees._0_continuer "/>"JOB005:TOUTES LES PIÈCES ONT DÉJÀ ÉTÉ PROGRAMMÉES.{0}CONTINUER ?"<text:bookmark-end text:name="job005toutes_les_pieces_ont_deja_ete_programmees._0_continuer "/></text:h>
      <text:p text:style-name="Text_20_body">
Message normal de traitement destiné à avertir l'opérateur que le nombre de pièces prévu dans la commande a été atteint.
</text:p>
      <text:p text:style-name="Horizontal_20_Line"/>
      <text:h text:style-name="Heading_20_5" text:outline-level="5"><text:bookmark-start text:name="mp001connexion_tcp_non_initialisee "/>"MP001:CONNEXION TCP NON INITIALISÉE !<text:bookmark-end text:name="mp001connexion_tcp_non_initialisee "/></text:h>
      <text:p text:style-name="Text_20_body">
La connexion réseau avec l'application serveur ne peut pas être effectuée car le port TCP n'a pas été configuré.</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oit intervenir.</text:p>
          </table:table-cell>
        </table:table-row>
      </table:table>
      <text:p text:style-name="Horizontal_20_Line"/>
      <text:h text:style-name="Heading_20_5" text:outline-level="5"><text:bookmark-start text:name="mp002saisir_d_abord_le_numero_de_commande "/>"MP002:SAISIR D'ABORD LE NUMÉRO DE COMMANDE !"<text:bookmark-end text:name="mp002saisir_d_abord_le_numero_de_commande "/></text:h>
      <text:p text:style-name="Text_20_body">
Pour lancer un traitement en mode manuel, il faut saisir le numéro de la commande à demander au système SAP.
</text:p>
      <text:p text:style-name="Horizontal_20_Line"/>
      <text:h text:style-name="Heading_20_5" text:outline-level="5"><text:bookmark-start text:name="mp003erreur_de_connexion_au_serveur "/>"MP003:ERREUR DE CONNEXION AU SERVEUR !"<text:bookmark-end text:name="mp003erreur_de_connexion_au_serveur "/></text:h>
      <text:p text:style-name="Text_20_body">
Il n'a pas été possible d'établir une connexion TCP avec l'application serveur.
 * Vérifier la connexion réseau.
 * Effectuer une deuxième tentative.
</text:p>
      <text:p text:style-name="Horizontal_20_Line"/>
      <text:h text:style-name="Heading_20_5" text:outline-level="5"><text:bookmark-start text:name="mp004aucune_reponse_de_l_application_serveur "/>"MP004:AUCUNE RÉPONSE DE L'APPLICATION SERVEUR !"<text:bookmark-end text:name="mp004aucune_reponse_de_l_application_serveur "/></text:h>
      <text:p text:style-name="Text_20_body">
La connexion avec l'application serveur a été établie mais aucune réponse n'a été reçue.
 * Vérifier que la connexion réseau n'a pas été coupée entre temps.
 * Effectuer une deuxième tentative.
</text:p>
      <text:p text:style-name="Horizontal_20_Line"/>
      <text:h text:style-name="Heading_20_5" text:outline-level="5"><text:bookmark-start text:name="mp005probleme_de_connexion_sap_dans_l_application_serveur "/>"MP005:PROBLÈME DE CONNEXION SAP DANS L'APPLICATION SERVEUR !"<text:bookmark-end text:name="mp005probleme_de_connexion_sap_dans_l_application_serveur "/></text:h>
      <text:p text:style-name="Text_20_body">
Il existe un problème de connexion à SAP dans l'application AthenaSAD_Service de récupération des données installée sur le serveur.
 * Effectuer une nouvelle tentative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evra intervenir si le problème persiste, à moins que le serveur SAP ne soit temporairement HORS LIGNE.</text:p>
          </table:table-cell>
        </table:table-row>
      </table:table>
      <text:p text:style-name="Horizontal_20_Line"/>
      <text:h text:style-name="Heading_20_5" text:outline-level="5"><text:bookmark-start text:name="mp006commande_introuvable_dans_sap "/>"MP006:COMMANDE INTROUVABLE DANS SAP !"<text:bookmark-end text:name="mp006commande_introuvable_dans_sap "/></text:h>
      <text:p text:style-name="Text_20_body">
Aucune commande portant le code saisi n'a pu être identifiée dans la base de données SAP.
* Contrôler le code.
</text:p>
      <text:p text:style-name="Horizontal_20_Line"/>
      <text:h text:style-name="Heading_20_5" text:outline-level="5"><text:bookmark-start text:name="mp007erreur_de_lecture_de_la_commande_individuelle_depuis_la_base_de_donnees._consulter_le_journal "/>"MP007:ERREUR DE LECTURE DE LA COMMANDE INDIVIDUELLE DEPUIS LA BASE DE DONNÉES. CONSULTER LE JOURNAL !"<text:bookmark-end text:name="mp007erreur_de_lecture_de_la_commande_individuelle_depuis_la_base_de_donnees._consulter_le_journal "/></text:h>
      <text:p text:style-name="Text_20_body">
Une erreur s'est produite lors de la lecture des données depuis la base de données local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oit intervenir.</text:p>
          </table:table-cell>
        </table:table-row>
      </table:table>
      <text:p text:style-name="Horizontal_20_Line"/>
      <text:h text:style-name="Heading_20_5" text:outline-level="5"><text:bookmark-start text:name="opt001erreur_lors_de_l_ecriture_du_fichier_des_options_de_programme "/>"OPT001:ERREUR LORS DE L'ÉCRITURE DU FICHIER DES OPTIONS DE PROGRAMME !"<text:bookmark-end text:name="opt001erreur_lors_de_l_ecriture_du_fichier_des_options_de_programme "/></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oit intervenir pour vérifier le problème relatif à l'écriture des données sur disque.</text:p>
          </table:table-cell>
        </table:table-row>
      </table:table>
      <text:p text:style-name="Horizontal_20_Line"/>
      <text:h text:style-name="Heading_20_5" text:outline-level="5"><text:bookmark-start text:name="print001erreur_lors_de_l_impression_de_l_etiquette._controler_le_journal_des_evenements "/>"PRINT001:ERREUR LORS DE L'IMPRESSION DE L'ÉTIQUETTE. CONTRÔLER LE JOURNAL DES ÉVÉNEMENTS !"<text:bookmark-end text:name="print001erreur_lors_de_l_impression_de_l_etiquette._controler_le_journal_des_evenements "/></text:h>
      <text:p text:style-name="Text_20_body">
Une erreur s'est produite lors de l'envoi des données à l'imprimante d'étiquettes. 
* Vérifier que l'imprimante est connectée.
* Vérifier que l'imprimante est allumée.
* Essayer de réimprimer l'étiquette en appuyant sur la touche d'impression prévue à cet effet.</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devra intervenir si le système continue d'afficher le même message.</text:p>
          </table:table-cell>
        </table:table-row>
      </table:table>
      <text:p text:style-name="Horizontal_20_Line"/>
      <text:h text:style-name="Heading_20_5" text:outline-level="5"><text:bookmark-start text:name="printersts001controler_l_etat_de_l_imprimante._messaggio_continuer "/>"PRINTERSTS001:Contrôler l'état de l'imprimante. &lt;messaggio&gt; Continuer ?"<text:bookmark-end text:name="printersts001controler_l_etat_de_l_imprimante._messaggio_continuer "/></text:h>
      <text:p text:style-name="Text_20_body">
L'imprimante renvoie un état d'erreur.  
* Vérifier la présence d'étiquettes.
* Vérifier la présence du rouleau d'encre.  
* Contrôler que le couvercle est bien fermé.
</text:p>
      <text:p text:style-name="Horizontal_20_Line"/>
      <text:h text:style-name="Heading_20_5" text:outline-level="5"><text:bookmark-start text:name="printersts002imprimante_non_connectee _continuer "/>"PRINTERSTS002:Imprimante non connectée ! Continuer ?"<text:bookmark-end text:name="printersts002imprimante_non_connectee _continuer "/></text:h>
      <text:p text:style-name="Text_20_body">
Le système ne parvient pas à communiquer avec l'imprimante.
* Vérifier que l'imprimante est connectée.
* Vérifier que l'imprimante est allumé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i l'imprimante ne s'allume pas, un technicien matériel devra intervenir</text:p>
          </table:table-cell>
        </table:table-row>
      </table:table>
      <text:p text:style-name="Horizontal_20_Line"/>
      <text:h text:style-name="Heading_20_5" text:outline-level="5"><text:bookmark-start text:name="scan001numero_de_commande_introuvable "/>"SCAN001:NUMÉRO DE COMMANDE INTROUVABLE !"<text:bookmark-end text:name="scan001numero_de_commande_introuvable "/></text:h>
      <text:p text:style-name="Text_20_body">
Le numéro de commande lu avec le scanner n'est pas présent dans la liste des commandes locales. 
* Essayer à nouveau de lire le code avec le scanner.
* S'il s'agit d'une commande récente, une procédure d'actualisation des données depuis SAP pourrait résoudre le problème.
</text:p>
      <text:p text:style-name="Horizontal_20_Line"/>
      <text:h text:style-name="Heading_20_5" text:outline-level="5"><text:bookmark-start text:name="scan002operateur_non_authentifie "/>"SCAN002:OPÉRATEUR NON AUTHENTIFIÉ !"<text:bookmark-end text:name="scan002operateur_non_authentifie "/></text:h>
      <text:p text:style-name="Text_20_body">
Quelqu'un essaie de lancer une phase de traitement sans s'être authentifié au préalable. 
* Effectuer la connexion et relire le code.
</text:p>
      <text:p text:style-name="Horizontal_20_Line"/>
      <text:h text:style-name="Heading_20_5" text:outline-level="5"><text:bookmark-start text:name="sp001priere_de_patienter_jusqu_a_la_fin_du_processus_d_actualisation_depuis_le_serveur "/>"SP001:PRIÈRE DE PATIENTER JUSQU'À LA FIN DU PROCESSUS D'ACTUALISATION DEPUIS LE SERVEUR !"<text:bookmark-end text:name="sp001priere_de_patienter_jusqu_a_la_fin_du_processus_d_actualisation_depuis_le_serveur "/></text:h>
      <text:p text:style-name="Text_20_body">
La procédure d'actualisation des commandes depuis la base de données serveur est en cours, c'est pourquoi il faut patienter et attendre qu'elle soit terminée.
</text:p>
      <text:p text:style-name="Horizontal_20_Line"/>
      <text:h text:style-name="Heading_20_5" text:outline-level="5"><text:bookmark-start text:name="sp002il_faut_d_abord_selectionner_la_commande "/>"SP002:IL FAUT D'ABORD SÉLECTIONNER LA COMMANDE !"<text:bookmark-end text:name="sp002il_faut_d_abord_selectionner_la_commande "/></text:h>
      <text:p text:style-name="Text_20_body">
Avant de lancer une phase de traitement, il faut sélectionner la commande que l'on souhaite traiter.
</text:p>
      <text:p text:style-name="Horizontal_20_Line"/>
      <text:h text:style-name="Heading_20_5" text:outline-level="5"><text:bookmark-start text:name="sp003toutes_les_pieces_ont_deja_ete_programmees._demarrer_quand_meme "/>"SP003:TOUTES LES PIÈCES ONT DÉJÀ ÉTÉ PROGRAMMÉES. DÉMARRER QUAND MÊME ?"<text:bookmark-end text:name="sp003toutes_les_pieces_ont_deja_ete_programmees._demarrer_quand_meme "/></text:h>
      <text:p text:style-name="Text_20_body">
Message normal de traitement destiné à avertir l'opérateur que toutes les pièces prévues dans la commande ont déjà été programmées. Il est tout de même possible de continuer et de procéder à la programmation d'autres pièces.
</text:p>
      <text:p text:style-name="Horizontal_20_Line"/>
      <text:h text:style-name="Heading_20_5" text:outline-level="5"><text:bookmark-start text:name="sp004erreur_de_lecture_des_parametres_depuis_la_base_de_donnees "/>"SP004:ERREUR DE LECTURE DES PARAMÈTRES DEPUIS LA BASE DE DONNÉES !"<text:bookmark-end text:name="sp004erreur_de_lecture_des_parametres_depuis_la_base_de_donnees "/></text:h>
      <text:p text:style-name="Text_20_body">
Il n'est pas possible de lire le fichier de paramètres depuis la base de données locale afin de programmer la carte.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oit intervenir.</text:p>
          </table:table-cell>
        </table:table-row>
      </table:table>
      <text:p text:style-name="Horizontal_20_Line"/>
      <text:h text:style-name="Heading_20_5" text:outline-level="5"><text:bookmark-start text:name="sp005fichier_de_parametres_non_disponible "/>"SP005:FICHIER DE PARAMÈTRES NON DISPONIBLE !"<text:bookmark-end text:name="sp005fichier_de_parametres_non_disponible "/></text:h>
      <text:p text:style-name="Text_20_body">
La commande sélectionnée ne contient aucun fichier de paramètres et il est donc impossible de programmer des cartes. 
</text:p>
      <text:p text:style-name="Horizontal_20_Line"/>
      <text:h text:style-name="Heading_20_5" text:outline-level="5"><text:bookmark-start text:name="swstart002erreur_de_connexion_a_la_base_de_donnees_locale "/>"SWSTART002:Erreur de connexion à la base de données locale !"<text:bookmark-end text:name="swstart002erreur_de_connexion_a_la_base_de_donnees_locale "/></text:h>
      <text:p text:style-name="Text_20_body">
Il n'est pas possible de se connecter à la base de données locale et le système ne peut donc pas être utilisé.
</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oit intervenir.</text:p>
          </table:table-cell>
        </table:table-row>
      </table:table>
      <text:p text:style-name="Horizontal_20_Line"/>
      <text:h text:style-name="Heading_20_5" text:outline-level="5"><text:bookmark-start text:name="swstart003erreur_de_connexion_a_la_base_de_donnees_serveur "/>"SWSTART003:Erreur de connexion à la base de données serveur !"<text:bookmark-end text:name="swstart003erreur_de_connexion_a_la_base_de_donnees_serveur "/></text:h>
      <text:p text:style-name="Text_20_body">
Il n'est pas possible de se connecter à la base de données serveur et il est donc demandé si l'on souhaite travailler en mode local. 
* Vérifier le câble de connexion au réseau Ethernet.
Le système peut toutefois être utilisé avec les commandes locales chargées précédemment.</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 le même problème se présente à chaque redémarrage, il pourrait être nécessaire de faire intervenir un technicien matériel afin de contrôler la connexion réseau ou un technicien logiciel pour mettre à jour le fichier de configuration du programme.</text:p>
          </table:table-cell>
        </table:table-row>
      </table:table>
      <text:p text:style-name="Horizontal_20_Line"/>
      <text:h text:style-name="Heading_20_5" text:outline-level="5"><text:bookmark-start text:name="swstart004erreur_lors_de_l_ouverture_du_port_serie_de_communication_avec_le_scanner "/>"SWSTART004:Erreur lors de l'ouverture du port série de communication avec le scanner !"<text:bookmark-end text:name="swstart004erreur_lors_de_l_ouverture_du_port_serie_de_communication_avec_le_scanner "/></text:h>
      <text:p text:style-name="Text_20_body">
Dysfonctionnement ou perte de la configuration du scanner.
* Vérifier qu'il est connecté au système.
* Vérifier qu'il s'allume lorsque l'on appuie sur le bouton de lectur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 le scanner ne présente aucuns signes de fonctionnement, il pourrait être nécessaire de faire intervenir un technicien matériel. Au contraire, s'il s'allume lorsque l'on appuie sur la touche de lecture, il pourrait être nécessaire de le reprogrammer. Dans ce cas, un technicien logiciel doit intervenir.</text:p>
          </table:table-cell>
        </table:table-row>
      </table:table>
      <text:p text:style-name="Horizontal_20_Line"/>
      <text:h text:style-name="Heading_20_5" text:outline-level="5"><text:bookmark-start text:name="swstart005erreur_lors_de_l_ouverture_du_port_serie_de_communication_avec_le_programmateur "/>"SWSTART005:Erreur lors de l'ouverture du port série de communication avec le programmateur !"<text:bookmark-end text:name="swstart005erreur_lors_de_l_ouverture_du_port_serie_de_communication_avec_le_programmateur "/></text:h>
      <text:p text:style-name="Text_20_body">
Dysfonctionnement du port série de communication connecté au clavier de programmation.</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Dans ce cas, un technicien matériel doit intervenir.</text:p>
          </table:table-cell>
        </table:table-row>
      </table:table>
      <text:p text:style-name="Horizontal_20_Line"/>
      <text:h text:style-name="Heading_20_5" text:outline-level="5"><text:bookmark-start text:name="swstart006erreur_dans_la_connexion_de_l_imprimante "/>"SWSTART006:Erreur dans la connexion de l'imprimante !"<text:bookmark-end text:name="swstart006erreur_dans_la_connexion_de_l_imprimante "/></text:h>
      <text:p text:style-name="Text_20_body">
Le système ne parvient pas à communiquer avec l'imprimante.
* Vérifier que l'imprimante est connectée.
* Vérifier que l'imprimante est allumé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i l'imprimante ne s'allume pas, un technicien matériel devra intervenir</text:p>
          </table:table-cell>
        </table:table-row>
      </table:table>
      <text:p text:style-name="Horizontal_20_Line"/>
      <text:h text:style-name="Heading_20_5" text:outline-level="5"><text:bookmark-start text:name="swstart007controler_l_etat_de_l_imprimante "/>"SWSTART007:Contrôler l'état de l'imprimante !"<text:bookmark-end text:name="swstart007controler_l_etat_de_l_imprimante "/></text:h>
      <text:p text:style-name="Text_20_body">
L'imprimante renvoie un état d'erreur.  
* Vérifier la présence d'étiquettes.
* Vérifier la présence du rouleau d'encre.
* Contrôler que le couvercle est bien fermé.
</text:p>
      <text:p text:style-name="Horizontal_20_Line"/>
      <text:h text:style-name="Heading_20_5" text:outline-level="5"><text:bookmark-start text:name="swstart008imprimante_non_configuree._la_connecter_maintenant_ou_l_allumer_pour_la_configurer_automatiquement "/>"SWSTART008:Imprimante non configurée. La connecter maintenant ou l'allumer pour la configurer automatiquement !"<text:bookmark-end text:name="swstart008imprimante_non_configuree._la_connecter_maintenant_ou_l_allumer_pour_la_configurer_automatiquement "/></text:h>
      <text:p text:style-name="Text_20_body">
Le système n'a pas été configuré pour l'utilisation de l'imprimante. En l'allumant, le logiciel se configurera automatiquement.  
</text:p>
      <text:p text:style-name="Horizontal_20_Line"/>
      <text:h text:style-name="Heading_20_5" text:outline-level="5"><text:bookmark-start text:name="swstart009fichier_etiquette_introuvable "/>"SWSTART009:FICHIER ÉTIQUETTE INTROUVABLE !"<text:bookmark-end text:name="swstart009fichier_etiquette_introuvable "/></text:h>
      <text:p text:style-name="Text_20_body">
Le fichier pour l'impression de l'étiquette n'est pas présent dans le systèm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Un technicien logiciel doit intervenir.</text:p>
          </table:table-cell>
        </table:table-row>
      </table:table>
      <text:p text:style-name="Horizontal_20_Line"/>
      <text:h text:style-name="Heading_20_5" text:outline-level="5"><text:bookmark-start text:name="swstart010erreur_lors_de_la_lecture_du_fichier_des_options_de_programme "/>"SWSTART010:ERREUR LORS DE LA LECTURE DU FICHIER DES OPTIONS DE PROGRAMME !"<text:bookmark-end text:name="swstart010erreur_lors_de_la_lecture_du_fichier_des_options_de_programme "/></text:h>
      <text:p text:style-name="Text_20_body">
Un problème s'est produit lors de la lecture du fichier qui contient les paramétrages du programme. Le problème pourrait être résolu en accédant au panneau des options de manière à ce que le fichier soit réécrit avec les bons paramétrages.
</text:p>
      <text:p text:style-name="Horizontal_20_Line"/>
      <text:h text:style-name="Heading_20_5" text:outline-level="5"><text:bookmark-start text:name="usr001code_ou_mot_de_passe_incorrects "/>"USR001:CODE OU MOT DE PASSE INCORRECTS !"<text:bookmark-end text:name="usr001code_ou_mot_de_passe_incorrects "/></text:h>
      <text:p text:style-name="Text_20_body">
Le code ou le mot de passe saisis ne sont pas corrects et il n'est donc pas possible d'accéder aux fonctions de programmation.</text:p>
      <text:h text:style-name="Heading_20_2" text:outline-level="2"><text:bookmark-start text:name="procedure_d_installation_et_de_configuration"/>Procédure d'installation et de configuration<text:bookmark-end text:name="procedure_d_installation_et_de_configuration"/></text:h>
      <text:p text:style-name="Text_20_body">
Les systèmes sont fournis avec le logiciel déjà installé, mais au cas où il s'avèrerait nécessaire de réinstaller le système d'exploitation et le programme, il est possible de suivre l'une des deux procédures répertoriées aux paragraphes suivants.</text:p>
      <text:h text:style-name="Heading_20_3" text:outline-level="3"><text:bookmark-start text:name="installation_sans_utiliser_le_fichier_image"/>Installation sans utiliser le fichier image<text:bookmark-end text:name="installation_sans_utiliser_le_fichier_image"/></text:h>
      <text:list text:style-name="List_20_1">
        <text:list-item>
          <text:p text:style-name="Text_20_body"> 1] Installer tout d'abord le système d'exploitation Microsoft Windows XP en utilisant le support fourni par Microsoft (qui installe également de nombreux composants non nécessaires) ou le CD-ROM fourni par MAREL avec une version plus légère du système d'exploitation (XPProLite).</text:p>
        </text:list-item>
        <text:list-item>
          <text:p text:style-name="Text_20_body"> 2] Procéder à l'activation du produit Microsoft par Internet ou par téléphone (suivre les instructions fournies par le système d'exploitation) ;</text:p>
        </text:list-item>
        <text:list-item>
          <text:p text:style-name="Text_20_body"> 3] Exécuter le fichier <text:span text:style-name="Emphasis"><text:span text:style-name="Source_20_Text">AthenaSD_Net_X.Y.Z_Setup.exe</text:span></text:span> (où <text:span text:style-name="Emphasis">X.Y.Z</text:span> est la version actuelle de l'application). Confirmer les paramétrages par défaut pendant le processus d'installation.</text:p>
        </text:list-item>
        <text:list-item>
          <text:p text:style-name="Text_20_body"> 4] Modifier les paramétrages dans le fichier AthenaSD_Net.exe.config qui sera automatiquement ouvert dans le Bloc-notes ;</text:p>
        </text:list-item>
        <text:list-item>
          <text:p text:style-name="Text_20_body"> 5] Depuis le Bureau, lancer le fichier <text:span text:style-name="Strong_20_Emphasis">SQLQueryAthena_SD.bat</text:span> pour la création de la base de données locale ;</text:p>
        </text:list-item>
        <text:list-item>
          <text:p text:style-name="Text_20_body"> 6] Supprimer le fichier du Bureau ;</text:p>
        </text:list-item>
        <text:list-item>
          <text:p text:style-name="Text_20_body"> 7] Redémarrer le système.</text:p>
        </text:list-item>
      </text:list>
      <text:p text:style-name="Text_20_body">
Si la procédure s'est déroulée correctement, deux raccourcis vers le logiciel <text:span text:style-name="Strong_20_Emphasis">AccessiNet</text:span> seront créés à la fois sur le bureau et dans le menu <text:span text:style-name="Emphasis">Démarrer ⇒ Programmes ⇒ Marel ⇒ AccessiNet</text:span>.</text:p>
      <text:h text:style-name="Heading_20_3" text:outline-level="3"><text:bookmark-start text:name="reinitialisation_du_systeme_a_partir_d_un_fichier_image"/>Réinitialisation du système à partir d'un fichier image<text:bookmark-end text:name="reinitialisation_du_systeme_a_partir_d_un_fichier_image"/></text:h>
      <text:p text:style-name="Text_20_body">
Suivre cette procédure si l'on a prévu d'utiliser la clé USB fournie pour rétablir l'image complète du disque dur. Si l'on amorce le système directement depuis la clé USB, une procédure guidée est lancée. Elle guidera l'utilisateur jusqu'à la fin de l'opération. À la fin, il peut être possible de modifier certains paramétrages dans le fichier de configuration de l'application.</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ttention : cette procédure efface la totalité du contenu du disque dur.</text:p>
          </table:table-cell>
        </table:table-row>
      </table:table>
      <text:h text:style-name="Heading_20_1" text:outline-level="1"><text:bookmark-start text:name="athenasdserver_net"/>AthenaSDServer_Net<text:bookmark-end text:name="athenasdserver_net"/></text:h>
      <text:p text:style-name="Text_20_body"> 
<text:span text:style-name="Strong_20_Emphasis">AthenaSDServer_Net</text:span> est une application serveur de gestion de l'archive des opérateurs et des postes de travail des systèmes téléchargement du fichier de paramètres Athena. Cette application met également en uvre les fonctions automatiques de récupération des données depuis SAP et ne peut donc pas rester en cours d'exécution si le service <text:span text:style-name="Strong_20_Emphasis">AthenaSDService_Net</text:span> est actif.</text:p>
      <text:h text:style-name="Heading_20_2" text:outline-level="2"><text:bookmark-start text:name="premiere_mise_en_route_de_l_application1"/>Première mise en route de l'application<text:bookmark-end text:name="premiere_mise_en_route_de_l_application1"/></text:h>
      <text:p text:style-name="Text_20_body">À la première mise en route du logiciel <text:span text:style-name="Strong_20_Emphasis">AthenaSDServer_Net</text:span>, comme c'est le cas avec <text:span text:style-name="Strong_20_Emphasis">AthenaSD_Net</text:span>, il est demandé de renseigner les données du premier opérateur qui sera l'administrateur du système. En utilisant le compte ainsi créé, il sera possible ensuite d'ajouter les autres opérateurs qui utiliseront le système.</text:p>
      <text:p text:style-name="Text_20_body"><draw:frame draw:style-name="mediacenter" draw:name="" text:anchor-type="paragraph" draw:z-index="0" svg:width="15.372291666667cm" svg:height="3.33375cm"><draw:image xlink:href="Pictures/6466f7e64df78d099c6cf7b327c047f8.jpg" xlink:type="simple" xlink:show="embed" xlink:actuate="onLoad"/></draw:frame></text:p>
      <text:p text:style-name="Text_20_body">Sélectionner <text:span text:style-name="Strong_20_Emphasis">Oui</text:span> pour accéder à la fenêtre suivante pour la saisie des données de l'opérateur :</text:p>
      <text:p text:style-name="Text_20_body"><draw:frame draw:style-name="mediacenter" draw:name="" text:anchor-type="paragraph" draw:z-index="0" svg:width="6.6145833333333cm" svg:height="7.0379166666667cm"><draw:image xlink:href="Pictures/a938337aa2f48aafc2eb51b884171340.jpg" xlink:type="simple" xlink:show="embed" xlink:actuate="onLoad"/></draw:frame></text:p>
      <text:p text:style-name="Text_20_body">Renseigner le code opérateur (qui sera demandé pour la connexion), un éventuel nom d'utilisateur et un numéro de carte (facultatifs), puis le mot de passe qui doit être saisi à deux reprises. Pour terminer, appuyer sur le bouton <text:span text:style-name="Strong_20_Emphasis">Ok</text:span> pour continuer.</text:p>
      <text:h text:style-name="Heading_20_2" text:outline-level="2"><text:bookmark-start text:name="description_de_l_interface_utilisateur1"/>Description de l'interface utilisateur<text:bookmark-end text:name="description_de_l_interface_utilisateur1"/></text:h>
      <text:p text:style-name="Text_20_body">
Les paragraphes suivants décrivent l'interface utilisateur de l'application <text:span text:style-name="Strong_20_Emphasis">AthenaSDServer_Net</text:span>.</text:p>
      <text:h text:style-name="Heading_20_3" text:outline-level="3"><text:bookmark-start text:name="ecran_principal1"/>Écran principal<text:bookmark-end text:name="ecran_principal1"/></text:h>
      <text:p text:style-name="Text_20_body">
L'image suivante représente l'écran principal de l'application qui apparaît au démarrage :</text:p>
      <text:p text:style-name="Text_20_body"><draw:frame draw:style-name="mediacenter" draw:name="" text:anchor-type="paragraph" draw:z-index="0" svg:width="18.520833333333cm" style:rel-width="100%" svg:height="10.424583333333cm" style:rel-height="scale"><draw:image xlink:href="Pictures/53479b5628af899b3a82dc3753e67521.jpg" xlink:type="simple" xlink:show="embed" xlink:actuate="onLoad"/></draw:frame></text:p>
      <text:p text:style-name="Text_20_body">En partant du haut, on trouve la barre d'outils avec toutes les fonctions disponibles et juste en dessous deux panneaux : le premier contient la liste des postes de travail configurés et l'autre la liste des commandes chargées depuis SAP :</text:p>
      <text:p text:style-name="Text_20_body"><draw:frame draw:style-name="mediacenter" draw:name="" text:anchor-type="paragraph" draw:z-index="0" svg:width="18.520833333333cm" style:rel-width="100%" svg:height="10.424583333333cm" style:rel-height="scale"><draw:image xlink:href="Pictures/b892768bd5328b001d8d139b3443bd66.jpg" xlink:type="simple" xlink:show="embed" xlink:actuate="onLoad"/></draw:frame></text:p>
      <text:p text:style-name="Text_20_body">En bas se trouve la barre d'état des services actifs.</text:p>
      <text:h text:style-name="Heading_20_4" text:outline-level="4"><text:bookmark-start text:name="barre_d_outils1"/>Barre d'outils<text:bookmark-end text:name="barre_d_outils1"/></text:h>
      <text:p text:style-name="Text_20_body">
Toutes les fonctions disponibles sont répertoriées ci-dessous :
</text:p>
      <table:table>
        <table:table-column/>
        <table:table-column/>
        <table:table-column/>
        <table:table-row>
          <table:table-cell office:value-type="string" table:style-name="tableheader">
            <text:p text:style-name="Table_20_Heading"> Bouton </text:p>
          </table:table-cell>
          <table:table-cell office:value-type="string" table:style-name="tableheader">
            <text:p text:style-name="Table_20_Heading"> Nom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2edbb556a6d1b81137878867afdae72.png" xlink:type="simple" xlink:show="embed" xlink:actuate="onLoad"/></draw:frame> </text:p>
          </table:table-cell>
          <table:table-cell office:value-type="string" table:style-name="tablecell">
            <text:p text:style-name="tablealignleft"> Quitter </text:p>
          </table:table-cell>
          <table:table-cell office:value-type="string" table:style-name="tablecell">
            <text:p text:style-name="tablealignleft"> Ferme l'applic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2ff6bab4a30e7e77bf049807255bb4.png" xlink:type="simple" xlink:show="embed" xlink:actuate="onLoad"/></draw:frame> </text:p>
          </table:table-cell>
          <table:table-cell office:value-type="string" table:style-name="tablecell">
            <text:p text:style-name="tablealignleft"> Connexion </text:p>
          </table:table-cell>
          <table:table-cell office:value-type="string" table:style-name="tablecell">
            <text:p text:style-name="tablealignleft"> Permet d'ouvrir une sess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Déconnexion </text:p>
          </table:table-cell>
          <table:table-cell office:value-type="string" table:style-name="tablecell">
            <text:p text:style-name="tablealignleft"> Permet de se déconnect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Actualiser </text:p>
          </table:table-cell>
          <table:table-cell office:value-type="string" table:style-name="tablecell">
            <text:p text:style-name="tablealignleft"> Permet d'actualiser la liste des commandes présentes à partir de SAP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pérateurs </text:p>
          </table:table-cell>
          <table:table-cell office:value-type="string" table:style-name="tablecell">
            <text:p text:style-name="tablealignleft"> Permet d'ouvrir l'interface de gestion des opérateur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Postes </text:p>
          </table:table-cell>
          <table:table-cell office:value-type="string" table:style-name="tablecell">
            <text:p text:style-name="tablealignleft"> Permet d'ouvrir l'interface de gestion des stations de travai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319c95088210930b0bb6b8a4ca02b6.png" xlink:type="simple" xlink:show="embed" xlink:actuate="onLoad"/></draw:frame> </text:p>
          </table:table-cell>
          <table:table-cell office:value-type="string" table:style-name="tablecell">
            <text:p text:style-name="tablealignleft"> Journal </text:p>
          </table:table-cell>
          <table:table-cell office:value-type="string" table:style-name="tablecell">
            <text:p text:style-name="tablealignleft"> Permet d'afficher le journal des événements </text:p>
          </table:table-cell>
        </table:table-row>
      </table:table>
      <text:h text:style-name="Heading_20_4" text:outline-level="4"><text:bookmark-start text:name="barre_d_etat1"/>Barre d'état<text:bookmark-end text:name="barre_d_etat1"/></text:h>
      <text:p text:style-name="Text_20_body">
Dans la barre d'état sont affichés les états des différentes connexions à la base de données et aux périphériques raccordés au système :</text:p>
      <table:table>
        <table:table-column/>
        <table:table-column/>
        <table:table-row>
          <table:table-cell office:value-type="string" table:style-name="tableheader">
            <text:p text:style-name="Table_20_Heading"> Panneau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nexion SAP </text:p>
          </table:table-cell>
          <table:table-cell office:value-type="string" table:style-name="tablecell">
            <text:p text:style-name="tablealignleft"> Connexion à la base de données SAP </text:p>
          </table:table-cell>
        </table:table-row>
        <table:table-row>
          <table:table-cell office:value-type="string" table:style-name="tablecell">
            <text:p text:style-name="tablealignleft"> Connexion SQL </text:p>
          </table:table-cell>
          <table:table-cell office:value-type="string" table:style-name="tablecell">
            <text:p text:style-name="tablealignleft"> Connexion à la base de données SQL principale partagée avec tous les postes </text:p>
          </table:table-cell>
        </table:table-row>
        <table:table-row>
          <table:table-cell office:value-type="string" table:style-name="tablecell">
            <text:p text:style-name="tablealignleft"> Connexion TCP </text:p>
          </table:table-cell>
          <table:table-cell office:value-type="string" table:style-name="tablecell">
            <text:p text:style-name="tablealignleft"> Port TCP de connexion aux stations de travail </text:p>
          </table:table-cell>
        </table:table-row>
      </table:table>
      <text:p text:style-name="Text_20_body">
Les états sont décrits dans le tableau ci-dessous :</text:p>
      <table:table>
        <table:table-column/>
        <table:table-column/>
        <table:table-row>
          <table:table-cell office:value-type="string" table:style-name="tableheader">
            <text:p text:style-name="Table_20_Heading"> Icône </text:p>
          </table:table-cell>
          <table:table-cell office:value-type="string" table:style-name="tableheader">
            <text:p text:style-name="Table_20_Heading"> Description de l'éta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en état de fonctionnemen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roblèmes de connex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140e33aca955464c00c11716088ec69.png" xlink:type="simple" xlink:show="embed" xlink:actuate="onLoad"/></draw:frame> </text:p>
          </table:table-cell>
          <table:table-cell office:value-type="string" table:style-name="tablecell">
            <text:p text:style-name="tablealignleft"> non configurée </text:p>
          </table:table-cell>
        </table:table-row>
      </table:table>
      <text:h text:style-name="Heading_20_2" text:outline-level="2"><text:bookmark-start text:name="connexion_et_deconnexion1"/>Connexion et déconnexion<text:bookmark-end text:name="connexion_et_deconnexion1"/></text:h>
      <text:p text:style-name="Text_20_body">
L'opérateur ne peut accéder à toutes les fonctionnalités du système qu'après s'être identifié.</text:p>
      <text:p text:style-name="Text_20_body">Pour se connecter dans l'application, appuyer sur le bouton <draw:frame draw:style-name="media" draw:name="" text:anchor-type="as-char" draw:z-index="0" svg:width="0.84666666666667cm" svg:height="0.84666666666667cm"><draw:image xlink:href="Pictures/ca2ff6bab4a30e7e77bf049807255bb4.png" xlink:type="simple" xlink:show="embed" xlink:actuate="onLoad"/></draw:frame>. Dans la fenêtre suivante, saisir d'abord le code opérateur puis le mot de passe après s'être placé dans la case correspondante et appuyer sur <text:span text:style-name="Strong_20_Emphasis">Ok</text:span>.</text:p>
      <text:p text:style-name="Text_20_body"><draw:frame draw:style-name="mediacenter" draw:name="" text:anchor-type="paragraph" draw:z-index="0" svg:width="7.9375cm" svg:height="6.1383333333333cm"><draw:image xlink:href="Pictures/d5223b33312f4d91028cc949312cf9a4.jpg" xlink:type="simple" xlink:show="embed" xlink:actuate="onLoad"/></draw:frame></text:p>
      <text:p text:style-name="Text_20_body">Une fois l'utilisation du système terminée, appuyer sur le bouton <draw:frame draw:style-name="media" draw:name="" text:anchor-type="as-char" draw:z-index="0" svg:width="0.84666666666667cm" svg:height="0.84666666666667cm"><draw:image xlink:href="Pictures/9ead0d5c86d9e3788518628d9df4a4b7.png" xlink:type="simple" xlink:show="embed" xlink:actuate="onLoad"/></draw:frame> pour effectuer la déconnexion.</text:p>
      <text:h text:style-name="Heading_20_2" text:outline-level="2"><text:bookmark-start text:name="gestion_des_operateurs1"/>Gestion des opérateurs<text:bookmark-end text:name="gestion_des_operateurs1"/></text:h>
      <text:p text:style-name="Text_20_body">
En utilisant cet outil uniquement accessible aux administrateurs, il est possible de visualiser les opérateurs déjà présents, de les modifier, d'en insérer de nouveaux ou de supprimer les opérateurs existants. Appuyer sur la touche :</text:p>
      <text:p text:style-name="Text_20_body"><draw:frame draw:style-name="media" draw:name="" text:anchor-type="as-char" draw:z-index="0" svg:width="0.84666666666667cm" svg:height="0.84666666666667cm"><draw:image xlink:href="Pictures/0846a5576b89843cbe7af46f5deb04f7.png" xlink:type="simple" xlink:show="embed" xlink:actuate="onLoad"/></draw:frame></text:p>
      <text:p text:style-name="Text_20_body">pour accéder au panneau suivant :</text:p>
      <text:p text:style-name="Text_20_body"><draw:frame draw:style-name="mediacenter" draw:name="" text:anchor-type="paragraph" draw:z-index="0" svg:width="7.9375cm" svg:height="7.3025cm"><draw:image xlink:href="Pictures/fcf8bf383dcbc91cd28f6e0065506ec7.jpg" xlink:type="simple" xlink:show="embed" xlink:actuate="onLoad"/></draw:frame></text:p>
      <text:h text:style-name="Heading_20_3" text:outline-level="3"><text:bookmark-start text:name="nouvel_operateur1"/>Nouvel opérateur<text:bookmark-end text:name="nouvel_operateur1"/></text:h>
      <text:p text:style-name="Text_20_body">
Pour ajouter un nouvel opérateur :</text:p>
      <text:list text:style-name="List_20_1">
        <text:list-item>
          <text:p text:style-name="Text_20_body"> Appuyer sur le bouton <draw:frame draw:style-name="media" draw:name="" text:anchor-type="as-char" draw:z-index="0" svg:width="0.84666666666667cm" svg:height="0.84666666666667cm"><draw:image xlink:href="Pictures/730039b5a17bbdc02f11591a846273eb.png" xlink:type="simple" xlink:show="embed" xlink:actuate="onLoad"/></draw:frame> ;</text:p>
        </text:list-item>
        <text:list-item>
          <text:p text:style-name="Text_20_body"> Saisir le code d'accès ;</text:p>
        </text:list-item>
        <text:list-item>
          <text:p text:style-name="Text_20_body"> Insérer un nom éventuel ;</text:p>
        </text:list-item>
        <text:list-item>
          <text:p text:style-name="Text_20_body"> Saisir le code de carte ;</text:p>
        </text:list-item>
        <text:list-item>
          <text:p text:style-name="Text_20_body"> Sélectionner le type d'opérateur (administrateur ou standard) ;</text:p>
        </text:list-item>
        <text:list-item>
          <text:p text:style-name="Text_20_body"> Saisir deux fois le mot de passe à affecter ;</text:p>
        </text:list-item>
        <text:list-item>
          <text:p text:style-name="Text_20_body"> Appuyer sur le bouton <text:span text:style-name="Strong_20_Emphasis">Confirmer</text:span>.</text:p>
        </text:list-item>
      </text:list>
      <text:h text:style-name="Heading_20_3" text:outline-level="3"><text:bookmark-start text:name="modifier_un_operateur1"/>Modifier un opérateur<text:bookmark-end text:name="modifier_un_operateur1"/></text:h>
      <text:p text:style-name="Text_20_body">
Pour modifier un opérateur existant :</text:p>
      <text:list text:style-name="List_20_1">
        <text:list-item>
          <text:p text:style-name="Text_20_body"> Le sélectionner dans la liste à l'aide de la touche gauche de la souris ;</text:p>
        </text:list-item>
        <text:list-item>
          <text:p text:style-name="Text_20_body"> Appuyer sur le bouton <draw:frame draw:style-name="media" draw:name="" text:anchor-type="as-char" draw:z-index="0" svg:width="0.84666666666667cm" svg:height="0.84666666666667cm"><draw:image xlink:href="Pictures/814082e01553ac9ead45ebe520401909.png" xlink:type="simple" xlink:show="embed" xlink:actuate="onLoad"/></draw:frame> ;</text:p>
        </text:list-item>
        <text:list-item>
          <text:p text:style-name="Text_20_body"> Modifier les détails comme pour l'ajout d'un nouvel opérateur ;</text:p>
        </text:list-item>
        <text:list-item>
          <text:p text:style-name="Text_20_body"> Enfin, cliquer sur le bouton <text:span text:style-name="Strong_20_Emphasis">Confirmer</text:span>.</text:p>
        </text:list-item>
      </text:list>
      <text:h text:style-name="Heading_20_3" text:outline-level="3"><text:bookmark-start text:name="supprimer_un_operateur1"/>Supprimer un opérateur<text:bookmark-end text:name="supprimer_un_operateur1"/></text:h>
      <text:p text:style-name="Text_20_body">
Pour supprimer un opérateur existant :</text:p>
      <text:list text:style-name="List_20_1">
        <text:list-item>
          <text:p text:style-name="Text_20_body"> Le sélectionner dans la liste à l'aide de la touche gauche de la souris ;</text:p>
        </text:list-item>
        <text:list-item>
          <text:p text:style-name="Text_20_body"> Cliquer sur le bouton <draw:frame draw:style-name="media" draw:name="" text:anchor-type="as-char" draw:z-index="0" svg:width="0.84666666666667cm" svg:height="0.84666666666667cm"><draw:image xlink:href="Pictures/4dd821bd90406a4714b48efd4d245936.png" xlink:type="simple" xlink:show="embed" xlink:actuate="onLoad"/></draw:frame> et répondre <text:span text:style-name="Strong_20_Emphasis">Oui</text:span> à la demande confirmation.</text:p>
        </text:list-item>
      </text:list>
      <text:h text:style-name="Heading_20_2" text:outline-level="2"><text:bookmark-start text:name="gestion_des_postes"/>Gestion des postes<text:bookmark-end text:name="gestion_des_postes"/></text:h>
      <text:p text:style-name="Text_20_body">
Grâce à cet outil uniquement accessible aux administrateurs, il est possible d'ajouter, de modifier ou de supprimer les postes d'essai configurés dans le système. Appuyer sur la touche :</text:p>
      <text:p text:style-name="Text_20_body"><draw:frame draw:style-name="media" draw:name="" text:anchor-type="as-char" draw:z-index="0" svg:width="0.84666666666667cm" svg:height="0.84666666666667cm"><draw:image xlink:href="Pictures/b256092f74a232f58ebc12ad43f365b3.png" xlink:type="simple" xlink:show="embed" xlink:actuate="onLoad"/></draw:frame></text:p>
      <text:p text:style-name="Text_20_body">pour accéder au panneau suivant :</text:p>
      <text:p text:style-name="Text_20_body"><draw:frame draw:style-name="mediacenter" draw:name="" text:anchor-type="paragraph" draw:z-index="0" svg:width="13.229166666667cm" svg:height="5.5827083333333cm"><draw:image xlink:href="Pictures/d90fdabc33ada5b36919edbb174b4c40.jpg" xlink:type="simple" xlink:show="embed" xlink:actuate="onLoad"/></draw:frame></text:p>
      <text:h text:style-name="Heading_20_3" text:outline-level="3"><text:bookmark-start text:name="nouveau_poste"/>Nouveau poste<text:bookmark-end text:name="nouveau_poste"/></text:h>
      <text:p text:style-name="Text_20_body">
Pour insérer un nouveau poste :</text:p>
      <text:list text:style-name="List_20_1">
        <text:list-item>
          <text:p text:style-name="Text_20_body"> Appuyer sur le bouton <draw:frame draw:style-name="media" draw:name="" text:anchor-type="as-char" draw:z-index="0" svg:width="0.84666666666667cm" svg:height="0.84666666666667cm"><draw:image xlink:href="Pictures/730039b5a17bbdc02f11591a846273eb.png" xlink:type="simple" xlink:show="embed" xlink:actuate="onLoad"/></draw:frame> ;</text:p>
        </text:list-item>
        <text:list-item>
          <text:p text:style-name="Text_20_body"> Saisir la description ;</text:p>
        </text:list-item>
        <text:list-item>
          <text:p text:style-name="Text_20_body"> Saisir l'adresse IP (facultatif) ;</text:p>
        </text:list-item>
        <text:list-item>
          <text:p text:style-name="Text_20_body"> Sélectionner le type de poste entre work et repair (travail ou réparation) ;</text:p>
        </text:list-item>
        <text:list-item>
          <text:p text:style-name="Text_20_body"> Appuyer sur le bouton <text:span text:style-name="Strong_20_Emphasis">Confirmer</text:span>.</text:p>
        </text:list-item>
      </text:list>
      <text:h text:style-name="Heading_20_3" text:outline-level="3"><text:bookmark-start text:name="modifier_un_poste"/>Modifier un poste<text:bookmark-end text:name="modifier_un_poste"/></text:h>
      <text:p text:style-name="Text_20_body">
Pour modifier un poste existant :</text:p>
      <text:list text:style-name="List_20_1">
        <text:list-item>
          <text:p text:style-name="Text_20_body"> Sélectionner le poste dans la liste à l'aide de la touche gauche de la souris ;</text:p>
        </text:list-item>
        <text:list-item>
          <text:p text:style-name="Text_20_body"> Appuyer sur le bouton <draw:frame draw:style-name="media" draw:name="" text:anchor-type="as-char" draw:z-index="0" svg:width="0.84666666666667cm" svg:height="0.84666666666667cm"><draw:image xlink:href="Pictures/814082e01553ac9ead45ebe520401909.png" xlink:type="simple" xlink:show="embed" xlink:actuate="onLoad"/></draw:frame> ;</text:p>
        </text:list-item>
        <text:list-item>
          <text:p text:style-name="Text_20_body"> Modifier les détails comme lors de la saisie ;</text:p>
        </text:list-item>
        <text:list-item>
          <text:p text:style-name="Text_20_body"> Enfin, cliquer sur le bouton <text:span text:style-name="Strong_20_Emphasis">Confirmer</text:span>.</text:p>
        </text:list-item>
      </text:list>
      <text:h text:style-name="Heading_20_3" text:outline-level="3"><text:bookmark-start text:name="supprimer_un_poste"/>Supprimer un poste<text:bookmark-end text:name="supprimer_un_poste"/></text:h>
      <text:p text:style-name="Text_20_body">
Pour supprimer un poste existant :</text:p>
      <text:list text:style-name="List_20_1">
        <text:list-item>
          <text:p text:style-name="Text_20_body"> Sélectionner le poste dans la liste à l'aide de la touche gauche de la souris ;</text:p>
        </text:list-item>
        <text:list-item>
          <text:p text:style-name="Text_20_body"> Cliquer sur le bouton <draw:frame draw:style-name="media" draw:name="" text:anchor-type="as-char" draw:z-index="0" svg:width="0.84666666666667cm" svg:height="0.84666666666667cm"><draw:image xlink:href="Pictures/4dd821bd90406a4714b48efd4d245936.png" xlink:type="simple" xlink:show="embed" xlink:actuate="onLoad"/></draw:frame> et répondre <text:span text:style-name="Strong_20_Emphasis">Oui</text:span> à la demande confirmation.</text:p>
        </text:list-item>
      </text:list>
      <text:h text:style-name="Heading_20_3" text:outline-level="3"><text:bookmark-start text:name="actualisation_des_donnees_depuis_sap1"/>Actualisation des données depuis SAP<text:bookmark-end text:name="actualisation_des_donnees_depuis_sap1"/></text:h>
      <text:p text:style-name="Text_20_body">
Le système charge automatiquement la liste des commandes depuis SAP. Cependant, lorsque l'on appuie sur la touche <draw:frame draw:style-name="media" draw:name="" text:anchor-type="as-char" draw:z-index="0" svg:width="0.84666666666667cm" svg:height="0.84666666666667cm"><draw:image xlink:href="Pictures/b71f599a50cd7f02e7d4bb8e21617de7.png" xlink:type="simple" xlink:show="embed" xlink:actuate="onLoad"/></draw:frame> la mise à jour est forcé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fonction du nombre de commandes présentes, la procédure d'actualisation peut nécessiter plus ou moins longtemps.</text:p>
          </table:table-cell>
        </table:table-row>
      </table:table>
      <text:h text:style-name="Heading_20_2" text:outline-level="2"><text:bookmark-start text:name="affichage_du_journal1"/>Affichage du journal<text:bookmark-end text:name="affichage_du_journal1"/></text:h>
      <text:p text:style-name="Text_20_body">
Lorsque l'on appuie sur la touche <draw:frame draw:style-name="media" draw:name="" text:anchor-type="as-char" draw:z-index="0" svg:width="0.84666666666667cm" svg:height="0.84666666666667cm"><draw:image xlink:href="Pictures/d8319c95088210930b0bb6b8a4ca02b6.png" xlink:type="simple" xlink:show="embed" xlink:actuate="onLoad"/></draw:frame>, le programme affiche la liste de tous les messages d'erreur et d'avertissement enregistrés pendant le fonctionnement :</text:p>
      <text:p text:style-name="Text_20_body"><draw:frame draw:style-name="mediacenter" draw:name="" text:anchor-type="paragraph" draw:z-index="0" svg:width="10.583333333333cm" svg:height="6.1647916666667cm"><draw:image xlink:href="Pictures/03e872ad7602c43fd0c69ce6725cf671.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consultation de ces messages peut faciliter le travail de l'utilisateur dans la résolution des éventuels problèmes rencontrés lors de l'utilisation normale.</text:p>
          </table:table-cell>
        </table:table-row>
      </table:table>
      <text:h text:style-name="Heading_20_1" text:outline-level="1"><text:bookmark-start text:name="athenasdservice_net"/>AthenaSDService_Net<text:bookmark-end text:name="athenasdservice_net"/></text:h>
      <text:p text:style-name="Text_20_body"><text:span text:style-name="Strong_20_Emphasis">AthenaSDService_Net</text:span> est le service principal du système Athena qui a essentiellement pour fonction de récupérer les données depuis SAP et de mettre à jour la base de données serveur depuis tous les postes de travail.
Le service n'ayant aucune interface, il peut être contrôlé localement ou à distance par le biais d'une connexion au port TCP qui, par défaut, est le port n° 23.</text:p>
      <text:h text:style-name="Heading_20_2" text:outline-level="2"><text:bookmark-start text:name="installation_et_configuration_du_service"/>Installation et configuration du service<text:bookmark-end text:name="installation_et_configuration_du_service"/></text:h>
      <text:p text:style-name="Text_20_body">L'installation du service est effectuée automatiquement par l'installation du programme AthenaSDServer_Net dans le même dossier et utilise donc le même fichier de configuration <text:span text:style-name="Strong_20_Emphasis">AthenaSDServer_Net.exe.config</text:span>.</text:p>
      <text:h text:style-name="Heading_20_2" text:outline-level="2"><text:bookmark-start text:name="controle"/>Contrôle<text:bookmark-end text:name="controle"/></text:h>
      <text:p text:style-name="Text_20_body">Pour contrôler l'état du service, il suffit de créer une connexion au port 23 comme dans l'exemple suivant réalisé dans le console de Windows XP :</text:p>
      <text:p text:style-name="Text_20_body"><draw:frame draw:style-name="mediacenter" draw:name="" text:anchor-type="paragraph" draw:z-index="0" svg:width="17.700625cm" style:rel-width="100%" svg:height="8.9429166666667cm" style:rel-height="scale"><draw:image xlink:href="Pictures/5293f2c2a7774e0ad05c90e3a7402004.jpg" xlink:type="simple" xlink:show="embed" xlink:actuate="onLoad"/></draw:frame></text:p>
      <text:p text:style-name="Text_20_body">(On suppose que l'adresse IP du serveur est 192.168.0.1)</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