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e72557735d46bdd13e4ca31518cd1589.png"/>
  <manifest:file-entry manifest:media-type="image/png" manifest:full-path="Pictures/b0118a2a375489c74d6220202f470e28.png"/>
  <manifest:file-entry manifest:media-type="image/png" manifest:full-path="Pictures/224088fad17b806b24467158e892b2b0.png"/>
  <manifest:file-entry manifest:media-type="image/jpeg" manifest:full-path="Pictures/01cf7dbe6a5c41f2ad873030bc873c96.jpg"/>
  <manifest:file-entry manifest:media-type="image/png" manifest:full-path="Pictures/98ba1aad8a2e072cb0ad968c521ee6de.png"/>
  <manifest:file-entry manifest:media-type="image/jpeg" manifest:full-path="Pictures/e07b43f54dad6f8a8e07d278bbfec495.jp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5d3fd1c2dd8f845a17d348b868f30407.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5e316e86c4cd30c49c208ce222fbb2ce.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ce8e434df5a59ec59fe1029bc3faeb6c.png"/>
  <manifest:file-entry manifest:media-type="image/jpeg" manifest:full-path="Pictures/e24861c3b5405790542cfdbc844b6029.jpg"/>
  <manifest:file-entry manifest:media-type="image/png" manifest:full-path="Pictures/b71f599a50cd7f02e7d4bb8e21617de7.png"/>
  <manifest:file-entry manifest:media-type="image/png" manifest:full-path="Pictures/3e61eec14f5b077b24267ce5a1199892.png"/>
  <manifest:file-entry manifest:media-type="image/jpeg" manifest:full-path="Pictures/6d7f60c5fb5e6f186c7e47146c3ebfc6.jpg"/>
  <manifest:file-entry manifest:media-type="image/png" manifest:full-path="Pictures/715b0dc788ccffc0d0dc454093d484fc.png"/>
  <manifest:file-entry manifest:media-type="image/png" manifest:full-path="Pictures/8ffbc6256c7455480110c728ba009a47.png"/>
  <manifest:file-entry manifest:media-type="image/png" manifest:full-path="Pictures/ab3b1c34ae6599eb9fb032d65125e2ee.png"/>
  <manifest:file-entry manifest:media-type="image/png" manifest:full-path="Pictures/cd3adc346947afeaea85578619f4bb53.png"/>
  <manifest:file-entry manifest:media-type="image/png" manifest:full-path="Pictures/980dddce0fc78e676bbfe3886e06ce47.pn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9dbd1876ae44490d124249b0ad1f1257.png"/>
  <manifest:file-entry manifest:media-type="image/png" manifest:full-path="Pictures/7847de7444e67cb8c8778363c45e6bb0.png"/>
  <manifest:file-entry manifest:media-type="image/png" manifest:full-path="Pictures/9b4f2a1b3f18c0af2e62e5a17c166f0e.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png" manifest:full-path="Pictures/a748db9b4040df1fc56dd93a31823651.png"/>
  <manifest:file-entry manifest:media-type="image/jpeg" manifest:full-path="Pictures/ca0ea68c9a2eb8bda31f231571ba8d00.jpg"/>
  <manifest:file-entry manifest:media-type="image/png" manifest:full-path="Pictures/218fe46eff8761a051ae26e33ccf2385.png"/>
  <manifest:file-entry manifest:media-type="image/png" manifest:full-path="Pictures/4bec53bdf9e1ba716e12ddd2a733fe3a.png"/>
  <manifest:file-entry manifest:media-type="image/png" manifest:full-path="Pictures/fa2648a2c96bbca174f3e8e6fc1d6f42.png"/>
  <manifest:file-entry manifest:media-type="image/png" manifest:full-path="Pictures/4d3984fb65a6e85471f56294d44b9471.pn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jpeg" manifest:full-path="Pictures/4003126d381888ad916d75bee31a682a.jpg"/>
  <manifest:file-entry manifest:media-type="image/png" manifest:full-path="Pictures/ec8773ed1f651ada31f243a13489701a.png"/>
  <manifest:file-entry manifest:media-type="image/jpeg" manifest:full-path="Pictures/622235456064bf74a86741f445387dbe.jpg"/>
  <manifest:file-entry manifest:media-type="image/jpeg" manifest:full-path="Pictures/90bfd0de02c12f084cc42988ba212767.jpg"/>
  <manifest:file-entry manifest:media-type="image/jpeg" manifest:full-path="Pictures/5c32d0413c562e864f37099bed2716b0.jpg"/>
  <manifest:file-entry manifest:media-type="image/png" manifest:full-path="Pictures/65c6945acd0f86e5402b834599a928f9.png"/>
  <manifest:file-entry manifest:media-type="image/png" manifest:full-path="Pictures/61ee9020cfdca968cbfdcde2e0939472.png"/>
  <manifest:file-entry manifest:media-type="image/png" manifest:full-path="Pictures/7d672515d3b12d72a24182681a9538e7.png"/>
  <manifest:file-entry manifest:media-type="image/png" manifest:full-path="Pictures/078a2fb602530f7950bf2f8dae5b6886.png"/>
  <manifest:file-entry manifest:media-type="image/png" manifest:full-path="Pictures/773877a9b1d56f66bd22ad031f4a787b.png"/>
  <manifest:file-entry manifest:media-type="image/png" manifest:full-path="Pictures/bf137746df4dd7237e483bc7f3ce4bee.png"/>
  <manifest:file-entry manifest:media-type="image/jpeg" manifest:full-path="Pictures/8eb88030525fffb4557a7bae88e83733.jpg"/>
  <manifest:file-entry manifest:media-type="image/jpeg" manifest:full-path="Pictures/e126f6a826a144bb31f55442d537489f.jpg"/>
  <manifest:file-entry manifest:media-type="image/jpeg" manifest:full-path="Pictures/4b788df5bc19160b5974bb589b927b19.jpg"/>
  <manifest:file-entry manifest:media-type="image/jpeg" manifest:full-path="Pictures/b7f2001f260a821a02e52a80be673bca.jpg"/>
  <manifest:file-entry manifest:media-type="image/png" manifest:full-path="Pictures/452b62545bd31f2b954a3608522c86aa.png"/>
  <manifest:file-entry manifest:media-type="image/png" manifest:full-path="Pictures/895ac54975b9386ad2fb0d2e576b8c22.png"/>
  <manifest:file-entry manifest:media-type="image/png" manifest:full-path="Pictures/197273236c3eeae69425eb50c8ef46cb.png"/>
  <manifest:file-entry manifest:media-type="image/jpeg" manifest:full-path="Pictures/9a242bcd32497fbd46073e5a1a957097.jpg"/>
  <manifest:file-entry manifest:media-type="image/png" manifest:full-path="Pictures/fadbba3bb97ed82bf77563969c33504e.png"/>
  <manifest:file-entry manifest:media-type="image/png" manifest:full-path="Pictures/db02c82f72ea5ea04b37d7b5b23797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009900"/>
    </style:style>
    <style:style style:name="highlight.149" style:family="text">
      <style:text-properties fo:color="#000000" fo:font-weight="bold"/>
    </style:style>
    <style:style style:name="highlight.150" style:family="text">
      <style:text-properties fo:color="#000000" fo:font-weight="bold"/>
    </style:style>
    <style:style style:name="highlight.151" style:family="text">
      <style:text-properties fo:color="#009900"/>
    </style:style>
    <style:style style:name="highlight.152" style:family="text">
      <style:text-properties fo:color="#000000" fo:font-weight="bold"/>
    </style:style>
    <style:style style:name="highlight.153"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 del usuario</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Resumen</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Resumen</text:p>
          </text:index-title>
        </text:index-body>
      </text:table-of-content>
      <text:p text:style-name="Text_20_body"/>
      <text:p text:style-name="P1"/>
      <text:h text:style-name="Heading_20_1" text:outline-level="1"><text:bookmark-start text:name="introduccion"/>Introducción<text:bookmark-end text:name="introduccion"/></text:h>
      <text:p text:style-name="Text_20_body">
En este manual se ilustran los procedimientos para el uso correcto del software <text:span text:style-name="Strong_20_Emphasis">GasTapsTestSystem</text:span> suministrado de serie con el sistema de prueba para llaves de gas.</text:p>
      <text:h text:style-name="Heading_20_2" text:outline-level="2"><text:bookmark-start text:name="sistema_de_prueba_para_llaves_de_gas"/>Sistema de prueba para llaves de gas<text:bookmark-end text:name="sistema_de_prueba_para_llaves_de_gas"/></text:h>
      <text:p text:style-name="Text_20_body">
Este sistema ha sido proyectado y desarrollado para la adquisición de los valores de par, presión (*) y temperatura de las llaves durante la rotación en ambos sentidos: antihorario y horario.</text:p>
      <text:p text:style-name="Text_20_body">Durante la prueba se traza la curva del par medido y se señalan los componentes con valores de pico superiores a un umbral máximo establecido.</text:p>
      <text:p text:style-name="Text_20_body">Por cada alojamiento el sistema está dotado de cuatro entradas digitales para la lectura de sendos contactos durante la fase de movimient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 En este banco de prueba no es posible leer la presión aplicada.
</text:p>
          </table:table-cell>
        </table:table-row>
      </table:table>
      <text:h text:style-name="Heading_20_2" text:outline-level="2"><text:bookmark-start text:name="instalacion_y_configuracion"/>Instalación y configuración<text:bookmark-end text:name="instalacion_y_configuracion"/></text:h>
      <text:p text:style-name="Text_20_body">
En este capítulo se describen los procedimientos de instalación y configuración del programa de adquisición y de todos los componentes y controladores necesarios.</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l sistema se suministra al cliente final en condiciones de funcionamiento, por lo que no es necesario ejecutar este procedimiento.</text:p>
          </table:table-cell>
        </table:table-row>
      </table:table>
      <text:p text:style-name="Text_20_body">La información contenida en este apartado sirve de ayuda sólo para una eventual sustitución del PC o en caso de una nueva instalación del sistema operativo Windows XP/Windows 7.</text:p>
      <text:h text:style-name="Heading_20_3" text:outline-level="3"><text:bookmark-start text:name="instalacion_de_la_tarjeta_de_adquisicion_advantech"/>Instalación de la tarjeta de adquisición ADVANTECH<text:bookmark-end text:name="instalacion_de_la_tarjeta_de_adquisicion_advantech"/></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Antes de introducir la tarjeta ADVANTECH PCI 1716 es necesario instalar los controladores Advantech.</text:p>
          </table:table-cell>
        </table:table-row>
      </table:table>
      <text:p text:style-name="Text_20_body">Los controladores se instalan automáticamente con el programa de setup como se describe en el apartado siguiente. Una vez instalados los controladores, es posible apagar el ordenador para introducir la tarjeta. Al reinicio, proceder con el setup de los canales analógicos mediante el programa <text:span text:style-name="Strong_20_Emphasis">Advantech Device Manager</text:span> especificando la modalidad <text:span text:style-name="Strong_20_Emphasis">single-ended</text:span> o <text:span text:style-name="Strong_20_Emphasis">differential</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n este sistema las entradas están en la modalidad <text:span text:style-name="Strong_20_Emphasis">differential</text:span>.</text:p>
          </table:table-cell>
        </table:table-row>
      </table:table>
      <text:h text:style-name="Heading_20_3" text:outline-level="3"><text:bookmark-start text:name="instalacion_de_la_aplicacion"/>Instalación de la aplicación<text:bookmark-end text:name="instalacion_de_la_aplicacion"/></text:h>
      <text:p text:style-name="Text_20_body">
El procedimiento para la instalación del programa es el siguiente:
</text:p>
      <text:list text:style-name="List_20_1">
        <text:list-item>
          <text:p text:style-name="Text_20_body"> Introducir en el lector de CD del ordenador el CD-ROM de instalación suministrado con el sistema;</text:p>
        </text:list-item>
        <text:list-item>
          <text:p text:style-name="Text_20_body"> Iniciar el programa de setup <text:span text:style-name="Strong_20_Emphasis">Setup GasTapsTestSystem x.xx</text:span>;</text:p>
        </text:list-item>
        <text:list-item>
          <text:p text:style-name="Text_20_body"> Dejar la configuración predefinida y esperar que termine el procedimiento de instalación.</text:p>
        </text:list-item>
      </text:list>
      <text:p text:style-name="Text_20_body">
La configuración del programa (puerto serie conectado al horno, encabezamiento del cliente, etc…) figuran en un archivo de configuración como se describe en el apartado siguiente.</text:p>
      <text:h text:style-name="Heading_20_3" text:outline-level="3"><text:bookmark-start text:name="configuracion_de_la_aplicacion"/>Configuración de la aplicación<text:bookmark-end text:name="configuracion_de_la_aplicacion"/></text:h>
      <text:p text:style-name="Text_20_body">
Durante la instalación se crea automáticamente el archivo de configuración GasTapsTestSystem.exe.config con la configuración correcta. Sin embargo, si es necesario aportar modificaciones (nombre del cliente, puertos serie de comunicación, etc…) es posible abrir el archivo con cualquier editor de textos, como por ejemplo <text:span text:style-name="Strong_20_Emphasis">Bloc Notas</text:span> de Windows.</text:p>
      <text:p text:style-name="Text_20_body">El contenido del archivo es el siguiente:</text:p>
      <text:p text:style-name="Source_20_Code"> <text:line-break/><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appSettings<text:span text:style-name="highlight.13">&gt;</text:span></text:span></text:span><text:line-break/><text:tab/><text:tab/><text:span text:style-name="highlight.14">&lt;!--lingua utilizzata nell'applicazione:it,es--&gt;</text:span><text:line-break/><text:tab/><text:tab/><text:span text:style-name="highlight.15"><text:span text:style-name="highlight.16">&lt;add</text:span> <text:span text:style-name="highlight.17">key</text:span>=<text:span text:style-name="highlight.18">"LINGUA"</text:span> <text:span text:style-name="highlight.19">value</text:span>=<text:span text:style-name="highlight.20">"es"</text:span><text:span text:style-name="highlight.21">&gt;</text:span><text:span text:style-name="highlight.22">&lt;/add<text:span text:style-name="highlight.23">&gt;</text:span></text:span></text:span><text:line-break/><text:tab/><text:tab/><text:span text:style-name="highlight.24">&lt;!--seriale di comunicazione con il forno (""=non collegato)--&gt;</text:span><text:line-break/><text:tab/><text:tab/><text:span text:style-name="highlight.25"><text:span text:style-name="highlight.26">&lt;add</text:span> <text:span text:style-name="highlight.27">key</text:span>=<text:span text:style-name="highlight.28">"COMM_FORNO"</text:span> <text:span text:style-name="highlight.29">value</text:span>=<text:span text:style-name="highlight.30">"1"</text:span><text:span text:style-name="highlight.31">&gt;</text:span><text:span text:style-name="highlight.32">&lt;/add<text:span text:style-name="highlight.33">&gt;</text:span></text:span></text:span><text:line-break/><text:tab/><text:tab/><text:span text:style-name="highlight.34">&lt;!--seriale di comunicazione con le PM110 (""=non collegate)--&gt;</text:span><text:line-break/><text:tab/><text:tab/><text:span text:style-name="highlight.35"><text:span text:style-name="highlight.36">&lt;add</text:span> <text:span text:style-name="highlight.37">key</text:span>=<text:span text:style-name="highlight.38">"COMM_PM110"</text:span> <text:span text:style-name="highlight.39">value</text:span>=<text:span text:style-name="highlight.40">"3"</text:span><text:span text:style-name="highlight.41">&gt;</text:span><text:span text:style-name="highlight.42">&lt;/add<text:span text:style-name="highlight.43">&gt;</text:span></text:span></text:span><text:line-break/><text:tab/><text:tab/><text:span text:style-name="highlight.44">&lt;!--ID della scheda advantech. Vedere advantech DeviceManager (-1=disabilitata)--&gt;</text:span><text:line-break/><text:tab/><text:tab/><text:span text:style-name="highlight.45"><text:span text:style-name="highlight.46">&lt;add</text:span> <text:span text:style-name="highlight.47">key</text:span>=<text:span text:style-name="highlight.48">"BOARD_ADVANTECH"</text:span> <text:span text:style-name="highlight.49">value</text:span>=<text:span text:style-name="highlight.50">"0"</text:span><text:span text:style-name="highlight.51">&gt;</text:span><text:span text:style-name="highlight.52">&lt;/add<text:span text:style-name="highlight.53">&gt;</text:span></text:span></text:span><text:line-break/><text:tab/><text:tab/><text:span text:style-name="highlight.54"><text:span text:style-name="highlight.55">&lt;add</text:span> <text:span text:style-name="highlight.56">key</text:span>=<text:span text:style-name="highlight.57">"ADVANTECH_AI_DIFFERENZIALI"</text:span> <text:span text:style-name="highlight.58">value</text:span>=<text:span text:style-name="highlight.59">"1"</text:span><text:span text:style-name="highlight.60">&gt;</text:span><text:span text:style-name="highlight.61">&lt;/add<text:span text:style-name="highlight.62">&gt;</text:span></text:span></text:span><text:line-break/><text:tab/><text:tab/><text:span text:style-name="highlight.63">&lt;!--seriale di comunicazione con il modulo ADAM 4018 se previsto (""=non collegato)--&gt;</text:span><text:line-break/><text:tab/><text:tab/><text:span text:style-name="highlight.64"><text:span text:style-name="highlight.65">&lt;add</text:span> <text:span text:style-name="highlight.66">key</text:span>=<text:span text:style-name="highlight.67">"COMM_ADAM_4018"</text:span> <text:span text:style-name="highlight.68">value</text:span>=<text:span text:style-name="highlight.69">""</text:span><text:span text:style-name="highlight.70">&gt;</text:span><text:span text:style-name="highlight.71">&lt;/add<text:span text:style-name="highlight.72">&gt;</text:span></text:span></text:span><text:line-break/><text:tab/><text:tab/><text:span text:style-name="highlight.73">&lt;!--movimantazione assiale--&gt;</text:span><text:line-break/><text:tab/><text:tab/><text:span text:style-name="highlight.74"><text:span text:style-name="highlight.75">&lt;add</text:span> <text:span text:style-name="highlight.76">key</text:span>=<text:span text:style-name="highlight.77">"MOVIMENTAZIONE_ASSIALE"</text:span> <text:span text:style-name="highlight.78">value</text:span>=<text:span text:style-name="highlight.79">"1"</text:span><text:span text:style-name="highlight.80">&gt;</text:span><text:span text:style-name="highlight.81">&lt;/add<text:span text:style-name="highlight.82">&gt;</text:span></text:span></text:span><text:line-break/><text:tab/><text:tab/><text:span text:style-name="highlight.83">&lt;!--1=abilita la lettura degli ingressi--&gt;</text:span><text:line-break/><text:tab/><text:tab/><text:span text:style-name="highlight.84"><text:span text:style-name="highlight.85">&lt;add</text:span> <text:span text:style-name="highlight.86">key</text:span>=<text:span text:style-name="highlight.87">"INGRESSI_ABILITATI"</text:span> <text:span text:style-name="highlight.88">value</text:span>=<text:span text:style-name="highlight.89">"1"</text:span><text:span text:style-name="highlight.90">&gt;</text:span><text:span text:style-name="highlight.91">&lt;/add<text:span text:style-name="highlight.92">&gt;</text:span></text:span></text:span><text:line-break/><text:tab/><text:tab/><text:span text:style-name="highlight.93">&lt;!--generalità del cliente e nome sistema--&gt;</text:span><text:line-break/><text:tab/><text:tab/><text:span text:style-name="highlight.94"><text:span text:style-name="highlight.95">&lt;add</text:span> <text:span text:style-name="highlight.96">key</text:span>=<text:span text:style-name="highlight.97">"CLIENTE"</text:span> <text:span text:style-name="highlight.98">value</text:span>=<text:span text:style-name="highlight.99">"COPRECI"</text:span><text:span text:style-name="highlight.100">&gt;</text:span><text:span text:style-name="highlight.101">&lt;/add<text:span text:style-name="highlight.102">&gt;</text:span></text:span></text:span><text:line-break/><text:tab/><text:tab/><text:span text:style-name="highlight.103"><text:span text:style-name="highlight.104">&lt;add</text:span> <text:span text:style-name="highlight.105">key</text:span>=<text:span text:style-name="highlight.106">"SISTEMA"</text:span> <text:span text:style-name="highlight.107">value</text:span>=<text:span text:style-name="highlight.108">"GAS TAPS TEST SYSTEM"</text:span><text:span text:style-name="highlight.109">&gt;</text:span><text:span text:style-name="highlight.110">&lt;/add<text:span text:style-name="highlight.111">&gt;</text:span></text:span></text:span><text:line-break/><text:tab/><text:tab/><text:span text:style-name="highlight.112">&lt;!--1=abilita la lettura della pressione (ulteriore ingresso Analogico per ogni rubinetto)--&gt;</text:span><text:line-break/><text:tab/><text:tab/><text:span text:style-name="highlight.113"><text:span text:style-name="highlight.114">&lt;add</text:span> <text:span text:style-name="highlight.115">key</text:span>=<text:span text:style-name="highlight.116">"PRESSIONE_ABILITATA"</text:span> <text:span text:style-name="highlight.117">value</text:span>=<text:span text:style-name="highlight.118">"0"</text:span><text:span text:style-name="highlight.119">&gt;</text:span><text:span text:style-name="highlight.120">&lt;/add<text:span text:style-name="highlight.121">&gt;</text:span></text:span></text:span><text:line-break/><text:tab/><text:tab/><text:span text:style-name="highlight.122">&lt;!--posizione prima postazione("DX" o "SX")--&gt;</text:span><text:line-break/><text:tab/><text:tab/><text:span text:style-name="highlight.123"><text:span text:style-name="highlight.124">&lt;add</text:span> <text:span text:style-name="highlight.125">key</text:span>=<text:span text:style-name="highlight.126">"POSIZIONE_PRIMA_POSTAZIONE"</text:span> <text:span text:style-name="highlight.127">value</text:span>=<text:span text:style-name="highlight.128">"DX"</text:span><text:span text:style-name="highlight.129">&gt;</text:span><text:span text:style-name="highlight.130">&lt;/add<text:span text:style-name="highlight.131">&gt;</text:span></text:span></text:span><text:line-break/><text:tab/><text:tab/><text:span text:style-name="highlight.132">&lt;!--presenza braccetto apertura porta--&gt;</text:span><text:line-break/><text:tab/><text:tab/><text:span text:style-name="highlight.133"><text:span text:style-name="highlight.134">&lt;add</text:span> <text:span text:style-name="highlight.135">key</text:span>=<text:span text:style-name="highlight.136">"APERTURA_FORNO"</text:span> <text:span text:style-name="highlight.137">value</text:span>=<text:span text:style-name="highlight.138">"1"</text:span><text:span text:style-name="highlight.139">/&gt;</text:span></text:span><text:line-break/><text:tab/><text:tab/><text:span text:style-name="highlight.140">&lt;!--secondi impiegati nella movimentazione della porta--&gt;</text:span><text:line-break/><text:tab/><text:tab/><text:span text:style-name="highlight.141"><text:span text:style-name="highlight.142">&lt;add</text:span> <text:span text:style-name="highlight.143">key</text:span>=<text:span text:style-name="highlight.144">"TEMPO_APERTURA_FORNO"</text:span> <text:span text:style-name="highlight.145">value</text:span>=<text:span text:style-name="highlight.146">"12"</text:span><text:span text:style-name="highlight.147">/&gt;</text:span></text:span><text:line-break/><text:tab/><text:span text:style-name="highlight.148"><text:span text:style-name="highlight.149">&lt;/appSettings<text:span text:style-name="highlight.150">&gt;</text:span></text:span></text:span><text:line-break/><text:span text:style-name="highlight.151"><text:span text:style-name="highlight.152">&lt;/configuration<text:span text:style-name="highlight.153">&gt;</text:span></text:span></text:span><text:line-break/>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estar mucha atención para no alterar el formato del archivo. Algunos caracteres especiales o espacios insertados accidentalmente pueden perjudicar el inicio de la aplicación de prueba y el funcionamiento de la máquina.</text:p>
          </table:table-cell>
        </table:table-row>
      </table:table>
      <text:h text:style-name="Heading_20_2" text:outline-level="2"><text:bookmark-start text:name="inicio_del_programa"/>Inicio del programa<text:bookmark-end text:name="inicio_del_programa"/></text:h>
      <text:p text:style-name="Text_20_body">
Para iniciar la aplicación, seleccionar el mando <text:span text:style-name="Emphasis"><text:span text:style-name="Strong_20_Emphasis">Inicio → Programas → MAREL → GasTapsTestSystem</text:span></text:span> o hacer doble clic en el icono <text:span text:style-name="Strong_20_Emphasis">GasTapsTestSystem</text:span> del escritorio.</text:p>
      <text:p text:style-name="Text_20_body"><draw:frame draw:style-name="mediacenter" draw:name=" Icono &quot;GasTapsTestSystem&quot; en el escritorio  Legend" text:anchor-type="paragraph" draw:z-index="0" svg:width="3.095625cm"><draw:text-box><text:p text:style-name="legendcenter"><draw:frame draw:style-name="mediacenter" draw:name=" Icono &quot;GasTapsTestSystem&quot; en el escritorio " text:anchor-type="paragraph" draw:z-index="0" svg:width="3.095625cm" svg:height="2.5929166666667cm"><draw:image xlink:href="Pictures/01cf7dbe6a5c41f2ad873030bc873c96.jpg" xlink:type="simple" xlink:show="embed" xlink:actuate="onLoad"/></draw:frame> Icono "GasTapsTestSystem" en el escritorio </text:p></draw:text-box></draw:frame></text:p>
      <text:h text:style-name="Heading_20_2" text:outline-level="2"><text:bookmark-start text:name="cierre_del_programa"/>Cierre del programa<text:bookmark-end text:name="cierre_del_programa"/></text:h>
      <text:p text:style-name="Text_20_body">
Seleccionar <text:span text:style-name="Strong_20_Emphasis">Archivo → Salir</text:span> en la barra de menús o <text:span text:style-name="Strong_20_Emphasis">ALT+F4</text:span> o simplemente el siguiente botón en la barra de herramientas:</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hacer clic en <text:span text:style-name="Strong_20_Emphasis">Sí</text:span> o pulsar <text:span text:style-name="Strong_20_Emphasis">INTRO</text:span> al posterior mensaje de confirmació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No es posible cerrar el programa con una prueba activa. <text:line-break/>
En el caso que esté en curso el movimiento de la puerta el programa espera que se complete.</text:p>
          </table:table-cell>
        </table:table-row>
      </table:table>
      <text:h text:style-name="Heading_20_1" text:outline-level="1"><text:bookmark-start text:name="interfaz_de_usuario"/>Interfaz de usuario<text:bookmark-end text:name="interfaz_de_usuario"/></text:h>
      <text:p text:style-name="Text_20_body">
La pantalla principal de la aplicación es la siguiente:</text:p>
      <text:p text:style-name="Text_20_body"><draw:frame draw:style-name="mediacenter" draw:name="Pantalla principal  Legend" text:anchor-type="paragraph" draw:z-index="0" svg:width="11.90625cm"><draw:text-box><text:p text:style-name="legendcenter"><draw:frame draw:style-name="mediacenter" draw:name="Pantalla principal " text:anchor-type="paragraph" draw:z-index="0" svg:width="11.90625cm" svg:height="9.525cm"><draw:image xlink:href="Pictures/e07b43f54dad6f8a8e07d278bbfec495.jpg" xlink:type="simple" xlink:show="embed" xlink:actuate="onLoad"/></draw:frame>Pantalla principal </text:p></draw:text-box></draw:frame></text:p>
      <text:p text:style-name="Text_20_body">La barra superior muestra el título de la aplicación y contiene las tres teclas para el redimensionamiento y el cierre del programa (consultar el manual del sistema operativo instalado en el ordenador).</text:p>
      <text:p text:style-name="Text_20_body">Inmediatamente debajo encontramos la barra de menús y la barra de herramientas.</text:p>
      <text:p text:style-name="Text_20_body">Más abajo a la izquierda aparece la Lista de puestos y pruebas y el Panel del horno.</text:p>
      <text:p text:style-name="Text_20_body">En la parte central de la aplicación, en base al elemento seleccionado en la lista de puestos, se pueden ver el Panel de los puestos o el Área gráfica.</text:p>
      <text:p text:style-name="Text_20_body">La barra de estado al pie de la ventana muestra la fecha y la hora actuales y el tiempo ciclo.</text:p>
      <text:h text:style-name="Heading_20_2" text:outline-level="2"><text:bookmark-start text:name="barra_de_menus"/>Barra de menús<text:bookmark-end text:name="barra_de_menus"/></text:h>
      <text:p text:style-name="Text_20_body">
Desde la barra de menús es posible acceder a todas las funciones del programa de prueba. Estas funciones se pueden seleccionar con el ratón o con el teclado, pulsando la tecla <text:span text:style-name="Strong_20_Emphasis">Alt</text:span> y luego la letra subrayada del mando elegido. Las más utilizadas se pueden activar también con una tecla función o con una combinación de teclas, como muestra el menú junto a cada función.</text:p>
      <text:p text:style-name="Text_20_body">En la tabla siguiente se recapitulan todos los mandos del menú:</text:p>
      <table:table>
        <table:table-column/>
        <table:table-column/>
        <table:table-column/>
        <table:table-row>
          <table:table-cell office:value-type="string" table:style-name="tableheader">
            <text:p text:style-name="Table_20_Heading"> Mandos del menú </text:p>
          </table:table-cell>
          <table:table-cell office:value-type="string" table:style-name="tableheader">
            <text:p text:style-name="Table_20_Heading"> Descripción </text:p>
          </table:table-cell>
          <table:table-cell office:value-type="string" table:style-name="tableheader">
            <text:p text:style-name="Table_20_Heading"> Acceso directo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os </text:p>
          </table:table-cell>
          <table:table-cell office:value-type="string" table:style-name="tablecell">
            <text:p text:style-name="tablealignleft"> Muestra la lista de eventos registrados </text:p>
          </table:table-cell>
          <table:table-cell office:value-type="string" table:style-name="tablecell">
            <text:p text:style-name="tablealignleft"> CTRL + L </text:p>
          </table:table-cell>
        </table:table-row>
        <table:table-row>
          <table:table-cell office:value-type="string" table:style-name="tablecell">
            <text:p text:style-name="tablealignleft"> –&gt; Instrumentos avanzados </text:p>
          </table:table-cell>
          <table:table-cell office:value-type="string" table:style-name="tablecell">
            <text:p text:style-name="tablealignleft"> Visualiza las funciones avanzadas por la calibración y calibrado del sistema </text:p>
          </table:table-cell>
          <table:table-cell office:value-type="string" table:style-name="tablecell"/>
        </table:table-row>
        <table:table-row>
          <table:table-cell office:value-type="string" table:style-name="tablecell">
            <text:p text:style-name="tablealignleft"> –&gt; Salir </text:p>
          </table:table-cell>
          <table:table-cell office:value-type="string" table:style-name="tablecell">
            <text:p text:style-name="tablealignleft"> Cierra la aplicación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o</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es </text:p>
          </table:table-cell>
          <table:table-cell office:value-type="string" table:style-name="tablecell">
            <text:p text:style-name="tablealignleft"> Muestra el archivo de los componentes </text:p>
          </table:table-cell>
          <table:table-cell office:value-type="string" table:style-name="tablecell">
            <text:p text:style-name="tablealignleft"> F2 </text:p>
          </table:table-cell>
        </table:table-row>
        <table:table-row>
          <table:table-cell office:value-type="string" table:style-name="tablecell">
            <text:p text:style-name="tablealignleft"> –&gt; Programas avanzados </text:p>
          </table:table-cell>
          <table:table-cell office:value-type="string" table:style-name="tablecell">
            <text:p text:style-name="tablealignleft"> Muestra el archivo de los programas avanzados </text:p>
          </table:table-cell>
          <table:table-cell office:value-type="string" table:style-name="tablecell">
            <text:p text:style-name="tablealignleft"> F3 </text:p>
          </table:table-cell>
        </table:table-row>
        <table:table-row>
          <table:table-cell office:value-type="string" table:style-name="tablecell">
            <text:p text:style-name="tablealignleft"> –&gt; Programas estándar </text:p>
          </table:table-cell>
          <table:table-cell office:value-type="string" table:style-name="tablecell">
            <text:p text:style-name="tablealignleft"> Muestra el archivo de los programas estándar</text:p>
          </table:table-cell>
          <table:table-cell office:value-type="string" table:style-name="tablecell">
            <text:p text:style-name="tablealignleft"> F4 </text:p>
          </table:table-cell>
        </table:table-row>
        <table:table-row>
          <table:table-cell office:value-type="string" table:style-name="tablecell">
            <text:p text:style-name="tablealignleft"> –&gt; Pruebas </text:p>
          </table:table-cell>
          <table:table-cell office:value-type="string" table:style-name="tablecell">
            <text:p text:style-name="tablealignleft"> Muestra el archivo de las pruebas </text:p>
          </table:table-cell>
          <table:table-cell office:value-type="string" table:style-name="tablecell">
            <text:p text:style-name="tablealignleft"> F9 </text:p>
          </table:table-cell>
        </table:table-row>
        <table:table-row>
          <table:table-cell office:value-type="string" table:style-name="tablecell">
            <text:p text:style-name="tablealignleft"> –&gt; Pruebas externa </text:p>
          </table:table-cell>
          <table:table-cell office:value-type="string" table:style-name="tablecell">
            <text:p text:style-name="tablealignleft"> Muestra la lista de pruebas memorizadas en otra ubicación o unidad </text:p>
          </table:table-cell>
          <table:table-cell office:value-type="string" table:style-name="tablecell">
            <text:p text:style-name="tablealignleft"> ALT + F9 </text:p>
          </table:table-cell>
        </table:table-row>
        <table:table-row>
          <table:table-cell office:value-type="string" table:style-name="tablecell">
            <text:p text:style-name="tablealignleft"> –&gt; Cerrar </text:p>
          </table:table-cell>
          <table:table-cell office:value-type="string" table:style-name="tablecell">
            <text:p text:style-name="tablealignleft"> Cierra una prueba abierta desde archivo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Inicia el backup de las pruebas </text:p>
          </table:table-cell>
          <table:table-cell office:value-type="string" table:style-name="tablecell"/>
        </table:table-row>
        <table:table-row>
          <table:table-cell office:value-type="string" table:style-name="tablecell">
            <text:p text:style-name="tablealignleft"> <text:span text:style-name="Strong_20_Emphasis">Prueba</text:span> </text:p>
          </table:table-cell>
          <table:table-cell office:value-type="string" table:style-name="tablecell"/>
          <table:table-cell office:value-type="string" table:style-name="tablecell"/>
        </table:table-row>
        <table:table-row>
          <table:table-cell office:value-type="string" table:style-name="tablecell">
            <text:p text:style-name="tablealignleft"> –&gt; Nuevo </text:p>
          </table:table-cell>
          <table:table-cell office:value-type="string" table:style-name="tablecell">
            <text:p text:style-name="tablealignleft"> Crea una nueva prueba  </text:p>
          </table:table-cell>
          <table:table-cell office:value-type="string" table:style-name="tablecell">
            <text:p text:style-name="tablealignleft"> CTRL + N </text:p>
          </table:table-cell>
        </table:table-row>
        <table:table-row>
          <table:table-cell office:value-type="string" table:style-name="tablecell">
            <text:p text:style-name="tablealignleft"> –&gt; Repetir </text:p>
          </table:table-cell>
          <table:table-cell office:value-type="string" table:style-name="tablecell">
            <text:p text:style-name="tablealignleft"> Inicia una nueva prueba con la misma configuración de la última prueba realizada </text:p>
          </table:table-cell>
          <table:table-cell office:value-type="string" table:style-name="tablecell">
            <text:p text:style-name="tablealignleft"> CTRL + R </text:p>
          </table:table-cell>
        </table:table-row>
        <table:table-row>
          <table:table-cell office:value-type="string" table:style-name="tablecell">
            <text:p text:style-name="tablealignleft"> –&gt; Modificar </text:p>
          </table:table-cell>
          <table:table-cell office:value-type="string" table:style-name="tablecell">
            <text:p text:style-name="tablealignleft"> Modifica los datos de una prueba </text:p>
          </table:table-cell>
          <table:table-cell office:value-type="string" table:style-name="tablecell">
            <text:p text:style-name="tablealignleft"> CTRL + M </text:p>
          </table:table-cell>
        </table:table-row>
        <table:table-row>
          <table:table-cell office:value-type="string" table:style-name="tablecell">
            <text:p text:style-name="tablealignleft"> –&gt; Iniciar </text:p>
          </table:table-cell>
          <table:table-cell office:value-type="string" table:style-name="tablecell">
            <text:p text:style-name="tablealignleft"> Inicia/reanuda una prueba </text:p>
          </table:table-cell>
          <table:table-cell office:value-type="string" table:style-name="tablecell">
            <text:p text:style-name="tablealignleft"> F5 </text:p>
          </table:table-cell>
        </table:table-row>
        <table:table-row>
          <table:table-cell office:value-type="string" table:style-name="tablecell">
            <text:p text:style-name="tablealignleft"> –&gt; Suspender </text:p>
          </table:table-cell>
          <table:table-cell office:value-type="string" table:style-name="tablecell">
            <text:p text:style-name="tablealignleft"> Suspende una prueba </text:p>
          </table:table-cell>
          <table:table-cell office:value-type="string" table:style-name="tablecell">
            <text:p text:style-name="tablealignleft"> F6 </text:p>
          </table:table-cell>
        </table:table-row>
        <table:table-row>
          <table:table-cell office:value-type="string" table:style-name="tablecell">
            <text:p text:style-name="tablealignleft"> –&gt; Suspender y desbloquear </text:p>
          </table:table-cell>
          <table:table-cell office:value-type="string" table:style-name="tablecell">
            <text:p text:style-name="tablealignleft"> Suspende una prueba y desbloquea los motores </text:p>
          </table:table-cell>
          <table:table-cell office:value-type="string" table:style-name="tablecell"/>
        </table:table-row>
        <table:table-row>
          <table:table-cell office:value-type="string" table:style-name="tablecell">
            <text:p text:style-name="tablealignleft"> –&gt; Eliminar </text:p>
          </table:table-cell>
          <table:table-cell office:value-type="string" table:style-name="tablecell">
            <text:p text:style-name="tablealignleft"> Elimina una prueba </text:p>
          </table:table-cell>
          <table:table-cell office:value-type="string" table:style-name="tablecell"/>
        </table:table-row>
        <table:table-row>
          <table:table-cell office:value-type="string" table:style-name="tablecell">
            <text:p text:style-name="tablealignleft"> –&gt; Guardar </text:p>
          </table:table-cell>
          <table:table-cell office:value-type="string" table:style-name="tablecell">
            <text:p text:style-name="tablealignleft"> Guarda una prueba en el archivo </text:p>
          </table:table-cell>
          <table:table-cell office:value-type="string" table:style-name="tablecell"/>
        </table:table-row>
        <table:table-row>
          <table:table-cell office:value-type="string" table:style-name="tablecell">
            <text:p text:style-name="tablealignleft"> –&gt; Detalles </text:p>
          </table:table-cell>
          <table:table-cell office:value-type="string" table:style-name="tablecell">
            <text:p text:style-name="tablealignleft"> Muestra los detalles del programa del puesto seleccionado </text:p>
          </table:table-cell>
          <table:table-cell office:value-type="string" table:style-name="tablecell">
            <text:p text:style-name="tablealignleft"> CTRL + D </text:p>
          </table:table-cell>
        </table:table-row>
        <table:table-row>
          <table:table-cell office:value-type="string" table:style-name="tablecell">
            <text:p text:style-name="tablealignleft"> –&gt; Valores máximos </text:p>
          </table:table-cell>
          <table:table-cell office:value-type="string" table:style-name="tablecell">
            <text:p text:style-name="tablealignleft"> Muestra la ventana de análisis de los valores máximos </text:p>
          </table:table-cell>
          <table:table-cell office:value-type="string" table:style-name="tablecell">
            <text:p text:style-name="tablealignleft"> CTRL + V </text:p>
          </table:table-cell>
        </table:table-row>
        <table:table-row>
          <table:table-cell office:value-type="string" table:style-name="tablecell">
            <text:p text:style-name="tablealignleft"> –&gt; Resultado </text:p>
          </table:table-cell>
          <table:table-cell office:value-type="string" table:style-name="tablecell">
            <text:p text:style-name="tablealignleft"> Muestra la ventana para a introducción/modificación de un eventual resultado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uesto</text:span> </text:p>
          </table:table-cell>
          <table:table-cell office:value-type="string" table:style-name="tablecell"/>
          <table:table-cell office:value-type="string" table:style-name="tablecell"/>
        </table:table-row>
        <table:table-row>
          <table:table-cell office:value-type="string" table:style-name="tablecell">
            <text:p text:style-name="tablealignleft"> –&gt; Calibrar </text:p>
          </table:table-cell>
          <table:table-cell office:value-type="string" table:style-name="tablecell">
            <text:p text:style-name="tablealignleft"> Muestra la ventana para la calibración del par del puesto </text:p>
          </table:table-cell>
          <table:table-cell office:value-type="string" table:style-name="tablecell"/>
        </table:table-row>
        <table:table-row>
          <table:table-cell office:value-type="string" table:style-name="tablecell">
            <text:p text:style-name="tablealignleft"> –&gt; Guardar y continuar </text:p>
          </table:table-cell>
          <table:table-cell office:value-type="string" table:style-name="tablecell">
            <text:p text:style-name="tablealignleft"> Guarda los datos del puesto y continúa la prueba con los restantes </text:p>
          </table:table-cell>
          <table:table-cell office:value-type="string" table:style-name="tablecell"/>
        </table:table-row>
        <table:table-row>
          <table:table-cell office:value-type="string" table:style-name="tablecell">
            <text:p text:style-name="tablealignleft"> –&gt; Excluir y continuar </text:p>
          </table:table-cell>
          <table:table-cell office:value-type="string" table:style-name="tablecell">
            <text:p text:style-name="tablealignleft"> Elimina los datos del puesto y continúa la prueba con los restantes </text:p>
          </table:table-cell>
          <table:table-cell office:value-type="string" table:style-name="tablecell"/>
        </table:table-row>
        <table:table-row>
          <table:table-cell office:value-type="string" table:style-name="tablecell">
            <text:p text:style-name="tablealignleft"> <text:span text:style-name="Strong_20_Emphasis">Instrumentos</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ar componentes </text:p>
          </table:table-cell>
          <table:table-cell office:value-type="string" table:style-name="tablecell">
            <text:p text:style-name="tablealignleft"> Abre el panel para la gestión manual de los puestos </text:p>
          </table:table-cell>
          <table:table-cell office:value-type="string" table:style-name="tablecell">
            <text:p text:style-name="tablealignleft"> F8 </text:p>
          </table:table-cell>
        </table:table-row>
        <table:table-row>
          <table:table-cell office:value-type="string" table:style-name="tablecell">
            <text:p text:style-name="tablealignleft"> –&gt; Calibración entradas </text:p>
          </table:table-cell>
          <table:table-cell office:value-type="string" table:style-name="tablecell">
            <text:p text:style-name="tablealignleft"> (avanzado) Abre el panel para la calibración de los termopares de medición de las temperaturas </text:p>
          </table:table-cell>
          <table:table-cell office:value-type="string" table:style-name="tablecell"/>
        </table:table-row>
        <table:table-row>
          <table:table-cell office:value-type="string" table:style-name="tablecell">
            <text:p text:style-name="tablealignleft"> –&gt; Calibrado y diagnóstico </text:p>
          </table:table-cell>
          <table:table-cell office:value-type="string" table:style-name="tablecell">
            <text:p text:style-name="tablealignleft"> (avanzado) Abre el panel por el calibrado y el diagnóstico de las entradas analógicas </text:p>
          </table:table-cell>
          <table:table-cell office:value-type="string" table:style-name="tablecell"/>
        </table:table-row>
        <table:table-row>
          <table:table-cell office:value-type="string" table:style-name="tablecell">
            <text:p text:style-name="tablealignleft"> –&gt; Contraseña </text:p>
          </table:table-cell>
          <table:table-cell office:value-type="string" table:style-name="tablecell">
            <text:p text:style-name="tablealignleft"> Habilita/Inhabilita funciones de administrador protegidas por contraseña </text:p>
          </table:table-cell>
          <table:table-cell office:value-type="string" table:style-name="tablecell"/>
        </table:table-row>
        <table:table-row>
          <table:table-cell office:value-type="string" table:style-name="tablecell">
            <text:p text:style-name="tablealignleft"> <text:span text:style-name="Strong_20_Emphasis">Configuración</text:span> </text:p>
          </table:table-cell>
          <table:table-cell office:value-type="string" table:style-name="tablecell"/>
          <table:table-cell office:value-type="string" table:style-name="tablecell"/>
        </table:table-row>
        <table:table-row>
          <table:table-cell office:value-type="string" table:style-name="tablecell">
            <text:p text:style-name="tablealignleft"> –&gt; Gráfico </text:p>
          </table:table-cell>
          <table:table-cell office:value-type="string" table:style-name="tablecell">
            <text:p text:style-name="tablealignleft"> Muestra/modifica la configuración del gráfico </text:p>
          </table:table-cell>
          <table:table-cell office:value-type="string" table:style-name="tablecell">
            <text:p text:style-name="tablealignleft"> F10 </text:p>
          </table:table-cell>
        </table:table-row>
        <table:table-row>
          <table:table-cell office:value-type="string" table:style-name="tablecell">
            <text:p text:style-name="tablealignleft"> –&gt; Opciones </text:p>
          </table:table-cell>
          <table:table-cell office:value-type="string" table:style-name="tablecell">
            <text:p text:style-name="tablealignleft"> Abre el panel de la configuración de programa </text:p>
          </table:table-cell>
          <table:table-cell office:value-type="string" table:style-name="tablecell">
            <text:p text:style-name="tablealignleft"> F11 </text:p>
          </table:table-cell>
        </table:table-row>
      </table:table>
      <text:h text:style-name="Heading_20_2" text:outline-level="2"><text:bookmark-start text:name="barra_de_herramientas"/>Barra de herramientas<text:bookmark-end text:name="barra_de_herramientas"/></text:h>
      <text:p text:style-name="Text_20_body">
En la barra de herramientas están contenidas las teclas para el acceso rápido a algunos de los mandos del menú:
</text:p>
      <table:table>
        <table:table-column/>
        <table:table-column/>
        <table:table-column/>
        <table:table-row>
          <table:table-cell office:value-type="string" table:style-name="tableheader">
            <text:p text:style-name="Table_20_Heading"> Tecla </text:p>
          </table:table-cell>
          <table:table-cell office:value-type="string" table:style-name="tableheader">
            <text:p text:style-name="Table_20_Heading"> Tecla barra de herramientas </text:p>
          </table:table-cell>
          <table:table-cell office:value-type="string" table:style-name="tableheader">
            <text:p text:style-name="Table_20_Heading"> Mando del menú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ierra la aplicación </text:p>
          </table:table-cell>
          <table:table-cell office:value-type="string" table:style-name="tablecell">
            <text:p text:style-name="tablealignleft"> File–&gt; Sali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Habilita/Inhabilita funciones protegidas por contraseña </text:p>
          </table:table-cell>
          <table:table-cell office:value-type="string" table:style-name="tablecell">
            <text:p text:style-name="tablealignleft"> Instrumentos–&gt; Contraseñ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Muestra el archivo de los componentes </text:p>
          </table:table-cell>
          <table:table-cell office:value-type="string" table:style-name="tablecell">
            <text:p text:style-name="tablealignleft"> Archivo–&gt; Component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Muestra el archivo de los programas avanzados </text:p>
          </table:table-cell>
          <table:table-cell office:value-type="string" table:style-name="tablecell">
            <text:p text:style-name="tablealignleft"> Archivo–&gt; Programas avanzado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3fd1c2dd8f845a17d348b868f30407.png" xlink:type="simple" xlink:show="embed" xlink:actuate="onLoad"/></draw:frame> </text:p>
          </table:table-cell>
          <table:table-cell office:value-type="string" table:style-name="tablecell">
            <text:p text:style-name="tablealignleft"> Muestra el archivo de los programas estándar </text:p>
          </table:table-cell>
          <table:table-cell office:value-type="string" table:style-name="tablecell">
            <text:p text:style-name="tablealignleft"> Archivo–&gt;  Programas estánd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Muestra el archivo de las pruebas </text:p>
          </table:table-cell>
          <table:table-cell office:value-type="string" table:style-name="tablecell">
            <text:p text:style-name="tablealignleft"> Archivo–&gt; Prueba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ierra una prueba abierta desde archivo </text:p>
          </table:table-cell>
          <table:table-cell office:value-type="string" table:style-name="tablecell">
            <text:p text:style-name="tablealignleft"> Archivo–&gt; Cerr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 una nueva prueba </text:p>
          </table:table-cell>
          <table:table-cell office:value-type="string" table:style-name="tablecell">
            <text:p text:style-name="tablealignleft"> Prueba–&gt; Nue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Inicia una nueva prueba con la misma configuración de la última prueba realizada </text:p>
          </table:table-cell>
          <table:table-cell office:value-type="string" table:style-name="tablecell">
            <text:p text:style-name="tablealignleft"> Prueba–&gt; Repeti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los datos de una prueba </text:p>
          </table:table-cell>
          <table:table-cell office:value-type="string" table:style-name="tablecell">
            <text:p text:style-name="tablealignleft"> Prueba–&gt; Modific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Inicia/reanuda una prueba </text:p>
          </table:table-cell>
          <table:table-cell office:value-type="string" table:style-name="tablecell">
            <text:p text:style-name="tablealignleft"> Prueba–&gt; Inici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uspende una prueba </text:p>
          </table:table-cell>
          <table:table-cell office:value-type="string" table:style-name="tablecell">
            <text:p text:style-name="tablealignleft"> Prueba–&gt; Suspend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Suspende una prueba </text:p>
          </table:table-cell>
          <table:table-cell office:value-type="string" table:style-name="tablecell">
            <text:p text:style-name="tablealignleft"> Prueba–&gt; Suspender y desbloquear</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Elimina una prueba </text:p>
          </table:table-cell>
          <table:table-cell office:value-type="string" table:style-name="tablecell">
            <text:p text:style-name="tablealignleft"> Prueba–&gt; Elimin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Elimina una prueba </text:p>
          </table:table-cell>
          <table:table-cell office:value-type="string" table:style-name="tablecell">
            <text:p text:style-name="tablealignleft"> Prueba–&gt; Guard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Muestra los detalles del programa del puesto seleccionado </text:p>
          </table:table-cell>
          <table:table-cell office:value-type="string" table:style-name="tablecell">
            <text:p text:style-name="tablealignleft"> Prueba–&gt; Detall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Abre el panel de la configuración de programa </text:p>
          </table:table-cell>
          <table:table-cell office:value-type="string" table:style-name="tablecell">
            <text:p text:style-name="tablealignleft"> Configuración–&gt; Opcion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Abre el panel para la gestión manual de los puestos </text:p>
          </table:table-cell>
          <table:table-cell office:value-type="string" table:style-name="tablecell">
            <text:p text:style-name="tablealignleft"> Instrumentos–&gt; Instalar component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Modifica la configuración del gráfico </text:p>
          </table:table-cell>
          <table:table-cell office:value-type="string" table:style-name="tablecell">
            <text:p text:style-name="tablealignleft"> Configuración–&gt; Gráfic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sualiza el registro de los avisos </text:p>
          </table:table-cell>
          <table:table-cell office:value-type="string" table:style-name="tablecell">
            <text:p text:style-name="tablealignleft"> Archivo–&gt; Eventos </text:p>
          </table:table-cell>
        </table:table-row>
      </table:table>
      <text:h text:style-name="Heading_20_2" text:outline-level="2"><text:bookmark-start text:name="lista_de_puestos_y_pruebas"/>Lista de puestos y pruebas<text:bookmark-end text:name="lista_de_puestos_y_pruebas"/></text:h>
      <text:p text:style-name="Text_20_body">
En la lista en árbol se visualizan el horno y los puestos de prueba de los componentes. Si se selecciona el horno, el programa muestra el panel de los puestos; si se selecciona un puesto, se visualizan los datos correspondientes con la lista de las curvas adquiridas y el gráfico de la adquisición eventualmente seleccionada Área gráfica. </text:p>
      <text:p text:style-name="Text_20_body"><draw:frame draw:style-name="mediacenter" draw:name="Lista de puestos y pruebas  Legend" text:anchor-type="paragraph" draw:z-index="0" svg:width="2.69875cm"><draw:text-box><text:p text:style-name="legendcenter"><draw:frame draw:style-name="mediacenter" draw:name="Lista de puestos y pruebas " text:anchor-type="paragraph" draw:z-index="0" svg:width="2.69875cm" svg:height="6.0060416666667cm"><draw:image xlink:href="Pictures/e24861c3b5405790542cfdbc844b6029.jpg" xlink:type="simple" xlink:show="embed" xlink:actuate="onLoad"/></draw:frame>Lista de puestos y pruebas </text:p></draw:text-box></draw:frame></text:p>
      <text:p text:style-name="Text_20_body">Cualquier otra prueba reabierta desde el archivo se añade a la cola y se representa en una imagen diferente:</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panel_del_horno"/>Panel del horno<text:bookmark-end text:name="panel_del_horno"/></text:h>
      <text:p text:style-name="Text_20_body">
La información sobre el funcionamiento del horno se agrupa en el siguiente panel:</text:p>
      <text:p text:style-name="Text_20_body">
<draw:frame draw:style-name="mediacenter" draw:name="Panel del horno  Legend" text:anchor-type="paragraph" draw:z-index="0" svg:width="5.318125cm"><draw:text-box><text:p text:style-name="legendcenter"><draw:frame draw:style-name="mediacenter" draw:name="Panel del horno " text:anchor-type="paragraph" draw:z-index="0" svg:width="5.318125cm" svg:height="5.2916666666667cm"><draw:image xlink:href="Pictures/3e61eec14f5b077b24267ce5a1199892.png" xlink:type="simple" xlink:show="embed" xlink:actuate="onLoad"/></draw:frame>Panel del horno </text:p></draw:text-box></draw:frame></text:p>
      <text:h text:style-name="Heading_20_5" text:outline-level="5"><text:bookmark-start text:name="temperatura_leida_c"/>Temperatura leída (°C)<text:bookmark-end text:name="temperatura_leida_c"/></text:h>
      <text:p text:style-name="Text_20_body">Muestra la temperatura interna medida por el sensor del horno..</text:p>
      <text:h text:style-name="Heading_20_5" text:outline-level="5"><text:bookmark-start text:name="temperatura_programada_c"/>Temperatura programada (°C)<text:bookmark-end text:name="temperatura_programada_c"/></text:h>
      <text:p text:style-name="Text_20_body">Umbral de temperatura programado manualmente. Habilitado sólo si está seleccionada la modalidad de control Manual.</text:p>
      <text:h text:style-name="Heading_20_5" text:outline-level="5"><text:bookmark-start text:name="estado"/>Estado<text:bookmark-end text:name="estado"/></text:h>
      <text:p text:style-name="Text_20_body">Indica la modalidad de funcionamiento y el estado de la comunicación serie, acompañado del icono correspondiente:</text:p>
      <text:list text:style-name="List_20_1">
        <text:list-item>
          <text:p text:style-name="Text_20_body"> ONLINE–AUTO;</text:p>
        </text:list-item>
        <text:list-item>
          <text:p text:style-name="Text_20_body"> ONLINE–MANUAL;</text:p>
        </text:list-item>
        <text:list-item>
          <text:p text:style-name="Text_20_body"> ERROR.  </text:p>
        </text:list-item>
      </text:list>
      <text:p text:style-name="Text_20_body">En caso de visualizarse estado de error en el recuadro subyacente aparece una descripción explicativa del problema observado.</text:p>
      <text:p text:style-name="Text_20_body">Para conocer las funciones de las teclas consultar el apartado <text:span text:style-name="Strong_20_Emphasis">Opciones del horno</text:span>.</text:p>
      <text:h text:style-name="Heading_20_2" text:outline-level="2"><text:bookmark-start text:name="panel_de_los_puestos"/>Panel de los puestos<text:bookmark-end text:name="panel_de_los_puestos"/></text:h>
      <text:p text:style-name="Text_20_body">El panel de los puestos proporciona un cuadro general del estado del sistema visualizando simultáneamente todos los puestos de prueba:</text:p>
      <text:p text:style-name="Text_20_body"> <draw:frame draw:style-name="mediacenter" draw:name="Panel de los puestos  Legend" text:anchor-type="paragraph" draw:z-index="0" svg:width="10.583333333333cm"><draw:text-box><text:p text:style-name="legendcenter"><draw:frame draw:style-name="mediacenter" draw:name="Panel de los puestos " text:anchor-type="paragraph" draw:z-index="0" svg:width="10.583333333333cm" svg:height="8.810625cm"><draw:image xlink:href="Pictures/6d7f60c5fb5e6f186c7e47146c3ebfc6.jpg" xlink:type="simple" xlink:show="embed" xlink:actuate="onLoad"/></draw:frame>Panel de los puestos </text:p></draw:text-box></draw:frame></text:p>
      <text:p text:style-name="Text_20_body">Arriba, en común con todas las programaciones, se visualizan el número de la prueba, la fecha/hora de inicio, la descripción y el programa de prueba. Inmediatamente por debajo de cada puesto la información visualizada es:
</text:p>
      <text:list text:style-name="List_20_1">
        <text:list-item>
          <text:p text:style-name="Text_20_body"> Arriba a la izquierda aparece el número del puesto mientras que a la derecha un testigo de color y una etiqueta indican el estado, como muestra la siguiente tabla:</text:p>
        </text:list-item>
      </text:list>
      <table:table>
        <table:table-column/>
        <table:table-column/>
        <table:table-column/>
        <table:table-row>
          <table:table-cell office:value-type="string" table:style-name="tableheader" table:number-columns-spanned="3">
            <text:p text:style-name="Table_20_Heading"> Lista de estados del pues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15b0dc788ccffc0d0dc454093d484fc.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uesto no en prueb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ffbc6256c7455480110c728ba009a47.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uesto con prueba no acti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b3b1c34ae6599eb9fb032d65125e2e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uesto con prueba acti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d3adc346947afeaea85578619f4bb53.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Error de comunicación hardware con el puesto </text:p>
          </table:table-cell>
        </table:table-row>
      </table:table>
      <text:list text:style-name="List_20_1">
        <text:list-item>
          <text:p text:style-name="Text_20_body"> Inmediatamente debajo se visualizan el <text:span text:style-name="Strong_20_Emphasis">cliente</text:span>, el <text:span text:style-name="Strong_20_Emphasis">modelo</text:span> , <text:span text:style-name="Strong_20_Emphasis">muestra</text:span> y el <text:span text:style-name="Strong_20_Emphasis">loto fabricaciòn</text:span> referidos al componente. En base al tipo de programa en ejecución aparecen los siguientes detalles de la prueba:</text:p>
          <text:list text:style-name="Numbering_20_1">
            <text:list-item>
              <text:p text:style-name="Text_20_body"> Programa estándar: paso actual, total de pasos, ciclo actual, total de ciclos y contador absoluto del ciclo en ejecución;</text:p>
            </text:list-item>
            <text:list-item>
              <text:p text:style-name="Text_20_body"> Programa avanzado: bloque actual, total de bloques, mando actual, total de mandos y nombre del mando en ejecución;</text:p>
            </text:list-item>
          </text:list>
        </text:list-item>
      </text:list>
      <text:list text:style-name="List_20_1">
        <text:list-item>
          <text:p text:style-name="Text_20_body"> Por último, más abajo está el gráfico, y con una flecha a la derecha o a la izquierda se indica el sentido de la última rotación. Poco más abajo, la temperatura medida y la presión ejercida sobre el componente (*). A la derecha, un icono de color rojo o verde y “OK” o ”KO”, que indican respectivamente la presencia o ausencia de errores en la medición del par (como indican las dos casillas subyacentes).</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En este sistema no está prevista la lectura de la presión.</text:p>
          </table:table-cell>
        </table:table-row>
      </table:table>
      <text:h text:style-name="Heading_20_2" text:outline-level="2"><text:bookmark-start text:name="area_grafica"/>Área gráfica<text:bookmark-end text:name="area_grafica"/></text:h>
      <text:p text:style-name="Text_20_body">
Si se selecciona un puesto en la lista de pruebas, el programa muestra la lista de las curvas medidas y el gráfico de los valores adquiridos o en adquisición:</text:p>
      <text:p text:style-name="Text_20_body"><draw:frame draw:style-name="mediacenter" draw:name="Área gráfica  Legend" text:anchor-type="paragraph" draw:z-index="0" svg:width="15.875cm"><draw:text-box><text:p text:style-name="legendcenter"><draw:frame draw:style-name="mediacenter" draw:name="Área gráfica " text:anchor-type="paragraph" draw:z-index="0" svg:width="15.875cm" svg:height="12.885208333333cm"><draw:image xlink:href="Pictures/980dddce0fc78e676bbfe3886e06ce47.png" xlink:type="simple" xlink:show="embed" xlink:actuate="onLoad"/></draw:frame>Área gráfica </text:p></draw:text-box></draw:frame></text:p>
      <text:p text:style-name="Text_20_body">La barra superior contiene las siguientes teclas:</text:p>
      <table:table>
        <table:table-column/>
        <table:table-column/>
        <table:table-row>
          <table:table-cell office:value-type="string" table:style-name="tableheader" table:number-columns-spanned="2">
            <text:p text:style-name="Table_20_Heading"> Herramientas del área gráfic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Muestra simultáneamente todas las curvas adquirida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Muestra simultáneamente todas las curvas en sentido antih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Muestra simultáneamente todas las curvas en sentido h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Muestra las curvas con los valores de pico más elevados obtenidas durante la rotación. El número de las curvas selectas es impostabile en las opciones de program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cciona las curvas en error. Manteniendo pulsadas las teclas SHIFT + CTRL se activa la función de eliminación de las curvas adquiridas incorrectamen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dbd1876ae44490d124249b0ad1f1257.png" xlink:type="simple" xlink:show="embed" xlink:actuate="onLoad"/></draw:frame> </text:p>
          </table:table-cell>
          <table:table-cell office:value-type="string" table:style-name="tablecell">
            <text:p text:style-name="tablealignleft"> Anula la selección de las curva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7847de7444e67cb8c8778363c45e6bb0.png" xlink:type="simple" xlink:show="embed" xlink:actuate="onLoad"/></draw:frame> </text:p>
          </table:table-cell>
          <table:table-cell office:value-type="string" table:style-name="tablecell">
            <text:p text:style-name="tablealignleft"> Excluye las curvas seleccionadas por la prensa del répor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b4f2a1b3f18c0af2e62e5a17c166f0e.png" xlink:type="simple" xlink:show="embed" xlink:actuate="onLoad"/></draw:frame> </text:p>
          </table:table-cell>
          <table:table-cell office:value-type="string" table:style-name="tablecell">
            <text:p text:style-name="tablealignleft"> Remueve la exclusión de las curvas selectas, anteriormente “Excluida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Imprime un informe de las curvas seleccionada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xporta en formato texto los valores de las curvas seleccionada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Guarda el gráfico visualizado en una imagen en formato JPEG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Elimina los puntos insertados en el gráfico </text:p>
          </table:table-cell>
        </table:table-row>
      </table:table>
      <text:p text:style-name="Text_20_body">
En la lista, por cada curva adquirida, aparece la siguiente información:</text:p>
      <text:list text:style-name="List_20_1">
        <text:list-item>
          <text:p text:style-name="Text_20_body"> número del paso o combinación bloque/mando en caso de programación avanzada;</text:p>
        </text:list-item>
        <text:list-item>
          <text:p text:style-name="Text_20_body"> número del ciclo con referencia al paso o al bloque;</text:p>
        </text:list-item>
        <text:list-item>
          <text:p text:style-name="Text_20_body"> fecha y hora de la medición;</text:p>
        </text:list-item>
        <text:list-item>
          <text:p text:style-name="Text_20_body"> sentido: O para la rotación horaria, A para la rotación antihoraria;</text:p>
        </text:list-item>
        <text:list-item>
          <text:p text:style-name="Text_20_body"> La temperatura registrada al final de la rotación (*);</text:p>
        </text:list-item>
        <text:list-item>
          <text:p text:style-name="Text_20_body"> La presión registrada al final de la rotación;</text:p>
        </text:list-item>
        <text:list-item>
          <text:p text:style-name="Text_20_body"> comienzo de la rotación (en grados);</text:p>
        </text:list-item>
        <text:list-item>
          <text:p text:style-name="Text_20_body"> grados cumplidos;</text:p>
        </text:list-item>
        <text:list-item>
          <text:p text:style-name="Text_20_body"> velocidad de rotación (en grados por segundo);</text:p>
        </text:list-item>
        <text:list-item>
          <text:p text:style-name="Text_20_body"> tipo de curva, que puede ser “Auto” para las curvas memorizadas según la configuración del programa de prueba; o vacío para las otras guardadas, con</text:p>
        </text:list-item>
        <text:list-item>
          <text:p text:style-name="Text_20_body"> resultado negativo;</text:p>
        </text:list-item>
        <text:list-item>
          <text:p text:style-name="Text_20_body"> valor máximo de par (Nm);</text:p>
        </text:list-item>
        <text:list-item>
          <text:p text:style-name="Text_20_body"> resultado de la curva;</text:p>
        </text:list-item>
        <text:list-item>
          <text:p text:style-name="Text_20_body"> el resultado de la entrada 1, de movimentazione axial, realzado a fin rotación;</text:p>
        </text:list-item>
        <text:list-item>
          <text:p text:style-name="Text_20_body"> número de contactos detectados (en las entradas 2,3,4) durante la rotación. Son encerrados entre los símbolos <text:span text:style-name="Strong_20_Emphasis">&lt; &gt;</text:span> aquellos en error.</text:p>
        </text:list-item>
      </text:list>
      <text:p text:style-name="Text_20_body">
Las curvas con resultado negativo, ya sea por superación del valor de matrícula en la medición del par o por problemas en los contactos, aparecen en rojo. Las curvas <text:span text:style-name="Strong_20_Emphasis">Excluidas</text:span> con la relativa tecla son evidenciadas con un desfondo gri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En este sistema no se mide la presión.</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a temperatura será la leída por el controller del horno.</text:p>
          </table:table-cell>
        </table:table-row>
      </table:table>
      <text:p text:style-name="Text_20_body">El recuadro abajo contiene las curvas de la prueba en examen. La escala del par en Newtons o Kilogramos está dispuesta verticalmente; la escala de los grados, horizontalmente. Pulsando la tecla izquierda del ratón en el área gráfica se inserta un punto que muestra el valor del par medido (entre paréntesis se ven los grados de la posición). Manteniendo pulsada la tecla derecha es posible examinar rápidamente los valores de par, que se visualizan junto a una barra vertical trazada en forma continua en correspondencia del ratón.</text:p>
      <text:p text:style-name="Text_20_body"><draw:frame draw:style-name="mediacenter" draw:name=" Ejemplo de impresión del gráfico  Legend" text:anchor-type="paragraph" draw:z-index="0" svg:width="13.229166666667cm"><draw:text-box><text:p text:style-name="legendcenter"><draw:frame draw:style-name="mediacenter" draw:name=" Ejemplo de impresión del gráfico " text:anchor-type="paragraph" draw:z-index="0" svg:width="13.229166666667cm" svg:height="9.3397916666667cm"><draw:image xlink:href="Pictures/a748db9b4040df1fc56dd93a31823651.png" xlink:type="simple" xlink:show="embed" xlink:actuate="onLoad"/></draw:frame> Ejemplo de impresión del gráfico </text:p></draw:text-box></draw:frame></text:p>
      <text:p text:style-name="Text_20_body">Seleccionando una sola curva, el programa visualiza dos barras verticales encerrando la parte examinada por la encuesta de los errores de pareja. La posición de las barras es relativa a los grados de tolerancia programados en las opciones de programa al momento de la ejecución de la prueba.</text:p>
      <text:p text:style-name="Text_20_body"><draw:frame draw:style-name="mediacenter" draw:name=" Esempio visualizzazione di un a curva Legend" text:anchor-type="paragraph" draw:z-index="0" svg:width="13.229166666667cm"><draw:text-box><text:p text:style-name="legendcenter"><draw:frame draw:style-name="mediacenter" draw:name=" Esempio visualizzazione di un a curva" text:anchor-type="paragraph" draw:z-index="0" svg:width="13.229166666667cm" svg:height="2.9633333333333cm"><draw:image xlink:href="Pictures/ca0ea68c9a2eb8bda31f231571ba8d00.jpg" xlink:type="simple" xlink:show="embed" xlink:actuate="onLoad"/></draw:frame> Esempio visualizzazione di un a curva</text:p></draw:text-box></draw:frame></text:p>
      <text:h text:style-name="Heading_20_1" text:outline-level="1"><text:bookmark-start text:name="prueba"/>Prueba<text:bookmark-end text:name="prueba"/></text:h>
      <text:p text:style-name="Text_20_body">
En esta sección veremos detalladamente todas las operaciones que se pueden llevar a cabo durante las fases de prueba: inicio, suspensión, reanudación, modificación, eliminación y memorización.</text:p>
      <text:h text:style-name="Heading_20_2" text:outline-level="2"><text:bookmark-start text:name="nuevo"/>Nuevo<text:bookmark-end text:name="nuevo"/></text:h>
      <text:p text:style-name="Text_20_body">Para iniciar la fase de movimiento y adquisición del par, es necesario crear una prueba. Seleccionar en el menú <text:span text:style-name="Strong_20_Emphasis">Prueba → Nuevo</text:span> o pulsar las teclas <text:span text:style-name="Strong_20_Emphasis">CTRL+N</text:span>; o simplemente pulsar el siguiente botón en la barra de herramientas:</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El programa muestra la interfaz para la introducción de los datos de la prueba a realizar:</text:p>
      <text:p text:style-name="Text_20_body"><draw:frame draw:style-name="mediacenter" draw:name="Ventana de inicio de una nueva  Legend" text:anchor-type="paragraph" draw:z-index="0" svg:width="7.9375cm"><draw:text-box><text:p text:style-name="legendcenter"><draw:frame draw:style-name="mediacenter" draw:name="Ventana de inicio de una nueva " text:anchor-type="paragraph" draw:z-index="0" svg:width="7.9375cm" svg:height="10.847916666667cm"><draw:image xlink:href="Pictures/218fe46eff8761a051ae26e33ccf2385.png" xlink:type="simple" xlink:show="embed" xlink:actuate="onLoad"/></draw:frame>Ventana de inicio de una nueva </text:p></draw:text-box></draw:frame></text:p>
      <text:p text:style-name="Text_20_body">Ante todo, es necesario elegir los puestos en los que se realizará la prueba; pulsar con el ratón los iconos de las llaves en el recuadro superior para habilitarlas o inhabilitarlas. Si es necesario, aunque no requerido para los propósitos de la prueba, introducir el código del plano utilizado. Luego, por cada componente a probar se debe introducir la siguiente información: Modelo, Descripción, Proveedor/Tipo, Rotación izq. (grados), Rotación der., Par máximo (Nm), Presión (N), Tolerancia presión (N), Contactos axiales, Contactos rotación, Muestra/Código, Lote/Máquina y eventuales otras notas. </text:p>
      <text:p text:style-name="Text_20_body">Seleccionar todos los puestos de la lista haciendo clic con el ratón en la columna <text:span text:style-name="Strong_20_Emphasis">Todos</text:span> y pulsar el botón <text:span text:style-name="Strong_20_Emphasis">Cargar</text:span> para acceder al archivo de las llaves.</text:p>
      <text:p text:style-name="Text_20_body"><draw:frame draw:style-name="mediacenter" draw:name="Archivo componentes  Legend" text:anchor-type="paragraph" draw:z-index="0" svg:width="10.583333333333cm"><draw:text-box><text:p text:style-name="legendcenter"><draw:frame draw:style-name="mediacenter" draw:name="Archivo componentes " text:anchor-type="paragraph" draw:z-index="0" svg:width="10.583333333333cm" svg:height="7.9639583333333cm"><draw:image xlink:href="Pictures/4bec53bdf9e1ba716e12ddd2a733fe3a.png" xlink:type="simple" xlink:show="embed" xlink:actuate="onLoad"/></draw:frame>Archivo componentes </text:p></draw:text-box></draw:frame></text:p>
      <text:p text:style-name="Text_20_body">Resaltar el componente en la lista y pulsar el botón <text:span text:style-name="Strong_20_Emphasis">Seleccionar</text:span> para volver al panel de inicio de la prueba. Luego será posible variar manualmente la información cargada incluso para un solo componente, simplemente seleccionando los componentes en la lista.</text:p>
      <text:p text:style-name="Text_20_body">Por último, para seleccionar el programa de prueba (único para todos los componentes), hacer clic en el panel de los programas <text:span text:style-name="Strong_20_Emphasis">Estándar</text:span> o <text:span text:style-name="Strong_20_Emphasis">Avanzados</text:span> y pulsar el botón <text:span text:style-name="Strong_20_Emphasis">Cargar</text:span> para acceder a la ventana de selección.</text:p>
      <text:p text:style-name="Text_20_body">Resaltarlo en la lista de aquellos contenidos en el archivo y pulsar el botón <text:span text:style-name="Strong_20_Emphasis">Seleccionar</text:span>. Para más información sobre la gestión de los programas estándar y avanzados, consultar el apartado correspondiente en el capítulo Archivo.</text:p>
      <text:p text:style-name="Text_20_body">Completar el procedimiento con el botón <text:span text:style-name="Strong_20_Emphasis">Confirmar</text:span> o pulsando el botón <text:span text:style-name="Strong_20_Emphasis">Anular</text:span> para anular el inici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modificación de algunos campos relativos a la rotación, la presión y las entradas está permitida sólo después de autenticarse con la contraseña</text:p>
          </table:table-cell>
        </table:table-row>
      </table:table>
      <text:h text:style-name="Heading_20_2" text:outline-level="2"><text:bookmark-start text:name="repetir"/>Repetir<text:bookmark-end text:name="repetir"/></text:h>
      <text:p text:style-name="Text_20_body">Terminada una prueba, es posible iniciar una nueva con los mismos datos y el mismo programa de la anterior. Seleccionar en el menú <text:span text:style-name="Strong_20_Emphasis">Prueba → Repetir</text:span> o pulsar las teclas <text:span text:style-name="Strong_20_Emphasis">CTRL+R</text:span>; o simplemente pulsar el siguiente botón en la barra de herramientas:</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Al igual que para la modificación (ver el párrafo siguiente), el programa muestra la ventana para introducir o cambiar todos aquellos datos que no influyen en el funcionamiento de la prueba.   </text:p>
      <text:h text:style-name="Heading_20_2" text:outline-level="2"><text:bookmark-start text:name="modificar"/>Modificar<text:bookmark-end text:name="modificar"/></text:h>
      <text:p text:style-name="Text_20_body">
Aun durante la prueba es posible modificar parte de los datos puramente descriptivos introducidos anteriormente, que no influyen en la ejecución de la prueba en sí. Elegir en el menú <text:span text:style-name="Strong_20_Emphasis">Prueba → Modificar</text:span> o pulsar las teclas <text:span text:style-name="Strong_20_Emphasis">CTRL+M</text:span>; o simplemente pulsar el siguiente botón en la barra de herramientas:</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Desde la ventana que aparece es posible corregir los datos del puesto: modelo, descripción, proveedor/tipo, muestra/código, lote/máquina y notas. No es posible modificar: par máximo, número de contactos axiales y de rotación, grados de rotación (izq. y der.), valor de matrícula de la presión y tolerancia, programa de prueba en ejecución. Si la prueba no se ha iniciado, es posible quitarle uno o varios puestos. Hacer clic con el ratón en el icono correspondiente en el recuadro superior y responder <text:span text:style-name="Strong_20_Emphasis">Sí</text:span> al posterior mensaje de confirmación. El puesto se elimina de la prueba, que queda vacía.</text:p>
      <text:h text:style-name="Heading_20_2" text:outline-level="2"><text:bookmark-start text:name="inicio"/>Inicio<text:bookmark-end text:name="inicio"/></text:h>
      <text:p text:style-name="Text_20_body">Una vez creada una nueva prueba es necesario iniciarla. Seleccionar en el menú <text:span text:style-name="Emphasis"><text:span text:style-name="Strong_20_Emphasis">Prueba → Iniciar</text:span></text:span> o pulsar la tecla <text:span text:style-name="Strong_20_Emphasis">F5</text:span>; o simplemente pulsar el siguiente botón en la barra de herramientas:</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Una vez iniciada la prueba, el programa muestra en tiempo real el gráfico del par medido, además de los valores de temperatura y presión (*) medidos en el component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n este sistema no está prevista la medición de la presión.</text:p>
          </table:table-cell>
        </table:table-row>
      </table:table>
      <text:p text:style-name="Text_20_body">La misma función se puede utilizar para reanudar una prueba interrumpida.</text:p>
      <text:h text:style-name="Heading_20_2" text:outline-level="2"><text:bookmark-start text:name="interrupcion"/>Interrupción<text:bookmark-end text:name="interrupcion"/></text:h>
      <text:p text:style-name="Text_20_body">La interrupción de una prueba suspende la adquisición de los datos, que se puede reanudar posteriormente. Para suspender una prueba es necesario seleccionar en el menú <text:span text:style-name="Strong_20_Emphasis">Prueba → Suspender</text:span> o pulsar la tecla <text:span text:style-name="Strong_20_Emphasis">F6</text:span>; o simplemente pulsar el siguiente botón en la barra de herramientas:</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Responder <text:span text:style-name="Strong_20_Emphasis">Sí</text:span> al posterior mensaje de confirmación. Esperar que el programa complete la fase de movimiento para llevar los componentes a la posición de cero inicial.</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ante la ejecución de un programa avanzado el proceso se detiene después de ejecutar el último mando cíclico del bloque</text:p>
          </table:table-cell>
        </table:table-row>
      </table:table>
      <text:h text:style-name="Heading_20_2" text:outline-level="2"><text:bookmark-start text:name="interrupcion_con_desbloqueo_de_motores"/>Interrupción con desbloqueo de motores<text:bookmark-end text:name="interrupcion_con_desbloqueo_de_motores"/></text:h>
      <text:p text:style-name="Text_20_body">Al igual que la función <text:span text:style-name="Strong_20_Emphasis">Interrupción</text:span>, también ésta detiene la prueba y desbloquea los motores luego de llevarlos a la posición inicial. Para suspender una prueba seleccionar en el menú <text:span text:style-name="Strong_20_Emphasis">Prueba → Suspender</text:span> o pulsar el siguiente botón en la barra de herramientas:</text:p>
      <text:p text:style-name="Text_20_body"><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
Responder <text:span text:style-name="Strong_20_Emphasis">Sí</text:span> al posterior mensaje de confirmación. Esperar que el programa complete la fase de movimiento para llevar los componentes a la posición de cero inicial.</text:p>
      <text:h text:style-name="Heading_20_2" text:outline-level="2"><text:bookmark-start text:name="eliminacion"/>Eliminación<text:bookmark-end text:name="eliminacion"/></text:h>
      <text:p text:style-name="Text_20_body">
La eliminación de una prueba consiste en la cancelación definitiva de todos los datos adquiridos. Para efectuar esta operación es necesario seleccionar en el menú <text:span text:style-name="Strong_20_Emphasis">Prueba → Eliminar</text:span> o pulsar el siguiente botón en la barra de herramientas:</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Responder <text:span text:style-name="Strong_20_Emphasis">Sí</text:span> al posterior mensaje de confirmación.</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Las pruebas eliminadas no se pueden recuperar. Por lo tanto hay que prestar mucha atención.</text:p>
          </table:table-cell>
        </table:table-row>
      </table:table>
      <text:h text:style-name="Heading_20_2" text:outline-level="2"><text:bookmark-start text:name="memorizacion"/>Memorización<text:bookmark-end text:name="memorizacion"/></text:h>
      <text:p text:style-name="Text_20_body">
Esta función permite memorizar en el archivo una prueba terminada o interrumpida. En primer lugar, se recomienda llevar a cabo la introducción completa de los datos de la prueba y del respectivo resultado, para que, una vez archivada, se pueda recuperar fácilmente con las herramientas de búsqueda. Seleccionar en el menú <text:span text:style-name="Strong_20_Emphasis">Prueba → Guardar</text:span> o simplemente pulsar el siguiente botón en la barra de herramientas:</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Responder Sí al posterior mensaje de confirmación.</text:p>
      <text:h text:style-name="Heading_20_2" text:outline-level="2"><text:bookmark-start text:name="detalles"/>Detalles<text:bookmark-end text:name="detalles"/></text:h>
      <text:p text:style-name="Text_20_body">
En cualquier momento es posible ver los detalles del programa de prueba en ejecución. Antes que nada, hay que seleccionar uno de los puestos en la lista a la derecha y luego seleccionar en el menú <text:span text:style-name="Strong_20_Emphasis">Prueba → Detalles</text:span> o pulsar las teclas <text:span text:style-name="Strong_20_Emphasis">CTRL+D</text:span>; o simplemente pulsar el siguiente botón en la barra de herramientas:</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Aparece una ventana con todos los datos de la prueba y, en el caso del programa estándar, todos los pasos del programa en ejecución, mientras que en el caso del programa avanzado se visualiza la información sobre los bloques y los mandos de prueba.</text:p>
      <text:p text:style-name="Text_20_body">Para volver a la pantalla principal, pulsar el botón <text:span text:style-name="Strong_20_Emphasis">Salir</text:span>.</text:p>
      <text:h text:style-name="Heading_20_3" text:outline-level="3"><text:bookmark-start text:name="detalles_del_programa_estandar"/>Detalles del programa estándar<text:bookmark-end text:name="detalles_del_programa_estandar"/></text:h>
      <text:p text:style-name="Text_20_body">
<draw:frame draw:style-name="mediacenter" draw:name="Detalles del programa de prueba estándard  Legend" text:anchor-type="paragraph" draw:z-index="0" svg:width="10.583333333333cm"><draw:text-box><text:p text:style-name="legendcenter"><draw:frame draw:style-name="mediacenter" draw:name="Detalles del programa de prueba estándard " text:anchor-type="paragraph" draw:z-index="0" svg:width="10.583333333333cm" svg:height="6.8791666666667cm"><draw:image xlink:href="Pictures/fa2648a2c96bbca174f3e8e6fc1d6f42.png" xlink:type="simple" xlink:show="embed" xlink:actuate="onLoad"/></draw:frame>Detalles del programa de prueba estándard </text:p></draw:text-box></draw:frame></text:p>
      <text:p text:style-name="Text_20_body">Por cada paso del programa se visualizan:</text:p>
      <text:list text:style-name="List_20_1">
        <text:list-item>
          <text:p text:style-name="Text_20_body"> <text:span text:style-name="Strong_20_Emphasis">N.:</text:span> Número progresivo;</text:p>
        </text:list-item>
        <text:list-item>
          <text:p text:style-name="Text_20_body"> <text:span text:style-name="Strong_20_Emphasis">N.C.:</text:span> Número de ciclos totales;</text:p>
        </text:list-item>
        <text:list-item>
          <text:p text:style-name="Text_20_body"> <text:span text:style-name="Strong_20_Emphasis">I.:</text:span> Grados inicio rotación;</text:p>
        </text:list-item>
        <text:list-item>
          <text:p text:style-name="Text_20_body"> <text:span text:style-name="Strong_20_Emphasis">F.:</text:span> Grados fin rotación;</text:p>
        </text:list-item>
        <text:list-item>
          <text:p text:style-name="Text_20_body"> <text:span text:style-name="Strong_20_Emphasis">Grados/Seg.:</text:span> Velocidad de rotación;</text:p>
        </text:list-item>
        <text:list-item>
          <text:p text:style-name="Text_20_body"> <text:span text:style-name="Strong_20_Emphasis">C. Mov. Axial:</text:span> Cada cuántos ciclos se ejecuta el movimiento axial;</text:p>
        </text:list-item>
        <text:list-item>
          <text:p text:style-name="Text_20_body"> <text:span text:style-name="Strong_20_Emphasis">C. med. par:</text:span> Cada cuántos ciclos se ejecuta la medición del par;</text:p>
        </text:list-item>
        <text:list-item>
          <text:p text:style-name="Text_20_body"> <text:span text:style-name="Strong_20_Emphasis">T. (°C):</text:span> Temperatura de setpoint del horno;</text:p>
        </text:list-item>
        <text:list-item>
          <text:p text:style-name="Text_20_body"> <text:span text:style-name="Strong_20_Emphasis">C.Liberación:</text:span> Cada cuántos ciclos se ejecuta la liberación;</text:p>
        </text:list-item>
        <text:list-item>
          <text:p text:style-name="Text_20_body"> <text:span text:style-name="Strong_20_Emphasis">Espera:</text:span> Tiempo de espera al final de la rotación antes de cumplir el retorno;</text:p>
        </text:list-item>
        <text:list-item>
          <text:p text:style-name="Text_20_body"> <text:span text:style-name="Strong_20_Emphasis">Sentido:</text:span> Sentido inicial de la rotación;</text:p>
        </text:list-item>
        <text:list-item>
          <text:p text:style-name="Text_20_body"> <text:span text:style-name="Strong_20_Emphasis">Cont. axiales:</text:span> Contactos axiales conectados;</text:p>
        </text:list-item>
        <text:list-item>
          <text:p text:style-name="Text_20_body"> <text:span text:style-name="Strong_20_Emphasis">Cont. rotación:</text:span> Contactos rotación conectados.</text:p>
        </text:list-item>
      </text:list>
      <text:h text:style-name="Heading_20_3" text:outline-level="3"><text:bookmark-start text:name="detalles_del_programa_avanzado"/>Detalles del programa avanzado<text:bookmark-end text:name="detalles_del_programa_avanzado"/></text:h>
      <text:p text:style-name="Text_20_body">
<draw:frame draw:style-name="mediacenter" draw:name="Detalles del programa de prueba avanzado  Legend" text:anchor-type="paragraph" draw:z-index="0" svg:width="10.583333333333cm"><draw:text-box><text:p text:style-name="legendcenter"><draw:frame draw:style-name="mediacenter" draw:name="Detalles del programa de prueba avanzado " text:anchor-type="paragraph" draw:z-index="0" svg:width="10.583333333333cm" svg:height="6.8791666666667cm"><draw:image xlink:href="Pictures/4d3984fb65a6e85471f56294d44b9471.png" xlink:type="simple" xlink:show="embed" xlink:actuate="onLoad"/></draw:frame>Detalles del programa de prueba avanzado </text:p></draw:text-box></draw:frame></text:p>
      <text:p text:style-name="Text_20_body">Esta ventana muestra la lista de los bloques con los respectivos mandos que caracterizan el programa corriente. Por cada bloque junto al número progresivo (entre corchetes) y el nombre, se reproducen el número de ciclos ejecutados y el total. Inmediatamente por debajo se detallan todos los mandos completos con los relativos parámetros encerrados entre corchetes.  Los iconos a la izquierda de cada elemento indican el estado actual del programa:
</text:p>
      <table:table>
        <table:table-column/>
        <table:table-column/>
        <table:table-row>
          <table:table-cell office:value-type="string" table:style-name="tableheader">
            <text:p text:style-name="Table_20_Heading">icono</text:p>
          </table:table-cell>
          <table:table-cell office:value-type="string" table:style-name="tableheader">
            <text:p text:style-name="Table_20_Heading">Descripción</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bloque ejecutad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bloque en ejecució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bloque no ejecutad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mando cíclico ejecutad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mando cíclico en ejecució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mando cíclico no ejecutad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mando ejecutad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mando en ejecució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mando no ejecutado </text:p>
          </table:table-cell>
        </table:table-row>
      </table:table>
      <text:h text:style-name="Heading_20_2" text:outline-level="2"><text:bookmark-start text:name="valores_maximos"/>Valores máximos<text:bookmark-end text:name="valores_maximos"/></text:h>
      <text:p text:style-name="Text_20_body">
Esta función permite analizar, por cada puesto, los valores máximos de las curvas de par adquiridas durante la prueba. Seleccionar en el menú <text:span text:style-name="Strong_20_Emphasis">Prueba → Valores máximos</text:span>, o pulsar la combinación de teclas <text:span text:style-name="Strong_20_Emphasis">CTRL + V</text:span> para acceder a la siguiente ventana:</text:p>
      <text:p text:style-name="Text_20_body"><draw:frame draw:style-name="mediacenter" draw:name="Ventana Valores máximos  Legend" text:anchor-type="paragraph" draw:z-index="0" svg:width="10.583333333333cm"><draw:text-box><text:p text:style-name="legendcenter"><draw:frame draw:style-name="mediacenter" draw:name="Ventana Valores máximos " text:anchor-type="paragraph" draw:z-index="0" svg:width="10.583333333333cm" svg:height="8.8370833333333cm"><draw:image xlink:href="Pictures/4003126d381888ad916d75bee31a682a.jpg" xlink:type="simple" xlink:show="embed" xlink:actuate="onLoad"/></draw:frame>Ventana Valores máximos </text:p></draw:text-box></draw:frame></text:p>
      <text:p text:style-name="Text_20_body">El puesto o los puestos a analizar se pueden seleccionar en la lista visible arriba a la izquierda. Inmediatamente debajo es necesario activar las casillas <text:span text:style-name="Strong_20_Emphasis">Horarias/Antihorarias</text:span> para la visualización de las curvas.</text:p>
      <text:p text:style-name="Text_20_body">En el formulario se visualizan tres gráficos; comenzando desde arriba:
</text:p>
      <text:list text:style-name="List_20_1">
        <text:list-item>
          <text:p text:style-name="Text_20_body"> <text:span text:style-name="Strong_20_Emphasis">Elenco puntatográfico de las curvas de los valores máximos;</text:span></text:p>
        </text:list-item>
        <text:list-item>
          <text:p text:style-name="Text_20_body"> <text:span text:style-name="Strong_20_Emphasis">gráfico de los errores en los contactos;</text:span></text:p>
        </text:list-item>
        <text:list-item>
          <text:p text:style-name="Text_20_body"> <text:span text:style-name="Strong_20_Emphasis">gráfico de la temperatura medida en el horno.</text:span></text:p>
        </text:list-item>
      </text:list>
      <text:p text:style-name="Text_20_body">
Las curvas visualizadas en el primero son influidas por las siguientes opciones:
</text:p>
      <text:list text:style-name="List_20_1">
        <text:list-item>
          <text:p text:style-name="Text_20_body"> <text:span text:style-name="Strong_20_Emphasis">Todas:</text:span> gráfico de los valores máximos de todas las curvas adquiridas incluso por error;</text:p>
        </text:list-item>
        <text:list-item>
          <text:p text:style-name="Text_20_body"> <text:span text:style-name="Strong_20_Emphasis">Sólo adquisiciones:</text:span> gráfico de los valores máximos sólo de las curvas adquiridas en modalidad automática.</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s curvas anteriormente marcadas como Excluidas no son tomadas en examen por el cálculo de los valores máximos</text:p>
          </table:table-cell>
        </table:table-row>
      </table:table>
      <text:p text:style-name="Text_20_body">Se puede realizar un análisis más detallado modificando las opciones relativas a los grados que permiten incluir en el cálculo sólo algunas curvas o incluso parte de ellas:
</text:p>
      <text:list text:style-name="List_20_1">
        <text:list-item>
          <text:p text:style-name="Text_20_body"> <text:span text:style-name="Strong_20_Emphasis">Grados inicio:</text:span> valor de inicio de la adquisición;</text:p>
        </text:list-item>
        <text:list-item>
          <text:p text:style-name="Text_20_body"> <text:span text:style-name="Strong_20_Emphasis">Grados fin:</text:span> valor de fin de la adquisición;</text:p>
        </text:list-item>
      </text:list>
      <text:p text:style-name="Text_20_body">
Cómo impostación predefinida el software calcula los valores máximos teniendo en cuenta de los grados de tolerancia programada en la prueba pero removiendo la recorta de la opción <text:span text:style-name="Strong_20_Emphasis"> Usa grados descarto prueba </text:span> es posible precisar tolerancias diferentes en los siguientes campos:
</text:p>
      <text:list text:style-name="List_20_1">
        <text:list-item>
          <text:p text:style-name="Text_20_body"> <text:span text:style-name="Strong_20_Emphasis">Descarte inicio:</text:span> grados a descartar al inicio de cada curva para excluir picos debidos al inicio de la rotación;</text:p>
        </text:list-item>
        <text:list-item>
          <text:p text:style-name="Text_20_body"> <text:span text:style-name="Strong_20_Emphasis">Descarte fin:</text:span> grados a descartar al final de cada curva para excluir picos debidos a eventuales finales de carrera.</text:p>
        </text:list-item>
      </text:list>
      <text:p text:style-name="Text_20_body">
Cada vez que se modifica uno de estos valores es necesario seleccionar <text:span text:style-name="Strong_20_Emphasis">Actualizar</text:span> para realizar nuevamente los cálculos. Los otros botones incluidos en el formulario son:
</text:p>
      <text:list text:style-name="List_20_1">
        <text:list-item>
          <text:p text:style-name="Text_20_body"> <text:span text:style-name="Strong_20_Emphasis">Guardar:</text:span> guarda el gráfico de los valores máximos en formato JPEG;</text:p>
        </text:list-item>
        <text:list-item>
          <text:p text:style-name="Text_20_body"> <text:span text:style-name="Strong_20_Emphasis">Exportar:</text:span> exporta a un archivo de texto los valores máximos medidos;</text:p>
        </text:list-item>
        <text:list-item>
          <text:p text:style-name="Text_20_body"> <text:span text:style-name="Strong_20_Emphasis">Imprimir:</text:span> muestra la vista preliminar de impresión de los gráficos;</text:p>
        </text:list-item>
        <text:list-item>
          <text:p text:style-name="Text_20_body"> <text:span text:style-name="Strong_20_Emphasis">Salir:</text:span> cierra el formulario.</text:p>
        </text:list-item>
      </text:list>
      <text:h text:style-name="Heading_20_3" text:outline-level="3"><text:bookmark-start text:name="modificacion_de_la_escala_de_los_ciclos"/>Modificación de la escala de los ciclos<text:bookmark-end text:name="modificacion_de_la_escala_de_los_ciclos"/></text:h>
      <text:p text:style-name="Text_20_body">
El eje X del gráfico de los valores de par reproduce el número de los ciclos que puede modificarse de la siguiente forma:</text:p>
      <text:list text:style-name="List_20_1">
        <text:list-item>
          <text:p text:style-name="Text_20_body"> Hacer clic en el gráfico con el botón derecho del ratón;</text:p>
        </text:list-item>
        <text:list-item>
          <text:p text:style-name="Text_20_body"> En el menú que aparece seleccionar <text:span text:style-name="Strong_20_Emphasis">seleccionar escala</text:span> y luego <text:span text:style-name="Strong_20_Emphasis">bloques/steps</text:span> para visualizar las subdivisiones en base a los bloques del programa de lo contrario un número de <text:span text:style-name="Strong_20_Emphasis">1</text:span> a <text:span text:style-name="Strong_20_Emphasis">10</text:span> que representa el divisor del número máximo de ciclos previsto por el programa:</text:p>
        </text:list-item>
      </text:list>
      <text:p text:style-name="Text_20_body"><draw:frame draw:style-name="mediacenter" draw:name="Seleccionar escala de ciclos eje X gráfico valores máximos Legend" text:anchor-type="paragraph" draw:z-index="0" svg:width="6.35cm"><draw:text-box><text:p text:style-name="legendcenter"><draw:frame draw:style-name="mediacenter" draw:name="Seleccionar escala de ciclos eje X gráfico valores máximos" text:anchor-type="paragraph" draw:z-index="0" svg:width="6.35cm" svg:height="4.7889583333333cm"><draw:image xlink:href="Pictures/622235456064bf74a86741f445387dbe.jpg" xlink:type="simple" xlink:show="embed" xlink:actuate="onLoad"/></draw:frame>Seleccionar escala de ciclos eje X gráfico valores máximos</text:p></draw:text-box></draw:frame></text:p>
      <text:p text:style-name="Text_20_body">Para programar automáticamente el valor máximo del eje X al número de los ciclos efectivamente ejecutados hacer clich sobre la voz de minuta <text:span text:style-name="Strong_20_Emphasis">selecciona escalera </text:span> y por lo tanto <text:span text:style-name="Strong_20_Emphasis">coche escala eje X</text:span></text:p>
      <text:h text:style-name="Heading_20_2" text:outline-level="2"><text:bookmark-start text:name="resultado"/>Resultado<text:bookmark-end text:name="resultado"/></text:h>
      <text:p text:style-name="Text_20_body">
Por medio de esta función es posible entrar en una ventana resumen con todos los datos de la prueba y asignar el resultado a toda la prueba además de a cada puesto. Los resultados asignados se guardan en el archivo y se pueden incluir en las funciones de búsqueda de pruebas.</text:p>
      <text:p text:style-name="Text_20_body">Seleccionar en el menú <text:span text:style-name="Emphasis"><text:span text:style-name="Strong_20_Emphasis">Prueba » Resultado</text:span></text:span> o pulsar las teclas <text:span text:style-name="Strong_20_Emphasis">CTRL+E</text:span>  para acceder a la siguiente ventana:</text:p>
      <text:p text:style-name="Text_20_body"><draw:frame draw:style-name="mediacenter" draw:name="Ventana &quot;Resultados de prueba&quot; Legend" text:anchor-type="paragraph" draw:z-index="0" svg:width="15.875cm"><draw:text-box><text:p text:style-name="legendcenter"><draw:frame draw:style-name="mediacenter" draw:name="Ventana &quot;Resultados de prueba&quot;" text:anchor-type="paragraph" draw:z-index="0" svg:width="15.875cm" svg:height="7.9904166666667cm"><draw:image xlink:href="Pictures/90bfd0de02c12f084cc42988ba212767.jpg" xlink:type="simple" xlink:show="embed" xlink:actuate="onLoad"/></draw:frame>Ventana "Resultados de prueba"</text:p></draw:text-box></draw:frame></text:p>
      <text:p text:style-name="Text_20_body">Por cada puesto de la lista se reproduce la siguiente información:
</text:p>
      <text:list text:style-name="List_20_1">
        <text:list-item>
          <text:p text:style-name="Text_20_body"> Ciclos ejecutados: número total de ciclos ejecutados (puede ser incluso inferior al total previsto si el puesto ha sido interrumpido;</text:p>
        </text:list-item>
        <text:list-item>
          <text:p text:style-name="Text_20_body"> Pico A.(Nm) : Valor máximo de par en sentido antihorario</text:p>
        </text:list-item>
        <text:list-item>
          <text:p text:style-name="Text_20_body"> Pico O.(Nm) : Valor máximo de par en sentido horario</text:p>
        </text:list-item>
        <text:list-item>
          <text:p text:style-name="Text_20_body"> Errores par: número de rotaciones en las cuales se ha detectado la superación del par</text:p>
        </text:list-item>
        <text:list-item>
          <text:p text:style-name="Text_20_body"> Errores contactos: número de rotaciones en las cuales se ha registrado un problema en los contactos</text:p>
        </text:list-item>
        <text:list-item>
          <text:p text:style-name="Text_20_body"> Resultado: resultado asignado por operador.</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ono además indicadas otras informaciones anagráficas de los miembros.</text:p>
          </table:table-cell>
        </table:table-row>
      </table:table>
      <text:p text:style-name="Text_20_body">Para asignar al mismo tiempo a todos los componentes el mismo resultado presionar el botón <text:span text:style-name="Strong_20_Emphasis">Seleccionar todos</text:span>, luego llenar el campo <text:span text:style-name="Strong_20_Emphasis">Resultado componente</text:span> y presionar la tecla <text:span text:style-name="Strong_20_Emphasis">Actualizar</text:span>. Con el botón <text:span text:style-name="Strong_20_Emphasis">Invertir selección</text:span> se pueden fácilmente seleccionar todos los componentes excepto aquel que ya está seleccionado.</text:p>
      <text:p text:style-name="Text_20_body">Para exportar toda la información visualizada presionar el botón <text:span text:style-name="Strong_20_Emphasis">Exportar</text:span> e introducir el nombre del archivo a crear. Los datos serán exportados en formato texto separados por el carácter de tabulación.</text:p>
      <text:p text:style-name="Text_20_body">Utilizar la tecla <text:span text:style-name="Strong_20_Emphasis">Imprimir el informe de la prueba</text:span> para imprimir un réport detallado de la prueba como descrito en el párrafo siguiente.</text:p>
      <text:p text:style-name="Text_20_body">Presionar el botón <text:span text:style-name="Strong_20_Emphasis">Confirmar</text:span> para guardar posibles resultados asignados, de lo contrario <text:span text:style-name="Strong_20_Emphasis">Salir</text:span> para cerrar sin modificacione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o es posible modificar los resultados de las pruebas reabiertas del archivo.</text:p>
          </table:table-cell>
        </table:table-row>
      </table:table>
      <text:h text:style-name="Heading_20_3" text:outline-level="3"><text:bookmark-start text:name="imprimir_el_informe_de_la_prueba"/>Imprimir el informe de la prueba<text:bookmark-end text:name="imprimir_el_informe_de_la_prueba"/></text:h>
      <text:p text:style-name="Text_20_body">
Del panel de los resultados de prueba comprimiendo la tecla <text:span text:style-name="Strong_20_Emphasis">Imprimir informe de la prueba</text:span> se accede a la siguiente ventana de selección de las opciones de prensa:</text:p>
      <text:p text:style-name="Text_20_body"><draw:frame draw:style-name="mediacenter" draw:name="Ventana &quot;Opciones imprime réport de prueba&quot; Legend" text:anchor-type="paragraph" draw:z-index="0" svg:width="15.901458333333cm"><draw:text-box><text:p text:style-name="legendcenter"><draw:frame draw:style-name="mediacenter" draw:name="Ventana &quot;Opciones imprime réport de prueba&quot;" text:anchor-type="paragraph" draw:z-index="0" svg:width="15.901458333333cm" svg:height="9.5779166666667cm"><draw:image xlink:href="Pictures/5c32d0413c562e864f37099bed2716b0.jpg" xlink:type="simple" xlink:show="embed" xlink:actuate="onLoad"/></draw:frame>Ventana "Opciones imprime réport de prueba"</text:p></draw:text-box></draw:frame></text:p>
      <text:p text:style-name="Text_20_body">Para imprimir un réport completo comprimir sencillamente la tecla <text:span text:style-name="Strong_20_Emphasis"> Confirmación </text:span>, si se quieren omitir a uno o más posiciones removerla brota en la lista. </text:p>
      <text:p text:style-name="Text_20_body">Las opciones disponibles son:</text:p>
      <text:list text:style-name="List_20_1">
        <text:list-item>
          <text:p text:style-name="Text_20_body"> <text:span text:style-name="Strong_20_Emphasis">Gráfico de los valores máximos</text:span>:  abilita/disabilita la prensa de la página con el gráfico de los valores máximos de todas las posiciones;</text:p>
        </text:list-item>
        <text:list-item>
          <text:p text:style-name="Text_20_body"> <text:span text:style-name="Strong_20_Emphasis">Gráfico de los valores máximos por individual posición</text:span>: abilita/disabilita la prensa de las páginas con el gráfico de los valores máximos por cada individual posición;</text:p>
        </text:list-item>
        <text:list-item>
          <text:p text:style-name="Text_20_body"> <text:span text:style-name="Strong_20_Emphasis">Gráfico de los valores de pareja adquiridos</text:span>:  abilita/disabilita la prensa de las páginas con los gráficos de las curvas adquiridas por cada individual posición;</text:p>
        </text:list-item>
        <text:list-item>
          <text:p text:style-name="Text_20_body"> <text:span text:style-name="Strong_20_Emphasis">Listado del programa de prueba</text:span>:  abilita/disabilita la prensa de lo listado del programa de prueba, sólo por los programas avanzados.</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as curvas anteriormente marcadas como <text:span text:style-name="Strong_20_Emphasis">Excluidas</text:span> no son reconducidas en las prensas. No vienen tampoco tomas en consderazione por el cálculo de los máximos.</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r las otras opciones riguardanti la prensa de los valores máximos consultar el relativo capítulo <text:span text:style-name="Strong_20_Emphasis">Valores Máximos</text:span>.</text:p>
          </table:table-cell>
        </table:table-row>
      </table:table>
      <text:h text:style-name="Heading_20_2" text:outline-level="2"><text:bookmark-start text:name="exclusion_de_un_puesto"/>Exclusión de un puesto<text:bookmark-end text:name="exclusion_de_un_puesto"/></text:h>
      <text:p text:style-name="Text_20_body">
Durante la ejecución de una prueba es posible excluir un puesto eliminando todos los datos adquiridos para continuar sólo con los restantes. Seleccionar en el menú <text:span text:style-name="Strong_20_Emphasis">Puesto → Exclui r y continuar</text:span> y responder Sí al posterior mensaje de confirmació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os datos de un puesto excluido no se pueden recuperar.</text:p>
          </table:table-cell>
        </table:table-row>
      </table:table>
      <text:h text:style-name="Heading_20_2" text:outline-level="2"><text:bookmark-start text:name="memorizacion_de_un_puesto"/>Memorización de un puesto<text:bookmark-end text:name="memorizacion_de_un_puesto"/></text:h>
      <text:p text:style-name="Text_20_body">
Es posible utilizar esta función si se desea guardar en el archivo los datos de un puesto para continuar con la prueba sólo de los restantes. Seleccionar en el menú <text:span text:style-name="Strong_20_Emphasis">Puesto → Guardar y continuar</text:span> .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Un puesto guardado no se puede incluir en la prueba.</text:p>
          </table:table-cell>
        </table:table-row>
      </table:table>
      <text:h text:style-name="Heading_20_2" text:outline-level="2"><text:bookmark-start text:name="retomada_prueba_posicion"/>Retomada prueba posición<text:bookmark-end text:name="retomada_prueba_posicion"/></text:h>
      <text:p text:style-name="Text_20_body">
Si ha sido seleccionada la opción “Excluyes y continua” en caso de logro del número máximo de errores, la prueba de la posición es interrumpida mientras continúa regularmente por las restantes. El operador manualmente después de haber levantado el número máximo de errores puede reinsertar de nuevo la posición en prueba si lo cree oportuno.
Para retomar la prueba de la posición, después de tenerla selecta hacer click en el menú <text:span text:style-name="Emphasis"><text:span text:style-name="Strong_20_Emphasis"> Posición → Retomas prueba </text:span></text:span> y contestar Usted al siguiente mensaje de confirmació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Obviamente al final de la prueba el miembro habrá ejecutado un número de ciclos inferiores a aquel establecido.</text:p>
          </table:table-cell>
        </table:table-row>
      </table:table>
      <text:h text:style-name="Heading_20_1" text:outline-level="1"><text:bookmark-start text:name="archivo_de_pruebas"/>Archivo de pruebas<text:bookmark-end text:name="archivo_de_pruebas"/></text:h>
      <text:p text:style-name="Text_20_body">
En este capítulo se describen los procedimientos de búsqueda y apertura de las pruebas archivadas localmente o en unidades externas (red, llave USB).</text:p>
      <text:h text:style-name="Heading_20_2" text:outline-level="2"><text:bookmark-start text:name="apertura_de_una_prueba_local"/>Apertura de una prueba local<text:bookmark-end text:name="apertura_de_una_prueba_local"/></text:h>
      <text:p text:style-name="Text_20_body">
Esta función permite cargar y visualizar las pruebas guardadas anteriormente en el archivo local. Seleccionar en el menú <text:span text:style-name="Strong_20_Emphasis">Archivo → Pruebas</text:span> o pulsar la tecla <text:span text:style-name="Strong_20_Emphasis">F9</text:span>; o pulsar el siguiente botón en la barra de herramientas:</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Aparece la siguiente ventana:</text:p>
      <text:p text:style-name="Text_20_body"><draw:frame draw:style-name="mediacenter" draw:name="Ventana Archivo pruebas  Legend" text:anchor-type="paragraph" draw:z-index="0" svg:width="10.583333333333cm"><draw:text-box><text:p text:style-name="legendcenter"><draw:frame draw:style-name="mediacenter" draw:name="Ventana Archivo pruebas " text:anchor-type="paragraph" draw:z-index="0" svg:width="10.583333333333cm" svg:height="8.4666666666667cm"><draw:image xlink:href="Pictures/65c6945acd0f86e5402b834599a928f9.png" xlink:type="simple" xlink:show="embed" xlink:actuate="onLoad"/></draw:frame>Ventana Archivo pruebas </text:p></draw:text-box></draw:frame></text:p>
      <text:p text:style-name="Text_20_body">Pulsando el botón <text:span text:style-name="Strong_20_Emphasis">Buscar</text:span> se visualizan todas las pruebas archivadas. Además es posible realizar búsquedas introduciendo parte de la información en los siguientes campos:
</text:p>
      <text:list text:style-name="List_20_1">
        <text:list-item>
          <text:p text:style-name="Text_20_body"> <text:span text:style-name="Strong_20_Emphasis">Número:</text:span> número de la prueba asignado automáticamente en el archivo;</text:p>
        </text:list-item>
        <text:list-item>
          <text:p text:style-name="Text_20_body"> <text:span text:style-name="Strong_20_Emphasis">Fecha de .. a ..:</text:span> fecha de inicio de la prueba;</text:p>
        </text:list-item>
        <text:list-item>
          <text:p text:style-name="Text_20_body"> <text:span text:style-name="Strong_20_Emphasis">Modelo;</text:span></text:p>
        </text:list-item>
        <text:list-item>
          <text:p text:style-name="Text_20_body"> <text:span text:style-name="Strong_20_Emphasis">Descripción;</text:span></text:p>
        </text:list-item>
        <text:list-item>
          <text:p text:style-name="Text_20_body"> <text:span text:style-name="Strong_20_Emphasis">Proveedor/Tipo;</text:span></text:p>
        </text:list-item>
        <text:list-item>
          <text:p text:style-name="Text_20_body"> <text:span text:style-name="Strong_20_Emphasis">Muestra/Código:</text:span></text:p>
        </text:list-item>
        <text:list-item>
          <text:p text:style-name="Text_20_body"> <text:span text:style-name="Strong_20_Emphasis">Lote/Máquina;</text:span></text:p>
        </text:list-item>
        <text:list-item>
          <text:p text:style-name="Text_20_body"> <text:span text:style-name="Strong_20_Emphasis">Notas;</text:span></text:p>
        </text:list-item>
        <text:list-item>
          <text:p text:style-name="Text_20_body"> <text:span text:style-name="Strong_20_Emphasis">Resultado muestra:</text:span> resultado del componente asignado por el operador;</text:p>
        </text:list-item>
        <text:list-item>
          <text:p text:style-name="Text_20_body"> <text:span text:style-name="Strong_20_Emphasis">Plano :</text:span> código/descripción del plano de prueba (si se ha introducido).</text:p>
        </text:list-item>
      </text:list>
      <text:p text:style-name="Text_20_body">
Una vez visualizadas las pruebas, seleccionar aquella de interés y pulsar el botón <text:span text:style-name="Strong_20_Emphasis">Cargar</text:span>. La prueba seleccionada se carga en la lista de pruebas.</text:p>
      <text:p text:style-name="Text_20_body">Para eliminar definitivamente la prueba del archivo pulsar el botón <text:span text:style-name="Strong_20_Emphasis">Eliminar</text:span> y responder <text:span text:style-name="Strong_20_Emphasis">Sí</text:span> al posterior mensaje de confirmación. La función de eliminación está disponible sólo después de introducir la contraseña de protección (consultar el apartado Contraseña en el capítulo Instrumentos).</text:p>
      <text:p text:style-name="Text_20_body">Es posible exportar en un archivo de texto la lista de las pruebas realizadas presionando el botón <text:span text:style-name="Strong_20_Emphasis">Exportar lista</text:span>.</text:p>
      <text:p text:style-name="Text_20_body">Para salir de esta ventana sin cargar una prueba, pulsar el botón <text:span text:style-name="Strong_20_Emphasis">Salir</text:span>.</text:p>
      <text:h text:style-name="Heading_20_2" text:outline-level="2"><text:bookmark-start text:name="apertura_de_una_prueba_externa"/>Apertura de una prueba externa<text:bookmark-end text:name="apertura_de_una_prueba_externa"/></text:h>
      <text:p text:style-name="Text_20_body">
Esta función permite cargar y visualizar las pruebas guardadas anteriormente en otras unidades de red o externas. Seleccionar en el menú <text:span text:style-name="Strong_20_Emphasis">Archivo → Pruebas externas</text:span> o pulsar las teclas <text:span text:style-name="Strong_20_Emphasis">CTRL + F9</text:span> y luego seleccionar la ubicación del archivo:</text:p>
      <text:p text:style-name="Text_20_body"><draw:frame draw:style-name="mediacenter" draw:name="Selección de la ubicación de las pruebas externas  Legend" text:anchor-type="paragraph" draw:z-index="0" svg:width="7.9375cm"><draw:text-box><text:p text:style-name="legendcenter"><draw:frame draw:style-name="mediacenter" draw:name="Selección de la ubicación de las pruebas externas " text:anchor-type="paragraph" draw:z-index="0" svg:width="7.9375cm" svg:height="7.223125cm"><draw:image xlink:href="Pictures/61ee9020cfdca968cbfdcde2e0939472.png" xlink:type="simple" xlink:show="embed" xlink:actuate="onLoad"/></draw:frame>Selección de la ubicación de las pruebas externas </text:p></draw:text-box></draw:frame></text:p>
      <text:p text:style-name="Text_20_body">Si la ubicación es válida, aparece la misma ventana de búsqueda y selección que para las pruebas archivadas localmente. Consultar el apartado anterior para más detalles.</text:p>
      <text:h text:style-name="Heading_20_2" text:outline-level="2"><text:bookmark-start text:name="cierre_de_una_prueba_archivada"/>Cierre de una prueba archivada<text:bookmark-end text:name="cierre_de_una_prueba_archivada"/></text:h>
      <text:p text:style-name="Text_20_body">
Esta función permite cerrar una prueba abierta desde el archivo y marcada con el siguiente icono:</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Para cerrar una prueba es necesario resaltar la prueba que se desea cerrar y seleccionar en el menú <text:span text:style-name="Strong_20_Emphasis">Archivo → Cerrar</text:span> o bien pulsar la combinación de teclas <text:span text:style-name="Strong_20_Emphasis">CTRL + C</text:span>; o pulsar el siguiente botón en la barra de herramientas:</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del_archivo"/>Backup del archivo<text:bookmark-end text:name="backup_del_archivo"/></text:h>
      <text:p text:style-name="Text_20_body">
Utilizando esta función es posible realizar una copia de todos los datos del sistema: calibración, modelos, programas y pruebas en una unidad de red o de memorización externa.</text:p>
      <text:p text:style-name="Text_20_body">Seleccionar en el menú <text:span text:style-name="Strong_20_Emphasis">Archivo → Backup</text:span> para acceder al siguiente panel:</text:p>
      <text:p text:style-name="Text_20_body"><draw:frame draw:style-name="mediacenter" draw:name="Utilidad de backup  Legend" text:anchor-type="paragraph" draw:z-index="0" svg:width="3.96875cm"><draw:text-box><text:p text:style-name="legendcenter"><draw:frame draw:style-name="mediacenter" draw:name="Utilidad de backup " text:anchor-type="paragraph" draw:z-index="0" svg:width="3.96875cm" svg:height="6.7997916666667cm"><draw:image xlink:href="Pictures/7d672515d3b12d72a24182681a9538e7.png" xlink:type="simple" xlink:show="embed" xlink:actuate="onLoad"/></draw:frame>Utilidad de backup </text:p></draw:text-box></draw:frame></text:p>
      <text:p text:style-name="Text_20_body">A la apertura aparece automáticamente la última ubicación utilizada; sólo hay que pulsar el botón <text:span text:style-name="Strong_20_Emphasis">Iniciar</text:span> y esperar que se haga la copia. El backup puede ser de dos tipos:
</text:p>
      <text:list text:style-name="List_20_1">
        <text:list-item>
          <text:p text:style-name="Text_20_body"> <text:span text:style-name="Strong_20_Emphasis">Backup Incremental:</text:span> copia todos los archivos no contenidos en la carpeta de destino;</text:p>
        </text:list-item>
        <text:list-item>
          <text:p text:style-name="Text_20_body"> <text:span text:style-name="Strong_20_Emphasis">Backup Completo:</text:span> copia todos los archivos en la carpeta de destino y sobrescribe aquellos ya presentes con el mismo nombre, inherentes al software GasTapsTestSystem.</text:p>
        </text:list-item>
      </text:list>
      <text:p text:style-name="Text_20_body">
Con el botón <text:span text:style-name="Strong_20_Emphasis">Modificar</text:span> es posible elegir otra ubicació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n la base de datos copiada están presentes los datos de calibración de los puestos</text:p>
          </table:table-cell>
        </table:table-row>
      </table:table>
      <text:h text:style-name="Heading_20_1" text:outline-level="1"><text:bookmark-start text:name="archivo_de_componentes_y_programas"/>Archivo de componentes y programas<text:bookmark-end text:name="archivo_de_componentes_y_programas"/></text:h>
      <text:p text:style-name="Text_20_body">
Los apartados contenidos en este capítulo describen las interfaces y las funciones para la gestión del archivo de componentes, de los programas estándar y de los programas avanzados. Si bien no hay restricciones particulares para la visualización, para la gestión de los archivos es necesario introducir primero la contraseña como se indica en el apartado Contraseña del capítulo Instrumentos.</text:p>
      <text:h text:style-name="Heading_20_2" text:outline-level="2"><text:bookmark-start text:name="componentes"/>Componentes<text:bookmark-end text:name="componentes"/></text:h>
      <text:p text:style-name="Text_20_body">
Para entrar en la gestión del archivo de componentes seleccionar en el menú <text:span text:style-name="Strong_20_Emphasis">Archivo → Componentes</text:span> o pulsar la tecla <text:span text:style-name="Strong_20_Emphasis">F2</text:span>; o pulsar el siguiente botón en la barra de herramientas:</text:p>
      <text:p text:style-name="Text_20_body"><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Aparece la siguiente ventana:</text:p>
      <text:p text:style-name="Text_20_body"><draw:frame draw:style-name="mediacenter" draw:name="Ventana Gestión componentes  Legend" text:anchor-type="paragraph" draw:z-index="0" svg:width="10.583333333333cm"><draw:text-box><text:p text:style-name="legendcenter"><draw:frame draw:style-name="mediacenter" draw:name="Ventana Gestión componentes " text:anchor-type="paragraph" draw:z-index="0" svg:width="10.583333333333cm" svg:height="7.9639583333333cm"><draw:image xlink:href="Pictures/4bec53bdf9e1ba716e12ddd2a733fe3a.png" xlink:type="simple" xlink:show="embed" xlink:actuate="onLoad"/></draw:frame>Ventana Gestión componentes </text:p></draw:text-box></draw:frame></text:p>
      <text:p text:style-name="Text_20_body">Para añadir un componente es necesario:</text:p>
      <text:list text:style-name="List_20_1">
        <text:list-item>
          <text:p text:style-name="Text_20_body"> Pulsar el botón <text:span text:style-name="Strong_20_Emphasis">Nuevo</text:span>.</text:p>
        </text:list-item>
        <text:list-item>
          <text:p text:style-name="Text_20_body"> Introducir la información en las casillas correspondientes;</text:p>
        </text:list-item>
        <text:list-item>
          <text:p text:style-name="Text_20_body"> Pulsar el botón <text:span text:style-name="Strong_20_Emphasis">Actualizar</text:span> para guardar los datos.</text:p>
        </text:list-item>
      </text:list>
      <text:p text:style-name="Text_20_body">
Para modificar un componente es necesario:</text:p>
      <text:list text:style-name="List_20_1">
        <text:list-item>
          <text:p text:style-name="Text_20_body"> Seleccionar en la lista el componente a modificar.</text:p>
        </text:list-item>
        <text:list-item>
          <text:p text:style-name="Text_20_body"> Modificar la información visualizada;</text:p>
        </text:list-item>
        <text:list-item>
          <text:p text:style-name="Text_20_body"> Pulsar el botón <text:span text:style-name="Strong_20_Emphasis">Actualizar</text:span> para guardar los datos.</text:p>
        </text:list-item>
      </text:list>
      <text:p text:style-name="Text_20_body">
Para eliminar un componente es necesario:</text:p>
      <text:list text:style-name="List_20_1">
        <text:list-item>
          <text:p text:style-name="Text_20_body"> Seleccionar en la lista el componente a eliminar;</text:p>
        </text:list-item>
        <text:list-item>
          <text:p text:style-name="Text_20_body"> Pulsar el botón <text:span text:style-name="Strong_20_Emphasis">Eliminar</text:span>  y responder <text:span text:style-name="Strong_20_Emphasis">Sí</text:span> al posterior mensaje de confirmación.</text:p>
        </text:list-item>
      </text:list>
      <text:p text:style-name="Text_20_body">
Para salir de esta ventana pulsar el botón <text:span text:style-name="Strong_20_Emphasis">Salir</text:span>.</text:p>
      <text:p text:style-name="Text_20_body">
Los datos de los componentes son los siguientes:.
</text:p>
      <text:list text:style-name="List_20_1">
        <text:list-item>
          <text:p text:style-name="Text_20_body"> <text:span text:style-name="Strong_20_Emphasis">Modelo:</text:span> Código de identificación del componente.</text:p>
        </text:list-item>
        <text:list-item>
          <text:p text:style-name="Text_20_body"> <text:span text:style-name="Strong_20_Emphasis">Descripción:</text:span> Es una descripción del producto asociada al código.</text:p>
        </text:list-item>
        <text:list-item>
          <text:p text:style-name="Text_20_body"> <text:span text:style-name="Strong_20_Emphasis">Proveedor/Tipo:</text:span> Fabricante del componente o tipología.</text:p>
        </text:list-item>
        <text:list-item>
          <text:p text:style-name="Text_20_body"> <text:span text:style-name="Strong_20_Emphasis">Rotación izq.:</text:span> Especifica el ángulo de rotación máxima antihoraria del componente de 0° a 360°.</text:p>
        </text:list-item>
        <text:list-item>
          <text:p text:style-name="Text_20_body"> <text:span text:style-name="Strong_20_Emphasis">Rotación der.:</text:span> Especifica el ángulo de rotación máxima horaria del componente de 0° a 360°.</text:p>
        </text:list-item>
        <text:list-item>
          <text:p text:style-name="Text_20_body"> <text:span text:style-name="Strong_20_Emphasis">Par máximo:</text:span> Es el valor de par máximo aceptable, superado el cual la máquina considera el componente averiado. El valor se expresa en Nm (Newton/metro).</text:p>
        </text:list-item>
        <text:list-item>
          <text:p text:style-name="Text_20_body"> <text:span text:style-name="Strong_20_Emphasis">Contactos axiales:</text:span> Número de contactos que pueden cambiar de estado durante el movimiento axial (presión/liberación). En el sistema es posible examinar un solo contacto axial.</text:p>
        </text:list-item>
        <text:list-item>
          <text:p text:style-name="Text_20_body"> <text:span text:style-name="Strong_20_Emphasis">Contactos rotación:</text:span> Número de contactos que pueden cambiar de estado varias veces durante la fase de rotación izquierda o derecha. En el sistema es posible examinar tres contactos de este tipo.</text:p>
        </text:list-item>
        <text:list-item>
          <text:p text:style-name="Text_20_body"> <text:span text:style-name="Strong_20_Emphasis">Presión:</text:span> Indica la presión nominal que se puede ejercer sobre el componente.</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n este sistema no está prevista la medición de la presión.</text:p>
          </table:table-cell>
        </table:table-row>
      </table:table>
      <text:list text:style-name="List_20_1">
        <text:list-item>
          <text:p text:style-name="Text_20_body"> <text:span text:style-name="Strong_20_Emphasis">Tolerancia presión:</text:span> Indica los valores dentro de los cuales la presión medida puede considerarse correcta.</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n este sistema no está prevista la medición de la presión.</text:p>
          </table:table-cell>
        </table:table-row>
      </table:table>
      <text:h text:style-name="Heading_20_2" text:outline-level="2"><text:bookmark-start text:name="programas"/>Programas<text:bookmark-end text:name="programas"/></text:h>
      <text:p text:style-name="Text_20_body">El software GasTapsTestSystem prevé dos tipos de programas para la ejecución de las pruebas: <text:span text:style-name="Strong_20_Emphasis">programas estándar</text:span> y <text:span text:style-name="Strong_20_Emphasis">programas avanzados</text:span>.
 Los programas estándar se pueden utilizar para ejecutar ciclos con una sola rotación hacia la apertura y el posterior retorno a la posición inicial, mientras que los programas avanzados permiten ejecutar en el mismo ciclo varias rotaciones en distintas posiciones.</text:p>
      <text:h text:style-name="Heading_20_3" text:outline-level="3"><text:bookmark-start text:name="programas_estandar"/>Programas estándar<text:bookmark-end text:name="programas_estandar"/></text:h>
      <text:p text:style-name="Text_20_body">Para entrar en la gestión del archivo de programas seleccionar en el menú <text:span text:style-name="Strong_20_Emphasis">Archivo → Programas estándar</text:span> o pulsar la tecla <text:span text:style-name="Strong_20_Emphasis">F3</text:span>; o simplemente pulsar el siguiente botón en la barra de herramientas:</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Aparece la siguiente ventana:</text:p>
      <text:p text:style-name="Text_20_body"><draw:frame draw:style-name="mediacenter" draw:name="Ventana Gestión programas estándar  Legend" text:anchor-type="paragraph" draw:z-index="0" svg:width="13.229166666667cm"><draw:text-box><text:p text:style-name="legendcenter"><draw:frame draw:style-name="mediacenter" draw:name="Ventana Gestión programas estándar " text:anchor-type="paragraph" draw:z-index="0" svg:width="13.229166666667cm" svg:height="9.6572916666667cm"><draw:image xlink:href="Pictures/078a2fb602530f7950bf2f8dae5b6886.png" xlink:type="simple" xlink:show="embed" xlink:actuate="onLoad"/></draw:frame>Ventana Gestión programas estándar </text:p></draw:text-box></draw:frame></text:p>
      <text:p text:style-name="Text_20_body">La pantalla se divide en dos partes: el panel superior se utiliza para añadir, modificar y eliminar un programa; el panel inferior, para añadir, modificar y eliminar los pasos del programa seleccionado.</text:p>
      <text:p text:style-name="Text_20_body">Para añadir un programa es necesario:
</text:p>
      <text:list text:style-name="List_20_1">
        <text:list-item>
          <text:p text:style-name="Text_20_body"> Pulsar el botón <text:span text:style-name="Strong_20_Emphasis">Nuevo</text:span>;</text:p>
        </text:list-item>
        <text:list-item>
          <text:p text:style-name="Text_20_body"> Introducir el nombre del nuevo programa en el campo Nombre programa;</text:p>
        </text:list-item>
        <text:list-item>
          <text:p text:style-name="Text_20_body"> Pulsar el botón <text:span text:style-name="Strong_20_Emphasis">Actualizar</text:span> para guardar los datos;</text:p>
        </text:list-item>
        <text:list-item>
          <text:p text:style-name="Text_20_body"> Seguir las indicaciones del apartado siguiente para la introducción de los pasos.</text:p>
        </text:list-item>
      </text:list>
      <text:p text:style-name="Text_20_body">
Para modificar el nombre de un programa es necesario:</text:p>
      <text:list text:style-name="List_20_1">
        <text:list-item>
          <text:p text:style-name="Text_20_body"> Seleccionar en la lista el programa a modificar;</text:p>
        </text:list-item>
        <text:list-item>
          <text:p text:style-name="Text_20_body"> Introducir el nuevo nombre en el campo Nombre programa;</text:p>
        </text:list-item>
        <text:list-item>
          <text:p text:style-name="Text_20_body"> Pulsar el botón <text:span text:style-name="Strong_20_Emphasis">Actualizar</text:span> para guardar los datos.</text:p>
        </text:list-item>
      </text:list>
      <text:p text:style-name="Text_20_body">
Para eliminar un programa es necesario:</text:p>
      <text:list text:style-name="List_20_1">
        <text:list-item>
          <text:p text:style-name="Text_20_body"> Seleccionar en la lista el programa a eliminar;</text:p>
        </text:list-item>
        <text:list-item>
          <text:p text:style-name="Text_20_body"> Pulsar el botón <text:span text:style-name="Strong_20_Emphasis">Eliminar</text:span>  y responder <text:span text:style-name="Strong_20_Emphasis">Sí</text:span> al posterior mensaje de confirmación.</text:p>
        </text:list-item>
      </text:list>
      <text:h text:style-name="Heading_20_4" text:outline-level="4"><text:bookmark-start text:name="paso"/>Paso<text:bookmark-end text:name="paso"/></text:h>
      <text:p text:style-name="Text_20_body">Por cada programa es necesario introducir al menos un paso, es decir, una fase que se repite un determinado número de veces antes de pasar a la siguiente.</text:p>
      <text:p text:style-name="Text_20_body">Para añadir un paso:</text:p>
      <text:list text:style-name="List_20_1">
        <text:list-item>
          <text:p text:style-name="Text_20_body"> Pulsar el botón <text:span text:style-name="Strong_20_Emphasis">Nuevo</text:span>;</text:p>
        </text:list-item>
        <text:list-item>
          <text:p text:style-name="Text_20_body"> Introducir los datos en las casillas de texto;</text:p>
        </text:list-item>
        <text:list-item>
          <text:p text:style-name="Text_20_body"> Pulsar el botón <text:span text:style-name="Strong_20_Emphasis">Actualizar</text:span> para guardar los datos.</text:p>
        </text:list-item>
      </text:list>
      <text:p text:style-name="Text_20_body">
Para modificar un paso:</text:p>
      <text:list text:style-name="List_20_1">
        <text:list-item>
          <text:p text:style-name="Text_20_body"> Seleccionar en la lista el paso que se desea modificar;</text:p>
        </text:list-item>
        <text:list-item>
          <text:p text:style-name="Text_20_body"> Modificar la información visualizada en las casillas de texto;</text:p>
        </text:list-item>
        <text:list-item>
          <text:p text:style-name="Text_20_body"> Pulsar el botón <text:span text:style-name="Strong_20_Emphasis">Actualizar</text:span> para guardar los datos.</text:p>
        </text:list-item>
        <text:list-item/>
      </text:list>
      <text:p text:style-name="Text_20_body">Para eliminar un paso:</text:p>
      <text:list text:style-name="List_20_1">
        <text:list-item>
          <text:p text:style-name="Text_20_body"> Seleccionar en la lista el paso que se desea eliminar.</text:p>
        </text:list-item>
        <text:list-item>
          <text:p text:style-name="Text_20_body"> Pulsar el botón <text:span text:style-name="Strong_20_Emphasis">Eliminar</text:span>  y responder Sí al posterior mensaje de confirmación.</text:p>
        </text:list-item>
      </text:list>
      <text:p text:style-name="Text_20_body">
También es posible crear una copia de un paso existente:</text:p>
      <text:list text:style-name="List_20_1">
        <text:list-item>
          <text:p text:style-name="Text_20_body"> Seleccionar en la lista el paso que se desea copiar;</text:p>
        </text:list-item>
        <text:list-item>
          <text:p text:style-name="Text_20_body"> Pulsar el botón <text:span text:style-name="Strong_20_Emphasis">Copiar</text:span>.</text:p>
        </text:list-item>
      </text:list>
      <text:p text:style-name="Text_20_body">
Para cerrar el archivo pulsar el botón <text:span text:style-name="Strong_20_Emphasis">Salir</text:span>.</text:p>
      <text:p text:style-name="Text_20_body">Por cada paso hay que introducir los siguientes parámetros:</text:p>
      <text:h text:style-name="Heading_20_5" text:outline-level="5"><text:bookmark-start text:name="numero_ciclos"/>Número ciclos<text:bookmark-end text:name="numero_ciclos"/></text:h>
      <text:p text:style-name="Text_20_body">Indica el número de ciclos a ejecutar. Cada ciclo se compone de una rotación antihoraria y horaria o viceversa según el sentido inicial de la rotación.</text:p>
      <text:h text:style-name="Heading_20_5" text:outline-level="5"><text:bookmark-start text:name="inicio_rotacion"/>Inicio rotación<text:bookmark-end text:name="inicio_rotacion"/></text:h>
      <text:p text:style-name="Text_20_body">Representa los grados de inicio de la rotación. Si difieren de cero, al inicio o a cada reinicio de la prueba, se ejecutará un movimiento de la llave hasta alcanzar el valor programado.</text:p>
      <text:h text:style-name="Heading_20_5" text:outline-level="5"><text:bookmark-start text:name="fin_rotacion"/>Fin rotación<text:bookmark-end text:name="fin_rotacion"/></text:h>
      <text:p text:style-name="Text_20_body">Representa los grados en que el movimiento se detiene. Si se introduce el valor “0”, se efectúa una rotación al tope; la parada se produce al superar un par máximo de aproximadamente 0,6 Nm. Si el programa incluye al menos un paso al tope, automáticamente se actualiza la rotación máxima del componente. Al comienzo del paso durante la medición, el componente se gira en sentido horario o antihorario a una velocidad reducida. </text:p>
      <text:h text:style-name="Heading_20_5" text:outline-level="5"><text:bookmark-start text:name="grados_por_segundo"/>Grados por segundo<text:bookmark-end text:name="grados_por_segundo"/></text:h>
      <text:p text:style-name="Text_20_body">Indica la velocidad de rotación.</text:p>
      <text:h text:style-name="Heading_20_5" text:outline-level="5"><text:bookmark-start text:name="ciclos_de_medicion_del_par"/>Ciclos de medición del par<text:bookmark-end text:name="ciclos_de_medicion_del_par"/></text:h>
      <text:p text:style-name="Text_20_body">Indica cada cuántos ciclos se ejecuta un movimiento a velocidad de medición (programable en las opciones del programa como se describe en el apartado Opciones del capítulo Configuración) durante el cual se memorizan los valores de par.</text:p>
      <text:h text:style-name="Heading_20_5" text:outline-level="5"><text:bookmark-start text:name="ciclos_de_movimiento_axial"/>Ciclos de movimiento axial<text:bookmark-end text:name="ciclos_de_movimiento_axial"/></text:h>
      <text:p text:style-name="Text_20_body">Indica cada cuántos ciclos se ejecuta el movimiento axial para la liberación y la presión de la llave.</text:p>
      <text:h text:style-name="Heading_20_5" text:outline-level="5"><text:bookmark-start text:name="t._horno_c"/>T. horno (°C)<text:bookmark-end text:name="t._horno_c"/></text:h>
      <text:p text:style-name="Text_20_body">Temperatura de setpoint del horno durante todo el paso. El comportamiento del horno en las fases de cambio de la temperatura se puede modificar en las opciones del programa (Consultar el apartado Opciones en el capítulo Configuración).</text:p>
      <text:h text:style-name="Heading_20_5" text:outline-level="5"><text:bookmark-start text:name="temperatura_horno_grados"/>Temperatura horno (grados)<text:bookmark-end text:name="temperatura_horno_grados"/></text:h>
      <text:p text:style-name="Text_20_body">Indica la temperatura del horno a configurar para toda la duración del paso; se expresa en grados y puede variar de 20 a 200.</text:p>
      <text:h text:style-name="Heading_20_5" text:outline-level="5"><text:bookmark-start text:name="ciclos_liberacion"/>Ciclos liberación<text:bookmark-end text:name="ciclos_liberacion"/></text:h>
      <text:p text:style-name="Text_20_body">Indica cada cuántos ciclos la llave es liberada y luego presionada al final de la rotación en la posición de apertura.</text:p>
      <text:h text:style-name="Heading_20_5" text:outline-level="5"><text:bookmark-start text:name="espera_al_final_de_la_rotacion"/>Espera al final de la rotación<text:bookmark-end text:name="espera_al_final_de_la_rotacion"/></text:h>
      <text:p text:style-name="Text_20_body">Indica el tiempo de espera en segundos antes de iniciar el movimiento de retroceso.</text:p>
      <text:h text:style-name="Heading_20_5" text:outline-level="5"><text:bookmark-start text:name="sentido"/>Sentido<text:bookmark-end text:name="sentido"/></text:h>
      <text:p text:style-name="Text_20_body">Indica el sentido del primer movimiento: Antihorario u Horario. Si se desea probar una llave con una posición de 0 central, que prevé una rotación horaria y antihoraria, antes del inicio de la prueba hay que inhabilitar la opción de búsqueda de la posición inicial como se indica en el apartado Opciones del capítulo Configuración.</text:p>
      <text:h text:style-name="Heading_20_5" text:outline-level="5"><text:bookmark-start text:name="contatti_assiali"/>Contatti assiali<text:bookmark-end text:name="contatti_assiali"/></text:h>
      <text:p text:style-name="Text_20_body">Configurar este valor en “<text:span text:style-name="Strong_20_Emphasis">1</text:span>” para realizar la prueba del contacto axial durante la presión y la liberación; si no, “<text:span text:style-name="Strong_20_Emphasis">0</text:span>” para no ejecutar ninguna prueba. Si está habilitada, el resultado será positivo en caso de que se detecten dos cambios de estado durante la presión y la liberación.</text:p>
      <text:h text:style-name="Heading_20_5" text:outline-level="5"><text:bookmark-start text:name="contactos_rotacion"/>Contactos rotación<text:bookmark-end text:name="contactos_rotacion"/></text:h>
      <text:p text:style-name="Text_20_body">Durante la rotación es posible probar hasta un máximo de 3 contactos. Configurando un valor diferente de 0, la rotación tendrá resultado positivo si por cada contacto especificado el sistema detecta un cambio de estado tanto en el movimiento hacia la apertura como en el retorno a la posición inicial.</text:p>
      <text:h text:style-name="Heading_20_3" text:outline-level="3"><text:bookmark-start text:name="programas_avanzados"/>Programas avanzados<text:bookmark-end text:name="programas_avanzados"/></text:h>
      <text:p text:style-name="Text_20_body">Para entrar en la gestión del archivo de los programas avanzados, seleccionar en el menú <text:span text:style-name="Strong_20_Emphasis">Archivo → Programas avanzados</text:span> o pulsar <text:span text:style-name="Strong_20_Emphasis">F4</text:span>, o simplemente pulsar el siguiente botón en la barra de herramientas:</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Aparece la siguiente ventana:</text:p>
      <text:p text:style-name="Text_20_body"><draw:frame draw:style-name="mediacenter" draw:name="Ventana Gestión programas avanzados  Legend" text:anchor-type="paragraph" draw:z-index="0" svg:width="10.583333333333cm"><draw:text-box><text:p text:style-name="legendcenter"><draw:frame draw:style-name="mediacenter" draw:name="Ventana Gestión programas avanzados " text:anchor-type="paragraph" draw:z-index="0" svg:width="10.583333333333cm" svg:height="8.4666666666667cm"><draw:image xlink:href="Pictures/773877a9b1d56f66bd22ad031f4a787b.png" xlink:type="simple" xlink:show="embed" xlink:actuate="onLoad"/></draw:frame>Ventana Gestión programas avanzados </text:p></draw:text-box></draw:frame></text:p>
      <text:p text:style-name="Text_20_body">A diferencia de los programas estándar, los programas avanzados se dividen en bloques. Cada bloque, que se repite un número de ciclos preestablecido, puede contener uno o varios mandos seleccionables entre aquellos presentes.</text:p>
      <text:p text:style-name="Text_20_body">La ventana de gestión se divide en tres paneles: a la izquierda, la lista de programas; en el centro, la lista de bloques y mandos pertenecientes al programa avanzado; a la derecha, la lista de mandos introducibles.</text:p>
      <text:h text:style-name="Heading_20_4" text:outline-level="4"><text:bookmark-start text:name="programas1"/>Programas<text:bookmark-end text:name="programas1"/></text:h>
      <text:p text:style-name="Text_20_body">
Para crear un nuevo programa avanzado:</text:p>
      <text:list text:style-name="List_20_1">
        <text:list-item>
          <text:p text:style-name="Text_20_body"> Hacer clic con la tecla derecha en la lista de programas y elegir <text:span text:style-name="Strong_20_Emphasis">Nuevo</text:span> en el menú emergente;</text:p>
        </text:list-item>
        <text:list-item>
          <text:p text:style-name="Text_20_body"> Introducir el nombre del programa y pulsar <text:span text:style-name="Strong_20_Emphasis">Ok</text:span>.</text:p>
        </text:list-item>
      </text:list>
      <text:p text:style-name="Text_20_body">Para cambiar el nombre de un programa avanzado:</text:p>
      <text:list text:style-name="List_20_1">
        <text:list-item>
          <text:p text:style-name="Text_20_body"> Hacer clic con la tecla derecha sobre el programa cuyo nombre se desea cambiar y elegir <text:span text:style-name="Strong_20_Emphasis">Cambiar nombre</text:span> en el menú emergente.</text:p>
        </text:list-item>
      </text:list>
      <text:p text:style-name="Text_20_body">Para crear una copia de un programa existente:</text:p>
      <text:list text:style-name="List_20_1">
        <text:list-item>
          <text:p text:style-name="Text_20_body"> Hacer clic con la tecla derecha sobre el programa que se desea copiar y elegir <text:span text:style-name="Strong_20_Emphasis">Copiar</text:span> en el menú emergente;</text:p>
        </text:list-item>
        <text:list-item>
          <text:p text:style-name="Text_20_body"> Al final de la lista aparece una copia exacta del programa seleccionado, con el mismo nombre.</text:p>
        </text:list-item>
      </text:list>
      <text:p text:style-name="Text_20_body">Para eliminar un programa avanzado:</text:p>
      <text:list text:style-name="List_20_1">
        <text:list-item>
          <text:p text:style-name="Text_20_body"> Hacer clic con la tecla derecha sobre el programa que se desea eliminar y elegir <text:span text:style-name="Strong_20_Emphasis">Eliminar</text:span> en el menú emergente.</text:p>
        </text:list-item>
        <text:list-item>
          <text:p text:style-name="Text_20_body"> Responder <text:span text:style-name="Strong_20_Emphasis">Sí</text:span> al posterior mensaje de confirmación.</text:p>
        </text:list-item>
      </text:list>
      <text:p text:style-name="Text_20_body">
Para importar un nuevo programa avanzado en formato XML:</text:p>
      <text:list text:style-name="List_20_1">
        <text:list-item>
          <text:p text:style-name="Text_20_body"> Hacer clic con el botón derecho en la lista de programas y elegir <text:span text:style-name="Strong_20_Emphasis">Importar XML</text:span>  en el menú que aparece</text:p>
        </text:list-item>
        <text:list-item>
          <text:p text:style-name="Text_20_body"> Insertar el nombre del archivo y presionar <text:span text:style-name="Strong_20_Emphasis">Ok</text:span>.</text:p>
        </text:list-item>
      </text:list>
      <text:p text:style-name="Text_20_body">
Para exportar el programa avanzado en formato XML:</text:p>
      <text:list text:style-name="List_20_1">
        <text:list-item>
          <text:p text:style-name="Text_20_body"> Hacer clic con el botón derecho sobre el programa que se desea exportar y elegir <text:span text:style-name="Strong_20_Emphasis">Exportar XML</text:span> en el menú que aparece.</text:p>
        </text:list-item>
        <text:list-item>
          <text:p text:style-name="Text_20_body"> Insertar el nombre del archivo y presionar <text:span text:style-name="Strong_20_Emphasis">Ok</text:span>.</text:p>
        </text:list-item>
      </text:list>
      <text:p text:style-name="Text_20_body">
Para imprimir la lista de un programa:</text:p>
      <text:list text:style-name="List_20_1">
        <text:list-item>
          <text:p text:style-name="Text_20_body"> Hacer clic con el botón derecho en el programa y elegir <text:span text:style-name="Strong_20_Emphasis">Imprimir</text:span>  en el menú que aparece</text:p>
        </text:list-item>
        <text:list-item>
          <text:p text:style-name="Text_20_body"> Seleccionar la impresora y presionar <text:span text:style-name="Strong_20_Emphasis">Ok</text:span>.</text:p>
        </text:list-item>
      </text:list>
      <text:h text:style-name="Heading_20_4" text:outline-level="4"><text:bookmark-start text:name="bloques"/>Bloques<text:bookmark-end text:name="bloques"/></text:h>
      <text:p text:style-name="Text_20_body">
Para crear un nuevo bloque:</text:p>
      <text:list text:style-name="List_20_1">
        <text:list-item>
          <text:p text:style-name="Text_20_body"> Seleccionar el programa avanzado deseado;</text:p>
        </text:list-item>
        <text:list-item>
          <text:p text:style-name="Text_20_body"> Hacer clic con la tecla derecha en la lista central y elegir <text:span text:style-name="Strong_20_Emphasis">Nuevo bloque</text:span> en el menú emergente;</text:p>
        </text:list-item>
        <text:list-item>
          <text:p text:style-name="Text_20_body"> Introducir la descripción del bloque, el número de ciclos, el número que indica cada cuántos ciclos guardar una curva, y el par máximo si es diferente de aquel predefinido por el componente;</text:p>
        </text:list-item>
        <text:list-item>
          <text:p text:style-name="Text_20_body"> Pulsar el botón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Es posible crear un bloque con número de ciclos igual a 0 en el cual pueden insertarse sólo mandos de comienzo bloque (Es inhibida la inserción de los mandos cíclicos)</text:p>
          </table:table-cell>
        </table:table-row>
      </table:table>
      <text:p text:style-name="Text_20_body">Para modificar un bloque:</text:p>
      <text:list text:style-name="List_20_1">
        <text:list-item>
          <text:p text:style-name="Text_20_body"> Hacer clic con la tecla derecha para seleccionar el bloque a modificar y elegir <text:span text:style-name="Strong_20_Emphasis">Modificar bloque</text:span> en el menú emergente;</text:p>
        </text:list-item>
        <text:list-item>
          <text:p text:style-name="Text_20_body"> Modificar los parámetros en la ventana siguiente;</text:p>
        </text:list-item>
        <text:list-item>
          <text:p text:style-name="Text_20_body"> Pulsar el botón <text:span text:style-name="Strong_20_Emphasis">Ok</text:span> para confirmar la modificación.</text:p>
        </text:list-item>
      </text:list>
      <text:p text:style-name="Text_20_body">
Para eliminar un bloque:</text:p>
      <text:list text:style-name="List_20_1">
        <text:list-item>
          <text:p text:style-name="Text_20_body"> Hacer clic con la tecla derecha para seleccionar el bloque a eliminar y elegir <text:span text:style-name="Strong_20_Emphasis">Eliminar bloque</text:span> en el menú emergente;</text:p>
        </text:list-item>
        <text:list-item>
          <text:p text:style-name="Text_20_body"> Responder <text:span text:style-name="Strong_20_Emphasis">Sí</text:span> al posterior mensaje de confirmación.</text:p>
        </text:list-item>
      </text:list>
      <text:p text:style-name="Text_20_body">
Para copiar un bloque:</text:p>
      <text:list text:style-name="List_20_1">
        <text:list-item>
          <text:p text:style-name="Text_20_body"> Hacer clic con la tecla derecha para seleccionar el bloque a copiar y elegir <text:span text:style-name="Strong_20_Emphasis">Copiar</text:span> bloque en el menú emergente.</text:p>
        </text:list-item>
      </text:list>
      <text:p text:style-name="Text_20_body">
También es posible crear una conexión a un bloque. Una conexión crea una copia idéntica del bloque seleccionado y cada modificación aplicada a cada uno de los dos bloques se aplica también al otro. Se pueden crear incluso varias conexiones para cada bloque.</text:p>
      <text:list text:style-name="List_20_1">
        <text:list-item>
          <text:p text:style-name="Text_20_body"> Hacer clic con la tecla derecha para seleccionar el bloque deseado y elegir <text:span text:style-name="Strong_20_Emphasis">Crear conexión a este bloque</text:span> en el menú emergente.</text:p>
        </text:list-item>
      </text:list>
      <text:h text:style-name="Heading_20_4" text:outline-level="4"><text:bookmark-start text:name="mandos"/>Mandos<text:bookmark-end text:name="mandos"/></text:h>
      <text:p text:style-name="Text_20_body">
En el panel a la derecha es posible ver la lista de mandos disponibles para la introducción en los bloques.</text:p>
      <text:p text:style-name="Text_20_body">Para añadir un mando, arrastrarlo con el ratón sobre el bloque en el que se desea introducirlo. Ante todo, indicar si se trata de un mando para ejecutar una única vez o si se ejecutará a cada ciclo del bloque. Introducir los parámetros según el mando y pulsar el botón <text:span text:style-name="Strong_20_Emphasis">Ok</text:span> para confirmar la introducció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s mandos a ejecutar una única vez se ejecutan al primer inicio o a cada reinicio de la prueba.</text:p>
          </table:table-cell>
        </table:table-row>
      </table:table>
      <text:p text:style-name="Text_20_body">Para modificar un mando, hacer clic con la tecla derecha del ratón y elegir <text:span text:style-name="Strong_20_Emphasis">Modificar mando</text:span> en el menú emergente. Modificar los parámetros y pulsar <text:span text:style-name="Strong_20_Emphasis">Ok</text:span> para confirmar la modificación.</text:p>
      <text:p text:style-name="Text_20_body">Para eliminar un mando, hacer clic con la tecla derecha del ratón y elegir <text:span text:style-name="Strong_20_Emphasis">Eliminar mando</text:span> en el menú emergente. Responder <text:span text:style-name="Strong_20_Emphasis">Sí</text:span> al posterior mensaje de confirmación.</text:p>
      <text:h text:style-name="Heading_20_5" text:outline-level="5"><text:bookmark-start text:name="lista_de_mandos_disponibles"/>Lista de mandos disponibles<text:bookmark-end text:name="lista_de_mandos_disponibles"/></text:h>
      <text:p text:style-name="Text_20_body">En este apartado se recapitulan todos los mandos que se pueden utilizar en la realización de los programas avanzados.</text:p>
      <text:p text:style-name="Text_20_body"><text:line-break/></text:p>
      <table:table>
        <table:table-column/>
        <table:table-column/>
        <table:table-column/>
        <table:table-row>
          <table:table-cell office:value-type="string" table:style-name="tablecell">
            <text:p text:style-name="tablealignleft"> <text:span text:style-name="Strong_20_Emphasis">Mando</text:span> </text:p>
          </table:table-cell>
          <table:table-cell office:value-type="string" table:style-name="tableheader" table:number-columns-spanned="2">
            <text:p text:style-name="Table_20_Heading"> <text:span text:style-name="Strong_20_Emphasis">Abrir puerta horno</text:span> </text:p>
          </table:table-cell>
        </table:table-row>
        <table:table-row>
          <table:table-cell office:value-type="string" table:style-name="tablecell">
            <text:p text:style-name="tablealignleft"> <text:span text:style-name="Strong_20_Emphasis">Descripción</text:span> </text:p>
          </table:table-cell>
          <table:table-cell office:value-type="string" table:style-name="tablecell" table:number-columns-spanned="2">
            <text:p text:style-name="tablealignleft"> Abre la puerta del horno haciendo avanzar el pistón conectado a la puerta.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Mando</text:span> </text:p>
          </table:table-cell>
          <table:table-cell office:value-type="string" table:style-name="tableheader" table:number-columns-spanned="2">
            <text:p text:style-name="Table_20_Heading"> <text:span text:style-name="Strong_20_Emphasis">Esperar temperatura horno</text:span> </text:p>
          </table:table-cell>
        </table:table-row>
        <table:table-row>
          <table:table-cell office:value-type="string" table:style-name="tablecell">
            <text:p text:style-name="tablealignleft"> <text:span text:style-name="Strong_20_Emphasis">Descripción</text:span> </text:p>
          </table:table-cell>
          <table:table-cell office:value-type="string" table:style-name="tablecell" table:number-columns-spanned="2">
            <text:p text:style-name="tablealignleft"> espera si la temperatura del horno es inferior al valor mínimo o si es superior al valor máximo. </text:p>
          </table:table-cell>
        </table:table-row>
        <table:table-row>
          <table:table-cell office:value-type="string" table:style-name="tablecell" table:number-rows-spanned="3"/>
          <table:table-cell office:value-type="string" table:style-name="tablecell" table:number-columns-spanned="2">
            <text:p text:style-name="tablealigncenter">  <text:span text:style-name="Strong_20_Emphasis">Parámetros</text:span>  </text:p>
          </table:table-cell>
        </table:table-row>
        <table:table-row>
          <table:table-cell office:value-type="string" table:style-name="tablecell">
            <text:p text:style-name="tablealignleft"> <text:span text:style-name="Strong_20_Emphasis">Temp. mínima</text:span> </text:p>
          </table:table-cell>
          <table:table-cell office:value-type="string" table:style-name="tablecell">
            <text:p text:style-name="tablealignleft"> valor mínimo de la temperatura </text:p>
          </table:table-cell>
        </table:table-row>
        <table:table-row>
          <table:table-cell office:value-type="string" table:style-name="tablecell">
            <text:p text:style-name="tablealignleft"> <text:span text:style-name="Strong_20_Emphasis">Temp. máxima</text:span> </text:p>
          </table:table-cell>
          <table:table-cell office:value-type="string" table:style-name="tablecell">
            <text:p text:style-name="tablealignleft"> valor máximo de la temperatura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Mando</text:span> </text:p>
          </table:table-cell>
          <table:table-cell office:value-type="string" table:style-name="tableheader" table:number-columns-spanned="2">
            <text:p text:style-name="Table_20_Heading"> <text:span text:style-name="Strong_20_Emphasis">Espera</text:span> </text:p>
          </table:table-cell>
        </table:table-row>
        <table:table-row>
          <table:table-cell office:value-type="string" table:style-name="tablecell">
            <text:p text:style-name="tablealignleft"> <text:span text:style-name="Strong_20_Emphasis">Descripción</text:span> </text:p>
          </table:table-cell>
          <table:table-cell office:value-type="string" table:style-name="tablecell" table:number-columns-spanned="2">
            <text:p text:style-name="tablealignleft"> Espera el tiempo especificado. </text:p>
          </table:table-cell>
        </table:table-row>
        <table:table-row>
          <table:table-cell office:value-type="string" table:style-name="tablecell" table:number-rows-spanned="2"/>
          <table:table-cell office:value-type="string" table:style-name="tablecell" table:number-columns-spanned="2">
            <text:p text:style-name="tablealignleft"> <text:span text:style-name="Strong_20_Emphasis">Parámetros</text:span>  </text:p>
          </table:table-cell>
        </table:table-row>
        <table:table-row>
          <table:table-cell office:value-type="string" table:style-name="tablecell">
            <text:p text:style-name="tablealignleft"> <text:span text:style-name="Strong_20_Emphasis">Segundos</text:span> </text:p>
          </table:table-cell>
          <table:table-cell office:value-type="string" table:style-name="tablecell">
            <text:p text:style-name="tablealignleft"> Tiempo de espera (mínimo 1)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Mando</text:span> </text:p>
          </table:table-cell>
          <table:table-cell office:value-type="string" table:style-name="tableheader" table:number-columns-spanned="2">
            <text:p text:style-name="Table_20_Heading"> <text:span text:style-name="Strong_20_Emphasis">Cerrar puerta horno </text:span> </text:p>
          </table:table-cell>
        </table:table-row>
        <table:table-row>
          <table:table-cell office:value-type="string" table:style-name="tablecell">
            <text:p text:style-name="tablealignleft"> <text:span text:style-name="Strong_20_Emphasis">Descripción</text:span> </text:p>
          </table:table-cell>
          <table:table-cell office:value-type="string" table:style-name="tablecell" table:number-columns-spanned="2">
            <text:p text:style-name="tablealignleft"> Cierra la puerta del horno haciendo retroceder el pistón conectado a la puerta.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Mando</text:span> </text:p>
          </table:table-cell>
          <table:table-cell office:value-type="string" table:style-name="tableheader" table:number-columns-spanned="2">
            <text:p text:style-name="Table_20_Heading"> <text:span text:style-name="Strong_20_Emphasis">Presionar</text:span> </text:p>
          </table:table-cell>
        </table:table-row>
        <table:table-row>
          <table:table-cell office:value-type="string" table:style-name="tablecell">
            <text:p text:style-name="tablealignleft"> <text:span text:style-name="Strong_20_Emphasis">Descripción</text:span> </text:p>
          </table:table-cell>
          <table:table-cell office:value-type="string" table:style-name="tablecell" table:number-columns-spanned="2">
            <text:p text:style-name="tablealignleft"> Avanza el motor para ejercer presión sobre el componente.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Mando</text:span> </text:p>
          </table:table-cell>
          <table:table-cell office:value-type="string" table:style-name="tableheader" table:number-columns-spanned="2">
            <text:p text:style-name="Table_20_Heading"> <text:span text:style-name="Strong_20_Emphasis">Regular boca aire horno</text:span> </text:p>
          </table:table-cell>
        </table:table-row>
        <table:table-row>
          <table:table-cell office:value-type="string" table:style-name="tablecell">
            <text:p text:style-name="tablealignleft"> <text:span text:style-name="Strong_20_Emphasis">Descripción</text:span> </text:p>
          </table:table-cell>
          <table:table-cell office:value-type="string" table:style-name="tablecell" table:number-columns-spanned="2">
            <text:p text:style-name="tablealignleft"> Mueve el AirFlap presente en la boca de intercambio de aire.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ámetros</text:span>  </text:p>
          </table:table-cell>
        </table:table-row>
        <table:table-row>
          <table:table-cell office:value-type="string" table:style-name="tablecell">
            <text:p text:style-name="tablealignleft"> <text:span text:style-name="Strong_20_Emphasis">Posición AirFlap</text:span> </text:p>
          </table:table-cell>
          <table:table-cell office:value-type="string" table:style-name="tablecell">
            <text:p text:style-name="tablealignleft"> posición porcentual del AirFlaf (0=cerrada, 10=totalmente abierta)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Mando</text:span> </text:p>
          </table:table-cell>
          <table:table-cell office:value-type="string" table:style-name="tableheader" table:number-columns-spanned="2">
            <text:p text:style-name="Table_20_Heading"> <text:span text:style-name="Strong_20_Emphasis">Regular la temperatura del horno</text:span> </text:p>
          </table:table-cell>
        </table:table-row>
        <table:table-row>
          <table:table-cell office:value-type="string" table:style-name="tablecell">
            <text:p text:style-name="tablealignleft"> <text:span text:style-name="Strong_20_Emphasis">Descripción</text:span> </text:p>
          </table:table-cell>
          <table:table-cell office:value-type="string" table:style-name="tablecell" table:number-columns-spanned="2">
            <text:p text:style-name="tablealignleft"> Configura el setpoint del horno.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ámetros</text:span>  </text:p>
          </table:table-cell>
        </table:table-row>
        <table:table-row>
          <table:table-cell office:value-type="string" table:style-name="tablecell">
            <text:p text:style-name="tablealignleft"> <text:span text:style-name="Strong_20_Emphasis">Temperatura</text:span> </text:p>
          </table:table-cell>
          <table:table-cell office:value-type="string" table:style-name="tablecell">
            <text:p text:style-name="tablealignleft"> temperatura de setpoint en °C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Mando</text:span> </text:p>
          </table:table-cell>
          <table:table-cell office:value-type="string" table:style-name="tableheader">
            <text:p text:style-name="Table_20_Heading"> <text:span text:style-name="Strong_20_Emphasis">Regular ventilación horno</text:span> </text:p>
          </table:table-cell>
          <table:table-cell office:value-type="string" table:style-name="tablecell"/>
        </table:table-row>
        <table:table-row>
          <table:table-cell office:value-type="string" table:style-name="tablecell">
            <text:p text:style-name="tablealignleft"> <text:span text:style-name="Strong_20_Emphasis">Descripción</text:span> </text:p>
          </table:table-cell>
          <table:table-cell office:value-type="string" table:style-name="tablecell" table:number-columns-spanned="2">
            <text:p text:style-name="tablealignleft"> Regula la velocidad de la ventilación.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ámetros</text:span>  </text:p>
          </table:table-cell>
        </table:table-row>
        <table:table-row>
          <table:table-cell office:value-type="string" table:style-name="tablecell">
            <text:p text:style-name="tablealignleft"> <text:span text:style-name="Strong_20_Emphasis">Velocidad ventilación</text:span> </text:p>
          </table:table-cell>
          <table:table-cell office:value-type="string" table:style-name="tablecell">
            <text:p text:style-name="tablealignleft"> velocidad porcentual de la ventilación (0=apagada, 10=máxima))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Mando</text:span> </text:p>
          </table:table-cell>
          <table:table-cell office:value-type="string" table:style-name="tableheader" table:number-columns-spanned="2">
            <text:p text:style-name="Table_20_Heading"> <text:span text:style-name="Strong_20_Emphasis">Soltar</text:span> </text:p>
          </table:table-cell>
        </table:table-row>
        <table:table-row>
          <table:table-cell office:value-type="string" table:style-name="tablecell">
            <text:p text:style-name="tablealignleft"> <text:span text:style-name="Strong_20_Emphasis">Descripción</text:span> </text:p>
          </table:table-cell>
          <table:table-cell office:value-type="string" table:style-name="tablecell" table:number-columns-spanned="2">
            <text:p text:style-name="tablealignleft"> Retrocede el motor para soltar los componentes.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Mando</text:span> </text:p>
          </table:table-cell>
          <table:table-cell office:value-type="string" table:style-name="tableheader" table:number-columns-spanned="2">
            <text:p text:style-name="Table_20_Heading"> <text:span text:style-name="Strong_20_Emphasis">Girar</text:span> </text:p>
          </table:table-cell>
        </table:table-row>
        <table:table-row>
          <table:table-cell office:value-type="string" table:style-name="tablecell">
            <text:p text:style-name="tablealignleft"> <text:span text:style-name="Strong_20_Emphasis">Descripción</text:span> </text:p>
          </table:table-cell>
          <table:table-cell office:value-type="string" table:style-name="tablecell" table:number-columns-spanned="2">
            <text:p text:style-name="tablealignleft"> Ejecuta la rotación del motor. </text:p>
          </table:table-cell>
        </table:table-row>
        <table:table-row>
          <table:table-cell office:value-type="string" table:style-name="tablecell" table:number-rows-spanned="5"/>
          <table:table-cell office:value-type="string" table:style-name="tablecell" table:number-columns-spanned="2">
            <text:p text:style-name="tablealigncenter">  <text:span text:style-name="Strong_20_Emphasis">Parámetros</text:span>  </text:p>
          </table:table-cell>
        </table:table-row>
        <table:table-row>
          <table:table-cell office:value-type="string" table:style-name="tablecell">
            <text:p text:style-name="tablealignleft"> <text:span text:style-name="Strong_20_Emphasis">Grados de rotación</text:span> </text:p>
          </table:table-cell>
          <table:table-cell office:value-type="string" table:style-name="tablecell">
            <text:p text:style-name="tablealignleft"> grados a ejecutar </text:p>
          </table:table-cell>
        </table:table-row>
        <table:table-row>
          <table:table-cell office:value-type="string" table:style-name="tablecell">
            <text:p text:style-name="tablealignleft"> <text:span text:style-name="Strong_20_Emphasis">Sentido de rotación</text:span> </text:p>
          </table:table-cell>
          <table:table-cell office:value-type="string" table:style-name="tablecell">
            <text:p text:style-name="tablealignleft"> dirección de la rotación: Horario (der.), Antihorario (izq.) </text:p>
          </table:table-cell>
        </table:table-row>
        <table:table-row>
          <table:table-cell office:value-type="string" table:style-name="tablecell">
            <text:p text:style-name="tablealignleft"> <text:span text:style-name="Strong_20_Emphasis">Velocidad rotación</text:span> </text:p>
          </table:table-cell>
          <table:table-cell office:value-type="string" table:style-name="tablecell">
            <text:p text:style-name="tablealignleft"> velocidad de la rotación en grados por segundo </text:p>
          </table:table-cell>
        </table:table-row>
        <table:table-row>
          <table:table-cell office:value-type="string" table:style-name="tablecell">
            <text:p text:style-name="tablealignleft"> <text:span text:style-name="Strong_20_Emphasis">Desbloqueo motor</text:span> </text:p>
          </table:table-cell>
          <table:table-cell office:value-type="string" table:style-name="tablecell">
            <text:p text:style-name="tablealignleft"> estado del motor al final de la rotación. Si está inhabilitado, el motor permanece en “tracción”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Mando</text:span> </text:p>
          </table:table-cell>
          <table:table-cell office:value-type="string" table:style-name="tableheader" table:number-columns-spanned="2">
            <text:p text:style-name="Table_20_Heading"> <text:span text:style-name="Strong_20_Emphasis">Girar con prueba contactos</text:span> </text:p>
          </table:table-cell>
        </table:table-row>
        <table:table-row>
          <table:table-cell office:value-type="string" table:style-name="tablecell">
            <text:p text:style-name="tablealignleft"> <text:span text:style-name="Strong_20_Emphasis">Descripción</text:span> </text:p>
          </table:table-cell>
          <table:table-cell office:value-type="string" table:style-name="tablecell" table:number-columns-spanned="2">
            <text:p text:style-name="tablealignleft"> Ejecuta la rotación del motor y la prueba de los contactos. </text:p>
          </table:table-cell>
        </table:table-row>
        <table:table-row>
          <table:table-cell office:value-type="string" table:style-name="tablecell" table:number-rows-spanned="9"/>
          <table:table-cell office:value-type="string" table:style-name="tablecell" table:number-columns-spanned="2">
            <text:p text:style-name="tablealigncenter">  <text:span text:style-name="Strong_20_Emphasis">Parámetros</text:span>  </text:p>
          </table:table-cell>
        </table:table-row>
        <table:table-row>
          <table:table-cell office:value-type="string" table:style-name="tablecell">
            <text:p text:style-name="tablealignleft"> <text:span text:style-name="Strong_20_Emphasis">Grados de rotación</text:span> </text:p>
          </table:table-cell>
          <table:table-cell office:value-type="string" table:style-name="tablecell">
            <text:p text:style-name="tablealignleft"> grados a ejecutar </text:p>
          </table:table-cell>
        </table:table-row>
        <table:table-row>
          <table:table-cell office:value-type="string" table:style-name="tablecell">
            <text:p text:style-name="tablealignleft"> <text:span text:style-name="Strong_20_Emphasis">Sentido de rotación</text:span> </text:p>
          </table:table-cell>
          <table:table-cell office:value-type="string" table:style-name="tablecell">
            <text:p text:style-name="tablealignleft"> dirección de la rotación: Horario (der.), Antihorario (izq.) </text:p>
          </table:table-cell>
        </table:table-row>
        <table:table-row>
          <table:table-cell office:value-type="string" table:style-name="tablecell">
            <text:p text:style-name="tablealignleft"> <text:span text:style-name="Strong_20_Emphasis">Velocidad rotación</text:span> </text:p>
          </table:table-cell>
          <table:table-cell office:value-type="string" table:style-name="tablecell">
            <text:p text:style-name="tablealignleft"> velocidad de la rotación en grados por segundo </text:p>
          </table:table-cell>
        </table:table-row>
        <table:table-row>
          <table:table-cell office:value-type="string" table:style-name="tablecell">
            <text:p text:style-name="tablealignleft"> <text:span text:style-name="Strong_20_Emphasis">Desbloqueo motor</text:span> </text:p>
          </table:table-cell>
          <table:table-cell office:value-type="string" table:style-name="tablecell">
            <text:p text:style-name="tablealignleft"> estado del motor al final de la rotación. Si está inhabilitado, el motor permanece en “tracción” </text:p>
          </table:table-cell>
        </table:table-row>
        <table:table-row>
          <table:table-cell office:value-type="string" table:style-name="tablecell">
            <text:p text:style-name="tablealignleft"> <text:span text:style-name="Strong_20_Emphasis">Impulso contacto mov. axial n.1</text:span> </text:p>
          </table:table-cell>
          <table:table-cell office:value-type="string" table:style-name="tablecell">
            <text:p text:style-name="tablealignleft"> si está habilitado, al final de la rotación la entrada n. 1 tiene que haber leído un impulso. Es necesario que antes del mando de rotación esté el mando de presión o liberación </text:p>
          </table:table-cell>
        </table:table-row>
        <table:table-row>
          <table:table-cell office:value-type="string" table:style-name="tablecell">
            <text:p text:style-name="tablealignleft"> <text:span text:style-name="Strong_20_Emphasis">Impulsos cont. rotación n.2</text:span> </text:p>
          </table:table-cell>
          <table:table-cell office:value-type="string" table:style-name="tablecell">
            <text:p text:style-name="tablealignleft"> número de impulsos que se deben detectar al final de la rotación en la entrada n. 2 </text:p>
          </table:table-cell>
        </table:table-row>
        <table:table-row>
          <table:table-cell office:value-type="string" table:style-name="tablecell">
            <text:p text:style-name="tablealignleft"> <text:span text:style-name="Strong_20_Emphasis">Impulsos cont. rotación n.3</text:span> </text:p>
          </table:table-cell>
          <table:table-cell office:value-type="string" table:style-name="tablecell">
            <text:p text:style-name="tablealignleft"> número de impulsos que se deben detectar al final de la rotación en la entrada n. 3 </text:p>
          </table:table-cell>
        </table:table-row>
        <table:table-row>
          <table:table-cell office:value-type="string" table:style-name="tablecell">
            <text:p text:style-name="tablealignleft"> <text:span text:style-name="Strong_20_Emphasis">Impulsos cont. rotación n.4</text:span> </text:p>
          </table:table-cell>
          <table:table-cell office:value-type="string" table:style-name="tablecell">
            <text:p text:style-name="tablealignleft"> número de impulsos que se deben detectar al final de la rotación en la entrada n. 4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Mando</text:span> </text:p>
          </table:table-cell>
          <table:table-cell office:value-type="string" table:style-name="tableheader" table:number-columns-spanned="2">
            <text:p text:style-name="Table_20_Heading"> <text:span text:style-name="Strong_20_Emphasis">Desbloquear el motor</text:span> </text:p>
          </table:table-cell>
        </table:table-row>
        <table:table-row>
          <table:table-cell office:value-type="string" table:style-name="tablecell">
            <text:p text:style-name="tablealignleft"> <text:span text:style-name="Strong_20_Emphasis">Descripción</text:span> </text:p>
          </table:table-cell>
          <table:table-cell office:value-type="string" table:style-name="tablecell" table:number-columns-spanned="2">
            <text:p text:style-name="tablealignleft"> Ejecuta el mando de desbloqueo del motor.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Mando</text:span> </text:p>
          </table:table-cell>
          <table:table-cell office:value-type="string" table:style-name="tableheader" table:number-columns-spanned="2">
            <text:p text:style-name="Table_20_Heading"> <text:span text:style-name="Strong_20_Emphasis">Encontrar posición cero</text:span> </text:p>
          </table:table-cell>
        </table:table-row>
        <table:table-row>
          <table:table-cell office:value-type="string" table:style-name="tablecell">
            <text:p text:style-name="tablealignleft"> <text:span text:style-name="Strong_20_Emphasis">Descripción</text:span> </text:p>
          </table:table-cell>
          <table:table-cell office:value-type="string" table:style-name="tablecell" table:number-columns-spanned="2">
            <text:p text:style-name="tablealignleft"> Ejecuta un movimiento de 360° para la búsqueda del 0. El movimiento se detiene si entra en funcionamiento el final de carrera hardware. </text:p>
          </table:table-cell>
        </table:table-row>
        <table:table-row>
          <table:table-cell office:value-type="string" table:style-name="tablecell" table:number-rows-spanned="4"/>
          <table:table-cell office:value-type="string" table:style-name="tablecell" table:number-columns-spanned="2">
            <text:p text:style-name="tablealigncenter">  <text:span text:style-name="Strong_20_Emphasis">Parámetros</text:span>  </text:p>
          </table:table-cell>
        </table:table-row>
        <table:table-row>
          <table:table-cell office:value-type="string" table:style-name="tablecell">
            <text:p text:style-name="tablealignleft"> <text:span text:style-name="Strong_20_Emphasis">Sentido de rotación</text:span> </text:p>
          </table:table-cell>
          <table:table-cell office:value-type="string" table:style-name="tablecell">
            <text:p text:style-name="tablealignleft"> dirección de la rotación: Horario (der.), Antihorario (izq.) </text:p>
          </table:table-cell>
        </table:table-row>
        <table:table-row>
          <table:table-cell office:value-type="string" table:style-name="tablecell">
            <text:p text:style-name="tablealignleft"> <text:span text:style-name="Strong_20_Emphasis">Velocidad rotación</text:span> </text:p>
          </table:table-cell>
          <table:table-cell office:value-type="string" table:style-name="tablecell">
            <text:p text:style-name="tablealignleft"> velocidad de la rotación en grados por segundo </text:p>
          </table:table-cell>
        </table:table-row>
        <table:table-row>
          <table:table-cell office:value-type="string" table:style-name="tablecell">
            <text:p text:style-name="tablealignleft"> <text:span text:style-name="Strong_20_Emphasis">Desbloqueo motor</text:span> </text:p>
          </table:table-cell>
          <table:table-cell office:value-type="string" table:style-name="tablecell">
            <text:p text:style-name="tablealignleft"> estado del motor al final de la rotación. Si está inhabilitado, el motor permanece en “tracción” </text:p>
          </table:table-cell>
        </table:table-row>
      </table:table>
      <text:h text:style-name="Heading_20_1" text:outline-level="1"><text:bookmark-start text:name="instrumentos"/>Instrumentos<text:bookmark-end text:name="instrumentos"/></text:h>
      <text:p text:style-name="Text_20_body">
En este capítulo se describen las funciones del menú Instrumentos de la aplicación.</text:p>
      <text:h text:style-name="Heading_20_2" text:outline-level="2"><text:bookmark-start text:name="instalar_componentes"/>Instalar componentes<text:bookmark-end text:name="instalar_componentes"/></text:h>
      <text:p text:style-name="Text_20_body">
Esta función permite al usuario efectuar manualmente tanto el movimiento axial como la rotación durante la fase de instalación de los componentes o durante las pausas de la prueba activa. </text:p>
      <text:p text:style-name="Text_20_body">Para acceder al panel seleccionar en el menú <text:span text:style-name="Strong_20_Emphasis">Instrumentos → Instalar componentes</text:span> o pulsar la tecla <text:span text:style-name="Strong_20_Emphasis">F8</text:span>; o simplemente pulsar el siguiente botón en la barra de herramientas:</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Aparece la siguiente ventana:</text:p>
      <text:p text:style-name="Text_20_body"><draw:frame draw:style-name="mediacenter" draw:name="Utilidad de instalación y prueba de los componentes Legend" text:anchor-type="paragraph" draw:z-index="0" svg:width="10.583333333333cm"><draw:text-box><text:p text:style-name="legendcenter"><draw:frame draw:style-name="mediacenter" draw:name="Utilidad de instalación y prueba de los componentes" text:anchor-type="paragraph" draw:z-index="0" svg:width="10.583333333333cm" svg:height="4.6566666666667cm"><draw:image xlink:href="Pictures/bf137746df4dd7237e483bc7f3ce4bee.png" xlink:type="simple" xlink:show="embed" xlink:actuate="onLoad"/></draw:frame>Utilidad de instalación y prueba de los componentes</text:p></draw:text-box></draw:frame></text:p>
      <text:p text:style-name="Text_20_body">A la izquierda se listan los puestos existentes en el sistema y por cada uno aparece la siguiente información:</text:p>
      <text:list text:style-name="List_20_1">
        <text:list-item>
          <text:p text:style-name="Text_20_body"> <text:span text:style-name="Strong_20_Emphasis">Posición:</text:span> posición que se actualiza a cada rotación manual efectuada; </text:p>
        </text:list-item>
        <text:list-item>
          <text:p text:style-name="Text_20_body"> <text:span text:style-name="Strong_20_Emphasis">C.A. (Nm):</text:span> valores instantáneos del par en sentido antihorario; </text:p>
        </text:list-item>
        <text:list-item>
          <text:p text:style-name="Text_20_body"> <text:span text:style-name="Strong_20_Emphasis">C.O. (Nm):</text:span> valores instantáneos del par en sentido horario; </text:p>
        </text:list-item>
        <text:list-item>
          <text:p text:style-name="Text_20_body"> <text:span text:style-name="Strong_20_Emphasis">Pres. (N):</text:span> presión axial ejercida sobre el componente disponible sólo si está previsto el movimiento axial, medida en Newton (*); </text:p>
        </text:list-item>
        <text:list-item>
          <text:p text:style-name="Text_20_body"> <text:span text:style-name="Strong_20_Emphasis">Temp (°C):</text:span> temperatura del horno o de un eventual termopar adicional situado en el componente mismo, medida en °C; </text:p>
        </text:list-item>
        <text:list-item>
          <text:p text:style-name="Text_20_body"> <text:span text:style-name="Strong_20_Emphasis">F.carrera:</text:span> led que se pone en rojo si la entrada de final de carrera hardware detecta una torsión superior a 0.6 N;</text:p>
        </text:list-item>
        <text:list-item>
          <text:p text:style-name="Text_20_body"> <text:span text:style-name="Strong_20_Emphasis">Entradas:</text:span> leds correspondientes a las entradas que se ponen en verde si el contacto está cerrado.</text:p>
        </text:list-item>
      </text:list>
      <text:p text:style-name="Text_20_body">
Para poder efectuar una rotación es necesario seleccionar el puesto haciendo clic con el ratón en la tecla correspondiente. Es posible seleccionar todos los puestos pulsando el botón <text:span text:style-name="Strong_20_Emphasis">Seleccionar todas</text:span>. Luego con los botones <text:span text:style-name="Strong_20_Emphasis">Izquierda</text:span> o <text:span text:style-name="Strong_20_Emphasis">Derecha</text:span> se efectúa la rotación con los grados y la velocidad programados. Los grados y la velocidad se pueden variar incluso sin el teclado, utilizando los botones de incremento y decremento:</text:p>
      <text:p text:style-name="Text_20_body"><draw:frame draw:style-name="media" draw:name="" text:anchor-type="as-char" draw:z-index="0" svg:width="1.4552083333333cm" svg:height="1.1641666666667cm"><draw:image xlink:href="Pictures/8eb88030525fffb4557a7bae88e83733.jpg" xlink:type="simple" xlink:show="embed" xlink:actuate="onLoad"/></draw:frame>
<draw:frame draw:style-name="media" draw:name="" text:anchor-type="as-char" draw:z-index="0" svg:width="1.4552083333333cm" svg:height="1.1377083333333cm"><draw:image xlink:href="Pictures/e126f6a826a144bb31f55442d537489f.jpg" xlink:type="simple" xlink:show="embed" xlink:actuate="onLoad"/></draw:frame>
<draw:frame draw:style-name="media" draw:name="" text:anchor-type="as-char" draw:z-index="0" svg:width="1.4552083333333cm" svg:height="1.1377083333333cm"><draw:image xlink:href="Pictures/4b788df5bc19160b5974bb589b927b19.jpg" xlink:type="simple" xlink:show="embed" xlink:actuate="onLoad"/></draw:frame>
<draw:frame draw:style-name="media" draw:name="" text:anchor-type="as-char" draw:z-index="0" svg:width="1.4552083333333cm" svg:height="1.1377083333333cm"><draw:image xlink:href="Pictures/b7f2001f260a821a02e52a80be673bca.jpg" xlink:type="simple" xlink:show="embed" xlink:actuate="onLoad"/></draw:frame></text:p>
      <text:p text:style-name="Text_20_body">El botón <text:span text:style-name="Strong_20_Emphasis">Reset</text:span> desbloquea los motores mientras que <text:span text:style-name="Strong_20_Emphasis">Adelante</text:span> y <text:span text:style-name="Strong_20_Emphasis">Atrás</text:span> respectivamente hacen avanzar y retroceder los motore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En este sistema no está prevista la lectura de la presión.</text:p>
          </table:table-cell>
        </table:table-row>
      </table:table>
      <text:h text:style-name="Heading_20_3" text:outline-level="3"><text:bookmark-start text:name="rotacion"/>Rotación<text:bookmark-end text:name="rotacion"/></text:h>
      <text:p text:style-name="Text_20_body">Es posible efectuar una rotación manual antihoraria u horaria con ángulo y velocidad de rotación variables.</text:p>
      <text:h text:style-name="Heading_20_4" text:outline-level="4"><text:bookmark-start text:name="grados"/>Grados<text:bookmark-end text:name="grados"/></text:h>
      <text:p text:style-name="Text_20_body">Grados de la rotación a efectuar de 1 a 360.</text:p>
      <text:h text:style-name="Heading_20_4" text:outline-level="4"><text:bookmark-start text:name="velocidad_grados_segundo"/>Velocidad (grados/segundo)<text:bookmark-end text:name="velocidad_grados_segundo"/></text:h>
      <text:p text:style-name="Text_20_body">Velocidad de la rotación a efectuar de 20 a 200, expresada en grados por segundo.</text:p>
      <text:h text:style-name="Heading_20_4" text:outline-level="4"><text:bookmark-start text:name="izquierda"/>Izquierda<text:bookmark-end text:name="izquierda"/></text:h>
      <text:p text:style-name="Text_20_body">Permite iniciar la rotación antihoraria con los grados y la velocidad especificados.</text:p>
      <text:h text:style-name="Heading_20_4" text:outline-level="4"><text:bookmark-start text:name="derecha"/>Derecha<text:bookmark-end text:name="derecha"/></text:h>
      <text:p text:style-name="Text_20_body">Permite iniciar la rotación horaria con los grados y la velocidad especificados.</text:p>
      <text:h text:style-name="Heading_20_4" text:outline-level="4"><text:bookmark-start text:name="reset"/>Reset<text:bookmark-end text:name="reset"/></text:h>
      <text:p text:style-name="Text_20_body">Interrumpe el movimiento y desbloquea la retención de los motores. (Ver el apartado Opciones en el capítulo CONFIGURACIÓN.)</text:p>
      <text:h text:style-name="Heading_20_3" text:outline-level="3"><text:bookmark-start text:name="movimiento_axial"/>Movimiento axial<text:bookmark-end text:name="movimiento_axial"/></text:h>
      <text:p text:style-name="Text_20_body">Es posible ejecutar manualmente el movimiento axial de los motores para verificar la posición correcta de los componentes.
</text:p>
      <text:h text:style-name="Heading_20_4" text:outline-level="4"><text:bookmark-start text:name="adelante"/>Adelante<text:bookmark-end text:name="adelante"/></text:h>
      <text:p text:style-name="Text_20_body">Hace avanzar los motores de los puestos seleccionados.</text:p>
      <text:h text:style-name="Heading_20_4" text:outline-level="4"><text:bookmark-start text:name="atras"/>Atrás<text:bookmark-end text:name="atras"/></text:h>
      <text:p text:style-name="Text_20_body">Hace retroceder los motores de los puestos seleccionados.</text:p>
      <text:p text:style-name="Text_20_body">Para volver a la aplicación principal pulsar el botón <text:span text:style-name="Strong_20_Emphasis">Salir</text:span>.</text:p>
      <text:h text:style-name="Heading_20_2" text:outline-level="2"><text:bookmark-start text:name="calibracion_entradas"/>Calibración entradas<text:bookmark-end text:name="calibracion_entradas"/></text:h>
      <text:p text:style-name="Text_20_body">
Con esta herramienta es posible calibrar las entradas en termopar utilizadas para la lectura de las temperaturas directamente en los componentes y también eventuales otras entradas de presió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n este sistema no se han previsto entradas en termopar suplementarias.</text:p>
          </table:table-cell>
        </table:table-row>
      </table:table>
      <text:h text:style-name="Heading_20_2" text:outline-level="2"><text:bookmark-start text:name="contrasena"/>Contraseña<text:bookmark-end text:name="contrasena"/></text:h>
      <text:p text:style-name="Text_20_body">
Algunas de las funciones de gestión de los archivos están protegidas por contraseña y para poder habilitarlas es necesaria la autentificación con contraseña.</text:p>
      <text:p text:style-name="Text_20_body">Para habilitar las funciones protegidas por contraseña:</text:p>
      <text:list text:style-name="List_20_1">
        <text:list-item>
          <text:p text:style-name="Text_20_body"> seleccionar <text:span text:style-name="Strong_20_Emphasis">Instrumentos → Contraseña</text:span> o pulsar el botón siguiente en la barra de herramientas:</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troducir la contraseña en la ventana visualizada y pulsar <text:span text:style-name="Strong_20_Emphasis">Confirmar</text:span>.</text:p>
        </text:list-item>
      </text:list>
      <text:p text:style-name="Text_20_body">
Para inhabilitar las funciones (sólo si se han habilitado anteriormente):</text:p>
      <text:list text:style-name="List_20_1">
        <text:list-item>
          <text:p text:style-name="Text_20_body"> seleccionar <text:span text:style-name="Strong_20_Emphasis">Instrumentos → Contraseña</text:span> o pulsar el botón siguiente en la barra de herramientas:</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Para cambiar la contraseña:</text:p>
      <text:list text:style-name="List_20_1">
        <text:list-item>
          <text:p text:style-name="Text_20_body"> seleccionar <text:span text:style-name="Strong_20_Emphasis">Instrumentos → Contraseña</text:span> o pulsar el botón siguiente en la barra de herramientas:</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troducir la contraseña en la ventana visualizada y pulsar <text:span text:style-name="Strong_20_Emphasis">Cambiar</text:span>;</text:p>
        </text:list-item>
        <text:list-item>
          <text:p text:style-name="Text_20_body"> introducir dos veces la nueva contraseña en las casillas de texto visualizadas;</text:p>
        </text:list-item>
        <text:list-item>
          <text:p text:style-name="Text_20_body"> confirmar la modificación con la tecla <text:span text:style-name="Strong_20_Emphasis">Confirmar</text:span> inmediatamente debajo de las casillas.</text:p>
        </text:list-item>
      </text:list>
      <text:p text:style-name="Text_20_body"><draw:frame draw:style-name="mediacenter" draw:name="Ventana de cambio de la contraseña  Legend" text:anchor-type="paragraph" draw:z-index="0" svg:width="5.2916666666667cm"><draw:text-box><text:p text:style-name="legendcenter"><draw:frame draw:style-name="mediacenter" draw:name="Ventana de cambio de la contraseña " text:anchor-type="paragraph" draw:z-index="0" svg:width="5.2916666666667cm" svg:height="5.87375cm"><draw:image xlink:href="Pictures/452b62545bd31f2b954a3608522c86aa.png" xlink:type="simple" xlink:show="embed" xlink:actuate="onLoad"/></draw:frame>Ventana de cambio de la contraseña </text:p></draw:text-box></draw:frame></text:p>
      <text:h text:style-name="Heading_20_1" text:outline-level="1"><text:bookmark-start text:name="configuracion"/>Configuración<text:bookmark-end text:name="configuracion"/></text:h>
      <text:p text:style-name="Text_20_body">En este capítulo se describen las interfaces de gestión de las modalidades de funcionamiento del sistema y aquellas de visualización gráfica de los datos.</text:p>
      <text:h text:style-name="Heading_20_2" text:outline-level="2"><text:bookmark-start text:name="grafico"/>Gráfico<text:bookmark-end text:name="grafico"/></text:h>
      <text:p text:style-name="Text_20_body">Para entrar en la gestión de la configuración gráfica seleccionar en el menú <text:span text:style-name="Strong_20_Emphasis">Configuración → Gráfico</text:span> o pulsar la tecla <text:span text:style-name="Strong_20_Emphasis">F10</text:span>; o simplemente pulsar el siguiente botón en la barra de herramientas:</text:p>
      <text:p text:style-name="Text_20_body"><draw:frame draw:style-name="mediacenter" draw:name="" text:anchor-type="paragraph" draw:z-index="0" svg:width="0.84666666666667cm" svg:height="0.84666666666667cm"><draw:image xlink:href="Pictures/be9ef3ce604f135eb13a45a07f307294.png" xlink:type="simple" xlink:show="embed" xlink:actuate="onLoad"/></draw:frame></text:p>
      <text:p text:style-name="Text_20_body">Aparece la siguiente ventana:</text:p>
      <text:p text:style-name="Text_20_body"><draw:frame draw:style-name="mediacenter" draw:name="Ventana Configuración gráfico  Legend" text:anchor-type="paragraph" draw:z-index="0" svg:width="7.9375cm"><draw:text-box><text:p text:style-name="legendcenter"><draw:frame draw:style-name="mediacenter" draw:name="Ventana Configuración gráfico " text:anchor-type="paragraph" draw:z-index="0" svg:width="7.9375cm" svg:height="8.493125cm"><draw:image xlink:href="Pictures/895ac54975b9386ad2fb0d2e576b8c22.png" xlink:type="simple" xlink:show="embed" xlink:actuate="onLoad"/></draw:frame>Ventana Configuración gráfico </text:p></draw:text-box></draw:frame></text:p>
      <text:p text:style-name="Text_20_body">El panel se divide en dos partes: el izquierdo permite añadir, modificar y eliminar los colores de las curvas seleccionadas; el derecho permite modificar la unidad de medida, las escalas de visualización y el número de curvas seleccionadas para cada sentido con la función <text:span text:style-name="Emphasis">Peores</text:span> y elegir si mostrar o no los grados en la visualización de los puntos.</text:p>
      <text:p text:style-name="Text_20_body">Para añadir un color en las curvas seleccionadas es necesario:</text:p>
      <text:list text:style-name="List_20_1">
        <text:list-item>
          <text:p text:style-name="Text_20_body"> Pulsar el botón <text:span text:style-name="Strong_20_Emphasis">Nuevo</text:span>;</text:p>
        </text:list-item>
        <text:list-item>
          <text:p text:style-name="Text_20_body"> Pulsar el botón <text:span text:style-name="Strong_20_Emphasis">Color</text:span>; aparece la siguiente ventana:</text:p>
        </text:list-item>
      </text:list>
      <text:p text:style-name="Text_20_body">
<draw:frame draw:style-name="mediacenter" draw:name="Ventana Color  Legend" text:anchor-type="paragraph" draw:z-index="0" svg:width="3.96875cm"><draw:text-box><text:p text:style-name="legendcenter"><draw:frame draw:style-name="mediacenter" draw:name="Ventana Color " text:anchor-type="paragraph" draw:z-index="0" svg:width="3.96875cm" svg:height="6.0854166666667cm"><draw:image xlink:href="Pictures/197273236c3eeae69425eb50c8ef46cb.png" xlink:type="simple" xlink:show="embed" xlink:actuate="onLoad"/></draw:frame>Ventana Color </text:p></draw:text-box></draw:frame>
</text:p>
      <text:list text:style-name="List_20_1">
        <text:list-item>
          <text:p text:style-name="Text_20_body"> Seleccionar con el ratón el color deseado y pulsar el botón <text:span text:style-name="Strong_20_Emphasis">OK</text:span>;</text:p>
        </text:list-item>
        <text:list-item>
          <text:p text:style-name="Text_20_body"> Pulsar el botón <text:span text:style-name="Strong_20_Emphasis">Actualizar</text:span> para guardar los datos.</text:p>
        </text:list-item>
        <text:list-item/>
      </text:list>
      <text:p text:style-name="Text_20_body">Para modificar un color es necesario:</text:p>
      <text:list text:style-name="List_20_1">
        <text:list-item>
          <text:p text:style-name="Text_20_body"> Seleccionar en la lista el color a modificar.</text:p>
        </text:list-item>
        <text:list-item>
          <text:p text:style-name="Text_20_body"> Pulsar el botón <text:span text:style-name="Strong_20_Emphasis">Color</text:span>.</text:p>
        </text:list-item>
        <text:list-item>
          <text:p text:style-name="Text_20_body"> Seleccionar con el ratón el color deseado (ver la figura anterior) y pulsar el botón <text:span text:style-name="Strong_20_Emphasis">OK</text:span>;</text:p>
        </text:list-item>
        <text:list-item>
          <text:p text:style-name="Text_20_body"> Pulsar el botón <text:span text:style-name="Strong_20_Emphasis">Actualizar</text:span> para guardar los datos.</text:p>
        </text:list-item>
      </text:list>
      <text:p text:style-name="Text_20_body">
Para eliminar un color es necesario:</text:p>
      <text:list text:style-name="List_20_1">
        <text:list-item>
          <text:p text:style-name="Text_20_body"> Seleccionar en la lista el color a eliminar.</text:p>
        </text:list-item>
        <text:list-item>
          <text:p text:style-name="Text_20_body"> Pulsar el botón <text:span text:style-name="Strong_20_Emphasis">Eliminar</text:span>  y responder <text:span text:style-name="Strong_20_Emphasis">Sí</text:span> al posterior mensaje de confirmación.</text:p>
        </text:list-item>
      </text:list>
      <text:p text:style-name="Text_20_body">
Para salir de esta ventana pulsar el botón <text:span text:style-name="Strong_20_Emphasis">Confirmar</text:span>.</text:p>
      <text:h text:style-name="Heading_20_2" text:outline-level="2"><text:bookmark-start text:name="opciones"/>Opciones<text:bookmark-end text:name="opciones"/></text:h>
      <text:p text:style-name="Text_20_body">
Para entrar en la gestión de las opciones seleccionar en el menú <text:span text:style-name="Strong_20_Emphasis">Configuración → Opciones</text:span> o pulsar la tecla <text:span text:style-name="Strong_20_Emphasis">F11</text:span>.</text:p>
      <text:p text:style-name="Text_20_body">
<draw:frame draw:style-name="mediacenter" draw:name="Ventana Opciones programa  Legend" text:anchor-type="paragraph" draw:z-index="0" svg:width="10.583333333333cm"><draw:text-box><text:p text:style-name="legendcenter"><draw:frame draw:style-name="mediacenter" draw:name="Ventana Opciones programa " text:anchor-type="paragraph" draw:z-index="0" svg:width="10.583333333333cm" svg:height="8.1227083333333cm"><draw:image xlink:href="Pictures/9a242bcd32497fbd46073e5a1a957097.jpg" xlink:type="simple" xlink:show="embed" xlink:actuate="onLoad"/></draw:frame>Ventana Opciones programa </text:p></draw:text-box></draw:frame></text:p>
      <text:p text:style-name="Text_20_body">
La ventana se divide en tres paneles: generales, programas estándar y programas avanzados. El primer panel contiene las opciones generales de la aplicación; los otros dos, las opciones en base al tipo de programa en ejecución.</text:p>
      <text:h text:style-name="Heading_20_3" text:outline-level="3"><text:bookmark-start text:name="generales"/>Generales<text:bookmark-end text:name="generales"/></text:h>
      <text:p text:style-name="Text_20_body">
Las opciones en este panel se aplican a todas las pruebas independientemente del tipo de programa en ejecución.</text:p>
      <text:h text:style-name="Heading_20_4" text:outline-level="4"><text:bookmark-start text:name="deteccion_de_averias"/>Detección de averías<text:bookmark-end text:name="deteccion_de_averias"/></text:h>
      <text:h text:style-name="Heading_20_5" text:outline-level="5"><text:bookmark-start text:name="numero_maximo_de_curvas_fuera_de_rango_de_par_maximo"/>Número máximo de curvas fuera de rango de par máximo<text:bookmark-end text:name="numero_maximo_de_curvas_fuera_de_rango_de_par_maximo"/></text:h>
      <text:p text:style-name="Text_20_body">El usuario puede configurar el número máximo de curvas fuera de rango, por superación del par, que automáticamente se guardan durante la prueba además de aquellas programadas. Al alcanzar el valor introducido, la prueba se puede interrumpir o continuar sin el componente en error.</text:p>
      <text:h text:style-name="Heading_20_5" text:outline-level="5"><text:bookmark-start text:name="numero_maximo_de_curvas_con_errores_en_los_contactos"/>Número máximo de curvas con errores en los contactos<text:bookmark-end text:name="numero_maximo_de_curvas_con_errores_en_los_contactos"/></text:h>
      <text:p text:style-name="Text_20_body">El usuario puede configurar el número máximo de curvas con errores detectados en los contactos que automáticamente se guardan durante la prueba además de aquellas programadas. Al alcanzar el valor introducido, la prueba se puede interrumpir o continuar sin el componente en error.</text:p>
      <text:h text:style-name="Heading_20_5" text:outline-level="5"><text:bookmark-start text:name="excluyes_la_encuesta_de_los_contactos"/>Excluyes la encuesta de los contactos<text:bookmark-end text:name="excluyes_la_encuesta_de_los_contactos"/></text:h>
      <text:p text:style-name="Text_20_body">Si necesario durante la ejecución de una prueba es posible ignorar la encuesta de los errores en los contactos.</text:p>
      <text:h text:style-name="Heading_20_5" text:outline-level="5"><text:bookmark-start text:name="grados_excluidos_en_la_rotacion_al_tope_para_la_verificacion_del_par"/>Grados excluidos en la rotación al tope para la verificación del par<text:bookmark-end text:name="grados_excluidos_en_la_rotacion_al_tope_para_la_verificacion_del_par"/></text:h>
      <text:p text:style-name="Text_20_body">En la ejecución de las rotacion al tope es necesario especificar cuántos grados, al comienzo y al final de la medición, se deben excluir en la evaluación del par.
Es importante destacar que esta opción se debe configurar antes del inicio de una prueba.</text:p>
      <text:h text:style-name="Heading_20_5" text:outline-level="5"><text:bookmark-start text:name="grados_excluidos_en_la_rotacion_para_la_verificacion_del_par"/>Grados excluidos en la rotación para la verificación del par<text:bookmark-end text:name="grados_excluidos_en_la_rotacion_para_la_verificacion_del_par"/></text:h>
      <text:p text:style-name="Text_20_body">Si necesario es posible excluir algunos grados por la verificación de la superación de la pareja a principio y fin de cada individual rotación.
Esta opción si debe configurar antes del inicio de un pruebao.</text:p>
      <text:h text:style-name="Heading_20_5" text:outline-level="5"><text:bookmark-start text:name="accion_al_alcanzar_el_limite_max._de_errores"/>Acción al alcanzar el límite máx. de errores<text:bookmark-end text:name="accion_al_alcanzar_el_limite_max._de_errores"/></text:h>
      <text:p text:style-name="Text_20_body">Indica la acción a emprender si un componente alcanza el número máximo de errores en el par o en la detección de los contactos:</text:p>
      <text:list text:style-name="List_20_1">
        <text:list-item>
          <text:p text:style-name="Text_20_body"> <text:span text:style-name="Strong_20_Emphasis">Parar la prueba:</text:span> detiene la prueba sin ejecutar ninguna acción;</text:p>
        </text:list-item>
        <text:list-item>
          <text:p text:style-name="Text_20_body"> <text:span text:style-name="Strong_20_Emphasis">Interrumpir puesto:</text:span> interrumpe la prueba del puesto en error y sigue la prueba de los componentes restantes.</text:p>
        </text:list-item>
        <text:list-item>
          <text:p text:style-name="Text_20_body"> <text:span text:style-name="Strong_20_Emphasis">Excluir y continuar:</text:span> excluye el componente en error (perdiendo todos los datos) y continúa la prueba.</text:p>
        </text:list-item>
      </text:list>
      <text:h text:style-name="Heading_20_4" text:outline-level="4"><text:bookmark-start text:name="control_ausencia_de_tension"/>Control ausencia de tensión<text:bookmark-end text:name="control_ausencia_de_tension"/></text:h>
      <text:h text:style-name="Heading_20_5" text:outline-level="5"><text:bookmark-start text:name="recomienza_la_prueba_al_restablecerse_la_tension"/>Recomienza la prueba al restablecerse la tensión<text:bookmark-end text:name="recomienza_la_prueba_al_restablecerse_la_tension"/></text:h>
      <text:p text:style-name="Text_20_body">En el caso que todo el sistema, excepto el horno, esté alimentado por un grupo de continuidad es posible recomenzar la prueba cuando se restablece la corriente de alimentación.
Seleccionando esta opción, en lugar de interrumpir la prueba por error de comunicación en el apagado del horno, el programa esperará el nuevo encendido para recomenzar la prueba de los componentes.</text:p>
      <text:h text:style-name="Heading_20_3" text:outline-level="3"><text:bookmark-start text:name="programas_estandar1"/>Programas estándar<text:bookmark-end text:name="programas_estandar1"/></text:h>
      <text:p text:style-name="Text_20_body">
Las opciones en este panel influyen sólo en la ejecución de los programas estándar.</text:p>
      <text:h text:style-name="Heading_20_4" text:outline-level="4"><text:bookmark-start text:name="control_de_la_temperatura_del_horno"/>Control de la temperatura del horno<text:bookmark-end text:name="control_de_la_temperatura_del_horno"/></text:h>
      <text:h text:style-name="Heading_20_5" text:outline-level="5"><text:bookmark-start text:name="setpoint_temperatura"/>Setpoint temperatura<text:bookmark-end text:name="setpoint_temperatura"/></text:h>
      <text:p text:style-name="Text_20_body">Las primeras dos opciones influyen en la duración de la prueba ya que, si están habilitadas, a cada cambio de paso detienen la ejecución y esperan que la temperatura del horno alcance el setpoint establecido. 
La primera opción influye en el paso de un ciclo frío a un ciclo caliente; la segunda interactúa en el paso de un ciclo caliente a un ciclo frío. Cada opción prevé un rango que se puede aumentar para reducir la espera.</text:p>
      <text:h text:style-name="Heading_20_5" text:outline-level="5"><text:bookmark-start text:name="abrir_la_puerta_en_enfriamiento"/>Abrir la puerta en enfriamiento<text:bookmark-end text:name="abrir_la_puerta_en_enfriamiento"/></text:h>
      <text:p text:style-name="Text_20_body">Gestiona la apertura de la puerta en fase de enfriamiento (si está previst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opción podría ser ignorada si no se ha previsto el brazo de abertura de la puerta</text:p>
          </table:table-cell>
        </table:table-row>
      </table:table>
      <text:h text:style-name="Heading_20_4" text:outline-level="4"><text:bookmark-start text:name="movimiento"/>Movimiento<text:bookmark-end text:name="movimiento"/></text:h>
      <text:h text:style-name="Heading_20_5" text:outline-level="5"><text:bookmark-start text:name="desbloquear_el_motor_al_termino_del_movimiento"/>Desbloquear el motor al término del movimiento<text:bookmark-end text:name="desbloquear_el_motor_al_termino_del_movimiento"/></text:h>
      <text:p text:style-name="Text_20_body">Si se selecciona esta opción, al término de la rotación el motor está libre de girar. En la ejecución de las pruebas al tope es preferible dejar los motores en retén inhabilitando esta opción para no perder la posición.</text:p>
      <text:h text:style-name="Heading_20_5" text:outline-level="5"><text:bookmark-start text:name="velocidad_de_medicion_del_par_grados_segundo"/>Velocidad de medición del par (grados/segundo)<text:bookmark-end text:name="velocidad_de_medicion_del_par_grados_segundo"/></text:h>
      <text:p text:style-name="Text_20_body">Se puede configurar la velocidad de rotación del componente aplicada en fase de medición del par. El valor predefinido es 20 grados/segundo, que permite efectuar unas 2 lecturas por cada grado. 
Es preferible no modificar este valor.</text:p>
      <text:h text:style-name="Heading_20_5" text:outline-level="5"><text:bookmark-start text:name="ejecutar_movimiento_para_busqueda_de_posicion_inicial"/>Ejecutar movimiento para búsqueda de posición inicial<text:bookmark-end text:name="ejecutar_movimiento_para_busqueda_de_posicion_inicial"/></text:h>
      <text:p text:style-name="Text_20_body">El usuario puede optar por ejecutar el movimiento para determinar la posición inicial del componente al inicio de la prueba. La búsqueda se efectúa girando el componente en sentido horario. Obviamente el componente debe tener un tope.</text:p>
      <text:h text:style-name="Heading_20_5" text:outline-level="5"><text:bookmark-start text:name="parada_del_movimiento_antes_del_tope"/>Parada del movimiento antes del tope<text:bookmark-end text:name="parada_del_movimiento_antes_del_tope"/></text:h>
      <text:p text:style-name="Text_20_body">Como después de la ejecución de muchos ciclos al tope pueden surgir problemas en el componente, es posible configurar a cuántos grados interrumpir la rotación antes del tope. Introduciendo un valor diferente de 0, la prueba del tope se efectúa sólo durante los ciclos de medición del par; si no, la rotación se detiene por anticipado en base al valor introducido.</text:p>
      <text:h text:style-name="Heading_20_5" text:outline-level="5"><text:bookmark-start text:name="excluir_presion_en_la_fase_de_retorno"/>Excluir presión en la fase de retorno<text:bookmark-end text:name="excluir_presion_en_la_fase_de_retorno"/></text:h>
      <text:p text:style-name="Text_20_body">Activando esta opción se excluye la presión de la llave durante el movimiento para el retorno a la posición inicial. La opción influye en todos los ciclos de prueba durante los cuales está prevista la liberación de la llave en la posición de apertura.</text:p>
      <text:h text:style-name="Heading_20_5" text:outline-level="5"><text:bookmark-start text:name="tiempo_necesario_para_completar_la_presion"/>Tiempo necesario para completar la presión<text:bookmark-end text:name="tiempo_necesario_para_completar_la_presion"/></text:h>
      <text:p text:style-name="Text_20_body">Tiempo necesario para completar la presión de la llave antes de comenzar la fase de rotación. El valor se expresa en milisegundos.</text:p>
      <text:h text:style-name="Heading_20_3" text:outline-level="3"><text:bookmark-start text:name="programas_avanzados1"/>Programas avanzados<text:bookmark-end text:name="programas_avanzados1"/></text:h>
      <text:p text:style-name="Text_20_body">
Las opciones en este panel influyen sólo en la ejecución de los programas avanzados.</text:p>
      <text:h text:style-name="Heading_20_4" text:outline-level="4"><text:bookmark-start text:name="blocques"/>Blocques<text:bookmark-end text:name="blocques"/></text:h>
      <text:h text:style-name="Heading_20_5" text:outline-level="5"><text:bookmark-start text:name="excluir_todos_los_mandos_del_horno"/>Excluir todos los mandos del horno<text:bookmark-end text:name="excluir_todos_los_mandos_del_horno"/></text:h>
      <text:p text:style-name="Text_20_body">
Esta opción permite ignorar todos los mandos del horno, ya sean de configuración (setpoint, posición airflap, ventilación) o de espera de temperatura.</text:p>
      <text:h text:style-name="Heading_20_5" text:outline-level="5"><text:bookmark-start text:name="excluir_las_esperas"/>Excluir las esperas<text:bookmark-end text:name="excluir_las_esperas"/></text:h>
      <text:p text:style-name="Text_20_body">
Esta opción ignora todos los mandos de espera introducidos en el programa.</text:p>
      <text:h text:style-name="Heading_20_3" text:outline-level="3"><text:bookmark-start text:name="opciones_horno"/>Opciones horno<text:bookmark-end text:name="opciones_horno"/></text:h>
      <text:p text:style-name="Text_20_body">
Las modalidades de funcionamiento del horno se pueden variar desde el panel de control contenido en la pantalla principal del programa.</text:p>
      <text:p text:style-name="Text_20_body"><draw:frame draw:style-name="mediacenter" draw:name="Panel del horno  Legend" text:anchor-type="paragraph" draw:z-index="0" svg:width="3.96875cm"><draw:text-box><text:p text:style-name="legendcenter"><draw:frame draw:style-name="mediacenter" draw:name="Panel del horno " text:anchor-type="paragraph" draw:z-index="0" svg:width="3.96875cm" svg:height="3.9422916666667cm"><draw:image xlink:href="Pictures/3e61eec14f5b077b24267ce5a1199892.png" xlink:type="simple" xlink:show="embed" xlink:actuate="onLoad"/></draw:frame>Panel del horno </text:p></draw:text-box></draw:frame></text:p>
      <text:p text:style-name="Text_20_body">El horno puede funcionar en dos modalidades: <text:span text:style-name="Strong_20_Emphasis">Automática</text:span> y <text:span text:style-name="Strong_20_Emphasis">Manual</text:span>. Para habilitar una opción o la otra, pulsar el botón Auto o Manual y responder Sí al posterior mensaje de confirmación.
</text:p>
      <text:h text:style-name="Heading_20_4" text:outline-level="4"><text:bookmark-start text:name="modalidad_automatica"/>Modalidad automática<text:bookmark-end text:name="modalidad_automatica"/></text:h>
      <text:p text:style-name="Text_20_body">La temperatura del horno varía según los pasos o los mandos de los programas de prueba.</text:p>
      <text:h text:style-name="Heading_20_4" text:outline-level="4"><text:bookmark-start text:name="modalidad_manual"/>Modalidad manual<text:bookmark-end text:name="modalidad_manual"/></text:h>
      <text:p text:style-name="Text_20_body">La temperatura y la ventilación del horno se mantienen estables en los valores configurados manualmente por el operador incluso durante la ejecución de programas estándar que incluyen pasos a diferentes temperaturas o programas avanzados con mandos de modificación de temperatura y ventilación. El brazo de apertura y cierre de la puerta permanece parado en la posición actual. En esta modalidad, para modificar la temperatura del horno, programar el valor de setpoint deseado en el campo Temperatura programada y pulsar el botón <text:span text:style-name="Strong_20_Emphasis">Ok</text:span>.</text:p>
      <text:h text:style-name="Heading_20_4" text:outline-level="4"><text:bookmark-start text:name="regulaciones_manuales"/>Regulaciones manuales<text:bookmark-end text:name="regulaciones_manuales"/></text:h>
      <text:p text:style-name="Text_20_body">En la modalidad manual, es posible efectuar las siguientes regulaciones:</text:p>
      <text:list text:style-name="List_20_1">
        <text:list-item>
          <text:p text:style-name="Text_20_body"> ventilación;</text:p>
        </text:list-item>
        <text:list-item>
          <text:p text:style-name="Text_20_body"> boca de enfriamiento;</text:p>
        </text:list-item>
        <text:list-item>
          <text:p text:style-name="Text_20_body"> brazo apertura puerta.</text:p>
        </text:list-item>
      </text:list>
      <text:p text:style-name="Text_20_body">
Para acceder al panel de las regulaciones pulsar el botón de las opciones y seleccionar <text:span text:style-name="Strong_20_Emphasis">Confirmar</text:span> para aplicar las modificaciones o <text:span text:style-name="Strong_20_Emphasis">Anular</text:span> para salir.</text:p>
      <text:p text:style-name="Text_20_body"><draw:frame draw:style-name="mediacenter" draw:name="Ventana Opciones horno  Legend" text:anchor-type="paragraph" draw:z-index="0" svg:width="3.96875cm"><draw:text-box><text:p text:style-name="legendcenter"><draw:frame draw:style-name="mediacenter" draw:name="Ventana Opciones horno " text:anchor-type="paragraph" draw:z-index="0" svg:width="3.96875cm" svg:height="3.81cm"><draw:image xlink:href="Pictures/fadbba3bb97ed82bf77563969c33504e.png" xlink:type="simple" xlink:show="embed" xlink:actuate="onLoad"/></draw:frame>Ventana Opciones horno </text:p></draw:text-box></draw:frame></text:p>
      <text:h text:style-name="Heading_20_1" text:outline-level="1"><text:bookmark-start text:name="eventos"/>Eventos<text:bookmark-end text:name="eventos"/></text:h>
      <text:p text:style-name="Text_20_body">El programa incluye un registro en el que se memorizan todos los errores ocurridos. Cada anomalía es señalizada al operador mediante un mensaje con un número de identificación y una breve descripción del error. Además esta información se guarda en un registro. Los errores que se producen durante la ejecución de procedimientos automáticos no se pueden comunicar al operador mediante un mensaje sino que se guardan en el registro.</text:p>
      <text:h text:style-name="Heading_20_2" text:outline-level="2"><text:bookmark-start text:name="visualizacion"/>Visualización<text:bookmark-end text:name="visualizacion"/></text:h>
      <text:p text:style-name="Text_20_body">Para consultar la lista de eventos hacer clic en el menú <text:span text:style-name="Strong_20_Emphasis">Archivo → Eventos → Visualizar</text:span> o pulsar el botón de la barra de herramientas:</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El programa muestra el siguiente panel:</text:p>
      <text:p text:style-name="Text_20_body"><draw:frame draw:style-name="mediacenter" draw:name="Ventana Eventos  Legend" text:anchor-type="paragraph" draw:z-index="0" svg:width="10.583333333333cm"><draw:text-box><text:p text:style-name="legendcenter"><draw:frame draw:style-name="mediacenter" draw:name="Ventana Eventos " text:anchor-type="paragraph" draw:z-index="0" svg:width="10.583333333333cm" svg:height="7.064375cm"><draw:image xlink:href="Pictures/db02c82f72ea5ea04b37d7b5b23797f8.png" xlink:type="simple" xlink:show="embed" xlink:actuate="onLoad"/></draw:frame>Ventana Eventos </text:p></draw:text-box></draw:frame></text:p>
      <text:p text:style-name="Text_20_body">Puede haber tres tipos de eventos, según el grado de importancia:</text:p>
      <text:list text:style-name="List_20_1">
        <text:list-item>
          <text:p text:style-name="Text_20_body"> Error</text:p>
        </text:list-item>
        <text:list-item>
          <text:p text:style-name="Text_20_body"> Aviso</text:p>
        </text:list-item>
        <text:list-item>
          <text:p text:style-name="Text_20_body"> Información</text:p>
        </text:list-item>
      </text:list>
      <text:p text:style-name="Text_20_body">
Haciendo doble clic en un evento, es posible visualizar el mensaje completo si la ventana no resulta suficientemente amplia.</text:p>
      <text:h text:style-name="Heading_20_2" text:outline-level="2"><text:bookmark-start text:name="cancelacion"/>Cancelación<text:bookmark-end text:name="cancelacion"/></text:h>
      <text:p text:style-name="Text_20_body">Para vaciar el registro de los eventos hay que seleccionar el menú <text:span text:style-name="Strong_20_Emphasis">Archivo → Eventos → Vaciar</text:span> y responder <text:span text:style-name="Emphasis">Sí</text:span> al posterior mensaje de confirmación.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009900"/>
    </style:style>
    <style:style style:name="highlight.149" style:family="text">
      <style:text-properties fo:color="#000000" fo:font-weight="bold"/>
    </style:style>
    <style:style style:name="highlight.150" style:family="text">
      <style:text-properties fo:color="#000000" fo:font-weight="bold"/>
    </style:style>
    <style:style style:name="highlight.151" style:family="text">
      <style:text-properties fo:color="#009900"/>
    </style:style>
    <style:style style:name="highlight.152" style:family="text">
      <style:text-properties fo:color="#000000" fo:font-weight="bold"/>
    </style:style>
    <style:style style:name="highlight.153"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Manual del usuario d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6:31</dc:date>
    <meta:editing-cycles>9</meta:editing-cycles>
    <meta:editing-duration>PT1H15M33S</meta:editing-duration>
    <meta:document-statistic meta:table-count="0" meta:image-count="1" meta:object-count="0" meta:page-count="3" meta:paragraph-count="8" meta:word-count="21" meta:character-count="136" meta:non-whitespace-character-count="118"/>
    <meta:user-defined meta:name="Info 1"/>
    <meta:user-defined meta:name="Info 2"/>
    <meta:user-defined meta:name="Info 3"/>
    <meta:user-defined meta:name="Info 4"/>
  </office:meta>
</office:document-meta>
</file>