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4f437a874342cd99fa58c726131477bd.png"/>
  <manifest:file-entry manifest:media-type="image/png" manifest:full-path="Pictures/98ba1aad8a2e072cb0ad968c521ee6de.png"/>
  <manifest:file-entry manifest:media-type="image/png" manifest:full-path="Pictures/92e97c42087ba8f17039243493a67e09.png"/>
  <manifest:file-entry manifest:media-type="image/gif" manifest:full-path="Pictures/5fa594b27e2c1ef458a922153fb38a44.gif"/>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5e316e86c4cd30c49c208ce222fbb2ce.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7ea735a7f5112ce29c89ecfd5920b806.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5b8dd8e4f41bd955a8bdf71551a236e8.png"/>
  <manifest:file-entry manifest:media-type="image/png" manifest:full-path="Pictures/ce8e434df5a59ec59fe1029bc3faeb6c.png"/>
  <manifest:file-entry manifest:media-type="image/jpeg" manifest:full-path="Pictures/e24861c3b5405790542cfdbc844b6029.jpg"/>
  <manifest:file-entry manifest:media-type="image/png" manifest:full-path="Pictures/b71f599a50cd7f02e7d4bb8e21617de7.png"/>
  <manifest:file-entry manifest:media-type="image/png" manifest:full-path="Pictures/a37dab08fb03b023e0de0900067e617e.png"/>
  <manifest:file-entry manifest:media-type="image/png" manifest:full-path="Pictures/3e5d5d51451469d815d6d41fb673137c.png"/>
  <manifest:file-entry manifest:media-type="image/png" manifest:full-path="Pictures/a598f40a52146479add07202b92fdb1d.png"/>
  <manifest:file-entry manifest:media-type="image/png" manifest:full-path="Pictures/c74603fd570650cfa368b5d2eb0b510b.png"/>
  <manifest:file-entry manifest:media-type="image/png" manifest:full-path="Pictures/4999c000fbb3a1d43a13a88fcf48ea2e.png"/>
  <manifest:file-entry manifest:media-type="image/png" manifest:full-path="Pictures/f8e762cb11dcb1a101e6b90316b38031.png"/>
  <manifest:file-entry manifest:media-type="image/png" manifest:full-path="Pictures/e72557735d46bdd13e4ca31518cd1589.png"/>
  <manifest:file-entry manifest:media-type="image/png" manifest:full-path="Pictures/40249c48f54d3d654ea75540044829d0.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f49ca099f60b809e5e8779a7e3f0314a.png"/>
  <manifest:file-entry manifest:media-type="image/png" manifest:full-path="Pictures/5e974aaac7d2b33d4afbbf18f34f8eb7.png"/>
  <manifest:file-entry manifest:media-type="image/png" manifest:full-path="Pictures/302c9f9202fb60cf3c6fac4fe9f5cd58.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0a4ae9ab2e651132047bb019b33c10ab.png"/>
  <manifest:file-entry manifest:media-type="image/png" manifest:full-path="Pictures/6b2e23ae00f680a79b1ae08a716527db.png"/>
  <manifest:file-entry manifest:media-type="image/png" manifest:full-path="Pictures/0777f08878c7c3e5c4384c3312e339ee.png"/>
  <manifest:file-entry manifest:media-type="image/png" manifest:full-path="Pictures/354376b6252aac9fb8b58b5e9203b25b.png"/>
  <manifest:file-entry manifest:media-type="image/png" manifest:full-path="Pictures/9e8976491fd04cd7650e9fcae7556bda.png"/>
  <manifest:file-entry manifest:media-type="image/png" manifest:full-path="Pictures/91f367eaa3051555560459e87ecd1d27.png"/>
  <manifest:file-entry manifest:media-type="image/png" manifest:full-path="Pictures/d5bdd6e069f9ddc45e99cea5ce89b957.pn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png" manifest:full-path="Pictures/c84f775811f82aefc98e8f13ddef8fb6.png"/>
  <manifest:file-entry manifest:media-type="image/png" manifest:full-path="Pictures/0c9d6bf57ea7477bef01123c9d022319.png"/>
  <manifest:file-entry manifest:media-type="image/png" manifest:full-path="Pictures/6cf682501274de3330dbb17265efa24d.png"/>
  <manifest:file-entry manifest:media-type="image/png" manifest:full-path="Pictures/bb879c034b9a642695bc796eac969a68.png"/>
  <manifest:file-entry manifest:media-type="image/png" manifest:full-path="Pictures/539ad47345aa2e75fe3f09911d3f6cf7.png"/>
  <manifest:file-entry manifest:media-type="image/png" manifest:full-path="Pictures/ceba68bf306fbf54b9668990e4a64060.png"/>
  <manifest:file-entry manifest:media-type="image/png" manifest:full-path="Pictures/2fedc030dc25dc14a0f6ce9288c24ef5.png"/>
  <manifest:file-entry manifest:media-type="image/png" manifest:full-path="Pictures/70c8b907a249ca7990d4ca74d42bbcd5.png"/>
  <manifest:file-entry manifest:media-type="image/png" manifest:full-path="Pictures/da206bb535b2a450773364760269946c.png"/>
  <manifest:file-entry manifest:media-type="image/png" manifest:full-path="Pictures/d971d3eaec0b569779c385d76b3a88c0.png"/>
  <manifest:file-entry manifest:media-type="image/png" manifest:full-path="Pictures/fb855094d8a5fdcc76d77564adaf9035.png"/>
  <manifest:file-entry manifest:media-type="image/png" manifest:full-path="Pictures/87aac4975e65ea5be154dcafab1d626d.png"/>
  <manifest:file-entry manifest:media-type="image/png" manifest:full-path="Pictures/60cfca4462cecef09338ccd5803d91d1.png"/>
  <manifest:file-entry manifest:media-type="image/jpeg" manifest:full-path="Pictures/e819d810c802f281e79bbaecf5f1d134.jpg"/>
  <manifest:file-entry manifest:media-type="image/png" manifest:full-path="Pictures/beb39464cc75ccc72750d8ac1180cd72.png"/>
  <manifest:file-entry manifest:media-type="image/png" manifest:full-path="Pictures/ec8773ed1f651ada31f243a13489701a.png"/>
  <manifest:file-entry manifest:media-type="image/png" manifest:full-path="Pictures/03f19ce341cd88fdf1e6bf836b736eef.png"/>
  <manifest:file-entry manifest:media-type="image/png" manifest:full-path="Pictures/4aa9c8f74e0bbd9ab708368ff7643eef.png"/>
  <manifest:file-entry manifest:media-type="image/png" manifest:full-path="Pictures/64dfc2af1152e4cd25c32a9a87eb69c3.png"/>
  <manifest:file-entry manifest:media-type="image/png" manifest:full-path="Pictures/f815afcd1b17245f71c8e59ccd244dc7.png"/>
  <manifest:file-entry manifest:media-type="image/png" manifest:full-path="Pictures/5e803e66581f1bc25ac76dbcf1f952dd.png"/>
  <manifest:file-entry manifest:media-type="image/png" manifest:full-path="Pictures/e082c9fa22184b74fe24aa97ff111ec0.png"/>
  <manifest:file-entry manifest:media-type="image/png" manifest:full-path="Pictures/c5bc86b2f9e73365485921f3a9a4379e.png"/>
  <manifest:file-entry manifest:media-type="image/png" manifest:full-path="Pictures/9e610e5868af07a1c972ec8dbf2bb705.png"/>
  <manifest:file-entry manifest:media-type="image/png" manifest:full-path="Pictures/e2a82d9ee18cab28be1ed9f45ad501f8.png"/>
  <manifest:file-entry manifest:media-type="image/png" manifest:full-path="Pictures/272a7722fd201e968a6208b2f1f16a5e.png"/>
  <manifest:file-entry manifest:media-type="image/png" manifest:full-path="Pictures/41312ab35ae66dfcf8e8ea57d74f7af9.png"/>
  <manifest:file-entry manifest:media-type="image/png" manifest:full-path="Pictures/56e6cf785f33061f3dcb0b2cd2c0f012.png"/>
  <manifest:file-entry manifest:media-type="image/png" manifest:full-path="Pictures/cdd5e34a0e75ace488cdddb6528ccf49.png"/>
  <manifest:file-entry manifest:media-type="image/png" manifest:full-path="Pictures/7c49a73e4de07cbeae31597232776efc.png"/>
  <manifest:file-entry manifest:media-type="image/jpeg" manifest:full-path="Pictures/79ae7300b6c2d78bbc3fd69d2c3387c0.jpg"/>
  <manifest:file-entry manifest:media-type="image/png" manifest:full-path="Pictures/f10cb2da45e5f592f960ebff3ea807c5.png"/>
  <manifest:file-entry manifest:media-type="image/png" manifest:full-path="Pictures/51c5914d88fb1b9772ba5995b2dc7a8a.png"/>
  <manifest:file-entry manifest:media-type="image/png" manifest:full-path="Pictures/06d8f375b58ca109679d54749a532514.png"/>
  <manifest:file-entry manifest:media-type="image/png" manifest:full-path="Pictures/b4f49d6b8530c1cfb2f9bdea5933babc.png"/>
  <manifest:file-entry manifest:media-type="image/png" manifest:full-path="Pictures/31b7cf7907b182c6e02f69da7df80eb7.png"/>
  <manifest:file-entry manifest:media-type="image/png" manifest:full-path="Pictures/b0b84b2cb1b6a5e4b58ed566a49531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introduccion"/>Introducción<text:bookmark-end text:name="introduccion"/></text:h>
      <text:p text:style-name="Text_20_body">
En este manual se ilustran los procedimientos para el uso correcto del software <text:span text:style-name="Strong_20_Emphasis">GasTapsEvoTestSystem</text:span> suministrado de serie con el sistema de prueba para llaves de gas.</text:p>
      <text:h text:style-name="Heading_20_2" text:outline-level="2"><text:bookmark-start text:name="sistema_de_prueba_para_llaves_de_gas"/>Sistema de prueba para llaves de gas<text:bookmark-end text:name="sistema_de_prueba_para_llaves_de_gas"/></text:h>
      <text:p text:style-name="Text_20_body">
Este sistema ha sido proyectado y desarrollado para la adquisición de los valores de par, presión (*) y temperatura de las llaves durante la rotación en ambos sentidos: antihorario y horario.</text:p>
      <text:p text:style-name="Text_20_body">Durante la prueba se traza la curva del par medido y se señalan los componentes con valores de pico superiores a un umbral máximo establecido.  El sistema puede realizar también automáticamente las pruebas de estanqueidad de los grifos y de los imanes que hay en el interior de los mismos. </text:p>
      <text:p text:style-name="Text_20_body">
El sistema dotado de un segundo motor para colocación puede regular la velocidad de avance y la fuerza de empuje durante el desplazamiento axial. </text:p>
      <text:p text:style-name="Text_20_body">Por cada alojamiento el sistema está dotado de cuatro entradas digitales para la lectura de sendos contactos durante la fase de movimiento.</text:p>
      <text:h text:style-name="Heading_20_2" text:outline-level="2"><text:bookmark-start text:name="instalacion_y_configuracion"/>Instalación y configuración<text:bookmark-end text:name="instalacion_y_configuracion"/></text:h>
      <text:p text:style-name="Text_20_body">
En este capítulo se describen los procedimientos de instalación y configuración del programa de adquisición y de todos los componentes.</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l sistema se suministra al cliente final en condiciones de funcionamiento, por lo que no es necesario ejecutar este procedimiento.</text:p>
          </table:table-cell>
        </table:table-row>
      </table:table>
      <text:h text:style-name="Heading_20_3" text:outline-level="3"><text:bookmark-start text:name="configuracion_de_la_aplicacion"/>Configuración de la aplicación<text:bookmark-end text:name="configuracion_de_la_aplicacion"/></text:h>
      <text:p text:style-name="Text_20_body">
Durante la instalación se crea automáticamente el archivo de configuración GasTapsEvoTestSystem.exe.config con la configuración correcta. Sin embargo, si es necesario aportar modificaciones (nombre del cliente, puertos serie de comunicación, etc…) es posible abrir el archivo con cualquier editor de textos, como por ejemplo <text:span text:style-name="Strong_20_Emphasis">Bloc Notas</text:span> de Windows.</text:p>
      <text:p text:style-name="Text_20_body">El contenido del archivo es el siguiente:</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startup<text:span text:style-name="highlight.13">&gt;</text:span></text:span></text:span><text:line-break/><text:tab/><text:tab/><text:span text:style-name="highlight.14"><text:span text:style-name="highlight.15">&lt;supportedRuntime</text:span> <text:span text:style-name="highlight.16">version</text:span>=<text:span text:style-name="highlight.17">"v4.0"</text:span> <text:span text:style-name="highlight.18">sku</text:span>=<text:span text:style-name="highlight.19">".NETFramework,Version=v4.5"</text:span> <text:span text:style-name="highlight.20">/&gt;</text:span></text:span><text:line-break/><text:tab/><text:span text:style-name="highlight.21"><text:span text:style-name="highlight.22">&lt;/startup<text:span text:style-name="highlight.23">&gt;</text:span></text:span></text:span><text:line-break/><text:tab/><text:span text:style-name="highlight.24"><text:span text:style-name="highlight.25">&lt;appSettings<text:span text:style-name="highlight.26">&gt;</text:span></text:span></text:span><text:line-break/><text:tab/><text:tab/><text:span text:style-name="highlight.27">&lt;!--lingua utilizzata nell'applicazione:it,es,en--&gt;</text:span><text:line-break/><text:tab/><text:tab/><text:span text:style-name="highlight.28"><text:span text:style-name="highlight.29">&lt;add</text:span> <text:span text:style-name="highlight.30">key</text:span>=<text:span text:style-name="highlight.31">"LINGUA"</text:span> <text:span text:style-name="highlight.32">value</text:span>=<text:span text:style-name="highlight.33">"it"</text:span><text:span text:style-name="highlight.34">&gt;</text:span><text:span text:style-name="highlight.35">&lt;/add<text:span text:style-name="highlight.36">&gt;</text:span></text:span></text:span><text:line-break/><text:tab/><text:tab/><text:span text:style-name="highlight.37">&lt;!--seriale di comunicazione con forno/camera climatica (""=non collegato)--&gt;</text:span><text:line-break/><text:tab/><text:tab/><text:span text:style-name="highlight.38"><text:span text:style-name="highlight.39">&lt;add</text:span> <text:span text:style-name="highlight.40">key</text:span>=<text:span text:style-name="highlight.41">"COMM_FORNO"</text:span> <text:span text:style-name="highlight.42">value</text:span>=<text:span text:style-name="highlight.43">""</text:span><text:span text:style-name="highlight.44">&gt;</text:span><text:span text:style-name="highlight.45">&lt;/add<text:span text:style-name="highlight.46">&gt;</text:span></text:span></text:span><text:line-break/><text:tab/><text:tab/><text:span text:style-name="highlight.47">&lt;!--tipo forno--&gt;</text:span><text:line-break/><text:s text:c="16"/><text:span text:style-name="highlight.48"><text:span text:style-name="highlight.49">&lt;add</text:span> <text:span text:style-name="highlight.50">key</text:span>=<text:span text:style-name="highlight.51">"TIPO_FORNO"</text:span> <text:span text:style-name="highlight.52">value</text:span>=<text:span text:style-name="highlight.53">"1"</text:span><text:span text:style-name="highlight.54">&gt;</text:span><text:span text:style-name="highlight.55">&lt;/add<text:span text:style-name="highlight.56">&gt;</text:span></text:span></text:span><text:line-break/><text:tab/><text:tab/><text:span text:style-name="highlight.57">&lt;!--indirizzo ip del forno/camera climatica (""=non collegato)--&gt;</text:span><text:line-break/><text:tab/><text:tab/><text:span text:style-name="highlight.58"><text:span text:style-name="highlight.59">&lt;add</text:span> <text:span text:style-name="highlight.60">key</text:span>=<text:span text:style-name="highlight.61">"IP_ADDRESS_FORNO"</text:span> <text:span text:style-name="highlight.62">value</text:span>=<text:span text:style-name="highlight.63">"192.168."</text:span><text:span text:style-name="highlight.64">&gt;</text:span><text:span text:style-name="highlight.65">&lt;/add<text:span text:style-name="highlight.66">&gt;</text:span></text:span></text:span><text:line-break/><text:tab/><text:tab/><text:span text:style-name="highlight.67">&lt;!--seriale di comunicazione con le PM500 (""=non collegate "1,2,3,4 ..."=per singola postazione)--&gt;</text:span><text:line-break/><text:s text:c="16"/><text:span text:style-name="highlight.68"><text:span text:style-name="highlight.69">&lt;add</text:span> <text:span text:style-name="highlight.70">key</text:span>=<text:span text:style-name="highlight.71">"COMM_PM500"</text:span> <text:span text:style-name="highlight.72">value</text:span>=<text:span text:style-name="highlight.73">"4,5,6,7,8,9,10,11"</text:span><text:span text:style-name="highlight.74">&gt;</text:span><text:span text:style-name="highlight.75">&lt;/add<text:span text:style-name="highlight.76">&gt;</text:span></text:span></text:span><text:line-break/><text:s text:c="16"/><text:span text:style-name="highlight.77">&lt;!--seriale di comunicazione con il modulo ingressi termocoppie e digital output se previsto (""=non collegato tipi:ADAM_4018,ICPDAS_7018Z)--&gt;</text:span><text:line-break/><text:s text:c="16"/><text:span text:style-name="highlight.78"><text:span text:style-name="highlight.79">&lt;add</text:span> <text:span text:style-name="highlight.80">key</text:span>=<text:span text:style-name="highlight.81">"COMM_MODULI"</text:span> <text:span text:style-name="highlight.82">value</text:span>=<text:span text:style-name="highlight.83">"1"</text:span><text:span text:style-name="highlight.84">&gt;</text:span><text:span text:style-name="highlight.85">&lt;/add<text:span text:style-name="highlight.86">&gt;</text:span></text:span></text:span><text:line-break/><text:s text:c="16"/><text:span text:style-name="highlight.87">&lt;!--modulo ingressi termocoppie (p,tttt:ADAM_4018,ICPDAS_7018Z. ""=non collegato)--&gt;</text:span><text:line-break/><text:s text:c="16"/><text:span text:style-name="highlight.88"><text:span text:style-name="highlight.89">&lt;add</text:span> <text:span text:style-name="highlight.90">key</text:span>=<text:span text:style-name="highlight.91">"TIPO_MODULO_TC"</text:span> <text:span text:style-name="highlight.92">value</text:span>=<text:span text:style-name="highlight.93">""</text:span><text:span text:style-name="highlight.94">&gt;</text:span><text:span text:style-name="highlight.95">&lt;/add<text:span text:style-name="highlight.96">&gt;</text:span></text:span></text:span><text:line-break/><text:s text:c="16"/><text:span text:style-name="highlight.97">&lt;!--movimantazione assiale--&gt;</text:span><text:line-break/><text:tab/><text:tab/><text:span text:style-name="highlight.98"><text:span text:style-name="highlight.99">&lt;add</text:span> <text:span text:style-name="highlight.100">key</text:span>=<text:span text:style-name="highlight.101">"MOVIMENTAZIONE_ASSIALE"</text:span> <text:span text:style-name="highlight.102">value</text:span>=<text:span text:style-name="highlight.103">""</text:span><text:span text:style-name="highlight.104">&gt;</text:span><text:span text:style-name="highlight.105">&lt;/add<text:span text:style-name="highlight.106">&gt;</text:span></text:span></text:span><text:line-break/><text:s text:c="16"/><text:span text:style-name="highlight.107">&lt;!--flag per abilitazione movimentazione motorizzata--&gt;</text:span><text:line-break/><text:s text:c="16"/><text:span text:style-name="highlight.108"><text:span text:style-name="highlight.109">&lt;add</text:span> <text:span text:style-name="highlight.110">key</text:span>=<text:span text:style-name="highlight.111">"MOVIMENTAZIONE_MOTORIZZATA"</text:span> value =<text:span text:style-name="highlight.112">"1"</text:span><text:span text:style-name="highlight.113">/&gt;</text:span></text:span><text:line-break/><text:tab/><text:tab/><text:span text:style-name="highlight.114">&lt;!--1=abilita la lettura degli ingressi--&gt;</text:span><text:line-break/><text:tab/><text:tab/><text:span text:style-name="highlight.115"><text:span text:style-name="highlight.116">&lt;add</text:span> <text:span text:style-name="highlight.117">key</text:span>=<text:span text:style-name="highlight.118">"INGRESSI_ABILITATI"</text:span> <text:span text:style-name="highlight.119">value</text:span>=<text:span text:style-name="highlight.120">"1"</text:span><text:span text:style-name="highlight.121">&gt;</text:span><text:span text:style-name="highlight.122">&lt;/add<text:span text:style-name="highlight.123">&gt;</text:span></text:span></text:span><text:line-break/><text:tab/><text:tab/><text:span text:style-name="highlight.124">&lt;!--generalità del cliente e nome sistema--&gt;</text:span><text:line-break/><text:tab/><text:tab/><text:span text:style-name="highlight.125"><text:span text:style-name="highlight.126">&lt;add</text:span> <text:span text:style-name="highlight.127">key</text:span>=<text:span text:style-name="highlight.128">"CLIENTE"</text:span> <text:span text:style-name="highlight.129">value</text:span>=<text:span text:style-name="highlight.130">"MAREL"</text:span><text:span text:style-name="highlight.131">&gt;</text:span><text:span text:style-name="highlight.132">&lt;/add<text:span text:style-name="highlight.133">&gt;</text:span></text:span></text:span><text:line-break/><text:tab/><text:tab/><text:span text:style-name="highlight.134"><text:span text:style-name="highlight.135">&lt;add</text:span> <text:span text:style-name="highlight.136">key</text:span>=<text:span text:style-name="highlight.137">"SISTEMA"</text:span> <text:span text:style-name="highlight.138">value</text:span>=<text:span text:style-name="highlight.139">"GAS TAPS EVO TEST SYSTEM"</text:span><text:span text:style-name="highlight.140">&gt;</text:span><text:span text:style-name="highlight.141">&lt;/add<text:span text:style-name="highlight.142">&gt;</text:span></text:span></text:span><text:line-break/><text:tab/><text:tab/><text:span text:style-name="highlight.143">&lt;!--1=abilita la lettura della pressione (ulteriore ingresso Analogico per ogni rubinetto)--&gt;</text:span><text:line-break/><text:tab/><text:tab/><text:span text:style-name="highlight.144"><text:span text:style-name="highlight.145">&lt;add</text:span> <text:span text:style-name="highlight.146">key</text:span>=<text:span text:style-name="highlight.147">"PRESSIONE_ABILITATA"</text:span> <text:span text:style-name="highlight.148">value</text:span>=<text:span text:style-name="highlight.149">"1"</text:span><text:span text:style-name="highlight.150">&gt;</text:span><text:span text:style-name="highlight.151">&lt;/add<text:span text:style-name="highlight.152">&gt;</text:span></text:span></text:span><text:line-break/><text:tab/><text:tab/><text:span text:style-name="highlight.153">&lt;!--posizione prima postazione("DX" o "SX")--&gt;</text:span><text:line-break/><text:tab/><text:tab/><text:span text:style-name="highlight.154"><text:span text:style-name="highlight.155">&lt;add</text:span> <text:span text:style-name="highlight.156">key</text:span>=<text:span text:style-name="highlight.157">"POSIZIONE_PRIMA_POSTAZIONE"</text:span> <text:span text:style-name="highlight.158">value</text:span>=<text:span text:style-name="highlight.159">"SX"</text:span><text:span text:style-name="highlight.160">&gt;</text:span><text:span text:style-name="highlight.161">&lt;/add<text:span text:style-name="highlight.162">&gt;</text:span></text:span></text:span><text:line-break/><text:tab/><text:tab/><text:span text:style-name="highlight.163">&lt;!--presenza braccetto apertura porta--&gt;</text:span><text:line-break/><text:tab/><text:tab/><text:span text:style-name="highlight.164"><text:span text:style-name="highlight.165">&lt;add</text:span> <text:span text:style-name="highlight.166">key</text:span>=<text:span text:style-name="highlight.167">"APERTURA_FORNO"</text:span> <text:span text:style-name="highlight.168">value</text:span>=<text:span text:style-name="highlight.169">"1"</text:span> <text:span text:style-name="highlight.170">/&gt;</text:span></text:span><text:line-break/><text:s text:c="16"/><text:span text:style-name="highlight.171">&lt;!--secondi impiegati nella movimentazione della porta--&gt;</text:span><text:line-break/><text:s text:c="16"/><text:span text:style-name="highlight.172"><text:span text:style-name="highlight.173">&lt;add</text:span> <text:span text:style-name="highlight.174">key</text:span>=<text:span text:style-name="highlight.175">"TEMPO_APERTURA_FORNO"</text:span> <text:span text:style-name="highlight.176">value</text:span>=<text:span text:style-name="highlight.177">"12"</text:span> <text:span text:style-name="highlight.178">/&gt;</text:span></text:span><text:line-break/><text:s text:c="16"/><text:span text:style-name="highlight.179">&lt;!--presenza ventola supplementare di raffreddamento--&gt;</text:span><text:line-break/><text:s text:c="16"/><text:span text:style-name="highlight.180"><text:span text:style-name="highlight.181">&lt;add</text:span> <text:span text:style-name="highlight.182">key</text:span>=<text:span text:style-name="highlight.183">"VENTOLA_FORNO"</text:span> <text:span text:style-name="highlight.184">value</text:span>=<text:span text:style-name="highlight.185">"1"</text:span> <text:span text:style-name="highlight.186">/&gt;</text:span></text:span><text:line-break/><text:s text:c="16"/><text:span text:style-name="highlight.187">&lt;!--presenza resistenza supplementare di riscaldamento--&gt;</text:span><text:line-break/><text:s text:c="16"/><text:span text:style-name="highlight.188"><text:span text:style-name="highlight.189">&lt;add</text:span> <text:span text:style-name="highlight.190">key</text:span>=<text:span text:style-name="highlight.191">"RESISTENZA_FORNO"</text:span> <text:span text:style-name="highlight.192">value</text:span>=<text:span text:style-name="highlight.193">"1"</text:span> <text:span text:style-name="highlight.194">/&gt;</text:span></text:span><text:line-break/><text:s text:c="16"/><text:span text:style-name="highlight.195">&lt;!--seriale di comunicazione e tipo dispositivo di prova della tenuta--&gt;</text:span><text:line-break/><text:s text:c="16"/><text:span text:style-name="highlight.196"><text:span text:style-name="highlight.197">&lt;add</text:span> <text:span text:style-name="highlight.198">key</text:span>=<text:span text:style-name="highlight.199">"COMM_TIPO_MODULO_TENUTA"</text:span> <text:span text:style-name="highlight.200">value</text:span>=<text:span text:style-name="highlight.201">"2,ATEQModbus"</text:span><text:span text:style-name="highlight.202">/&gt;</text:span></text:span><text:line-break/><text:s text:c="16"/><text:span text:style-name="highlight.203">&lt;!--controllo rotazione massima nello stesso senso--&gt;</text:span><text:line-break/><text:s text:c="16"/><text:span text:style-name="highlight.204"><text:span text:style-name="highlight.205">&lt;add</text:span> <text:span text:style-name="highlight.206">key</text:span>=<text:span text:style-name="highlight.207">"ROTAZIONE_360"</text:span> <text:span text:style-name="highlight.208">value</text:span>=<text:span text:style-name="highlight.209">"0"</text:span> <text:span text:style-name="highlight.210">/&gt;</text:span></text:span><text:line-break/><text:s text:c="16"/><text:span text:style-name="highlight.211">&lt;!--seriale di comunicazione con alimentatore di corrente variabile--&gt;</text:span><text:line-break/><text:s text:c="16"/><text:span text:style-name="highlight.212"><text:span text:style-name="highlight.213">&lt;add</text:span> <text:span text:style-name="highlight.214">key</text:span>=<text:span text:style-name="highlight.215">"COMM_TIPO_ALIMENTATORE_CORRENTE"</text:span> <text:span text:style-name="highlight.216">value</text:span>=<text:span text:style-name="highlight.217">"3,AGILENT"</text:span> <text:span text:style-name="highlight.218">/&gt;</text:span></text:span><text:line-break/><text:s text:c="16"/><text:span text:style-name="highlight.219">&lt;!--valore della singola resistenza per il comando magnete on--&gt;</text:span><text:line-break/><text:s text:c="16"/><text:span text:style-name="highlight.220"><text:span text:style-name="highlight.221">&lt;add</text:span> <text:span text:style-name="highlight.222">key</text:span>=<text:span text:style-name="highlight.223">"VALORE_RESISTENZA"</text:span> <text:span text:style-name="highlight.224">value</text:span>=<text:span text:style-name="highlight.225">"10,9"</text:span> <text:span text:style-name="highlight.226">/&gt;</text:span></text:span><text:line-break/><text:s text:c="16"/><text:span text:style-name="highlight.227">&lt;!--valore della resistenza cavo per il comando magnete on--&gt;</text:span><text:line-break/><text:s text:c="16"/><text:span text:style-name="highlight.228"><text:span text:style-name="highlight.229">&lt;add</text:span> <text:span text:style-name="highlight.230">key</text:span>=<text:span text:style-name="highlight.231">"VALORE_RESISTENZA_CAVO"</text:span> <text:span text:style-name="highlight.232">value</text:span>=<text:span text:style-name="highlight.233">"0.33"</text:span> <text:span text:style-name="highlight.234">/&gt;</text:span></text:span><text:line-break/><text:s text:c="16"/><text:span text:style-name="highlight.235">&lt;!--percorso della funzione di backup completa (programma e dati)--&gt;</text:span><text:line-break/><text:s text:c="16"/><text:span text:style-name="highlight.236"><text:span text:style-name="highlight.237">&lt;add</text:span> <text:span text:style-name="highlight.238">key</text:span>=<text:span text:style-name="highlight.239">"PATH_BACKUP_COMPLETO"</text:span> <text:span text:style-name="highlight.240">value</text:span>=<text:span text:style-name="highlight.241">"D:\backup\gastapsevotestsystem"</text:span><text:span text:style-name="highlight.242">/&gt;</text:span></text:span><text:line-break/><text:tab/><text:span text:style-name="highlight.243"><text:span text:style-name="highlight.244">&lt;/appSettings<text:span text:style-name="highlight.245">&gt;</text:span></text:span></text:span><text:line-break/><text:span text:style-name="highlight.246"><text:span text:style-name="highlight.247">&lt;/configuration<text:span text:style-name="highlight.248">&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 mucha atención para no alterar el formato del archivo. Algunos caracteres especiales o espacios insertados accidentalmente
pueden perjudicar el inicio de la aplicación de prueba y el funcionamiento de la máquina.</text:p>
          </table:table-cell>
        </table:table-row>
      </table:table>
      <text:h text:style-name="Heading_20_2" text:outline-level="2"><text:bookmark-start text:name="inicio_del_programa"/>Inicio del programa<text:bookmark-end text:name="inicio_del_programa"/></text:h>
      <text:p text:style-name="Text_20_body">
Para iniciar la aplicación, seleccionar el mando <text:span text:style-name="Emphasis"><text:span text:style-name="Strong_20_Emphasis">Inicio → Programas → MAREL → GasTapsEvoTestSystem</text:span></text:span> o hacer doble clic en el icono <text:span text:style-name="Strong_20_Emphasis">GasTapsEvoTestSystem</text:span> del escritorio.</text:p>
      <text:p text:style-name="Text_20_body"><draw:frame draw:style-name="mediacenter" draw:name="Icona &quot;GasTapsEvoTestSystem&quot; nel desktop Legend" text:anchor-type="paragraph" draw:z-index="0" svg:width="2.778125cm"><draw:text-box><text:p text:style-name="legendcenter"><draw:frame draw:style-name="mediacenter" draw:name="Icona &quot;GasTapsEvoTestSystem&quot; nel desktop" text:anchor-type="paragraph" draw:z-index="0" svg:width="2.778125cm" svg:height="3.571875cm"><draw:image xlink:href="Pictures/4f437a874342cd99fa58c726131477bd.png" xlink:type="simple" xlink:show="embed" xlink:actuate="onLoad"/></draw:frame>Icona "GasTapsEvoTestSystem" nel desktop</text:p></draw:text-box></draw:frame></text:p>
      <text:h text:style-name="Heading_20_2" text:outline-level="2"><text:bookmark-start text:name="seleccion_del_idioma"/>Selección del idioma<text:bookmark-end text:name="seleccion_del_idioma"/></text:h>
      <text:p text:style-name="Text_20_body">
En la  barra del menú seleccionar la opción  <text:span text:style-name="Emphasis"><text:span text:style-name="Strong_20_Emphasis">File»Idioma</text:span></text:span> y a continuación pulsar con el ratón el elemento correspondiente al idioma deseado:</text:p>
      <text:p text:style-name="Text_20_body"><text:span text:style-name="Strong_20_Emphasis">“it”</text:span> =italiano, <text:span text:style-name="Strong_20_Emphasis">“sp”</text:span>=español etc…</text:p>
      <text:p text:style-name="Text_20_body">
El idioma seleccionado se activará en el inicio sucesivo de la aplicación.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 lista de los idiomas disponibles varía en función de los archivos de traducción  ”.po” presentes en la misma carpeta del programa.</text:p>
          </table:table-cell>
        </table:table-row>
      </table:table>
      <text:h text:style-name="Heading_20_2" text:outline-level="2"><text:bookmark-start text:name="cierre_del_programa"/>Cierre del programa<text:bookmark-end text:name="cierre_del_programa"/></text:h>
      <text:p text:style-name="Text_20_body">
Seleccionar <text:span text:style-name="Strong_20_Emphasis">Archivo → Salir</text:span> en la barra de menús o <text:span text:style-name="Strong_20_Emphasis">ALT+F4</text:span> o simplemente el siguiente botón en la barra de herramientas:</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hacer clic en <text:span text:style-name="Strong_20_Emphasis">Sí</text:span> o pulsar <text:span text:style-name="Strong_20_Emphasis">INTRO</text:span> al posterior mensaje de confirmació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 es posible cerrar el programa con una prueba activa. <text:line-break/>
En el caso que esté en curso el movimiento de la puerta el programa espera que se complete.</text:p>
          </table:table-cell>
        </table:table-row>
      </table:table>
      <text:h text:style-name="Heading_20_1" text:outline-level="1"><text:bookmark-start text:name="interfaz_de_usuario"/>Interfaz de usuario<text:bookmark-end text:name="interfaz_de_usuario"/></text:h>
      <text:p text:style-name="Text_20_body">
La pantalla principal de la aplicación es la siguiente:</text:p>
      <text:p text:style-name="Text_20_body">
<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7.4347916666667cm"><draw:image xlink:href="Pictures/92e97c42087ba8f17039243493a67e09.pn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La barra superior muestra el título de la aplicación y contiene las tres teclas para el redimensionamiento y el cierre del programa (consultar el manual del sistema operativo instalado en el ordenador).</text:p>
      <text:p text:style-name="Text_20_body">Inmediatamente debajo encontramos la barra de menús y la barra de herramientas.</text:p>
      <text:p text:style-name="Text_20_body">Más abajo a la izquierda aparece la Lista de puestos y pruebas y el Panel del horno.</text:p>
      <text:p text:style-name="Text_20_body">En la parte central de la aplicación, en base al elemento seleccionado en la lista de puestos, se pueden ver el Panel de los puestos o el Área gráfica.</text:p>
      <text:p text:style-name="Text_20_body">La barra de estado al pie de la ventana muestra la fecha y la hora actuales y el tiempo ciclo. sin visualizar necesariamente la estándar de windows.</text:p>
      <text:h text:style-name="Heading_20_2" text:outline-level="2"><text:bookmark-start text:name="barra_de_menus"/>Barra de menús<text:bookmark-end text:name="barra_de_menus"/></text:h>
      <text:p text:style-name="Text_20_body">
Desde la barra de menús es posible acceder a todas las funciones del programa de prueba. Estas funciones se pueden seleccionar con el ratón o con el teclado, pulsando la tecla <text:span text:style-name="Strong_20_Emphasis">Alt</text:span> y luego la letra subrayada del mando elegido. Las más utilizadas se pueden activar también con una tecla función o con una combinación de teclas, como muestra el menú junto a cada función.</text:p>
      <text:p text:style-name="Text_20_body">En la tabla siguiente se recapitulan todos los mandos del menú:
</text:p>
      <table:table>
        <table:table-column/>
        <table:table-column/>
        <table:table-column/>
        <table:table-row>
          <table:table-cell office:value-type="string" table:style-name="tableheader">
            <text:p text:style-name="Table_20_Heading"> Mandos del menú </text:p>
          </table:table-cell>
          <table:table-cell office:value-type="string" table:style-name="tableheader">
            <text:p text:style-name="Table_20_Heading"> Descripción </text:p>
          </table:table-cell>
          <table:table-cell office:value-type="string" table:style-name="tableheader">
            <text:p text:style-name="Table_20_Heading"> Acceso directo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os </text:p>
          </table:table-cell>
          <table:table-cell office:value-type="string" table:style-name="tablecell">
            <text:p text:style-name="tablealignleft"> Muestra la lista de eventos registrados </text:p>
          </table:table-cell>
          <table:table-cell office:value-type="string" table:style-name="tablecell">
            <text:p text:style-name="tablealignleft"> CTRL + L </text:p>
          </table:table-cell>
        </table:table-row>
        <table:table-row>
          <table:table-cell office:value-type="string" table:style-name="tablecell">
            <text:p text:style-name="tablealignleft"> –&gt; Instrumentos avanzados </text:p>
          </table:table-cell>
          <table:table-cell office:value-type="string" table:style-name="tablecell">
            <text:p text:style-name="tablealignleft"> Visualiza las funciones avanzadas por la calibración y calibrado del sistema </text:p>
          </table:table-cell>
          <table:table-cell office:value-type="string" table:style-name="tablecell"/>
        </table:table-row>
        <table:table-row>
          <table:table-cell office:value-type="string" table:style-name="tablecell">
            <text:p text:style-name="tablealignleft"> –&gt;Idioma  </text:p>
          </table:table-cell>
          <table:table-cell office:value-type="string" table:style-name="tablecell">
            <text:p text:style-name="tablealignleft"> Visualiza la lista de los idiomas disponibles </text:p>
          </table:table-cell>
          <table:table-cell office:value-type="string" table:style-name="tablecell"/>
        </table:table-row>
        <table:table-row>
          <table:table-cell office:value-type="string" table:style-name="tablecell">
            <text:p text:style-name="tablealignleft"> –&gt; Salir </text:p>
          </table:table-cell>
          <table:table-cell office:value-type="string" table:style-name="tablecell">
            <text:p text:style-name="tablealignleft"> Cierra la aplicación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es </text:p>
          </table:table-cell>
          <table:table-cell office:value-type="string" table:style-name="tablecell">
            <text:p text:style-name="tablealignleft"> Muestra el archivo de los componentes </text:p>
          </table:table-cell>
          <table:table-cell office:value-type="string" table:style-name="tablecell">
            <text:p text:style-name="tablealignleft"> F2 </text:p>
          </table:table-cell>
        </table:table-row>
        <table:table-row>
          <table:table-cell office:value-type="string" table:style-name="tablecell">
            <text:p text:style-name="tablealignleft"> –&gt; Programas avanzados </text:p>
          </table:table-cell>
          <table:table-cell office:value-type="string" table:style-name="tablecell">
            <text:p text:style-name="tablealignleft"> Muestra el archivo de los programas avanzados </text:p>
          </table:table-cell>
          <table:table-cell office:value-type="string" table:style-name="tablecell">
            <text:p text:style-name="tablealignleft"> F3 </text:p>
          </table:table-cell>
        </table:table-row>
        <table:table-row>
          <table:table-cell office:value-type="string" table:style-name="tablecell">
            <text:p text:style-name="tablealignleft"> –&gt; Pruebas </text:p>
          </table:table-cell>
          <table:table-cell office:value-type="string" table:style-name="tablecell">
            <text:p text:style-name="tablealignleft"> Muestra el archivo de las pruebas </text:p>
          </table:table-cell>
          <table:table-cell office:value-type="string" table:style-name="tablecell">
            <text:p text:style-name="tablealignleft"> F9 </text:p>
          </table:table-cell>
        </table:table-row>
        <table:table-row>
          <table:table-cell office:value-type="string" table:style-name="tablecell">
            <text:p text:style-name="tablealignleft"> –&gt; Pruebas externa </text:p>
          </table:table-cell>
          <table:table-cell office:value-type="string" table:style-name="tablecell">
            <text:p text:style-name="tablealignleft"> Muestra la lista de pruebas memorizadas en otra ubicación o unidad </text:p>
          </table:table-cell>
          <table:table-cell office:value-type="string" table:style-name="tablecell">
            <text:p text:style-name="tablealignleft"> ALT + F9 </text:p>
          </table:table-cell>
        </table:table-row>
        <table:table-row>
          <table:table-cell office:value-type="string" table:style-name="tablecell">
            <text:p text:style-name="tablealignleft"> –&gt; Cerrar </text:p>
          </table:table-cell>
          <table:table-cell office:value-type="string" table:style-name="tablecell">
            <text:p text:style-name="tablealignleft"> Cierra una prueba abierta desde archiv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Inicia el backup de las pruebas </text:p>
          </table:table-cell>
          <table:table-cell office:value-type="string" table:style-name="tablecell"/>
        </table:table-row>
        <table:table-row>
          <table:table-cell office:value-type="string" table:style-name="tablecell">
            <text:p text:style-name="tablealignleft"> <text:span text:style-name="Strong_20_Emphasis">Prueba</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evo </text:p>
          </table:table-cell>
          <table:table-cell office:value-type="string" table:style-name="tablecell">
            <text:p text:style-name="tablealignleft"> Crea una nueva prueba  </text:p>
          </table:table-cell>
          <table:table-cell office:value-type="string" table:style-name="tablecell">
            <text:p text:style-name="tablealignleft"> CTRL + N </text:p>
          </table:table-cell>
        </table:table-row>
        <table:table-row>
          <table:table-cell office:value-type="string" table:style-name="tablecell">
            <text:p text:style-name="tablealignleft"> –&gt; Repetir </text:p>
          </table:table-cell>
          <table:table-cell office:value-type="string" table:style-name="tablecell">
            <text:p text:style-name="tablealignleft"> Inicia una nueva prueba con la misma configuración de la última prueba realizada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r </text:p>
          </table:table-cell>
          <table:table-cell office:value-type="string" table:style-name="tablecell">
            <text:p text:style-name="tablealignleft"> Modifica los datos de una prueba </text:p>
          </table:table-cell>
          <table:table-cell office:value-type="string" table:style-name="tablecell">
            <text:p text:style-name="tablealignleft"> CTRL + M </text:p>
          </table:table-cell>
        </table:table-row>
        <table:table-row>
          <table:table-cell office:value-type="string" table:style-name="tablecell">
            <text:p text:style-name="tablealignleft"> –&gt; Iniciar </text:p>
          </table:table-cell>
          <table:table-cell office:value-type="string" table:style-name="tablecell">
            <text:p text:style-name="tablealignleft"> Inicia/reanuda una prueba </text:p>
          </table:table-cell>
          <table:table-cell office:value-type="string" table:style-name="tablecell">
            <text:p text:style-name="tablealignleft"> F5 </text:p>
          </table:table-cell>
        </table:table-row>
        <table:table-row>
          <table:table-cell office:value-type="string" table:style-name="tablecell">
            <text:p text:style-name="tablealignleft"> –&gt; Suspender </text:p>
          </table:table-cell>
          <table:table-cell office:value-type="string" table:style-name="tablecell">
            <text:p text:style-name="tablealignleft"> Suspende una prueba </text:p>
          </table:table-cell>
          <table:table-cell office:value-type="string" table:style-name="tablecell">
            <text:p text:style-name="tablealignleft"> F6 </text:p>
          </table:table-cell>
        </table:table-row>
        <table:table-row>
          <table:table-cell office:value-type="string" table:style-name="tablecell">
            <text:p text:style-name="tablealignleft"> –&gt; Suspender y desbloquear </text:p>
          </table:table-cell>
          <table:table-cell office:value-type="string" table:style-name="tablecell">
            <text:p text:style-name="tablealignleft"> Suspende una prueba y desbloquea los motores </text:p>
          </table:table-cell>
          <table:table-cell office:value-type="string" table:style-name="tablecell"/>
        </table:table-row>
        <table:table-row>
          <table:table-cell office:value-type="string" table:style-name="tablecell">
            <text:p text:style-name="tablealignleft"> –&gt; Eliminar </text:p>
          </table:table-cell>
          <table:table-cell office:value-type="string" table:style-name="tablecell">
            <text:p text:style-name="tablealignleft"> Elimina una prueba </text:p>
          </table:table-cell>
          <table:table-cell office:value-type="string" table:style-name="tablecell"/>
        </table:table-row>
        <table:table-row>
          <table:table-cell office:value-type="string" table:style-name="tablecell">
            <text:p text:style-name="tablealignleft"> –&gt;Salva  </text:p>
          </table:table-cell>
          <table:table-cell office:value-type="string" table:style-name="tablecell">
            <text:p text:style-name="tablealignleft"> Salva una prueba en el archivo </text:p>
          </table:table-cell>
          <table:table-cell office:value-type="string" table:style-name="tablecell"/>
        </table:table-row>
        <table:table-row>
          <table:table-cell office:value-type="string" table:style-name="tablecell">
            <text:p text:style-name="tablealignleft"> –&gt; Detalles </text:p>
          </table:table-cell>
          <table:table-cell office:value-type="string" table:style-name="tablecell">
            <text:p text:style-name="tablealignleft"> Muestra los detalles del programa del puesto seleccionado </text:p>
          </table:table-cell>
          <table:table-cell office:value-type="string" table:style-name="tablecell">
            <text:p text:style-name="tablealignleft"> CTRL + D </text:p>
          </table:table-cell>
        </table:table-row>
        <table:table-row>
          <table:table-cell office:value-type="string" table:style-name="tablecell">
            <text:p text:style-name="tablealignleft"> –&gt; Valores máximos </text:p>
          </table:table-cell>
          <table:table-cell office:value-type="string" table:style-name="tablecell">
            <text:p text:style-name="tablealignleft"> Muestra la ventana de análisis de los valores máximos </text:p>
          </table:table-cell>
          <table:table-cell office:value-type="string" table:style-name="tablecell">
            <text:p text:style-name="tablealignleft"> CTRL + V </text:p>
          </table:table-cell>
        </table:table-row>
        <table:table-row>
          <table:table-cell office:value-type="string" table:style-name="tablecell">
            <text:p text:style-name="tablealignleft"> –&gt;Pruebas junta </text:p>
          </table:table-cell>
          <table:table-cell office:value-type="string" table:style-name="tablecell">
            <text:p text:style-name="tablealignleft"> Visualiza la ventana con la lista de las pruebas de estanqueidad efectuadas </text:p>
          </table:table-cell>
          <table:table-cell office:value-type="string" table:style-name="tablecell">
            <text:p text:style-name="tablealignleft"> CTRL + T </text:p>
          </table:table-cell>
        </table:table-row>
        <table:table-row>
          <table:table-cell office:value-type="string" table:style-name="tablecell">
            <text:p text:style-name="tablealignleft"> –&gt;Pruebas estanqueidad/rotación  </text:p>
          </table:table-cell>
          <table:table-cell office:value-type="string" table:style-name="tablecell">
            <text:p text:style-name="tablealignleft"> Visualiza la ventana con la lista de las pruebas de estanqueidad en rotación efectuadas </text:p>
          </table:table-cell>
          <table:table-cell office:value-type="string" table:style-name="tablecell">
            <text:p text:style-name="tablealignleft"> CTRL + P </text:p>
          </table:table-cell>
        </table:table-row>
        <table:table-row>
          <table:table-cell office:value-type="string" table:style-name="tablecell">
            <text:p text:style-name="tablealignleft"> –&gt;Pruebas desenganche  </text:p>
          </table:table-cell>
          <table:table-cell office:value-type="string" table:style-name="tablecell">
            <text:p text:style-name="tablealignleft"> Visualiza la ventana con la lista de las pruebas de desenganche efectuadas </text:p>
          </table:table-cell>
          <table:table-cell office:value-type="string" table:style-name="tablecell">
            <text:p text:style-name="tablealignleft"> CTRL + S </text:p>
          </table:table-cell>
        </table:table-row>
        <table:table-row>
          <table:table-cell office:value-type="string" table:style-name="tablecell">
            <text:p text:style-name="tablealignleft"> –&gt;Análisis  </text:p>
          </table:table-cell>
          <table:table-cell office:value-type="string" table:style-name="tablecell">
            <text:p text:style-name="tablealignleft"> Visualiza el panel para acceso rápido a las pruebas de estanqueidad, estanqueidad en rotación, desenganche y contactos </text:p>
          </table:table-cell>
          <table:table-cell office:value-type="string" table:style-name="tablecell">
            <text:p text:style-name="tablealignleft"> F7 </text:p>
          </table:table-cell>
        </table:table-row>
        <table:table-row>
          <table:table-cell office:value-type="string" table:style-name="tablecell">
            <text:p text:style-name="tablealignleft"> –&gt; Resultado </text:p>
          </table:table-cell>
          <table:table-cell office:value-type="string" table:style-name="tablecell">
            <text:p text:style-name="tablealignleft"> Muestra la ventana para a introducción/modificación de un eventual resultad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uesto</text:span> </text:p>
          </table:table-cell>
          <table:table-cell office:value-type="string" table:style-name="tablecell"/>
          <table:table-cell office:value-type="string" table:style-name="tablecell"/>
        </table:table-row>
        <table:table-row>
          <table:table-cell office:value-type="string" table:style-name="tablecell">
            <text:p text:style-name="tablealignleft"> –&gt; Guardar y continuar </text:p>
          </table:table-cell>
          <table:table-cell office:value-type="string" table:style-name="tablecell">
            <text:p text:style-name="tablealignleft"> Guarda los datos del puesto y continúa la prueba con los restantes </text:p>
          </table:table-cell>
          <table:table-cell office:value-type="string" table:style-name="tablecell"/>
        </table:table-row>
        <table:table-row>
          <table:table-cell office:value-type="string" table:style-name="tablecell">
            <text:p text:style-name="tablealignleft"> –&gt; Excluir y continuar </text:p>
          </table:table-cell>
          <table:table-cell office:value-type="string" table:style-name="tablecell">
            <text:p text:style-name="tablealignleft"> Elimina los datos del puesto y continúa la prueba con los restantes </text:p>
          </table:table-cell>
          <table:table-cell office:value-type="string" table:style-name="tablecell"/>
        </table:table-row>
        <table:table-row>
          <table:table-cell office:value-type="string" table:style-name="tablecell">
            <text:p text:style-name="tablealignleft"> –&gt;Reinicia prueba </text:p>
          </table:table-cell>
          <table:table-cell office:value-type="string" table:style-name="tablecell">
            <text:p text:style-name="tablealignleft"> Reinicia la prueba parada </text:p>
          </table:table-cell>
          <table:table-cell office:value-type="string" table:style-name="tablecell"/>
        </table:table-row>
        <table:table-row>
          <table:table-cell office:value-type="string" table:style-name="tablecell">
            <text:p text:style-name="tablealignleft"> <text:span text:style-name="Strong_20_Emphasis">Instrumentos</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ar componentes </text:p>
          </table:table-cell>
          <table:table-cell office:value-type="string" table:style-name="tablecell">
            <text:p text:style-name="tablealignleft"> Abre el panel para la gestión manual de los puestos </text:p>
          </table:table-cell>
          <table:table-cell office:value-type="string" table:style-name="tablecell">
            <text:p text:style-name="tablealignleft"> F8 </text:p>
          </table:table-cell>
        </table:table-row>
        <table:table-row>
          <table:table-cell office:value-type="string" table:style-name="tablecell">
            <text:p text:style-name="tablealignleft"> –&gt; Calibración entradas </text:p>
          </table:table-cell>
          <table:table-cell office:value-type="string" table:style-name="tablecell">
            <text:p text:style-name="tablealignleft"> (avanzado) Abre el panel para la calibración de los termopares de medición de las temperaturas </text:p>
          </table:table-cell>
          <table:table-cell office:value-type="string" table:style-name="tablecell"/>
        </table:table-row>
        <table:table-row>
          <table:table-cell office:value-type="string" table:style-name="tablecell">
            <text:p text:style-name="tablealignleft"> –&gt; Calibrado y diagnóstico </text:p>
          </table:table-cell>
          <table:table-cell office:value-type="string" table:style-name="tablecell">
            <text:p text:style-name="tablealignleft"> (avanzado) Abre el panel por el calibrado y el diagnóstico de las entradas analógicas </text:p>
          </table:table-cell>
          <table:table-cell office:value-type="string" table:style-name="tablecell"/>
        </table:table-row>
        <table:table-row>
          <table:table-cell office:value-type="string" table:style-name="tablecell">
            <text:p text:style-name="tablealignleft"> <draw:frame draw:style-name="media" draw:name="" text:anchor-type="as-char" draw:z-index="0" svg:width="2.1166666666667cm" svg:height="0.396875cm"><draw:image xlink:href="Pictures/5fa594b27e2c1ef458a922153fb38a44.gif" xlink:type="simple" xlink:show="embed" xlink:actuate="onLoad"/></draw:frame> –&gt; Test digital output </text:p>
          </table:table-cell>
          <table:table-cell office:value-type="string" table:style-name="tablecell">
            <text:p text:style-name="tablealignleft"> If Advanced option is selected , it opens a panel to test each single digital output </text:p>
          </table:table-cell>
          <table:table-cell office:value-type="string" table:style-name="tablecell"/>
        </table:table-row>
        <table:table-row>
          <table:table-cell office:value-type="string" table:style-name="tablecell">
            <text:p text:style-name="tablealignleft"> <draw:frame draw:style-name="media" draw:name="" text:anchor-type="as-char" draw:z-index="0" svg:width="2.1166666666667cm" svg:height="0.396875cm"><draw:image xlink:href="Pictures/5fa594b27e2c1ef458a922153fb38a44.gif" xlink:type="simple" xlink:show="embed" xlink:actuate="onLoad"/></draw:frame> –&gt; System configuration </text:p>
          </table:table-cell>
          <table:table-cell office:value-type="string" table:style-name="tablecell">
            <text:p text:style-name="tablealignleft"> If Advanced option is selected , it opens a panel to configure the system <text:span text:style-name="Strong_20_Emphasis">WARNING</text:span> </text:p>
          </table:table-cell>
          <table:table-cell office:value-type="string" table:style-name="tablecell"/>
        </table:table-row>
        <table:table-row>
          <table:table-cell office:value-type="string" table:style-name="tablecell">
            <text:p text:style-name="tablealignleft"> –&gt; Contraseña </text:p>
          </table:table-cell>
          <table:table-cell office:value-type="string" table:style-name="tablecell">
            <text:p text:style-name="tablealignleft"> Habilita/Inhabilita funciones de administrador protegidas por contraseña </text:p>
          </table:table-cell>
          <table:table-cell office:value-type="string" table:style-name="tablecell"/>
        </table:table-row>
        <table:table-row>
          <table:table-cell office:value-type="string" table:style-name="tablecell">
            <text:p text:style-name="tablealignleft"> <draw:frame draw:style-name="media" draw:name="" text:anchor-type="as-char" draw:z-index="0" svg:width="2.1166666666667cm" svg:height="0.396875cm"><draw:image xlink:href="Pictures/5fa594b27e2c1ef458a922153fb38a44.gif" xlink:type="simple" xlink:show="embed" xlink:actuate="onLoad"/></draw:frame> –&gt; Backup Complete </text:p>
          </table:table-cell>
          <table:table-cell office:value-type="string" table:style-name="tablecell">
            <text:p text:style-name="tablealignleft"> Backup the folder containing executable, settings and data </text:p>
          </table:table-cell>
          <table:table-cell office:value-type="string" table:style-name="tablecell"/>
        </table:table-row>
        <table:table-row>
          <table:table-cell office:value-type="string" table:style-name="tablecell">
            <text:p text:style-name="tablealignleft"> <text:span text:style-name="Strong_20_Emphasis">Configuración</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áfico </text:p>
          </table:table-cell>
          <table:table-cell office:value-type="string" table:style-name="tablecell">
            <text:p text:style-name="tablealignleft"> Muestra/modifica la configuración del gráfico </text:p>
          </table:table-cell>
          <table:table-cell office:value-type="string" table:style-name="tablecell">
            <text:p text:style-name="tablealignleft"> F10 </text:p>
          </table:table-cell>
        </table:table-row>
        <table:table-row>
          <table:table-cell office:value-type="string" table:style-name="tablecell">
            <text:p text:style-name="tablealignleft"> –&gt; Opciones </text:p>
          </table:table-cell>
          <table:table-cell office:value-type="string" table:style-name="tablecell">
            <text:p text:style-name="tablealignleft"> Abre el panel de la configuración de programa </text:p>
          </table:table-cell>
          <table:table-cell office:value-type="string" table:style-name="tablecell">
            <text:p text:style-name="tablealignleft"> F11 </text:p>
          </table:table-cell>
        </table:table-row>
      </table:table>
      <text:h text:style-name="Heading_20_2" text:outline-level="2"><text:bookmark-start text:name="barra_de_herramientas"/>Barra de herramientas<text:bookmark-end text:name="barra_de_herramientas"/></text:h>
      <text:p text:style-name="Text_20_body">
En la barra de herramientas están contenidas las teclas para el acceso rápido a algunos de los mandos del menú:
</text:p>
      <table:table>
        <table:table-column/>
        <table:table-column/>
        <table:table-column/>
        <table:table-row>
          <table:table-cell office:value-type="string" table:style-name="tableheader">
            <text:p text:style-name="Table_20_Heading"> Tecla </text:p>
          </table:table-cell>
          <table:table-cell office:value-type="string" table:style-name="tableheader">
            <text:p text:style-name="Table_20_Heading"> Tecla barra de herramientas </text:p>
          </table:table-cell>
          <table:table-cell office:value-type="string" table:style-name="tableheader">
            <text:p text:style-name="Table_20_Heading"> Mando del menú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ierra la aplicación </text:p>
          </table:table-cell>
          <table:table-cell office:value-type="string" table:style-name="tablecell">
            <text:p text:style-name="tablealignleft"> File–&gt; Sali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Habilita/Inhabilita funciones protegidas por contraseña </text:p>
          </table:table-cell>
          <table:table-cell office:value-type="string" table:style-name="tablecell">
            <text:p text:style-name="tablealignleft"> Instrumentos–&gt; Contraseñ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Muestra el archivo de los componentes </text:p>
          </table:table-cell>
          <table:table-cell office:value-type="string" table:style-name="tablecell">
            <text:p text:style-name="tablealignleft"> Archivo–&gt; Component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Muestra el archivo de los programas avanzados </text:p>
          </table:table-cell>
          <table:table-cell office:value-type="string" table:style-name="tablecell">
            <text:p text:style-name="tablealignleft"> Archivo–&gt; Programas avanzado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Muestra el archivo de las pruebas </text:p>
          </table:table-cell>
          <table:table-cell office:value-type="string" table:style-name="tablecell">
            <text:p text:style-name="tablealignleft"> Archivo–&gt; Prueba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ierra una prueba abierta desde archivo </text:p>
          </table:table-cell>
          <table:table-cell office:value-type="string" table:style-name="tablecell">
            <text:p text:style-name="tablealignleft"> Archivo–&gt; Cerr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right">  Elimina una prueba </text:p>
          </table:table-cell>
          <table:table-cell office:value-type="string" table:style-name="tablecell">
            <text:p text:style-name="tablealignleft"> Prueba–&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a nueva prueba </text:p>
          </table:table-cell>
          <table:table-cell office:value-type="string" table:style-name="tablecell">
            <text:p text:style-name="tablealignleft"> Prueba–&gt; Nue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Inicia una nueva prueba con la misma configuración de la última prueba realizada </text:p>
          </table:table-cell>
          <table:table-cell office:value-type="string" table:style-name="tablecell">
            <text:p text:style-name="tablealignleft"> Prueba–&gt; Repeti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os datos de una prueba </text:p>
          </table:table-cell>
          <table:table-cell office:value-type="string" table:style-name="tablecell">
            <text:p text:style-name="tablealignleft"> Prueba–&gt; Modific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Inicia/reanuda una prueba </text:p>
          </table:table-cell>
          <table:table-cell office:value-type="string" table:style-name="tablecell">
            <text:p text:style-name="tablealignleft"> Prueba–&gt; Inici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uspende una prueba </text:p>
          </table:table-cell>
          <table:table-cell office:value-type="string" table:style-name="tablecell">
            <text:p text:style-name="tablealignleft"> Prueba–&gt; Suspend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uspende una prueba </text:p>
          </table:table-cell>
          <table:table-cell office:value-type="string" table:style-name="tablecell">
            <text:p text:style-name="tablealignleft"> Prueba–&gt; Suspender y desbloquear</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a prueba </text:p>
          </table:table-cell>
          <table:table-cell office:value-type="string" table:style-name="tablecell">
            <text:p text:style-name="tablealignleft"> Prueba–&gt; Elimin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Elimina una prueba </text:p>
          </table:table-cell>
          <table:table-cell office:value-type="string" table:style-name="tablecell">
            <text:p text:style-name="tablealignleft"> Prueba–&gt; Guard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Muestra los detalles del programa del puesto seleccionado </text:p>
          </table:table-cell>
          <table:table-cell office:value-type="string" table:style-name="tablecell">
            <text:p text:style-name="tablealignleft"> Prueba–&gt; Detall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ea735a7f5112ce29c89ecfd5920b806.png" xlink:type="simple" xlink:show="embed" xlink:actuate="onLoad"/></draw:frame> </text:p>
          </table:table-cell>
          <table:table-cell office:value-type="string" table:style-name="tablecell">
            <text:p text:style-name="tablealignleft"> Visualiza la lista de las curvas de rotación efectuadas </text:p>
          </table:table-cell>
          <table:table-cell office:value-type="string" table:style-name="tablecell">
            <text:p text:style-name="tablealignleft"> Menú principa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ea735a7f5112ce29c89ecfd5920b806.png" xlink:type="simple" xlink:show="embed" xlink:actuate="onLoad"/></draw:frame> </text:p>
          </table:table-cell>
          <table:table-cell office:value-type="string" table:style-name="tablecell">
            <text:p text:style-name="tablealignleft"> Visualiza la lista de las curvas de presión efectuadas </text:p>
          </table:table-cell>
          <table:table-cell office:value-type="string" table:style-name="tablecell">
            <text:p text:style-name="tablealignleft"> Menú principa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bre el panel de la configuración de programa </text:p>
          </table:table-cell>
          <table:table-cell office:value-type="string" table:style-name="tablecell">
            <text:p text:style-name="tablealignleft"> Configuración–&gt; Opcion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bre el panel para la gestión manual de los puestos </text:p>
          </table:table-cell>
          <table:table-cell office:value-type="string" table:style-name="tablecell">
            <text:p text:style-name="tablealignleft"> Instrumentos–&gt; Instalar component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a configuración del gráfico </text:p>
          </table:table-cell>
          <table:table-cell office:value-type="string" table:style-name="tablecell">
            <text:p text:style-name="tablealignleft"> Configuración–&gt; Gráfico </text:p>
          </table:table-cell>
        </table:table-row>
        <table:table-row>
          <table:table-cell office:value-type="string" table:style-name="tablecell">
            <text:p text:style-name="tablealignleft"> <draw:frame draw:style-name="media" draw:name="" text:anchor-type="as-char" draw:z-index="0" svg:width="0.9525cm" svg:height="0.9525cm"><draw:image xlink:href="Pictures/5b8dd8e4f41bd955a8bdf71551a236e8.png" xlink:type="simple" xlink:show="embed" xlink:actuate="onLoad"/></draw:frame> </text:p>
          </table:table-cell>
          <table:table-cell office:value-type="string" table:style-name="tablecell">
            <text:p text:style-name="tablealignleft"> Enseña / esconde la curva de la presión en  el gráfico del par</text:p>
          </table:table-cell>
          <table:table-cell office:value-type="string" table:style-name="tablecell">
            <text:p text:style-name="tablealignleft"> Configuraciones–&gt;Grá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a el registro de los avisos </text:p>
          </table:table-cell>
          <table:table-cell office:value-type="string" table:style-name="tablecell">
            <text:p text:style-name="tablealignleft"> Archivo–&gt; Eventos </text:p>
          </table:table-cell>
        </table:table-row>
      </table:table>
      <text:h text:style-name="Heading_20_2" text:outline-level="2"><text:bookmark-start text:name="lista_de_puestos_y_pruebas"/>Lista de puestos y pruebas<text:bookmark-end text:name="lista_de_puestos_y_pruebas"/></text:h>
      <text:p text:style-name="Text_20_body">
En la lista en árbol se visualizan el horno y los puestos de prueba de los componentes. Si se selecciona el horno, el programa muestra el panel de los puestos; si se selecciona un puesto, se visualizan los datos correspondientes con la lista de las curvas adquiridas y el gráfico de la adquisición eventualmente seleccionada Área gráfica. </text:p>
      <text:p text:style-name="Text_20_body"><draw:frame draw:style-name="mediacenter" draw:name="Lista de puestos y pruebas  Legend" text:anchor-type="paragraph" draw:z-index="0" svg:width="2.69875cm"><draw:text-box><text:p text:style-name="legendcenter"><draw:frame draw:style-name="mediacenter" draw:name="Lista de puestos y pruebas " text:anchor-type="paragraph" draw:z-index="0" svg:width="2.69875cm" svg:height="6.0060416666667cm"><draw:image xlink:href="Pictures/e24861c3b5405790542cfdbc844b6029.jpg" xlink:type="simple" xlink:show="embed" xlink:actuate="onLoad"/></draw:frame>Lista de puestos y pruebas </text:p></draw:text-box></draw:frame></text:p>
      <text:p text:style-name="Text_20_body">Cualquier otra prueba reabierta desde el archivo se añade a la cola y se representa en una imagen diferente:</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el_del_horno"/>Panel del horno<text:bookmark-end text:name="panel_del_horno"/></text:h>
      <text:p text:style-name="Text_20_body">
La información sobre el funcionamiento del horno se agrupa en el siguiente panel:</text:p>
      <text:p text:style-name="Text_20_body">
<draw:frame draw:style-name="mediacenter" draw:name="Pannello forno Legend" text:anchor-type="paragraph" draw:z-index="0" svg:width="7.9110416666667cm"><draw:text-box><text:p text:style-name="legendcenter"><draw:frame draw:style-name="mediacenter" draw:name="Pannello forno" text:anchor-type="paragraph" draw:z-index="0" svg:width="7.9110416666667cm" svg:height="10.107083333333cm"><draw:image xlink:href="Pictures/a37dab08fb03b023e0de0900067e617e.png" xlink:type="simple" xlink:show="embed" xlink:actuate="onLoad"/></draw:frame>Pannello forno</text:p></draw:text-box></draw:frame></text:p>
      <text:h text:style-name="Heading_20_5" text:outline-level="5"><text:bookmark-start text:name="temperatura_leida_c"/>Temperatura leída (°C)<text:bookmark-end text:name="temperatura_leida_c"/></text:h>
      <text:p text:style-name="Text_20_body">Muestra la temperatura interna medida por el sensor del horno.</text:p>
      <text:h text:style-name="Heading_20_5" text:outline-level="5"><text:bookmark-start text:name="humedad_leida"/>Humedad leída (%)<text:bookmark-end text:name="humedad_leida"/></text:h>
      <text:p text:style-name="Text_20_body">Visualiza la humedad detectada por el sensor del horno.</text:p>
      <text:h text:style-name="Heading_20_5" text:outline-level="5"><text:bookmark-start text:name="temperatura_y_gradiente"/>Temperatura y  gradiente<text:bookmark-end text:name="temperatura_y_gradiente"/></text:h>
      <text:p text:style-name="Text_20_body">Indica el umbral de temperatura configurada manualmente, mientras que el gradiente indica el aumento de la temperatura por minuto. Solo está habilitada si se ha seleccionado la modalidad de control manual. </text:p>
      <text:h text:style-name="Heading_20_5" text:outline-level="5"><text:bookmark-start text:name="humedad_y_gradiente_configurados"/>Humedad y gradiente configurados<text:bookmark-end text:name="humedad_y_gradiente_configurados"/></text:h>
      <text:p text:style-name="Text_20_body"> Indica el umbral de temperatura configurada manualmente, mientras que el gradiente indica el aumento de la temperatura por minuto. Solo está habilitada si se ha seleccionado la modalidad de control manual.</text:p>
      <text:h text:style-name="Heading_20_5" text:outline-level="5"><text:bookmark-start text:name="estado"/>Estado<text:bookmark-end text:name="estado"/></text:h>
      <text:p text:style-name="Text_20_body">Indica la modalidad de funcionamiento y el estado de la comunicación serie, acompañado del icono correspondiente:</text:p>
      <text:list text:style-name="List_20_1">
        <text:list-item>
          <text:p text:style-name="Text_20_body"> ONLINE–AUTO;</text:p>
        </text:list-item>
        <text:list-item>
          <text:p text:style-name="Text_20_body"> ONLINE–MANUAL;</text:p>
        </text:list-item>
        <text:list-item>
          <text:p text:style-name="Text_20_body"> ERROR.  </text:p>
        </text:list-item>
      </text:list>
      <text:p text:style-name="Text_20_body">En caso de visualizarse estado de error en el recuadro subyacente aparece una descripción explicativa del problema observado.</text:p>
      <text:p text:style-name="Text_20_body">Para conocer las funciones de las teclas consultar el apartado <text:span text:style-name="Strong_20_Emphasis">Opciones del horno</text:span>.</text:p>
      <text:h text:style-name="Heading_20_2" text:outline-level="2"><text:bookmark-start text:name="panel_de_los_puestos"/>Panel de los puestos<text:bookmark-end text:name="panel_de_los_puestos"/></text:h>
      <text:p text:style-name="Text_20_body">
El panel de los puestos proporciona un cuadro general del estado del sistema visualizando simultáneamente todos los puestos de prueba:</text:p>
      <text:p text:style-name="Text_20_body"><draw:frame draw:style-name="mediacenter" draw:name="Panel de los puestos Legend" text:anchor-type="paragraph" draw:z-index="0" svg:width="10.583333333333cm"><draw:text-box><text:p text:style-name="legendcenter"><draw:frame draw:style-name="mediacenter" draw:name="Panel de los puestos" text:anchor-type="paragraph" draw:z-index="0" svg:width="10.583333333333cm" svg:height="7.381875cm"><draw:image xlink:href="Pictures/3e5d5d51451469d815d6d41fb673137c.png" xlink:type="simple" xlink:show="embed" xlink:actuate="onLoad"/></draw:frame>Panel de los puestos</text:p></draw:text-box></draw:frame></text:p>
      <text:p text:style-name="Text_20_body">Arriba, en común con todas las programaciones, se visualizan el número de la prueba, la fecha/hora de inicio, la descripción y el programa de prueba. Inmediatamente por debajo de cada puesto la información visualizada es:
</text:p>
      <text:list text:style-name="List_20_1">
        <text:list-item>
          <text:p text:style-name="Text_20_body"> Arriba a la izquierda aparece el número del puesto mientras que a la derecha un testigo de color y una etiqueta indican el estado, como muestra la siguiente tabla:</text:p>
        </text:list-item>
      </text:list>
      <table:table>
        <table:table-column/>
        <table:table-column/>
        <table:table-column/>
        <table:table-row>
          <table:table-cell office:value-type="string" table:style-name="tableheader" table:number-columns-spanned="3">
            <text:p text:style-name="Table_20_Heading"> Lista de estados del pues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598f40a52146479add07202b92fdb1d.png" xlink:type="simple" xlink:show="embed" xlink:actuate="onLoad"/></draw:frame></text:p>
          </table:table-cell>
          <table:table-cell office:value-type="string" table:style-name="tablecell">
            <text:p text:style-name="tablealignleft"> EMPTY </text:p>
          </table:table-cell>
          <table:table-cell office:value-type="string" table:style-name="tablecell">
            <text:p text:style-name="tablealignleft"> Puesto no en prueb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74603fd570650cfa368b5d2eb0b510b.png" xlink:type="simple" xlink:show="embed" xlink:actuate="onLoad"/></draw:frame></text:p>
          </table:table-cell>
          <table:table-cell office:value-type="string" table:style-name="tablecell">
            <text:p text:style-name="tablealignleft"> OFF </text:p>
          </table:table-cell>
          <table:table-cell office:value-type="string" table:style-name="tablecell">
            <text:p text:style-name="tablealignleft"> Puesto con prueba no acti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999c000fbb3a1d43a13a88fcf48ea2e.png" xlink:type="simple" xlink:show="embed" xlink:actuate="onLoad"/></draw:frame></text:p>
          </table:table-cell>
          <table:table-cell office:value-type="string" table:style-name="tablecell">
            <text:p text:style-name="tablealignleft"> ON </text:p>
          </table:table-cell>
          <table:table-cell office:value-type="string" table:style-name="tablecell">
            <text:p text:style-name="tablealignleft"> Puesto con prueba acti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8e762cb11dcb1a101e6b90316b38031.png" xlink:type="simple" xlink:show="embed" xlink:actuate="onLoad"/></draw:frame></text:p>
          </table:table-cell>
          <table:table-cell office:value-type="string" table:style-name="tablecell">
            <text:p text:style-name="tablealignleft"> ERR </text:p>
          </table:table-cell>
          <table:table-cell office:value-type="string" table:style-name="tablecell">
            <text:p text:style-name="tablealignleft"> Error de comunicación hardware con el puesto </text:p>
          </table:table-cell>
        </table:table-row>
      </table:table>
      <text:list text:style-name="List_20_1">
        <text:list-item>
          <text:p text:style-name="Text_20_body"> Inmediatamente debajo se visualizan el <text:span text:style-name="Strong_20_Emphasis">cliente</text:span>, el <text:span text:style-name="Strong_20_Emphasis">modelo</text:span> , <text:span text:style-name="Strong_20_Emphasis">muestra</text:span> y el <text:span text:style-name="Strong_20_Emphasis">loto fabricaciòn</text:span> referidos al componente. En base al tipo de programa en ejecución aparecen los siguientes detalles de la prueba:</text:p>
          <text:list text:style-name="Numbering_20_1">
            <text:list-item>
              <text:p text:style-name="Text_20_body"> Programa avanzado: bloque actual, total de bloques, mando actual, total de mandos y mando actual con correspondiente número de bloqueo y número de mando (Ejemplo 27.1 Horno ventilación, Bloque 27 mando 1 nombre mando), errores de par, errores de los contactos, errores de estanqueidad, errores de estanqueidad/giro, errores de desenganche y errores de presión fuera de intervalo.   </text:p>
            </text:list-item>
          </text:list>
        </text:list-item>
      </text:list>
      <text:p text:style-name="Text_20_body">El número de los errores detectados será de color verde si es inferior al límite máximo configurado.  El contador que lo alcanza o lo supera se visualizará en color rojo. </text:p>
      <text:list text:style-name="List_20_1">
        <text:list-item>
          <text:p text:style-name="Text_20_body"> Por último, abajo se visualiza el gráfico y una flecha hacia la derecha o la izquierda que indica el sentido de la última rotación, y una flecha hacia arriba o abajo de acuerdo si la última precisión se ha efectuado hacia delante o hacia detrás.  Apenas por debajo de la temperatura de la detección y la presión ejercida en el componente.  A la derecha hay un icono de color rojo o verde y un texto “OK”,”KO”, que indican la presencia o no de los eventuales errores que figuran en las casillas de abajo. </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prueba de precion  es visible si al encender la prueba para el campo  <text:span text:style-name="Strong_20_Emphasis">Presión (N)</text:span> se especifica un valor diferente a  0. </text:p>
            <text:p text:style-name="Text_20_body">Se visualizará en color verde si entra dentro de la tolerancia especificada, en caso contrario será de color rojo , negro si no se controla. </text:p>
          </table:table-cell>
        </table:table-row>
      </table:table>
      <text:h text:style-name="Heading_20_2" text:outline-level="2"><text:bookmark-start text:name="area_grafica"/>Área gráfica<text:bookmark-end text:name="area_grafica"/></text:h>
      <text:p text:style-name="Text_20_body">
Si se selecciona un puesto en la lista de pruebas, el programa muestra la lista de las curvas medidas y el gráfico de los valores adquiridos o en adquisición:</text:p>
      <text:p text:style-name="Text_20_body"><draw:frame draw:style-name="mediacenter" draw:name="Área gráfica Legend" text:anchor-type="paragraph" draw:z-index="0" svg:width="15.875cm"><draw:text-box><text:p text:style-name="legendcenter"><draw:frame draw:style-name="mediacenter" draw:name="Área gráfica" text:anchor-type="paragraph" draw:z-index="0" svg:width="15.875cm" svg:height="11.086041666667cm"><draw:image xlink:href="Pictures/40249c48f54d3d654ea75540044829d0.png" xlink:type="simple" xlink:show="embed" xlink:actuate="onLoad"/></draw:frame>Área gráfica</text:p></draw:text-box></draw:frame></text:p>
      <text:p text:style-name="Text_20_body">La barra superior contiene las siguientes teclas en función de si se ha seleccionado en la barra de los instrumentos la lista de las rotaciones o la lista de las presiones:</text:p>
      <text:h text:style-name="Heading_20_5" text:outline-level="5"><text:bookmark-start text:name="rotaciones"/>Rotaciones<text:bookmark-end text:name="rotaciones"/></text:h>
      <table:table>
        <table:table-column/>
        <table:table-column/>
        <table:table-row>
          <table:table-cell office:value-type="string" table:style-name="tableheader" table:number-columns-spanned="2">
            <text:p text:style-name="Table_20_Heading"> Herramientas del área grá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Muestra simultáneamente todas las curvas adquiri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Muestra simultáneamente todas las curvas en sentido antih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Muestra simultáneamente todas las curvas en sentido h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Muestra las curvas con los valores de pico más elevados obtenidas durante la rotación. El número de las curvas selectas es impostabile en las opciones de program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cciona las curvas en error. Manteniendo pulsadas las teclas SHIFT + CTRL se activa la función de eliminación de las curvas adquiridas incorrectamente </text:p>
          </table:table-cell>
        </table:table-row>
        <table:table-row>
          <table:table-cell office:value-type="string" table:style-name="tablecell">
            <text:p text:style-name="tablealignleft"> <draw:frame draw:style-name="media" draw:name="" text:anchor-type="as-char" draw:z-index="0" svg:width="0.635cm" svg:height="0.555625cm"><draw:image xlink:href="Pictures/f49ca099f60b809e5e8779a7e3f0314a.png" xlink:type="simple" xlink:show="embed" xlink:actuate="onLoad"/></draw:frame> </text:p>
          </table:table-cell>
          <table:table-cell office:value-type="string" table:style-name="tablecell">
            <text:p text:style-name="tablealignleft"> Selecciona las curvas en que ha producido un error de contacto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Visualiza todas las curvas adquiridas “similares” a las curvas seleccionadas (adquiridas mediante el mismo man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Anula la selección de las curv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xcluye las curvas seleccionadas por la prensa del répor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Remueve la exclusión de las curvas selectas, anteriormente “Exclui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Imprime un informe de las curvas selecciona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a en formato texto los valores de las curvas selecciona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Guarda el gráfico visualizado en una imagen en formato JPEG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los puntos insertados en el gráfic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a4ae9ab2e651132047bb019b33c10ab.png" xlink:type="simple" xlink:show="embed" xlink:actuate="onLoad"/></draw:frame> </text:p>
          </table:table-cell>
          <table:table-cell office:value-type="string" table:style-name="tablecell">
            <text:p text:style-name="tablealignleft"> Visualiza todas las curvas adquiridas mediante la función FiFo (curvas inmediatamente precedentes a la curva en error) </text:p>
          </table:table-cell>
        </table:table-row>
      </table:table>
      <text:p text:style-name="Text_20_body">
En la lista, por cada curva adquirida, aparece la siguiente información:</text:p>
      <text:list text:style-name="List_20_1">
        <text:list-item>
          <text:p text:style-name="Text_20_body"> número del paso o combinación bloque/mando;</text:p>
        </text:list-item>
        <text:list-item>
          <text:p text:style-name="Text_20_body"> número del ciclo con referencia al paso o al bloque;</text:p>
        </text:list-item>
        <text:list-item>
          <text:p text:style-name="Text_20_body"> el número de los ciclos totales</text:p>
        </text:list-item>
        <text:list-item>
          <text:p text:style-name="Text_20_body"> fecha y hora de la medición;</text:p>
        </text:list-item>
        <text:list-item>
          <text:p text:style-name="Text_20_body"> sentido: O para la rotación horaria, A para la rotación antihoraria;</text:p>
        </text:list-item>
        <text:list-item>
          <text:p text:style-name="Text_20_body"> La temperatura registrada al final de la rotación (*);</text:p>
        </text:list-item>
        <text:list-item>
          <text:p text:style-name="Text_20_body"> La presión registrada al final de la rotación;</text:p>
        </text:list-item>
        <text:list-item>
          <text:p text:style-name="Text_20_body"> comienzo de la rotación (en grados);</text:p>
        </text:list-item>
        <text:list-item>
          <text:p text:style-name="Text_20_body"> grados cumplidos;</text:p>
        </text:list-item>
        <text:list-item>
          <text:p text:style-name="Text_20_body"> velocidad de rotación (en grados por segundo);</text:p>
        </text:list-item>
        <text:list-item>
          <text:p text:style-name="Text_20_body"> tipo de curva, que puede ser “Auto” para las curvas memorizadas según la configuración del programa de prueba; o vacío para las otras guardadas, con resultado negativo;</text:p>
        </text:list-item>
        <text:list-item>
          <text:p text:style-name="Text_20_body"> valor máximo de par (Nm);</text:p>
        </text:list-item>
        <text:list-item>
          <text:p text:style-name="Text_20_body"> resultado de la curva;</text:p>
        </text:list-item>
        <text:list-item>
          <text:p text:style-name="Text_20_body"> el resultado de la entrada 1, de movimentazione axial, realzado a fin rotación;</text:p>
        </text:list-item>
        <text:list-item>
          <text:p text:style-name="Text_20_body"> número de contactos detectados (en las entradas 2,3,4) durante la rotación. Son encerrados entre los símbolos <text:span text:style-name="Strong_20_Emphasis">&lt;&gt;</text:span> aquellos en error.</text:p>
        </text:list-item>
      </text:list>
      <text:p text:style-name="Text_20_body">
Las curvas con resultado negativo, ya sea por superación del valor de matrícula en la medición del par o por problemas en los contactos, aparecen en rojo.</text:p>
      <text:p text:style-name="Text_20_body"><text:span text:style-name="Strong_20_Emphasis">Resultados test contactos axiales</text:span></text:p>
      <text:p text:style-name="Text_20_body">La columna del contacto axial puede visualizar las siguientes informaciones: </text:p>
      <text:p text:style-name="Text_20_body">”.” = no probado;</text:p>
      <text:p text:style-name="Text_20_body">“ok” = resultado positivo : el estado del contacto al final de la rotación corresponde al valor especificado (cerrado o abierto);</text:p>
      <text:p text:style-name="Text_20_body">“nok” = resultado negativo : el estado no corresponde al valor especificado.</text:p>
      <text:p text:style-name="Text_20_body"><text:span text:style-name="Strong_20_Emphasis">Resultados test contactos rotación</text:span></text:p>
      <text:p text:style-name="Text_20_body">Por cada contacto se pueden visualizar las siguientes informaciones separadas por el carácter  ”/”</text:p>
      <text:p text:style-name="Text_20_body">”.” = no probado;</text:p>
      <text:p text:style-name="Text_20_body">valor numérico = el número de los cambios de estado corresponde al valor especificado;</text:p>
      <text:p text:style-name="Text_20_body">valor numérico entre caracteres  ”&lt;” ”&gt;”= el número de los cambios de estado corresponde al valor especificad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 continuación aparece el adelanto de impresión de las curvas seleccionadas por la lista </text:p>
          </table:table-cell>
        </table:table-row>
      </table:table>
      <text:p text:style-name="Text_20_body"><draw:frame draw:style-name="mediacenter" draw:name=" Ejemplo de impresión gráfico Legend" text:anchor-type="paragraph" draw:z-index="0" svg:width="15.875cm"><draw:text-box><text:p text:style-name="legendcenter"><draw:frame draw:style-name="mediacenter" draw:name=" Ejemplo de impresión gráfico" text:anchor-type="paragraph" draw:z-index="0" svg:width="15.875cm" svg:height="10.16cm"><draw:image xlink:href="Pictures/6b2e23ae00f680a79b1ae08a716527db.png" xlink:type="simple" xlink:show="embed" xlink:actuate="onLoad"/></draw:frame> Ejemplo de impresión gráfico</text:p></draw:text-box></draw:frame></text:p>
      <text:h text:style-name="Heading_20_5" text:outline-level="5"><text:bookmark-start text:name="presiones"/>Presiones<text:bookmark-end text:name="presiones"/></text:h>
      <table:table>
        <table:table-column/>
        <table:table-column/>
        <table:table-row>
          <table:table-cell office:value-type="string" table:style-name="tableheader" table:number-columns-spanned="2">
            <text:p text:style-name="Table_20_Heading"> Herramientas del área grá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Muestra simultáneamente todas las curvas adquiri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777f08878c7c3e5c4384c3312e339ee.png" xlink:type="simple" xlink:show="embed" xlink:actuate="onLoad"/></draw:frame> </text:p>
          </table:table-cell>
          <table:table-cell office:value-type="string" table:style-name="tablecell">
            <text:p text:style-name="tablealignleft"> Visualiza simultáneamente todas las curvas detectadas en fase de presió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777f08878c7c3e5c4384c3312e339ee.png" xlink:type="simple" xlink:show="embed" xlink:actuate="onLoad"/></draw:frame> </text:p>
          </table:table-cell>
          <table:table-cell office:value-type="string" table:style-name="tablecell">
            <text:p text:style-name="tablealignleft"> Visualiza simultáneamente todas las curvas detectadas en fase de salid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Visualiza todas las curvas adquiridas “similares” a las curvas seleccionadas (adquiridas mediante el mismo man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Anula la selección de las curv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los puntos insertados en el gráfic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Imprime un informe de las curvas selecciona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a en formato texto los valores de las curvas seleccionada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Guarda el gráfico visualizado en una imagen en formato JPEG </text:p>
          </table:table-cell>
        </table:table-row>
      </table:table>
      <text:p text:style-name="Text_20_body">
En la lista, por cada curva adquirida, aparece la siguiente información:</text:p>
      <text:list text:style-name="List_20_1">
        <text:list-item>
          <text:p text:style-name="Text_20_body"> número del paso o combinación bloque/mando;</text:p>
        </text:list-item>
        <text:list-item>
          <text:p text:style-name="Text_20_body"> número del ciclo con referencia al paso o al bloque;</text:p>
        </text:list-item>
        <text:list-item>
          <text:p text:style-name="Text_20_body"> el número de los ciclos totales</text:p>
        </text:list-item>
        <text:list-item>
          <text:p text:style-name="Text_20_body"> fecha y hora de la medición;</text:p>
        </text:list-item>
        <text:list-item>
          <text:p text:style-name="Text_20_body"> el sentido: P per Pressione, R per Rilascio;</text:p>
        </text:list-item>
        <text:list-item>
          <text:p text:style-name="Text_20_body"> La temperatura registrada al final de la presion (*);</text:p>
        </text:list-item>
        <text:list-item>
          <text:p text:style-name="Text_20_body"> La presión registrada al final de la rotación;</text:p>
        </text:list-item>
        <text:list-item>
          <text:p text:style-name="Text_20_body">  la posición inicial (expresada en milímetros);</text:p>
        </text:list-item>
        <text:list-item>
          <text:p text:style-name="Text_20_body">  la posición final (expresada en milímetros);</text:p>
        </text:list-item>
        <text:list-item>
          <text:p text:style-name="Text_20_body">  la velocidad de presión (expresada en milímetros por segundo);</text:p>
        </text:list-item>
      </text:list>
      <text:p text:style-name="Text_20_body">
Nel riquadro sottostante la lista delle curve vengono graficate le curve relative al collaudo in esame. La scala della forza di spinta espressa in Newton è disposta verticalmente, la scala della posizione è tracciata orizzontalmente.
Premendo con il tasto sinistro del mouse sull'area grafica viene inserito in corrispondenza un punto che mostra il valore della forza rilevata (se abilitato nelle impostazioni grafiche, racchiusi tra parentesi sono visibili i millimetri della posizione).
Tenendo premuto il tasto destro è possibile invece esaminare velocemente i valori della forza che vengono visualizzati accanto ad una barra verticale tracciata continuamente in corrispondenza del mous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temperatura sarà quella letta dal controller del forno a meno che non sia presente un modulo supplementare 
(ADAM 4018) per il collegamento di termocoppie aggiuntive da collegare ad ogni postazione.</text:p>
          </table:table-cell>
        </table:table-row>
      </table:table>
      <text:h text:style-name="Heading_20_1" text:outline-level="1"><text:bookmark-start text:name="prueba"/>Prueba<text:bookmark-end text:name="prueba"/></text:h>
      <text:p text:style-name="Text_20_body">
En esta sección veremos detalladamente todas las operaciones que se pueden llevar a cabo durante las fases de prueba: inicio, suspensión, reanudación, modificación, eliminación y memorización.</text:p>
      <text:h text:style-name="Heading_20_2" text:outline-level="2"><text:bookmark-start text:name="nuevo"/>Nuevo<text:bookmark-end text:name="nuevo"/></text:h>
      <text:p text:style-name="Text_20_body">Para iniciar la fase de movimiento y adquisición del par, es necesario crear una prueba. Seleccionar en el menú <text:span text:style-name="Strong_20_Emphasis">Prueba → Nuevo</text:span> o pulsar las teclas <text:span text:style-name="Strong_20_Emphasis">CTRL+N</text:span>; o simplemente pulsar el siguiente botón en la barra de herramientas:</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El programa muestra la interfaz para la introducción de los datos de la prueba a realizar:</text:p>
      <text:p text:style-name="Text_20_body">
<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4.419791666667cm"><draw:image xlink:href="Pictures/354376b6252aac9fb8b58b5e9203b25b.png" xlink:type="simple" xlink:show="embed" xlink:actuate="onLoad"/></draw:frame>Finestra di avvio nuovo collaudo</text:p></draw:text-box></draw:frame></text:p>
      <text:p text:style-name="Text_20_body">Ante todo, es necesario elegir los puestos en los que se realizará la prueba; pulsar con el ratón los iconos de las llaves en el recuadro superior para habilitarlas o inhabilitarlas. 
Si es necesario, pero no se requiere para la prueba, introduzca una descripción de la prueba y a continuación las siguientes informaciones por cada componente:<text:span text:style-name="Strong_20_Emphasis"> Proveedor/Tipo</text:span>, <text:span text:style-name="Strong_20_Emphasis">Modelo</text:span>, <text:span text:style-name="Strong_20_Emphasis">Descripción</text:span>, <text:span text:style-name="Strong_20_Emphasis">Rotación Izq (grados)</text:span>, <text:span text:style-name="Strong_20_Emphasis">Rotación Dch (grados)</text:span>, <text:span text:style-name="Strong_20_Emphasis">Par máximo (Nm)</text:span>, <text:span text:style-name="Strong_20_Emphasis">Presión (N)</text:span>, <text:span text:style-name="Strong_20_Emphasis">Tolerancia presión (N)</text:span>, <text:span text:style-name="Strong_20_Emphasis">Contactos axiales</text:span>, <text:span text:style-name="Strong_20_Emphasis">Contactos rotación</text:span>, <text:span text:style-name="Strong_20_Emphasis">Fuga máxima</text:span> y <text:span text:style-name="Strong_20_Emphasis">Corriente desenganche mínima y máxima</text:span>.
Para cargar estos datos del archivo de los componentes seleccione todas las posiciones que se enumeran en la lista pulsando con el ratón la columna  <text:span text:style-name="Strong_20_Emphasis">Todos</text:span> y pulse el botón <text:span text:style-name="Strong_20_Emphasis">Cargar</text:span> para acceder al archivo:</text:p>
      <text:p text:style-name="Text_20_body">
<draw:frame draw:style-name="mediacenter" draw:name="Archivo componentes Legend" text:anchor-type="paragraph" draw:z-index="0" svg:width="10.583333333333cm"><draw:text-box><text:p text:style-name="legendcenter"><draw:frame draw:style-name="mediacenter" draw:name="Archivo componentes" text:anchor-type="paragraph" draw:z-index="0" svg:width="10.583333333333cm" svg:height="6.5616666666667cm"><draw:image xlink:href="Pictures/9e8976491fd04cd7650e9fcae7556bda.png" xlink:type="simple" xlink:show="embed" xlink:actuate="onLoad"/></draw:frame>Archivo componentes</text:p></draw:text-box></draw:frame></text:p>
      <text:p text:style-name="Text_20_body">Evidencie el componente en la lista y pulse la tecla <text:span text:style-name="Strong_20_Emphasis">Selecciona</text:span> para volver al panel de inicio de prueba. 
A continuación es posible variar manualmente las informaciones cargadas incluso para un solo componente accionando simplemente la selección de los componentes en la lista.  Los demás campos:  <text:span text:style-name="Strong_20_Emphasis">Muestra/Código/ANC</text:span>, <text:span text:style-name="Strong_20_Emphasis">Estampado/ Fecha de producción</text:span>, <text:span text:style-name="Strong_20_Emphasis">Lote/Máquina</text:span> y  <text:span text:style-name="Strong_20_Emphasis">Notas</text:span> deben introducirse, en cambio, en cada ocasión.</text:p>
      <text:p text:style-name="Text_20_body">Por último, para seleccionar el programa de prueba (único para todos los componentes) pulse en el panel de los programas Avanzados y pulse la tecla <text:span text:style-name="Strong_20_Emphasis">Cargar</text:span> para acceder a la ventana de selección.</text:p>
      <text:p text:style-name="Text_20_body"><draw:frame draw:style-name="mediacenter" draw:name="Editor programas avanzados Legend" text:anchor-type="paragraph" draw:z-index="0" svg:width="19.84375cm" style:rel-width="100%"><draw:text-box><text:p text:style-name="legendcenter"><draw:frame draw:style-name="mediacenter" draw:name="Editor programas avanzados" text:anchor-type="paragraph" draw:z-index="0" svg:width="19.84375cm" style:rel-width="100%" svg:height="12.408958333333cm" style:rel-height="scale"><draw:image xlink:href="Pictures/91f367eaa3051555560459e87ecd1d27.png" xlink:type="simple" xlink:show="embed" xlink:actuate="onLoad"/></draw:frame>Editor programas avanzados</text:p></draw:text-box></draw:frame></text:p>
      <text:p text:style-name="Text_20_body">Resaltarlo en la lista de aquellos contenidos en el archivo y pulsar el botón <text:span text:style-name="Strong_20_Emphasis">Seleccionar</text:span>. Para más información sobre la gestión de los programas estándar y avanzados, consultar el apartado correspondiente en el capítulo  Archivo componentes programas. </text:p>
      <text:p text:style-name="Text_20_body">Completar el procedimiento con el botón <text:span text:style-name="Strong_20_Emphasis">Confirmar</text:span> o pulsando el botón <text:span text:style-name="Strong_20_Emphasis">Anular</text:span> para anular el inic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ción de algunos campos relativos a la rotación, la presión y las entradas está permitida <text:line-break/>sólo después de autenticarse con la contraseña.</text:p>
          </table:table-cell>
        </table:table-row>
      </table:table>
      <text:h text:style-name="Heading_20_2" text:outline-level="2"><text:bookmark-start text:name="repetir"/>Repetir<text:bookmark-end text:name="repetir"/></text:h>
      <text:p text:style-name="Text_20_body">Terminada una prueba, es posible iniciar una nueva con los mismos datos y el mismo programa de la anterior. Seleccionar en el menú <text:span text:style-name="Strong_20_Emphasis">Prueba → Repetir</text:span> o pulsar las teclas <text:span text:style-name="Strong_20_Emphasis">CTRL+R</text:span>; o simplemente pulsar el siguiente botón en la barra de herramientas:</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Al igual que para la modificación (ver el párrafo siguiente), el programa muestra la ventana para introducir o cambiar todos aquellos datos que no influyen en el funcionamiento de la prueba. </text:p>
      <text:h text:style-name="Heading_20_2" text:outline-level="2"><text:bookmark-start text:name="modificar"/>Modificar<text:bookmark-end text:name="modificar"/></text:h>
      <text:p text:style-name="Text_20_body">
Aun durante la prueba es posible modificar parte de los datos puramente descriptivos introducidos anteriormente, que no influyen en la ejecución de la prueba en sí. Elegir en el menú <text:span text:style-name="Strong_20_Emphasis">Prueba →Modificar</text:span> o pulsar las teclas <text:span text:style-name="Strong_20_Emphasis">CTRL+M</text:span>; o simplemente pulsar el siguiente botón en la barra de herramientas:</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esde la ventana que aparece es posible corregir los datos del puesto: <text:span text:style-name="Strong_20_Emphasis">proveedor/tipo</text:span>, <text:span text:style-name="Strong_20_Emphasis">modelo</text:span>, <text:span text:style-name="Strong_20_Emphasis">descripción</text:span>,  <text:span text:style-name="Strong_20_Emphasis">muestra/código/ANC</text:span>, <text:span text:style-name="Strong_20_Emphasis">lote/máquina</text:span> y <text:span text:style-name="Strong_20_Emphasis">notas</text:span>. No es posible modificar: par máximo, número de contactos axiales y de rotación, grados de rotación (izq. y der.), valor de matrícula de la presión y tolerancia, programa de prueba en ejecución. Si la prueba no se ha iniciado, es posible quitarle uno o varios puestos. Hacer clic con el ratón en el icono correspondiente en el recuadro superior y responder <text:span text:style-name="Strong_20_Emphasis">Sí</text:span> al posterior mensaje de confirmación. El puesto se elimina de la prueba, que queda vacía.</text:p>
      <text:h text:style-name="Heading_20_2" text:outline-level="2"><text:bookmark-start text:name="inicio"/>Inicio<text:bookmark-end text:name="inicio"/></text:h>
      <text:p text:style-name="Text_20_body">Una vez creada una nueva prueba es necesario iniciarla. Seleccionar en el menú <text:span text:style-name="Emphasis"><text:span text:style-name="Strong_20_Emphasis">Prueba → Iniciar</text:span></text:span> o pulsar la tecla <text:span text:style-name="Strong_20_Emphasis">F5</text:span>; o simplemente pulsar el siguiente botón en la barra de herramientas:</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ez iniciada la prueba, al finalizar cada rotación, el programa muestra el gráfico del par detectado con los valores de temperatura y presión detectados en el componente.  En ocasión de la fase de prueba de la junta, que se puede realizar en un puesto a la cvez, en correspondencia con el componente afectado, se visualiza una barra y el tiempo que queda para adquirir los resultados.  </text:p>
      <text:p text:style-name="Text_20_body">La misma función se puede utilizar para reiniciar una prueba previamente interrumpida. </text:p>
      <text:h text:style-name="Heading_20_2" text:outline-level="2"><text:bookmark-start text:name="interrupcion"/>Interrupción<text:bookmark-end text:name="interrupcion"/></text:h>
      <text:p text:style-name="Text_20_body">La interrupción de una prueba suspende la adquisición de los datos, que se puede reanudar posteriormente. Para suspender una prueba es necesario seleccionar en el menú <text:span text:style-name="Strong_20_Emphasis">Prueba → Suspender</text:span> o pulsar la tecla <text:span text:style-name="Strong_20_Emphasis">F6</text:span>; o simplemente pulsar el siguiente botón en la barra de herramientas:</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Responder <text:span text:style-name="Strong_20_Emphasis">Sí</text:span> al posterior mensaje de confirmación. Esperar que el programa complete la fase de movimiento para llevar los componentes a la posición de cero inicial.</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l proceso se detiene después de ejecutar el último mando cíclico del bloque</text:p>
          </table:table-cell>
        </table:table-row>
      </table:table>
      <text:h text:style-name="Heading_20_2" text:outline-level="2"><text:bookmark-start text:name="interrupcion_inmediata"/>Interrupción  inmediata<text:bookmark-end text:name="interrupcion_inmediata"/></text:h>
      <text:p text:style-name="Text_20_body">
Al igual que en la función <text:span text:style-name="Strong_20_Emphasis">Interrupción</text:span>, también esta interrumpe la prueba, pero no espera al final del ciclo corriente para volver a poner todos los componentes en el cero de partida.</text:p>
      <text:p text:style-name="Text_20_body">Para suspender una prueba seleccionar en el menú <text:span text:style-name="Strong_20_Emphasis">Prueba → Suspender desbloque</text:span> o pulsar el siguiente botón en la barra de herramientas:</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Responder <text:span text:style-name="Strong_20_Emphasis">Sí</text:span> al posterior mensaje de confirmación.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 prueba se interrumpirá de inmediato sin poner los componentes en la posición cero</text:p>
          </table:table-cell>
        </table:table-row>
      </table:table>
      <text:h text:style-name="Heading_20_2" text:outline-level="2"><text:bookmark-start text:name="eliminacion"/>Eliminación<text:bookmark-end text:name="eliminacion"/></text:h>
      <text:p text:style-name="Text_20_body">
La eliminación de una prueba consiste en la cancelación definitiva de todos los datos adquiridos. Para efectuar esta operación es necesario seleccionar en el menú <text:span text:style-name="Strong_20_Emphasis">Prueba → Eliminar</text:span> o pulsar el siguiente botón en la barra de herramientas:</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Responder <text:span text:style-name="Strong_20_Emphasis">Sí</text:span> al posterior mensaje de confirmación.</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Las pruebas eliminadas no se pueden recuperar. Por lo tanto hay que prestar mucha atención.</text:p>
          </table:table-cell>
        </table:table-row>
      </table:table>
      <text:h text:style-name="Heading_20_2" text:outline-level="2"><text:bookmark-start text:name="memorizacion"/>Memorización<text:bookmark-end text:name="memorizacion"/></text:h>
      <text:p text:style-name="Text_20_body">
Esta función permite memorizar en el archivo una prueba terminada o interrumpida. En primer lugar, se recomienda llevar a cabo la introducción completa de los datos de la prueba y del respectivo resultado, para que, una vez archivada, se pueda recuperar fácilmente con las herramientas de búsqueda. Seleccionar en el menú <text:span text:style-name="Strong_20_Emphasis">Prueba → Guardar</text:span> o simplemente pulsar el siguiente botón en la barra de herramientas:</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Responder Sí al posterior mensaje de confirmación.</text:p>
      <text:h text:style-name="Heading_20_2" text:outline-level="2"><text:bookmark-start text:name="detalles"/>Detalles<text:bookmark-end text:name="detalles"/></text:h>
      <text:p text:style-name="Text_20_body">
En cualquier momento es posible ver los detalles del programa de prueba en ejecución.
luego seleccionar en el menú <text:span text:style-name="Strong_20_Emphasis">Prueba → Detalles</text:span> o pulsar las teclas <text:span text:style-name="Strong_20_Emphasis">CTRL+D</text:span>; o simplemente pulsar el siguiente botón en la barra de herramientas:</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
En la ventana que aparece se resumen todos los datos de la prueba y las correspondientes informaciones sobre los bloqueos y los mandos.  Para volver a la pantalla principal pulse la tecla <text:span text:style-name="Strong_20_Emphasis">Salir</text:span>. </text:p>
      <text:h text:style-name="Heading_20_3" text:outline-level="3"><text:bookmark-start text:name="detalles_del_programa_avanzado"/>Detalles del programa avanzado<text:bookmark-end text:name="detalles_del_programa_avanzado"/></text:h>
      <text:p text:style-name="Text_20_body">
<draw:frame draw:style-name="mediacenter" draw:name="Dettagli programma di test avanzato Legend" text:anchor-type="paragraph" draw:z-index="0" svg:width="11.90625cm"><draw:text-box><text:p text:style-name="legendcenter"><draw:frame draw:style-name="mediacenter" draw:name="Dettagli programma di test avanzato" text:anchor-type="paragraph" draw:z-index="0" svg:width="11.90625cm" svg:height="8.6254166666667cm"><draw:image xlink:href="Pictures/d5bdd6e069f9ddc45e99cea5ce89b957.png" xlink:type="simple" xlink:show="embed" xlink:actuate="onLoad"/></draw:frame>Dettagli programma di test avanzato</text:p></draw:text-box></draw:frame></text:p>
      <text:p text:style-name="Text_20_body">Esta ventana muestra la lista de los bloques con los respectivos mandos que caracterizan el programa corriente. Por cada bloque junto al número progresivo (entre corchetes) y el nombre, se reproducen el número de ciclos ejecutados y el total. Inmediatamente por debajo se detallan todos los mandos completos con los relativos parámetros encerrados entre corchetes.  Los iconos a la izquierda de cada elemento indican el estado actual del programa:
</text:p>
      <table:table>
        <table:table-column/>
        <table:table-column/>
        <table:table-row>
          <table:table-cell office:value-type="string" table:style-name="tableheader">
            <text:p text:style-name="Table_20_Heading">Icono</text:p>
          </table:table-cell>
          <table:table-cell office:value-type="string" table:style-name="tableheader">
            <text:p text:style-name="Table_20_Heading">Descripción</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que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que en ejecució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que no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mando cíclico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mando cíclico en ejecució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mando cíclico no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mando ejecutad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mando en ejecució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mando no ejecutado </text:p>
          </table:table-cell>
        </table:table-row>
      </table:table>
      <text:h text:style-name="Heading_20_2" text:outline-level="2"><text:bookmark-start text:name="valores_maximos"/>Valores máximos<text:bookmark-end text:name="valores_maximos"/></text:h>
      <text:p text:style-name="Text_20_body">
Esta función permite analizar, por cada puesto, los valores máximos de las curvas de par adquiridas durante la prueba. Seleccionar en el menú <text:span text:style-name="Strong_20_Emphasis">Prueba → Valores máximos</text:span>, o pulsar la combinación de teclas <text:span text:style-name="Strong_20_Emphasis">CTRL + V</text:span> para acceder a la siguiente ventana:</text:p>
      <text:p text:style-name="Text_20_body"><draw:frame draw:style-name="mediacenter" draw:name="Finestra valori massimi Legend" text:anchor-type="paragraph" draw:z-index="0" svg:width="11.90625cm"><draw:text-box><text:p text:style-name="legendcenter"><draw:frame draw:style-name="mediacenter" draw:name="Finestra valori massimi" text:anchor-type="paragraph" draw:z-index="0" svg:width="11.90625cm" svg:height="6.6939583333333cm"><draw:image xlink:href="Pictures/c84f775811f82aefc98e8f13ddef8fb6.png" xlink:type="simple" xlink:show="embed" xlink:actuate="onLoad"/></draw:frame>Finestra valori massimi</text:p></draw:text-box></draw:frame></text:p>
      <text:p text:style-name="Text_20_body">El puesto o los puestos a analizar se pueden seleccionar en la lista visible en lo alto, a la izquierda, de la ventana o por la tecla <text:span text:style-name="Strong_20_Emphasis">Seleccionar todos</text:span>. 
Inmediatamente debajo es necesario activar las casillas <text:span text:style-name="Strong_20_Emphasis">Horarias/Antihorarias</text:span> para la visualización de las curvas.</text:p>
      <text:p text:style-name="Text_20_body">En el formulario se visualizan tres gráficos; comenzando desde arriba:
</text:p>
      <text:list text:style-name="List_20_1">
        <text:list-item>
          <text:p text:style-name="Text_20_body"> <text:span text:style-name="Strong_20_Emphasis">Elenco puntatográfico de las curvas de los valores máximos;</text:span></text:p>
        </text:list-item>
        <text:list-item>
          <text:p text:style-name="Text_20_body"> <text:span text:style-name="Strong_20_Emphasis">gráfico de los errores en los contactos;</text:span></text:p>
        </text:list-item>
        <text:list-item>
          <text:p text:style-name="Text_20_body"> <text:span text:style-name="Strong_20_Emphasis">gráfico de la temperatura medida en el horno.</text:span></text:p>
        </text:list-item>
      </text:list>
      <text:p text:style-name="Text_20_body">Las curvas visualizadas en el primero son influidas por las siguientes opciones:
</text:p>
      <text:list text:style-name="List_20_1">
        <text:list-item>
          <text:p text:style-name="Text_20_body"> <text:span text:style-name="Strong_20_Emphasis">Todas:</text:span> gráfico de los valores máximos de todas las curvas adquiridas incluso por error;</text:p>
        </text:list-item>
        <text:list-item>
          <text:p text:style-name="Text_20_body"> <text:span text:style-name="Strong_20_Emphasis">Sólo adquisiciones:</text:span> gráfico de los valores máximos sólo de las curvas adquiridas en modalidad automática.</text:p>
        </text:list-item>
      </text:list>
      <text:p text:style-name="Text_20_body">
Se puede realizar un análisis más detallado modificando las opciones relativas a los grados que permiten incluir en el cálculo sólo algunas curvas o incluso parte de ellas:
</text:p>
      <text:list text:style-name="List_20_1">
        <text:list-item>
          <text:p text:style-name="Text_20_body"> <text:span text:style-name="Strong_20_Emphasis">Grados inicio:</text:span> valor de inicio de la adquisición;</text:p>
        </text:list-item>
        <text:list-item>
          <text:p text:style-name="Text_20_body"> <text:span text:style-name="Strong_20_Emphasis">Grados fin:</text:span> valor de fin de la adquisición;</text:p>
        </text:list-item>
      </text:list>
      <text:list text:style-name="List_20_1">
        <text:list-item>
          <text:p text:style-name="Text_20_body"> <text:span text:style-name="Strong_20_Emphasis">Usa grados deshecho prueba</text:span>: valor configurado durante la creación de la prueba;</text:p>
        </text:list-item>
      </text:list>
      <text:list text:style-name="List_20_1">
        <text:list-item>
          <text:p text:style-name="Text_20_body"> <text:span text:style-name="Strong_20_Emphasis">Descarte inicio:</text:span> grados a descartar al inicio de cada curva para excluir picos debidos al inicio de la rotación;</text:p>
        </text:list-item>
        <text:list-item>
          <text:p text:style-name="Text_20_body"> <text:span text:style-name="Strong_20_Emphasis">Descarte fin:</text:span> grados a descartar al final de cada curva para excluir picos debidos a eventuales finales de carrera.</text:p>
        </text:list-item>
      </text:list>
      <text:p text:style-name="Text_20_body">
Cada vez que se modifica uno de estos valores es necesario seleccionar <text:span text:style-name="Strong_20_Emphasis">Actualizar</text:span> para realizar nuevamente los cálculos. Los otros botones incluidos en el formulario son:
</text:p>
      <text:list text:style-name="List_20_1">
        <text:list-item>
          <text:p text:style-name="Text_20_body"> <text:span text:style-name="Strong_20_Emphasis">Guardar:</text:span> guarda el gráfico de los valores máximos en formato JPEG;</text:p>
        </text:list-item>
        <text:list-item>
          <text:p text:style-name="Text_20_body"> <text:span text:style-name="Strong_20_Emphasis">Exportar:</text:span> exporta a un archivo de texto los valores máximos medidos;</text:p>
        </text:list-item>
        <text:list-item>
          <text:p text:style-name="Text_20_body"> <text:span text:style-name="Strong_20_Emphasis">Imprimir:</text:span> muestra la vista preliminar de impresión de los gráficos;</text:p>
        </text:list-item>
        <text:list-item>
          <text:p text:style-name="Text_20_body"> <text:span text:style-name="Strong_20_Emphasis">Salir:</text:span> cierra el formulario.</text:p>
        </text:list-item>
      </text:list>
      <text:h text:style-name="Heading_20_2" text:outline-level="2"><text:bookmark-start text:name="pruebas_estanqueidad"/>Pruebas estanqueidad<text:bookmark-end text:name="pruebas_estanqueidad"/></text:h>
      <text:p text:style-name="Text_20_body">
Esta función visualiza la lista de todas las pruebas de estanqueidad realizadas durante la prueba. 
Seleccionar en el menú <text:span text:style-name="Emphasis"><text:span text:style-name="Strong_20_Emphasis">Prueba » Pruebas estanqueidad</text:span></text:span>, o pulse la combinación de teclas  <text:span text:style-name="Strong_20_Emphasis">CTRL + T</text:span> para acceder a la siguiente ventana:</text:p>
      <text:p text:style-name="Text_20_body"><draw:frame draw:style-name="mediacenter" draw:name="Lista de laspruebas de estanqueidad Legend" text:anchor-type="paragraph" draw:z-index="0" svg:width="13.229166666667cm"><draw:text-box><text:p text:style-name="legendcenter"><draw:frame draw:style-name="mediacenter" draw:name="Lista de laspruebas de estanqueidad" text:anchor-type="paragraph" draw:z-index="0" svg:width="13.229166666667cm" svg:height="7.064375cm"><draw:image xlink:href="Pictures/0c9d6bf57ea7477bef01123c9d022319.png" xlink:type="simple" xlink:show="embed" xlink:actuate="onLoad"/></draw:frame>Lista de laspruebas de estanqueidad</text:p></draw:text-box></draw:frame></text:p>
      <text:p text:style-name="Text_20_body">
Para ver la lista de las pruebas, seleccionar la ubicación en la lista de arriba a la izquierda de la ventana. Para cada ensayo incluirá la siguiente información:</text:p>
      <text:p text:style-name="Text_20_body"><text:span text:style-name="Strong_20_Emphasis">Step:</text:span> informaciones sobre el bloque/mando;</text:p>
      <text:p text:style-name="Text_20_body"><text:span text:style-name="Strong_20_Emphasis">Ciclo:</text:span> número de ciclo del bloque en ejecución;</text:p>
      <text:p text:style-name="Text_20_body"><text:span text:style-name="Strong_20_Emphasis">Totales:</text:span> ciclos totales realizados desde el inicio de la prueba;</text:p>
      <text:p text:style-name="Text_20_body"><text:span text:style-name="Strong_20_Emphasis">Fecha/Hora:</text:span> fecha y hora de la detección;</text:p>
      <text:p text:style-name="Text_20_body"><text:span text:style-name="Strong_20_Emphasis">TA:</text:span> temperatura ambiente (en el interior del horno);</text:p>
      <text:p text:style-name="Text_20_body"><text:span text:style-name="Strong_20_Emphasis">P.(N):</text:span> presión ejercida sobre el vástago del los componente;</text:p>
      <text:p text:style-name="Text_20_body"><text:span text:style-name="Strong_20_Emphasis">P.(mbar):</text:span> presión de prueba aplicada por la máquina ATEQ;</text:p>
      <text:p text:style-name="Text_20_body"><text:span text:style-name="Strong_20_Emphasis">Valor de fuga:</text:span> valor máximo de fuga detectado por la máquina durante el test;</text:p>
      <text:p text:style-name="Text_20_body"><text:span text:style-name="Strong_20_Emphasis">Resultado:</text:span> resultado asignado por el programa de prueba;</text:p>
      <text:p text:style-name="Text_20_body"><text:span text:style-name="Strong_20_Emphasis">Grados:</text:span> indica en grados la posición en que se efectúa el test de estanqueidad;</text:p>
      <text:p text:style-name="Text_20_body"><text:span text:style-name="Strong_20_Emphasis">Datos:</text:span> Los datos leídos desde la máquina ATEQ.</text:p>
      <text:p text:style-name="Text_20_body">Como se muestra en la imagen superior, las pruebas se enumeran en diferentes colores, dependiendo del tipo. Los valores reportados serán rojo en el caso de un resultado negativo.</text:p>
      <text:p text:style-name="Text_20_body">La lista se puede filtrar mediante la selección de una de las siguientes opciones disponibles:
</text:p>
      <text:list text:style-name="List_20_1">
        <text:list-item>
          <text:p text:style-name="Text_20_body"> <text:span text:style-name="Strong_20_Emphasis">Todos</text:span>: nessun filtro;</text:p>
        </text:list-item>
        <text:list-item>
          <text:p text:style-name="Text_20_body"> <text:span text:style-name="Strong_20_Emphasis">Estanqueidad interna</text:span>: muestra la lista de pruebas de estanqueidad interna;</text:p>
        </text:list-item>
        <text:list-item>
          <text:p text:style-name="Text_20_body"> <text:span text:style-name="Strong_20_Emphasis">Estanqueidad externa</text:span>: muestra la lista de pruebas de estanqueidad externa;</text:p>
        </text:list-item>
        <text:list-item>
          <text:p text:style-name="Text_20_body"> <text:span text:style-name="Strong_20_Emphasis">Estanqueidad imán</text:span>: muestra la lista de pruebas de estanqueidad de imán;</text:p>
        </text:list-item>
      </text:list>
      <text:p text:style-name="Text_20_body">
La ventana muestra cinco gráficos, y comenzando desde la parte superior:
</text:p>
      <text:list text:style-name="List_20_1">
        <text:list-item>
          <text:p text:style-name="Text_20_body"> <text:span text:style-name="Strong_20_Emphasis">gráficos valores fuga interna</text:span> : valor máximo de fuga interna;  </text:p>
        </text:list-item>
        <text:list-item>
          <text:p text:style-name="Text_20_body"> <text:span text:style-name="Strong_20_Emphasis">gráficos valores fuga externa</text:span> : valor máximo de fuga externa;</text:p>
        </text:list-item>
        <text:list-item>
          <text:p text:style-name="Text_20_body"> <text:span text:style-name="Strong_20_Emphasis">gráficos valores fuga imán</text:span>  : valor máximo de fuga imán;</text:p>
        </text:list-item>
        <text:list-item>
          <text:p text:style-name="Text_20_body"> <text:span text:style-name="Strong_20_Emphasis">gráficos de los errores</text:span> : Para cada ensayo, realizado con resultado negativo, el valor se incrementa en uno;</text:p>
        </text:list-item>
        <text:list-item>
          <text:p text:style-name="Text_20_body"> <text:span text:style-name="Strong_20_Emphasis">gráficos de la temperatura detectada en el horno</text:span>.</text:p>
        </text:list-item>
      </text:list>
      <text:p text:style-name="Text_20_body">
En todos los gráficos, excepto la temperatura, las curvas mostradas varían según el número de estaciones seleccionadas. </text:p>
      <text:p text:style-name="Text_20_body">Para salir de esta ventana , pulsar el botón <text:span text:style-name="Strong_20_Emphasis">Salir</text:span>.
</text:p>
      <text:h text:style-name="Heading_20_2" text:outline-level="2"><text:bookmark-start text:name="pruebas_estanqueidad_rotacion"/>Pruebas estanqueidad/rotación<text:bookmark-end text:name="pruebas_estanqueidad_rotacion"/></text:h>
      <text:p text:style-name="Text_20_body">
Esta función visualiza la lista de todas las pruebas de estanqueidad en rotación realizadas durante la prueba.
Seleccionar en el menú <text:span text:style-name="Emphasis"><text:span text:style-name="Strong_20_Emphasis">Prueba » Pruebas estanqueidad/rotación </text:span></text:span>, o pulse la combinación de teclas  <text:span text:style-name="Strong_20_Emphasis">CTRL + P</text:span> para acceder a la siguiente ventana:
<draw:frame draw:style-name="mediacenter" draw:name="" text:anchor-type="paragraph" draw:z-index="0" svg:width="15.875cm" svg:height="8.5460416666667cm"><draw:image xlink:href="Pictures/6cf682501274de3330dbb17265efa24d.png" xlink:type="simple" xlink:show="embed" xlink:actuate="onLoad"/></draw:frame></text:p>
      <text:p text:style-name="Text_20_body">Para visualizar la lista de las pruebas seleccione el puesto en la lista que figura arriba, a la izquierda, de la ventana.  Por cada prueba aparecen las siguientes informaciones: </text:p>
      <text:p text:style-name="Text_20_body">Step + informaciones sobre el bloque/mando; </text:p>
      <text:p text:style-name="Text_20_body"><text:span text:style-name="Strong_20_Emphasis">Ciclo:</text:span> número de ciclo del bloque en ejecución;</text:p>
      <text:p text:style-name="Text_20_body"><text:span text:style-name="Strong_20_Emphasis">Totales:</text:span> ciclos totales realizados desde el inicio de la prueba;</text:p>
      <text:p text:style-name="Text_20_body"><text:span text:style-name="Strong_20_Emphasis">Fecha/Hora:</text:span> fecha y hora de la detección;</text:p>
      <text:p text:style-name="Text_20_body"><text:span text:style-name="Strong_20_Emphasis">TA:</text:span> temperatura ambiente (en el interior del horno);</text:p>
      <text:p text:style-name="Text_20_body"><text:span text:style-name="Strong_20_Emphasis">Grados:</text:span> indica los grados efectuados durante la prueba del test de fuga;</text:p>
      <text:p text:style-name="Text_20_body"><text:span text:style-name="Strong_20_Emphasis">Grados inicio:</text:span> indica en qué grado ha iniciado la prueba del test de fuga;</text:p>
      <text:p text:style-name="Text_20_body"><text:span text:style-name="Strong_20_Emphasis">Fuga máx. (cc/h):</text:span> valor máximo de fuga detectado por la máquina durante el test;</text:p>
      <text:p text:style-name="Text_20_body">En el área gráfica, por cada componente seleccionado, se visualiza la curva de los valores máximos de fuga detectados durante cada prueba realizada. 
Si se selecciona, en cambio, una sola adquisición, se podrán ver de forma gráfica los valores de la fuga adquiridos durante la rotación. </text:p>
      <text:p text:style-name="Text_20_body"><draw:frame draw:style-name="mediacenter" draw:name="" text:anchor-type="paragraph" draw:z-index="0" svg:width="15.875cm" svg:height="4.2333333333333cm"><draw:image xlink:href="Pictures/bb879c034b9a642695bc796eac969a68.png" xlink:type="simple" xlink:show="embed" xlink:actuate="onLoad"/></draw:frame>
</text:p>
      <text:h text:style-name="Heading_20_2" text:outline-level="2"><text:bookmark-start text:name="pruebas_desenganche"/>Pruebas desenganche<text:bookmark-end text:name="pruebas_desenganche"/></text:h>
      <text:p text:style-name="Text_20_body">
Esta función visualiza la lista de todas las pruebas de estanqueidad realizadas durante la prueba. Seleccionar en el menú <text:span text:style-name="Strong_20_Emphasis"><text:span text:style-name="Emphasis">Prueba » Pruebas desenganche</text:span></text:span>, o pulse la combinación de teclas  <text:span text:style-name="Strong_20_Emphasis">CTRL + S</text:span> para acceder a la siguiente ventana:</text:p>
      <text:p text:style-name="Text_20_body"><draw:frame draw:style-name="mediacenter" draw:name="" text:anchor-type="paragraph" draw:z-index="0" svg:width="15.875cm" svg:height="8.5460416666667cm"><draw:image xlink:href="Pictures/539ad47345aa2e75fe3f09911d3f6cf7.png" xlink:type="simple" xlink:show="embed" xlink:actuate="onLoad"/></draw:frame></text:p>
      <text:p text:style-name="Text_20_body">Para visualizar la lista de las pruebas seleccione el puesto en la lista que figura arriba, a la izquierda, de la ventana. Por cada prueba aparecen las siguientes informaciones:</text:p>
      <text:p text:style-name="Text_20_body"><text:span text:style-name="Strong_20_Emphasis">Step:</text:span>informaciones sobre el bloque/mando;</text:p>
      <text:p text:style-name="Text_20_body"><text:span text:style-name="Strong_20_Emphasis">Ciclo:</text:span>número de ciclo del bloque en ejecución;</text:p>
      <text:p text:style-name="Text_20_body"><text:span text:style-name="Strong_20_Emphasis">Totales:</text:span>ciclos totales realizados desde el inicio de la prueba;</text:p>
      <text:p text:style-name="Text_20_body"><text:span text:style-name="Strong_20_Emphasis">Fecha/Hora:</text:span> fecha y hora de la detección;</text:p>
      <text:p text:style-name="Text_20_body"><text:span text:style-name="Strong_20_Emphasis">TA:</text:span> temperatura ambiente (en el interior del horno);</text:p>
      <text:p text:style-name="Text_20_body"><text:span text:style-name="Strong_20_Emphasis">Grados inicio:</text:span> indica en grados la posición en que se efectúa el test de desenganche; </text:p>
      <text:p text:style-name="Text_20_body"><text:span text:style-name="Strong_20_Emphasis">Desenganche (mA):</text:span> indica el valor de desenganche detectado durante el test;</text:p>
      <text:h text:style-name="Heading_20_2" text:outline-level="2"><text:bookmark-start text:name="prueba_contactos"/>Prueba Contactos<text:bookmark-end text:name="prueba_contactos"/></text:h>
      <text:p text:style-name="Text_20_body">
Esta función muestra una lista de todas las pruebas de los contactos realizados durante la prueba. Seeleccione en el menú <text:span text:style-name="Emphasis"><text:span text:style-name="Strong_20_Emphasis">Prueba » Prueba contactos</text:span></text:span>, o prensa las teclas CTRL + X por acceder a la siguiente ventana:</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12.170833333333cm"><draw:image xlink:href="Pictures/ceba68bf306fbf54b9668990e4a64060.png" xlink:type="simple" xlink:show="embed" xlink:actuate="onLoad"/></draw:frame> </text:p></draw:text-box></draw:frame></text:p>
      <text:p text:style-name="Text_20_body">Para visualizar la lista de las pruebas seleccione el puesto en la lista que figura arriba, a la izquierda, de la ventana. Por cada prueba aparecen las siguientes informaciones:</text:p>
      <text:p text:style-name="Text_20_body"><text:span text:style-name="Strong_20_Emphasis">Step:</text:span>informaciones sobre el bloque/mando;</text:p>
      <text:p text:style-name="Text_20_body"><text:span text:style-name="Strong_20_Emphasis">Ciclo:</text:span> número de ciclo del bloque en ejecución;</text:p>
      <text:p text:style-name="Text_20_body"><text:span text:style-name="Strong_20_Emphasis">Totales:</text:span> ciclos totales realizados desde el inicio de la prueba;</text:p>
      <text:p text:style-name="Text_20_body"><text:span text:style-name="Strong_20_Emphasis">Fecha/Hora:</text:span> fecha y hora de la detección;</text:p>
      <text:p text:style-name="Text_20_body"><text:span text:style-name="Strong_20_Emphasis">TA:</text:span> temperatura ambiente (en el interior del horno);</text:p>
      <text:p text:style-name="Text_20_body"><text:span text:style-name="Strong_20_Emphasis">Contacto:</text:span> indica, en qué contacto, es llevado la prueba;</text:p>
      <text:p text:style-name="Text_20_body"><text:span text:style-name="Strong_20_Emphasis">Tipo de movimiento:</text:span> indica el tipo de movimiento realizado para la prueba de contacto, que puede ser : empuje , liberación , rotación horaria , rotación antihoraria</text:p>
      <text:p text:style-name="Text_20_body"><text:span text:style-name="Strong_20_Emphasis">Posición de inicio:</text:span> Se indica, la posición actual ,en la que comienza la pruebaoo o en milímetros o grados dependiendo del tipo de movimiento </text:p>
      <text:p text:style-name="Text_20_body"><text:span text:style-name="Strong_20_Emphasis">Posición :</text:span> Se indica después de cuántos grados/mm , se ha producido un cambio de estado de los contactos
<text:span text:style-name="Strong_20_Emphasis">Estado:</text:span> indica el estado de los contactos abiertos o cerrados</text:p>
      <text:p text:style-name="Text_20_body"><text:span text:style-name="Strong_20_Emphasis">Resultado:</text:span> Indica si la prueba fue para bien o no, OK si es positivo ,KO si es negativo</text:p>
      <text:p text:style-name="Text_20_body">Si se selecciona una prueba de la lista , esta mostrará los cambio de estados , y es el siguiente ventrana : </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8.09625cm"><draw:image xlink:href="Pictures/2fedc030dc25dc14a0f6ce9288c24ef5.png" xlink:type="simple" xlink:show="embed" xlink:actuate="onLoad"/></draw:frame> </text:p></draw:text-box></draw:frame></text:p>
      <text:h text:style-name="Heading_20_2" text:outline-level="2"><text:bookmark-start text:name="analisis"/>Análisis<text:bookmark-end text:name="analisis"/></text:h>
      <text:p text:style-name="Text_20_body">A través de esta función se accede a un panel desde el que es posible pasar rápidamente al análisis de los resultados de los diferentes tipos de pruebas. </text:p>
      <text:p text:style-name="Text_20_body"><draw:frame draw:style-name="mediacenter" draw:name=" Ventana análisis de prueba Legend" text:anchor-type="paragraph" draw:z-index="0" svg:width="11.90625cm"><draw:text-box><text:p text:style-name="legendcenter"><draw:frame draw:style-name="mediacenter" draw:name=" Ventana análisis de prueba" text:anchor-type="paragraph" draw:z-index="0" svg:width="11.90625cm" svg:height="6.4558333333333cm"><draw:image xlink:href="Pictures/70c8b907a249ca7990d4ca74d42bbcd5.png" xlink:type="simple" xlink:show="embed" xlink:actuate="onLoad"/></draw:frame> Ventana análisis de prueba</text:p></draw:text-box></draw:frame></text:p>
      <text:p text:style-name="Text_20_body">Para visualizar los diferentes tipos de pruebas descritos en los apartados anteriores utilice las teclas que se encuentran a la izquierda. </text:p>
      <text:h text:style-name="Heading_20_2" text:outline-level="2"><text:bookmark-start text:name="modificaciones_configuraciones_graficas"/>Modificaciones configuraciones gráficas<text:bookmark-end text:name="modificaciones_configuraciones_graficas"/></text:h>
      <text:p text:style-name="Text_20_body">
Las configuraciones gráficas se pueden modificar en el menú desplegable visualizado pulsando con la tecla derecha del ratón el área gráfica. </text:p>
      <text:p text:style-name="Text_20_body"><draw:frame draw:style-name="mediacenter" draw:name="Selección escala ciclos eje X gráfico valores máximos Legend" text:anchor-type="paragraph" draw:z-index="0" svg:width="6.35cm"><draw:text-box><text:p text:style-name="legendcenter"><draw:frame draw:style-name="mediacenter" draw:name="Selección escala ciclos eje X gráfico valores máximos" text:anchor-type="paragraph" draw:z-index="0" svg:width="6.35cm" svg:height="6.3235416666667cm"><draw:image xlink:href="Pictures/da206bb535b2a450773364760269946c.png" xlink:type="simple" xlink:show="embed" xlink:actuate="onLoad"/></draw:frame>Selección escala ciclos eje X gráfico valores máximos</text:p></draw:text-box></draw:frame></text:p>
      <text:h text:style-name="Heading_20_3" text:outline-level="3"><text:bookmark-start text:name="modificacion_de_la_escala_de_los_ciclos"/>Modificación de la escala de los ciclos<text:bookmark-end text:name="modificacion_de_la_escala_de_los_ciclos"/></text:h>
      <text:p text:style-name="Text_20_body">
El eje X del gráfico de los valores de par tiene el número de los ciclos que se puede modificar de la siguiente manera:</text:p>
      <text:list text:style-name="List_20_1">
        <text:list-item>
          <text:p text:style-name="Text_20_body"> pulse el gráfico con la tecla derecha del ratón;</text:p>
        </text:list-item>
        <text:list-item>
          <text:p text:style-name="Text_20_body"> en el menú que aparece seleccione <text:span text:style-name="Strong_20_Emphasis">seleccionar escala</text:span> y luego <text:span text:style-name="Strong_20_Emphasis">bloques/steps</text:span> para visualizar las subdivisiones en función de los bloques del programa, en otro caso un número de  <text:span text:style-name="Strong_20_Emphasis">1</text:span> a <text:span text:style-name="Strong_20_Emphasis">10</text:span> que representa el divisor del número máximo de ciclos previsto en el programa. </text:p>
        </text:list-item>
        <text:list-item>
          <text:p text:style-name="Text_20_body"> seleccione autoescala para registrar la longitud del eje X a los ciclos efectuados por el test. </text:p>
        </text:list-item>
      </text:list>
      <text:h text:style-name="Heading_20_3" text:outline-level="3"><text:bookmark-start text:name="modificacion_del_valor_maximo"/>Modificación del valor máximo<text:bookmark-end text:name="modificacion_del_valor_maximo"/></text:h>
      <text:p text:style-name="Text_20_body">Para los gráficos de estanqueidad/giro y desenganche es posible configurar el valor máximo de la escala:</text:p>
      <text:list text:style-name="List_20_1">
        <text:list-item>
          <text:p text:style-name="Text_20_body"> pulse el gráfico con la tecla derecha del ratón;</text:p>
        </text:list-item>
        <text:list-item>
          <text:p text:style-name="Text_20_body"> pulsando opciones se accederá a esta ventana, en la que se puede configurar la escala máxima para los gráficos correspondientes,  <text:span text:style-name="Strong_20_Emphasis">Opciones gráficos estanqueidad</text:span> , <text:span text:style-name="Strong_20_Emphasis">Opciones gráficos fuga/giro</text:span> , <text:span text:style-name="Strong_20_Emphasis">Opciones gráficos desenganche</text:span> :</text:p>
        </text:list-item>
      </text:list>
      <text:p text:style-name="Text_20_body">
<draw:frame draw:style-name="mediacenter" draw:name="" text:anchor-type="paragraph" draw:z-index="0" svg:width="11.535833333333cm" svg:height="10.874375cm"><draw:image xlink:href="Pictures/d971d3eaec0b569779c385d76b3a88c0.png" xlink:type="simple" xlink:show="embed" xlink:actuate="onLoad"/></draw:frame></text:p>
      <text:h text:style-name="Heading_20_2" text:outline-level="2"><text:bookmark-start text:name="resultado"/>Resultado<text:bookmark-end text:name="resultado"/></text:h>
      <text:p text:style-name="Text_20_body">
Por medio de esta función es posible entrar en una ventana resumen con todos los datos de la prueba y asignar el resultado a toda la prueba además de a cada puesto. Los resultados asignados se guardan en el archivo y se pueden incluir en las funciones de búsqueda de pruebas.</text:p>
      <text:p text:style-name="Text_20_body">Seleccionar en el menú <text:span text:style-name="Emphasis"><text:span text:style-name="Strong_20_Emphasis">Prueba » Resultado</text:span></text:span> o pulsar las teclas <text:span text:style-name="Strong_20_Emphasis">CTRL+E</text:span>  para acceder a la siguiente ventana:</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7.0379166666667cm"><draw:image xlink:href="Pictures/fb855094d8a5fdcc76d77564adaf9035.png" xlink:type="simple" xlink:show="embed" xlink:actuate="onLoad"/></draw:frame>Finestra "Risultati di collaudo"</text:p></draw:text-box></draw:frame></text:p>
      <text:p text:style-name="Text_20_body">Por cada puesto de la lista se reproduce la siguiente información:</text:p>
      <text:list text:style-name="List_20_1">
        <text:list-item>
          <text:p text:style-name="Text_20_body">  <text:span text:style-name="Strong_20_Emphasis">Puesto</text:span> :indica el número del puesto</text:p>
        </text:list-item>
        <text:list-item>
          <text:p text:style-name="Text_20_body">  <text:span text:style-name="Strong_20_Emphasis">Ciclos realizados</text:span> : número total de ciclos realizados (puede ser también inferior al total previsto si el puesto se ha interrumpido;</text:p>
        </text:list-item>
        <text:list-item>
          <text:p text:style-name="Text_20_body"> <text:span text:style-name="Strong_20_Emphasis">Pico A.(Nm)</text:span> : Valor máximo de par en sentido antihorario</text:p>
        </text:list-item>
        <text:list-item>
          <text:p text:style-name="Text_20_body"> <text:span text:style-name="Strong_20_Emphasis">Pico O.(Nm)</text:span> : Valor máximo de par en sentido horario</text:p>
        </text:list-item>
        <text:list-item>
          <text:p text:style-name="Text_20_body"> <text:span text:style-name="Strong_20_Emphasis">Errores par</text:span>: número de rotaciones en las cuales se ha detectado la superación del par;</text:p>
        </text:list-item>
        <text:list-item>
          <text:p text:style-name="Text_20_body"> <text:span text:style-name="Strong_20_Emphasis">Errores contactos</text:span>: número de rotaciones en las cuales se ha registrado un problema en los contactos</text:p>
        </text:list-item>
        <text:list-item>
          <text:p text:style-name="Text_20_body"> <text:span text:style-name="Strong_20_Emphasis">Errores estanqueidad Int./Ext.</text:span> :número de pruebas de estanqueidad internas/externas fallidas;</text:p>
        </text:list-item>
        <text:list-item>
          <text:p text:style-name="Text_20_body"> <text:span text:style-name="Strong_20_Emphasis">(cc/h) max Int./Ext.</text:span> : valores máximos de la fuga interna/externa;</text:p>
        </text:list-item>
        <text:list-item>
          <text:p text:style-name="Text_20_body"> <text:span text:style-name="Strong_20_Emphasis">Errores imán</text:span> :número de pruebas de estanqueidad fallidas en la prueba del imán; </text:p>
        </text:list-item>
        <text:list-item>
          <text:p text:style-name="Text_20_body"> <text:span text:style-name="Strong_20_Emphasis">(cc/h) max imán</text:span> : valor máximo de la fuga detectado en el test del imán; </text:p>
        </text:list-item>
        <text:list-item>
          <text:p text:style-name="Text_20_body"> <text:span text:style-name="Strong_20_Emphasis">Err. fuga giro</text:span> : número de errores de estanqueidad durante la rotación; </text:p>
        </text:list-item>
        <text:list-item>
          <text:p text:style-name="Text_20_body"> <text:span text:style-name="Strong_20_Emphasis">(cc/h) máx fuga/rotación</text:span> : valor máximo de la fuga durante la rotación detectado entre todas las pruebas efectuadas; </text:p>
        </text:list-item>
        <text:list-item>
          <text:p text:style-name="Text_20_body"> <text:span text:style-name="Strong_20_Emphasis">Err. desenganche mín/máx.</text:span> : número de errores de desenganche; </text:p>
        </text:list-item>
        <text:list-item>
          <text:p text:style-name="Text_20_body"> <text:span text:style-name="Strong_20_Emphasis">(mA) desenganche mín/máx.</text:span> : valores mínimos y máximos detectados en los tests de desenganche; </text:p>
        </text:list-item>
        <text:list-item>
          <text:p text:style-name="Text_20_body"> <text:span text:style-name="Strong_20_Emphasis">Resultado</text:span>: resultado asignado por operador.</text:p>
        </text:list-item>
        <text:list-item>
          <text:p text:style-name="Text_20_body"> <text:span text:style-name="Strong_20_Emphasis">Proveedor/Tipo</text:span> :especificado en los datos de prueba; </text:p>
        </text:list-item>
        <text:list-item>
          <text:p text:style-name="Text_20_body"> <text:span text:style-name="Strong_20_Emphasis">Modelo</text:span> :especificado en los datos de prueba;</text:p>
        </text:list-item>
        <text:list-item>
          <text:p text:style-name="Text_20_body"> <text:span text:style-name="Strong_20_Emphasis">Descripción</text:span> :especificado en los datos de prueba;</text:p>
        </text:list-item>
        <text:list-item>
          <text:p text:style-name="Text_20_body"> <text:span text:style-name="Strong_20_Emphasis">Loto/Localización/ANC</text:span> :especificado en los datos de prueba;</text:p>
        </text:list-item>
        <text:list-item>
          <text:p text:style-name="Text_20_body"> <text:span text:style-name="Strong_20_Emphasis">Estampado/D. de producción</text:span>; especificado en los datos de prueba;</text:p>
        </text:list-item>
      </text:list>
      <text:p text:style-name="Text_20_body">
Para asignar al mismo tiempo a todos los componentes el mismo resultado presionar el botón <text:span text:style-name="Strong_20_Emphasis">Seleccionar todos</text:span>, luego llenar el campo <text:span text:style-name="Strong_20_Emphasis">Resultado componente</text:span> y presionar la tecla <text:span text:style-name="Strong_20_Emphasis">Actualizar</text:span>. Con el botón <text:span text:style-name="Strong_20_Emphasis">Invertir selección</text:span> se pueden fácilmente seleccionar todos los componentes excepto aquel que ya está seleccionado.</text:p>
      <text:p text:style-name="Text_20_body">Para exportar toda la información visualizada presionar el botón <text:span text:style-name="Strong_20_Emphasis">Exportar</text:span> e introducir el nombre del archivo a crear. Los datos serán exportados en formato texto separados por el carácter de tabulación.
Pulse la tecla <text:span text:style-name="Strong_20_Emphasis">Confirmar</text:span> para salvar los eventuales resultados asignados, o pulse la tecla  <text:span text:style-name="Strong_20_Emphasis">Estampa informe  prueba</text:span> para visualizar el informe, en caso contrario <text:span text:style-name="Strong_20_Emphasis">Salir</text:span> para cerrar sin modificaciones.
Si pulsa <text:span text:style-name="Strong_20_Emphasis">Estampa informe prueba</text:span> se visualizará esta ventana:</text:p>
      <text:p text:style-name="Text_20_body">
<draw:frame draw:style-name="mediacenter" draw:name="Ventana &quot;Estampa informe&quot; Legend" text:anchor-type="paragraph" draw:z-index="0" svg:width="11.90625cm"><draw:text-box><text:p text:style-name="legendcenter"><draw:frame draw:style-name="mediacenter" draw:name="Ventana &quot;Estampa informe&quot;" text:anchor-type="paragraph" draw:z-index="0" svg:width="11.90625cm" svg:height="14.525625cm"><draw:image xlink:href="Pictures/87aac4975e65ea5be154dcafab1d626d.png" xlink:type="simple" xlink:show="embed" xlink:actuate="onLoad"/></draw:frame>Ventana "Estampa informe"</text:p></draw:text-box></draw:frame></text:p>
      <text:p text:style-name="Text_20_body">Arriba a la izquierda se visualizan los puestos que se pueden seleccionar, una vez seleccionados elija qué quiere visualizar en el gráfico durante la impresión del informe mediante las opciones:</text:p>
      <text:list text:style-name="List_20_1">
        <text:list-item>
          <text:p text:style-name="Text_20_body"> <text:span text:style-name="Strong_20_Emphasis">Gráficos de los valores máximos</text:span> :Imprime el gráfico que representa los valores de par máximos de todos los puestos. </text:p>
        </text:list-item>
        <text:list-item>
          <text:p text:style-name="Text_20_body"> <text:span text:style-name="Strong_20_Emphasis">Gráfico de los valores máximos por cada puesto</text:span> :Imprime el gráfico de la curva de los valores máximos de cada puesto</text:p>
        </text:list-item>
        <text:list-item>
          <text:p text:style-name="Text_20_body"> <text:span text:style-name="Strong_20_Emphasis">Gráficos de los valores de par adquiridos</text:span> :Imprime el gráfico que representa las curvas de los valores de par  todos los puestos.</text:p>
        </text:list-item>
        <text:list-item>
          <text:p text:style-name="Text_20_body"> <text:span text:style-name="Strong_20_Emphasis">Gráfico de las pruebas de estanqueidad</text:span> :Imprime el gráfico de los valores máximos de fuga detectada en las pruebas de estanqueidad. </text:p>
        </text:list-item>
        <text:list-item>
          <text:p text:style-name="Text_20_body"> <text:span text:style-name="Strong_20_Emphasis">Gráficos de las pruebas de estanqueidad por cada puesto</text:span> :Imprime el gráfico de los valores máximos de fuga detectada en las pruebas de estanqueidad por cada puesto.</text:p>
        </text:list-item>
        <text:list-item>
          <text:p text:style-name="Text_20_body"> <text:span text:style-name="Strong_20_Emphasis">Gráfico de las pruebas de estanqueidad/giro</text:span> :Imprime el gráfico de los valores máximos de fuga detectada en las pruebas de estanqueidad/giro por cada puesto.</text:p>
        </text:list-item>
        <text:list-item>
          <text:p text:style-name="Text_20_body"> <text:span text:style-name="Strong_20_Emphasis">Gráficos de las pruebas de estanqueidad/giro por cada puesto</text:span> :Imprime el gráfico de los valores máximos de fuga detectada en las pruebas de estanqueidad/giro por cada puesto.</text:p>
        </text:list-item>
        <text:list-item>
          <text:p text:style-name="Text_20_body"> <text:span text:style-name="Strong_20_Emphasis">Gráfico de las pruebas de desenganche</text:span> : Imprime el gráfico de las corrientes detectadas en las pruebas de desenganche. </text:p>
        </text:list-item>
        <text:list-item>
          <text:p text:style-name="Text_20_body"> <text:span text:style-name="Strong_20_Emphasis">Gráficos de las pruebas de desenganche por cada puesto</text:span> :Imprime el gráfico de las corrientes detectadas en las pruebas de desenganche por cada puesto.</text:p>
        </text:list-item>
        <text:list-item>
          <text:p text:style-name="Text_20_body"> <text:span text:style-name="Strong_20_Emphasis">Listado del programa de prueba</text:span> :Imprime la lista de todos los mandos y de todos los bloques de la prueba. </text:p>
        </text:list-item>
      </text:list>
      <text:p text:style-name="Text_20_body">
Pulse la tecla  <text:span text:style-name="Strong_20_Emphasis">Confirmar</text:span> para salvar las configuraciones y visualizar el informe, en caso contrario  <text:span text:style-name="Strong_20_Emphasis">Anular</text:span> para cerrar sin modificar y volver a la pantalla del resultado de la prueb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 es posible modificar los resultados de las pruebas reabiertas desde el archivo</text:p>
          </table:table-cell>
        </table:table-row>
      </table:table>
      <text:h text:style-name="Heading_20_2" text:outline-level="2"><text:bookmark-start text:name="exclusion_de_un_puesto"/>Exclusión de un puesto<text:bookmark-end text:name="exclusion_de_un_puesto"/></text:h>
      <text:p text:style-name="Text_20_body">
Durante la ejecución de una prueba es posible excluir un puesto eliminando todos los datos adquiridos para continuar sólo con los restantes. Seleccionar en el menú <text:span text:style-name="Strong_20_Emphasis">Puesto → Exclui r y continuar</text:span> y responder Sí al posterior mensaje de confirmació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s datos de un puesto excluido no se pueden recuperar.</text:p>
          </table:table-cell>
        </table:table-row>
      </table:table>
      <text:h text:style-name="Heading_20_2" text:outline-level="2"><text:bookmark-start text:name="memorizacion_de_un_puesto"/>Memorización de un puesto<text:bookmark-end text:name="memorizacion_de_un_puesto"/></text:h>
      <text:p text:style-name="Text_20_body">
Es posible utilizar esta función si se desea guardar en el archivo los datos de un puesto para continuar con la prueba sólo de los restantes. Seleccionar en el menú <text:span text:style-name="Strong_20_Emphasis">Puesto → Guardar y continuar</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 puesto guardado no se puede incluir en la prueba.</text:p>
          </table:table-cell>
        </table:table-row>
      </table:table>
      <text:h text:style-name="Heading_20_1" text:outline-level="1"><text:bookmark-start text:name="archivo_de_pruebas"/>Archivo de pruebas<text:bookmark-end text:name="archivo_de_pruebas"/></text:h>
      <text:p text:style-name="Text_20_body">
En este capítulo se describen los procedimientos de búsqueda y apertura de las pruebas archivadas localmente o en unidades externas (red, llave USB).</text:p>
      <text:h text:style-name="Heading_20_2" text:outline-level="2"><text:bookmark-start text:name="apertura_de_una_prueba_local"/>Apertura de una prueba local<text:bookmark-end text:name="apertura_de_una_prueba_local"/></text:h>
      <text:p text:style-name="Text_20_body">
Esta función permite cargar y visualizar las pruebas guardadas anteriormente en el archivo local. Seleccionar en el menú <text:span text:style-name="Strong_20_Emphasis">Archivo → Pruebas</text:span> o pulsar la tecla <text:span text:style-name="Strong_20_Emphasis">F9</text:span>; o pulsar el siguiente botón en la barra de herramientas:</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Aparece la siguiente ventana:</text:p>
      <text:p text:style-name="Text_20_body"><draw:frame draw:style-name="mediacenter" draw:name="Finestra &quot;Archivio collaudi&quot; Legend" text:anchor-type="paragraph" draw:z-index="0" svg:width="15.875cm"><draw:text-box><text:p text:style-name="legendcenter"><draw:frame draw:style-name="mediacenter" draw:name="Finestra &quot;Archivio collaudi&quot;" text:anchor-type="paragraph" draw:z-index="0" svg:width="15.875cm" svg:height="8.5460416666667cm"><draw:image xlink:href="Pictures/60cfca4462cecef09338ccd5803d91d1.png" xlink:type="simple" xlink:show="embed" xlink:actuate="onLoad"/></draw:frame>Finestra "Archivio collaudi"</text:p></draw:text-box></draw:frame></text:p>
      <text:p text:style-name="Text_20_body">Pulsando el botón <text:span text:style-name="Strong_20_Emphasis">Buscar</text:span> se visualizan todas las pruebas archivadas. Además es posible realizar búsquedas introduciendo parte de la información en los siguientes campos:
</text:p>
      <text:list text:style-name="List_20_1">
        <text:list-item>
          <text:p text:style-name="Text_20_body"> <text:span text:style-name="Strong_20_Emphasis">Número:</text:span> número de la prueba asignado automáticamente en el archivo;</text:p>
        </text:list-item>
        <text:list-item>
          <text:p text:style-name="Text_20_body"> <text:span text:style-name="Strong_20_Emphasis">Fecha de ..a ..:</text:span> fecha de inicio de la prueba;</text:p>
        </text:list-item>
        <text:list-item>
          <text:p text:style-name="Text_20_body"> <text:span text:style-name="Strong_20_Emphasis">Plano :</text:span> código/descripción del plano de prueba (si se ha introducido).</text:p>
        </text:list-item>
        <text:list-item>
          <text:p text:style-name="Text_20_body"> <text:span text:style-name="Strong_20_Emphasis">Proveedor/Tipo;</text:span></text:p>
        </text:list-item>
        <text:list-item>
          <text:p text:style-name="Text_20_body"> <text:span text:style-name="Strong_20_Emphasis">Modelo;</text:span> </text:p>
        </text:list-item>
        <text:list-item>
          <text:p text:style-name="Text_20_body"> <text:span text:style-name="Strong_20_Emphasis">Descripción;</text:span></text:p>
        </text:list-item>
        <text:list-item>
          <text:p text:style-name="Text_20_body"> <text:span text:style-name="Strong_20_Emphasis">Muestra/Código/ANC:</text:span></text:p>
        </text:list-item>
        <text:list-item>
          <text:p text:style-name="Text_20_body"> <text:span text:style-name="Strong_20_Emphasis">Estampado/Fecha de producción</text:span>;</text:p>
        </text:list-item>
        <text:list-item>
          <text:p text:style-name="Text_20_body"> <text:span text:style-name="Strong_20_Emphasis">Lote/Máquina;</text:span></text:p>
        </text:list-item>
        <text:list-item>
          <text:p text:style-name="Text_20_body"> <text:span text:style-name="Strong_20_Emphasis">Notas;</text:span></text:p>
        </text:list-item>
        <text:list-item>
          <text:p text:style-name="Text_20_body"> <text:span text:style-name="Strong_20_Emphasis">Resultado muestra:</text:span> resultado del componente asignado por el operador;</text:p>
        </text:list-item>
      </text:list>
      <text:p text:style-name="Text_20_body">
Una vez visualizadas las pruebas, seleccionar aquella de interés y pulsar el botón <text:span text:style-name="Strong_20_Emphasis">Cargar</text:span>. La prueba seleccionada se carga en la lista de pruebas.</text:p>
      <text:p text:style-name="Text_20_body">Para eliminar definitivamente la prueba del archivo pulsar el botón <text:span text:style-name="Strong_20_Emphasis">Eliminar</text:span> y responder <text:span text:style-name="Strong_20_Emphasis">Sí</text:span> al posterior mensaje de confirmación. La función de eliminación está disponible sólo después de introducir la contraseña de protección (consultar el apartado Contraseña en el capítulo Instrumentos).</text:p>
      <text:p text:style-name="Text_20_body">Es posible exportar en un archivo de texto la lista de las pruebas realizadas presionando el botón <text:span text:style-name="Strong_20_Emphasis">Exportar lista</text:span>.</text:p>
      <text:p text:style-name="Text_20_body">Para salir de esta ventana sin cargar una prueba, pulsar el botón <text:span text:style-name="Strong_20_Emphasis">Salir</text:span>.</text:p>
      <text:h text:style-name="Heading_20_2" text:outline-level="2"><text:bookmark-start text:name="apertura_de_una_prueba_externa"/>Apertura de una prueba externa<text:bookmark-end text:name="apertura_de_una_prueba_externa"/></text:h>
      <text:p text:style-name="Text_20_body">
Esta función permite cargar y visualizar las pruebas guardadas anteriormente en otras unidades de red o externas. Seleccionar en el menú <text:span text:style-name="Strong_20_Emphasis">Archivo → Pruebas externas</text:span> o pulsar las teclas <text:span text:style-name="Strong_20_Emphasis">ALT + F9</text:span> y luego seleccionar la ubicación del archivo:</text:p>
      <text:p text:style-name="Text_20_body"><draw:frame draw:style-name="mediacenter" draw:name="Selección de la ubicación de las pruebas externas Legend" text:anchor-type="paragraph" draw:z-index="0" svg:width="7.9375cm"><draw:text-box><text:p text:style-name="legendcenter"><draw:frame draw:style-name="mediacenter" draw:name="Selección de la ubicación de las pruebas externas" text:anchor-type="paragraph" draw:z-index="0" svg:width="7.9375cm" svg:height="7.223125cm"><draw:image xlink:href="Pictures/e819d810c802f281e79bbaecf5f1d134.jpg" xlink:type="simple" xlink:show="embed" xlink:actuate="onLoad"/></draw:frame>Selección de la ubicación de las pruebas externas</text:p></draw:text-box></draw:frame></text:p>
      <text:p text:style-name="Text_20_body">Si la ubicación es válida, aparece la misma ventana de búsqueda y selección que para las pruebas archivadas localmente. Consultar el apartado anterior para más detalles.</text:p>
      <text:h text:style-name="Heading_20_2" text:outline-level="2"><text:bookmark-start text:name="cierre_de_una_prueba_archivada"/>Cierre de una prueba archivada<text:bookmark-end text:name="cierre_de_una_prueba_archivada"/></text:h>
      <text:p text:style-name="Text_20_body">
Esta función permite cerrar una prueba abierta desde el archivo y marcada con el siguiente icono:</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ara cerrar una prueba es necesario resaltar la prueba que se desea cerrar y seleccionar en el menú <text:span text:style-name="Strong_20_Emphasis">Archivo → Cerrar</text:span> o bien pulsar la combinación de teclas <text:span text:style-name="Strong_20_Emphasis">CTRL + C</text:span>; o pulsar el siguiente botón en la barra de herramientas:</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_archivo"/>Backup del archivo<text:bookmark-end text:name="backup_del_archivo"/></text:h>
      <text:p text:style-name="Text_20_body">
Utilizando esta función es posible realizar una copia de todos los datos del sistema: calibración, modelos, programas y pruebas en una unidad de red o de memorización externa.</text:p>
      <text:p text:style-name="Text_20_body">Seleccionar en el menú <text:span text:style-name="Strong_20_Emphasis">Archivo → Backup</text:span> para acceder al siguiente panel:</text:p>
      <text:p text:style-name="Text_20_body"><draw:frame draw:style-name="mediacenter" draw:name="Utilità di backup Legend" text:anchor-type="paragraph" draw:z-index="0" svg:width="6.35cm"><draw:text-box><text:p text:style-name="legendcenter"><draw:frame draw:style-name="mediacenter" draw:name="Utilità di backup" text:anchor-type="paragraph" draw:z-index="0" svg:width="6.35cm" svg:height="10.795cm"><draw:image xlink:href="Pictures/beb39464cc75ccc72750d8ac1180cd72.png" xlink:type="simple" xlink:show="embed" xlink:actuate="onLoad"/></draw:frame>Utilità di backup</text:p></draw:text-box></draw:frame></text:p>
      <text:p text:style-name="Text_20_body">A la apertura aparece automáticamente la última ubicación utilizada; sólo hay que pulsar el botón <text:span text:style-name="Strong_20_Emphasis">Iniciar</text:span> y esperar que se haga la copia. El backup puede ser de dos tipos:
</text:p>
      <text:list text:style-name="List_20_1">
        <text:list-item>
          <text:p text:style-name="Text_20_body"> <text:span text:style-name="Strong_20_Emphasis">Backup Incremental:</text:span> copia todos los archivos no contenidos en la carpeta de destino;</text:p>
        </text:list-item>
        <text:list-item>
          <text:p text:style-name="Text_20_body"> <text:span text:style-name="Strong_20_Emphasis">Backup Completo:</text:span> copia todos los archivos en la carpeta de destino y sobrescribe aquellos ya presentes con el mismo nombre, inherentes al software GasTapsEvoTestSystem.</text:p>
        </text:list-item>
      </text:list>
      <text:p text:style-name="Text_20_body">Con el botón <text:span text:style-name="Strong_20_Emphasis">Modificar</text:span> es posible elegir otra ubicació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la base de datos copiada están presentes los datos de calibración de los puestos</text:p>
          </table:table-cell>
        </table:table-row>
      </table:table>
      <text:h text:style-name="Heading_20_1" text:outline-level="1"><text:bookmark-start text:name="archivo_de_componentes_y_programas"/>Archivo de componentes y programas<text:bookmark-end text:name="archivo_de_componentes_y_programas"/></text:h>
      <text:p text:style-name="Text_20_body">
Los apartados contenidos en este capítulo describen las interfaces y las funciones para la gestión del archivo de componentes y de los programas avanzados. Si bien no hay restricciones particulares para la visualización, para la gestión de los archivos es necesario introducir primero la contraseña como se indica en el apartado Contraseña del capítulo Instrumentos.</text:p>
      <text:h text:style-name="Heading_20_2" text:outline-level="2"><text:bookmark-start text:name="componentes"/>Componentes<text:bookmark-end text:name="componentes"/></text:h>
      <text:p text:style-name="Text_20_body">
Para entrar en la gestión del archivo de componentes seleccionar en el menú <text:span text:style-name="Strong_20_Emphasis">Archivo → Componentes</text:span> o pulsar la tecla <text:span text:style-name="Strong_20_Emphasis">F2</text:span>; o pulsar el siguiente botón en la barra de herramientas:</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Aparece la siguiente ventana:</text:p>
      <text:p text:style-name="Text_20_body"><draw:frame draw:style-name="mediacenter" draw:name="Ventana &quot;Gestión componentes&quot; Legend" text:anchor-type="paragraph" draw:z-index="0" svg:width="10.583333333333cm"><draw:text-box><text:p text:style-name="legendcenter"><draw:frame draw:style-name="mediacenter" draw:name="Ventana &quot;Gestión componentes&quot;" text:anchor-type="paragraph" draw:z-index="0" svg:width="10.583333333333cm" svg:height="6.5616666666667cm"><draw:image xlink:href="Pictures/9e8976491fd04cd7650e9fcae7556bda.png" xlink:type="simple" xlink:show="embed" xlink:actuate="onLoad"/></draw:frame>Ventana "Gestión componentes"</text:p></draw:text-box></draw:frame></text:p>
      <text:p text:style-name="Text_20_body">Para añadir un componente es necesario:</text:p>
      <text:list text:style-name="List_20_1">
        <text:list-item>
          <text:p text:style-name="Text_20_body"> Pulsar el botón <text:span text:style-name="Strong_20_Emphasis">Nuevo</text:span>.</text:p>
        </text:list-item>
        <text:list-item>
          <text:p text:style-name="Text_20_body"> Introducir la información en las casillas correspondientes;</text:p>
        </text:list-item>
        <text:list-item>
          <text:p text:style-name="Text_20_body"> Pulsar el botón <text:span text:style-name="Strong_20_Emphasis">Actualizar</text:span> para guardar los datos.</text:p>
        </text:list-item>
      </text:list>
      <text:p text:style-name="Text_20_body">
Para modificar un componente es necesario:</text:p>
      <text:list text:style-name="List_20_1">
        <text:list-item>
          <text:p text:style-name="Text_20_body"> Seleccionar en la lista el componente a modificar.</text:p>
        </text:list-item>
        <text:list-item>
          <text:p text:style-name="Text_20_body"> Modificar la información visualizada;</text:p>
        </text:list-item>
        <text:list-item>
          <text:p text:style-name="Text_20_body"> Pulsar el botón <text:span text:style-name="Strong_20_Emphasis">Actualizar</text:span> para guardar los datos.</text:p>
        </text:list-item>
      </text:list>
      <text:p text:style-name="Text_20_body">
Para eliminar un componente es necesario:</text:p>
      <text:list text:style-name="List_20_1">
        <text:list-item>
          <text:p text:style-name="Text_20_body"> Seleccionar en la lista el componente a eliminar;</text:p>
        </text:list-item>
        <text:list-item>
          <text:p text:style-name="Text_20_body"> Pulsar el botón <text:span text:style-name="Strong_20_Emphasis">Eliminar</text:span>  y responder <text:span text:style-name="Strong_20_Emphasis">Sí</text:span> al posterior mensaje de confirmación.</text:p>
        </text:list-item>
      </text:list>
      <text:p text:style-name="Text_20_body">
Para salir de esta ventana pulsar el botón <text:span text:style-name="Strong_20_Emphasis">Salir</text:span>.</text:p>
      <text:p text:style-name="Text_20_body">
Los datos de los componentes son los siguientes:</text:p>
      <text:list text:style-name="List_20_1">
        <text:list-item>
          <text:p text:style-name="Text_20_body"> <text:span text:style-name="Strong_20_Emphasis">Proveedor/Tipo:</text:span> Fabricante del componente o tipología.</text:p>
        </text:list-item>
        <text:list-item>
          <text:p text:style-name="Text_20_body"> <text:span text:style-name="Strong_20_Emphasis">Modelo:</text:span> Código de identificación del componente.</text:p>
        </text:list-item>
        <text:list-item>
          <text:p text:style-name="Text_20_body"> <text:span text:style-name="Strong_20_Emphasis">Descripción:</text:span> Es una descripción del producto asociada al código.</text:p>
        </text:list-item>
        <text:list-item>
          <text:p text:style-name="Text_20_body"> <text:span text:style-name="Strong_20_Emphasis">Rotación izq.:</text:span> Especifica el ángulo de rotación máxima antihoraria del componente de 0° a 360°.</text:p>
        </text:list-item>
        <text:list-item>
          <text:p text:style-name="Text_20_body"> <text:span text:style-name="Strong_20_Emphasis">Rotación der.:</text:span> Especifica el ángulo de rotación máxima horaria del componente de 0° a 360°.</text:p>
        </text:list-item>
        <text:list-item>
          <text:p text:style-name="Text_20_body"> <text:span text:style-name="Strong_20_Emphasis">Par máximo:</text:span> Es el valor de par máximo aceptable, superado el cual la máquina considera el componente averiado. El valor se expresa en Nm (Newton/metro).</text:p>
        </text:list-item>
        <text:list-item>
          <text:p text:style-name="Text_20_body"> <text:span text:style-name="Strong_20_Emphasis">Contactos axiales:</text:span> Número de contactos que pueden cambiar de estado durante el movimiento axial (presión/liberación). En el sistema es posible examinar un solo contacto axial.</text:p>
        </text:list-item>
        <text:list-item>
          <text:p text:style-name="Text_20_body"> <text:span text:style-name="Strong_20_Emphasis">Contactos rotación:</text:span> Número de contactos que pueden cambiar de estado varias veces durante la fase de rotación izquierda o derecha. En el sistema es posible examinar tres contactos de este tipo.</text:p>
        </text:list-item>
        <text:list-item>
          <text:p text:style-name="Text_20_body"> <text:span text:style-name="Strong_20_Emphasis">Presión:</text:span> Indica la presión nominal que se puede ejercer sobre el componente.</text:p>
        </text:list-item>
        <text:list-item>
          <text:p text:style-name="Text_20_body"> <text:span text:style-name="Strong_20_Emphasis">Tolerancia presión:</text:span> Indica los valores dentro de los cuales la presión medida puede considerarse correcta.</text:p>
        </text:list-item>
      </text:list>
      <text:list text:style-name="List_20_1">
        <text:list-item>
          <text:p text:style-name="Text_20_body"> <text:span text:style-name="Strong_20_Emphasis">Fuga máxima (cc/h):</text:span> Valor máximo de la fuga admitida durante las pruebas de estanqueidad. </text:p>
        </text:list-item>
        <text:list-item>
          <text:p text:style-name="Text_20_body"> <text:span text:style-name="Strong_20_Emphasis">Corriente desenganche mínima (mA):</text:span> Valor de corriente mínima admitido durante el test de desenganche del imán. </text:p>
        </text:list-item>
        <text:list-item>
          <text:p text:style-name="Text_20_body"> <text:span text:style-name="Strong_20_Emphasis">Corriente desenganche máxima (mA):</text:span> Valor de corriente máxima admitido durante el test de desenganche del imán.</text:p>
        </text:list-item>
      </text:list>
      <text:h text:style-name="Heading_20_2" text:outline-level="2"><text:bookmark-start text:name="programas"/>Programas<text:bookmark-end text:name="programas"/></text:h>
      <text:p text:style-name="Text_20_body">El software GasTapsEvoTestSystem prevé para la ejecución de las pruebas una lista de:  <text:span text:style-name="Strong_20_Emphasis">programas avanzados</text:span>.
Los programas avanzados permiten realizar, en el mismo ciclo, más rotaciones en varias posiciones y pueden realizarse también pruebas de estanqueidad. </text:p>
      <text:h text:style-name="Heading_20_3" text:outline-level="3"><text:bookmark-start text:name="programas_avanzados"/>Programas avanzados<text:bookmark-end text:name="programas_avanzados"/></text:h>
      <text:p text:style-name="Text_20_body">Para entrar en la gestión del archivo de los programas avanzados, seleccionar en el menú <text:span text:style-name="Strong_20_Emphasis">Archivo → Programas avanzados</text:span> o pulsar <text:span text:style-name="Strong_20_Emphasis">F3</text:span>, o simplemente pulsar el siguiente botón en la barra de herramientas:</text:p>
      <text:p text:style-name="Text_20_body">
<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Aparece la siguiente ventana:</text:p>
      <text:p text:style-name="Text_20_body"><draw:frame draw:style-name="mediacenter" draw:name="Finestra gestione programmi avanzati Legend" text:anchor-type="paragraph" draw:z-index="0" svg:width="19.84375cm" style:rel-width="100%"><draw:text-box><text:p text:style-name="legendcenter"><draw:frame draw:style-name="mediacenter" draw:name="Finestra gestione programmi avanzati" text:anchor-type="paragraph" draw:z-index="0" svg:width="19.84375cm" style:rel-width="100%" svg:height="12.408958333333cm" style:rel-height="scale"><draw:image xlink:href="Pictures/91f367eaa3051555560459e87ecd1d27.png" xlink:type="simple" xlink:show="embed" xlink:actuate="onLoad"/></draw:frame>Finestra gestione programmi avanzati</text:p></draw:text-box></draw:frame></text:p>
      <text:p text:style-name="Text_20_body">Los programas avanzados se dividen en bloques. Cada bloque, que se repite un número de ciclos preestablecido, puede contener uno o varios mandos seleccionables entre aquellos presentes.</text:p>
      <text:p text:style-name="Text_20_body">La ventana de gestión se divide en tres paneles: a la izquierda, la lista de programas; en el centro, la lista de bloques y mandos pertenecientes al programa avanzado; a la derecha, la lista de mandos introducibles.
El panel del centro muestra la lista de los bloques y de los mandos del programa, se puede visualizar por completo como default, o con las teclas situadas justo de bajo, <text:span text:style-name="Strong_20_Emphasis">Expandir</text:span> y <text:span text:style-name="Strong_20_Emphasis">Comprimir</text:span> se puede elegir si visualizar o no los mandos pertenecientes a los bloques. </text:p>
      <text:h text:style-name="Heading_20_4" text:outline-level="4"><text:bookmark-start text:name="programas1"/>Programas<text:bookmark-end text:name="programas1"/></text:h>
      <text:p text:style-name="Text_20_body">
Para crear un nuevo programa avanzado:</text:p>
      <text:list text:style-name="List_20_1">
        <text:list-item>
          <text:p text:style-name="Text_20_body"> Hacer clic con la tecla derecha en la lista de programas y elegir <text:span text:style-name="Strong_20_Emphasis">Nuevo</text:span> en el menú emergente;</text:p>
        </text:list-item>
        <text:list-item>
          <text:p text:style-name="Text_20_body"> Introducir el nombre del programa y pulsar <text:span text:style-name="Strong_20_Emphasis">Ok</text:span>.</text:p>
        </text:list-item>
      </text:list>
      <text:p text:style-name="Text_20_body">Para cambiar el nombre de un programa avanzado:</text:p>
      <text:list text:style-name="List_20_1">
        <text:list-item>
          <text:p text:style-name="Text_20_body"> Hacer clic con la tecla derecha sobre el programa cuyo nombre se desea cambiar y elegir <text:span text:style-name="Strong_20_Emphasis">Cambiar nombre</text:span> en el menú emergente.</text:p>
        </text:list-item>
      </text:list>
      <text:p text:style-name="Text_20_body">Para crear una copia de un programa existente:</text:p>
      <text:list text:style-name="List_20_1">
        <text:list-item>
          <text:p text:style-name="Text_20_body"> Hacer clic con la tecla derecha sobre el programa que se desea copiar y elegir <text:span text:style-name="Strong_20_Emphasis">Copiar</text:span> en el menú emergente;</text:p>
        </text:list-item>
        <text:list-item>
          <text:p text:style-name="Text_20_body"> Al final de la lista aparece una copia exacta del programa seleccionado, con el mismo nombre.</text:p>
        </text:list-item>
      </text:list>
      <text:p text:style-name="Text_20_body">Para eliminar un programa avanzado:</text:p>
      <text:list text:style-name="List_20_1">
        <text:list-item>
          <text:p text:style-name="Text_20_body"> Hacer clic con la tecla derecha sobre el programa que se desea eliminar y elegir <text:span text:style-name="Strong_20_Emphasis">Eliminar</text:span> en el menú emergente.</text:p>
        </text:list-item>
        <text:list-item>
          <text:p text:style-name="Text_20_body"> Responder <text:span text:style-name="Strong_20_Emphasis">Sí</text:span> al posterior mensaje de confirmación.</text:p>
        </text:list-item>
      </text:list>
      <text:p text:style-name="Text_20_body">
Para importar un nuevo programa avanzado en formato XML:</text:p>
      <text:list text:style-name="List_20_1">
        <text:list-item>
          <text:p text:style-name="Text_20_body"> Hacer clic con el botón derecho en la lista de programas y elegir <text:span text:style-name="Strong_20_Emphasis">Importar XML</text:span>  en el menú que aparece</text:p>
        </text:list-item>
        <text:list-item>
          <text:p text:style-name="Text_20_body"> Insertar el nombre del archivo y presionar <text:span text:style-name="Strong_20_Emphasis">Ok</text:span>.</text:p>
        </text:list-item>
      </text:list>
      <text:p text:style-name="Text_20_body">
Para exportar el programa avanzado en formato XML:</text:p>
      <text:list text:style-name="List_20_1">
        <text:list-item>
          <text:p text:style-name="Text_20_body"> Hacer clic con el botón derecho sobre el programa que se desea exportar y elegir <text:span text:style-name="Strong_20_Emphasis">Exportar XML</text:span> en el menú que aparece.</text:p>
        </text:list-item>
        <text:list-item>
          <text:p text:style-name="Text_20_body"> Insertar el nombre del archivo y presionar <text:span text:style-name="Strong_20_Emphasis">Ok</text:span>.</text:p>
        </text:list-item>
      </text:list>
      <text:p text:style-name="Text_20_body">
Para imprimir la lista de un programa:</text:p>
      <text:list text:style-name="List_20_1">
        <text:list-item>
          <text:p text:style-name="Text_20_body"> Hacer clic con el botón derecho en el programa y elegir <text:span text:style-name="Strong_20_Emphasis">Imprimir</text:span>  en el menú que aparece</text:p>
        </text:list-item>
        <text:list-item>
          <text:p text:style-name="Text_20_body"> Seleccionar la impresora y presionar <text:span text:style-name="Strong_20_Emphasis">Ok</text:span>.</text:p>
        </text:list-item>
      </text:list>
      <text:h text:style-name="Heading_20_4" text:outline-level="4"><text:bookmark-start text:name="bloques"/>Bloques<text:bookmark-end text:name="bloques"/></text:h>
      <text:p text:style-name="Text_20_body">
Para crear un nuevo bloque:</text:p>
      <text:list text:style-name="List_20_1">
        <text:list-item>
          <text:p text:style-name="Text_20_body"> Seleccionar el programa avanzado deseado;</text:p>
        </text:list-item>
        <text:list-item>
          <text:p text:style-name="Text_20_body"> Hacer clic con la tecla derecha en la lista central y elegir <text:span text:style-name="Strong_20_Emphasis">Nuevo bloque</text:span> en el menú emergente;</text:p>
        </text:list-item>
        <text:list-item>
          <text:p text:style-name="Text_20_body"> Introducir la descripción del bloque, el número de ciclos, el número que indica cada cuántos ciclos hay que salvar una curva, el par máximo, en caso de que sea diferente del predefinido por el componente, la velocidad de detección del bloque y, por último, si se quieren realizar o no las órdenes de fin de bloque al final de cada adquisición; </text:p>
        </text:list-item>
        <text:list-item>
          <text:p text:style-name="Text_20_body"> Pulsar el botón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s posible crear un bloque con número de ciclos igual a 0 en el cual pueden insertarse sólo mandos de comienzo bloque (Es inhibida la inserción de los mandos cíclicos)</text:p>
          </table:table-cell>
        </table:table-row>
      </table:table>
      <text:p text:style-name="Text_20_body">Para modificar un bloque:</text:p>
      <text:list text:style-name="List_20_1">
        <text:list-item>
          <text:p text:style-name="Text_20_body">  Pulse dos veces el bloque o pulse con la tecla derecha el bloque para modificar y elegir  <text:span text:style-name="Strong_20_Emphasis">Modificación bloque</text:span> en el menú que aparece;</text:p>
        </text:list-item>
        <text:list-item>
          <text:p text:style-name="Text_20_body"> Modificar los parámetros en la ventana siguiente;</text:p>
        </text:list-item>
        <text:list-item>
          <text:p text:style-name="Text_20_body"> Pulsar el botón <text:span text:style-name="Strong_20_Emphasis">Ok</text:span> para confirmar la modificación.</text:p>
        </text:list-item>
      </text:list>
      <text:p text:style-name="Text_20_body">
Para eliminar un bloque:</text:p>
      <text:list text:style-name="List_20_1">
        <text:list-item>
          <text:p text:style-name="Text_20_body"> Hacer clic con la tecla derecha para seleccionar el bloque a eliminar y elegir <text:span text:style-name="Strong_20_Emphasis">Eliminar bloque</text:span> en el menú emergente;</text:p>
        </text:list-item>
        <text:list-item>
          <text:p text:style-name="Text_20_body"> Responder <text:span text:style-name="Strong_20_Emphasis">Sí</text:span> al posterior mensaje de confirmación.</text:p>
        </text:list-item>
      </text:list>
      <text:p text:style-name="Text_20_body">
Para copiar un bloque:</text:p>
      <text:list text:style-name="List_20_1">
        <text:list-item>
          <text:p text:style-name="Text_20_body"> Hacer clic con la tecla derecha para seleccionar el bloque a copiar y elegir <text:span text:style-name="Strong_20_Emphasis">Copiar</text:span> bloque en el menú emergente.</text:p>
        </text:list-item>
      </text:list>
      <text:p text:style-name="Text_20_body">
También es posible crear una conexión a un bloque.  Una conexión crea una copia idéntica del bloque seleccionado y cada modificación aplicada a cada uno de los bloques se aplicará también al otro.  Es posible crear también más de una conexión para cada bloque, la conexión no visualizará la lista de los mandos, sino solo el nombre del bloque.</text:p>
      <text:list text:style-name="List_20_1">
        <text:list-item>
          <text:p text:style-name="Text_20_body"> Hacer clic con la tecla derecha para seleccionar el bloque deseado y elegir <text:span text:style-name="Strong_20_Emphasis">Crear conexión a este bloque</text:span> en el menú emergente.</text:p>
        </text:list-item>
      </text:list>
      <text:h text:style-name="Heading_20_4" text:outline-level="4"><text:bookmark-start text:name="mandos"/>Mandos<text:bookmark-end text:name="mandos"/></text:h>
      <text:p text:style-name="Text_20_body">
En el panel a la derecha es posible ver la lista de mandos disponibles para la introducción en los bloques.</text:p>
      <text:p text:style-name="Text_20_body">Para añadir un mando arrástrelo con el ratón hasta ponerlo encima del bloque en que se pretende introducir.  Configure sobre todo si se trata de un mando de ejecución individual al principio del bloque o si se efectuarán en cada ciclo del bloque, o si solo se efectuará al finalizar el bloque.  Introduzca los parámetros, en función del mando, y pulse la tecla  <text:span text:style-name="Strong_20_Emphasis">Ok</text:span> para confirmar la introducció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s mandos a ejecutar una única vez se ejecutan al primer inicio o a cada reinicio de la prueba.</text:p>
          </table:table-cell>
        </table:table-row>
      </table:table>
      <text:p text:style-name="Text_20_body">Para modificar un mando, hacer clic con la tecla derecha del ratón y elegir <text:span text:style-name="Strong_20_Emphasis">Modificar mando</text:span> en el menú emergente. Modificar los parámetros y pulsar <text:span text:style-name="Strong_20_Emphasis">Ok</text:span> para confirmar la modificación.</text:p>
      <text:p text:style-name="Text_20_body">Para eliminar un mando, hacer clic con la tecla derecha del ratón y elegir <text:span text:style-name="Strong_20_Emphasis">Eliminar mando</text:span> en el menú emergente. Responder <text:span text:style-name="Strong_20_Emphasis">Sí</text:span> al posterior mensaje de confirmación.</text:p>
      <text:h text:style-name="Heading_20_5" text:outline-level="5"><text:bookmark-start text:name="lista_de_mandos_disponibles"/>Lista de mandos disponibles<text:bookmark-end text:name="lista_de_mandos_disponibles"/></text:h>
      <text:p text:style-name="Text_20_body">En este apartado se recapitulan todos los mandos que se pueden utilizar en la realización de los programas avanzados ,y están subdivididos en: <text:span text:style-name="Strong_20_Emphasis">Mandos horno/cámara climática</text:span> , <text:span text:style-name="Strong_20_Emphasis">Mandos espera</text:span> , <text:span text:style-name="Strong_20_Emphasis">Mandos componente</text:span> , <text:span text:style-name="Strong_20_Emphasis">Mandos de test</text:span> , <text:span text:style-name="Strong_20_Emphasis">Mandos genéricos</text:span>.</text:p>
      <text:h text:style-name="Heading_20_5" text:outline-level="5"><text:bookmark-start text:name="mandos_horno_camara_climatica"/>Mandos horno/cámara climática<text:bookmark-end text:name="mandos_horno_camara_climatica"/></text:h>
      <text:p text:style-name="Horizontal_20_Line"/>
      <text:p text:style-name="Text_20_body">
<text:span text:style-name="Strong_20_Emphasis">Horno boca aire regula</text:span>: espera el tiempo especificado.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PosiciónAirFlap </text:p>
          </table:table-cell>
          <table:table-cell office:value-type="string" table:style-name="tablecell">
            <text:p text:style-name="tablealignleft"> posición porcentual del AirFlaf (0=cerrada, 100=toda abierta) </text:p>
          </table:table-cell>
        </table:table-row>
      </table:table>
      <text:p text:style-name="Horizontal_20_Line"/>
      <text:p text:style-name="Text_20_body">
<text:span text:style-name="Strong_20_Emphasis">Horno puerta abre</text:span>: abre la puerta del horno
</text:p>
      <text:p text:style-name="Horizontal_20_Line"/>
      <text:p text:style-name="Text_20_body">
<text:span text:style-name="Strong_20_Emphasis">Horno puerta cierra</text:span>: cierra la puerta del horno
</text:p>
      <text:p text:style-name="Horizontal_20_Line"/>
      <text:p text:style-name="Text_20_body">
<text:span text:style-name="Strong_20_Emphasis">Horno ventilación regula</text:span>: configura la velocidad de los ventiladores de aireación del horno/cámara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Velocidad de ventilación </text:p>
          </table:table-cell>
          <table:table-cell office:value-type="string" table:style-name="tablecell">
            <text:p text:style-name="tablealignleft"> indica la velocidad de ventilación del horno en una escala de 0 a 10 </text:p>
          </table:table-cell>
        </table:table-row>
      </table:table>
      <text:p text:style-name="Horizontal_20_Line"/>
      <text:p text:style-name="Text_20_body">
<text:span text:style-name="Strong_20_Emphasis">Horno/cámara temperatura regula</text:span>: configura la temperatura a alcanzar en el interior del horno/cámara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Temperatura </text:p>
          </table:table-cell>
          <table:table-cell office:value-type="string" table:style-name="tablecell">
            <text:p text:style-name="tablealignleft"> Configura la temperatura a alcanzar, que varía de  20 a 160 grados centígrados </text:p>
          </table:table-cell>
        </table:table-row>
      </table:table>
      <text:p text:style-name="Text_20_body">
<text:span text:style-name="Strong_20_Emphasis">Horno/cámara temperatura regula gradiente</text:span> :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Temperatura </text:p>
          </table:table-cell>
          <table:table-cell office:value-type="string" table:style-name="tablecell">
            <text:p text:style-name="tablealignleft"> Configura la temperatura a alcanzar, que varía de  20 a 160 grados centígrados </text:p>
          </table:table-cell>
        </table:table-row>
        <table:table-row>
          <table:table-cell office:value-type="string" table:style-name="tablecell">
            <text:p text:style-name="tablealignleft"> Gradiente </text:p>
          </table:table-cell>
          <table:table-cell office:value-type="string" table:style-name="tablecell">
            <text:p text:style-name="tablealignleft"> Variación de temperatura al minuto </text:p>
          </table:table-cell>
        </table:table-row>
      </table:table>
      <text:h text:style-name="Heading_20_5" text:outline-level="5"><text:bookmark-start text:name="mandos_espera"/>Mandos espera<text:bookmark-end text:name="mandos_espera"/></text:h>
      <text:p text:style-name="Horizontal_20_Line"/>
      <text:p text:style-name="Text_20_body">
<text:span text:style-name="Strong_20_Emphasis">Espera</text:span>: la prueba se detiene por el tiempo configurado</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Segundos </text:p>
          </table:table-cell>
          <table:table-cell office:value-type="string" table:style-name="tablecell">
            <text:p text:style-name="tablealignleft"> tiempo de espera de la prueba, que varía de  1 a 86400 segundos </text:p>
          </table:table-cell>
        </table:table-row>
      </table:table>
      <text:p text:style-name="Horizontal_20_Line"/>
      <text:p text:style-name="Text_20_body">
<text:span text:style-name="Strong_20_Emphasis">Confirmación operador</text:span>: visualiza una pantalla sintética con los datos de par máximo y los resultados de los tests de estanqueidad efectuados desde el inicio de la prueba.  En la pantalla aparecen tres teclas: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Repite </text:p>
          </table:table-cell>
          <table:table-cell office:value-type="string" table:style-name="tablecell">
            <text:p text:style-name="tablealignleft"> Ajusta a cero los datos de la prueba  y reinicia desde el primer bloque </text:p>
          </table:table-cell>
        </table:table-row>
        <table:table-row>
          <table:table-cell office:value-type="string" table:style-name="tablecell">
            <text:p text:style-name="tablealignleft">Anula </text:p>
          </table:table-cell>
          <table:table-cell office:value-type="string" table:style-name="tablecell">
            <text:p text:style-name="tablealignleft"> Anula la prueba activa borrando todos los datos adquiridos </text:p>
          </table:table-cell>
        </table:table-row>
        <table:table-row>
          <table:table-cell office:value-type="string" table:style-name="tablecell">
            <text:p text:style-name="tablealignleft">Confirma </text:p>
          </table:table-cell>
          <table:table-cell office:value-type="string" table:style-name="tablecell">
            <text:p text:style-name="tablealignleft"> Prosigue con la prueba </text:p>
          </table:table-cell>
        </table:table-row>
      </table:table>
      <text:p text:style-name="Horizontal_20_Line"/>
      <text:p text:style-name="Text_20_body">
<text:span text:style-name="Strong_20_Emphasis">Horno temperatura espera</text:span>: espera si la temperatura del horno es inferior al valor mínimo y si es superior al valor máximo configurados.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Temp. mínima </text:p>
          </table:table-cell>
          <table:table-cell office:value-type="string" table:style-name="tablecell">
            <text:p text:style-name="tablealignleft"> valor mínimo de la temperatura </text:p>
          </table:table-cell>
        </table:table-row>
        <table:table-row>
          <table:table-cell office:value-type="string" table:style-name="tablecell">
            <text:p text:style-name="tablealignleft"> Temp. máxima </text:p>
          </table:table-cell>
          <table:table-cell office:value-type="string" table:style-name="tablecell">
            <text:p text:style-name="tablealignleft"> valor máximo de la temperatura </text:p>
          </table:table-cell>
        </table:table-row>
      </table:table>
      <text:h text:style-name="Heading_20_5" text:outline-level="5"><text:bookmark-start text:name="mandos_componente"/>Mandos componente<text:bookmark-end text:name="mandos_componente"/></text:h>
      <text:p text:style-name="Horizontal_20_Line"/>
      <text:p text:style-name="Text_20_body">
<text:span text:style-name="Strong_20_Emphasis">Movimiento axial</text:span>: configura un desplazamiento axial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Velocidad movimiento [mm/s] </text:p>
          </table:table-cell>
          <table:table-cell office:value-type="string" table:style-name="tablecell">
            <text:p text:style-name="tablealignleft"> configura la velocidad del movimiento expresada en milímetros por segundo, que oscila ente 5,0 y 20,0 </text:p>
          </table:table-cell>
        </table:table-row>
        <table:table-row>
          <table:table-cell office:value-type="string" table:style-name="tablecell">
            <text:p text:style-name="tablealignleft"> Limite pressione[N] </text:p>
          </table:table-cell>
          <table:table-cell office:value-type="string" table:style-name="tablecell">
            <text:p text:style-name="tablealignleft"> valore della pressione massima accettabile che varia tra 0 e 60 Newton </text:p>
          </table:table-cell>
        </table:table-row>
        <table:table-row>
          <table:table-cell office:value-type="string" table:style-name="tablecell">
            <text:p text:style-name="tablealignleft"> Mantiene presión </text:p>
          </table:table-cell>
          <table:table-cell office:value-type="string" table:style-name="tablecell">
            <text:p text:style-name="tablealignleft"> activa o desactiva el mantenimiento de la presión configurada </text:p>
          </table:table-cell>
        </table:table-row>
        <table:table-row>
          <table:table-cell office:value-type="string" table:style-name="tablecell">
            <text:p text:style-name="tablealignleft"> Movimiento [mm] </text:p>
          </table:table-cell>
          <table:table-cell office:value-type="string" table:style-name="tablecell">
            <text:p text:style-name="tablealignleft"> configura la longitud del desplazamiento a realizar en milímetros de 0,1 a 50,0 </text:p>
          </table:table-cell>
        </table:table-row>
        <table:table-row>
          <table:table-cell office:value-type="string" table:style-name="tablecell">
            <text:p text:style-name="tablealignleft"> Dirección movimiento </text:p>
          </table:table-cell>
          <table:table-cell office:value-type="string" table:style-name="tablecell">
            <text:p text:style-name="tablealignleft"> configura la dirección del movimiento si es hacia delante o hacia detrás </text:p>
          </table:table-cell>
        </table:table-row>
        <table:table-row>
          <table:table-cell office:value-type="string" table:style-name="tablecell">
            <text:p text:style-name="tablealignleft"> Excluye adquisición </text:p>
          </table:table-cell>
          <table:table-cell office:value-type="string" table:style-name="tablecell">
            <text:p text:style-name="tablealignleft"> si se ha seleccionado no salvará la curva del desplazamiento </text:p>
          </table:table-cell>
        </table:table-row>
      </table:table>
      <text:p text:style-name="Horizontal_20_Line"/>
      <text:p text:style-name="Text_20_body">
<text:span text:style-name="Strong_20_Emphasis">Movimiento axial absoluto</text:span>: configura un desplazamiento hacia delante excluyendo cada control sobre la presión ejercida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Velocidad movimiento [mm/s] </text:p>
          </table:table-cell>
          <table:table-cell office:value-type="string" table:style-name="tablecell">
            <text:p text:style-name="tablealignleft"> configura la velocidad del movimiento expresada en milímetros por segundo, que oscila ente 5,0 y 20,0 </text:p>
          </table:table-cell>
        </table:table-row>
        <table:table-row>
          <table:table-cell office:value-type="string" table:style-name="tablecell">
            <text:p text:style-name="tablealignleft"> Posición [mm] </text:p>
          </table:table-cell>
          <table:table-cell office:value-type="string" table:style-name="tablecell">
            <text:p text:style-name="tablealignleft"> configura el desplazamiento a realizar </text:p>
          </table:table-cell>
        </table:table-row>
        <table:table-row>
          <table:table-cell office:value-type="string" table:style-name="tablecell">
            <text:p text:style-name="tablealignleft"> Excluye adquisición </text:p>
          </table:table-cell>
          <table:table-cell office:value-type="string" table:style-name="tablecell">
            <text:p text:style-name="tablealignleft"> si se ha seleccionado no salvará la curva del desplazamiento </text:p>
          </table:table-cell>
        </table:table-row>
      </table:table>
      <text:p text:style-name="Horizontal_20_Line"/>
      <text:p text:style-name="Text_20_body">
<text:span text:style-name="Strong_20_Emphasis">Movimiento axial contrario</text:span>: efectúa un movimiento hacia detrás equivalente al último desplazamiento hacia delante realizado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Velocidad movimiento [mm/s] </text:p>
          </table:table-cell>
          <table:table-cell office:value-type="string" table:style-name="tablecell">
            <text:p text:style-name="tablealignleft"> configura la velocidad del movimiento expresada en milímetros por segundo que oscila entre 5,0 y 20,0 </text:p>
          </table:table-cell>
        </table:table-row>
        <table:table-row>
          <table:table-cell office:value-type="string" table:style-name="tablecell">
            <text:p text:style-name="tablealignleft"> Excluye adquisición </text:p>
          </table:table-cell>
          <table:table-cell office:value-type="string" table:style-name="tablecell">
            <text:p text:style-name="tablealignleft"> si se ha seleccionado no salvará la curva del desplazamiento </text:p>
          </table:table-cell>
        </table:table-row>
      </table:table>
      <text:p text:style-name="Horizontal_20_Line"/>
      <text:p text:style-name="Text_20_body">
<text:span text:style-name="Strong_20_Emphasis">Grifo rueda</text:span>: realiza la rotación del motor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Grados rotación </text:p>
          </table:table-cell>
          <table:table-cell office:value-type="string" table:style-name="tablecell">
            <text:p text:style-name="tablealignleft"> grados a realizar </text:p>
          </table:table-cell>
        </table:table-row>
        <table:table-row>
          <table:table-cell office:value-type="string" table:style-name="tablecell">
            <text:p text:style-name="tablealignleft"> Sentido rotación </text:p>
          </table:table-cell>
          <table:table-cell office:value-type="string" table:style-name="tablecell">
            <text:p text:style-name="tablealignleft"> dirección de la rotación: Horario (Dch), Antihorario (Izq) </text:p>
          </table:table-cell>
        </table:table-row>
        <table:table-row>
          <table:table-cell office:value-type="string" table:style-name="tablecell">
            <text:p text:style-name="tablealignleft"> Velocidad rotación </text:p>
          </table:table-cell>
          <table:table-cell office:value-type="string" table:style-name="tablecell">
            <text:p text:style-name="tablealignleft"> velocidad en grados por segundo de la rotación </text:p>
          </table:table-cell>
        </table:table-row>
        <table:table-row>
          <table:table-cell office:value-type="string" table:style-name="tablecell">
            <text:p text:style-name="tablealignleft"> Desbloqueo motor </text:p>
          </table:table-cell>
          <table:table-cell office:value-type="string" table:style-name="tablecell">
            <text:p text:style-name="tablealignleft"> estado del motor al finalizar la rotación. Si está deshabilitado el motor permanece en  “tracción” </text:p>
          </table:table-cell>
        </table:table-row>
      </table:table>
      <text:p text:style-name="Horizontal_20_Line"/>
      <text:p text:style-name="Text_20_body">
<text:span text:style-name="Strong_20_Emphasis">Grifo rueda con test contactos</text:span> :realiza la rotación del motor y efectúa el test de los contactos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Grados rotación </text:p>
          </table:table-cell>
          <table:table-cell office:value-type="string" table:style-name="tablecell">
            <text:p text:style-name="tablealignleft"> grados a realizar </text:p>
          </table:table-cell>
        </table:table-row>
        <table:table-row>
          <table:table-cell office:value-type="string" table:style-name="tablecell">
            <text:p text:style-name="tablealignleft"> Sentido rotación </text:p>
          </table:table-cell>
          <table:table-cell office:value-type="string" table:style-name="tablecell">
            <text:p text:style-name="tablealignleft"> dirección de la rotación: Horario (Dch), Antihorario (Izq) </text:p>
          </table:table-cell>
        </table:table-row>
        <table:table-row>
          <table:table-cell office:value-type="string" table:style-name="tablecell">
            <text:p text:style-name="tablealignleft"> Velocidad rotación </text:p>
          </table:table-cell>
          <table:table-cell office:value-type="string" table:style-name="tablecell">
            <text:p text:style-name="tablealignleft"> velocidad en grados por segundo de la rotación </text:p>
          </table:table-cell>
        </table:table-row>
        <table:table-row>
          <table:table-cell office:value-type="string" table:style-name="tablecell">
            <text:p text:style-name="tablealignleft"> Desbloqueo motor </text:p>
          </table:table-cell>
          <table:table-cell office:value-type="string" table:style-name="tablecell">
            <text:p text:style-name="tablealignleft"> estado del motor al finalizar la rotación. Si está deshabilitado el motor permanece en  “tracción” </text:p>
          </table:table-cell>
        </table:table-row>
        <table:table-row>
          <table:table-cell office:value-type="string" table:style-name="tablecell">
            <text:p text:style-name="tablealignleft"> Impulso contacto mov. axial nº1 </text:p>
          </table:table-cell>
          <table:table-cell office:value-type="string" table:style-name="tablecell">
            <text:p text:style-name="tablealignleft"> si está habilitado al finalizar la rotación la entrada nº 1 debe haber leído un impulso. Es necesario que antes del mando de rotación esté el mando de presión o salida  </text:p>
          </table:table-cell>
        </table:table-row>
        <table:table-row>
          <table:table-cell office:value-type="string" table:style-name="tablecell">
            <text:p text:style-name="tablealignleft"> Impulsos cont. rotación nº 2 </text:p>
          </table:table-cell>
          <table:table-cell office:value-type="string" table:style-name="tablecell">
            <text:p text:style-name="tablealignleft"> número de impulsos que deben detectarse al finalizar la rotación en la entrada nº  2 </text:p>
          </table:table-cell>
        </table:table-row>
        <table:table-row>
          <table:table-cell office:value-type="string" table:style-name="tablecell">
            <text:p text:style-name="tablealignleft"> Impulsos cont. rotación nº 3 </text:p>
          </table:table-cell>
          <table:table-cell office:value-type="string" table:style-name="tablecell">
            <text:p text:style-name="tablealignleft"> número de impulsos que deben detectarse al finalizar la rotación en la entrada nº  3 </text:p>
          </table:table-cell>
        </table:table-row>
        <table:table-row>
          <table:table-cell office:value-type="string" table:style-name="tablecell">
            <text:p text:style-name="tablealignleft"> Impulsos cont. rotación nº 4 </text:p>
          </table:table-cell>
          <table:table-cell office:value-type="string" table:style-name="tablecell">
            <text:p text:style-name="tablealignleft"> número de impulsos que deben detectarse al finalizar la rotación en la entrada nº  4 </text:p>
          </table:table-cell>
        </table:table-row>
      </table:table>
      <text:p text:style-name="Horizontal_20_Line"/>
      <text:p text:style-name="Text_20_body">
<text:span text:style-name="Strong_20_Emphasis">Grifo desbloqueo motor</text:span>: efectúa la orden de desbloqueo del motor.
</text:p>
      <text:p text:style-name="Horizontal_20_Line"/>
      <text:p text:style-name="Text_20_body">
<text:span text:style-name="Strong_20_Emphasis">Grifo encuentra posición cero</text:span>: realiza un desplazamiento a 360° para buscar el 0. El desplazamiento se detiene si entra en funcionamiento el final de carrera hardware. 
</text:p>
      <text:p text:style-name="Horizontal_20_Line"/>
      <text:p text:style-name="Text_20_body">
<text:span text:style-name="Strong_20_Emphasis">Empuje del grifo</text:span>: Se lleva a cabo el movimiento axial hacia adelante para presionar el eje del componente.
</text:p>
      <text:p text:style-name="Horizontal_20_Line"/>
      <text:p text:style-name="Text_20_body">
<text:span text:style-name="Strong_20_Emphasis">Libèracion del grifo</text:span>: Se lleva a cabo el movimiento axial hacia atrás para liberar el eje del componente.</text:p>
      <text:h text:style-name="Heading_20_5" text:outline-level="5"><text:bookmark-start text:name="mandos_de_test"/>Mandos de test<text:bookmark-end text:name="mandos_de_test"/></text:h>
      <text:p text:style-name="Horizontal_20_Line"/>
      <text:p text:style-name="Text_20_body">
<text:span text:style-name="Strong_20_Emphasis">Adquisición estanqueidad/rotación</text:span>: test fuga durante la rotación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Programa test estanqueidad </text:p>
          </table:table-cell>
          <table:table-cell office:value-type="string" table:style-name="tablecell">
            <text:p text:style-name="tablealignleft"> programa a realizar para el test de estanqueidad realizado en posición en movimiento, varía en función del dispositivo instalado </text:p>
          </table:table-cell>
        </table:table-row>
        <table:table-row>
          <table:table-cell office:value-type="string" table:style-name="tablecell">
            <text:p text:style-name="tablealignleft"> Grados rotación </text:p>
          </table:table-cell>
          <table:table-cell office:value-type="string" table:style-name="tablecell">
            <text:p text:style-name="tablealignleft"> grados a realizar </text:p>
          </table:table-cell>
        </table:table-row>
        <table:table-row>
          <table:table-cell office:value-type="string" table:style-name="tablecell">
            <text:p text:style-name="tablealignleft"> Sentido rotación </text:p>
          </table:table-cell>
          <table:table-cell office:value-type="string" table:style-name="tablecell">
            <text:p text:style-name="tablealignleft"> dirección de la rotación: Horario (Dch), Antihorario (Izq) </text:p>
          </table:table-cell>
        </table:table-row>
        <table:table-row>
          <table:table-cell office:value-type="string" table:style-name="tablecell">
            <text:p text:style-name="tablealignleft"> Velocidad rotación </text:p>
          </table:table-cell>
          <table:table-cell office:value-type="string" table:style-name="tablecell">
            <text:p text:style-name="tablealignleft"> velocidad en grados por segundo de la rotación </text:p>
          </table:table-cell>
        </table:table-row>
        <table:table-row>
          <table:table-cell office:value-type="string" table:style-name="tablecell">
            <text:p text:style-name="tablealignleft"> Retorno posición </text:p>
          </table:table-cell>
          <table:table-cell office:value-type="string" table:style-name="tablecell">
            <text:p text:style-name="tablealignleft"> Adquisición: vuelve a la posición de partida haciendo una adquisición, Sí: vuelve a la posición de partida sin efectuar la adquisición , No : no regresa a la posición de partida </text:p>
          </table:table-cell>
        </table:table-row>
      </table:table>
      <text:p text:style-name="Horizontal_20_Line"/>
      <text:p text:style-name="Text_20_body">
<text:span text:style-name="Strong_20_Emphasis">Prueba desenganche imán</text:span> :efectúa un test de desenganche del imán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Programa test estanqueidad </text:p>
          </table:table-cell>
          <table:table-cell office:value-type="string" table:style-name="tablecell">
            <text:p text:style-name="tablealignleft"> programa a realizar para el test de estanqueidad realizado en posición estática, varía en función del dispositivo instalado </text:p>
          </table:table-cell>
        </table:table-row>
        <table:table-row>
          <table:table-cell office:value-type="string" table:style-name="tablecell">
            <text:p text:style-name="tablealignleft"> Corriente [mA] </text:p>
          </table:table-cell>
          <table:table-cell office:value-type="string" table:style-name="tablecell">
            <text:p text:style-name="tablealignleft"> corriente de enganche configurada para el test, oscila entre  0 y 500 </text:p>
          </table:table-cell>
        </table:table-row>
        <table:table-row>
          <table:table-cell office:value-type="string" table:style-name="tablecell">
            <text:p text:style-name="tablealignleft"> Disminución corriente [mA] </text:p>
          </table:table-cell>
          <table:table-cell office:value-type="string" table:style-name="tablecell">
            <text:p text:style-name="tablealignleft"> disminución inicial de la corriente de enganche </text:p>
          </table:table-cell>
        </table:table-row>
        <table:table-row>
          <table:table-cell office:value-type="string" table:style-name="tablecell">
            <text:p text:style-name="tablealignleft"> Step corriente [mA/s] </text:p>
          </table:table-cell>
          <table:table-cell office:value-type="string" table:style-name="tablecell">
            <text:p text:style-name="tablealignleft"> disminución de la corriente por segundo, oscila entre 2 y 50 </text:p>
          </table:table-cell>
        </table:table-row>
        <table:table-row>
          <table:table-cell office:value-type="string" table:style-name="tablecell">
            <text:p text:style-name="tablealignleft"> Límite presión [N]</text:p>
          </table:table-cell>
          <table:table-cell office:value-type="string" table:style-name="tablecell">
            <text:p text:style-name="tablealignleft"> valor de la presión máxima aceptable que oscila entre  0 y 60 Newton  </text:p>
          </table:table-cell>
        </table:table-row>
        <table:table-row>
          <table:table-cell office:value-type="string" table:style-name="tablecell">
            <text:p text:style-name="tablealignleft"> Movimiento [mm] </text:p>
          </table:table-cell>
          <table:table-cell office:value-type="string" table:style-name="tablecell">
            <text:p text:style-name="tablealignleft"> configura la longitud del desplazamiento a realizar en milímetros de 0,1 a 50,0 </text:p>
          </table:table-cell>
        </table:table-row>
        <table:table-row>
          <table:table-cell office:value-type="string" table:style-name="tablecell">
            <text:p text:style-name="tablealignleft"> Límite presión [N]</text:p>
          </table:table-cell>
          <table:table-cell office:value-type="string" table:style-name="tablecell">
            <text:p text:style-name="tablealignleft"> valor de la presión máxima aceptable que oscila entre  0 y 60 Newton  </text:p>
          </table:table-cell>
        </table:table-row>
      </table:table>
      <text:p text:style-name="Horizontal_20_Line"/>
      <text:p text:style-name="Text_20_body">
<text:span text:style-name="Strong_20_Emphasis">Prueba estanqueidad externa</text:span>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Programa test estanqueidad </text:p>
          </table:table-cell>
          <table:table-cell office:value-type="string" table:style-name="tablecell">
            <text:p text:style-name="tablealignleft"> programa a realizar para el test de estanqueidad realizado en posición estática, varía en función del dispositivo instalado </text:p>
          </table:table-cell>
        </table:table-row>
        <table:table-row>
          <table:table-cell office:value-type="string" table:style-name="tablecell">
            <text:p text:style-name="tablealignleft"> Resultado  negativo </text:p>
          </table:table-cell>
          <table:table-cell office:value-type="string" table:style-name="tablecell">
            <text:p text:style-name="tablealignleft"> resultado esperado de la prueba, negativo corresponde a una pérdida</text:p>
          </table:table-cell>
        </table:table-row>
      </table:table>
      <text:p text:style-name="Horizontal_20_Line"/>
      <text:p text:style-name="Text_20_body">
<text:span text:style-name="Strong_20_Emphasis">Prueba estanqueidad interna</text:span>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Programa test estanqueidad </text:p>
          </table:table-cell>
          <table:table-cell office:value-type="string" table:style-name="tablecell">
            <text:p text:style-name="tablealignleft"> programa a realizar para el test de estanqueidad realizado en posición estática, varía en función del dispositivo instalado </text:p>
          </table:table-cell>
        </table:table-row>
        <table:table-row>
          <table:table-cell office:value-type="string" table:style-name="tablecell">
            <text:p text:style-name="tablealignleft"> Resultado  negativo </text:p>
          </table:table-cell>
          <table:table-cell office:value-type="string" table:style-name="tablecell">
            <text:p text:style-name="tablealignleft"> resultado esperado de la prueba, negativo corresponde a una pérdida</text:p>
          </table:table-cell>
        </table:table-row>
      </table:table>
      <text:p text:style-name="Horizontal_20_Line"/>
      <text:p text:style-name="Text_20_body">
<text:span text:style-name="Strong_20_Emphasis">Prueba estanqueidad imán</text:span>
</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Programa test estanqueidad </text:p>
          </table:table-cell>
          <table:table-cell office:value-type="string" table:style-name="tablecell">
            <text:p text:style-name="tablealignleft"> programa a realizar para el test de imán realizado en posición estática, varía en función del dispositivo instalado </text:p>
          </table:table-cell>
        </table:table-row>
        <table:table-row>
          <table:table-cell office:value-type="string" table:style-name="tablecell">
            <text:p text:style-name="tablealignleft"> Resultado  negativo </text:p>
          </table:table-cell>
          <table:table-cell office:value-type="string" table:style-name="tablecell">
            <text:p text:style-name="tablealignleft"> resultado esperado de la prueba, negativo corresponde a una pérdida</text:p>
          </table:table-cell>
        </table:table-row>
      </table:table>
      <text:h text:style-name="Heading_20_5" text:outline-level="5"><text:bookmark-start text:name="mandos_genericos"/>Mandos genéricos<text:bookmark-end text:name="mandos_genericos"/></text:h>
      <text:p text:style-name="Horizontal_20_Line"/>
      <text:p text:style-name="Text_20_body">
<text:span text:style-name="Strong_20_Emphasis">Corriente imán OFF</text:span>: desactiva el paso de la corriente para simular el enfriamiento del par térmico. 
</text:p>
      <text:p text:style-name="Horizontal_20_Line"/>
      <text:p text:style-name="Text_20_body">
<text:span text:style-name="Strong_20_Emphasis">Corriente imán ON</text:span>: activa el paso de la corriente para simular el calentamiento del par térmico.</text:p>
      <table:table>
        <table:table-column/>
        <table:table-column/>
        <table:table-row>
          <table:table-cell office:value-type="string" table:style-name="tableheader">
            <text:p text:style-name="Table_20_Heading"> Parámetr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Corriente [mA] </text:p>
          </table:table-cell>
          <table:table-cell office:value-type="string" table:style-name="tablecell">
            <text:p text:style-name="tablealignleft"> valor de corriente a aplicar </text:p>
          </table:table-cell>
        </table:table-row>
      </table:table>
      <text:p text:style-name="Horizontal_20_Line"/>
      <text:p text:style-name="Text_20_body">
<text:span text:style-name="Strong_20_Emphasis">Libera salidas grifos</text:span> :abre la electroválvula de cierre de las salidas de los grifos. 
</text:p>
      <text:p text:style-name="Horizontal_20_Line"/>
      <text:p text:style-name="Text_20_body">
<text:span text:style-name="Strong_20_Emphasis">Obtura salidas grifos</text:span> :cierra la electroválvula para obturar la salida de los grifos.
</text:p>
      <text:p text:style-name="Horizontal_20_Line"/>
      <text:p text:style-name="Text_20_body">
<text:span text:style-name="Strong_20_Emphasis">Posición axial reset</text:span> :reajusta la posición</text:p>
      <text:h text:style-name="Heading_20_1" text:outline-level="1"><text:bookmark-start text:name="instrumentos"/>Instrumentos<text:bookmark-end text:name="instrumentos"/></text:h>
      <text:p text:style-name="Text_20_body">
En este capítulo se describen las funciones del menú Instrumentos de la aplicación.</text:p>
      <text:h text:style-name="Heading_20_2" text:outline-level="2"><text:bookmark-start text:name="instalar_componentes"/>Instalar componentes<text:bookmark-end text:name="instalar_componentes"/></text:h>
      <text:p text:style-name="Text_20_body">
Esta función permite al usuario efectuar manualmente tanto el movimiento axial como la rotación durante la fase de instalación de los componentes o durante las pausas de la prueba activa. Además, desde este panel es posible acceder a otra pantalla para la ejecución manual de la prueba de estanqueidad.</text:p>
      <text:p text:style-name="Text_20_body">Para acceder al panel seleccionar en el menú <text:span text:style-name="Strong_20_Emphasis">Instrumentos → Instalar componentes</text:span> o pulsar la tecla <text:span text:style-name="Strong_20_Emphasis">F8</text:span>; o simplemente pulsar el siguiente botón en la barra de herramientas:</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Aparece la siguiente ventana:</text:p>
      <text:p text:style-name="Text_20_body"><draw:frame draw:style-name="mediacenter" draw:name="Utilità di installazione e test componenti Legend" text:anchor-type="paragraph" draw:z-index="0" svg:width="15.875cm"><draw:text-box><text:p text:style-name="legendcenter"><draw:frame draw:style-name="mediacenter" draw:name="Utilità di installazione e test componenti" text:anchor-type="paragraph" draw:z-index="0" svg:width="15.875cm" svg:height="9.0752083333333cm"><draw:image xlink:href="Pictures/03f19ce341cd88fdf1e6bf836b736eef.png" xlink:type="simple" xlink:show="embed" xlink:actuate="onLoad"/></draw:frame>Utilità di installazione e test componenti</text:p></draw:text-box></draw:frame></text:p>
      <text:p text:style-name="Text_20_body">
A la izquierda se listan los puestos existentes en el sistema y por cada uno aparece la siguiente información:
</text:p>
      <text:list text:style-name="List_20_1">
        <text:list-item>
          <text:p text:style-name="Text_20_body"> <text:span text:style-name="Strong_20_Emphasis">Posición:</text:span> posición que se actualiza a cada rotación manual efectuada;</text:p>
        </text:list-item>
        <text:list-item>
          <text:p text:style-name="Text_20_body"> <text:span text:style-name="Strong_20_Emphasis">C.A. (Nm):</text:span> valores instantáneos del par en sentido antihorario; </text:p>
        </text:list-item>
        <text:list-item>
          <text:p text:style-name="Text_20_body"> <text:span text:style-name="Strong_20_Emphasis">C.O. (Nm):</text:span> valores instantáneos del par en sentido horario; </text:p>
        </text:list-item>
        <text:list-item>
          <text:p text:style-name="Text_20_body"> <text:span text:style-name="Strong_20_Emphasis">Pres. (N):</text:span> presión axial ejercida sobre el componente disponible sólo si está previsto el movimiento axial, medida en Newton (*); </text:p>
        </text:list-item>
        <text:list-item>
          <text:p text:style-name="Text_20_body"> <text:span text:style-name="Strong_20_Emphasis">Temp (°C):</text:span> temperatura del horno o de un eventual termopar adicional situado en el componente mismo, medida en °C; </text:p>
        </text:list-item>
        <text:list-item>
          <text:p text:style-name="Text_20_body">  <text:span text:style-name="Strong_20_Emphasis">Imán:</text:span> icono <text:span text:style-name="Strong_20_Emphasis">encendido </text:span> o <text:span text:style-name="Strong_20_Emphasis">gris</text:span> que indica o no el paso de corriente para la simulación del calentamiento de los pares térmicos;</text:p>
        </text:list-item>
      </text:list>
      <text:p text:style-name="Text_20_body">* <text:span text:style-name="Strong_20_Emphasis">F.carrera:</text:span> led que se pone en rojo si la entrada de final de carrera hardware detecta una torsión superior a 0.6 N;</text:p>
      <text:list text:style-name="List_20_1">
        <text:list-item>
          <text:p text:style-name="Text_20_body"> <text:span text:style-name="Strong_20_Emphasis">F.carrera back:</text:span> led que se pone azul si la entrada de final de carrera hardware detecta que se ha alcanzado el límite para el desplazamiento hacia detrás</text:p>
        </text:list-item>
        <text:list-item>
          <text:p text:style-name="Text_20_body"> <text:span text:style-name="Strong_20_Emphasis">Entradas:</text:span> leds correspondientes a las entradas que se ponen en verde si el contacto está cerrado.</text:p>
        </text:list-item>
      </text:list>
      <text:p text:style-name="Text_20_body">
Para poder efectuar una rotación es necesario seleccionar el puesto haciendo clic con el ratón en la tecla correspondiente. Es posible seleccionar todos los puestos pulsando el botón <text:span text:style-name="Strong_20_Emphasis">Seleccionar todas</text:span>. Luego con los botones <text:span text:style-name="Strong_20_Emphasis">Izquierda</text:span> o <text:span text:style-name="Strong_20_Emphasis">Derecha</text:span> se efectúa la rotación con los grados y la velocidad programados. Los grados y la velocidad se pueden variar incluso sin el teclado, utilizando los botones de incremento y decremento:</text:p>
      <text:p text:style-name="Text_20_body"><draw:frame draw:style-name="media" draw:name="" text:anchor-type="as-char" draw:z-index="0" svg:width="1.4816666666667cm" svg:height="1.2435416666667cm"><draw:image xlink:href="Pictures/4aa9c8f74e0bbd9ab708368ff7643eef.png" xlink:type="simple" xlink:show="embed" xlink:actuate="onLoad"/></draw:frame>
<draw:frame draw:style-name="media" draw:name="" text:anchor-type="as-char" draw:z-index="0" svg:width="1.4552083333333cm" svg:height="1.2435416666667cm"><draw:image xlink:href="Pictures/64dfc2af1152e4cd25c32a9a87eb69c3.png" xlink:type="simple" xlink:show="embed" xlink:actuate="onLoad"/></draw:frame>
<draw:frame draw:style-name="media" draw:name="" text:anchor-type="as-char" draw:z-index="0" svg:width="1.42875cm" svg:height="1.2170833333333cm"><draw:image xlink:href="Pictures/f815afcd1b17245f71c8e59ccd244dc7.png" xlink:type="simple" xlink:show="embed" xlink:actuate="onLoad"/></draw:frame>
<draw:frame draw:style-name="media" draw:name="" text:anchor-type="as-char" draw:z-index="0" svg:width="1.42875cm" svg:height="1.2170833333333cm"><draw:image xlink:href="Pictures/5e803e66581f1bc25ac76dbcf1f952dd.png" xlink:type="simple" xlink:show="embed" xlink:actuate="onLoad"/></draw:frame>
<draw:frame draw:style-name="media" draw:name="" text:anchor-type="as-char" draw:z-index="0" svg:width="1.4552083333333cm" svg:height="1.2435416666667cm"><draw:image xlink:href="Pictures/e082c9fa22184b74fe24aa97ff111ec0.png" xlink:type="simple" xlink:show="embed" xlink:actuate="onLoad"/></draw:frame>
<draw:frame draw:style-name="media" draw:name="" text:anchor-type="as-char" draw:z-index="0" svg:width="1.4816666666667cm" svg:height="1.2170833333333cm"><draw:image xlink:href="Pictures/c5bc86b2f9e73365485921f3a9a4379e.png" xlink:type="simple" xlink:show="embed" xlink:actuate="onLoad"/></draw:frame></text:p>
      <text:p text:style-name="Text_20_body">El botón <text:span text:style-name="Strong_20_Emphasis">Reset</text:span> desbloquea los motores mientras que <text:span text:style-name="Strong_20_Emphasis">Adelante</text:span> y <text:span text:style-name="Strong_20_Emphasis">Atrás</text:span> respectivamente hacen avanzar y retroceder los motores.
</text:p>
      <text:h text:style-name="Heading_20_3" text:outline-level="3"><text:bookmark-start text:name="rotacion"/>Rotación<text:bookmark-end text:name="rotacion"/></text:h>
      <text:p text:style-name="Text_20_body">Es posible efectuar una rotación manual antihoraria u horaria con ángulo y velocidad de rotación variables.</text:p>
      <text:h text:style-name="Heading_20_4" text:outline-level="4"><text:bookmark-start text:name="grados"/>Grados<text:bookmark-end text:name="grados"/></text:h>
      <text:p text:style-name="Text_20_body">Grados de la rotación a efectuar de 1 a 360.</text:p>
      <text:h text:style-name="Heading_20_4" text:outline-level="4"><text:bookmark-start text:name="velocidad_grados_segundo"/>Velocidad (grados/segundo)<text:bookmark-end text:name="velocidad_grados_segundo"/></text:h>
      <text:p text:style-name="Text_20_body">Velocidad de la rotación a efectuar de 20 a 200, expresada en grados por segundo.
</text:p>
      <text:h text:style-name="Heading_20_4" text:outline-level="4"><text:bookmark-start text:name="izquierda"/>Izquierda<text:bookmark-end text:name="izquierda"/></text:h>
      <text:p text:style-name="Text_20_body">Permite iniciar la rotación antihoraria con los grados y la velocidad especificados.</text:p>
      <text:h text:style-name="Heading_20_4" text:outline-level="4"><text:bookmark-start text:name="derecha"/>Derecha<text:bookmark-end text:name="derecha"/></text:h>
      <text:p text:style-name="Text_20_body">Permite iniciar la rotación horaria con los grados y la velocidad especificados.</text:p>
      <text:h text:style-name="Heading_20_4" text:outline-level="4"><text:bookmark-start text:name="reset"/>Reset<text:bookmark-end text:name="reset"/></text:h>
      <text:p text:style-name="Text_20_body">Interrumpe el movimiento y desbloquea la retención de los motores. (Ver el apartado Opciones en el capítulo CONFIGURACIÓN.)</text:p>
      <text:h text:style-name="Heading_20_3" text:outline-level="3"><text:bookmark-start text:name="movimiento_axial"/>Movimiento axial<text:bookmark-end text:name="movimiento_axial"/></text:h>
      <text:p text:style-name="Text_20_body">Es posible ejecutar manualmente el movimiento axial de los motores para verificar la posición correcta de los componentes.
</text:p>
      <text:h text:style-name="Heading_20_4" text:outline-level="4"><text:bookmark-start text:name="milimetros"/>Milímetros<text:bookmark-end text:name="milimetros"/></text:h>
      <text:p text:style-name="Text_20_body">
Configura la longitud del desplazamiento a realizar a cada mando. 
</text:p>
      <text:h text:style-name="Heading_20_4" text:outline-level="4"><text:bookmark-start text:name="velocidad"/>Velocidad<text:bookmark-end text:name="velocidad"/></text:h>
      <text:p text:style-name="Text_20_body">
Configura la velocidad en mm/s con la que efectuar la orden de desplazamiento axial. 
</text:p>
      <text:h text:style-name="Heading_20_4" text:outline-level="4"><text:bookmark-start text:name="limite_presion"/>Límite presión<text:bookmark-end text:name="limite_presion"/></text:h>
      <text:p text:style-name="Text_20_body">
Si está seleccionada configura la presión máxima por encima de la cual el motor deja de moverse</text:p>
      <text:h text:style-name="Heading_20_4" text:outline-level="4"><text:bookmark-start text:name="habilita_mantenimiento"/>Habilita mantenimiento<text:bookmark-end text:name="habilita_mantenimiento"/></text:h>
      <text:p text:style-name="Text_20_body">
Si está habilitada mantiene la presión configurada
</text:p>
      <text:h text:style-name="Heading_20_4" text:outline-level="4"><text:bookmark-start text:name="adelante"/>Adelante<text:bookmark-end text:name="adelante"/></text:h>
      <text:p text:style-name="Text_20_body">Hace avanzar los motores de los puestos seleccionados.</text:p>
      <text:h text:style-name="Heading_20_4" text:outline-level="4"><text:bookmark-start text:name="atras"/>Atrás<text:bookmark-end text:name="atras"/></text:h>
      <text:p text:style-name="Text_20_body">Hace retroceder los motores de los puestos seleccionados.</text:p>
      <text:p text:style-name="Text_20_body">Para volver a la aplicación principal pulsar el botón <text:span text:style-name="Strong_20_Emphasis">Salir</text:span>.</text:p>
      <text:h text:style-name="Heading_20_4" text:outline-level="4"><text:bookmark-start text:name="reset_mantenimiento"/>Reset mantenimiento<text:bookmark-end text:name="reset_mantenimiento"/></text:h>
      <text:p text:style-name="Text_20_body">Anula el mantenimiento de la posición
</text:p>
      <text:h text:style-name="Heading_20_3" text:outline-level="3"><text:bookmark-start text:name="corriente_de_simulacion_de_par_termico"/>Corriente de simulación de par térmico<text:bookmark-end text:name="corriente_de_simulacion_de_par_termico"/></text:h>
      <text:p text:style-name="Text_20_body">Para probar el funcionamiento del imán es posible activar y desactivar manualmente el paso de la corriente que simula el calentamiento del par térmico. </text:p>
      <text:h text:style-name="Heading_20_4" text:outline-level="4"><text:bookmark-start text:name="iman_on"/>Imán On<text:bookmark-end text:name="iman_on"/></text:h>
      <text:p text:style-name="Text_20_body">
Activa el paso de la corriente en los componentes seleccionados.</text:p>
      <text:h text:style-name="Heading_20_4" text:outline-level="4"><text:bookmark-start text:name="iman_on1"/>Imán On<text:bookmark-end text:name="iman_on1"/></text:h>
      <text:p text:style-name="Text_20_body">
Desactiva el paso de la corriente en los componentes seleccionados.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l cierre del form el paso de la corriente se interrumpe en todo caso</text:p>
          </table:table-cell>
        </table:table-row>
      </table:table>
      <text:h text:style-name="Heading_20_3" text:outline-level="3"><text:bookmark-start text:name="ejecucion_manual_de_las_pruebas_de_estanqueidad"/>Ejecución manual de las pruebas de estanqueidad<text:bookmark-end text:name="ejecucion_manual_de_las_pruebas_de_estanqueidad"/></text:h>
      <text:p text:style-name="Text_20_body">
Pulse la tecla <text:span text:style-name="Strong_20_Emphasis">Test prueba estanqueidad</text:span> para acceder al siguiente panel:</text:p>
      <text:p text:style-name="Text_20_body"><draw:frame draw:style-name="mediacenter" draw:name=" Panel para la ejecución manual de las pruebas de estanqueidad  Legend" text:anchor-type="paragraph" draw:z-index="0" svg:width="7.9375cm"><draw:text-box><text:p text:style-name="legendcenter"><draw:frame draw:style-name="mediacenter" draw:name=" Panel para la ejecución manual de las pruebas de estanqueidad " text:anchor-type="paragraph" draw:z-index="0" svg:width="7.9375cm" svg:height="7.4877083333333cm"><draw:image xlink:href="Pictures/9e610e5868af07a1c972ec8dbf2bb705.png" xlink:type="simple" xlink:show="embed" xlink:actuate="onLoad"/></draw:frame> Panel para la ejecución manual de las pruebas de estanqueidad </text:p></draw:text-box></draw:frame></text:p>
      <text:p text:style-name="Text_20_body">
Mediante las teclas  <text:span text:style-name="Strong_20_Emphasis">Libera</text:span> y <text:span text:style-name="Strong_20_Emphasis">Obtura</text:span> reagrupadas en el recuadro <text:span text:style-name="Strong_20_Emphasis">Salida gas</text:span> es posible abrir y cerrar la electroválvula de obturación de las salidas de los grifos que, por lo general, suele estar abierta a la apertura del form. </text:p>
      <text:p text:style-name="Text_20_body">Para efectuar una prueba:</text:p>
      <text:list text:style-name="List_20_1">
        <text:list-item>
          <text:p text:style-name="Text_20_body"> seleccionar el puesto de  1 a 8  mediante las teclas del lado izquierdo; </text:p>
        </text:list-item>
        <text:list-item>
          <text:p text:style-name="Text_20_body"> seleccionar a continuación el programa a realizar en la máquina  ATEQ de <text:span text:style-name="Strong_20_Emphasis">1 a 4</text:span>;</text:p>
        </text:list-item>
        <text:list-item>
          <text:p text:style-name="Text_20_body"> pulsar la tecla  <text:span text:style-name="Strong_20_Emphasis">Prueba estanqueidad</text:span> y esperar el resultado, que se visualizará en el recuadro  <text:span text:style-name="Strong_20_Emphasis">Resultado</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i no se visualiza ningún resultado asegúrese de que la máquina  ATEQ está encendida y lista para funcionar.</text:p>
          </table:table-cell>
        </table:table-row>
      </table:table>
      <text:h text:style-name="Heading_20_3" text:outline-level="3"><text:bookmark-start text:name="ejecucion_manual_de_las_pruebas_de_estanqueidad_en_rotacion"/>Ejecución manual de las pruebas de estanqueidad en rotación<text:bookmark-end text:name="ejecucion_manual_de_las_pruebas_de_estanqueidad_en_rotacion"/></text:h>
      <text:p text:style-name="Text_20_body">
Pulse la tecla <text:span text:style-name="Strong_20_Emphasis">Test prueba estanqueidad/rotación</text:span> para acceder al siguiente panel:</text:p>
      <text:p text:style-name="Text_20_body"><draw:frame draw:style-name="mediacenter" draw:name="" text:anchor-type="paragraph" draw:z-index="0" svg:width="13.229166666667cm" svg:height="5.2652083333333cm"><draw:image xlink:href="Pictures/e2a82d9ee18cab28be1ed9f45ad501f8.png" xlink:type="simple" xlink:show="embed" xlink:actuate="onLoad"/></draw:frame></text:p>
      <text:p text:style-name="Text_20_body">En esta pantalla se pueden configurar   <text:span text:style-name="Strong_20_Emphasis">programa</text:span>, <text:span text:style-name="Strong_20_Emphasis">grados</text:span>, <text:span text:style-name="Strong_20_Emphasis">velocidad</text:span>, <text:span text:style-name="Strong_20_Emphasis">sentido rotación</text:span>, <text:span text:style-name="Strong_20_Emphasis">retorno posición</text:span> :</text:p>
      <text:list text:style-name="List_20_1">
        <text:list-item>
          <text:p text:style-name="Text_20_body"> <text:span text:style-name="Strong_20_Emphasis">Programa</text:span> :selecciona el programa a realizar por la máquina para los tests de estanqueidad ;</text:p>
        </text:list-item>
        <text:list-item>
          <text:p text:style-name="Text_20_body"> <text:span text:style-name="Strong_20_Emphasis">Grados</text:span> :configura los grados a realizar para la prueba ;</text:p>
        </text:list-item>
        <text:list-item>
          <text:p text:style-name="Text_20_body"> <text:span text:style-name="Strong_20_Emphasis">Velocidad</text:span> :configura la velocidad de rotación para la prueba ;</text:p>
        </text:list-item>
        <text:list-item>
          <text:p text:style-name="Text_20_body"> <text:span text:style-name="Strong_20_Emphasis">Sentido rotación</text:span> :se selecciona el sentido de la rotación ;</text:p>
        </text:list-item>
        <text:list-item>
          <text:p text:style-name="Text_20_body"> <text:span text:style-name="Strong_20_Emphasis">Retorno posición</text:span> : <text:span text:style-name="Strong_20_Emphasis">no</text:span> , no retorna a la posición inicial  , <text:span text:style-name="Strong_20_Emphasis">si</text:span> , retorna a la posición inicial  , <text:span text:style-name="Strong_20_Emphasis">adquiere</text:span> , adquiere los datos incluso durante el movimiento de retorno</text:p>
        </text:list-item>
      </text:list>
      <text:p text:style-name="Text_20_body">Por último, pulse  <text:span text:style-name="Strong_20_Emphasis">Inicia prueba</text:span> para iniciar la prueba. En la pantalla central se visualizarán los datos de las adquisiciones, en tanto que en la pantalla de la derecha se visualizarán los gráficos de las adquisiciones. 
Para salir pulse la tecla <text:span text:style-name="Strong_20_Emphasis">Esci</text:span>.
</text:p>
      <text:h text:style-name="Heading_20_3" text:outline-level="3"><text:bookmark-start text:name="ejecucion_manual_de_las_pruebas_de_desenganche"/>Ejecución manual de las pruebas de desenganche<text:bookmark-end text:name="ejecucion_manual_de_las_pruebas_de_desenganche"/></text:h>
      <text:p text:style-name="Text_20_body">
Pulse la tecla <text:span text:style-name="Strong_20_Emphasis">Test prueba desenganche</text:span> para acceder al siguiente panel:</text:p>
      <text:p text:style-name="Text_20_body"><draw:frame draw:style-name="mediacenter" draw:name="" text:anchor-type="paragraph" draw:z-index="0" svg:width="10.583333333333cm" svg:height="11.694583333333cm"><draw:image xlink:href="Pictures/272a7722fd201e968a6208b2f1f16a5e.png" xlink:type="simple" xlink:show="embed" xlink:actuate="onLoad"/></draw:frame></text:p>
      <text:p text:style-name="Text_20_body">Antes de iniciar la prueba es necesario ajustar las siguientes configuraciones , <text:span text:style-name="Strong_20_Emphasis">programa</text:span>, <text:span text:style-name="Strong_20_Emphasis">movimiento avance máx. </text:span>, <text:span text:style-name="Strong_20_Emphasis">presión máx. avance</text:span>, <text:span text:style-name="Strong_20_Emphasis">corriente inicio</text:span>, <text:span text:style-name="Strong_20_Emphasis">corriente disminución</text:span>, <text:span text:style-name="Strong_20_Emphasis">corriente step</text:span>.</text:p>
      <text:list text:style-name="List_20_1">
        <text:list-item>
          <text:p text:style-name="Text_20_body"> <text:span text:style-name="Strong_20_Emphasis">Programa</text:span> :programa a realizar para el test de estanqueidad realizado en posición estática, varía en función del dispositivo instalado </text:p>
        </text:list-item>
        <text:list-item>
          <text:p text:style-name="Text_20_body"> <text:span text:style-name="Strong_20_Emphasis">Movimiento máx avance</text:span> :configura el movimiento máximo que se puede realizar</text:p>
        </text:list-item>
        <text:list-item>
          <text:p text:style-name="Text_20_body"> <text:span text:style-name="Strong_20_Emphasis">Presión máx avance</text:span> :configura la presión máxima que se puede alcanzar</text:p>
        </text:list-item>
        <text:list-item>
          <text:p text:style-name="Text_20_body"> <text:span text:style-name="Strong_20_Emphasis">Corriente inicio</text:span> :corriente de enganche inicial configurada para el test</text:p>
        </text:list-item>
        <text:list-item>
          <text:p text:style-name="Text_20_body"> <text:span text:style-name="Strong_20_Emphasis">Corriente disminución</text:span> :disminución inicial de la corriente de enganche</text:p>
        </text:list-item>
        <text:list-item>
          <text:p text:style-name="Text_20_body"> <text:span text:style-name="Strong_20_Emphasis">Corriente step</text:span> :disminución de la corriente por segundo</text:p>
        </text:list-item>
      </text:list>
      <text:p text:style-name="Text_20_body">Por último, pulse la tecla <text:span text:style-name="Strong_20_Emphasis">Inicia prueba</text:span> para iniciar la prueba de desenganche para el puesto seleccionado, en la pantalla de abajo se visualizarán los progresos del test y <text:span text:style-name="Strong_20_Emphasis">Desenganche (mA)</text:span> será el valor de desenganche obtenido por el test. 
Para salir pulse la tecla <text:span text:style-name="Strong_20_Emphasis">Esci</text:span>.</text:p>
      <text:h text:style-name="Heading_20_2" text:outline-level="2"><text:bookmark-start text:name="contrasena"/>Contraseña<text:bookmark-end text:name="contrasena"/></text:h>
      <text:p text:style-name="Text_20_body">
Algunas de las funciones de gestión de los archivos y de modificación de los parámetros al inicio de la prueba están protegidas por contraseña y para poder habilitarlas es necesario realizar una especie de autentificación introduciendo una contraseña. </text:p>
      <text:p text:style-name="Text_20_body">Para habilitar las funciones protegidas por contraseña:</text:p>
      <text:list text:style-name="List_20_1">
        <text:list-item>
          <text:p text:style-name="Text_20_body"> seleccionar <text:span text:style-name="Strong_20_Emphasis">Instrumentos → Contraseña</text:span> o pulsar el botón siguiente en la barra de herramientas:</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troducir la contraseña en la ventana visualizada y pulsar <text:span text:style-name="Strong_20_Emphasis">Confirmar</text:span>.</text:p>
        </text:list-item>
      </text:list>
      <text:p text:style-name="Text_20_body">Para inhabilitar las funciones (sólo si se han habilitado anteriormente):</text:p>
      <text:list text:style-name="List_20_1">
        <text:list-item>
          <text:p text:style-name="Text_20_body"> seleccionar <text:span text:style-name="Strong_20_Emphasis">Instrumentos → Contraseña</text:span> o pulsar el botón siguiente en la barra de herramientas:</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ara cambiar la contraseña:</text:p>
      <text:list text:style-name="List_20_1">
        <text:list-item>
          <text:p text:style-name="Text_20_body"> seleccionar <text:span text:style-name="Strong_20_Emphasis">Instrumentos → Contraseña</text:span> o pulsar el botón siguiente en la barra de herramientas:</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troducir la contraseña en la ventana visualizada y pulsar <text:span text:style-name="Strong_20_Emphasis">Cambiar</text:span>;</text:p>
        </text:list-item>
        <text:list-item>
          <text:p text:style-name="Text_20_body"> introducir dos veces la nueva contraseña en las casillas de texto visualizadas;</text:p>
        </text:list-item>
        <text:list-item>
          <text:p text:style-name="Text_20_body"> confirmar la modificación con la tecla <text:span text:style-name="Strong_20_Emphasis">Confirmar</text:span> inmediatamente debajo de las casillas.</text:p>
        </text:list-item>
      </text:list>
      <text:p text:style-name="Text_20_body"><draw:frame draw:style-name="mediacenter" draw:name="Ventana de cambio de la contraseña Legend" text:anchor-type="paragraph" draw:z-index="0" svg:width="6.6145833333333cm"><draw:text-box><text:p text:style-name="legendcenter"><draw:frame draw:style-name="mediacenter" draw:name="Ventana de cambio de la contraseña" text:anchor-type="paragraph" draw:z-index="0" svg:width="6.6145833333333cm" svg:height="7.064375cm"><draw:image xlink:href="Pictures/41312ab35ae66dfcf8e8ea57d74f7af9.png" xlink:type="simple" xlink:show="embed" xlink:actuate="onLoad"/></draw:frame>Ventana de cambio de la contraseña</text:p></draw:text-box></draw:frame></text:p>
      <text:h text:style-name="Heading_20_2" text:outline-level="2"><text:bookmark-start text:name="backup_complete"/>Backup complete<text:bookmark-end text:name="backup_complete"/></text:h>
      <text:p text:style-name="Text_20_body">
This function can be used each time it's necessary to create a complete backup of the application with all settings and data.
Once selected the software shows the following panel:</text:p>
      <text:p text:style-name="Text_20_body"><draw:frame draw:style-name="mediacenter" draw:name="" text:anchor-type="paragraph" draw:z-index="0" svg:width="13.229166666667cm" svg:height="8.5989583333333cm"><draw:image xlink:href="Pictures/56e6cf785f33061f3dcb0b2cd2c0f012.png" xlink:type="simple" xlink:show="embed" xlink:actuate="onLoad"/></draw:frame></text:p>
      <text:p text:style-name="Text_20_body">The first time will be necessary to login with the password and will be possible to select the destination path. Other time if it's not necessary to modify the destination folder, each user can access to the panel to press the <text:span text:style-name="Strong_20_Emphasis">Start</text:span> button to execute the copy.</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function use the robocopy function of Windows operative system to copy the data with the following options: /E /V /NP /R:3 /W:10 <text:line-break/>
<text:span text:style-name="Strong_20_Emphasis">/E</text:span> all directories <text:line-break/>
<text:span text:style-name="Strong_20_Emphasis">/V</text:span> detailed output <text:line-break/>
<text:span text:style-name="Strong_20_Emphasis">/NP</text:span> no file progress <text:line-break/>
<text:span text:style-name="Strong_20_Emphasis">/R:3</text:span> retry 3 times <text:line-break/>
<text:span text:style-name="Strong_20_Emphasis">/W:10</text:span> wait 10 seconds <text:line-break/>
<text:span text:style-name="Strong_20_Emphasis">Optional files in the destination folder will not be deteled.</text:span></text:p>
          </table:table-cell>
        </table:table-row>
      </table:table>
      <text:p text:style-name="Text_20_body"><draw:frame draw:style-name="media" draw:name="" text:anchor-type="as-char" draw:z-index="0" svg:width="2.1166666666667cm" svg:height="0.396875cm"><draw:image xlink:href="Pictures/5fa594b27e2c1ef458a922153fb38a44.gif" xlink:type="simple" xlink:show="embed" xlink:actuate="onLoad"/></draw:frame> tadurre in spagnolo</text:p>
      <text:h text:style-name="Heading_20_1" text:outline-level="1"><text:bookmark-start text:name="configuracion"/>Configuración<text:bookmark-end text:name="configuracion"/></text:h>
      <text:p text:style-name="Text_20_body">En este capítulo se describen las interfaces de gestión de las modalidades de funcionamiento del sistema y aquellas de visualización gráfica de los datos.</text:p>
      <text:h text:style-name="Heading_20_2" text:outline-level="2"><text:bookmark-start text:name="grafico"/>Gráfico<text:bookmark-end text:name="grafico"/></text:h>
      <text:p text:style-name="Text_20_body">Para entrar en la gestión de la configuración gráfica seleccionar en el menú <text:span text:style-name="Strong_20_Emphasis">Configuración → Gráfico</text:span> o pulsar la tecla <text:span text:style-name="Strong_20_Emphasis">F10</text:span>; o simplemente pulsar el siguiente botón en la barra de herramientas:</text:p>
      <text:p text:style-name="Text_20_body">
<draw:frame draw:style-name="mediacenter" draw:name="" text:anchor-type="paragraph" draw:z-index="0" svg:width="0.84666666666667cm" svg:height="0.84666666666667cm"><draw:image xlink:href="Pictures/cdd5e34a0e75ace488cdddb6528ccf49.png" xlink:type="simple" xlink:show="embed" xlink:actuate="onLoad"/></draw:frame></text:p>
      <text:p text:style-name="Text_20_body">Aparece la siguiente ventana:</text:p>
      <text:p text:style-name="Text_20_body"><draw:frame draw:style-name="mediacenter" draw:name="Ventana Configuración gráfico Legend" text:anchor-type="paragraph" draw:z-index="0" svg:width="13.229166666667cm"><draw:text-box><text:p text:style-name="legendcenter"><draw:frame draw:style-name="mediacenter" draw:name="Ventana Configuración gráfico" text:anchor-type="paragraph" draw:z-index="0" svg:width="13.229166666667cm" svg:height="9.128125cm"><draw:image xlink:href="Pictures/7c49a73e4de07cbeae31597232776efc.png" xlink:type="simple" xlink:show="embed" xlink:actuate="onLoad"/></draw:frame>Ventana Configuración gráfico</text:p></draw:text-box></draw:frame></text:p>
      <text:p text:style-name="Text_20_body">El panel está dividido en tres partes: el panel de la izquierda <text:span text:style-name="Strong_20_Emphasis">Colores curvas seleccionadas</text:span> permite añadir, modificar y eliminar los colores de las curvas seleccionadas; el panel central.  <text:span text:style-name="Strong_20_Emphasis">Visualización par</text:span> permite modificar la unidad de medida, las escalas de visualización, si mostrar los grados en la visualización de los puntos, si visualizar también las curvas de la presión y si mostrar o no los valores de la presión y el panel de la derecha  <text:span text:style-name="Strong_20_Emphasis">Visualización presión</text:span> permite modificar la unidad de medida de la presión, las escalas de visualización y si mostrar o no los milímetros en el gráfico de la presión, por último, en el panel de abajo  “opciones” se pueden configurar todas las curvas a seleccionar cuando se utiliza la opción <text:span text:style-name="Strong_20_Emphasis">peores</text:span>.</text:p>
      <text:p text:style-name="Text_20_body">Para añadir un color en las curvas seleccionadas es necesario:</text:p>
      <text:list text:style-name="List_20_1">
        <text:list-item>
          <text:p text:style-name="Text_20_body"> Pulsar el botón <text:span text:style-name="Strong_20_Emphasis">Nuevo</text:span>;</text:p>
        </text:list-item>
        <text:list-item>
          <text:p text:style-name="Text_20_body"> Pulsar el botón <text:span text:style-name="Strong_20_Emphasis">Color</text:span>; aparece la siguiente ventana:</text:p>
        </text:list-item>
      </text:list>
      <text:p text:style-name="Text_20_body">
<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79ae7300b6c2d78bbc3fd69d2c3387c0.jpg" xlink:type="simple" xlink:show="embed" xlink:actuate="onLoad"/></draw:frame>Finestra "Colore"</text:p></draw:text-box></draw:frame>
</text:p>
      <text:list text:style-name="List_20_1">
        <text:list-item>
          <text:p text:style-name="Text_20_body"> Seleccionar con el ratón el color deseado y pulsar el botón <text:span text:style-name="Strong_20_Emphasis">OK</text:span>;</text:p>
        </text:list-item>
        <text:list-item>
          <text:p text:style-name="Text_20_body"> Pulsar el botón <text:span text:style-name="Strong_20_Emphasis">Actualizar</text:span> para guardar los datos.</text:p>
        </text:list-item>
      </text:list>
      <text:p text:style-name="Text_20_body">
Para modificar un color es necesario:</text:p>
      <text:list text:style-name="List_20_1">
        <text:list-item>
          <text:p text:style-name="Text_20_body"> Seleccionar en la lista el color a modificar.</text:p>
        </text:list-item>
        <text:list-item>
          <text:p text:style-name="Text_20_body"> Pulsar el botón <text:span text:style-name="Strong_20_Emphasis">Color</text:span>.</text:p>
        </text:list-item>
        <text:list-item>
          <text:p text:style-name="Text_20_body"> Seleccionar con el ratón el color deseado (ver la figura anterior) y pulsar el botón <text:span text:style-name="Strong_20_Emphasis">OK</text:span>;</text:p>
        </text:list-item>
        <text:list-item>
          <text:p text:style-name="Text_20_body"> Pulsar el botón <text:span text:style-name="Strong_20_Emphasis">Actualizar</text:span> para guardar los datos.</text:p>
        </text:list-item>
      </text:list>
      <text:p text:style-name="Text_20_body">
Para eliminar un color es necesario:</text:p>
      <text:list text:style-name="List_20_1">
        <text:list-item>
          <text:p text:style-name="Text_20_body"> Seleccionar en la lista el color a eliminar.</text:p>
        </text:list-item>
        <text:list-item>
          <text:p text:style-name="Text_20_body"> Pulsar el botón <text:span text:style-name="Strong_20_Emphasis">Eliminar</text:span>  y responder <text:span text:style-name="Strong_20_Emphasis">Sí</text:span> al posterior mensaje de confirmación.</text:p>
        </text:list-item>
      </text:list>
      <text:p text:style-name="Text_20_body">
Para salir de esta ventana pulsar el botón <text:span text:style-name="Strong_20_Emphasis">Confirmar</text:span>.</text:p>
      <text:h text:style-name="Heading_20_2" text:outline-level="2"><text:bookmark-start text:name="opciones"/>Opciones<text:bookmark-end text:name="opciones"/></text:h>
      <text:p text:style-name="Text_20_body">
Para entrar en la gestión de las opciones seleccionar en el menú <text:span text:style-name="Strong_20_Emphasis">Configuración → Opciones</text:span> o pulsar la tecla <text:span text:style-name="Strong_20_Emphasis">F11</text:span>.</text:p>
      <text:p text:style-name="Text_20_body"><draw:frame draw:style-name="mediacenter" draw:name="Ventana opciones de programa Legend" text:anchor-type="paragraph" draw:z-index="0" svg:width="10.583333333333cm"><draw:text-box><text:p text:style-name="legendcenter"><draw:frame draw:style-name="mediacenter" draw:name="Ventana opciones de programa" text:anchor-type="paragraph" draw:z-index="0" svg:width="10.583333333333cm" svg:height="8.7841666666667cm"><draw:image xlink:href="Pictures/f10cb2da45e5f592f960ebff3ea807c5.png" xlink:type="simple" xlink:show="embed" xlink:actuate="onLoad"/></draw:frame>Ventana opciones de programa</text:p></draw:text-box></draw:frame></text:p>
      <text:p text:style-name="Text_20_body">La ventana está dividida en dos paneles: generales y programas avanzados.  El primer panel contiene las opciones generales de la aplicación y el otro las opciones en función del tipo de programa en ejecución. </text:p>
      <text:h text:style-name="Heading_20_3" text:outline-level="3"><text:bookmark-start text:name="generales"/>Generales<text:bookmark-end text:name="generales"/></text:h>
      <text:p text:style-name="Text_20_body">
Las opciones de este panel se aplican a todas las pruebas con independencia del tipo de programa en ejecución. </text:p>
      <text:h text:style-name="Heading_20_4" text:outline-level="4"><text:bookmark-start text:name="deteccion_de_averias"/>Detección de averías<text:bookmark-end text:name="deteccion_de_averias"/></text:h>
      <text:h text:style-name="Heading_20_5" text:outline-level="5"><text:bookmark-start text:name="numero_maximo_de_curvas_fuera_de_rango_de_par_maximo"/>Número máximo de curvas fuera de rango de par máximo<text:bookmark-end text:name="numero_maximo_de_curvas_fuera_de_rango_de_par_maximo"/></text:h>
      <text:p text:style-name="Text_20_body">El usuario puede configurar el número máximo de curvas fuera de rango, por superación del par, que automáticamente se guardan durante la prueba además de aquellas programadas. Al alcanzar el valor introducido, la prueba se puede interrumpir o continuar sin el componente en error.</text:p>
      <text:h text:style-name="Heading_20_5" text:outline-level="5"><text:bookmark-start text:name="numero_maximo_de_curvas_con_errores_en_los_contactos"/>Número máximo de curvas con errores en los contactos<text:bookmark-end text:name="numero_maximo_de_curvas_con_errores_en_los_contactos"/></text:h>
      <text:p text:style-name="Text_20_body">El usuario puede configurar el número máximo de curvas con errores detectados en los contactos que automáticamente se guardan durante la prueba además de aquellas programadas. Al alcanzar el valor introducido, la prueba se puede interrumpir o continuar sin el componente en error. Con la opción <text:span text:style-name="Strong_20_Emphasis">Excluye la detección de los contactos</text:span> el programa prosigue sin contarlos.</text:p>
      <text:h text:style-name="Heading_20_5" text:outline-level="5"><text:bookmark-start text:name="numero_maximo_de_errores_pruebas_estanqueidad_iman_estanqueidad_rotacion_desenganche"/>Número máximo de errores pruebas (estanqueidad, imán, estanqueidad/rotación, desenganche)<text:bookmark-end text:name="numero_maximo_de_errores_pruebas_estanqueidad_iman_estanqueidad_rotacion_desenganche"/></text:h>
      <text:p text:style-name="Text_20_body">El usuario puede configurar el número máximo de pruebas:  estanqueidad, imán, estanqueidad/rotación, desenganche con resultado negativo.  Al alcanzar el valor introducido la prueba se puede interrumpir y proseguir sin el componente en error.  Mediante algunas opciones que se describen más adelante es posible excluir determinados tipos de pruebas, pese a estar previstas en el programa. </text:p>
      <text:h text:style-name="Heading_20_5" text:outline-level="5"><text:bookmark-start text:name="accion_al_alcanzar_el_limite_max._de_errores"/>Acción al alcanzar el límite máx. de errores<text:bookmark-end text:name="accion_al_alcanzar_el_limite_max._de_errores"/></text:h>
      <text:p text:style-name="Text_20_body">Indica la acción a emprender si un componente alcanza el número máximo de errores en el par o en la detección de los contactos:</text:p>
      <text:list text:style-name="List_20_1">
        <text:list-item>
          <text:p text:style-name="Text_20_body"> <text:span text:style-name="Strong_20_Emphasis">Parar la prueba:</text:span> detiene la prueba sin ejecutar ninguna acción;</text:p>
        </text:list-item>
        <text:list-item>
          <text:p text:style-name="Text_20_body"> <text:span text:style-name="Strong_20_Emphasis">Interrumpir puesto:</text:span> interrumpe la prueba del puesto en error y sigue la prueba de los componentes restantes.</text:p>
        </text:list-item>
        <text:list-item>
          <text:p text:style-name="Text_20_body"> <text:span text:style-name="Strong_20_Emphasis">Excluir y continuar:</text:span> excluye el componente en error (perdiendo todos los datos) y continúa la prueba.</text:p>
        </text:list-item>
      </text:list>
      <text:h text:style-name="Heading_20_5" text:outline-level="5"><text:bookmark-start text:name="buffer_fifo_curvas_de_par"/>Buffer fifo curvas de par<text:bookmark-end text:name="buffer_fifo_curvas_de_par"/></text:h>
      <text:p text:style-name="Text_20_body">
Número de las últimas curvas memorizadas precedentes a una adquisición memorizada para superar el par máximo. </text:p>
      <text:h text:style-name="Heading_20_5" text:outline-level="5"><text:bookmark-start text:name="numero_maximo_de_curvas_fuera_intervalo_de_presion"/>Número máximo de curvas fuera intervalo de presión<text:bookmark-end text:name="numero_maximo_de_curvas_fuera_intervalo_de_presion"/></text:h>
      <text:p text:style-name="Text_20_body">El usuario puede establecer el número máximo de las curvas, para los que la presión medida , parece estar, fuera de las tolerancias especificadas en el registro. Cuando se ha alcanzado el valor introducido, la prueba puede interrumpir o continuar sin el componente está en estado de error.</text:p>
      <text:h text:style-name="Heading_20_5" text:outline-level="5"><text:bookmark-start text:name="opciones_validas_solo_para_nuevas_pruebas"/>Opciones válidas solo para nuevas pruebas<text:bookmark-end text:name="opciones_validas_solo_para_nuevas_pruebas"/></text:h>
      <text:list text:style-name="List_20_1">
        <text:list-item>
          <text:p text:style-name="Text_20_body"> <text:span text:style-name="Strong_20_Emphasis">Grados excluidos al principio de la rotación para la verificación del par </text:span> :configura los grados a excluir al principio de la rotación solo para una nueva prueba</text:p>
        </text:list-item>
        <text:list-item>
          <text:p text:style-name="Text_20_body"> <text:span text:style-name="Strong_20_Emphasis">Grados excluidos al final de la rotación para la verificación del par </text:span> :configura los grados a excluir al final de la rotación solo para una nueva prueba</text:p>
        </text:list-item>
      </text:list>
      <text:h text:style-name="Heading_20_4" text:outline-level="4"><text:bookmark-start text:name="control_ausencia_de_tension"/>Control ausencia de tensión<text:bookmark-end text:name="control_ausencia_de_tension"/></text:h>
      <text:h text:style-name="Heading_20_5" text:outline-level="5"><text:bookmark-start text:name="recomienza_la_prueba_al_restablecerse_la_tension"/>Recomienza la prueba al restablecerse la tensión<text:bookmark-end text:name="recomienza_la_prueba_al_restablecerse_la_tension"/></text:h>
      <text:p text:style-name="Text_20_body">En el caso que todo el sistema, excepto el horno, esté alimentado por un grupo de continuidad es posible recomenzar la prueba cuando se restablece la corriente de alimentación.
Seleccionando esta opción, en lugar de interrumpir la prueba por error de comunicación en el apagado del horno, el programa esperará el nuevo encendido para recomenzar la prueba de los componentes.</text:p>
      <text:h text:style-name="Heading_20_3" text:outline-level="3"><text:bookmark-start text:name="programas_avanzados1"/>Programas avanzados<text:bookmark-end text:name="programas_avanzados1"/></text:h>
      <text:h text:style-name="Heading_20_4" text:outline-level="4"><text:bookmark-start text:name="mandos1"/>Mandos<text:bookmark-end text:name="mandos1"/></text:h>
      <text:h text:style-name="Heading_20_5" text:outline-level="5"><text:bookmark-start text:name="excluir_todos_los_mandos_del_horno"/>Excluir todos los mandos del horno<text:bookmark-end text:name="excluir_todos_los_mandos_del_horno"/></text:h>
      <text:p text:style-name="Text_20_body">
Esta opción permite ignorar todos los mandos del horno, ya sean de configuración (setpoint, posición airflap, ventilación) o de espera de temperatura.</text:p>
      <text:h text:style-name="Heading_20_5" text:outline-level="5"><text:bookmark-start text:name="excluir_las_esperas"/>Excluir las esperas<text:bookmark-end text:name="excluir_las_esperas"/></text:h>
      <text:p text:style-name="Text_20_body">
Esta opción ignora todos los mandos de espera introducidos en el programa.</text:p>
      <text:h text:style-name="Heading_20_5" text:outline-level="5"><text:bookmark-start text:name="enciende_el_ventilador_suplementario_de_enfriamiento_con_la_puerta_abierta"/>Enciende el ventilador suplementario de enfriamiento con la puerta abierta<text:bookmark-end text:name="enciende_el_ventilador_suplementario_de_enfriamiento_con_la_puerta_abierta"/></text:h>
      <text:p text:style-name="Text_20_body">Si está habilitada durante la fase de enfriamiento a la vez que abre la puerta enciende el ventilador suplementario para agilizar el proce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opción se puede ignorar si no está previsto el ventilador</text:p>
          </table:table-cell>
        </table:table-row>
      </table:table>
      <text:h text:style-name="Heading_20_5" text:outline-level="5"><text:bookmark-start text:name="enciende_resistencia_suplementaria_de_calentamiento_para_alcanzar_el_setpoint"/>Enciende resistencia suplementaria de calentamiento para alcanzar el setpoint<text:bookmark-end text:name="enciende_resistencia_suplementaria_de_calentamiento_para_alcanzar_el_setpoint"/></text:h>
      <text:p text:style-name="Text_20_body">
Si está habilitada durante la fase de calentamiento enciende la resistencia suplementaria para alcanzar antes el setpoint. 
Una vez alcanzada la temperatura la resistencia deja de utilizarse hasta la próxima orden de configuración de la temperatura del horn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opción se puede ignorar si no está prevista la resistencia</text:p>
          </table:table-cell>
        </table:table-row>
      </table:table>
      <text:h text:style-name="Heading_20_5" text:outline-level="5"><text:bookmark-start text:name="excluye_la_deteccion_de_los_contactos"/>Excluye la detección de los contactos<text:bookmark-end text:name="excluye_la_deteccion_de_los_contactos"/></text:h>
      <text:p text:style-name="Text_20_body">Excluye la detección de los contactos durante la prueba</text:p>
      <text:h text:style-name="Heading_20_5" text:outline-level="5"><text:bookmark-start text:name="excluye_la_deteccion_de_la_estanqueidad"/>Excluye la detección de la estanqueidad<text:bookmark-end text:name="excluye_la_deteccion_de_la_estanqueidad"/></text:h>
      <text:p text:style-name="Text_20_body">Excluye la detección de la estanqueidad durante la prueba</text:p>
      <text:h text:style-name="Heading_20_5" text:outline-level="5"><text:bookmark-start text:name="excluye_la_deteccion_de_la_estanqueidad_en_rotacion"/>Excluye la detección de la estanqueidad en rotación<text:bookmark-end text:name="excluye_la_deteccion_de_la_estanqueidad_en_rotacion"/></text:h>
      <text:p text:style-name="Text_20_body">Excluye la detección de la estanqueidad en rotación durante la prueba</text:p>
      <text:h text:style-name="Heading_20_5" text:outline-level="5"><text:bookmark-start text:name="excluye_la_deteccion_del_desenganche_iman"/>Excluye la detección del desenganche imán<text:bookmark-end text:name="excluye_la_deteccion_del_desenganche_iman"/></text:h>
      <text:p text:style-name="Text_20_body">Excluye la detección del desenganche imán durante la prueba</text:p>
      <text:h text:style-name="Heading_20_5" text:outline-level="5"><text:bookmark-start text:name="excluye_la_prueba_de_presion"/>Excluye la prueba de presión<text:bookmark-end text:name="excluye_la_prueba_de_presion"/></text:h>
      <text:p text:style-name="Text_20_body">Excluye la deteccion de la presión al terminar de la rotacion</text:p>
      <text:h text:style-name="Heading_20_4" text:outline-level="4"><text:bookmark-start text:name="opciones1"/>Opciones<text:bookmark-end text:name="opciones1"/></text:h>
      <text:h text:style-name="Heading_20_5" text:outline-level="5"><text:bookmark-start text:name="efectua_la_rotacion_fluida_en_la_prueba_de_estanqueidad_en_rotacion"/>Efectúa la rotación fluida en la prueba de estanqueidad en rotación<text:bookmark-end text:name="efectua_la_rotacion_fluida_en_la_prueba_de_estanqueidad_en_rotacion"/></text:h>
      <text:p text:style-name="Text_20_body">
Si está seleccionado, el motor se mueve de forma continua y se leerán todos los valores a la máxima velocidad <text:span text:style-name="Strong_20_Emphasis">NO</text:span> teniendo la seguridad de tener una lectura por grado, si en cambio no se visualiza el motor realizará un desplazamiento grado a grado y en este caso se tendrá una lectura por cada paso realizado. </text:p>
      <text:h text:style-name="Heading_20_5" text:outline-level="5"><text:bookmark-start text:name="tiempo_de_prueba_para_el_test_de_la_estanqueidad"/>Tiempo de prueba para el test de la estanqueidad<text:bookmark-end text:name="tiempo_de_prueba_para_el_test_de_la_estanqueidad"/></text:h>
      <text:p text:style-name="Text_20_body">
Se configura la ducación de la fase de test durante la prueba de estanqueidad. </text:p>
      <text:h text:style-name="Heading_20_4" text:outline-level="4"><text:bookmark-start text:name="settings"/>Settings<text:bookmark-end text:name="settings"/></text:h>
      <text:h text:style-name="Heading_20_5" text:outline-level="5"><text:bookmark-start text:name="view_backup_tool_after_test_save_process"/>View backup tool after test save process<text:bookmark-end text:name="view_backup_tool_after_test_save_process"/></text:h>
      <text:p text:style-name="Text_20_body">
If selected, at the end of the test, when the operator press the save button, the software shows also the backup panel from where the operator simply pressing the ok button activates the backup procedure in a different folder.</text:p>
      <text:p text:style-name="Text_20_body"><draw:frame draw:style-name="media" draw:name="" text:anchor-type="as-char" draw:z-index="0" svg:width="2.1166666666667cm" svg:height="0.396875cm"><draw:image xlink:href="Pictures/5fa594b27e2c1ef458a922153fb38a44.gif" xlink:type="simple" xlink:show="embed" xlink:actuate="onLoad"/></draw:frame> tradurre in spagnolo
</text:p>
      <text:h text:style-name="Heading_20_3" text:outline-level="3"><text:bookmark-start text:name="opciones_horno"/>Opciones horno<text:bookmark-end text:name="opciones_horno"/></text:h>
      <text:p text:style-name="Text_20_body">
Las modalidades de funcionamiento del horno se pueden variar desde el panel de control contenido en la pantalla principal del programa.</text:p>
      <text:p text:style-name="Text_20_body"><draw:frame draw:style-name="mediacenter" draw:name=" Panel del horno Legend" text:anchor-type="paragraph" draw:z-index="0" svg:width="7.9110416666667cm"><draw:text-box><text:p text:style-name="legendcenter"><draw:frame draw:style-name="mediacenter" draw:name=" Panel del horno" text:anchor-type="paragraph" draw:z-index="0" svg:width="7.9110416666667cm" svg:height="10.107083333333cm"><draw:image xlink:href="Pictures/a37dab08fb03b023e0de0900067e617e.png" xlink:type="simple" xlink:show="embed" xlink:actuate="onLoad"/></draw:frame> Panel del horno</text:p></draw:text-box></draw:frame></text:p>
      <text:p text:style-name="Text_20_body">
El horno puede funcionar en dos modalidades: <text:span text:style-name="Strong_20_Emphasis">Automática</text:span> y <text:span text:style-name="Strong_20_Emphasis">Manual</text:span>. Para habilitar una opción o la otra, pulsar el botón <text:span text:style-name="Strong_20_Emphasis">Auto</text:span> o <text:span text:style-name="Strong_20_Emphasis">Manual</text:span> y responder <text:span text:style-name="Strong_20_Emphasis">Sí</text:span> al posterior mensaje de confirmación.</text:p>
      <text:h text:style-name="Heading_20_4" text:outline-level="4"><text:bookmark-start text:name="modalidad_automatica"/>Modalidad automática<text:bookmark-end text:name="modalidad_automatica"/></text:h>
      <text:p text:style-name="Text_20_body">La temperatura y la humedad del horno varía según los pasos o los mandos de los programas de prueba.</text:p>
      <text:h text:style-name="Heading_20_4" text:outline-level="4"><text:bookmark-start text:name="modalidad_manual"/>Modalidad manual<text:bookmark-end text:name="modalidad_manual"/></text:h>
      <text:p text:style-name="Text_20_body">
La temperatura y la ventilación del horno permanecen estables a los valores configurados manualmente por el operador incluso durante la ejecución de programas avanzados, con mandos de modificación de la temperatura y de la ventilación.  También el brazo de apertura y cierre de la puerta permanece parado en la posición actual. 
En esta modalidad, para modificar la temperatura y configurar el valor de setpoint y el gradiente deseados en los correspondientes campos, pulse la tecla marcada con el símbolo de verificación situado a la derecha. 
Lo mismo se puede hacer para regular la humedad.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regulación del tipo de gradiente de temperatura solo está disponible en algunos modelos de horno.</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regulación de la humedad solo está disponible si el sistema prevé una cámara climática.</text:p>
          </table:table-cell>
        </table:table-row>
      </table:table>
      <text:h text:style-name="Heading_20_4" text:outline-level="4"><text:bookmark-start text:name="regulaciones_manuales"/>Regulaciones manuales<text:bookmark-end text:name="regulaciones_manuales"/></text:h>
      <text:p text:style-name="Text_20_body">En la modalidad manual, es posible efectuar las siguientes regulaciones:</text:p>
      <text:list text:style-name="List_20_1">
        <text:list-item>
          <text:p text:style-name="Text_20_body"> ventilación;</text:p>
        </text:list-item>
        <text:list-item>
          <text:p text:style-name="Text_20_body"> boca de enfriamiento;</text:p>
        </text:list-item>
        <text:list-item>
          <text:p text:style-name="Text_20_body"> brazo apertura puerta.</text:p>
        </text:list-item>
      </text:list>
      <text:p text:style-name="Text_20_body">
Para acceder al panel de las regulaciones pulsar el botón de las opciones y seleccionar <text:span text:style-name="Strong_20_Emphasis">Confirmar</text:span> para aplicar las modificaciones o <text:span text:style-name="Strong_20_Emphasis">Anular</text:span> para salir.</text:p>
      <text:p text:style-name="Text_20_body"><draw:frame draw:style-name="mediacenter" draw:name="Ventana &quot;Opciones horno&quot; Legend" text:anchor-type="paragraph" draw:z-index="0" svg:width="6.6145833333333cm"><draw:text-box><text:p text:style-name="legendcenter"><draw:frame draw:style-name="mediacenter" draw:name="Ventana &quot;Opciones horno&quot;" text:anchor-type="paragraph" draw:z-index="0" svg:width="6.6145833333333cm" svg:height="6.7997916666667cm"><draw:image xlink:href="Pictures/51c5914d88fb1b9772ba5995b2dc7a8a.png" xlink:type="simple" xlink:show="embed" xlink:actuate="onLoad"/></draw:frame>Ventana "Opciones horno"</text:p></draw:text-box></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apertura automática de la puerta solo está disponible si el sistema prevé una cámara climática.</text:p>
          </table:table-cell>
        </table:table-row>
      </table:table>
      <text:h text:style-name="Heading_20_4" text:outline-level="4"><text:bookmark-start text:name="funciones_anadidas_de_la_camara_climatica"/>Funciones añadidas de la cámara climática<text:bookmark-end text:name="funciones_anadidas_de_la_camara_climatica"/></text:h>
      <text:p text:style-name="Text_20_body">En caso de que el sistema prevea una cámara climática, en la modalidad manual para poder efectuar la regulación de la temperatura es necesario poner el dispositivo en estado de <text:span text:style-name="Strong_20_Emphasis">RUN</text:span> pulsando la correspondiente tecla <draw:frame draw:style-name="media" draw:name="" text:anchor-type="as-char" draw:z-index="0" svg:width="0.84666666666667cm" svg:height="0.84666666666667cm"><draw:image xlink:href="Pictures/851c895dd75412f39850d1b652f5829a.png" xlink:type="simple" xlink:show="embed" xlink:actuate="onLoad"/></draw:frame>. El control se puede interrumpir con la tecla <draw:frame draw:style-name="media" draw:name="" text:anchor-type="as-char" draw:z-index="0" svg:width="0.84666666666667cm" svg:height="0.84666666666667cm"><draw:image xlink:href="Pictures/06d8f375b58ca109679d54749a532514.png" xlink:type="simple" xlink:show="embed" xlink:actuate="onLoad"/></draw:frame></text:p>
      <text:h text:style-name="Heading_20_5" text:outline-level="5"><text:bookmark-start text:name="exclusion_control_humedad"/>Exclusión control humedad<text:bookmark-end text:name="exclusion_control_humedad"/></text:h>
      <text:p text:style-name="Text_20_body">
El control de la humedad se puede habilitar mediante la tecla  <draw:frame draw:style-name="media" draw:name="" text:anchor-type="as-char" draw:z-index="0" svg:width="0.635cm" svg:height="0.635cm"><draw:image xlink:href="Pictures/b4f49d6b8530c1cfb2f9bdea5933babc.png" xlink:type="simple" xlink:show="embed" xlink:actuate="onLoad"/></draw:frame> y deshabilitar mediante la misma tecla cuando se visualiza el icono<draw:frame draw:style-name="media" draw:name="" text:anchor-type="as-char" draw:z-index="0" svg:width="0.635cm" svg:height="0.635cm"><draw:image xlink:href="Pictures/31b7cf7907b182c6e02f69da7df80eb7.png" xlink:type="simple" xlink:show="embed" xlink:actuate="onLoad"/></draw:frame>.
</text:p>
      <text:h text:style-name="Heading_20_1" text:outline-level="1"><text:bookmark-start text:name="eventos"/>Eventos<text:bookmark-end text:name="eventos"/></text:h>
      <text:p text:style-name="Text_20_body">El programa incluye un registro en el que se memorizan todos los errores ocurridos. Cada anomalía es señalizada al operador mediante un mensaje con un número de identificación y una breve descripción del error. Además esta información se guarda en un registro. Los errores que se producen durante la ejecución de procedimientos automáticos no se pueden comunicar al operador mediante un mensaje sino que se guardan en el registro.</text:p>
      <text:h text:style-name="Heading_20_2" text:outline-level="2"><text:bookmark-start text:name="visualizacion"/>Visualización<text:bookmark-end text:name="visualizacion"/></text:h>
      <text:p text:style-name="Text_20_body">Para consultar la lista de eventos hacer clic en el menú <text:span text:style-name="Strong_20_Emphasis">Archivo → Eventos → Visualizar</text:span> o pulsar el botón de la barra de herramientas:</text:p>
      <text:p text:style-name="Text_20_body">
<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El programa muestra el siguiente panel:</text:p>
      <text:p text:style-name="Text_20_body"><draw:frame draw:style-name="mediacenter" draw:name="Ventana Eventos Legend" text:anchor-type="paragraph" draw:z-index="0" svg:width="10.583333333333cm"><draw:text-box><text:p text:style-name="legendcenter"><draw:frame draw:style-name="mediacenter" draw:name="Ventana Eventos" text:anchor-type="paragraph" draw:z-index="0" svg:width="10.583333333333cm" svg:height="6.9320833333333cm"><draw:image xlink:href="Pictures/b0b84b2cb1b6a5e4b58ed566a49531ab.png" xlink:type="simple" xlink:show="embed" xlink:actuate="onLoad"/></draw:frame>Ventana Eventos</text:p></draw:text-box></draw:frame></text:p>
      <text:p text:style-name="Text_20_body">Puede haber tres tipos de eventos, según el grado de importancia:</text:p>
      <text:list text:style-name="List_20_1">
        <text:list-item>
          <text:p text:style-name="Text_20_body"> Error</text:p>
        </text:list-item>
        <text:list-item>
          <text:p text:style-name="Text_20_body"> Aviso</text:p>
        </text:list-item>
        <text:list-item>
          <text:p text:style-name="Text_20_body"> Información</text:p>
        </text:list-item>
      </text:list>
      <text:p text:style-name="Text_20_body">
Haciendo doble clic en un evento, es posible visualizar el mensaje completo si la ventana no resulta suficientemente amplia.</text:p>
      <text:h text:style-name="Heading_20_2" text:outline-level="2"><text:bookmark-start text:name="cancelacion"/>Cancelación<text:bookmark-end text:name="cancelacion"/></text:h>
      <text:p text:style-name="Text_20_body">Para vaciar el registro de los eventos hay que seleccionar el menú <text:span text:style-name="Strong_20_Emphasis">Archivo → Eventos → Vaciar</text:span> y responder <text:span text:style-name="Emphasis">Sí</text:span> al posterior mensaje de confirmació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