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6048b6424d43659ae2bbf8a73c56557b.jpg"/>
  <manifest:file-entry manifest:media-type="image/jpeg" manifest:full-path="Pictures/9ade12f536f4c0b5f55dc30b2301d3f8.jpg"/>
  <manifest:file-entry manifest:media-type="image/jpeg" manifest:full-path="Pictures/b95848ce98a69795fac940deddedcd94.jpg"/>
  <manifest:file-entry manifest:media-type="image/png" manifest:full-path="Pictures/f2edbb556a6d1b81137878867afdae72.png"/>
  <manifest:file-entry manifest:media-type="image/png" manifest:full-path="Pictures/ca2ff6bab4a30e7e77bf049807255bb4.png"/>
  <manifest:file-entry manifest:media-type="image/png" manifest:full-path="Pictures/9ead0d5c86d9e3788518628d9df4a4b7.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02531953e70f3422aa8e56aa9c40dead.png"/>
  <manifest:file-entry manifest:media-type="image/png" manifest:full-path="Pictures/f5a9c0bed8ae1dd79eddae11c47a8d59.png"/>
  <manifest:file-entry manifest:media-type="image/png" manifest:full-path="Pictures/b71f599a50cd7f02e7d4bb8e21617de7.png"/>
  <manifest:file-entry manifest:media-type="image/png" manifest:full-path="Pictures/f35e071ff3d134872d98bc428a8af6f9.png"/>
  <manifest:file-entry manifest:media-type="image/png" manifest:full-path="Pictures/0846a5576b89843cbe7af46f5deb04f7.png"/>
  <manifest:file-entry manifest:media-type="image/png" manifest:full-path="Pictures/d8319c95088210930b0bb6b8a4ca02b6.png"/>
  <manifest:file-entry manifest:media-type="image/png" manifest:full-path="Pictures/2c00f55f5b046c8e61fc4c59d2a70a4f.png"/>
  <manifest:file-entry manifest:media-type="image/png" manifest:full-path="Pictures/e939db86ef33fe9a2cf995afe5aea04c.png"/>
  <manifest:file-entry manifest:media-type="image/png" manifest:full-path="Pictures/794c97f01a92e630cce0a1aaec41ee21.png"/>
  <manifest:file-entry manifest:media-type="image/jpeg" manifest:full-path="Pictures/bc8ec84d16a51dabe4a7ce09103ed2f6.jpg"/>
  <manifest:file-entry manifest:media-type="image/jpeg" manifest:full-path="Pictures/eeb6f30fdec93bcffa8d48d028236751.jpg"/>
  <manifest:file-entry manifest:media-type="image/jpeg" manifest:full-path="Pictures/7ffdd4ffc1ccc8f399d5d4ce89f07eee.jpg"/>
  <manifest:file-entry manifest:media-type="image/png" manifest:full-path="Pictures/c5d5a5105ac186739559c566a2e38bd1.png"/>
  <manifest:file-entry manifest:media-type="image/png" manifest:full-path="Pictures/94dbde785e39a2de007932a56e55c76d.png"/>
  <manifest:file-entry manifest:media-type="image/png" manifest:full-path="Pictures/368424a802d992e73de7f63659f0e751.png"/>
  <manifest:file-entry manifest:media-type="image/png" manifest:full-path="Pictures/077b076c6b2bc60a9eacf9ac1afa7a9b.png"/>
  <manifest:file-entry manifest:media-type="image/png" manifest:full-path="Pictures/28c3a2b839331b369d8cc82e091b7514.png"/>
  <manifest:file-entry manifest:media-type="image/png" manifest:full-path="Pictures/7bdcc043d0e1fda4fd35ec3375adba29.png"/>
  <manifest:file-entry manifest:media-type="image/png" manifest:full-path="Pictures/1731bca5d1e87418e05d14f24e92b56c.png"/>
  <manifest:file-entry manifest:media-type="image/png" manifest:full-path="Pictures/4b3be9580388ad1b53fdcf1f676e66f2.png"/>
  <manifest:file-entry manifest:media-type="image/png" manifest:full-path="Pictures/b140e33aca955464c00c11716088ec69.png"/>
  <manifest:file-entry manifest:media-type="image/jpeg" manifest:full-path="Pictures/0ce896b8375c6e56db16e4945f81bec4.jpg"/>
  <manifest:file-entry manifest:media-type="image/jpeg" manifest:full-path="Pictures/2b21df5c7b112c98ba291f576b995a3d.jpg"/>
  <manifest:file-entry manifest:media-type="image/jpeg" manifest:full-path="Pictures/5fe82a19ec3d258153e2a2078107e3e5.jpg"/>
  <manifest:file-entry manifest:media-type="image/jpeg" manifest:full-path="Pictures/de272f76afe47a2a5626bc2b7bd8a4f8.jpg"/>
  <manifest:file-entry manifest:media-type="image/png" manifest:full-path="Pictures/06d8f375b58ca109679d54749a532514.png"/>
  <manifest:file-entry manifest:media-type="image/png" manifest:full-path="Pictures/300b1ed146de24c68e7d00a0a71c3b0e.png"/>
  <manifest:file-entry manifest:media-type="image/jpeg" manifest:full-path="Pictures/f2a5da8a8642f0335e4d7d3fd7fdedb7.jpg"/>
  <manifest:file-entry manifest:media-type="image/jpeg" manifest:full-path="Pictures/9fbc646d09a65f19426e8d4310d7b47a.jpg"/>
  <manifest:file-entry manifest:media-type="image/png" manifest:full-path="Pictures/730039b5a17bbdc02f11591a846273eb.png"/>
  <manifest:file-entry manifest:media-type="image/png" manifest:full-path="Pictures/814082e01553ac9ead45ebe520401909.png"/>
  <manifest:file-entry manifest:media-type="image/png" manifest:full-path="Pictures/4dd821bd90406a4714b48efd4d245936.png"/>
  <manifest:file-entry manifest:media-type="image/png" manifest:full-path="Pictures/e72557735d46bdd13e4ca31518cd1589.png"/>
  <manifest:file-entry manifest:media-type="image/jpeg" manifest:full-path="Pictures/3661d59a78aa272ac1008b6e7c50960a.jpg"/>
  <manifest:file-entry manifest:media-type="image/png" manifest:full-path="Pictures/b0118a2a375489c74d6220202f470e28.png"/>
  <manifest:file-entry manifest:media-type="image/png" manifest:full-path="Pictures/ec8773ed1f651ada31f243a13489701a.png"/>
  <manifest:file-entry manifest:media-type="image/jpeg" manifest:full-path="Pictures/25f065b33307fe390ba833178ce71726.jpg"/>
  <manifest:file-entry manifest:media-type="image/jpeg" manifest:full-path="Pictures/cdfc5fc02fad3806f15130b492997799.jpg"/>
  <manifest:file-entry manifest:media-type="image/png" manifest:full-path="Pictures/b256092f74a232f58ebc12ad43f365b3.png"/>
  <manifest:file-entry manifest:media-type="image/jpeg" manifest:full-path="Pictures/885f0663b01c6ebea61de75b17e9cc22.jpg"/>
  <manifest:file-entry manifest:media-type="image/jpeg" manifest:full-path="Pictures/5668306a8915d0bc0671e53b4bb7d1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athenasd_net"/>AthenaSD_Net<text:bookmark-end text:name="athenasd_net"/></text:h>
      <text:p text:style-name="Text_20_body"> 
<text:span text:style-name="Strong_20_Emphasis">AthenaSD_Net</text:span> es una aplicación que mediante una interfaz específica realizada por MAREL descarga el archivo de configuración en las tarjetas Athena.</text:p>
      <text:h text:style-name="Heading_20_2" text:outline-level="2"><text:bookmark-start text:name="encendido_y_apagado_de_la_maquina"/>Encendido y apagado de la máquina<text:bookmark-end text:name="encendido_y_apagado_de_la_maquina"/></text:h>
      <text:h text:style-name="Heading_20_3" text:outline-level="3"><text:bookmark-start text:name="encendido"/>Encendido<text:bookmark-end text:name="encendido"/></text:h>
      <text:p text:style-name="Text_20_body">
Comprobaciones preliminares:
</text:p>
      <text:list text:style-name="List_20_1">
        <text:list-item>
          <text:p text:style-name="Text_20_body"> Comprobar que el cable de alimentación del UPS esté conectado a la red eléctrica;</text:p>
        </text:list-item>
        <text:list-item>
          <text:p text:style-name="Text_20_body"> Comprobar que el cable de alimentación del sistema esté conectado a la toma del UPS;</text:p>
        </text:list-item>
        <text:list-item>
          <text:p text:style-name="Text_20_body"> Comprobar que el puerto ethernet del sistema esté conectado a la red de la empresa.</text:p>
        </text:list-item>
      </text:list>
      <text:p text:style-name="Text_20_body">
Para encender el sistema:
</text:p>
      <text:list text:style-name="List_20_1">
        <text:list-item>
          <text:p text:style-name="Text_20_body"> Pulsar la tecla de encendido del UPS;</text:p>
        </text:list-item>
        <text:list-item>
          <text:p text:style-name="Text_20_body"> Pulsar la tecla de encendido de la impresora;</text:p>
        </text:list-item>
        <text:list-item>
          <text:p text:style-name="Text_20_body"> Pulsar la tecla de encendido del sistema y esperar hasta que se termine de ejecutar la carga del sistema operativo y el inicio automático del software AthenaSD_Net;</text:p>
        </text:list-item>
      </text:list>
      <text:h text:style-name="Heading_20_3" text:outline-level="3"><text:bookmark-start text:name="apagado"/>Apagado<text:bookmark-end text:name="apagado"/></text:h>
      <text:p text:style-name="Text_20_body">
Para apagar el sistema:
</text:p>
      <text:list text:style-name="List_20_1">
        <text:list-item>
          <text:p text:style-name="Text_20_body"> Cerrar la aplicación AthenaSD_Net siguiendo los pasos que se indican más adelante en este manual;</text:p>
        </text:list-item>
        <text:list-item>
          <text:p text:style-name="Text_20_body"> Pulsar el botón de apagado del ordenador y esperar hasta que el sistema operativo termine de ejecutar todos los procedimientos de apagado;</text:p>
        </text:list-item>
        <text:list-item>
          <text:p text:style-name="Text_20_body"> Apagar la impresora;</text:p>
        </text:list-item>
        <text:list-item>
          <text:p text:style-name="Text_20_body"> Apagar el UPS.</text:p>
        </text:list-item>
      </text:list>
      <text:h text:style-name="Heading_20_2" text:outline-level="2"><text:bookmark-start text:name="primer_inicio_de_la_aplicacion"/>Primer inicio de la aplicación<text:bookmark-end text:name="primer_inicio_de_la_aplicacion"/></text:h>
      <text:p text:style-name="Text_20_body">Al primer inicio de <text:span text:style-name="Strong_20_Emphasis">AthenaSD_Net</text:span> es necesaria la introducción del primer operador, que será el administrador del sistema. Utilizando la cuenta creada, en lo sucesivo será posible introducir otros operadores usuarios del sistema.</text:p>
      <text:p text:style-name="Text_20_body"><draw:frame draw:style-name="mediacenter" draw:name="" text:anchor-type="paragraph" draw:z-index="0" svg:width="13.731875cm" svg:height="3.33375cm"><draw:image xlink:href="Pictures/6048b6424d43659ae2bbf8a73c56557b.jpg" xlink:type="simple" xlink:show="embed" xlink:actuate="onLoad"/></draw:frame></text:p>
      <text:p text:style-name="Text_20_body">Seleccionar <text:span text:style-name="Strong_20_Emphasis">Sí</text:span> para acceder a la ventana siguiente e introducir los datos del operador:</text:p>
      <text:p text:style-name="Text_20_body"><draw:frame draw:style-name="mediacenter" draw:name="" text:anchor-type="paragraph" draw:z-index="0" svg:width="6.6145833333333cm" svg:height="7.0379166666667cm"><draw:image xlink:href="Pictures/9ade12f536f4c0b5f55dc30b2301d3f8.jpg" xlink:type="simple" xlink:show="embed" xlink:actuate="onLoad"/></draw:frame></text:p>
      <text:p text:style-name="Text_20_body">Introducir el código del operador (necesario para el login), eventualmente el nombre de usuario y el número de tarjeta (facultativo), y la contraseña 2 veces. Pulsar <text:span text:style-name="Strong_20_Emphasis">Ok</text:span> para continuar.</text:p>
      <text:h text:style-name="Heading_20_2" text:outline-level="2"><text:bookmark-start text:name="descripcion_de_la_interfaz_de_usuario"/>Descripción de la interfaz de usuario<text:bookmark-end text:name="descripcion_de_la_interfaz_de_usuario"/></text:h>
      <text:p text:style-name="Text_20_body">
Los apartados siguientes describen la interfaz de usuario de la aplicación <text:span text:style-name="Strong_20_Emphasis">AthenaSD_Net</text:span>.</text:p>
      <text:h text:style-name="Heading_20_3" text:outline-level="3"><text:bookmark-start text:name="pantalla_principal"/>Pantalla principal<text:bookmark-end text:name="pantalla_principal"/></text:h>
      <text:p text:style-name="Text_20_body">
La imagen siguiente muestra la pantalla principal de la aplicación:</text:p>
      <text:p text:style-name="Text_20_body"><draw:frame draw:style-name="mediacenter" draw:name="" text:anchor-type="paragraph" draw:z-index="0" svg:width="18.520833333333cm" style:rel-width="100%" svg:height="10.424583333333cm" style:rel-height="scale"><draw:image xlink:href="Pictures/b95848ce98a69795fac940deddedcd94.jpg" xlink:type="simple" xlink:show="embed" xlink:actuate="onLoad"/></draw:frame></text:p>
      <text:p text:style-name="Text_20_body">Arriba se encuentra la barra de herramientas; inmediatamente debajo, la barra de navegación; luego, la lista de pedidos existentes; abajo, la barra de estado.</text:p>
      <text:h text:style-name="Heading_20_4" text:outline-level="4"><text:bookmark-start text:name="barra_de_herramientas"/>Barra de herramientas<text:bookmark-end text:name="barra_de_herramientas"/></text:h>
      <text:p text:style-name="Text_20_body">
Todas las funciones de <text:span text:style-name="Strong_20_Emphasis">AthenaSD_Net</text:span> son accesibles mediante los botones de la barra de herramientas y son las siguientes:
</text:p>
      <table:table>
        <table:table-column/>
        <table:table-column/>
        <table:table-column/>
        <table:table-row>
          <table:table-cell office:value-type="string" table:style-name="tableheader">
            <text:p text:style-name="Table_20_Heading"> Botón </text:p>
          </table:table-cell>
          <table:table-cell office:value-type="string" table:style-name="tableheader">
            <text:p text:style-name="Table_20_Heading"> Nombre </text:p>
          </table:table-cell>
          <table:table-cell office:value-type="string" table:style-name="tableheader">
            <text:p text:style-name="Table_20_Heading"> Descripció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2edbb556a6d1b81137878867afdae72.png" xlink:type="simple" xlink:show="embed" xlink:actuate="onLoad"/></draw:frame> </text:p>
          </table:table-cell>
          <table:table-cell office:value-type="string" table:style-name="tablecell">
            <text:p text:style-name="tablealignleft"> Salir </text:p>
          </table:table-cell>
          <table:table-cell office:value-type="string" table:style-name="tablecell">
            <text:p text:style-name="tablealignleft"> Cierra la aplicació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2ff6bab4a30e7e77bf049807255bb4.png" xlink:type="simple" xlink:show="embed" xlink:actuate="onLoad"/></draw:frame> </text:p>
          </table:table-cell>
          <table:table-cell office:value-type="string" table:style-name="tablecell">
            <text:p text:style-name="tablealignleft"> Login </text:p>
          </table:table-cell>
          <table:table-cell office:value-type="string" table:style-name="tablecell">
            <text:p text:style-name="tablealignleft"> Permite efectuar el logi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Logout </text:p>
          </table:table-cell>
          <table:table-cell office:value-type="string" table:style-name="tablecell">
            <text:p text:style-name="tablealignleft"> Efectúa el logou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Inicio de la elaboración </text:p>
          </table:table-cell>
          <table:table-cell office:value-type="string" table:style-name="tablecell">
            <text:p text:style-name="tablealignleft"> Inicia la fase de elaboración del pedido selecciona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Fin de la elaboración </text:p>
          </table:table-cell>
          <table:table-cell office:value-type="string" table:style-name="tablecell">
            <text:p text:style-name="tablealignleft"> Abandona o termina la fase de elaboració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Imprimir </text:p>
          </table:table-cell>
          <table:table-cell office:value-type="string" table:style-name="tablecell">
            <text:p text:style-name="tablealignleft"> Reimprime la última etiqueta de programació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a9c0bed8ae1dd79eddae11c47a8d59.png" xlink:type="simple" xlink:show="embed" xlink:actuate="onLoad"/></draw:frame> </text:p>
          </table:table-cell>
          <table:table-cell office:value-type="string" table:style-name="tablecell">
            <text:p text:style-name="tablealignleft"> Eliminar </text:p>
          </table:table-cell>
          <table:table-cell office:value-type="string" table:style-name="tablecell">
            <text:p text:style-name="tablealignleft"> Elimina una o varias piezas de la base de datos de las piezas programada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Actualizar </text:p>
          </table:table-cell>
          <table:table-cell office:value-type="string" table:style-name="tablecell">
            <text:p text:style-name="tablealignleft"> Actualiza la lista de pedidos desde la base de datos SERVIDO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Pedido manual </text:p>
          </table:table-cell>
          <table:table-cell office:value-type="string" table:style-name="tablecell">
            <text:p text:style-name="tablealignleft"> Inicia la elaboración de un pedido aún no existente mediante la introducción manua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Operadores </text:p>
          </table:table-cell>
          <table:table-cell office:value-type="string" table:style-name="tablecell">
            <text:p text:style-name="tablealignleft"> Abre la interfaz de gestión de los operador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8319c95088210930b0bb6b8a4ca02b6.png" xlink:type="simple" xlink:show="embed" xlink:actuate="onLoad"/></draw:frame> </text:p>
          </table:table-cell>
          <table:table-cell office:value-type="string" table:style-name="tablecell">
            <text:p text:style-name="tablealignleft"> Log </text:p>
          </table:table-cell>
          <table:table-cell office:value-type="string" table:style-name="tablecell">
            <text:p text:style-name="tablealignleft"> Abre el registro de evento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Opciones </text:p>
          </table:table-cell>
          <table:table-cell office:value-type="string" table:style-name="tablecell">
            <text:p text:style-name="tablealignleft"> Permite acceder al panel de las opciones de program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939db86ef33fe9a2cf995afe5aea04c.png" xlink:type="simple" xlink:show="embed" xlink:actuate="onLoad"/></draw:frame> </text:p>
          </table:table-cell>
          <table:table-cell office:value-type="string" table:style-name="tablecell">
            <text:p text:style-name="tablealignleft"> Manual </text:p>
          </table:table-cell>
          <table:table-cell office:value-type="string" table:style-name="tablecell">
            <text:p text:style-name="tablealignleft"> Función de mantenimiento del sistem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4c97f01a92e630cce0a1aaec41ee21.png" xlink:type="simple" xlink:show="embed" xlink:actuate="onLoad"/></draw:frame> </text:p>
          </table:table-cell>
          <table:table-cell office:value-type="string" table:style-name="tablecell">
            <text:p text:style-name="tablealignleft"> About </text:p>
          </table:table-cell>
          <table:table-cell office:value-type="string" table:style-name="tablecell">
            <text:p text:style-name="tablealignleft"> Muestra información del programa </text:p>
          </table:table-cell>
        </table:table-row>
      </table:table>
      <text:h text:style-name="Heading_20_4" text:outline-level="4"><text:bookmark-start text:name="barra_de_navegacion"/>Barra de navegación<text:bookmark-end text:name="barra_de_navegacion"/></text:h>
      <text:p text:style-name="Text_20_body">
La barra de navegación ofrece las siguientes funciones:
</text:p>
      <table:table>
        <table:table-column/>
        <table:table-column/>
        <table:table-column/>
        <table:table-row>
          <table:table-cell office:value-type="string" table:style-name="tableheader">
            <text:p text:style-name="Table_20_Heading"> Botón </text:p>
          </table:table-cell>
          <table:table-cell office:value-type="string" table:style-name="tableheader">
            <text:p text:style-name="Table_20_Heading"> Nombre </text:p>
          </table:table-cell>
          <table:table-cell office:value-type="string" table:style-name="tableheader">
            <text:p text:style-name="Table_20_Heading"> Descripción </text:p>
          </table:table-cell>
        </table:table-row>
        <table:table-row>
          <table:table-cell office:value-type="string" table:style-name="tablecell">
            <text:p text:style-name="tablealignleft"> <draw:frame draw:style-name="mediacenter" draw:name="" text:anchor-type="paragraph" draw:z-index="0" svg:width="6.50875cm" svg:height="1.825625cm"><draw:image xlink:href="Pictures/bc8ec84d16a51dabe4a7ce09103ed2f6.jpg" xlink:type="simple" xlink:show="embed" xlink:actuate="onLoad"/></draw:frame> </text:p>
          </table:table-cell>
          <table:table-cell office:value-type="string" table:style-name="tablecell">
            <text:p text:style-name="tablealignleft"> Operador </text:p>
          </table:table-cell>
          <table:table-cell office:value-type="string" table:style-name="tablecell">
            <text:p text:style-name="tablealignleft"> Muestra el código y el nombre del operador autentificado </text:p>
          </table:table-cell>
        </table:table-row>
        <table:table-row>
          <table:table-cell office:value-type="string" table:style-name="tablecell">
            <text:p text:style-name="tablealignleft"> <draw:frame draw:style-name="mediacenter" draw:name="" text:anchor-type="paragraph" draw:z-index="0" svg:width="7.9375cm" svg:height="1.6139583333333cm"><draw:image xlink:href="Pictures/eeb6f30fdec93bcffa8d48d028236751.jpg" xlink:type="simple" xlink:show="embed" xlink:actuate="onLoad"/></draw:frame> </text:p>
          </table:table-cell>
          <table:table-cell office:value-type="string" table:style-name="tablecell">
            <text:p text:style-name="tablealignleft"> Pedido </text:p>
          </table:table-cell>
          <table:table-cell office:value-type="string" table:style-name="tablecell">
            <text:p text:style-name="tablealignleft"> Casilla para introducir el número de pedido a buscar </text:p>
          </table:table-cell>
        </table:table-row>
        <table:table-row>
          <table:table-cell office:value-type="string" table:style-name="tablecell">
            <text:p text:style-name="tablealignleft"> <draw:frame draw:style-name="mediacenter" draw:name="" text:anchor-type="paragraph" draw:z-index="0" svg:width="3.33375cm" svg:height="1.7991666666667cm"><draw:image xlink:href="Pictures/7ffdd4ffc1ccc8f399d5d4ce89f07eee.jpg" xlink:type="simple" xlink:show="embed" xlink:actuate="onLoad"/></draw:frame> </text:p>
          </table:table-cell>
          <table:table-cell office:value-type="string" table:style-name="tablecell">
            <text:p text:style-name="tablealignleft"> nnn/ttt </text:p>
          </table:table-cell>
          <table:table-cell office:value-type="string" table:style-name="tablecell">
            <text:p text:style-name="tablealignleft"> Muestra el número del pedido seleccionado sobre el total de los pedidos existentes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c5d5a5105ac186739559c566a2e38bd1.png" xlink:type="simple" xlink:show="embed" xlink:actuate="onLoad"/></draw:frame> </text:p>
          </table:table-cell>
          <table:table-cell office:value-type="string" table:style-name="tablecell">
            <text:p text:style-name="tablealignleft"> Confirmar pedido </text:p>
          </table:table-cell>
          <table:table-cell office:value-type="string" table:style-name="tablecell">
            <text:p text:style-name="tablealignleft"> Lanza la búsqueda del pedido introducid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4dbde785e39a2de007932a56e55c76d.png" xlink:type="simple" xlink:show="embed" xlink:actuate="onLoad"/></draw:frame> </text:p>
          </table:table-cell>
          <table:table-cell office:value-type="string" table:style-name="tablecell">
            <text:p text:style-name="tablealignleft"> Abajo </text:p>
          </table:table-cell>
          <table:table-cell office:value-type="string" table:style-name="tablecell">
            <text:p text:style-name="tablealignleft"> Selecciona el pedido siguien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68424a802d992e73de7f63659f0e751.png" xlink:type="simple" xlink:show="embed" xlink:actuate="onLoad"/></draw:frame> </text:p>
          </table:table-cell>
          <table:table-cell office:value-type="string" table:style-name="tablecell">
            <text:p text:style-name="tablealignleft"> Arriba </text:p>
          </table:table-cell>
          <table:table-cell office:value-type="string" table:style-name="tablecell">
            <text:p text:style-name="tablealignleft"> Selecciona el pedido anterior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77b076c6b2bc60a9eacf9ac1afa7a9b.png" xlink:type="simple" xlink:show="embed" xlink:actuate="onLoad"/></draw:frame> </text:p>
          </table:table-cell>
          <table:table-cell office:value-type="string" table:style-name="tablecell">
            <text:p text:style-name="tablealignleft"> Mensaje </text:p>
          </table:table-cell>
          <table:table-cell office:value-type="string" table:style-name="tablecell">
            <text:p text:style-name="tablealignleft"> Activa / desactiva la función de expansión de la columna mensaje al seleccionar el pedido </text:p>
          </table:table-cell>
        </table:table-row>
      </table:table>
      <text:h text:style-name="Heading_20_4" text:outline-level="4"><text:bookmark-start text:name="lista_de_pedidos"/>Lista de pedidos<text:bookmark-end text:name="lista_de_pedidos"/></text:h>
      <text:p text:style-name="Text_20_body">
La parte central de la pantalla muestra la lista de todos los pedidos automáticamente descargados del sistema SAP. En cada línea aparece la siguiente información: <text:span text:style-name="Strong_20_Emphasis">SF</text:span>, <text:span text:style-name="Strong_20_Emphasis">pedido</text:span>, <text:span text:style-name="Strong_20_Emphasis">confirmación</text:span>, <text:span text:style-name="Strong_20_Emphasis">código</text:span>, <text:span text:style-name="Strong_20_Emphasis">descripción</text:span>, <text:span text:style-name="Strong_20_Emphasis">dibujo</text:span>, <text:span text:style-name="Strong_20_Emphasis">piezas</text:span>, <text:span text:style-name="Strong_20_Emphasis">piezas programadas</text:span>, <text:span text:style-name="Strong_20_Emphasis">mensaje</text:span>.
La columna <text:span text:style-name="Strong_20_Emphasis">SF</text:span> indica la presencia o ausencia del archivo de configuración a descargar en las tarjetas a programar:
</text:p>
      <table:table>
        <table:table-column/>
        <table:table-column/>
        <table:table-row>
          <table:table-cell office:value-type="string" table:style-name="tableheader">
            <text:p text:style-name="Table_20_Heading"> Símbolo </text:p>
          </table:table-cell>
          <table:table-cell office:value-type="string" table:style-name="tableheader">
            <text:p text:style-name="Table_20_Heading"> Descripció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8c3a2b839331b369d8cc82e091b7514.png" xlink:type="simple" xlink:show="embed" xlink:actuate="onLoad"/></draw:frame> </text:p>
          </table:table-cell>
          <table:table-cell office:value-type="string" table:style-name="tablecell">
            <text:p text:style-name="tablealignleft"> Configuración de archivo no disponib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bdcc043d0e1fda4fd35ec3375adba29.png" xlink:type="simple" xlink:show="embed" xlink:actuate="onLoad"/></draw:frame> </text:p>
          </table:table-cell>
          <table:table-cell office:value-type="string" table:style-name="tablecell">
            <text:p text:style-name="tablealignleft"> Configuración de archivo disponible </text:p>
          </table:table-cell>
        </table:table-row>
      </table:table>
      <text:p text:style-name="Text_20_body">
La línea correspondiente al pedido seleccionado se destaca en amarillo.</text:p>
      <text:h text:style-name="Heading_20_4" text:outline-level="4"><text:bookmark-start text:name="barra_de_estado"/>Barra de estado<text:bookmark-end text:name="barra_de_estado"/></text:h>
      <text:p text:style-name="Text_20_body">
En la barra de estado se visualizan los estados de las distintas conexiones a las bases de datos y a los periféricos conectados al sistema:</text:p>
      <table:table>
        <table:table-column/>
        <table:table-column/>
        <table:table-row>
          <table:table-cell office:value-type="string" table:style-name="tableheader">
            <text:p text:style-name="Table_20_Heading"> Panel </text:p>
          </table:table-cell>
          <table:table-cell office:value-type="string" table:style-name="tableheader">
            <text:p text:style-name="Table_20_Heading"> Descripción </text:p>
          </table:table-cell>
        </table:table-row>
        <table:table-row>
          <table:table-cell office:value-type="string" table:style-name="tablecell">
            <text:p text:style-name="tablealignleft"> Servidor base de datos </text:p>
          </table:table-cell>
          <table:table-cell office:value-type="string" table:style-name="tablecell">
            <text:p text:style-name="tablealignleft"> Conexión al servidor de la base de datos </text:p>
          </table:table-cell>
        </table:table-row>
        <table:table-row>
          <table:table-cell office:value-type="string" table:style-name="tablecell">
            <text:p text:style-name="tablealignleft"> Base de datos local </text:p>
          </table:table-cell>
          <table:table-cell office:value-type="string" table:style-name="tablecell">
            <text:p text:style-name="tablealignleft"> Conexión a la base de datos local </text:p>
          </table:table-cell>
        </table:table-row>
        <table:table-row>
          <table:table-cell office:value-type="string" table:style-name="tablecell">
            <text:p text:style-name="tablealignleft"> Programador </text:p>
          </table:table-cell>
          <table:table-cell office:value-type="string" table:style-name="tablecell">
            <text:p text:style-name="tablealignleft"> Conexión a la botonera de programación de las tarjetas </text:p>
          </table:table-cell>
        </table:table-row>
        <table:table-row>
          <table:table-cell office:value-type="string" table:style-name="tablecell">
            <text:p text:style-name="tablealignleft"> Scanner </text:p>
          </table:table-cell>
          <table:table-cell office:value-type="string" table:style-name="tablecell">
            <text:p text:style-name="tablealignleft"> Conexión al scanner </text:p>
          </table:table-cell>
        </table:table-row>
        <table:table-row>
          <table:table-cell office:value-type="string" table:style-name="tablecell">
            <text:p text:style-name="tablealignleft"> Impresora </text:p>
          </table:table-cell>
          <table:table-cell office:value-type="string" table:style-name="tablecell">
            <text:p text:style-name="tablealignleft"> Conexión a la impresora de etiquetas </text:p>
          </table:table-cell>
        </table:table-row>
      </table:table>
      <text:p text:style-name="Text_20_body">Los estados se describen en la tabla siguiente:</text:p>
      <table:table>
        <table:table-column/>
        <table:table-column/>
        <table:table-row>
          <table:table-cell office:value-type="string" table:style-name="tableheader">
            <text:p text:style-name="Table_20_Heading"> Icono </text:p>
          </table:table-cell>
          <table:table-cell office:value-type="string" table:style-name="tableheader">
            <text:p text:style-name="Table_20_Heading"> Descripción esta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en condiciones de funcionar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roblemas de conexió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140e33aca955464c00c11716088ec69.png" xlink:type="simple" xlink:show="embed" xlink:actuate="onLoad"/></draw:frame> </text:p>
          </table:table-cell>
          <table:table-cell office:value-type="string" table:style-name="tablecell">
            <text:p text:style-name="tablealignleft"> no configurada </text:p>
          </table:table-cell>
        </table:table-row>
      </table:table>
      <text:h text:style-name="Heading_20_2" text:outline-level="2"><text:bookmark-start text:name="login_y_logout"/>Login y logout<text:bookmark-end text:name="login_y_logout"/></text:h>
      <text:p text:style-name="Text_20_body">
El operador puede acceder a todas las funciones del sistema sólo después de autentificarse.</text:p>
      <text:p text:style-name="Text_20_body">Para efectuar el login en la aplicación, pulsar <draw:frame draw:style-name="media" draw:name="" text:anchor-type="as-char" draw:z-index="0" svg:width="0.84666666666667cm" svg:height="0.84666666666667cm"><draw:image xlink:href="Pictures/ca2ff6bab4a30e7e77bf049807255bb4.png" xlink:type="simple" xlink:show="embed" xlink:actuate="onLoad"/></draw:frame>. En la ventana siguiente introducir primero el código del operador y luego la contraseña, después de ubicarse en la casilla correspondiente, y pulsar <text:span text:style-name="Strong_20_Emphasis">Ok</text:span>.</text:p>
      <text:p text:style-name="Text_20_body"><draw:frame draw:style-name="mediacenter" draw:name="" text:anchor-type="paragraph" draw:z-index="0" svg:width="7.9375cm" svg:height="6.1383333333333cm"><draw:image xlink:href="Pictures/0ce896b8375c6e56db16e4945f81bec4.jpg" xlink:type="simple" xlink:show="embed" xlink:actuate="onLoad"/></draw:frame></text:p>
      <text:p text:style-name="Text_20_body">Terminado el uso del sistema, pulsar <draw:frame draw:style-name="media" draw:name="" text:anchor-type="as-char" draw:z-index="0" svg:width="0.84666666666667cm" svg:height="0.84666666666667cm"><draw:image xlink:href="Pictures/9ead0d5c86d9e3788518628d9df4a4b7.png" xlink:type="simple" xlink:show="embed" xlink:actuate="onLoad"/></draw:frame> para efectuar el logout.</text:p>
      <text:h text:style-name="Heading_20_2" text:outline-level="2"><text:bookmark-start text:name="programacion_de_las_tarjetas"/>Programación de las tarjetas<text:bookmark-end text:name="programacion_de_las_tarjetas"/></text:h>
      <text:p text:style-name="Text_20_body">
El procedimiento para iniciar una fase de elaboración es el siguiente:</text:p>
      <text:list text:style-name="List_20_1">
        <text:list-item>
          <text:p text:style-name="Text_20_body"> 1] Efectuar el login para autentificarse;</text:p>
        </text:list-item>
        <text:list-item>
          <text:p text:style-name="Text_20_body"> 2] Entrar en modo programación ejecutando cualquiera de las siguientes acciones:</text:p>
          <text:list text:style-name="List_20_1">
            <text:list-item>
              <text:p text:style-name="Text_20_body"> a] Leer con el scanner el código de la hoja de elaboración:</text:p>
            </text:list-item>
          </text:list>
        </text:list-item>
      </text:list>
      <text:p text:style-name="Text_20_body">
<draw:frame draw:style-name="mediacenter" draw:name="" text:anchor-type="paragraph" draw:z-index="0" svg:width="7.9375cm" svg:height="4.7625cm"><draw:image xlink:href="Pictures/2b21df5c7b112c98ba291f576b995a3d.jpg" xlink:type="simple" xlink:show="embed" xlink:actuate="onLoad"/></draw:frame>
</text:p>
      <text:list text:style-name="List_20_1">
        <text:list-item>
          <text:p text:style-name="Text_20_body"> b] Introducir el número en la casilla correspondiente utilizando el teclado numérico que aparece automáticamente, y pulsar <text:span text:style-name="Strong_20_Emphasis">Ok</text:span>:</text:p>
        </text:list-item>
      </text:list>
      <text:p text:style-name="Text_20_body">
<draw:frame draw:style-name="mediacenter" draw:name="" text:anchor-type="paragraph" draw:z-index="0" svg:width="9.128125cm" svg:height="1.8520833333333cm"><draw:image xlink:href="Pictures/eeb6f30fdec93bcffa8d48d028236751.jpg" xlink:type="simple" xlink:show="embed" xlink:actuate="onLoad"/></draw:frame>
<draw:frame draw:style-name="mediacenter" draw:name="" text:anchor-type="paragraph" draw:z-index="0" svg:width="5.2916666666667cm" svg:height="8.8635416666667cm"><draw:image xlink:href="Pictures/5fe82a19ec3d258153e2a2078107e3e5.jpg" xlink:type="simple" xlink:show="embed" xlink:actuate="onLoad"/></draw:frame>
</text:p>
      <text:list text:style-name="List_20_1">
        <text:list-item>
          <text:p text:style-name="Text_20_body"> c] Seleccionar directamente el pedido y pulsar:</text:p>
        </text:list-item>
      </text:list>
      <text:p text:style-name="Text_20_body">
<draw:frame draw:style-name="mediacenter" draw:name="" text:anchor-type="paragraph" draw:z-index="0" svg:width="0.84666666666667cm" svg:height="0.84666666666667cm"><draw:image xlink:href="Pictures/851c895dd75412f39850d1b652f5829a.png" xlink:type="simple" xlink:show="embed" xlink:actuate="onLoad"/></draw:frame></text:p>
      <text:list text:style-name="List_20_1">
        <text:list-item>
          <text:p text:style-name="Text_20_body"> 3] En los primeros dos casos, si el pedido de elaboración es válido, se pasa a la pantalla de elaboración:</text:p>
        </text:list-item>
      </text:list>
      <text:p text:style-name="Text_20_body">
<draw:frame draw:style-name="mediacenter" draw:name="" text:anchor-type="paragraph" draw:z-index="0" svg:width="13.229166666667cm" svg:height="7.4347916666667cm"><draw:image xlink:href="Pictures/de272f76afe47a2a5626bc2b7bd8a4f8.jpg" xlink:type="simple" xlink:show="embed" xlink:actuate="onLoad"/></draw:frame>
</text:p>
      <text:list text:style-name="List_20_1">
        <text:list-item>
          <text:p text:style-name="Text_20_body"> 4] Conectar la tarjeta a la botonera con el cable plano correspondiente;</text:p>
        </text:list-item>
        <text:list-item>
          <text:p text:style-name="Text_20_body"> 5] Si es necesario, leer con el scanner uno o varios códigos de barras a asociar a la pieza en programación;</text:p>
        </text:list-item>
        <text:list-item>
          <text:p text:style-name="Text_20_body"> 6] Pulsar la tecla de programación de la botonera hasta que se encienda el led amarillo, que permanece encendido durante toda la programación;</text:p>
        </text:list-item>
        <text:list-item>
          <text:p text:style-name="Text_20_body"> 7] Al terminar la programación, si se ejecutó correctamente, un mensaje indicará el resultado positivo y automáticamente se imprimirá la etiqueta. En cambio, si el resultado es negativo, para volver a programar la pieza, pulsar la tecla una vez para regresar a la fase anterior (6) y pulsarla otra vez para comenzar la programación.</text:p>
        </text:list-item>
      </text:list>
      <text:p text:style-name="Text_20_body">
Para poner fin a la elaboración, pulsar la tecla de parada <draw:frame draw:style-name="media" draw:name="" text:anchor-type="as-char" draw:z-index="0" svg:width="0.84666666666667cm" svg:height="0.84666666666667cm"><draw:image xlink:href="Pictures/06d8f375b58ca109679d54749a532514.png" xlink:type="simple" xlink:show="embed" xlink:actuate="onLoad"/></draw:frame> aunque no se hayan programado todas las piezas previstas en el pedido.</text:p>
      <text:p text:style-name="Text_20_body">Mediante <draw:frame draw:style-name="media" draw:name="" text:anchor-type="as-char" draw:z-index="0" svg:width="0.84666666666667cm" svg:height="0.84666666666667cm"><draw:image xlink:href="Pictures/300b1ed146de24c68e7d00a0a71c3b0e.png" xlink:type="simple" xlink:show="embed" xlink:actuate="onLoad"/></draw:frame> <text:span text:style-name="Strong_20_Emphasis">CLEAR BARCODES</text:span> es posible repetir la lectura de los códigos de barras desde el comienzo.</text:p>
      <text:p text:style-name="Text_20_body">Cada pieza programada se añadirá a la lista con un número progresivo, la fecha y la hora de programación y el puesto de trabajo. En la lista pueden aparecer otras piezas programadas desde otras estaciones pertenecientes al mismo pedido. </text:p>
      <text:h text:style-name="Heading_20_2" text:outline-level="2"><text:bookmark-start text:name="eliminacion_de_una_pieza_programada"/>Eliminación de una pieza programada<text:bookmark-end text:name="eliminacion_de_una_pieza_programada"/></text:h>
      <text:p text:style-name="Text_20_body">
Para eliminar una o varias piezas programadas de la base de datos:
</text:p>
      <text:list text:style-name="List_20_1">
        <text:list-item>
          <text:p text:style-name="Text_20_body"> 1] Ejecutar el procedimiento de autentificación;</text:p>
        </text:list-item>
        <text:list-item>
          <text:p text:style-name="Text_20_body"> 2] Seleccionar directamente el pedido y pulsar <draw:frame draw:style-name="media" draw:name="" text:anchor-type="as-char" draw:z-index="0" svg:width="0.84666666666667cm" svg:height="0.84666666666667cm"><draw:image xlink:href="Pictures/851c895dd75412f39850d1b652f5829a.png" xlink:type="simple" xlink:show="embed" xlink:actuate="onLoad"/></draw:frame></text:p>
        </text:list-item>
      </text:list>
      <text:list text:style-name="List_20_1">
        <text:list-item>
          <text:p text:style-name="Text_20_body"> 3] Pulsar <draw:frame draw:style-name="media" draw:name="" text:anchor-type="as-char" draw:z-index="0" svg:width="0.84666666666667cm" svg:height="0.84666666666667cm"><draw:image xlink:href="Pictures/f5a9c0bed8ae1dd79eddae11c47a8d59.png" xlink:type="simple" xlink:show="embed" xlink:actuate="onLoad"/></draw:frame> para acceder a la ventana siguiente:</text:p>
        </text:list-item>
      </text:list>
      <text:p text:style-name="Text_20_body">
 <draw:frame draw:style-name="mediacenter" draw:name="" text:anchor-type="paragraph" draw:z-index="0" svg:width="10.583333333333cm" svg:height="4.683125cm"><draw:image xlink:href="Pictures/f2a5da8a8642f0335e4d7d3fd7fdedb7.jpg" xlink:type="simple" xlink:show="embed" xlink:actuate="onLoad"/></draw:frame>
</text:p>
      <text:list text:style-name="List_20_1">
        <text:list-item>
          <text:p text:style-name="Text_20_body"> 4] Seleccionar uno o varios elementos y pulsar <text:span text:style-name="Strong_20_Emphasis">OK</text:span> para confirmar.</text:p>
        </text:list-item>
      </text:list>
      <text:h text:style-name="Heading_20_2" text:outline-level="2"><text:bookmark-start text:name="gestion_operadores"/>Gestión operadores<text:bookmark-end text:name="gestion_operadores"/></text:h>
      <text:p text:style-name="Text_20_body">
Mediante esta herramienta, disponible sólo para los administradores, es posible visualizar los operadores ya existentes, modificarlos, eliminarlos e introducir operadores nuevos. Pulsar el botón <draw:frame draw:style-name="media" draw:name="" text:anchor-type="as-char" draw:z-index="0" svg:width="0.84666666666667cm" svg:height="0.84666666666667cm"><draw:image xlink:href="Pictures/0846a5576b89843cbe7af46f5deb04f7.png" xlink:type="simple" xlink:show="embed" xlink:actuate="onLoad"/></draw:frame> para acceder al panel siguiente:</text:p>
      <text:p text:style-name="Text_20_body"><draw:frame draw:style-name="mediacenter" draw:name="" text:anchor-type="paragraph" draw:z-index="0" svg:width="7.9375cm" svg:height="7.3025cm"><draw:image xlink:href="Pictures/9fbc646d09a65f19426e8d4310d7b47a.jpg" xlink:type="simple" xlink:show="embed" xlink:actuate="onLoad"/></draw:frame></text:p>
      <text:h text:style-name="Heading_20_3" text:outline-level="3"><text:bookmark-start text:name="nuevo_operador"/>Nuevo operador<text:bookmark-end text:name="nuevo_operador"/></text:h>
      <text:p text:style-name="Text_20_body">
Para introducir un nuevo operador:</text:p>
      <text:list text:style-name="List_20_1">
        <text:list-item>
          <text:p text:style-name="Text_20_body"> Pulsar <draw:frame draw:style-name="media" draw:name="" text:anchor-type="as-char" draw:z-index="0" svg:width="0.84666666666667cm" svg:height="0.84666666666667cm"><draw:image xlink:href="Pictures/730039b5a17bbdc02f11591a846273eb.png" xlink:type="simple" xlink:show="embed" xlink:actuate="onLoad"/></draw:frame>;</text:p>
        </text:list-item>
        <text:list-item>
          <text:p text:style-name="Text_20_body"> Introducir el código de acceso;</text:p>
        </text:list-item>
        <text:list-item>
          <text:p text:style-name="Text_20_body"> Introducir eventualmente un nombre;</text:p>
        </text:list-item>
        <text:list-item>
          <text:p text:style-name="Text_20_body"> Introducir el código de tarjeta;</text:p>
        </text:list-item>
        <text:list-item>
          <text:p text:style-name="Text_20_body"> Seleccionar el tipo de operador (administrador o estándar);</text:p>
        </text:list-item>
        <text:list-item>
          <text:p text:style-name="Text_20_body"> Introducir dos veces la contraseña a asignar;</text:p>
        </text:list-item>
        <text:list-item>
          <text:p text:style-name="Text_20_body"> Pulsar <text:span text:style-name="Strong_20_Emphasis">Confirmar</text:span>.</text:p>
        </text:list-item>
      </text:list>
      <text:h text:style-name="Heading_20_3" text:outline-level="3"><text:bookmark-start text:name="modificar_operador"/>Modificar operador<text:bookmark-end text:name="modificar_operador"/></text:h>
      <text:p text:style-name="Text_20_body">
Para modificar un operador existente:</text:p>
      <text:list text:style-name="List_20_1">
        <text:list-item>
          <text:p text:style-name="Text_20_body"> Seleccionarlo en la lista con el botón izquierdo del ratón;</text:p>
        </text:list-item>
        <text:list-item>
          <text:p text:style-name="Text_20_body"> Pulsar <draw:frame draw:style-name="media" draw:name="" text:anchor-type="as-char" draw:z-index="0" svg:width="0.84666666666667cm" svg:height="0.84666666666667cm"><draw:image xlink:href="Pictures/814082e01553ac9ead45ebe520401909.png" xlink:type="simple" xlink:show="embed" xlink:actuate="onLoad"/></draw:frame>;</text:p>
        </text:list-item>
        <text:list-item>
          <text:p text:style-name="Text_20_body"> Cambiar los datos igual que para la introducción de un nuevo operador;</text:p>
        </text:list-item>
        <text:list-item>
          <text:p text:style-name="Text_20_body"> Por último pulsar <text:span text:style-name="Strong_20_Emphasis">Confirmar</text:span>.</text:p>
        </text:list-item>
      </text:list>
      <text:h text:style-name="Heading_20_3" text:outline-level="3"><text:bookmark-start text:name="eliminar_operador"/>Eliminar operador<text:bookmark-end text:name="eliminar_operador"/></text:h>
      <text:p text:style-name="Text_20_body">
Para eliminar un operador existente:</text:p>
      <text:list text:style-name="List_20_1">
        <text:list-item>
          <text:p text:style-name="Text_20_body"> Seleccionarlo en la lista con el botón izquierdo del ratón;</text:p>
        </text:list-item>
        <text:list-item>
          <text:p text:style-name="Text_20_body"> Pulsar <draw:frame draw:style-name="media" draw:name="" text:anchor-type="as-char" draw:z-index="0" svg:width="0.84666666666667cm" svg:height="0.84666666666667cm"><draw:image xlink:href="Pictures/4dd821bd90406a4714b48efd4d245936.png" xlink:type="simple" xlink:show="embed" xlink:actuate="onLoad"/></draw:frame> y responder <text:span text:style-name="Strong_20_Emphasis">Sí</text:span> al mensaje de confirmación siguiente.</text:p>
        </text:list-item>
      </text:list>
      <text:h text:style-name="Heading_20_2" text:outline-level="2"><text:bookmark-start text:name="otras_herramientas"/>Otras herramientas<text:bookmark-end text:name="otras_herramientas"/></text:h>
      <text:h text:style-name="Heading_20_3" text:outline-level="3"><text:bookmark-start text:name="reimprimir_etiqueta"/>Reimprimir etiqueta<text:bookmark-end text:name="reimprimir_etiqueta"/></text:h>
      <text:p text:style-name="Text_20_body">
Para reimprimir la etiqueta de la última pieza programada, pulsar:</text:p>
      <text:p text:style-name="Text_20_body"><draw:frame draw:style-name="mediacenter" draw:name="" text:anchor-type="paragraph" draw:z-index="0" svg:width="0.84666666666667cm" svg:height="0.84666666666667cm"><draw:image xlink:href="Pictures/02531953e70f3422aa8e56aa9c40dead.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 existen límites para las reimpresiones.</text:p>
          </table:table-cell>
        </table:table-row>
      </table:table>
      <text:h text:style-name="Heading_20_3" text:outline-level="3"><text:bookmark-start text:name="actualizacion_de_los_datos_desde_sap"/>Actualización de los datos desde SAP<text:bookmark-end text:name="actualizacion_de_los_datos_desde_sap"/></text:h>
      <text:p text:style-name="Text_20_body">
El sistema descarga automáticamente la lista de pedidos de SAP. Pulsando <draw:frame draw:style-name="media" draw:name="" text:anchor-type="as-char" draw:z-index="0" svg:width="0.84666666666667cm" svg:height="0.84666666666667cm"><draw:image xlink:href="Pictures/b71f599a50cd7f02e7d4bb8e21617de7.png" xlink:type="simple" xlink:show="embed" xlink:actuate="onLoad"/></draw:frame> se fuerza la actualizació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l tiempo que lleva el procedimiento de actualización depende del número de pedidos.</text:p>
          </table:table-cell>
        </table:table-row>
      </table:table>
      <text:h text:style-name="Heading_20_3" text:outline-level="3"><text:bookmark-start text:name="visualizacion_del_log"/>Visualización del Log<text:bookmark-end text:name="visualizacion_del_log"/></text:h>
      <text:p text:style-name="Text_20_body">
Al pulsar <draw:frame draw:style-name="media" draw:name="" text:anchor-type="as-char" draw:z-index="0" svg:width="0.84666666666667cm" svg:height="0.84666666666667cm"><draw:image xlink:href="Pictures/d8319c95088210930b0bb6b8a4ca02b6.png" xlink:type="simple" xlink:show="embed" xlink:actuate="onLoad"/></draw:frame>, el programa visualiza la lista de todos los mensajes de error y de aviso registrados durante el funcionamiento:</text:p>
      <text:p text:style-name="Text_20_body"><draw:frame draw:style-name="mediacenter" draw:name="" text:anchor-type="paragraph" draw:z-index="0" svg:width="10.583333333333cm" svg:height="6.19125cm"><draw:image xlink:href="Pictures/3661d59a78aa272ac1008b6e7c50960a.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consulta podría facilitar al usuario la solución de eventuales problemas observados durante el uso normal.</text:p>
          </table:table-cell>
        </table:table-row>
      </table:table>
      <text:h text:style-name="Heading_20_2" text:outline-level="2"><text:bookmark-start text:name="mensajes_del_sistema"/>Mensajes del sistema<text:bookmark-end text:name="mensajes_del_sistema"/></text:h>
      <text:p text:style-name="Text_20_body">
En este apartado se enumeran todos los mensajes de error o de aviso.</text:p>
      <text:h text:style-name="Heading_20_5" text:outline-level="5"><text:bookmark-start text:name="cfg001error_de_lectura_del_archivo_de_configuracion_de_la_aplicacion"/>"CFG001:Error de lectura del archivo de configuración de la aplicación."<text:bookmark-end text:name="cfg001error_de_lectura_del_archivo_de_configuracion_de_la_aplicacion"/></text:h>
      <text:p text:style-name="Text_20_body">
La aplicación no puede iniciarse porque el archivo de configuración no es válido o no es legible.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de software.</text:p>
          </table:table-cell>
        </table:table-row>
      </table:table>
      <text:p text:style-name="Horizontal_20_Line"/>
      <text:h text:style-name="Heading_20_5" text:outline-level="5"><text:bookmark-start text:name="ep001quedan_una_o_varias_piezas_aun_no_programadas._salir_igualmente"/>"EP001:QUEDAN UNA O VARIAS PIEZAS AÚN NO PROGRAMADAS. ¿SALIR IGUALMENTE?"<text:bookmark-end text:name="ep001quedan_una_o_varias_piezas_aun_no_programadas._salir_igualmente"/></text:h>
      <text:p text:style-name="Text_20_body">
Mensaje normal de elaboración para avisar al operador que se está abandonando la fase de programación de las tarjetas sin haber programado todas las piezas previstas en el pedido de producción.
</text:p>
      <text:p text:style-name="Horizontal_20_Line"/>
      <text:h text:style-name="Heading_20_5" text:outline-level="5"><text:bookmark-start text:name="base_de_datos_servidor_no_conectada"/>"BASE DE DATOS SERVIDOR NO CONECTADA."<text:bookmark-end text:name="base_de_datos_servidor_no_conectada"/></text:h>
      <text:p text:style-name="Text_20_body">
La conexión con la base de datos del servidor no está abierta, por lo que no todas las funciones están disponibles.
</text:p>
      <text:p text:style-name="Horizontal_20_Line"/>
      <text:h text:style-name="Heading_20_5" text:outline-level="5"><text:bookmark-start text:name="dbconn002error_de_conexion_a_la_base_de_datos_local"/>"DBCONN002:ERROR DE CONEXIÓN A LA BASE DE DATOS LOCAL."<text:bookmark-end text:name="dbconn002error_de_conexion_a_la_base_de_datos_local"/></text:h>
      <text:p text:style-name="Text_20_body">
No ha sido posible abrir la conexión a la base de datos local durante la fase de sincronización de las tablas.
* Intentar reiniciar la aplicació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o es necesaria ninguna intervención si al reinicio de la aplicación no se visualiza ningún mensaje.</text:p>
          </table:table-cell>
        </table:table-row>
      </table:table>
      <text:p text:style-name="Horizontal_20_Line"/>
      <text:h text:style-name="Heading_20_5" text:outline-level="5"><text:bookmark-start text:name="dbconn001error_de_apertura_de_la_conexion_a_la_base_de_datos_servidor"/>"DBCONN001:ERROR DE APERTURA DE LA CONEXIÓN A LA BASE DE DATOS SERVIDOR."<text:bookmark-end text:name="dbconn001error_de_apertura_de_la_conexion_a_la_base_de_datos_servidor"/></text:h>
      <text:p text:style-name="Text_20_body">
No ha sido posible abrir la conexión a la base de datos del servidor durante la fase de sincronización de las tablas.
* Intentar reiniciar la aplicació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o es necesaria ninguna intervención si al reinicio de la aplicación no se visualiza ningún mensaje.</text:p>
          </table:table-cell>
        </table:table-row>
      </table:table>
      <text:p text:style-name="Horizontal_20_Line"/>
      <text:h text:style-name="Heading_20_5" text:outline-level="5"><text:bookmark-start text:name="dbrestore001error_de_actualizacion_de_la_base_de_datos_servidor_con_datos_locales_0_controlar_el_log"/>"DBRESTORE001:ERROR DE ACTUALIZACIÓN DE LA BASE DE DATOS SERVIDOR CON DATOS LOCALES{0}CONTROLAR EL LOG."<text:bookmark-end text:name="dbrestore001error_de_actualizacion_de_la_base_de_datos_servidor_con_datos_locales_0_controlar_el_log"/></text:h>
      <text:p text:style-name="Text_20_body">
No ha sido posible desplazar los datos locales de las piezas programadas a la base de datos servidor.
* Intentar reiniciar la aplicació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o es necesaria ninguna intervención si al reinicio de la aplicación no se visualiza ningún mensaje.</text:p>
          </table:table-cell>
        </table:table-row>
      </table:table>
      <text:p text:style-name="Horizontal_20_Line"/>
      <text:h text:style-name="Heading_20_5" text:outline-level="5"><text:bookmark-start text:name="dbupdate001error_de_actualizacion_de_la_base_de_datos_local_0_controlar_el_log"/>"DBUPDATE001:ERROR DE ACTUALIZACIÓN DE LA BASE DE DATOS LOCAL{0}CONTROLAR EL LOG."<text:bookmark-end text:name="dbupdate001error_de_actualizacion_de_la_base_de_datos_local_0_controlar_el_log"/></text:h>
      <text:p text:style-name="Text_20_body">
No ha sido posible leer la lista de pedidos actualizada a partir de la base de datos servidor.
* Intentar reiniciar la aplicació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o es necesaria ninguna intervención si al reinicio de la aplicación no se visualiza ningún mensaje.</text:p>
          </table:table-cell>
        </table:table-row>
      </table:table>
      <text:p text:style-name="Horizontal_20_Line"/>
      <text:h text:style-name="Heading_20_5" text:outline-level="5"><text:bookmark-start text:name="dp001es_necesario_seleccionar_primero_el_pedido"/>"DP001:ES NECESARIO SELECCIONAR PRIMERO EL PEDIDO."<text:bookmark-end text:name="dp001es_necesario_seleccionar_primero_el_pedido"/></text:h>
      <text:p text:style-name="Text_20_body">
Es necesario seleccionar previamente los elementos programados que se desean borrar.
</text:p>
      <text:p text:style-name="Horizontal_20_Line"/>
      <text:h text:style-name="Heading_20_5" text:outline-level="5"><text:bookmark-start text:name="job001error_al_escribir_el_modo_de_setup._verificar_la_conexion"/>JOB001:ERROR AL ESCRIBIR EL MODO DE SETUP. VERIFICAR LA CONEXIÓN<text:bookmark-end text:name="job001error_al_escribir_el_modo_de_setup._verificar_la_conexion"/></text:h>
      <text:p text:style-name="Text_20_body">
El sistema no ha recibido ninguna respuesta al mando de configuración enviado a la tarjeta a programar. 
 * Comprobar que la tarjeta esté conectada a la botonera de programación mediante el cable correspondient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si el led amarillo de la botonera está apagado.</text:p>
          </table:table-cell>
        </table:table-row>
      </table:table>
      <text:p text:style-name="Horizontal_20_Line"/>
      <text:h text:style-name="Heading_20_5" text:outline-level="5"><text:bookmark-start text:name="job002error_al_borrar_la_flash"/>"JOB002:ERROR AL BORRAR LA FLASH."<text:bookmark-end text:name="job002error_al_borrar_la_flash"/></text:h>
      <text:p text:style-name="Text_20_body">
El sistema no ha recibido ninguna respuesta al mando de borrar la memoria flash. Comprobar que la tarjeta aún esté conectada a la botonera y pulsar nuevamente START (2 veces) para volver a programar la tarjeta. 
</text:p>
      <text:p text:style-name="Horizontal_20_Line"/>
      <text:h text:style-name="Heading_20_5" text:outline-level="5"><text:bookmark-start text:name="job003error_al_escribir_la_memoria_flash"/>"JOB003:ERROR AL ESCRIBIR LA MEMORIA FLASH."<text:bookmark-end text:name="job003error_al_escribir_la_memoria_flash"/></text:h>
      <text:p text:style-name="Text_20_body">
El sistema no ha recibido ninguna respuesta al mando de escritura de la memoria flash. Comprobar que la tarjeta aún esté conectada a la botonera y pulsar nuevamente START (2 veces) para volver a programar la tarjeta. 
</text:p>
      <text:p text:style-name="Horizontal_20_Line"/>
      <text:h text:style-name="Heading_20_5" text:outline-level="5"><text:bookmark-start text:name="job004error_al_verificar_la_memoria_flash"/>"JOB004:ERROR AL VERIFICAR LA MEMORIA FLASH."<text:bookmark-end text:name="job004error_al_verificar_la_memoria_flash"/></text:h>
      <text:p text:style-name="Text_20_body">
El sistema ha detectado un error en la programación de la tarjeta. Pulsar nuevamente START (2 veces) para volver a programar la tarjeta.
</text:p>
      <text:p text:style-name="Horizontal_20_Line"/>
      <text:h text:style-name="Heading_20_5" text:outline-level="5"><text:bookmark-start text:name="job005ya_se_han_programado_todas_las_piezas._0_continuar"/>"JOB005:YA SE HAN PROGRAMADO TODAS LAS PIEZAS.{0}¿CONTINUAR?"<text:bookmark-end text:name="job005ya_se_han_programado_todas_las_piezas._0_continuar"/></text:h>
      <text:p text:style-name="Text_20_body">
Mensaje normal de elaboración para avisar al operador que se ha alcanzado el número de piezas previsto en el pedido.
</text:p>
      <text:p text:style-name="Horizontal_20_Line"/>
      <text:h text:style-name="Heading_20_5" text:outline-level="5"><text:bookmark-start text:name="mp001conexion_tcp_no_inicializada"/>"MP001:CONEXIÓN TCP NO INICIALIZADA.<text:bookmark-end text:name="mp001conexion_tcp_no_inicializada"/></text:h>
      <text:p text:style-name="Text_20_body">
La conexión de red con la aplicación servidor no es posible porque no se ha configurado el puerto TCP.</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de software.</text:p>
          </table:table-cell>
        </table:table-row>
      </table:table>
      <text:p text:style-name="Horizontal_20_Line"/>
      <text:h text:style-name="Heading_20_5" text:outline-level="5"><text:bookmark-start text:name="mp002introducir_primero_el_numero_de_pedido"/>"MP002:INTRODUCIR PRIMERO EL NÚMERO DE PEDIDO."<text:bookmark-end text:name="mp002introducir_primero_el_numero_de_pedido"/></text:h>
      <text:p text:style-name="Text_20_body">
Para iniciar una elaboración en modo manual es necesario introducir el número del pedido a solicitar al sistema SAP.
</text:p>
      <text:p text:style-name="Horizontal_20_Line"/>
      <text:h text:style-name="Heading_20_5" text:outline-level="5"><text:bookmark-start text:name="mp003error_de_conexion_al_servidor"/>"MP003:ERROR DE CONEXIÓN AL SERVIDOR"<text:bookmark-end text:name="mp003error_de_conexion_al_servidor"/></text:h>
      <text:p text:style-name="Text_20_body">
No ha sido posible establecer una conexión TCP con la aplicación servidor.
 * Verificar la conexión de red.
 * Efectuar un segundo intento.
</text:p>
      <text:p text:style-name="Horizontal_20_Line"/>
      <text:h text:style-name="Heading_20_5" text:outline-level="5"><text:bookmark-start text:name="mp004ninguna_respuesta_de_la_aplicacion_servidor"/>"MP004:NINGUNA RESPUESTA DE LA APLICACIÓN SERVIDOR"<text:bookmark-end text:name="mp004ninguna_respuesta_de_la_aplicacion_servidor"/></text:h>
      <text:p text:style-name="Text_20_body">
La conexión con la aplicación servidor se ha establecido pero no se ha recibido ninguna respuesta.
 * Comprobar que en el ínterin no haya caído la conexión de red.
 * Efectuar un segundo intento.
</text:p>
      <text:p text:style-name="Horizontal_20_Line"/>
      <text:h text:style-name="Heading_20_5" text:outline-level="5"><text:bookmark-start text:name="mp005problema_de_conexion_sap_en_aplicacion_servidor"/>"MP005:PROBLEMA DE CONEXIÓN SAP EN APLICACIÓN SERVIDOR."<text:bookmark-end text:name="mp005problema_de_conexion_sap_en_aplicacion_servidor"/></text:h>
      <text:p text:style-name="Text_20_body">
Hay un problema de conexión a SAP en la aplicación AthenaSAD_Service de recuperación de datos instalada en el servidor.
 * Efectuar un nuevo intento;</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de software si el problema continúa, a no ser que el servidor SAP esté momentáneamente OFFLINE.</text:p>
          </table:table-cell>
        </table:table-row>
      </table:table>
      <text:p text:style-name="Horizontal_20_Line"/>
      <text:h text:style-name="Heading_20_5" text:outline-level="5"><text:bookmark-start text:name="mp006pedido_no_encontrado_en_sap"/>"MP006:PEDIDO NO ENCONTRADO EN SAP."<text:bookmark-end text:name="mp006pedido_no_encontrado_en_sap"/></text:h>
      <text:p text:style-name="Text_20_body">
En la base de datos SAP no se ha identificado ningún pedido con el código introducido.
* Controlar el código.
</text:p>
      <text:p text:style-name="Horizontal_20_Line"/>
      <text:h text:style-name="Heading_20_5" text:outline-level="5"><text:bookmark-start text:name="mp007error_de_lectura_del_pedido_a_partir_de_la_base_de_datos._consultar_el_log"/>"MP007:ERROR DE LECTURA DEL PEDIDO A PARTIR DE LA BASE DE DATOS. CONSULTAR EL LOG."<text:bookmark-end text:name="mp007error_de_lectura_del_pedido_a_partir_de_la_base_de_datos._consultar_el_log"/></text:h>
      <text:p text:style-name="Text_20_body">
Se ha producido un error de lectura de los datos a partir de la base de datos local.</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de software.</text:p>
          </table:table-cell>
        </table:table-row>
      </table:table>
      <text:p text:style-name="Horizontal_20_Line"/>
      <text:h text:style-name="Heading_20_5" text:outline-level="5"><text:bookmark-start text:name="opt001error_al_escribir_el_archivo_de_las_opciones_de_programa"/>"OPT001:ERROR AL ESCRIBIR EL ARCHIVO DE LAS OPCIONES DE PROGRAMA."<text:bookmark-end text:name="opt001error_al_escribir_el_archivo_de_las_opciones_de_programa"/></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de software para verificar el problema de la escritura de los datos en el disco..</text:p>
          </table:table-cell>
        </table:table-row>
      </table:table>
      <text:p text:style-name="Horizontal_20_Line"/>
      <text:h text:style-name="Heading_20_5" text:outline-level="5"><text:bookmark-start text:name="print001error_de_impresion_de_la_etiqueta._consultar_el_log_eventos"/>"PRINT001:ERROR DE IMPRESIÓN DE LA ETIQUETA. CONSULTAR EL LOG EVENTOS."<text:bookmark-end text:name="print001error_de_impresion_de_la_etiqueta._consultar_el_log_eventos"/></text:h>
      <text:p text:style-name="Text_20_body">
Se ha producido un error al enviar los datos a la impresora de etiquetas. 
* Comprobar que la impresora esté conectada.
* Comprobar que la impresora esté encendida.
* Intentar reimprimir la etiqueta pulsando la tecla de impresión.</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si el sistema sigue dando el mismo mensaje.</text:p>
          </table:table-cell>
        </table:table-row>
      </table:table>
      <text:p text:style-name="Horizontal_20_Line"/>
      <text:h text:style-name="Heading_20_5" text:outline-level="5"><text:bookmark-start text:name="printersts001controlar_el_estado_de_la_impresora._messaggio_continuar"/>"PRINTERSTS001:Controlar el estado de la impresora. &lt;messaggio&gt; ¿Continuar?"<text:bookmark-end text:name="printersts001controlar_el_estado_de_la_impresora._messaggio_continuar"/></text:h>
      <text:p text:style-name="Text_20_body">
La impresora da estado de error.  
* Verificar si hay etiquetas.
* Verificar si está el rollo de tinta.  
* Comprobar que la tapa esté cerrada.
</text:p>
      <text:p text:style-name="Horizontal_20_Line"/>
      <text:h text:style-name="Heading_20_5" text:outline-level="5"><text:bookmark-start text:name="printersts002impresora_no_conectada_continuar"/>"PRINTERSTS002:¡Impresora no conectada! ¿Continuar?"<text:bookmark-end text:name="printersts002impresora_no_conectada_continuar"/></text:h>
      <text:p text:style-name="Text_20_body">
El sistema no está en condiciones de comunicarse con la impresora.
* Comprobar que la impresora esté conectada.
* Comprobar que la impresora esté encendid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i la impresora no se enciende, es necesaria la intervención de un técnico de hardware.</text:p>
          </table:table-cell>
        </table:table-row>
      </table:table>
      <text:p text:style-name="Horizontal_20_Line"/>
      <text:h text:style-name="Heading_20_5" text:outline-level="5"><text:bookmark-start text:name="scan001numero_de_pedido_no_encontrado"/>"SCAN001:NÚMERO DE PEDIDO NO ENCONTRADO."<text:bookmark-end text:name="scan001numero_de_pedido_no_encontrado"/></text:h>
      <text:p text:style-name="Text_20_body">
El número de pedido leído con el scanner no figura en la lista de pedidos locales. 
* Leer nuevamente el código con el scanner.
* Si es un pedido reciente, el problema podría resolverse con un procedimiento de actualización de los datos a partir de SAP.
</text:p>
      <text:p text:style-name="Horizontal_20_Line"/>
      <text:h text:style-name="Heading_20_5" text:outline-level="5"><text:bookmark-start text:name="scan002operador_no_autentificado"/>"SCAN002:OPERADOR NO AUTENTIFICADO."<text:bookmark-end text:name="scan002operador_no_autentificado"/></text:h>
      <text:p text:style-name="Text_20_body">
Se está intentando iniciar una fase de elaboración sin haberse autentificado. 
* Efectuar el login y releer el código.
</text:p>
      <text:p text:style-name="Horizontal_20_Line"/>
      <text:h text:style-name="Heading_20_5" text:outline-level="5"><text:bookmark-start text:name="sp001esperar_que_termine_el_proceso_de_actualizacion_del_servidor"/>"SP001:ESPERAR QUE TERMINE EL PROCESO DE ACTUALIZACIÓN DEL SERVIDOR."<text:bookmark-end text:name="sp001esperar_que_termine_el_proceso_de_actualizacion_del_servidor"/></text:h>
      <text:p text:style-name="Text_20_body">
Está en curso el procedimiento de actualización de los pedidos a partir de la base de datos servidor. Por lo tanto, es necesario esperar que se concluya.
</text:p>
      <text:p text:style-name="Horizontal_20_Line"/>
      <text:h text:style-name="Heading_20_5" text:outline-level="5"><text:bookmark-start text:name="sp002es_necesario_seleccionar_primero_el_pedido"/>"SP002:ES NECESARIO SELECCIONAR PRIMERO EL PEDIDO."<text:bookmark-end text:name="sp002es_necesario_seleccionar_primero_el_pedido"/></text:h>
      <text:p text:style-name="Text_20_body">
Antes de iniciar una fase de elaboración, es necesario seleccionar el pedido que se desea elaborar.
</text:p>
      <text:p text:style-name="Horizontal_20_Line"/>
      <text:h text:style-name="Heading_20_5" text:outline-level="5"><text:bookmark-start text:name="sp003ya_se_han_programado_todas_las_piezas._iniciar_igualmente"/>"SP003:YA SE HAN PROGRAMADO TODAS LAS PIEZAS. ¿INICIAR IGUALMENTE?"<text:bookmark-end text:name="sp003ya_se_han_programado_todas_las_piezas._iniciar_igualmente"/></text:h>
      <text:p text:style-name="Text_20_body">
Mensaje normal de elaboración para avisar al operador que ya se han programado todas las piezas previstas en el pedido de producción. Es posible continuar con la programación de otras piezas.
</text:p>
      <text:p text:style-name="Horizontal_20_Line"/>
      <text:h text:style-name="Heading_20_5" text:outline-level="5"><text:bookmark-start text:name="sp004error_de_lectura_de_la_configuracion_de_la_base_de_datos"/>"SP004:ERROR DE LECTURA DE LA CONFIGURACIÓN DE LA BASE DE DATOS."<text:bookmark-end text:name="sp004error_de_lectura_de_la_configuracion_de_la_base_de_datos"/></text:h>
      <text:p text:style-name="Text_20_body">
No es posible leer a partir de la base de datos local el archivo de configuración para programar la tarjeta.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de software.</text:p>
          </table:table-cell>
        </table:table-row>
      </table:table>
      <text:p text:style-name="Horizontal_20_Line"/>
      <text:h text:style-name="Heading_20_5" text:outline-level="5"><text:bookmark-start text:name="sp005configuracion_archivo_no_disponible"/>"SP005:CONFIGURACIÓN ARCHIVO NO DISPONIBLE."<text:bookmark-end text:name="sp005configuracion_archivo_no_disponible"/></text:h>
      <text:p text:style-name="Text_20_body">
El pedido seleccionado no contiene ningún archivo de configuración. Por lo tanto, no es posible programar ninguna tarjeta. 
</text:p>
      <text:p text:style-name="Horizontal_20_Line"/>
      <text:h text:style-name="Heading_20_5" text:outline-level="5"><text:bookmark-start text:name="swstart002error_de_conexion_a_la_base_de_datos_local"/>"SWSTART002:Error de conexión a la base de datos local."<text:bookmark-end text:name="swstart002error_de_conexion_a_la_base_de_datos_local"/></text:h>
      <text:p text:style-name="Text_20_body">
No es posible conectarse a la base de datos local. Por lo tanto, el sistema no se puede utilizar.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de software.</text:p>
          </table:table-cell>
        </table:table-row>
      </table:table>
      <text:p text:style-name="Horizontal_20_Line"/>
      <text:h text:style-name="Heading_20_5" text:outline-level="5"><text:bookmark-start text:name="swstart003error_de_conexion_a_la_base_de_datos_servidor"/>"SWSTART003:Error de conexión a la base de datos servidor."<text:bookmark-end text:name="swstart003error_de_conexion_a_la_base_de_datos_servidor"/></text:h>
      <text:p text:style-name="Text_20_body">
No es posible conectarse a la base de datos servidor. Por lo tanto, el sistema pregunta si se desea trabajar en modo local. 
* Verificar el cable de conexión a la red ethernet.
El sistema se puede utilizar igualmente con los pedidos locales ya descargados.</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i a cada reinicio se vuelve a presentar el mismo problema, podría ser necesaria la intervención de un técnico de hardware para controlar la conexión de red o de un técnico de software para actualizar el archivo de configuración del programa.</text:p>
          </table:table-cell>
        </table:table-row>
      </table:table>
      <text:p text:style-name="Horizontal_20_Line"/>
      <text:h text:style-name="Heading_20_5" text:outline-level="5"><text:bookmark-start text:name="swstart004error_a_la_apertura_del_puerto_serie_de_comunicacion_con_el_scanner"/>"SWSTART004:Error a la apertura del puerto serie de comunicación con el scanner."<text:bookmark-end text:name="swstart004error_a_la_apertura_del_puerto_serie_de_comunicacion_con_el_scanner"/></text:h>
      <text:p text:style-name="Text_20_body">
Defecto de funcionamiento o pérdida de configuración del scanner.
* Comprobar que esté conectado al sistema.
* Comprobar que se encienda al pulsar la tecla de escaneado.</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i el scanner no da indicios de funcionamiento, podría ser necesaria la intervención de un técnico de hardware. Si se enciende al pulsar la tecla de escaneado, podría ser necesario reprogramarlo. En este caso, es necesario que intervenga un técnico de software.</text:p>
          </table:table-cell>
        </table:table-row>
      </table:table>
      <text:p text:style-name="Horizontal_20_Line"/>
      <text:h text:style-name="Heading_20_5" text:outline-level="5"><text:bookmark-start text:name="swstart005error_a_la_apertura_del_puerto_serie_de_comunicacion_con_el_programador"/>"SWSTART005:Error a la apertura del puerto serie de comunicación con el programador."<text:bookmark-end text:name="swstart005error_a_la_apertura_del_puerto_serie_de_comunicacion_con_el_programador"/></text:h>
      <text:p text:style-name="Text_20_body">
Defecto de funcionamiento del puerto serie de comunicación conectado a la botonera de programación.</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n este caso, es necesario que intervenga un técnico de hardware.</text:p>
          </table:table-cell>
        </table:table-row>
      </table:table>
      <text:p text:style-name="Horizontal_20_Line"/>
      <text:h text:style-name="Heading_20_5" text:outline-level="5"><text:bookmark-start text:name="swstart006error_de_conexion_de_la_impresora"/>"SWSTART006:Error de conexión de la impresora."<text:bookmark-end text:name="swstart006error_de_conexion_de_la_impresora"/></text:h>
      <text:p text:style-name="Text_20_body">
El sistema no está en condiciones de comunicarse con la impresora.
* Comprobar que la impresora esté conectada.
* Comprobar que la impresora esté encendid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i la impresora no se enciende, es necesaria la intervención de un técnico de hardware.</text:p>
          </table:table-cell>
        </table:table-row>
      </table:table>
      <text:p text:style-name="Horizontal_20_Line"/>
      <text:h text:style-name="Heading_20_5" text:outline-level="5"><text:bookmark-start text:name="swstart007controlar_el_estado_de_la_impresora"/>"SWSTART007:Controlar el estado de la impresora."<text:bookmark-end text:name="swstart007controlar_el_estado_de_la_impresora"/></text:h>
      <text:p text:style-name="Text_20_body">
La impresora da estado de error.  
* Verificar si hay etiquetas.
* Verificar si está el rollo de tinta.
* Comprobar que la tapa esté cerrada.
</text:p>
      <text:p text:style-name="Horizontal_20_Line"/>
      <text:h text:style-name="Heading_20_5" text:outline-level="5"><text:bookmark-start text:name="swstart008impresora_no_configurada._conectarla_ahora_o_encenderla_para_configurarla_automaticamente"/>"SWSTART008:Impresora no configurada. Conectarla ahora o encenderla para configurarla automáticamente."<text:bookmark-end text:name="swstart008impresora_no_configurada._conectarla_ahora_o_encenderla_para_configurarla_automaticamente"/></text:h>
      <text:p text:style-name="Text_20_body">
El sistema no está configurado para utilizar la impresora. Al encenderla, el software se configurará automáticamente.  
</text:p>
      <text:p text:style-name="Horizontal_20_Line"/>
      <text:h text:style-name="Heading_20_5" text:outline-level="5"><text:bookmark-start text:name="swstart009archivo_etiqueta_no_encontrado"/>"SWSTART009:ARCHIVO ETIQUETA NO ENCONTRADO."<text:bookmark-end text:name="swstart009archivo_etiqueta_no_encontrado"/></text:h>
      <text:p text:style-name="Text_20_body">
El sistema no contiene el archivo para la impresión de la etiquet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Es necesario que intervenga un técnico de software.</text:p>
          </table:table-cell>
        </table:table-row>
      </table:table>
      <text:p text:style-name="Horizontal_20_Line"/>
      <text:h text:style-name="Heading_20_5" text:outline-level="5"><text:bookmark-start text:name="swstart010error_de_lectura_del_archivo_de_las_opciones_de_programa"/>"SWSTART010:ERROR DE LECTURA DEL ARCHIVO DE LAS OPCIONES DE PROGRAMA."<text:bookmark-end text:name="swstart010error_de_lectura_del_archivo_de_las_opciones_de_programa"/></text:h>
      <text:p text:style-name="Text_20_body">
Ha habido un problema de lectura del archivo que contiene la configuración de programa. El problema podría resolverse accediendo al panel de opciones para que el archivo se vuelva a escribir con la configuración correcta.
</text:p>
      <text:p text:style-name="Horizontal_20_Line"/>
      <text:h text:style-name="Heading_20_5" text:outline-level="5"><text:bookmark-start text:name="usr001codigo_o_contrasena_no_correctos"/>"USR001:CÓDIGO O CONTRASEÑA NO CORRECTOS."<text:bookmark-end text:name="usr001codigo_o_contrasena_no_correctos"/></text:h>
      <text:p text:style-name="Text_20_body">
El código o la contraseña introducidos no son correctos. Por lo tanto, no es posible acceder a las funciones de programación.</text:p>
      <text:h text:style-name="Heading_20_2" text:outline-level="2"><text:bookmark-start text:name="procedimiento_de_instalacion_y_configuracion"/>Procedimiento de instalación y configuración<text:bookmark-end text:name="procedimiento_de_instalacion_y_configuracion"/></text:h>
      <text:p text:style-name="Text_20_body">
Los sistemas se suministran con el software ya instalado, pero si resulta necesario reinstalar el sistema operativo y el programa, es posible seguir uno de los dos procedimientos descritos en los apartados siguientes.</text:p>
      <text:h text:style-name="Heading_20_3" text:outline-level="3"><text:bookmark-start text:name="instalacion_sin_el_uso_del_archivo_imagen"/>Instalación sin el uso del archivo imagen<text:bookmark-end text:name="instalacion_sin_el_uso_del_archivo_imagen"/></text:h>
      <text:list text:style-name="List_20_1">
        <text:list-item>
          <text:p text:style-name="Text_20_body"> 1] Instalar, ante todo, el sistema operativo Microsoft Windows XP utilizando el soporte suministrado por Microsoft (que también instala muchos componentes no necesarios) o el CDROM suministrado por MAREL, que contiene una versión de sistema operativo más liviana (XPProLite).</text:p>
        </text:list-item>
        <text:list-item>
          <text:p text:style-name="Text_20_body"> 2] Efectuar la activación del producto Microsoft por Internet o por teléfono (seguir las instrucciones del sistema operativo).</text:p>
        </text:list-item>
        <text:list-item>
          <text:p text:style-name="Text_20_body"> 3] Ejecutar el archivo <text:span text:style-name="Emphasis"><text:span text:style-name="Source_20_Text">AthenaSD_Net_X.Y.Z_Setup.exe</text:span></text:span> (donde <text:span text:style-name="Emphasis">X.Y.Z</text:span> es la versión actual de la aplicación). Durante el proceso de instalación, confirmar la configuración predeterminada.</text:p>
        </text:list-item>
        <text:list-item>
          <text:p text:style-name="Text_20_body"> 4] Modificar la configuración en el archivo AthenaSD_Net.exe.config, que automáticamente se abre en Notepad.</text:p>
        </text:list-item>
        <text:list-item>
          <text:p text:style-name="Text_20_body"> 5] Lanzar desde el escritorio el archivo <text:span text:style-name="Strong_20_Emphasis">SQLQueryAthena_SD.bat</text:span> para la creación de la base de datos local.</text:p>
        </text:list-item>
        <text:list-item>
          <text:p text:style-name="Text_20_body"> 6] Eliminar el archivo del escritorio.</text:p>
        </text:list-item>
        <text:list-item>
          <text:p text:style-name="Text_20_body"> 7] Reiniciar el sistema.</text:p>
        </text:list-item>
      </text:list>
      <text:p text:style-name="Text_20_body">
Si el procedimiento se ejecuta correctamente, se crean dos enlaces al software <text:span text:style-name="Strong_20_Emphasis">AccessiNet</text:span>: uno en el escritorio y otro en el menú <text:span text:style-name="Emphasis">Inicio ⇒ Programas ⇒ Marel ⇒ AccessiNet</text:span>.</text:p>
      <text:h text:style-name="Heading_20_3" text:outline-level="3"><text:bookmark-start text:name="restablecimiento_del_sistema_a_partir_de_un_archivo_imagen"/>Restablecimiento del sistema a partir de un archivo imagen<text:bookmark-end text:name="restablecimiento_del_sistema_a_partir_de_un_archivo_imagen"/></text:h>
      <text:p text:style-name="Text_20_body">
Utilizar la llave USB en dotación, si está prevista, para restablecer la imagen completa del disco duro. Ejecutando el boot del sistema directamente con la llave USB, se activa un procedimiento guiado para llevar a cabo la operación completa. Al terminar, podría ser posible modificar algunos parámetros del archivo de configuración de la aplicación.</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tención: este procedimiento borra todo el contenido del disco duro.</text:p>
          </table:table-cell>
        </table:table-row>
      </table:table>
      <text:h text:style-name="Heading_20_1" text:outline-level="1"><text:bookmark-start text:name="athenasdserver_net"/>AthenaSDServer_Net<text:bookmark-end text:name="athenasdserver_net"/></text:h>
      <text:p text:style-name="Text_20_body"> 
<text:span text:style-name="Strong_20_Emphasis">AthenaSDServer_Net</text:span> es una aplicación servidor que gestiona el archivo de operadores y puestos de los sistemas de descarga del archivo de configuración Athena. Esta aplicación implementa las funciones automáticas de recuperación de datos a partir de SAP. Por lo tanto, no puede permanecer en ejecución si está activo el servicio <text:span text:style-name="Strong_20_Emphasis">AthenaSDService_Net</text:span>.</text:p>
      <text:h text:style-name="Heading_20_2" text:outline-level="2"><text:bookmark-start text:name="primer_inicio_de_la_aplicacion1"/>Primer inicio de la aplicación<text:bookmark-end text:name="primer_inicio_de_la_aplicacion1"/></text:h>
      <text:p text:style-name="Text_20_body">Al primer inicio de <text:span text:style-name="Strong_20_Emphasis">AthenaSDServer_Net</text:span> y de <text:span text:style-name="Strong_20_Emphasis">AthenaSD_Net</text:span> es necesaria la introducción del primer operador, que será el administrador del sistema. Utilizando la cuenta creada, en lo sucesivo será posible introducir otros operadores usuarios del sistema.</text:p>
      <text:p text:style-name="Text_20_body"><draw:frame draw:style-name="mediacenter" draw:name="" text:anchor-type="paragraph" draw:z-index="0" svg:width="13.731875cm" svg:height="3.33375cm"><draw:image xlink:href="Pictures/6048b6424d43659ae2bbf8a73c56557b.jpg" xlink:type="simple" xlink:show="embed" xlink:actuate="onLoad"/></draw:frame></text:p>
      <text:p text:style-name="Text_20_body">Seleccionar <text:span text:style-name="Strong_20_Emphasis">Sí</text:span> para acceder a la ventana siguiente e introducir los datos del operador:</text:p>
      <text:p text:style-name="Text_20_body"><draw:frame draw:style-name="mediacenter" draw:name="" text:anchor-type="paragraph" draw:z-index="0" svg:width="6.6145833333333cm" svg:height="7.0379166666667cm"><draw:image xlink:href="Pictures/9ade12f536f4c0b5f55dc30b2301d3f8.jpg" xlink:type="simple" xlink:show="embed" xlink:actuate="onLoad"/></draw:frame></text:p>
      <text:p text:style-name="Text_20_body">Introducir el código del operador (necesario para el login), eventualmente el nombre de usuario y el número de tarjeta (facultativo), y la contraseña 2 veces. Pulsar <text:span text:style-name="Strong_20_Emphasis">Ok</text:span> para continuar.</text:p>
      <text:h text:style-name="Heading_20_2" text:outline-level="2"><text:bookmark-start text:name="descripcion_de_la_interfaz_de_usuario1"/>Descripción de la interfaz de usuario<text:bookmark-end text:name="descripcion_de_la_interfaz_de_usuario1"/></text:h>
      <text:p text:style-name="Text_20_body">
Los apartados siguientes describen la interfaz de usuario de la aplicación <text:span text:style-name="Strong_20_Emphasis">AthenaSDServer_Net</text:span>.</text:p>
      <text:h text:style-name="Heading_20_3" text:outline-level="3"><text:bookmark-start text:name="pantalla_principal1"/>Pantalla principal<text:bookmark-end text:name="pantalla_principal1"/></text:h>
      <text:p text:style-name="Text_20_body">
La imagen siguiente muestra la pantalla principal de la aplicación, que aparece al inicio:</text:p>
      <text:p text:style-name="Text_20_body"><draw:frame draw:style-name="mediacenter" draw:name="" text:anchor-type="paragraph" draw:z-index="0" svg:width="18.520833333333cm" style:rel-width="100%" svg:height="10.00125cm" style:rel-height="scale"><draw:image xlink:href="Pictures/25f065b33307fe390ba833178ce71726.jpg" xlink:type="simple" xlink:show="embed" xlink:actuate="onLoad"/></draw:frame></text:p>
      <text:p text:style-name="Text_20_body">Comenzando desde arriba, vemos la barra de herramientas con todas las funciones, e inmediatamente debajo dos paneles: el primero contiene la lista de puestos de trabajo configurados y el otro la lista de pedidos cargados de SAP:</text:p>
      <text:p text:style-name="Text_20_body"><draw:frame draw:style-name="mediacenter" draw:name="" text:anchor-type="paragraph" draw:z-index="0" svg:width="18.520833333333cm" style:rel-width="100%" svg:height="10.00125cm" style:rel-height="scale"><draw:image xlink:href="Pictures/cdfc5fc02fad3806f15130b492997799.jpg" xlink:type="simple" xlink:show="embed" xlink:actuate="onLoad"/></draw:frame></text:p>
      <text:p text:style-name="Text_20_body">Abajo está la barra de estado de los servicios activos.</text:p>
      <text:h text:style-name="Heading_20_4" text:outline-level="4"><text:bookmark-start text:name="barra_de_herramientas1"/>Barra de herramientas<text:bookmark-end text:name="barra_de_herramientas1"/></text:h>
      <text:p text:style-name="Text_20_body">
A continuación se enumeran las funciones disponibles:
</text:p>
      <table:table>
        <table:table-column/>
        <table:table-column/>
        <table:table-column/>
        <table:table-row>
          <table:table-cell office:value-type="string" table:style-name="tableheader">
            <text:p text:style-name="Table_20_Heading"> Botón </text:p>
          </table:table-cell>
          <table:table-cell office:value-type="string" table:style-name="tableheader">
            <text:p text:style-name="Table_20_Heading"> Nombre </text:p>
          </table:table-cell>
          <table:table-cell office:value-type="string" table:style-name="tableheader">
            <text:p text:style-name="Table_20_Heading"> Descripció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2edbb556a6d1b81137878867afdae72.png" xlink:type="simple" xlink:show="embed" xlink:actuate="onLoad"/></draw:frame> </text:p>
          </table:table-cell>
          <table:table-cell office:value-type="string" table:style-name="tablecell">
            <text:p text:style-name="tablealignleft"> Salir </text:p>
          </table:table-cell>
          <table:table-cell office:value-type="string" table:style-name="tablecell">
            <text:p text:style-name="tablealignleft"> Cierra la aplicació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2ff6bab4a30e7e77bf049807255bb4.png" xlink:type="simple" xlink:show="embed" xlink:actuate="onLoad"/></draw:frame> </text:p>
          </table:table-cell>
          <table:table-cell office:value-type="string" table:style-name="tablecell">
            <text:p text:style-name="tablealignleft"> Login </text:p>
          </table:table-cell>
          <table:table-cell office:value-type="string" table:style-name="tablecell">
            <text:p text:style-name="tablealignleft"> Permite efectuar el logi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Logout </text:p>
          </table:table-cell>
          <table:table-cell office:value-type="string" table:style-name="tablecell">
            <text:p text:style-name="tablealignleft"> Efectúa el logou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Actualizar </text:p>
          </table:table-cell>
          <table:table-cell office:value-type="string" table:style-name="tablecell">
            <text:p text:style-name="tablealignleft"> Actualiza la lista de pedidos desde SAP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Operadores </text:p>
          </table:table-cell>
          <table:table-cell office:value-type="string" table:style-name="tablecell">
            <text:p text:style-name="tablealignleft"> Abre la interfaz de gestión de los operador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256092f74a232f58ebc12ad43f365b3.png" xlink:type="simple" xlink:show="embed" xlink:actuate="onLoad"/></draw:frame> </text:p>
          </table:table-cell>
          <table:table-cell office:value-type="string" table:style-name="tablecell">
            <text:p text:style-name="tablealignleft"> Puestos </text:p>
          </table:table-cell>
          <table:table-cell office:value-type="string" table:style-name="tablecell">
            <text:p text:style-name="tablealignleft"> Abre la interfaz de gestión de las estaciones de trabaj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8319c95088210930b0bb6b8a4ca02b6.png" xlink:type="simple" xlink:show="embed" xlink:actuate="onLoad"/></draw:frame> </text:p>
          </table:table-cell>
          <table:table-cell office:value-type="string" table:style-name="tablecell">
            <text:p text:style-name="tablealignleft"> Log </text:p>
          </table:table-cell>
          <table:table-cell office:value-type="string" table:style-name="tablecell">
            <text:p text:style-name="tablealignleft"> Abre el registro de eventos </text:p>
          </table:table-cell>
        </table:table-row>
      </table:table>
      <text:h text:style-name="Heading_20_4" text:outline-level="4"><text:bookmark-start text:name="barra_de_estado1"/>Barra de estado<text:bookmark-end text:name="barra_de_estado1"/></text:h>
      <text:p text:style-name="Text_20_body">
En la barra de estado se visualizan los estados de las distintas conexiones a las bases de datos y a los periféricos conectados al sistema:</text:p>
      <table:table>
        <table:table-column/>
        <table:table-column/>
        <table:table-row>
          <table:table-cell office:value-type="string" table:style-name="tableheader">
            <text:p text:style-name="Table_20_Heading"> Panel </text:p>
          </table:table-cell>
          <table:table-cell office:value-type="string" table:style-name="tableheader">
            <text:p text:style-name="Table_20_Heading"> Descripción </text:p>
          </table:table-cell>
        </table:table-row>
        <table:table-row>
          <table:table-cell office:value-type="string" table:style-name="tablecell">
            <text:p text:style-name="tablealignleft"> Conexión SAP </text:p>
          </table:table-cell>
          <table:table-cell office:value-type="string" table:style-name="tablecell">
            <text:p text:style-name="tablealignleft"> Conexión a la base de datos SAP </text:p>
          </table:table-cell>
        </table:table-row>
        <table:table-row>
          <table:table-cell office:value-type="string" table:style-name="tablecell">
            <text:p text:style-name="tablealignleft"> Conexión SQL </text:p>
          </table:table-cell>
          <table:table-cell office:value-type="string" table:style-name="tablecell">
            <text:p text:style-name="tablealignleft"> Conexión a la base de datos SQL principal compartida con todos los puestos </text:p>
          </table:table-cell>
        </table:table-row>
        <table:table-row>
          <table:table-cell office:value-type="string" table:style-name="tablecell">
            <text:p text:style-name="tablealignleft"> Conexión TCP </text:p>
          </table:table-cell>
          <table:table-cell office:value-type="string" table:style-name="tablecell">
            <text:p text:style-name="tablealignleft"> Puerto TCP de conexión a las estaciones de trabajo </text:p>
          </table:table-cell>
        </table:table-row>
      </table:table>
      <text:p text:style-name="Text_20_body">
Los estados se describen en la tabla siguiente:</text:p>
      <table:table>
        <table:table-column/>
        <table:table-column/>
        <table:table-row>
          <table:table-cell office:value-type="string" table:style-name="tableheader">
            <text:p text:style-name="Table_20_Heading"> Icono </text:p>
          </table:table-cell>
          <table:table-cell office:value-type="string" table:style-name="tableheader">
            <text:p text:style-name="Table_20_Heading"> Descripción esta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en condiciones de funcionar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roblemas de conexió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140e33aca955464c00c11716088ec69.png" xlink:type="simple" xlink:show="embed" xlink:actuate="onLoad"/></draw:frame> </text:p>
          </table:table-cell>
          <table:table-cell office:value-type="string" table:style-name="tablecell">
            <text:p text:style-name="tablealignleft"> no configurada </text:p>
          </table:table-cell>
        </table:table-row>
      </table:table>
      <text:h text:style-name="Heading_20_2" text:outline-level="2"><text:bookmark-start text:name="login_y_logout1"/>Login y logout<text:bookmark-end text:name="login_y_logout1"/></text:h>
      <text:p text:style-name="Text_20_body">
El operador puede acceder a todas las funciones del sistema sólo después de autentificarse.</text:p>
      <text:p text:style-name="Text_20_body">Para efectuar el login en la aplicación, pulsar <draw:frame draw:style-name="media" draw:name="" text:anchor-type="as-char" draw:z-index="0" svg:width="0.84666666666667cm" svg:height="0.84666666666667cm"><draw:image xlink:href="Pictures/ca2ff6bab4a30e7e77bf049807255bb4.png" xlink:type="simple" xlink:show="embed" xlink:actuate="onLoad"/></draw:frame>. En la ventana siguiente introducir primero el código del operador y luego la contraseña, después de ubicarse en la casilla correspondiente, y pulsar <text:span text:style-name="Strong_20_Emphasis">Ok</text:span>.</text:p>
      <text:p text:style-name="Text_20_body"><draw:frame draw:style-name="mediacenter" draw:name="" text:anchor-type="paragraph" draw:z-index="0" svg:width="7.9375cm" svg:height="6.1383333333333cm"><draw:image xlink:href="Pictures/0ce896b8375c6e56db16e4945f81bec4.jpg" xlink:type="simple" xlink:show="embed" xlink:actuate="onLoad"/></draw:frame></text:p>
      <text:p text:style-name="Text_20_body">Terminado el uso del sistema, pulsar <draw:frame draw:style-name="media" draw:name="" text:anchor-type="as-char" draw:z-index="0" svg:width="0.84666666666667cm" svg:height="0.84666666666667cm"><draw:image xlink:href="Pictures/9ead0d5c86d9e3788518628d9df4a4b7.png" xlink:type="simple" xlink:show="embed" xlink:actuate="onLoad"/></draw:frame> para efectuar el logout.</text:p>
      <text:h text:style-name="Heading_20_2" text:outline-level="2"><text:bookmark-start text:name="gestion_operadores1"/>Gestión operadores<text:bookmark-end text:name="gestion_operadores1"/></text:h>
      <text:p text:style-name="Text_20_body">
Mediante esta herramienta, disponible sólo para los administradores, es posible visualizar los operadores ya existentes, modificarlos, eliminarlos e introducir operadores nuevos. Pulsar el botón:</text:p>
      <text:p text:style-name="Text_20_body"><draw:frame draw:style-name="media" draw:name="" text:anchor-type="as-char" draw:z-index="0" svg:width="0.84666666666667cm" svg:height="0.84666666666667cm"><draw:image xlink:href="Pictures/0846a5576b89843cbe7af46f5deb04f7.png" xlink:type="simple" xlink:show="embed" xlink:actuate="onLoad"/></draw:frame></text:p>
      <text:p text:style-name="Text_20_body">para acceder al panel siguiente:</text:p>
      <text:p text:style-name="Text_20_body"><draw:frame draw:style-name="mediacenter" draw:name="" text:anchor-type="paragraph" draw:z-index="0" svg:width="7.9375cm" svg:height="7.3025cm"><draw:image xlink:href="Pictures/9fbc646d09a65f19426e8d4310d7b47a.jpg" xlink:type="simple" xlink:show="embed" xlink:actuate="onLoad"/></draw:frame></text:p>
      <text:h text:style-name="Heading_20_3" text:outline-level="3"><text:bookmark-start text:name="nuevo_operador1"/>Nuevo operador<text:bookmark-end text:name="nuevo_operador1"/></text:h>
      <text:p text:style-name="Text_20_body">
Para introducir un nuevo operador:</text:p>
      <text:list text:style-name="List_20_1">
        <text:list-item>
          <text:p text:style-name="Text_20_body"> Pulsar <draw:frame draw:style-name="media" draw:name="" text:anchor-type="as-char" draw:z-index="0" svg:width="0.84666666666667cm" svg:height="0.84666666666667cm"><draw:image xlink:href="Pictures/730039b5a17bbdc02f11591a846273eb.png" xlink:type="simple" xlink:show="embed" xlink:actuate="onLoad"/></draw:frame>;</text:p>
        </text:list-item>
        <text:list-item>
          <text:p text:style-name="Text_20_body"> Introducir el código de acceso;</text:p>
        </text:list-item>
        <text:list-item>
          <text:p text:style-name="Text_20_body"> Introducir eventualmente un nombre;</text:p>
        </text:list-item>
        <text:list-item>
          <text:p text:style-name="Text_20_body"> Introducir el código de tarjeta;</text:p>
        </text:list-item>
        <text:list-item>
          <text:p text:style-name="Text_20_body"> Seleccionar el tipo de operador (administrador o estándar);</text:p>
        </text:list-item>
        <text:list-item>
          <text:p text:style-name="Text_20_body"> Introducir dos veces la contraseña a asignar;</text:p>
        </text:list-item>
        <text:list-item>
          <text:p text:style-name="Text_20_body"> Pulsar <text:span text:style-name="Strong_20_Emphasis">Confirmar</text:span>.</text:p>
        </text:list-item>
      </text:list>
      <text:h text:style-name="Heading_20_3" text:outline-level="3"><text:bookmark-start text:name="modificar_operador1"/>Modificar operador<text:bookmark-end text:name="modificar_operador1"/></text:h>
      <text:p text:style-name="Text_20_body">
Para modificar un operador existente:</text:p>
      <text:list text:style-name="List_20_1">
        <text:list-item>
          <text:p text:style-name="Text_20_body"> Seleccionarlo en la lista con el botón izquierdo del ratón;</text:p>
        </text:list-item>
        <text:list-item>
          <text:p text:style-name="Text_20_body"> Pulsar <draw:frame draw:style-name="media" draw:name="" text:anchor-type="as-char" draw:z-index="0" svg:width="0.84666666666667cm" svg:height="0.84666666666667cm"><draw:image xlink:href="Pictures/814082e01553ac9ead45ebe520401909.png" xlink:type="simple" xlink:show="embed" xlink:actuate="onLoad"/></draw:frame>;</text:p>
        </text:list-item>
        <text:list-item>
          <text:p text:style-name="Text_20_body"> Cambiar los datos igual que para la introducción de un nuevo operador;</text:p>
        </text:list-item>
        <text:list-item>
          <text:p text:style-name="Text_20_body"> Por último pulsar <text:span text:style-name="Strong_20_Emphasis">Confirmar</text:span>.</text:p>
        </text:list-item>
      </text:list>
      <text:h text:style-name="Heading_20_3" text:outline-level="3"><text:bookmark-start text:name="eliminar_operador1"/>Eliminar operador<text:bookmark-end text:name="eliminar_operador1"/></text:h>
      <text:p text:style-name="Text_20_body">
Para eliminar un operador existente:</text:p>
      <text:list text:style-name="List_20_1">
        <text:list-item>
          <text:p text:style-name="Text_20_body"> Seleccionarlo en la lista con el botón izquierdo del ratón;</text:p>
        </text:list-item>
        <text:list-item>
          <text:p text:style-name="Text_20_body"> Pulsar <draw:frame draw:style-name="media" draw:name="" text:anchor-type="as-char" draw:z-index="0" svg:width="0.84666666666667cm" svg:height="0.84666666666667cm"><draw:image xlink:href="Pictures/4dd821bd90406a4714b48efd4d245936.png" xlink:type="simple" xlink:show="embed" xlink:actuate="onLoad"/></draw:frame> y responder <text:span text:style-name="Strong_20_Emphasis">Sí</text:span> al mensaje de confirmación siguiente.</text:p>
        </text:list-item>
      </text:list>
      <text:h text:style-name="Heading_20_2" text:outline-level="2"><text:bookmark-start text:name="gestion_puestos"/>Gestión puestos<text:bookmark-end text:name="gestion_puestos"/></text:h>
      <text:p text:style-name="Text_20_body">
Mediante esta herramienta, disponible sólo para los administradores, es posible añadir, modificar o eliminar los puestos de prueba configurados en el sistema. Pulsar el botón:</text:p>
      <text:p text:style-name="Text_20_body"><draw:frame draw:style-name="media" draw:name="" text:anchor-type="as-char" draw:z-index="0" svg:width="0.84666666666667cm" svg:height="0.84666666666667cm"><draw:image xlink:href="Pictures/b256092f74a232f58ebc12ad43f365b3.png" xlink:type="simple" xlink:show="embed" xlink:actuate="onLoad"/></draw:frame></text:p>
      <text:p text:style-name="Text_20_body">para acceder al panel siguiente:</text:p>
      <text:p text:style-name="Text_20_body"><draw:frame draw:style-name="mediacenter" draw:name="" text:anchor-type="paragraph" draw:z-index="0" svg:width="13.229166666667cm" svg:height="5.5827083333333cm"><draw:image xlink:href="Pictures/885f0663b01c6ebea61de75b17e9cc22.jpg" xlink:type="simple" xlink:show="embed" xlink:actuate="onLoad"/></draw:frame></text:p>
      <text:h text:style-name="Heading_20_3" text:outline-level="3"><text:bookmark-start text:name="nuevo_puesto"/>Nuevo puesto<text:bookmark-end text:name="nuevo_puesto"/></text:h>
      <text:p text:style-name="Text_20_body">
Para introducir un nuevo puesto:</text:p>
      <text:list text:style-name="List_20_1">
        <text:list-item>
          <text:p text:style-name="Text_20_body"> Pulsar <draw:frame draw:style-name="media" draw:name="" text:anchor-type="as-char" draw:z-index="0" svg:width="0.84666666666667cm" svg:height="0.84666666666667cm"><draw:image xlink:href="Pictures/730039b5a17bbdc02f11591a846273eb.png" xlink:type="simple" xlink:show="embed" xlink:actuate="onLoad"/></draw:frame>;</text:p>
        </text:list-item>
        <text:list-item>
          <text:p text:style-name="Text_20_body"> Introducir la descripción;</text:p>
        </text:list-item>
        <text:list-item>
          <text:p text:style-name="Text_20_body"> Introducir la dirección IP (facultativa);</text:p>
        </text:list-item>
        <text:list-item>
          <text:p text:style-name="Text_20_body"> Seleccionar el tipo de puesto entre work o repair (trabajo o reparación);</text:p>
        </text:list-item>
        <text:list-item>
          <text:p text:style-name="Text_20_body"> Pulsar <text:span text:style-name="Strong_20_Emphasis">Confirmar</text:span>.</text:p>
        </text:list-item>
      </text:list>
      <text:h text:style-name="Heading_20_3" text:outline-level="3"><text:bookmark-start text:name="modificar_puesto"/>Modificar puesto<text:bookmark-end text:name="modificar_puesto"/></text:h>
      <text:p text:style-name="Text_20_body">
Para modificar un puesto existente:</text:p>
      <text:list text:style-name="List_20_1">
        <text:list-item>
          <text:p text:style-name="Text_20_body"> Seleccionar el puesto en la lista con el botón izquierdo del ratón;</text:p>
        </text:list-item>
        <text:list-item>
          <text:p text:style-name="Text_20_body"> Pulsar <draw:frame draw:style-name="media" draw:name="" text:anchor-type="as-char" draw:z-index="0" svg:width="0.84666666666667cm" svg:height="0.84666666666667cm"><draw:image xlink:href="Pictures/814082e01553ac9ead45ebe520401909.png" xlink:type="simple" xlink:show="embed" xlink:actuate="onLoad"/></draw:frame>;</text:p>
        </text:list-item>
        <text:list-item>
          <text:p text:style-name="Text_20_body"> Cambiar los datos igual que para la introducción;</text:p>
        </text:list-item>
        <text:list-item>
          <text:p text:style-name="Text_20_body"> Por último pulsar <text:span text:style-name="Strong_20_Emphasis">Confirmar</text:span>.</text:p>
        </text:list-item>
      </text:list>
      <text:h text:style-name="Heading_20_3" text:outline-level="3"><text:bookmark-start text:name="eliminar_puesto"/>Eliminar puesto<text:bookmark-end text:name="eliminar_puesto"/></text:h>
      <text:p text:style-name="Text_20_body">
Para eliminar un puesto existente:</text:p>
      <text:list text:style-name="List_20_1">
        <text:list-item>
          <text:p text:style-name="Text_20_body"> Seleccionar el puesto en la lista con el botón izquierdo del ratón;</text:p>
        </text:list-item>
        <text:list-item>
          <text:p text:style-name="Text_20_body"> Pulsar <draw:frame draw:style-name="media" draw:name="" text:anchor-type="as-char" draw:z-index="0" svg:width="0.84666666666667cm" svg:height="0.84666666666667cm"><draw:image xlink:href="Pictures/4dd821bd90406a4714b48efd4d245936.png" xlink:type="simple" xlink:show="embed" xlink:actuate="onLoad"/></draw:frame> y responder <text:span text:style-name="Strong_20_Emphasis">Sí</text:span> al mensaje de confirmación siguiente.</text:p>
        </text:list-item>
      </text:list>
      <text:p text:style-name="Text_20_body">-</text:p>
      <text:h text:style-name="Heading_20_3" text:outline-level="3"><text:bookmark-start text:name="actualizacion_de_los_datos_desde_sap1"/>Actualización de los datos desde SAP<text:bookmark-end text:name="actualizacion_de_los_datos_desde_sap1"/></text:h>
      <text:p text:style-name="Text_20_body">
El sistema descarga automáticamente la lista de pedidos de SAP. Pulsando <draw:frame draw:style-name="media" draw:name="" text:anchor-type="as-char" draw:z-index="0" svg:width="0.84666666666667cm" svg:height="0.84666666666667cm"><draw:image xlink:href="Pictures/b71f599a50cd7f02e7d4bb8e21617de7.png" xlink:type="simple" xlink:show="embed" xlink:actuate="onLoad"/></draw:frame> se fuerza la actualizació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l tiempo que lleva el procedimiento de actualización depende del número de pedidos.</text:p>
          </table:table-cell>
        </table:table-row>
      </table:table>
      <text:h text:style-name="Heading_20_1" text:outline-level="1"><text:bookmark-start text:name="visualizacion_del_log1"/>Visualización del Log<text:bookmark-end text:name="visualizacion_del_log1"/></text:h>
      <text:p text:style-name="Text_20_body">
Al pulsar <draw:frame draw:style-name="media" draw:name="" text:anchor-type="as-char" draw:z-index="0" svg:width="0.84666666666667cm" svg:height="0.84666666666667cm"><draw:image xlink:href="Pictures/d8319c95088210930b0bb6b8a4ca02b6.png" xlink:type="simple" xlink:show="embed" xlink:actuate="onLoad"/></draw:frame>, el programa visualiza la lista de todos los mensajes de error y de aviso registrados durante el funcionamiento:</text:p>
      <text:p text:style-name="Text_20_body"><draw:frame draw:style-name="mediacenter" draw:name="" text:anchor-type="paragraph" draw:z-index="0" svg:width="10.583333333333cm" svg:height="6.19125cm"><draw:image xlink:href="Pictures/3661d59a78aa272ac1008b6e7c50960a.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consulta podría facilitar al usuario la solución de eventuales problemas observados durante el uso normal.</text:p>
          </table:table-cell>
        </table:table-row>
      </table:table>
      <text:h text:style-name="Heading_20_1" text:outline-level="1"><text:bookmark-start text:name="athenasdservice_net"/>AthenaSDService_Net<text:bookmark-end text:name="athenasdservice_net"/></text:h>
      <text:p text:style-name="Text_20_body"><text:span text:style-name="Strong_20_Emphasis">AthenaSDService_Net</text:span> es el servicio principal del sistema Athena; esencialmente sirve para recuperar los datos de SAP y actualizar la base de datos servidor compartida con todos los puestos de trabajo.
Como el servicio no tiene ninguna interfaz, es posible monitorizarlo localmente o a distancia mediante una conexión al puerto TCP, que por defecto es el n. 23.</text:p>
      <text:h text:style-name="Heading_20_2" text:outline-level="2"><text:bookmark-start text:name="instalacion_y_configuracion_del_servicio"/>Instalación y configuración del servicio<text:bookmark-end text:name="instalacion_y_configuracion_del_servicio"/></text:h>
      <text:p text:style-name="Text_20_body">La instalación del servicio es efectuada automáticamente por el programa AthenaSDServer_Net en la misma carpeta. Por lo tanto, se utiliza el archivo de configuración <text:span text:style-name="Strong_20_Emphasis">AthenaSDServer_Net.exe.config</text:span>.</text:p>
      <text:h text:style-name="Heading_20_2" text:outline-level="2"><text:bookmark-start text:name="monitorizacion"/>Monitorización<text:bookmark-end text:name="monitorizacion"/></text:h>
      <text:p text:style-name="Text_20_body">Para monitorizar el estado del servicio es suficiente crear una conexión al puerto 23 como en el ejemplo siguiente, en la consola de WindowsXP:</text:p>
      <text:p text:style-name="Text_20_body"><draw:frame draw:style-name="mediacenter" draw:name="" text:anchor-type="paragraph" draw:z-index="0" svg:width="17.700625cm" style:rel-width="100%" svg:height="8.9429166666667cm" style:rel-height="scale"><draw:image xlink:href="Pictures/5668306a8915d0bc0671e53b4bb7d1b2.jpg" xlink:type="simple" xlink:show="embed" xlink:actuate="onLoad"/></draw:frame></text:p>
      <text:p text:style-name="Text_20_body">(Presupone que la dirección IP del servidor es 192.168.0.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