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fd33b606627343db1a609748f5932488.png"/>
  <manifest:file-entry manifest:media-type="image/png" manifest:full-path="Pictures/10476aa2b33e2b7276791b9061a6ecf8.png"/>
  <manifest:file-entry manifest:media-type="image/png" manifest:full-path="Pictures/e72557735d46bdd13e4ca31518cd1589.png"/>
  <manifest:file-entry manifest:media-type="image/png" manifest:full-path="Pictures/a35c0a74839eae5580cdc9e0ec54c369.png"/>
  <manifest:file-entry manifest:media-type="image/png" manifest:full-path="Pictures/3cad186a2ffbf40dacd28087fea4b989.png"/>
  <manifest:file-entry manifest:media-type="image/png" manifest:full-path="Pictures/a1b0498015883f3a9962a762b2a67dee.png"/>
  <manifest:file-entry manifest:media-type="image/png" manifest:full-path="Pictures/312ee61cc5ff0a317bed327e1830fc5f.png"/>
  <manifest:file-entry manifest:media-type="image/png" manifest:full-path="Pictures/0c7967d896ac6109d0be39505754acf9.png"/>
  <manifest:file-entry manifest:media-type="image/png" manifest:full-path="Pictures/a2e4aef1203feeb32f6445a474e25d75.png"/>
  <manifest:file-entry manifest:media-type="image/png" manifest:full-path="Pictures/140d89a873d47db2a96a02fb357fe6b0.png"/>
  <manifest:file-entry manifest:media-type="image/png" manifest:full-path="Pictures/24148521686902916bd52e940b524be1.png"/>
  <manifest:file-entry manifest:media-type="image/png" manifest:full-path="Pictures/8c4f4ed0b55913d00137156ecbae5b82.png"/>
  <manifest:file-entry manifest:media-type="image/png" manifest:full-path="Pictures/fbfd8720ecbdfc87e29abcc190f1c672.png"/>
  <manifest:file-entry manifest:media-type="image/png" manifest:full-path="Pictures/eef41410f38f9611f94cdc2bbe7953c3.png"/>
  <manifest:file-entry manifest:media-type="image/png" manifest:full-path="Pictures/7fbcfeec0cfe1e428594be7553881db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introduction"/>Introduction<text:bookmark-end text:name="introduction"/></text:h>
      <text:p text:style-name="Text_20_body">This software was realized to manage the MAREL door opener system to automatically open the refrigerators doors at specified time during the day.</text:p>
      <text:h text:style-name="Heading_20_1" text:outline-level="1"><text:bookmark-start text:name="main_screen"/>Main screen<text:bookmark-end text:name="main_screen"/></text:h>
      <text:p text:style-name="Text_20_body">At start up a screen like this is shown:</text:p>
      <text:p text:style-name="Text_20_body"><draw:frame draw:style-name="mediacenter" draw:name="" text:anchor-type="paragraph" draw:z-index="0" svg:width="13.229166666667cm" svg:height="7.4347916666667cm"><draw:image xlink:href="Pictures/fd33b606627343db1a609748f5932488.png" xlink:type="simple" xlink:show="embed" xlink:actuate="onLoad"/></draw:frame></text:p>
      <text:p text:style-name="Text_20_body">For each refrigerator it's possible to manage two doors with two different devices. One device it's made to be applied directly on the top of the refrigerator, the other is like a base in which a refrigerator can be put on.
The following image show a refrigerator with two opening doors devices configured:</text:p>
      <text:p text:style-name="Text_20_body"><draw:frame draw:style-name="mediacenter" draw:name="" text:anchor-type="paragraph" draw:z-index="0" svg:width="8.334375cm" svg:height="4.1539583333333cm"><draw:image xlink:href="Pictures/10476aa2b33e2b7276791b9061a6ecf8.png" xlink:type="simple" xlink:show="embed" xlink:actuate="onLoad"/></draw:frame></text:p>
      <text:p text:style-name="Text_20_body">For each door the software view the next scheduled openings, the duration and the total openings occurred.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number of the refrigerators are configurable and depend by the installed hardware</text:p>
          </table:table-cell>
        </table:table-row>
      </table:table>
      <text:h text:style-name="Heading_20_2" text:outline-level="2"><text:bookmark-start text:name="main_menu"/>Main menu<text:bookmark-end text:name="main_menu"/></text:h>
      <text:p text:style-name="Text_20_body">From main menu the following commands are available:
</text:p>
      <table:table>
        <table:table-column/>
        <table:table-column/>
        <table:table-row>
          <table:table-cell office:value-type="string" table:style-name="tableheader">
            <text:p text:style-name="Table_20_Heading"> Menu </text:p>
          </table:table-cell>
          <table:table-cell office:value-type="string" table:style-name="tableheader">
            <text:p text:style-name="Table_20_Heading"> Description </text:p>
          </table:table-cell>
        </table:table-row>
        <table:table-row>
          <table:table-cell office:value-type="string" table:style-name="tablecell">
            <text:p text:style-name="tablealignleft"> File → Lock </text:p>
          </table:table-cell>
          <table:table-cell office:value-type="string" table:style-name="tablecell">
            <text:p text:style-name="tablealignleft"> Lock/Unlock the all scheduled openings for all refrigerators </text:p>
          </table:table-cell>
        </table:table-row>
        <table:table-row>
          <table:table-cell office:value-type="string" table:style-name="tablecell">
            <text:p text:style-name="tablealignleft"> File → Exit </text:p>
          </table:table-cell>
          <table:table-cell office:value-type="string" table:style-name="tablecell">
            <text:p text:style-name="tablealignleft"> Close the application </text:p>
          </table:table-cell>
        </table:table-row>
        <table:table-row>
          <table:table-cell office:value-type="string" table:style-name="tablecell">
            <text:p text:style-name="tablealignleft"> Archive → Opening programs </text:p>
          </table:table-cell>
          <table:table-cell office:value-type="string" table:style-name="tablecell">
            <text:p text:style-name="tablealignleft"> Manage the openings programs archive </text:p>
          </table:table-cell>
        </table:table-row>
      </table:table>
      <text:h text:style-name="Heading_20_2" text:outline-level="2"><text:bookmark-start text:name="refrigerator_tools"/>Refrigerator tools<text:bookmark-end text:name="refrigerator_tools"/></text:h>
      <text:p text:style-name="Text_20_body">Clicking with mouse a refrigerator the program show the following panel:</text:p>
      <text:p text:style-name="Text_20_body"><draw:frame draw:style-name="mediacenter" draw:name="" text:anchor-type="paragraph" draw:z-index="0" svg:width="17.78cm" style:rel-width="100%" svg:height="8.7047916666667cm" style:rel-height="scale"><draw:image xlink:href="Pictures/a35c0a74839eae5580cdc9e0ec54c369.png" xlink:type="simple" xlink:show="embed" xlink:actuate="onLoad"/></draw:frame></text:p>
      <text:h text:style-name="Heading_20_3" text:outline-level="3"><text:bookmark-start text:name="change_image"/>Change image<text:bookmark-end text:name="change_image"/></text:h>
      <text:p text:style-name="Text_20_body">Use the button <text:span text:style-name="Strong_20_Emphasis">Change Image</text:span> to select the appropriate refrigerator picture from existing three images.</text:p>
      <text:h text:style-name="Heading_20_3" text:outline-level="3"><text:bookmark-start text:name="load_program"/>Load program<text:bookmark-end text:name="load_program"/></text:h>
      <text:p text:style-name="Text_20_body">Use the button <text:span text:style-name="Strong_20_Emphasis">Load</text:span> from <text:span text:style-name="Strong_20_Emphasis">uppser door opener</text:span> or <text:span text:style-name="Strong_20_Emphasis">lower door opener</text:span> to select one of the previously inserted opening program from the archive:</text:p>
      <text:p text:style-name="Text_20_body"><draw:frame draw:style-name="mediacenter" draw:name="" text:anchor-type="paragraph" draw:z-index="0" svg:width="13.229166666667cm" svg:height="13.917083333333cm"><draw:image xlink:href="Pictures/3cad186a2ffbf40dacd28087fea4b989.png" xlink:type="simple" xlink:show="embed" xlink:actuate="onLoad"/></draw:frame></text:p>
      <text:p text:style-name="Text_20_body">Choose the program from the list of existing and press the <text:span text:style-name="Strong_20_Emphasis">Select</text:span> button. (Please refer to Openings program archive for all other information)</text:p>
      <text:h text:style-name="Heading_20_3" text:outline-level="3"><text:bookmark-start text:name="remove_program"/>Remove program<text:bookmark-end text:name="remove_program"/></text:h>
      <text:p text:style-name="Text_20_body">Use the button <text:span text:style-name="Strong_20_Emphasis">Remove</text:span> to cancel all the scheduled openings in the selected refrigerator device <text:span text:style-name="Strong_20_Emphasis">upper door opener</text:span> or <text:span text:style-name="Strong_20_Emphasis">lover door opener</text:span>.</text:p>
      <text:h text:style-name="Heading_20_3" text:outline-level="3"><text:bookmark-start text:name="open_door"/>Open door<text:bookmark-end text:name="open_door"/></text:h>
      <text:p text:style-name="Text_20_body">To manually open the door (upper or lower) press the button <text:span text:style-name="Strong_20_Emphasis">Open door</text:span>. The button is enabled only if there isn't any program loaded or if the scheduled is locked.</text:p>
      <text:h text:style-name="Heading_20_3" text:outline-level="3"><text:bookmark-start text:name="close_door"/>Close door<text:bookmark-end text:name="close_door"/></text:h>
      <text:p text:style-name="Text_20_body">To manually close the door (upper or lower) press the button <text:span text:style-name="Strong_20_Emphasis">Close door</text:span>. The button is enabled only if there isn't any program loaded or if the scheduled is locked.</text:p>
      <text:h text:style-name="Heading_20_3" text:outline-level="3"><text:bookmark-start text:name="lock_unlock_the_scheduling"/>Lock/Unlock the scheduling<text:bookmark-end text:name="lock_unlock_the_scheduling"/></text:h>
      <text:p text:style-name="Text_20_body">To temporary lock/unlock the opening scheduled, press the <text:span text:style-name="Strong_20_Emphasis">Lock/Unlock</text:span> button. If the program is locked in the main screen in the refrigerator a red cap will be visible instead of a green cap:</text:p>
      <text:p text:style-name="Text_20_body"><draw:frame draw:style-name="mediacenter" draw:name="" text:anchor-type="paragraph" draw:z-index="0" svg:width="8.3079166666667cm" svg:height="4.1275cm"><draw:image xlink:href="Pictures/a1b0498015883f3a9962a762b2a67dee.png" xlink:type="simple" xlink:show="embed" xlink:actuate="onLoad"/></draw:frame></text:p>
      <text:h text:style-name="Heading_20_1" text:outline-level="1"><text:bookmark-start text:name="openings_program_archive"/>Openings program archive<text:bookmark-end text:name="openings_program_archive"/></text:h>
      <text:p text:style-name="Text_20_body">
The user can create more different programs in which it's possible to insert several timings for the door opening. With the time it's possible also to specify the duration of the opening. To manage the archive choose <text:span text:style-name="Strong_20_Emphasis">Archive → Opening programs</text:span> from the main menu. Once selected the program show the following panel:</text:p>
      <text:p text:style-name="Text_20_body"><draw:frame draw:style-name="mediacenter" draw:name="" text:anchor-type="paragraph" draw:z-index="0" svg:width="13.229166666667cm" svg:height="13.917083333333cm"><draw:image xlink:href="Pictures/3cad186a2ffbf40dacd28087fea4b989.png" xlink:type="simple" xlink:show="embed" xlink:actuate="onLoad"/></draw:frame></text:p>
      <text:h text:style-name="Heading_20_3" text:outline-level="3"><text:bookmark-start text:name="create_new_program"/>Create new program<text:bookmark-end text:name="create_new_program"/></text:h>
      <text:list text:style-name="List_20_1">
        <text:list-item>
          <text:p text:style-name="Text_20_body"> Choose <text:span text:style-name="Strong_20_Emphasis">New</text:span> button <draw:frame draw:style-name="media" draw:name="" text:anchor-type="as-char" draw:z-index="0" svg:width="0.84666666666667cm" svg:height="0.635cm"><draw:image xlink:href="Pictures/312ee61cc5ff0a317bed327e1830fc5f.png" xlink:type="simple" xlink:show="embed" xlink:actuate="onLoad"/></draw:frame>;</text:p>
        </text:list-item>
        <text:list-item>
          <text:p text:style-name="Text_20_body"> insert the name of the program;</text:p>
        </text:list-item>
        <text:list-item>
          <text:p text:style-name="Text_20_body"> choose <text:span text:style-name="Strong_20_Emphasis">Update</text:span> button <draw:frame draw:style-name="media" draw:name="" text:anchor-type="as-char" draw:z-index="0" svg:width="0.84666666666667cm" svg:height="0.635cm"><draw:image xlink:href="Pictures/0c7967d896ac6109d0be39505754acf9.png" xlink:type="simple" xlink:show="embed" xlink:actuate="onLoad"/></draw:frame>. </text:p>
        </text:list-item>
      </text:list>
      <text:p text:style-name="Text_20_body">Once the program it's created it's necessary to add one by one all openings times.</text:p>
      <text:h text:style-name="Heading_20_3" text:outline-level="3"><text:bookmark-start text:name="rename_a_program"/>Rename a program<text:bookmark-end text:name="rename_a_program"/></text:h>
      <text:list text:style-name="List_20_1">
        <text:list-item>
          <text:p text:style-name="Text_20_body"> Select the program from the list;</text:p>
        </text:list-item>
        <text:list-item>
          <text:p text:style-name="Text_20_body"> modify the name;</text:p>
        </text:list-item>
        <text:list-item>
          <text:p text:style-name="Text_20_body"> choose <text:span text:style-name="Strong_20_Emphasis">Update</text:span> button <draw:frame draw:style-name="media" draw:name="" text:anchor-type="as-char" draw:z-index="0" svg:width="0.84666666666667cm" svg:height="0.635cm"><draw:image xlink:href="Pictures/0c7967d896ac6109d0be39505754acf9.png" xlink:type="simple" xlink:show="embed" xlink:actuate="onLoad"/></draw:frame>. </text:p>
        </text:list-item>
      </text:list>
      <text:h text:style-name="Heading_20_3" text:outline-level="3"><text:bookmark-start text:name="copy_a_program"/>Copy a program<text:bookmark-end text:name="copy_a_program"/></text:h>
      <text:list text:style-name="List_20_1">
        <text:list-item>
          <text:p text:style-name="Text_20_body"> Select the program from the list;</text:p>
        </text:list-item>
        <text:list-item>
          <text:p text:style-name="Text_20_body"> choose <text:span text:style-name="Strong_20_Emphasis">Copy</text:span> button <draw:frame draw:style-name="media" draw:name="" text:anchor-type="as-char" draw:z-index="0" svg:width="0.84666666666667cm" svg:height="0.635cm"><draw:image xlink:href="Pictures/a2e4aef1203feeb32f6445a474e25d75.png" xlink:type="simple" xlink:show="embed" xlink:actuate="onLoad"/></draw:frame>.</text:p>
        </text:list-item>
      </text:list>
      <text:p text:style-name="Text_20_body">A new program will be created with all inserted steps like the original and also with the same name enclose with brackets.</text:p>
      <text:h text:style-name="Heading_20_3" text:outline-level="3"><text:bookmark-start text:name="delete_a_program"/>Delete a program<text:bookmark-end text:name="delete_a_program"/></text:h>
      <text:list text:style-name="List_20_1">
        <text:list-item>
          <text:p text:style-name="Text_20_body"> Select the program from the list;</text:p>
        </text:list-item>
        <text:list-item>
          <text:p text:style-name="Text_20_body"> choose <text:span text:style-name="Strong_20_Emphasis">Delete</text:span> button <draw:frame draw:style-name="media" draw:name="" text:anchor-type="as-char" draw:z-index="0" svg:width="0.84666666666667cm" svg:height="0.635cm"><draw:image xlink:href="Pictures/140d89a873d47db2a96a02fb357fe6b0.png" xlink:type="simple" xlink:show="embed" xlink:actuate="onLoad"/></draw:frame>.</text:p>
        </text:list-item>
      </text:list>
      <text:p text:style-name="Text_20_body">
The program with all scheduled opening times will be definitively removed from the archive.</text:p>
      <text:h text:style-name="Heading_20_3" text:outline-level="3"><text:bookmark-start text:name="manage_openings_time"/>Manage openings time<text:bookmark-end text:name="manage_openings_time"/></text:h>
      <text:p text:style-name="Text_20_body">
Once the program is selected from the list, it's possible to manage all openings time.</text:p>
      <text:h text:style-name="Heading_20_4" text:outline-level="4"><text:bookmark-start text:name="add_new_opening_time"/>Add new opening time<text:bookmark-end text:name="add_new_opening_time"/></text:h>
      <text:list text:style-name="List_20_1">
        <text:list-item>
          <text:p text:style-name="Text_20_body"> Choose <text:span text:style-name="Strong_20_Emphasis">New</text:span> button <draw:frame draw:style-name="media" draw:name="" text:anchor-type="as-char" draw:z-index="0" svg:width="0.84666666666667cm" svg:height="0.635cm"><draw:image xlink:href="Pictures/24148521686902916bd52e940b524be1.png" xlink:type="simple" xlink:show="embed" xlink:actuate="onLoad"/></draw:frame>;</text:p>
        </text:list-item>
        <text:list-item>
          <text:p text:style-name="Text_20_body"> insert the opening time in the format hh:mm;</text:p>
        </text:list-item>
        <text:list-item>
          <text:p text:style-name="Text_20_body"> insert the time that the door must remain opened in the format mm:ss;</text:p>
        </text:list-item>
        <text:list-item>
          <text:p text:style-name="Text_20_body"> choose <text:span text:style-name="Strong_20_Emphasis">Update</text:span> button <draw:frame draw:style-name="media" draw:name="" text:anchor-type="as-char" draw:z-index="0" svg:width="0.84666666666667cm" svg:height="0.635cm"><draw:image xlink:href="Pictures/0c7967d896ac6109d0be39505754acf9.png" xlink:type="simple" xlink:show="embed" xlink:actuate="onLoad"/></draw:frame>. </text:p>
        </text:list-item>
      </text:list>
      <text:h text:style-name="Heading_20_4" text:outline-level="4"><text:bookmark-start text:name="change_the_opening_time"/>Change the opening time<text:bookmark-end text:name="change_the_opening_time"/></text:h>
      <text:list text:style-name="List_20_1">
        <text:list-item>
          <text:p text:style-name="Text_20_body"> Select the time to change from the list;</text:p>
        </text:list-item>
        <text:list-item>
          <text:p text:style-name="Text_20_body"> change the time time and the duration;</text:p>
        </text:list-item>
        <text:list-item>
          <text:p text:style-name="Text_20_body"> choose <text:span text:style-name="Strong_20_Emphasis">Update</text:span> button <draw:frame draw:style-name="media" draw:name="" text:anchor-type="as-char" draw:z-index="0" svg:width="0.84666666666667cm" svg:height="0.635cm"><draw:image xlink:href="Pictures/0c7967d896ac6109d0be39505754acf9.png" xlink:type="simple" xlink:show="embed" xlink:actuate="onLoad"/></draw:frame>. </text:p>
        </text:list-item>
      </text:list>
      <text:h text:style-name="Heading_20_4" text:outline-level="4"><text:bookmark-start text:name="delete_one_opening_time"/>Delete one opening time<text:bookmark-end text:name="delete_one_opening_time"/></text:h>
      <text:list text:style-name="List_20_1">
        <text:list-item>
          <text:p text:style-name="Text_20_body"> Select the time from the list;</text:p>
        </text:list-item>
        <text:list-item>
          <text:p text:style-name="Text_20_body"> choose <text:span text:style-name="Strong_20_Emphasis">Delete</text:span> button <draw:frame draw:style-name="media" draw:name="" text:anchor-type="as-char" draw:z-index="0" svg:width="0.84666666666667cm" svg:height="0.635cm"><draw:image xlink:href="Pictures/140d89a873d47db2a96a02fb357fe6b0.png" xlink:type="simple" xlink:show="embed" xlink:actuate="onLoad"/></draw:frame>.</text:p>
        </text:list-item>
      </text:list>
      <text:h text:style-name="Heading_20_4" text:outline-level="4"><text:bookmark-start text:name="change_more_then_one_steps_at_the_same_time"/>Change more then one steps at the same time<text:bookmark-end text:name="change_more_then_one_steps_at_the_same_time"/></text:h>
      <text:p text:style-name="Text_20_body">
To modify more then one opening time at the same time proceed as follow:
</text:p>
      <text:list text:style-name="List_20_1">
        <text:list-item>
          <text:p text:style-name="Text_20_body"> Select one ore more steps from the list (it's possible to use also SHIFT or CTRL keys to manage the selection);</text:p>
        </text:list-item>
        <text:list-item>
          <text:p text:style-name="Text_20_body"> Modify the minutes to add or subtract in the minutes cell;</text:p>
        </text:list-item>
        <text:list-item>
          <text:p text:style-name="Text_20_body"> press the <text:span text:style-name="Strong_20_Emphasis">add</text:span> <draw:frame draw:style-name="media" draw:name="" text:anchor-type="as-char" draw:z-index="0" svg:width="0.84666666666667cm" svg:height="0.97895833333333cm"><draw:image xlink:href="Pictures/8c4f4ed0b55913d00137156ecbae5b82.png" xlink:type="simple" xlink:show="embed" xlink:actuate="onLoad"/></draw:frame> or <text:span text:style-name="Strong_20_Emphasis">subtract</text:span><draw:frame draw:style-name="media" draw:name="" text:anchor-type="as-char" draw:z-index="0" svg:width="0.84666666666667cm" svg:height="0.97895833333333cm"><draw:image xlink:href="Pictures/fbfd8720ecbdfc87e29abcc190f1c672.png" xlink:type="simple" xlink:show="embed" xlink:actuate="onLoad"/></draw:frame>  button. </text:p>
        </text:list-item>
      </text:list>
      <text:h text:style-name="Heading_20_1" text:outline-level="1"><text:bookmark-start text:name="status_bar"/>Status bar<text:bookmark-end text:name="status_bar"/></text:h>
      <text:p text:style-name="Text_20_body">
The status bar is divided by three panels. Starting from the left: the first one give information about the configuration, the second one show the status of the system and the third give the status of the communication with the hardware.</text:p>
      <table:table>
        <table:table-column/>
        <table:table-column/>
        <table:table-row>
          <table:table-cell office:value-type="string" table:style-name="tableheader">
            <text:p text:style-name="Table_20_Heading"> Panel 1 </text:p>
          </table:table-cell>
          <table:table-cell office:value-type="string" table:style-name="tableheader">
            <text:p text:style-name="Table_20_Heading"> Description </text:p>
          </table:table-cell>
        </table:table-row>
        <table:table-row>
          <table:table-cell office:value-type="string" table:style-name="tablecell">
            <text:p text:style-name="tablealignleft"> COMx,9600,n,8,1 </text:p>
          </table:table-cell>
          <table:table-cell office:value-type="string" table:style-name="tablecell">
            <text:p text:style-name="tablealignleft"> PM110 communication mode </text:p>
          </table:table-cell>
        </table:table-row>
        <table:table-row>
          <table:table-cell office:value-type="string" table:style-name="tablecell">
            <text:p text:style-name="tablealignleft"> Ethernet </text:p>
          </table:table-cell>
          <table:table-cell office:value-type="string" table:style-name="tablecell">
            <text:p text:style-name="tablealignleft"> Phoenix Contact CPU </text:p>
          </table:table-cell>
        </table:table-row>
      </table:table>
      <table:table>
        <table:table-column/>
        <table:table-column/>
        <table:table-row>
          <table:table-cell office:value-type="string" table:style-name="tableheader">
            <text:p text:style-name="Table_20_Heading"> Panel 2 </text:p>
          </table:table-cell>
          <table:table-cell office:value-type="string" table:style-name="tableheader">
            <text:p text:style-name="Table_20_Heading"> Description </text:p>
          </table:table-cell>
        </table:table-row>
        <table:table-row>
          <table:table-cell office:value-type="string" table:style-name="tablecell">
            <text:p text:style-name="tablealignleft"> <draw:frame draw:style-name="media" draw:name="" text:anchor-type="as-char" draw:z-index="0" svg:width="3.2808333333333cm" svg:height="0.635cm"><draw:image xlink:href="Pictures/eef41410f38f9611f94cdc2bbe7953c3.png" xlink:type="simple" xlink:show="embed" xlink:actuate="onLoad"/></draw:frame> </text:p>
          </table:table-cell>
          <table:table-cell office:value-type="string" table:style-name="tablecell">
            <text:p text:style-name="tablealignleft"> The system is active </text:p>
          </table:table-cell>
        </table:table-row>
        <table:table-row>
          <table:table-cell office:value-type="string" table:style-name="tablecell">
            <text:p text:style-name="tablealignleft"> <draw:frame draw:style-name="media" draw:name="" text:anchor-type="as-char" draw:z-index="0" svg:width="3.3866666666667cm" svg:height="0.635cm"><draw:image xlink:href="Pictures/7fbcfeec0cfe1e428594be7553881db8.png" xlink:type="simple" xlink:show="embed" xlink:actuate="onLoad"/></draw:frame> </text:p>
          </table:table-cell>
          <table:table-cell office:value-type="string" table:style-name="tablecell">
            <text:p text:style-name="tablealignleft"> The system is locked. All door opener are locked </text:p>
          </table:table-cell>
        </table:table-row>
      </table:table>
      <table:table>
        <table:table-column/>
        <table:table-column/>
        <table:table-row>
          <table:table-cell office:value-type="string" table:style-name="tableheader">
            <text:p text:style-name="Table_20_Heading"> Panel 3 </text:p>
          </table:table-cell>
          <table:table-cell office:value-type="string" table:style-name="tableheader">
            <text:p text:style-name="Table_20_Heading"> Description </text:p>
          </table:table-cell>
        </table:table-row>
        <table:table-row>
          <table:table-cell office:value-type="string" table:style-name="tablecell">
            <text:p text:style-name="tablealignleft"> &lt;message&gt; </text:p>
          </table:table-cell>
          <table:table-cell office:value-type="string" table:style-name="tablecell">
            <text:p text:style-name="tablealignleft"> Only if there is communication problem with one ore more devices in this panel is showed an error otherwise it is empty </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