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224088fad17b806b24467158e892b2b0.png"/>
  <manifest:file-entry manifest:media-type="image/png" manifest:full-path="Pictures/a8ded3f40a10fb61ef34ff07a052fceb.png"/>
  <manifest:file-entry manifest:media-type="image/png" manifest:full-path="Pictures/98ba1aad8a2e072cb0ad968c521ee6de.png"/>
  <manifest:file-entry manifest:media-type="image/png" manifest:full-path="Pictures/e413c4f4315d0677185748c75431fcf2.png"/>
  <manifest:file-entry manifest:media-type="image/png" manifest:full-path="Pictures/a131787ea84430b7b5692c3c72599d1e.png"/>
  <manifest:file-entry manifest:media-type="image/png" manifest:full-path="Pictures/f35e071ff3d134872d98bc428a8af6f9.png"/>
  <manifest:file-entry manifest:media-type="image/png" manifest:full-path="Pictures/a3597524cfe28c2206de4a29f423cf0f.png"/>
  <manifest:file-entry manifest:media-type="image/png" manifest:full-path="Pictures/9ead0d5c86d9e3788518628d9df4a4b7.png"/>
  <manifest:file-entry manifest:media-type="image/png" manifest:full-path="Pictures/814082e01553ac9ead45ebe520401909.png"/>
  <manifest:file-entry manifest:media-type="image/png" manifest:full-path="Pictures/b1a10673d04afabe6aadace44861ce58.png"/>
  <manifest:file-entry manifest:media-type="image/png" manifest:full-path="Pictures/c507be483cd00a99acb845aa9d865436.png"/>
  <manifest:file-entry manifest:media-type="image/png" manifest:full-path="Pictures/f6d1f7059d1fc67cba7460918fa35671.png"/>
  <manifest:file-entry manifest:media-type="image/png" manifest:full-path="Pictures/3e648cbfb279e1bb5418f4a3123b08c1.png"/>
  <manifest:file-entry manifest:media-type="image/png" manifest:full-path="Pictures/be069b7e62a1ee7ab30edf4339cab57a.png"/>
  <manifest:file-entry manifest:media-type="image/png" manifest:full-path="Pictures/e2cdfb0c23c90921cb75cf7feac5414d.png"/>
  <manifest:file-entry manifest:media-type="image/png" manifest:full-path="Pictures/04d3b806ce6f44a7e36f387ee5dd1b59.png"/>
  <manifest:file-entry manifest:media-type="image/png" manifest:full-path="Pictures/1076781af30b2f130aa6c868c620dc25.png"/>
  <manifest:file-entry manifest:media-type="image/png" manifest:full-path="Pictures/a232dcf6992cb60c8bc66933dee7456a.png"/>
  <manifest:file-entry manifest:media-type="image/png" manifest:full-path="Pictures/e72557735d46bdd13e4ca31518cd1589.png"/>
  <manifest:file-entry manifest:media-type="image/png" manifest:full-path="Pictures/23856a7fdeabbb072679de7bae960fa7.png"/>
  <manifest:file-entry manifest:media-type="image/png" manifest:full-path="Pictures/6e79f8110dec4e0f180f0fae858e6183.png"/>
  <manifest:file-entry manifest:media-type="image/png" manifest:full-path="Pictures/b1a9b69bd06498e277bf6a2368a52241.png"/>
  <manifest:file-entry manifest:media-type="image/png" manifest:full-path="Pictures/b9eb904100ac82d2ed1c019a9340a6dd.png"/>
  <manifest:file-entry manifest:media-type="image/png" manifest:full-path="Pictures/6d370633a3e0b50bac2908a9fcaf5001.png"/>
  <manifest:file-entry manifest:media-type="image/png" manifest:full-path="Pictures/d1297d5a4d6b813cbb457bb45214eab5.png"/>
  <manifest:file-entry manifest:media-type="image/png" manifest:full-path="Pictures/cf446770cc11f297a2c1b18f6b606e3f.png"/>
  <manifest:file-entry manifest:media-type="image/png" manifest:full-path="Pictures/ec8773ed1f651ada31f243a13489701a.png"/>
  <manifest:file-entry manifest:media-type="image/png" manifest:full-path="Pictures/4289be8ca1a8b2cda5211b2e8750682d.png"/>
  <manifest:file-entry manifest:media-type="image/png" manifest:full-path="Pictures/83356bf24134b7ef332a19d3cabe2665.png"/>
  <manifest:file-entry manifest:media-type="image/png" manifest:full-path="Pictures/70df2495e8b82cfa1a0eba3343e05951.png"/>
  <manifest:file-entry manifest:media-type="image/png" manifest:full-path="Pictures/2b9631d5e8dcb878c33a9988d4859a27.png"/>
  <manifest:file-entry manifest:media-type="image/png" manifest:full-path="Pictures/798a45eff10cb02c8aca6a57c94797de.png"/>
  <manifest:file-entry manifest:media-type="image/png" manifest:full-path="Pictures/2c00f55f5b046c8e61fc4c59d2a70a4f.png"/>
  <manifest:file-entry manifest:media-type="image/png" manifest:full-path="Pictures/a65cac07a736a3dbd937127c44be4af7.png"/>
  <manifest:file-entry manifest:media-type="image/png" manifest:full-path="Pictures/e0ce2e80f4a379cc370d3cdaba46048f.png"/>
  <manifest:file-entry manifest:media-type="image/png" manifest:full-path="Pictures/f4dd669b06128d06ccc88a39379318a9.png"/>
  <manifest:file-entry manifest:media-type="image/png" manifest:full-path="Pictures/d7fa612f6b4e0482452ebb358ba10aa1.png"/>
  <manifest:file-entry manifest:media-type="image/png" manifest:full-path="Pictures/943c86750a453d0d12404367cf0dfbee.png"/>
  <manifest:file-entry manifest:media-type="image/png" manifest:full-path="Pictures/341532e232ea36c86d3d91e1892dc422.png"/>
  <manifest:file-entry manifest:media-type="image/png" manifest:full-path="Pictures/11cf51c548075815dd9d738411565adc.png"/>
  <manifest:file-entry manifest:media-type="image/png" manifest:full-path="Pictures/5a0bff0e7cdde8fd9b8f8cb402dfefbc.png"/>
  <manifest:file-entry manifest:media-type="image/png" manifest:full-path="Pictures/362a3297a8c3a0a2f53db10d1bb05da7.png"/>
  <manifest:file-entry manifest:media-type="image/png" manifest:full-path="Pictures/f0640a708e14b7b3acac669614a57ad9.png"/>
  <manifest:file-entry manifest:media-type="image/png" manifest:full-path="Pictures/c4b127b7b0ad2d974bf825d33c6f6f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wifitestsolution"/>MarelWiFiTestSolution<text:bookmark-end text:name="marelwifitestsolution"/></text:h>
      <text:p text:style-name="Text_20_body">
The solution is developed to test the dishwasher WiFi module.
It is composed by the following software:
</text:p>
      <text:list text:style-name="List_20_1">
        <text:list-item>
          <text:p text:style-name="Text_20_body"> <text:span text:style-name="Strong_20_Emphasis">MarelWiFiTestService</text:span> : service running on server machine;</text:p>
        </text:list-item>
        <text:list-item>
          <text:p text:style-name="Text_20_body"> <text:span text:style-name="Strong_20_Emphasis">MarelWiFiTestManager</text:span> : desktop application to manage test sequences and to view the status of the service, running and also archived tests;</text:p>
        </text:list-item>
        <text:list-item>
          <text:p text:style-name="Text_20_body"> <text:span text:style-name="Strong_20_Emphasis">MarelWiFiTestRepair</text:span> : desktop application to start a WiFi test of the product in the repair station.</text:p>
        </text:list-item>
        <text:list-item>
          <text:p text:style-name="Text_20_body"> <text:span text:style-name="Strong_20_Emphasis">DW_EndLineTest</text:span> : DWEndLine_Test is the existing end of line test software that is updated with some new features for the WiFi test.</text:p>
        </text:list-item>
      </text:list>
      <text:p text:style-name="Text_20_body">
The solution work with <text:span text:style-name="Strong_20_Emphasis">WiFiTest</text:span> SQL Server database also in express edition.</text:p>
      <text:h text:style-name="Heading_20_2" text:outline-level="2"><text:bookmark-start text:name="marelwifitestservice"/>MarelWiFiTestService<text:bookmark-end text:name="marelwifitestservice"/></text:h>
      <text:p text:style-name="Text_20_body">
This software do the following tasks:</text:p>
      <text:list text:style-name="List_20_1">
        <text:list-item>
          <text:p text:style-name="Text_20_body"> <text:span text:style-name="Strong_20_Emphasis">BARCODE MANAGER</text:span>: Save into WiFiTest database Model, Serial, MAC and SAID extracted from two distinct barcodes scanned at the beginning of the line with a fixed barcode reader;</text:p>
        </text:list-item>
        <text:list-item>
          <text:p text:style-name="Text_20_body"> <text:span text:style-name="Strong_20_Emphasis">AP MANAGER</text:span> : Manage data read from Phoenix Contact Wlan 5100 Access Point to retrieve RSSI signal of wireless clients;</text:p>
        </text:list-item>
        <text:list-item>
          <text:p text:style-name="Text_20_body"> <text:span text:style-name="Strong_20_Emphasis">MQTT MANAGER</text:span> : Manage MQTT handshake between MQTT Gateway and wireless clients;</text:p>
        </text:list-item>
        <text:list-item>
          <text:p text:style-name="Text_20_body"> <text:span text:style-name="Strong_20_Emphasis">CLIENTS MANAGER</text:span> : Accept TCP connection from clients (repair station, test line station) to exchange data;</text:p>
        </text:list-item>
        <text:list-item>
          <text:p text:style-name="Text_20_body"> <text:span text:style-name="Strong_20_Emphasis">TEST MANAGER</text:span> : Perform the WiFi test according with selected existing test sequence.</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Features of BARCODE MANAGER and MQTT MANAGER are not currently used.</text:p>
          </table:table-cell>
        </table:table-row>
      </table:table>
      <text:h text:style-name="Heading_20_4" text:outline-level="4"><text:bookmark-start text:name="configuration"/>Configuration<text:bookmark-end text:name="configuration"/></text:h>
      <text:p text:style-name="Text_20_body">
The software configuration is stored into MarelWiFiTestService.exe.config file:</text:p>
      <text:p text:style-name="Text_20_body">Main configuration items are:</text:p>
      <text:p text:style-name="Preformatted_20_Text">&lt;add key="Language" value="IT"/&gt;<text:line-break/>&lt;!--0=only errors, 1=all--&gt;<text:line-break/>&lt;add key="LogMode" value="1"/&gt;<text:line-break/>&lt;add key="LogEvents" value="1000"/&gt;<text:line-break/>&lt;add key="DBConnectionString" value="Data Source=(local)\SQLEXPRESS;Initial Catalog=WiFiTest;User ID=sa;Password=dwmarel;"/&gt;<text:line-break/>&lt;!--local answering ip address and connection port for remote scanner and stations--&gt;<text:line-break/>&lt;add key="LocalIPAddress" value="172.18.1.68"/&gt;<text:line-break/>&lt;add key="ScannerTCPPort" value="1000"/&gt;<text:line-break/>&lt;add key="StationsTCPPort" value="2000"/&gt;</text:p>
      <text:p text:style-name="Text_20_body">
<text:span text:style-name="Strong_20_Emphasis">Language</text:span> : IT, EN, PL according with the existing .po files. It's possible to create additional language translation file maintaining the file structure, simply translating the msgstr items;</text:p>
      <text:p text:style-name="Text_20_body"><text:span text:style-name="Strong_20_Emphasis">Log Mode</text:span> : messages are stored into the MarelWiFiTestService.log file. Value can be setup to 0=only errors or 1=all;</text:p>
      <text:p text:style-name="Text_20_body"><text:span text:style-name="Strong_20_Emphasis">LogEvents</text:span> : maximum log entries stored into the file;</text:p>
      <text:p text:style-name="Text_20_body"><text:span text:style-name="Strong_20_Emphasis">DBConnectionString</text:span> : database connection string;</text:p>
      <text:p text:style-name="Text_20_body"><text:span text:style-name="Strong_20_Emphasis">LocalIPAddress</text:span> : local answering ip address for remote scanner and stations;</text:p>
      <text:p text:style-name="Text_20_body"><text:span text:style-name="Strong_20_Emphasis">ScannerTCPPort</text:span> : local answering port number for scanners;</text:p>
      <text:p text:style-name="Text_20_body"><text:span text:style-name="Strong_20_Emphasis">StationsTCPPort</text:span> : local answering port number for test and repair stations;</text:p>
      <text:p text:style-name="Text_20_body">Others items for <text:span text:style-name="Strong_20_Emphasis">BARCODE MANAGER</text:span>:</text:p>
      <text:p text:style-name="Preformatted_20_Text">&lt;add key="Barcode_Length" value="76"/&gt;<text:line-break/>&lt;add key="Barcode_ModelStart" value="1"/&gt;<text:line-break/>&lt;add key="Barcode_ModelLength" value="12"/&gt;<text:line-break/>&lt;add key="Barcode_SerialStart" value="13"/&gt;<text:line-break/>&lt;add key="Barcode_SerialLength" value="12"/&gt;<text:line-break/>&lt;add key="Barcode_MACStart" value="39"/&gt;<text:line-break/>&lt;add key="Barcode_MACLength" value="17"/&gt;<text:line-break/>&lt;add key="Barcode_SAIDStart" value="62"/&gt;<text:line-break/>&lt;add key="Barcode_SAIDLength" value="13"/&gt;<text:line-break/>&lt;!--specified as hexadecimal values CRLF = 0D0A--&gt;<text:line-break/>&lt;add key="Barcode_TerminatorChars" value="0D0A"/&gt;</text:p>
      <text:p text:style-name="Text_20_body">
Others items for <text:span text:style-name="Strong_20_Emphasis">MQTT MANAGER</text:span>:</text:p>
      <text:p text:style-name="Preformatted_20_Text">&lt;!--MQTT test--&gt;<text:line-break/>&lt;add key="TopicToApp" value="iot-2/cmd/@@api@@/fmt/rvl/"/&gt;<text:s text:c="2"/>&lt;!-- Topic for command to appliance --&gt;<text:line-break/>&lt;add key="TopicFromApp" value="iot-2/evt/@@api@@/fmt/rvl/"/&gt;<text:s text:c="2"/>&lt;!-- Topic for response from appliance --&gt;<text:line-break/>&lt;add key="TopicProdInfoFromApp" value="iot-2/evt/prodInfo/fmt/json"/&gt;<text:s text:c="2"/>&lt;!-- Topic for receiving product information message from appliance (after connecting to the MQTT broker) --&gt;<text:line-break/>&lt;add key="AcceptedResponseOpCode" value="19|141|159"/&gt;<text:s text:c="2"/>&lt;!-- Accepted operation code received in response: codes must be separated by a '|' (vertical bar) --&gt;<text:line-break/>&lt;add key="MQTTBrokerHost" value="192.168.1.200"/&gt;</text:p>
      <text:p text:style-name="Text_20_body">
Others items for <text:span text:style-name="Strong_20_Emphasis">AP MANAGER</text:span>:</text:p>
      <text:p text:style-name="Preformatted_20_Text">&lt;!--access point parameters--&gt;<text:line-break/>&lt;add key="AccessPointRoot" value="http://192.168.1.2/"/&gt; &lt;!--separe by comma ','--&gt;<text:line-break/>&lt;add key="AccessPointRefreshPage" value="php/dyn_conn.php"/&gt;<text:line-break/>&lt;add key="AccessPointDiagnosticInfoPage" value="php/getClientRssi.php"/&gt;<text:line-break/>&lt;add key="AccessPointShared" value="1"/&gt; &lt;!--0=one for each line, 1=shared between lines--&gt;<text:line-break/></text:p>
      <text:p text:style-name="Text_20_body"><text:span text:style-name="Strong_20_Emphasis"> AccessPointRoot </text:span> : http address of the access point. It's possible to specify more access points with ',' comma.</text:p>
      <text:p text:style-name="Text_20_body"><text:span text:style-name="Strong_20_Emphasis"> AccessPointShared </text:span> : if more than one access point are present, this flag define if use them as one for each line or in shared between them.</text:p>
      <text:h text:style-name="Heading_20_4" text:outline-level="4"><text:bookmark-start text:name="start_stop_service"/>Start/Stop service<text:bookmark-end text:name="start_stop_service"/></text:h>
      <text:p text:style-name="Text_20_body">
At startup the service will log some events into the Windows Registry and also will save same information's into the private log file MarelWiFiTestServce.log.
The status and the log can be viewed with the <text:span text:style-name="Strong_20_Emphasis">MarelWiFiTestManager</text:span> application.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his service is necessary to perform wifi test and must be running. Closing and restarting the service, running test will be restarted.</text:p>
          </table:table-cell>
        </table:table-row>
      </table:table>
      <text:h text:style-name="Heading_20_2" text:outline-level="2"><text:bookmark-start text:name="marelwifitestmanager"/>MarelWiFiTestManager<text:bookmark-end text:name="marelwifitestmanager"/></text:h>
      <text:p text:style-name="Text_20_body">
MarelWiFiTestManager application allows operators to view the status of the service, open archived tests and manage test sequences.</text:p>
      <text:h text:style-name="Heading_20_3" text:outline-level="3"><text:bookmark-start text:name="configuration1"/>Configuration<text:bookmark-end text:name="configuration1"/></text:h>
      <text:p text:style-name="Text_20_body">Application MarelWiFiTestManager.exe.config file, contains the following items:
</text:p>
      <text:p text:style-name="Preformatted_20_Text"><text:s text:c="2"/>&lt;add key="Language" value="it" /&gt;<text:line-break/><text:s text:c="2"/>&lt;!--database connection string--&gt;<text:line-break/><text:s text:c="2"/>&lt;add key="DBConnectionString" value="Data Source=(local)\SQLEXPRESS;Initial Catalog=WiFiTest;User ID=sa;Password=dwmarel;" /&gt;<text:line-break/><text:s text:c="2"/>&lt;add key="ServerIPAddress" value="172.18.1.68" /&gt;<text:line-break/><text:s text:c="2"/>&lt;add key="StationsTCPPort" value="2000" /&gt;<text:line-break/><text:s text:c="2"/>&lt;add key="RequestTimeout" value="3000" /&gt;<text:line-break/><text:s text:c="2"/>&lt;!--refresh time interval (seconds)--&gt;<text:line-break/><text:s text:c="2"/>&lt;add key="RefreshTime" value="10" /&gt;</text:p>
      <text:p text:style-name="Text_20_body">
<text:span text:style-name="Strong_20_Emphasis">Language</text:span> : IT, EN, PL according with the existing .po files. It's possible to create additional language translation file maintaining the file structure, simply translating the msgstr items;</text:p>
      <text:p text:style-name="Text_20_body"><text:span text:style-name="Strong_20_Emphasis">DBConnectionString</text:span> : database connection string;</text:p>
      <text:p text:style-name="Text_20_body"><text:span text:style-name="Strong_20_Emphasis">ServerIPAddress</text:span> : ip address of the remote or local WiFiTestManagerService service;</text:p>
      <text:p text:style-name="Text_20_body"><text:span text:style-name="Strong_20_Emphasis">StationsTCPPort</text:span> : remote or local answering WiFiTestManagerService service port;</text:p>
      <text:p text:style-name="Text_20_body"><text:span text:style-name="Strong_20_Emphasis">RequestTimeout</text:span> : TCPIP message answer timeout;</text:p>
      <text:p text:style-name="Text_20_body"><text:span text:style-name="Strong_20_Emphasis">RefreshTime</text:span> : time interval to automatically refresh list of active test and service infos.</text:p>
      <text:h text:style-name="Heading_20_3" text:outline-level="3"><text:bookmark-start text:name="application"/>Application<text:bookmark-end text:name="application"/></text:h>
      <text:p text:style-name="Text_20_body">
Once the application starts, it will try to connect to the service and will show the list of currently initialized (waiting to start) or running tests:</text:p>
      <text:p text:style-name="Text_20_body"><draw:frame draw:style-name="media" draw:name="" text:anchor-type="as-char" draw:z-index="0" svg:width="21.166666666667cm" style:rel-width="100%" svg:height="11.191875cm" style:rel-height="scale"><draw:image xlink:href="Pictures/a8ded3f40a10fb61ef34ff07a052fceb.png" xlink:type="simple" xlink:show="embed" xlink:actuate="onLoad"/></draw:frame></text:p>
      <text:p text:style-name="Text_20_body">Other pages : Service Info and Archived Test are accessible from icons in the toolbar.</text:p>
      <text:h text:style-name="Heading_20_4" text:outline-level="4"><text:bookmark-start text:name="toolbar"/>Toolbar<text:bookmark-end text:name="toolbar"/></text:h>
      <text:p text:style-name="Text_20_body">
The toolbar contains buttons for quick access to all program features:
</text:p>
      <table:table>
        <table:table-column/>
        <table:table-column/>
        <table:table-row>
          <table:table-cell office:value-type="string" table:style-name="tableheader">
            <text:p text:style-name="Table_20_Heading"> Icon </text:p>
          </table:table-cell>
          <table:table-cell office:value-type="string" table:style-name="tableheader">
            <text:p text:style-name="Table_20_Heading"> Icon Toolba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lose applica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413c4f4315d0677185748c75431fcf2.png" xlink:type="simple" xlink:show="embed" xlink:actuate="onLoad"/></draw:frame> </text:p>
          </table:table-cell>
          <table:table-cell office:value-type="string" table:style-name="tablecell">
            <text:p text:style-name="tablealignleft"> View list of initialized/running test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131787ea84430b7b5692c3c72599d1e.png" xlink:type="simple" xlink:show="embed" xlink:actuate="onLoad"/></draw:frame> </text:p>
          </table:table-cell>
          <table:table-cell office:value-type="string" table:style-name="tablecell">
            <text:p text:style-name="tablealignleft"> View service and devices inf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View test archiv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Enable / Disable password-protected function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14082e01553ac9ead45ebe520401909.png" xlink:type="simple" xlink:show="embed" xlink:actuate="onLoad"/></draw:frame> </text:p>
          </table:table-cell>
          <table:table-cell office:value-type="string" table:style-name="tablecell">
            <text:p text:style-name="tablealignleft"> Edit test sequences (password protecte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10673d04afabe6aadace44861ce58.png" xlink:type="simple" xlink:show="embed" xlink:actuate="onLoad"/></draw:frame> </text:p>
          </table:table-cell>
          <table:table-cell office:value-type="string" table:style-name="tablecell">
            <text:p text:style-name="tablealignleft"> Start/Stop refresh time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507be483cd00a99acb845aa9d865436.png" xlink:type="simple" xlink:show="embed" xlink:actuate="onLoad"/></draw:frame> </text:p>
          </table:table-cell>
          <table:table-cell office:value-type="string" table:style-name="tablecell">
            <text:p text:style-name="tablealignleft"> Force refresh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6d1f7059d1fc67cba7460918fa35671.png" xlink:type="simple" xlink:show="embed" xlink:actuate="onLoad"/></draw:frame> </text:p>
          </table:table-cell>
          <table:table-cell office:value-type="string" table:style-name="tablecell">
            <text:p text:style-name="tablealignleft"> View service application log file </text:p>
          </table:table-cell>
        </table:table-row>
      </table:table>
      <text:h text:style-name="Heading_20_4" text:outline-level="4"><text:bookmark-start text:name="tests_infos"/>Tests Infos<text:bookmark-end text:name="tests_infos"/></text:h>
      <text:p text:style-name="Text_20_body">Use the <draw:frame draw:style-name="media" draw:name="" text:anchor-type="as-char" draw:z-index="0" svg:width="0.84666666666667cm" svg:height="0.84666666666667cm"><draw:image xlink:href="Pictures/e413c4f4315d0677185748c75431fcf2.png" xlink:type="simple" xlink:show="embed" xlink:actuate="onLoad"/></draw:frame> icon to switch to this page.
From this page is possible to see tests in the following states:</text:p>
      <text:list text:style-name="Numbering_20_1">
        <text:list-item>
          <text:p text:style-name="Text_20_body"> <text:span text:style-name="Strong_20_Emphasis">waiting</text:span> : barcodes was read at the beginning of the line from fixed barcode scanners;</text:p>
        </text:list-item>
        <text:list-item>
          <text:p text:style-name="Text_20_body"><text:span text:style-name="Strong_20_Emphasis"> ready to start</text:span> : just few instants if service run correctly;</text:p>
        </text:list-item>
        <text:list-item>
          <text:p text:style-name="Text_20_body"> <text:span text:style-name="Strong_20_Emphasis">running</text:span> : test in progress until all sequence comands are executed or a timeout occur.</text:p>
        </text:list-item>
      </text:list>
      <text:p text:style-name="Text_20_body">
Data is updated with running timer or when forced by operator with button <draw:frame draw:style-name="media" draw:name="" text:anchor-type="as-char" draw:z-index="0" svg:width="0.84666666666667cm" svg:height="0.84666666666667cm"><draw:image xlink:href="Pictures/b1a10673d04afabe6aadace44861ce58.png" xlink:type="simple" xlink:show="embed" xlink:actuate="onLoad"/></draw:frame>.</text:p>
      <text:h text:style-name="Heading_20_5" text:outline-level="5"><text:bookmark-start text:name="delete_a_test"/>Delete a test<text:bookmark-end text:name="delete_a_test"/></text:h>
      <text:p text:style-name="Text_20_body">A test can be deleted following this steps:</text:p>
      <text:list text:style-name="Numbering_20_1">
        <text:list-item>
          <text:p text:style-name="Text_20_body"> Pause the refresh timer;</text:p>
        </text:list-item>
        <text:list-item>
          <text:p text:style-name="Text_20_body"> Select the test to remove;</text:p>
        </text:list-item>
        <text:list-item>
          <text:p text:style-name="Text_20_body"> When current test is is showed, press <draw:frame draw:style-name="media" draw:name="" text:anchor-type="as-char" draw:z-index="0" svg:width="0.84666666666667cm" svg:height="0.84666666666667cm"><draw:image xlink:href="Pictures/3e648cbfb279e1bb5418f4a3123b08c1.png" xlink:type="simple" xlink:show="embed" xlink:actuate="onLoad"/></draw:frame> icon to definitively remove it.</text:p>
        </text:list-item>
      </text:list>
      <text:h text:style-name="Heading_20_4" text:outline-level="4"><text:bookmark-start text:name="service_info"/>Service Info<text:bookmark-end text:name="service_info"/></text:h>
      <text:p text:style-name="Text_20_body">Use the <draw:frame draw:style-name="media" draw:name="" text:anchor-type="as-char" draw:z-index="0" svg:width="0.84666666666667cm" svg:height="0.84666666666667cm"><draw:image xlink:href="Pictures/a131787ea84430b7b5692c3c72599d1e.png" xlink:type="simple" xlink:show="embed" xlink:actuate="onLoad"/></draw:frame> icon to switch to this page.
Some information's about connected clients and devices are reported as follow:</text:p>
      <text:p text:style-name="Text_20_body"><draw:frame draw:style-name="media" draw:name="" text:anchor-type="as-char" draw:z-index="0" svg:width="10.689166666667cm" svg:height="6.2177083333333cm"><draw:image xlink:href="Pictures/be069b7e62a1ee7ab30edf4339cab57a.png" xlink:type="simple" xlink:show="embed" xlink:actuate="onLoad"/></draw:frame></text:p>
      <text:p text:style-name="Text_20_body">As for <text:span text:style-name="Strong_20_Emphasis">Tests Info</text:span> page, data is updated with running timer or when forced by operator with button <draw:frame draw:style-name="media" draw:name="" text:anchor-type="as-char" draw:z-index="0" svg:width="0.84666666666667cm" svg:height="0.84666666666667cm"><draw:image xlink:href="Pictures/b1a10673d04afabe6aadace44861ce58.png" xlink:type="simple" xlink:show="embed" xlink:actuate="onLoad"/></draw:frame>.</text:p>
      <text:h text:style-name="Heading_20_4" text:outline-level="4"><text:bookmark-start text:name="tests_archive"/>Tests archive<text:bookmark-end text:name="tests_archive"/></text:h>
      <text:p text:style-name="Text_20_body">Use the <draw:frame draw:style-name="media" draw:name="" text:anchor-type="as-char" draw:z-index="0" svg:width="0.84666666666667cm" svg:height="0.84666666666667cm"><draw:image xlink:href="Pictures/f35e071ff3d134872d98bc428a8af6f9.png" xlink:type="simple" xlink:show="embed" xlink:actuate="onLoad"/></draw:frame> icon to switch to this page.</text:p>
      <text:p text:style-name="Text_20_body"><draw:frame draw:style-name="media" draw:name="" text:anchor-type="as-char" draw:z-index="0" svg:width="15.875cm" svg:height="8.1227083333333cm"><draw:image xlink:href="Pictures/e2cdfb0c23c90921cb75cf7feac5414d.png" xlink:type="simple" xlink:show="embed" xlink:actuate="onLoad"/></draw:frame></text:p>
      <text:p text:style-name="Text_20_body">
To search for a test result of a particular product follows this steps:
</text:p>
      <text:list text:style-name="Numbering_20_1">
        <text:list-item>
          <text:p text:style-name="Text_20_body"> Insert entire model, serial or part of them;</text:p>
        </text:list-item>
        <text:list-item>
          <text:p text:style-name="Text_20_body"> Press the  <draw:frame draw:style-name="media" draw:name="" text:anchor-type="as-char" draw:z-index="0" svg:width="0.84666666666667cm" svg:height="0.84666666666667cm"><draw:image xlink:href="Pictures/04d3b806ce6f44a7e36f387ee5dd1b59.png" xlink:type="simple" xlink:show="embed" xlink:actuate="onLoad"/></draw:frame> button;</text:p>
        </text:list-item>
        <text:list-item>
          <text:p text:style-name="Text_20_body"> Double click on viewed test list item to open to see details:</text:p>
        </text:list-item>
      </text:list>
      <text:p text:style-name="Text_20_body"><draw:frame draw:style-name="media" draw:name="" text:anchor-type="as-char" draw:z-index="0" svg:width="6.0854166666667cm" svg:height="7.62cm"><draw:image xlink:href="Pictures/1076781af30b2f130aa6c868c620dc25.png" xlink:type="simple" xlink:show="embed" xlink:actuate="onLoad"/></draw:frame></text:p>
      <text:p text:style-name="Text_20_body">
Use the <draw:frame draw:style-name="media" draw:name="" text:anchor-type="as-char" draw:z-index="0" svg:width="0.84666666666667cm" svg:height="0.84666666666667cm"><draw:image xlink:href="Pictures/3e648cbfb279e1bb5418f4a3123b08c1.png" xlink:type="simple" xlink:show="embed" xlink:actuate="onLoad"/></draw:frame> icon to remove filters and <draw:frame draw:style-name="media" draw:name="" text:anchor-type="as-char" draw:z-index="0" svg:width="0.84666666666667cm" svg:height="0.84666666666667cm"><draw:image xlink:href="Pictures/a232dcf6992cb60c8bc66933dee7456a.png" xlink:type="simple" xlink:show="embed" xlink:actuate="onLoad"/></draw:frame> to close all opened details panels.</text:p>
      <text:h text:style-name="Heading_20_4" text:outline-level="4"><text:bookmark-start text:name="test_state_and_result"/>Test state and result<text:bookmark-end text:name="test_state_and_result"/></text:h>
      <text:p text:style-name="Text_20_body">The test can finish due to a sequence timeout or when all commands are executed according with parameters of them. In some circumstance test can go in a undefined state. </text:p>
      <text:p text:style-name="Text_20_body">Status are summarized in the following table:
</text:p>
      <table:table>
        <table:table-column/>
        <table:table-column/>
        <table:table-column/>
        <table:table-row>
          <table:table-cell office:value-type="string" table:style-name="tableheader">
            <text:p text:style-name="Table_20_Heading"> STATUS </text:p>
          </table:table-cell>
          <table:table-cell office:value-type="string" table:style-name="tableheader">
            <text:p text:style-name="Table_20_Heading"> VALUE </text:p>
          </table:table-cell>
          <table:table-cell office:value-type="string" table:style-name="tableheader">
            <text:p text:style-name="Table_20_Heading"> DESCRIPTION </text:p>
          </table:table-cell>
        </table:table-row>
        <table:table-row>
          <table:table-cell office:value-type="string" table:style-name="tablecell">
            <text:p text:style-name="tablealignleft"> TEST LOADED </text:p>
          </table:table-cell>
          <table:table-cell office:value-type="string" table:style-name="tablecell">
            <text:p text:style-name="tablealignleft"> 0 </text:p>
          </table:table-cell>
          <table:table-cell office:value-type="string" table:style-name="tablecell">
            <text:p text:style-name="tablealignleft"> MODEL, SERIAL, MAC and SAID are acquired </text:p>
          </table:table-cell>
        </table:table-row>
        <table:table-row>
          <table:table-cell office:value-type="string" table:style-name="tablecell">
            <text:p text:style-name="tablealignleft"> TEST READY TO START </text:p>
          </table:table-cell>
          <table:table-cell office:value-type="string" table:style-name="tablecell">
            <text:p text:style-name="tablealignleft"> 1 </text:p>
          </table:table-cell>
          <table:table-cell office:value-type="string" table:style-name="tablecell">
            <text:p text:style-name="tablealignleft"> A valid sequence code is sent by the client to start a test </text:p>
          </table:table-cell>
        </table:table-row>
        <table:table-row>
          <table:table-cell office:value-type="string" table:style-name="tablecell">
            <text:p text:style-name="tablealignleft"> TEST IN PROGRESS </text:p>
          </table:table-cell>
          <table:table-cell office:value-type="string" table:style-name="tablecell">
            <text:p text:style-name="tablealignleft"> 10 </text:p>
          </table:table-cell>
          <table:table-cell office:value-type="string" table:style-name="tablecell">
            <text:p text:style-name="tablealignleft"> Test is started and service software is managing the sequence commands </text:p>
          </table:table-cell>
        </table:table-row>
        <table:table-row>
          <table:table-cell office:value-type="string" table:style-name="tablecell">
            <text:p text:style-name="tablealignleft"> TEST COMPLETED </text:p>
          </table:table-cell>
          <table:table-cell office:value-type="string" table:style-name="tablecell">
            <text:p text:style-name="tablealignleft"> 99 </text:p>
          </table:table-cell>
          <table:table-cell office:value-type="string" table:style-name="tablecell">
            <text:p text:style-name="tablealignleft"> All commands are executed within sequence timeout time </text:p>
          </table:table-cell>
        </table:table-row>
        <table:table-row>
          <table:table-cell office:value-type="string" table:style-name="tablecell">
            <text:p text:style-name="tablealignleft"> TEST COMPLETED WITH TIMEOUT </text:p>
          </table:table-cell>
          <table:table-cell office:value-type="string" table:style-name="tablecell">
            <text:p text:style-name="tablealignleft"> 199 </text:p>
          </table:table-cell>
          <table:table-cell office:value-type="string" table:style-name="tablecell">
            <text:p text:style-name="tablealignleft"> Not all commands are executed within sequence timeout </text:p>
          </table:table-cell>
        </table:table-row>
        <table:table-row>
          <table:table-cell office:value-type="string" table:style-name="tablecell">
            <text:p text:style-name="tablealignleft"> TEST COMPLETED WITH UNDEFINED STATE </text:p>
          </table:table-cell>
          <table:table-cell office:value-type="string" table:style-name="tablecell">
            <text:p text:style-name="tablealignleft"> 255 </text:p>
          </table:table-cell>
          <table:table-cell office:value-type="string" table:style-name="tablecell">
            <text:p text:style-name="tablealignleft"> Test was closed with some errors </text:p>
          </table:table-cell>
        </table:table-row>
      </table:table>
      <text:p text:style-name="Text_20_body">
For the commands that return values to check, results can be :
</text:p>
      <table:table>
        <table:table-column/>
        <table:table-column/>
        <table:table-row>
          <table:table-cell office:value-type="string" table:style-name="tableheader">
            <text:p text:style-name="Table_20_Heading"> ERROR </text:p>
          </table:table-cell>
          <table:table-cell office:value-type="string" table:style-name="tableheader">
            <text:p text:style-name="Table_20_Heading"> DESCRIPTION </text:p>
          </table:table-cell>
        </table:table-row>
        <table:table-row>
          <table:table-cell office:value-type="string" table:style-name="tablecell">
            <text:p text:style-name="tablealignleft"> 0 (not specified ) </text:p>
          </table:table-cell>
          <table:table-cell office:value-type="string" table:style-name="tablecell">
            <text:p text:style-name="tablealignleft"> value is OK </text:p>
          </table:table-cell>
        </table:table-row>
        <table:table-row>
          <table:table-cell office:value-type="string" table:style-name="tablecell">
            <text:p text:style-name="tablealignleft"> 1 </text:p>
          </table:table-cell>
          <table:table-cell office:value-type="string" table:style-name="tablecell">
            <text:p text:style-name="tablealignleft"> value is NOT OK </text:p>
          </table:table-cell>
        </table:table-row>
        <table:table-row>
          <table:table-cell office:value-type="string" table:style-name="tablecell">
            <text:p text:style-name="tablealignleft"> 2 </text:p>
          </table:table-cell>
          <table:table-cell office:value-type="string" table:style-name="tablecell">
            <text:p text:style-name="tablealignleft"> command execution TIMEOUT </text:p>
          </table:table-cell>
        </table:table-row>
        <table:table-row>
          <table:table-cell office:value-type="string" table:style-name="tablecell">
            <text:p text:style-name="tablealignleft"> 9 </text:p>
          </table:table-cell>
          <table:table-cell office:value-type="string" table:style-name="tablecell">
            <text:p text:style-name="tablealignleft"> IRRELEVANT value. Not ok but not valid for test result </text:p>
          </table:table-cell>
        </table:table-row>
      </table:table>
      <text:p text:style-name="Text_20_body">
Test result will be positive if match the following list:</text:p>
      <text:list text:style-name="List_20_1">
        <text:list-item>
          <text:p text:style-name="Text_20_body"> at least one command that return a value has OK result;</text:p>
        </text:list-item>
        <text:list-item>
          <text:p text:style-name="Text_20_body"> there aren't NOT OK commands.</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rrelevant values are not considered for the test result </text:p>
          </table:table-cell>
        </table:table-row>
      </table:table>
      <text:h text:style-name="Heading_20_3" text:outline-level="3"><text:bookmark-start text:name="test_sequence_editor"/>Test sequence editor<text:bookmark-end text:name="test_sequence_editor"/></text:h>
      <text:p text:style-name="Text_20_body">
Use the <draw:frame draw:style-name="media" draw:name="" text:anchor-type="as-char" draw:z-index="0" svg:width="0.84666666666667cm" svg:height="0.84666666666667cm"><draw:image xlink:href="Pictures/9ead0d5c86d9e3788518628d9df4a4b7.png" xlink:type="simple" xlink:show="embed" xlink:actuate="onLoad"/></draw:frame> to unlock admin features ed insert the <text:span text:style-name="Strong_20_Emphasis">1234</text:span> password when requested:</text:p>
      <text:p text:style-name="Text_20_body"><draw:frame draw:style-name="media" draw:name="" text:anchor-type="as-char" draw:z-index="0" svg:width="5.2916666666667cm" svg:height="4.0745833333333cm"><draw:image xlink:href="Pictures/23856a7fdeabbb072679de7bae960fa7.png" xlink:type="simple" xlink:show="embed" xlink:actuate="onLoad"/></draw:frame></text:p>
      <text:p text:style-name="Text_20_body">Press the <draw:frame draw:style-name="media" draw:name="" text:anchor-type="as-char" draw:z-index="0" svg:width="0.84666666666667cm" svg:height="0.84666666666667cm"><draw:image xlink:href="Pictures/814082e01553ac9ead45ebe520401909.png" xlink:type="simple" xlink:show="embed" xlink:actuate="onLoad"/></draw:frame> icon to open the sequence editor window:</text:p>
      <text:p text:style-name="Text_20_body"><draw:frame draw:style-name="medialeft" draw:name="" text:anchor-type="paragraph" draw:z-index="0" svg:width="13.229166666667cm" svg:height="11.456458333333cm"><draw:image xlink:href="Pictures/6e79f8110dec4e0f180f0fae858e6183.png" xlink:type="simple" xlink:show="embed" xlink:actuate="onLoad"/></draw:frame></text:p>
      <text:h text:style-name="Heading_20_4" text:outline-level="4"><text:bookmark-start text:name="create_new_sequence"/>Create new sequence<text:bookmark-end text:name="create_new_sequence"/></text:h>
      <text:p text:style-name="Text_20_body">To create a new sequence:</text:p>
      <text:list text:style-name="Numbering_20_1">
        <text:list-item>
          <text:p text:style-name="Text_20_body"> Select the icon <draw:frame draw:style-name="media" draw:name="" text:anchor-type="as-char" draw:z-index="0" svg:width="0.84666666666667cm" svg:height="0.84666666666667cm"><draw:image xlink:href="Pictures/b1a9b69bd06498e277bf6a2368a52241.png" xlink:type="simple" xlink:show="embed" xlink:actuate="onLoad"/></draw:frame> on the left panel;</text:p>
        </text:list-item>
        <text:list-item>
          <text:p text:style-name="Text_20_body"> Insert required fiels in the showed windows:</text:p>
        </text:list-item>
      </text:list>
      <text:p text:style-name="Text_20_body">
<draw:frame draw:style-name="media" draw:name="" text:anchor-type="as-char" draw:z-index="0" svg:width="12.250208333333cm" svg:height="7.2760416666667cm"><draw:image xlink:href="Pictures/b9eb904100ac82d2ed1c019a9340a6dd.png" xlink:type="simple" xlink:show="embed" xlink:actuate="onLoad"/></draw:frame>
</text:p>
      <text:list text:style-name="Numbering_20_1">
        <text:list-item>
          <text:p text:style-name="Text_20_body"> Press <text:span text:style-name="Strong_20_Emphasis">OK</text:span> to confirm.</text:p>
        </text:list-item>
      </text:list>
      <text:p text:style-name="Text_20_body">
Fields description:
</text:p>
      <text:list text:style-name="List_20_1">
        <text:list-item>
          <text:p text:style-name="Text_20_body"> <text:span text:style-name="Strong_20_Emphasis">Code</text:span>: test sequence code, used by remote clients to start the test. The code must be unique.</text:p>
        </text:list-item>
        <text:list-item>
          <text:p text:style-name="Text_20_body"> <text:span text:style-name="Strong_20_Emphasis">Description</text:span>: a sequence description non used for functional purpose;</text:p>
        </text:list-item>
        <text:list-item>
          <text:p text:style-name="Text_20_body"> <text:span text:style-name="Strong_20_Emphasis">Timeout</text:span> : test timeout in seconds to complete the sequence;</text:p>
        </text:list-item>
        <text:list-item>
          <text:p text:style-name="Text_20_body"> <text:span text:style-name="Strong_20_Emphasis">Antenna</text:span> : antenna type for MQTT purpose;</text:p>
        </text:list-item>
        <text:list-item>
          <text:p text:style-name="Text_20_body"> <text:span text:style-name="Strong_20_Emphasis">Led</text:span> : led number for MQTT purpose.</text:p>
        </text:list-item>
      </text:list>
      <text:h text:style-name="Heading_20_4" text:outline-level="4"><text:bookmark-start text:name="modify_a_sequence"/>Modify a sequence<text:bookmark-end text:name="modify_a_sequence"/></text:h>
      <text:p text:style-name="Text_20_body">
A test sequence fields can be modified with button <draw:frame draw:style-name="media" draw:name="" text:anchor-type="as-char" draw:z-index="0" svg:width="0.84666666666667cm" svg:height="0.84666666666667cm"><draw:image xlink:href="Pictures/6d370633a3e0b50bac2908a9fcaf5001.png" xlink:type="simple" xlink:show="embed" xlink:actuate="onLoad"/></draw:frame>.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Code can't be modified. If you need to modify the code, you have to create a copy of existing sequence.</text:p>
          </table:table-cell>
        </table:table-row>
      </table:table>
      <text:h text:style-name="Heading_20_4" text:outline-level="4"><text:bookmark-start text:name="copy_a_sequence"/>Copy a sequence<text:bookmark-end text:name="copy_a_sequence"/></text:h>
      <text:p text:style-name="Text_20_body">
Press the button <draw:frame draw:style-name="media" draw:name="" text:anchor-type="as-char" draw:z-index="0" svg:width="0.84666666666667cm" svg:height="0.84666666666667cm"><draw:image xlink:href="Pictures/d1297d5a4d6b813cbb457bb45214eab5.png" xlink:type="simple" xlink:show="embed" xlink:actuate="onLoad"/></draw:frame> to create a copy of the selected sequence. When requested insert the code for the new one.</text:p>
      <text:h text:style-name="Heading_20_4" text:outline-level="4"><text:bookmark-start text:name="delete_a_sequence"/>Delete a sequence<text:bookmark-end text:name="delete_a_sequence"/></text:h>
      <text:p text:style-name="Text_20_body">
To delete a test sequence, select it from the list and press the button <draw:frame draw:style-name="media" draw:name="" text:anchor-type="as-char" draw:z-index="0" svg:width="0.84666666666667cm" svg:height="0.84666666666667cm"><draw:image xlink:href="Pictures/cf446770cc11f297a2c1b18f6b606e3f.png" xlink:type="simple" xlink:show="embed" xlink:actuate="onLoad"/></draw:frame>.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Verify that the sequence is currently no more used. </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Please consider to leave no more used sequence to have a details of archived tests saved. </text:p>
          </table:table-cell>
        </table:table-row>
      </table:table>
      <text:h text:style-name="Heading_20_4" text:outline-level="4"><text:bookmark-start text:name="sequence_commands"/>Sequence commands<text:bookmark-end text:name="sequence_commands"/></text:h>
      <text:p text:style-name="Text_20_body">
Once created a new sequence is possible to add/modify copy or delete command from right panel. The next table summarize the available icon functions:
</text:p>
      <table:table>
        <table:table-column/>
        <table:table-column/>
        <table:table-row>
          <table:table-cell office:value-type="string" table:style-name="tableheader">
            <text:p text:style-name="Table_20_Heading"> Icon </text:p>
          </table:table-cell>
          <table:table-cell office:value-type="string" table:style-name="tableheader">
            <text:p text:style-name="Table_20_Heading"> Icon Toolba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Add new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y selected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y selected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Delete selected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289be8ca1a8b2cda5211b2e8750682d.png" xlink:type="simple" xlink:show="embed" xlink:actuate="onLoad"/></draw:frame> </text:p>
          </table:table-cell>
          <table:table-cell office:value-type="string" table:style-name="tablecell">
            <text:p text:style-name="tablealignleft"> Move up selected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3356bf24134b7ef332a19d3cabe2665.png" xlink:type="simple" xlink:show="embed" xlink:actuate="onLoad"/></draw:frame> </text:p>
          </table:table-cell>
          <table:table-cell office:value-type="string" table:style-name="tablecell">
            <text:p text:style-name="tablealignleft"> Move down selected command </text:p>
          </table:table-cell>
        </table:table-row>
      </table:table>
      <text:p text:style-name="Text_20_body">
Once selected the function to add/modify or copy a command the software will show this panel:</text:p>
      <text:p text:style-name="Text_20_body"><draw:frame draw:style-name="media" draw:name="" text:anchor-type="as-char" draw:z-index="0" svg:width="12.303125cm" svg:height="9.8954166666667cm"><draw:image xlink:href="Pictures/70df2495e8b82cfa1a0eba3343e05951.png" xlink:type="simple" xlink:show="embed" xlink:actuate="onLoad"/></draw:frame></text:p>
      <text:h text:style-name="Heading_20_5" text:outline-level="5"><text:bookmark-start text:name="fields_description"/>Fields description:<text:bookmark-end text:name="fields_description"/></text:h>
      <text:list text:style-name="List_20_1">
        <text:list-item>
          <text:p text:style-name="Text_20_body"> <text:span text:style-name="Strong_20_Emphasis">Number</text:span> : item number in the sequence;</text:p>
        </text:list-item>
        <text:list-item>
          <text:p text:style-name="Text_20_body"> <text:span text:style-name="Strong_20_Emphasis">Mode</text:span> : command execution mode: </text:p>
        </text:list-item>
      </text:list>
      <table:table>
        <table:table-column/>
        <table:table-column/>
        <table:table-row>
          <table:table-cell office:value-type="string" table:style-name="tableheader">
            <text:p text:style-name="Table_20_Heading"> Mode </text:p>
          </table:table-cell>
          <table:table-cell office:value-type="string" table:style-name="tableheader">
            <text:p text:style-name="Table_20_Heading"> Description </text:p>
          </table:table-cell>
        </table:table-row>
        <table:table-row>
          <table:table-cell office:value-type="string" table:style-name="tablecell">
            <text:p text:style-name="tablealignleft"> Simple</text:p>
          </table:table-cell>
          <table:table-cell office:value-type="string" table:style-name="tablecell">
            <text:p text:style-name="tablealignleft"> Command is executed but no data will be retrieved  </text:p>
          </table:table-cell>
        </table:table-row>
        <table:table-row>
          <table:table-cell office:value-type="string" table:style-name="tablecell">
            <text:p text:style-name="tablealignleft"> GetValue </text:p>
          </table:table-cell>
          <table:table-cell office:value-type="string" table:style-name="tablecell">
            <text:p text:style-name="tablealignleft"> Command is executed within timeout and a return data will be acquired </text:p>
          </table:table-cell>
        </table:table-row>
        <table:table-row>
          <table:table-cell office:value-type="string" table:style-name="tablecell">
            <text:p text:style-name="tablealignleft"> Recurring </text:p>
          </table:table-cell>
          <table:table-cell office:value-type="string" table:style-name="tablecell">
            <text:p text:style-name="tablealignleft"> Command is executed each timeout milliseconds and all returned data will be acquired until sequence timeout expire or max iteration is reached </text:p>
          </table:table-cell>
        </table:table-row>
        <table:table-row>
          <table:table-cell office:value-type="string" table:style-name="tablecell">
            <text:p text:style-name="tablealignleft"> RecurringGood </text:p>
          </table:table-cell>
          <table:table-cell office:value-type="string" table:style-name="tablecell">
            <text:p text:style-name="tablealignleft"> Command is executed each Timeout milliseconds and all returned data will be acquired until the return data is not in the range or max iteration is reached </text:p>
          </table:table-cell>
        </table:table-row>
      </table:table>
      <text:list text:style-name="List_20_1">
        <text:list-item>
          <text:p text:style-name="Text_20_body"> <text:span text:style-name="Strong_20_Emphasis">Type</text:span> : available command types:</text:p>
        </text:list-item>
      </text:list>
      <table:table>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Protocol </text:p>
          </table:table-cell>
          <table:table-cell office:value-type="string" table:style-name="tableheader">
            <text:p text:style-name="Table_20_Heading"> Description </text:p>
          </table:table-cell>
        </table:table-row>
        <table:table-row>
          <table:table-cell office:value-type="string" table:style-name="tablecell">
            <text:p text:style-name="tablealignleft"> NA </text:p>
          </table:table-cell>
          <table:table-cell office:value-type="string" table:style-name="tablecell"/>
          <table:table-cell office:value-type="string" table:style-name="tablecell">
            <text:p text:style-name="tablealignleft"> Empty command (do nothing) </text:p>
          </table:table-cell>
        </table:table-row>
        <table:table-row>
          <table:table-cell office:value-type="string" table:style-name="tablecell">
            <text:p text:style-name="tablealignleft"> ExtendFactoryTestMode </text:p>
          </table:table-cell>
          <table:table-cell office:value-type="string" table:style-name="tablecell">
            <text:p text:style-name="tablealignleft"> MQTT </text:p>
          </table:table-cell>
          <table:table-cell office:value-type="string" table:style-name="tablecell">
            <text:p text:style-name="tablealignleft"> Extend factory test mode </text:p>
          </table:table-cell>
        </table:table-row>
        <table:table-row>
          <table:table-cell office:value-type="string" table:style-name="tablecell">
            <text:p text:style-name="tablealignleft"> SetModelNumber </text:p>
          </table:table-cell>
          <table:table-cell office:value-type="string" table:style-name="tablecell">
            <text:p text:style-name="tablealignleft"> MQTT </text:p>
          </table:table-cell>
          <table:table-cell office:value-type="string" table:style-name="tablecell">
            <text:p text:style-name="tablealignleft"> Write model number into wifi device. Require @@model@@ field </text:p>
          </table:table-cell>
        </table:table-row>
        <table:table-row>
          <table:table-cell office:value-type="string" table:style-name="tablecell">
            <text:p text:style-name="tablealignleft"> GetModelNumber </text:p>
          </table:table-cell>
          <table:table-cell office:value-type="string" table:style-name="tablecell">
            <text:p text:style-name="tablealignleft"> MQTT </text:p>
          </table:table-cell>
          <table:table-cell office:value-type="string" table:style-name="tablecell">
            <text:p text:style-name="tablealignleft"> Read model number from wifi device. </text:p>
          </table:table-cell>
        </table:table-row>
        <table:table-row>
          <table:table-cell office:value-type="string" table:style-name="tablecell">
            <text:p text:style-name="tablealignleft"> SetSerialNumber </text:p>
          </table:table-cell>
          <table:table-cell office:value-type="string" table:style-name="tablecell">
            <text:p text:style-name="tablealignleft"> MQTT </text:p>
          </table:table-cell>
          <table:table-cell office:value-type="string" table:style-name="tablecell">
            <text:p text:style-name="tablealignleft"> Write model number into wifi device. Require @@sn@@ field </text:p>
          </table:table-cell>
        </table:table-row>
        <table:table-row>
          <table:table-cell office:value-type="string" table:style-name="tablecell">
            <text:p text:style-name="tablealignleft"> GetSerialNumber </text:p>
          </table:table-cell>
          <table:table-cell office:value-type="string" table:style-name="tablecell">
            <text:p text:style-name="tablealignleft"> MQTT </text:p>
          </table:table-cell>
          <table:table-cell office:value-type="string" table:style-name="tablecell">
            <text:p text:style-name="tablealignleft"> Read serial number from wifi device. </text:p>
          </table:table-cell>
        </table:table-row>
        <table:table-row>
          <table:table-cell office:value-type="string" table:style-name="tablecell">
            <text:p text:style-name="tablealignleft"> GetRSSIValue </text:p>
          </table:table-cell>
          <table:table-cell office:value-type="string" table:style-name="tablecell">
            <text:p text:style-name="tablealignleft"> MQTT </text:p>
          </table:table-cell>
          <table:table-cell office:value-type="string" table:style-name="tablecell">
            <text:p text:style-name="tablealignleft"> Read RSSI signal strength from wifi device (antenna type is specified in the sequence) </text:p>
          </table:table-cell>
        </table:table-row>
        <table:table-row>
          <table:table-cell office:value-type="string" table:style-name="tablecell">
            <text:p text:style-name="tablealignleft"> RegisterForPowerReadings </text:p>
          </table:table-cell>
          <table:table-cell office:value-type="string" table:style-name="tablecell">
            <text:p text:style-name="tablealignleft"> MQTT </text:p>
          </table:table-cell>
          <table:table-cell office:value-type="string" table:style-name="tablecell">
            <text:p text:style-name="tablealignleft"> Register wifi device for power reading function </text:p>
          </table:table-cell>
        </table:table-row>
        <table:table-row>
          <table:table-cell office:value-type="string" table:style-name="tablecell">
            <text:p text:style-name="tablealignleft"> GetPowerReadings </text:p>
          </table:table-cell>
          <table:table-cell office:value-type="string" table:style-name="tablecell">
            <text:p text:style-name="tablealignleft"> MQTT </text:p>
          </table:table-cell>
          <table:table-cell office:value-type="string" table:style-name="tablecell">
            <text:p text:style-name="tablealignleft"> perform a power reading function </text:p>
          </table:table-cell>
        </table:table-row>
        <table:table-row>
          <table:table-cell office:value-type="string" table:style-name="tablecell">
            <text:p text:style-name="tablealignleft"> BlinkLed </text:p>
          </table:table-cell>
          <table:table-cell office:value-type="string" table:style-name="tablecell">
            <text:p text:style-name="tablealignleft"> MQTT </text:p>
          </table:table-cell>
          <table:table-cell office:value-type="string" table:style-name="tablecell">
            <text:p text:style-name="tablealignleft"> ON/OFF device led (specified in the sequence) with 500 ms interval</text:p>
          </table:table-cell>
        </table:table-row>
        <table:table-row>
          <table:table-cell office:value-type="string" table:style-name="tablecell">
            <text:p text:style-name="tablealignleft"> DisableAutoFactoryTest </text:p>
          </table:table-cell>
          <table:table-cell office:value-type="string" table:style-name="tablecell">
            <text:p text:style-name="tablealignleft"> MQTT </text:p>
          </table:table-cell>
          <table:table-cell office:value-type="string" table:style-name="tablecell">
            <text:p text:style-name="tablealignleft"> Exit factory test mode </text:p>
          </table:table-cell>
        </table:table-row>
        <table:table-row>
          <table:table-cell office:value-type="string" table:style-name="tablecell">
            <text:p text:style-name="tablealignleft"> GetRSSIValueFromAP </text:p>
          </table:table-cell>
          <table:table-cell office:value-type="string" table:style-name="tablecell"/>
          <table:table-cell office:value-type="string" table:style-name="tablecell">
            <text:p text:style-name="tablealignleft"> Read device RSSI signal strength from Access Point </text:p>
          </table:table-cell>
        </table:table-row>
      </table:table>
      <text:list text:style-name="List_20_1">
        <text:list-item>
          <text:p text:style-name="Text_20_body"> <text:span text:style-name="Strong_20_Emphasis">Timeout</text:span> : it can specify a command timeout or a time between command re transmission;</text:p>
        </text:list-item>
        <text:list-item>
          <text:p text:style-name="Text_20_body"> <text:span text:style-name="Strong_20_Emphasis">Max iterations</text:span> : maximum number of command execution;</text:p>
        </text:list-item>
        <text:list-item>
          <text:p text:style-name="Text_20_body"> <text:span text:style-name="Strong_20_Emphasis">Compare type</text:span> : results comparison type:</text:p>
        </text:list-item>
      </text:list>
      <table:table>
        <table:table-column/>
        <table:table-column/>
        <table:table-row>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PlainText </text:p>
          </table:table-cell>
          <table:table-cell office:value-type="string" table:style-name="tablecell">
            <text:p text:style-name="tablealignleft"> Compare return string with First value field </text:p>
          </table:table-cell>
        </table:table-row>
        <table:table-row>
          <table:table-cell office:value-type="string" table:style-name="tablecell">
            <text:p text:style-name="tablealignleft"> Number </text:p>
          </table:table-cell>
          <table:table-cell office:value-type="string" table:style-name="tablecell">
            <text:p text:style-name="tablealignleft"> Compare return value with First Value field </text:p>
          </table:table-cell>
        </table:table-row>
        <table:table-row>
          <table:table-cell office:value-type="string" table:style-name="tablecell">
            <text:p text:style-name="tablealignleft"> Range </text:p>
          </table:table-cell>
          <table:table-cell office:value-type="string" table:style-name="tablecell">
            <text:p text:style-name="tablealignleft"> Compare return value within range specified between First Value and Second value fields </text:p>
          </table:table-cell>
        </table:table-row>
      </table:table>
      <text:list text:style-name="List_20_1">
        <text:list-item>
          <text:p text:style-name="Text_20_body"> <text:span text:style-name="Strong_20_Emphasis"> First value</text:span> : used in conjunction of <text:span text:style-name="Strong_20_Emphasis">Compare type</text:span> field;</text:p>
        </text:list-item>
        <text:list-item>
          <text:p text:style-name="Text_20_body"> <text:span text:style-name="Strong_20_Emphasis">Second value</text:span> : used in conjunction of <text:span text:style-name="Strong_20_Emphasis">Compare type</text:span> field.</text:p>
        </text:list-item>
      </text:list>
      <text:h text:style-name="Heading_20_2" text:outline-level="2"><text:bookmark-start text:name="marelwifitestrepair"/>MarelWiFiTestRepair<text:bookmark-end text:name="marelwifitestrepair"/></text:h>
      <text:p text:style-name="Text_20_body">
MarelWiFiTestRepair application allow operators of repair station, to manually start a wifi test.</text:p>
      <text:h text:style-name="Heading_20_3" text:outline-level="3"><text:bookmark-start text:name="configuration2"/>Configuration<text:bookmark-end text:name="configuration2"/></text:h>
      <text:p text:style-name="Text_20_body">Application MarelWiFiTestManager.exe.config file, contains the following items:
</text:p>
      <text:p text:style-name="Preformatted_20_Text"><text:s text:c="2"/>&lt;add key="Language" value="it" /&gt;<text:line-break/><text:s text:c="2"/>&lt;!--0=only errors, 1=all--&gt;<text:line-break/><text:s text:c="2"/>&lt;add key="LogMode" value="1" /&gt;<text:line-break/><text:s text:c="2"/>&lt;add key="LogEvents" value="1000" /&gt;<text:line-break/><text:s text:c="2"/>&lt;!--0=no touch, 1=touch--&gt;<text:line-break/><text:s text:c="2"/>&lt;add key="TouchScreen" value="1" /&gt;<text:line-break/><text:s text:c="2"/>&lt;!--database connection string--&gt;<text:line-break/><text:s text:c="2"/>&lt;add key="DBConnectionString" value="Data Source=172.18.1.68\SQLEXPRESS;Initial Catalog=WiFiTest;User ID=sa;Password=dwmarel;" /&gt;<text:line-break/><text:s text:c="2"/>&lt;!-- manual scanner serial communication port --&gt;<text:line-break/><text:s text:c="2"/>&lt;add key="ScannerCommPort" value="29" /&gt;<text:line-break/><text:s text:c="2"/>&lt;add key="Line" value="1" /&gt;<text:line-break/><text:s text:c="2"/>&lt;add key="Station" value="0" /&gt;<text:line-break/><text:s text:c="2"/>&lt;add key="TestSequenceCode" value="001" /&gt;<text:line-break/><text:s text:c="2"/>&lt;add key="ServerIPAddress" value="172.18.1.68" /&gt;<text:line-break/><text:s text:c="2"/>&lt;add key="StationsTCPPort" value="2000" /&gt;<text:line-break/><text:s text:c="2"/>&lt;add key="RequestTimeout" value="3000" /&gt;</text:p>
      <text:p text:style-name="Text_20_body"><text:span text:style-name="Strong_20_Emphasis">Language</text:span> : IT, EN, PL according with the existing .po files. It's possible to create additional language translation file maintaining the file structure, simply translating the msgstr items;</text:p>
      <text:p text:style-name="Text_20_body"><text:span text:style-name="Strong_20_Emphasis">Log Mode</text:span> : messages are stored into the MarelWiWiTestService.log file. Value can be setup to 0=only errors or 1=all;</text:p>
      <text:p text:style-name="Text_20_body"><text:span text:style-name="Strong_20_Emphasis">LogEvents</text:span> : maximum log entries stored into the file;</text:p>
      <text:p text:style-name="Text_20_body"><text:span text:style-name="Strong_20_Emphasis">TouchScreen </text:span> : 0=messages viewed as desktop mode, 1=messages viewed with big keys for touch screen;</text:p>
      <text:p text:style-name="Text_20_body"><text:span text:style-name="Strong_20_Emphasis">DBConnectionString</text:span> : database connection string;</text:p>
      <text:p text:style-name="Text_20_body"><text:span text:style-name="Strong_20_Emphasis">ScannerCommPort</text:span> : serial communication port with the manual scanner;</text:p>
      <text:p text:style-name="Text_20_body"><text:span text:style-name="Strong_20_Emphasis">Line</text:span> : line id number;</text:p>
      <text:p text:style-name="Text_20_body"><text:span text:style-name="Strong_20_Emphasis">Station</text:span> : station id number;</text:p>
      <text:p text:style-name="Text_20_body"><text:span text:style-name="Strong_20_Emphasis">TestSequenceCode</text:span> : default WiFi test sequence code;</text:p>
      <text:p text:style-name="Text_20_body"><text:span text:style-name="Strong_20_Emphasis">ServerIPAddress</text:span> : ip address of the remote WiFiTestManagerService service;</text:p>
      <text:p text:style-name="Text_20_body"><text:span text:style-name="Strong_20_Emphasis">StationsTCPPort</text:span> : remote answering WiFiTestManagerService service port;</text:p>
      <text:p text:style-name="Text_20_body"><text:span text:style-name="Strong_20_Emphasis">RequestTimeout</text:span> : TCPIP message answer timeout;</text:p>
      <text:p text:style-name="Text_20_body">Others items for <text:span text:style-name="Strong_20_Emphasis">BARCODE MANAGER</text:span>:
</text:p>
      <text:p text:style-name="Preformatted_20_Text"><text:s text:c="2"/>&lt;!--barcode configuration--&gt;<text:line-break/><text:s text:c="2"/>&lt;add key="Barcode_ProductLength" value="36" /&gt;<text:line-break/><text:s text:c="2"/>&lt;add key="Barcode_ModelStart" value="2" /&gt;<text:line-break/><text:s text:c="2"/>&lt;add key="Barcode_ModelLength" value="12" /&gt;<text:line-break/><text:s text:c="2"/>&lt;add key="Barcode_SerialStart" value="14" /&gt;<text:line-break/><text:s text:c="2"/>&lt;add key="Barcode_SerialLength" value="12" /&gt;<text:line-break/><text:s text:c="2"/>&lt;add key="Barcode_WifiLength" value="42" /&gt;<text:line-break/><text:s text:c="2"/>&lt;add key="Barcode_MACStart" value="6" /&gt;<text:line-break/><text:s text:c="2"/>&lt;add key="Barcode_MACLength" value="17" /&gt;<text:line-break/><text:s text:c="2"/>&lt;add key="Barcode_SAIDStart" value="29" /&gt;<text:line-break/><text:s text:c="2"/>&lt;add key="Barcode_SAIDLength" value="13" /&gt;<text:line-break/><text:s text:c="2"/></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Configuring barcodes label length, remember to add extra chars added from scanner at the end of the received string</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With default configuration, Datalogic PowerScan add CR at the end of the barcode data.</text:p>
          </table:table-cell>
        </table:table-row>
      </table:table>
      <text:h text:style-name="Heading_20_3" text:outline-level="3"><text:bookmark-start text:name="application1"/>Application<text:bookmark-end text:name="application1"/></text:h>
      <text:p text:style-name="Text_20_body">
Once the application starts, it will try to open the scanner communication port and will try to connect to the connect to the service.</text:p>
      <text:p text:style-name="Text_20_body"><draw:frame draw:style-name="media" draw:name="" text:anchor-type="as-char" draw:z-index="0" svg:width="10.583333333333cm" svg:height="7.858125cm"><draw:image xlink:href="Pictures/2b9631d5e8dcb878c33a9988d4859a27.png" xlink:type="simple" xlink:show="embed" xlink:actuate="onLoad"/></draw:frame></text:p>
      <text:p text:style-name="Text_20_body">During normal work, the application can be reduced to icon; when a new barcode is read, it will be automatically restored.</text:p>
      <text:h text:style-name="Heading_20_4" text:outline-level="4"><text:bookmark-start text:name="toolbar1"/>Toolbar<text:bookmark-end text:name="toolbar1"/></text:h>
      <text:p text:style-name="Text_20_body">
The toolbar contains buttons for quick access to all program functions:
</text:p>
      <table:table>
        <table:table-column/>
        <table:table-column/>
        <table:table-row>
          <table:table-cell office:value-type="string" table:style-name="tableheader">
            <text:p text:style-name="Table_20_Heading"> Icon </text:p>
          </table:table-cell>
          <table:table-cell office:value-type="string" table:style-name="tableheader">
            <text:p text:style-name="Table_20_Heading"> Icon Toolba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lose applica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8a45eff10cb02c8aca6a57c94797de.png" xlink:type="simple" xlink:show="embed" xlink:actuate="onLoad"/></draw:frame> </text:p>
          </table:table-cell>
          <table:table-cell office:value-type="string" table:style-name="tablecell">
            <text:p text:style-name="tablealignleft"> Reduce the application as icon in the task ba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Enable / Disable password-protected function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c00f55f5b046c8e61fc4c59d2a70a4f.png" xlink:type="simple" xlink:show="embed" xlink:actuate="onLoad"/></draw:frame> </text:p>
          </table:table-cell>
          <table:table-cell office:value-type="string" table:style-name="tablecell">
            <text:p text:style-name="tablealignleft"> Open tools function for test purpose (password protecte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65cac07a736a3dbd937127c44be4af7.png" xlink:type="simple" xlink:show="embed" xlink:actuate="onLoad"/></draw:frame> </text:p>
          </table:table-cell>
          <table:table-cell office:value-type="string" table:style-name="tablecell">
            <text:p text:style-name="tablealignleft"> View application information'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6d1f7059d1fc67cba7460918fa35671.png" xlink:type="simple" xlink:show="embed" xlink:actuate="onLoad"/></draw:frame> </text:p>
          </table:table-cell>
          <table:table-cell office:value-type="string" table:style-name="tablecell">
            <text:p text:style-name="tablealignleft"> View application log file </text:p>
          </table:table-cell>
        </table:table-row>
      </table:table>
      <text:h text:style-name="Heading_20_4" text:outline-level="4"><text:bookmark-start text:name="start_a_new_test"/>Start a new test<text:bookmark-end text:name="start_a_new_test"/></text:h>
      <text:p text:style-name="Text_20_body">
To perform a new test the operator has to perform the following steps:</text:p>
      <text:list text:style-name="List_20_1">
        <text:list-item>
          <text:p text:style-name="Text_20_body"> with barcode scanner, read the product model + serial barcode;</text:p>
        </text:list-item>
        <text:list-item>
          <text:p text:style-name="Text_20_body"> read also the MAC + SAID barcode;</text:p>
        </text:list-item>
        <text:list-item>
          <text:p text:style-name="Text_20_body"> press the Start Button:</text:p>
        </text:list-item>
      </text:list>
      <text:p text:style-name="Text_20_body">
<draw:frame draw:style-name="media" draw:name="" text:anchor-type="as-char" draw:z-index="0" svg:width="10.583333333333cm" svg:height="7.858125cm"><draw:image xlink:href="Pictures/e0ce2e80f4a379cc370d3cdaba46048f.png" xlink:type="simple" xlink:show="embed" xlink:actuate="onLoad"/></draw:frame></text:p>
      <text:p text:style-name="Text_20_body">Once read the product barcode, the software automatically load all executed tests for the product. Once read also the WiFi label, a blue check <draw:frame draw:style-name="media" draw:name="" text:anchor-type="as-char" draw:z-index="0" svg:width="0.84666666666667cm" svg:height="0.84666666666667cm"><draw:image xlink:href="Pictures/f4dd669b06128d06ccc88a39379318a9.png" xlink:type="simple" xlink:show="embed" xlink:actuate="onLoad"/></draw:frame> will showed if MAC and SAID are not changed from values reads with fixed barcode at the beginning of the line, otherwise a green icon <draw:frame draw:style-name="media" draw:name="" text:anchor-type="as-char" draw:z-index="0" svg:width="0.84666666666667cm" svg:height="0.84666666666667cm"><draw:image xlink:href="Pictures/b1a10673d04afabe6aadace44861ce58.png" xlink:type="simple" xlink:show="embed" xlink:actuate="onLoad"/></draw:frame> will be displayed.</text:p>
      <text:p text:style-name="Text_20_body">After the test is started a test control details will be visible on the right indicating the test timeout progress. When the test is finished a message with result will appear.</text:p>
      <text:p text:style-name="Text_20_body">Before to start the test, is possible to modify the test sequence code:</text:p>
      <text:list text:style-name="Numbering_20_1">
        <text:list-item>
          <text:p text:style-name="Text_20_body"> click on the code;</text:p>
        </text:list-item>
        <text:list-item>
          <text:p text:style-name="Text_20_body"> modify the text value;</text:p>
        </text:list-item>
        <text:list-item>
          <text:p text:style-name="Text_20_body"> click on the right button <draw:frame draw:style-name="media" draw:name="" text:anchor-type="as-char" draw:z-index="0" svg:width="0.84666666666667cm" svg:height="0.84666666666667cm"><draw:image xlink:href="Pictures/f4dd669b06128d06ccc88a39379318a9.png" xlink:type="simple" xlink:show="embed" xlink:actuate="onLoad"/></draw:frame>to confirm.</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est sequence code must be valid and must mach one of the sequences available in server application.</text:p>
          </table:table-cell>
        </table:table-row>
      </table:table>
      <text:h text:style-name="Heading_20_2" text:outline-level="2"><text:bookmark-start text:name="dw_endlinetest"/>DW_EndLineTest<text:bookmark-end text:name="dw_endlinetest"/></text:h>
      <text:p text:style-name="Text_20_body">
The software is updated with the following new commands:
</text:p>
      <text:list text:style-name="List_20_1">
        <text:list-item>
          <text:p text:style-name="Text_20_body"> Sistema_WiFi_Start;</text:p>
        </text:list-item>
      </text:list>
      <text:p text:style-name="Text_20_body">
and also the following verifies:
</text:p>
      <text:list text:style-name="List_20_1">
        <text:list-item>
          <text:p text:style-name="Text_20_body"> Sistema_WiFi_Info.</text:p>
        </text:list-item>
        <text:list-item>
          <text:p text:style-name="Text_20_body"> Prodotto_Verifica_SuperDll_Ex;</text:p>
        </text:list-item>
      </text:list>
      <text:h text:style-name="Heading_20_3" text:outline-level="3"><text:bookmark-start text:name="sistema_wifi_start"/>Sistema_WiFi_Start<text:bookmark-end text:name="sistema_wifi_start"/></text:h>
      <text:p text:style-name="Text_20_body">
This command start the wifi test sending all required data to the service:</text:p>
      <text:p text:style-name="Text_20_body"><draw:frame draw:style-name="media" draw:name="" text:anchor-type="as-char" draw:z-index="0" svg:width="11.350625cm" svg:height="11.1125cm"><draw:image xlink:href="Pictures/d7fa612f6b4e0482452ebb358ba10aa1.png" xlink:type="simple" xlink:show="embed" xlink:actuate="onLoad"/></draw:frame>
</text:p>
      <text:list text:style-name="List_20_1">
        <text:list-item>
          <text:p text:style-name="Text_20_body"> <text:span text:style-name="Strong_20_Emphasis">MAC address</text:span> : MAC address of the wifi module read from board. Must be read and assigned to a variable before this call;</text:p>
        </text:list-item>
        <text:list-item>
          <text:p text:style-name="Text_20_body"> <text:span text:style-name="Strong_20_Emphasis">SAID</text:span> : SAID label read from board, Must be read and assigned to a variable before this call;</text:p>
        </text:list-item>
        <text:list-item>
          <text:p text:style-name="Text_20_body"> <text:span text:style-name="Strong_20_Emphasis">Test sequence code</text:span> : code of the test sequence to start. This must be a valid code of one between existing.</text:p>
        </text:list-item>
      </text:list>
      <text:h text:style-name="Heading_20_3" text:outline-level="3"><text:bookmark-start text:name="sistema_wifi_info"/>Sistema_WiFi_Info<text:bookmark-end text:name="sistema_wifi_info"/></text:h>
      <text:p text:style-name="Text_20_body">
This verify reads the status of the running test:</text:p>
      <text:p text:style-name="Text_20_body"><draw:frame draw:style-name="media" draw:name="" text:anchor-type="as-char" draw:z-index="0" svg:width="12.938125cm" svg:height="7.2495833333333cm"><draw:image xlink:href="Pictures/943c86750a453d0d12404367cf0dfbee.png" xlink:type="simple" xlink:show="embed" xlink:actuate="onLoad"/></draw:frame>
</text:p>
      <text:list text:style-name="List_20_1">
        <text:list-item>
          <text:p text:style-name="Text_20_body"> <text:span text:style-name="Strong_20_Emphasis">Completato</text:span> : check this flag to test if the test is finished.</text:p>
        </text:list-item>
        <text:list-item>
          <text:p text:style-name="Text_20_body"> <text:span text:style-name="Strong_20_Emphasis"> Log </text:span> : check this flag to log results.</text:p>
        </text:list-item>
      </text:list>
      <text:p text:style-name="Text_20_body">
To read the test info more times, insert the verify into a command with a maximum timeout longer then the sequence timeout.</text:p>
      <text:h text:style-name="Heading_20_3" text:outline-level="3"><text:bookmark-start text:name="prodotto_verifica_superdll_ex"/>Prodotto_Verifica_SuperDll_Ex<text:bookmark-end text:name="prodotto_verifica_superdll_ex"/></text:h>
      <text:p text:style-name="Text_20_body">
This verify is like Prodotto_Verifica_SuperDll but with two extra parameters:
</text:p>
      <text:list text:style-name="List_20_1">
        <text:list-item>
          <text:p text:style-name="Text_20_body"> <text:span text:style-name="Strong_20_Emphasis">Lunghezza array</text:span> : this allow to specify the parameter with the number of returned bytes;</text:p>
        </text:list-item>
        <text:list-item>
          <text:p text:style-name="Text_20_body"> <text:span text:style-name="Strong_20_Emphasis">Tipo stringa</text:span> : check this flag to manage return data as string “123” and not as byte encoded string (2 bytes each digit) “313233”.</text:p>
        </text:list-item>
      </text:list>
      <text:p text:style-name="Text_20_body">
<draw:frame draw:style-name="media" draw:name="" text:anchor-type="as-char" draw:z-index="0" svg:width="19.790833333333cm" style:rel-width="100%" svg:height="9.7895833333333cm" style:rel-height="scale"><draw:image xlink:href="Pictures/341532e232ea36c86d3d91e1892dc422.png" xlink:type="simple" xlink:show="embed" xlink:actuate="onLoad"/></draw:frame></text:p>
      <text:p text:style-name="Text_20_body">
To read location of the MAC ADDRESS (position ) or SAID (position 10) is possible to call PLT_GenericMemRead specifying different parameters:</text:p>
      <text:p text:style-name="Text_20_body"><draw:frame draw:style-name="media" draw:name="" text:anchor-type="as-char" draw:z-index="0" svg:width="13.229166666667cm" svg:height="6.5352083333333cm"><draw:image xlink:href="Pictures/11cf51c548075815dd9d738411565adc.png" xlink:type="simple" xlink:show="embed" xlink:actuate="onLoad"/></draw:frame></text:p>
      <text:p text:style-name="Text_20_body"><draw:frame draw:style-name="media" draw:name="" text:anchor-type="as-char" draw:z-index="0" svg:width="13.229166666667cm" svg:height="6.5352083333333cm"><draw:image xlink:href="Pictures/5a0bff0e7cdde8fd9b8f8cb402dfefbc.png" xlink:type="simple" xlink:show="embed" xlink:actuate="onLoad"/></draw:frame></text:p>
      <text:p text:style-name="Text_20_body"><draw:frame draw:style-name="media" draw:name="" text:anchor-type="as-char" draw:z-index="0" svg:width="13.229166666667cm" svg:height="6.5352083333333cm"><draw:image xlink:href="Pictures/362a3297a8c3a0a2f53db10d1bb05da7.png" xlink:type="simple" xlink:show="embed" xlink:actuate="onLoad"/></draw:frame></text:p>
      <text:p text:style-name="Text_20_body">
Also to read the MAC ADDRESS (or SAID) and to assign it to a variable is possible to call PLT_GenericMemRead specifying different parameters:</text:p>
      <text:p text:style-name="Text_20_body"><draw:frame draw:style-name="media" draw:name="" text:anchor-type="as-char" draw:z-index="0" svg:width="13.229166666667cm" svg:height="6.5352083333333cm"><draw:image xlink:href="Pictures/341532e232ea36c86d3d91e1892dc422.png" xlink:type="simple" xlink:show="embed" xlink:actuate="onLoad"/></draw:frame></text:p>
      <text:p text:style-name="Text_20_body"><draw:frame draw:style-name="media" draw:name="" text:anchor-type="as-char" draw:z-index="0" svg:width="13.229166666667cm" svg:height="6.5352083333333cm"><draw:image xlink:href="Pictures/f0640a708e14b7b3acac669614a57ad9.png" xlink:type="simple" xlink:show="embed" xlink:actuate="onLoad"/></draw:frame></text:p>
      <text:p text:style-name="Text_20_body"><draw:frame draw:style-name="media" draw:name="" text:anchor-type="as-char" draw:z-index="0" svg:width="13.229166666667cm" svg:height="6.5352083333333cm"><draw:image xlink:href="Pictures/c4b127b7b0ad2d974bf825d33c6f6f37.png" xlink:type="simple" xlink:show="embed" xlink:actuate="onLoad"/></draw:frame></text:p>
      <text:p text:style-name="Text_20_body">the difference is that specifying a variable starting '@' the value remain also declared in the dll memory for all the test.</text:p>
      <text:h text:style-name="Heading_20_3" text:outline-level="3"><text:bookmark-start text:name="test_results"/>Test results<text:bookmark-end text:name="test_results"/></text:h>
      <text:p text:style-name="Text_20_body">
Results of the wifi test will be reported in the log file at the end of the test. The data is formatted as string using this format:</text:p>
      <text:h text:style-name="Heading_20_4" text:outline-level="4"><text:bookmark-start text:name="positive_result"/>POSITIVE RESULT<text:bookmark-end text:name="positive_result"/></text:h>
      <text:p text:style-name="Text_20_body">
LETTURE
Sistema_WiFiInfo True: OK#99#|-1|RSSI (AP)=0|-1|RSSI (AP)=0|9|RSSI (AP)=-44|9|RSSI (AP)=-40|0|RSSI (AP)=-31</text:p>
      <text:p text:style-name="Text_20_body"><text:span text:style-name="Strong_20_Emphasis">Sistema_WiFiInfo True:</text:span> : Result of Sistema_WiFiInfo is positive and it means the service responds;</text:p>
      <text:p text:style-name="Text_20_body"><text:span text:style-name="Strong_20_Emphasis">OK#99#</text:span> : Test result is positive and is not closed with timeout (99);</text:p>
      <text:p text:style-name="Text_20_body"><text:span text:style-name="Strong_20_Emphasis">-1|RSSI (AP)=0</text:span> : RSSI value from AP not available (-1);</text:p>
      <text:p text:style-name="Text_20_body"><text:span text:style-name="Strong_20_Emphasis">9|RSSI (AP)=-44</text:span> : RSSI value from AP is not in the range (9) but is not an error for the test result;</text:p>
      <text:p text:style-name="Text_20_body"><text:span text:style-name="Strong_20_Emphasis">0|RSSI (AP)=-31</text:span> : RSSI value from AP is in the range (0).</text:p>
      <text:h text:style-name="Heading_20_4" text:outline-level="4"><text:bookmark-start text:name="negative_result"/>NEGATIVE RESULT<text:bookmark-end text:name="negative_result"/></text:h>
      <text:p text:style-name="Text_20_body">ERRORI
 (Sistema_WiFiInfo True, NON OK#199#|-1|RSSI (AP)=0|-1|RSSI (AP)=0|-1|RSSI (AP)=0|-1|RSSI (AP)=0|-1|RSSI (AP)=0|-1|RSSI (AP)=0|-1|RSSI (AP)=0|-1|RSSI (AP)=0)</text:p>
      <text:p text:style-name="Text_20_body"><text:span text:style-name="Strong_20_Emphasis">Sistema_WiFiInfo True:</text:span> : Result of Sistema_WiFiInfo is positive and it means the service responds;</text:p>
      <text:p text:style-name="Text_20_body"><text:span text:style-name="Strong_20_Emphasis">NON OK#199#</text:span> : Test result is negative and it is closed with timeout (199);</text:p>
      <text:p text:style-name="Text_20_body"><text:span text:style-name="Strong_20_Emphasis">-1|RSSI (AP)=0</text:span> : RSSI value from AP not available (-1).</text:p>
      <text:p text:style-name="Text_20_body">In this case there aren't valid RSSI reads to assign a positive resul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