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83D41D34.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0c21f149f2f3066639681d85dbe90b71.png"/>
  <manifest:file-entry manifest:media-type="image/png" manifest:full-path="Pictures/98ba1aad8a2e072cb0ad968c521ee6de.png"/>
  <manifest:file-entry manifest:media-type="image/png" manifest:full-path="Pictures/5f003a1fb0f380332d08dbd1237380f7.png"/>
  <manifest:file-entry manifest:media-type="image/png" manifest:full-path="Pictures/6d370633a3e0b50bac2908a9fcaf5001.png"/>
  <manifest:file-entry manifest:media-type="image/png" manifest:full-path="Pictures/851c895dd75412f39850d1b652f5829a.png"/>
  <manifest:file-entry manifest:media-type="image/png" manifest:full-path="Pictures/06d8f375b58ca109679d54749a532514.png"/>
  <manifest:file-entry manifest:media-type="image/png" manifest:full-path="Pictures/3e648cbfb279e1bb5418f4a3123b08c1.png"/>
  <manifest:file-entry manifest:media-type="image/png" manifest:full-path="Pictures/fd087cd4b701d7154ca88f17f3786cd9.png"/>
  <manifest:file-entry manifest:media-type="image/png" manifest:full-path="Pictures/34c703527d55329a2a1c49e3b94e8204.png"/>
  <manifest:file-entry manifest:media-type="image/png" manifest:full-path="Pictures/f1066f6f406c7aa82379f72bff69ba49.png"/>
  <manifest:file-entry manifest:media-type="image/png" manifest:full-path="Pictures/4f6d2a1386803ef4700bc6c633a8516d.png"/>
  <manifest:file-entry manifest:media-type="image/png" manifest:full-path="Pictures/9ead0d5c86d9e3788518628d9df4a4b7.png"/>
  <manifest:file-entry manifest:media-type="image/png" manifest:full-path="Pictures/757504e08893567b77b20b79e33c1d5f.png"/>
  <manifest:file-entry manifest:media-type="image/png" manifest:full-path="Pictures/0848bbf311d1028a1f77ca6e450a8c3e.png"/>
  <manifest:file-entry manifest:media-type="image/png" manifest:full-path="Pictures/ee6fdfb7996db83e0fbad30d938a53b2.png"/>
  <manifest:file-entry manifest:media-type="image/png" manifest:full-path="Pictures/796fa7cb8cd0f6ea20aaf481eaffb4a0.png"/>
  <manifest:file-entry manifest:media-type="image/png" manifest:full-path="Pictures/7f0f7d07ff78a16baa5a3dee31d3bb63.png"/>
  <manifest:file-entry manifest:media-type="image/png" manifest:full-path="Pictures/34ea72773a85b20190dad949f133acea.png"/>
  <manifest:file-entry manifest:media-type="image/png" manifest:full-path="Pictures/40268e9773b5fbeb9a9ad4b95ecef6f6.png"/>
  <manifest:file-entry manifest:media-type="image/png" manifest:full-path="Pictures/9be36b8c89ec7392840b5214fde5e01a.png"/>
  <manifest:file-entry manifest:media-type="image/png" manifest:full-path="Pictures/8c1efb4661410d0e3ae45c97abc539a4.png"/>
  <manifest:file-entry manifest:media-type="image/png" manifest:full-path="Pictures/14c682ba29f562d3216ac3a06de2e2c7.png"/>
  <manifest:file-entry manifest:media-type="image/png" manifest:full-path="Pictures/19caf8007d2814c6d5e1f6b9e97eb2da.png"/>
  <manifest:file-entry manifest:media-type="image/png" manifest:full-path="Pictures/d0bb38116354a178d27d6f771f79c585.png"/>
  <manifest:file-entry manifest:media-type="image/png" manifest:full-path="Pictures/50afa17831c5297a1ffa34436feae65b.png"/>
  <manifest:file-entry manifest:media-type="image/png" manifest:full-path="Pictures/e082e6c1cba1bcbe2d00b73ad89ef89c.png"/>
  <manifest:file-entry manifest:media-type="image/png" manifest:full-path="Pictures/03b511ffc0a81979f26338683e7da06f.png"/>
  <manifest:file-entry manifest:media-type="image/png" manifest:full-path="Pictures/32344a46e247a93ae27d30802550168a.png"/>
  <manifest:file-entry manifest:media-type="image/png" manifest:full-path="Pictures/216d7ea5ae67e72da51248e9cb317d70.png"/>
  <manifest:file-entry manifest:media-type="image/png" manifest:full-path="Pictures/02531953e70f3422aa8e56aa9c40dead.png"/>
  <manifest:file-entry manifest:media-type="image/png" manifest:full-path="Pictures/300b1ed146de24c68e7d00a0a71c3b0e.png"/>
  <manifest:file-entry manifest:media-type="image/png" manifest:full-path="Pictures/2c00f55f5b046c8e61fc4c59d2a70a4f.png"/>
  <manifest:file-entry manifest:media-type="image/png" manifest:full-path="Pictures/0595b4cdcb529eea4879659dcb4575f8.png"/>
  <manifest:file-entry manifest:media-type="image/png" manifest:full-path="Pictures/ec8773ed1f651ada31f243a13489701a.png"/>
  <manifest:file-entry manifest:media-type="image/jpeg" manifest:full-path="Pictures/41abd8d24cfa0560609b8f2c3c96ef4e.jpg"/>
  <manifest:file-entry manifest:media-type="image/jpeg" manifest:full-path="Pictures/10be828432432e1d56f595e8b265aac3.jpg"/>
  <manifest:file-entry manifest:media-type="image/png" manifest:full-path="Pictures/c423bf65e563cabd5da1cd6126caa32e.png"/>
  <manifest:file-entry manifest:media-type="image/png" manifest:full-path="Pictures/d39ebd9178c578661b21da653f8910bb.png"/>
  <manifest:file-entry manifest:media-type="image/png" manifest:full-path="Pictures/e72557735d46bdd13e4ca31518cd1589.png"/>
  <manifest:file-entry manifest:media-type="image/png" manifest:full-path="Pictures/a6bf91cebfa4ad60575fc00ef4fba09a.png"/>
  <manifest:file-entry manifest:media-type="image/png" manifest:full-path="Pictures/224088fad17b806b24467158e892b2b0.png"/>
  <manifest:file-entry manifest:media-type="image/png" manifest:full-path="Pictures/3f7fc6a274713c1e105de1d0b906b11a.png"/>
  <manifest:file-entry manifest:media-type="image/png" manifest:full-path="Pictures/86d9185bc2661029ebc27ee0c8935954.png"/>
  <manifest:file-entry manifest:media-type="image/png" manifest:full-path="Pictures/3bfe33a91e753d43c34390b7677846bd.png"/>
  <manifest:file-entry manifest:media-type="image/png" manifest:full-path="Pictures/ef84160eadbd47efda3fa9e62b774bb4.png"/>
  <manifest:file-entry manifest:media-type="image/png" manifest:full-path="Pictures/832638e0d95f5d96d62d1ecbca006257.png"/>
  <manifest:file-entry manifest:media-type="image/png" manifest:full-path="Pictures/7fa8f17fc36f44744e5240f291418985.png"/>
  <manifest:file-entry manifest:media-type="image/png" manifest:full-path="Pictures/1ffd092f9ae98694590bf2acb0ab28d5.png"/>
  <manifest:file-entry manifest:media-type="image/png" manifest:full-path="Pictures/f02a56369efab6b5f8cdf5479d42a1de.png"/>
  <manifest:file-entry manifest:media-type="image/png" manifest:full-path="Pictures/65e9fd177c07e547f4921f97613d4da1.png"/>
  <manifest:file-entry manifest:media-type="image/png" manifest:full-path="Pictures/8944f50c68fa5929151242f682777973.png"/>
  <manifest:file-entry manifest:media-type="image/png" manifest:full-path="Pictures/6a143e3c7fa495cd7de4a67437f5747a.png"/>
  <manifest:file-entry manifest:media-type="image/png" manifest:full-path="Pictures/a5e980b4671ad995ee809b5dfe2b07b6.png"/>
  <manifest:file-entry manifest:media-type="image/png" manifest:full-path="Pictures/8036e6e7cfbf86baa52b9f000825a634.png"/>
  <manifest:file-entry manifest:media-type="image/jpeg" manifest:full-path="Pictures/c063303a5e0d1ea805a452b99618e797.jpg"/>
  <manifest:file-entry manifest:media-type="image/png" manifest:full-path="Pictures/b48c26c3fd950bab171ac7c723e71b5b.png"/>
  <manifest:file-entry manifest:media-type="image/png" manifest:full-path="Pictures/e0c46c4c111b7308b118fb2403346051.png"/>
  <manifest:file-entry manifest:media-type="image/jpeg" manifest:full-path="Pictures/e62bf94f28f5d4dbd288ffa8db9fa49e.jpg"/>
  <manifest:file-entry manifest:media-type="image/png" manifest:full-path="Pictures/666e2ed92a262b5f0c15fed64daf291f.png"/>
  <manifest:file-entry manifest:media-type="image/png" manifest:full-path="Pictures/4c0ead5b71fb0ac27283e0b1552642fa.png"/>
  <manifest:file-entry manifest:media-type="image/png" manifest:full-path="Pictures/1731bca5d1e87418e05d14f24e92b56c.png"/>
  <manifest:file-entry manifest:media-type="image/png" manifest:full-path="Pictures/4b3be9580388ad1b53fdcf1f676e66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83D41D34.jpg" xlink:type="simple" xlink:show="embed" xlink:actuate="onLoad"/></draw:frame></text:p>
      <text:p text:style-name="P3"/>
      <text:p text:style-name="P3"/>
      <text:p text:style-name="P3">$NOME</text:p>
      <text:p text:style-name="P5">Software Manual</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Summary</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Summary</text:p>
          </text:index-title>
        </text:index-body>
      </text:table-of-content>
      <text:p text:style-name="Text_20_body"/>
      <text:p text:style-name="P1"/>
      <text:h text:style-name="Heading_20_1" text:outline-level="1"><text:bookmark-start text:name="mareltestnet"/>MarelTestNet<text:bookmark-end text:name="mareltestnet"/></text:h>
      <text:h text:style-name="Heading_20_2" text:outline-level="2"><text:bookmark-start text:name="preface"/>Preface<text:bookmark-end text:name="preface"/></text:h>
      <text:p text:style-name="Text_20_body">
The goal of this document is to help in the usage of <text:span text:style-name="Strong_20_Emphasis">MarelTest_Net</text:span> application. Used keyboard shortcuts are written inside brackets, like: <text:span text:style-name="Strong_20_Emphasis">[key]</text:span>, <text:span text:style-name="Strong_20_Emphasis">[key+key]</text:span>.</text:p>
      <text:h text:style-name="Heading_20_2" text:outline-level="2"><text:bookmark-start text:name="introduction"/>Introduction<text:bookmark-end text:name="introduction"/></text:h>
      <text:p text:style-name="Text_20_body">
<text:span text:style-name="Strong_20_Emphasis">MarelTestNet</text:span> is a data acquisition software.</text:p>
      <text:h text:style-name="Heading_20_2" text:outline-level="2"><text:bookmark-start text:name="interface"/>Interface<text:bookmark-end text:name="interface"/></text:h>
      <text:p text:style-name="Text_20_body">
The following image is the main window of the application:</text:p>
      <text:p text:style-name="Text_20_body"><draw:frame draw:style-name="mediacenter" draw:name="" text:anchor-type="paragraph" draw:z-index="0" svg:width="15.875cm" svg:height="9.4720833333333cm"><draw:image xlink:href="Pictures/0c21f149f2f3066639681d85dbe90b71.png" xlink:type="simple" xlink:show="embed" xlink:actuate="onLoad"/></draw:frame></text:p>
      <text:p text:style-name="Text_20_body">Following sections describe in detail all main window components.</text:p>
      <text:h text:style-name="Heading_20_3" text:outline-level="3"><text:bookmark-start text:name="menu_and_toolbar"/>Menu and toolbar<text:bookmark-end text:name="menu_and_toolbar"/></text:h>
      <text:p text:style-name="Text_20_body">
All application functions are available from menu and you can select them with mouse or with keyboard (pressing Alt + underlined letter of selected command).</text:p>
      <text:p text:style-name="Text_20_body">In this manual, all menu to use for each particular task are given with the following schema:</text:p>
      <text:p text:style-name="Text_20_body"><text:span text:style-name="Strong_20_Emphasis">Menu label ⇒ Submenu label ⇒ …</text:span></text:p>
      <text:p text:style-name="Text_20_body">The following table contains all toolbar items, with description of each button.
</text:p>
      <table:table>
        <table:table-column/>
        <table:table-column/>
        <table:table-row>
          <table:table-cell office:value-type="string" table:style-name="tableheader">
            <text:p text:style-name="Table_20_Heading"> Key </text:p>
          </table:table-cell>
          <table:table-cell office:value-type="string" table:style-name="tableheader">
            <text:p text:style-name="Table_20_Heading"> Function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Close application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5f003a1fb0f380332d08dbd1237380f7.png" xlink:type="simple" xlink:show="embed" xlink:actuate="onLoad"/></draw:frame>  </text:p>
          </table:table-cell>
          <table:table-cell office:value-type="string" table:style-name="tablecell">
            <text:p text:style-name="tablealignleft"> Create a new test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Edit test da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Acquisition start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06d8f375b58ca109679d54749a532514.png" xlink:type="simple" xlink:show="embed" xlink:actuate="onLoad"/></draw:frame>  </text:p>
          </table:table-cell>
          <table:table-cell office:value-type="string" table:style-name="tablecell">
            <text:p text:style-name="tablealignleft"> Acquisition stop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3e648cbfb279e1bb5418f4a3123b08c1.png" xlink:type="simple" xlink:show="embed" xlink:actuate="onLoad"/></draw:frame>  </text:p>
          </table:table-cell>
          <table:table-cell office:value-type="string" table:style-name="tablecell">
            <text:p text:style-name="tablealignleft"> Delete the current test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Save test in local databas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34c703527d55329a2a1c49e3b94e8204.png" xlink:type="simple" xlink:show="embed" xlink:actuate="onLoad"/></draw:frame>  </text:p>
          </table:table-cell>
          <table:table-cell office:value-type="string" table:style-name="tablecell">
            <text:p text:style-name="tablealignleft"> Save test in a removable device or another path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f1066f6f406c7aa82379f72bff69ba49.png" xlink:type="simple" xlink:show="embed" xlink:actuate="onLoad"/></draw:frame>  </text:p>
          </table:table-cell>
          <table:table-cell office:value-type="string" table:style-name="tablecell">
            <text:p text:style-name="tablealignleft"> Open a test from local databas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4f6d2a1386803ef4700bc6c633a8516d.png" xlink:type="simple" xlink:show="embed" xlink:actuate="onLoad"/></draw:frame>  </text:p>
          </table:table-cell>
          <table:table-cell office:value-type="string" table:style-name="tablecell">
            <text:p text:style-name="tablealignleft"> Open a test from a removable device or another path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9ead0d5c86d9e3788518628d9df4a4b7.png" xlink:type="simple" xlink:show="embed" xlink:actuate="onLoad"/></draw:frame>  </text:p>
          </table:table-cell>
          <table:table-cell office:value-type="string" table:style-name="tablecell">
            <text:p text:style-name="tablealignleft"> Close a test open from archiv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757504e08893567b77b20b79e33c1d5f.png" xlink:type="simple" xlink:show="embed" xlink:actuate="onLoad"/></draw:frame>  </text:p>
          </table:table-cell>
          <table:table-cell office:value-type="string" table:style-name="tablecell">
            <text:p text:style-name="tablealignleft"> Edit channels custom definitions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0848bbf311d1028a1f77ca6e450a8c3e.png" xlink:type="simple" xlink:show="embed" xlink:actuate="onLoad"/></draw:frame>  </text:p>
          </table:table-cell>
          <table:table-cell office:value-type="string" table:style-name="tablecell">
            <text:p text:style-name="tablealignleft"> View inputs instant values </text:p>
          </table:table-cell>
        </table:table-row>
        <table:table-row>
          <table:table-cell office:value-type="string" table:style-name="tablecell">
            <text:p text:style-name="tablealignright">  <draw:frame draw:style-name="media" draw:name="" text:anchor-type="as-char" draw:z-index="0" svg:width="0.84666666666667cm" svg:height="0.84666666666667cm"><draw:image xlink:href="Pictures/ee6fdfb7996db83e0fbad30d938a53b2.png" xlink:type="simple" xlink:show="embed" xlink:actuate="onLoad"/></draw:frame> </text:p>
          </table:table-cell>
          <table:table-cell office:value-type="string" table:style-name="tablecell">
            <text:p text:style-name="tablealignleft"> Make backup of application data on external device </text:p>
          </table:table-cell>
        </table:table-row>
      </table:table>
      <text:h text:style-name="Heading_20_3" text:outline-level="3"><text:bookmark-start text:name="tests_list"/>Tests list<text:bookmark-end text:name="tests_list"/></text:h>
      <text:p text:style-name="Text_20_body">
The tests list on the left, under the toolbar, shows all active and opened tests. Icon of tests indicate its states, like the following table:
</text:p>
      <table:table>
        <table:table-column/>
        <table:table-column/>
        <table:table-row>
          <table:table-cell office:value-type="string" table:style-name="tableheader">
            <text:p text:style-name="Table_20_Heading"> Icona </text:p>
          </table:table-cell>
          <table:table-cell office:value-type="string" table:style-name="tableheader">
            <text:p text:style-name="Table_20_Heading"> St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 Pause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f0f7d07ff78a16baa5a3dee31d3bb63.png" xlink:type="simple" xlink:show="embed" xlink:actuate="onLoad"/></draw:frame> </text:p>
          </table:table-cell>
          <table:table-cell office:value-type="string" table:style-name="tablecell">
            <text:p text:style-name="tablealignleft"> Acquisi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Acquisition comple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4ea72773a85b20190dad949f133acea.png" xlink:type="simple" xlink:show="embed" xlink:actuate="onLoad"/></draw:frame> </text:p>
          </table:table-cell>
          <table:table-cell office:value-type="string" table:style-name="tablecell">
            <text:p text:style-name="tablealignleft"> Opened from archiv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0268e9773b5fbeb9a9ad4b95ecef6f6.png" xlink:type="simple" xlink:show="embed" xlink:actuate="onLoad"/></draw:frame> </text:p>
          </table:table-cell>
          <table:table-cell office:value-type="string" table:style-name="tablecell">
            <text:p text:style-name="tablealignleft"> Opened from file </text:p>
          </table:table-cell>
        </table:table-row>
      </table:table>
      <text:h text:style-name="Heading_20_3" text:outline-level="3"><text:bookmark-start text:name="channels_list"/>Channels list<text:bookmark-end text:name="channels_list"/></text:h>
      <text:p text:style-name="Text_20_body">
Channels list is under tests list. It contains all inputs of selected test. For each channel, in first two columns there are color and description. Third column contains the last acquired value. In column header there is the time of the test duration.</text:p>
      <text:p text:style-name="Text_20_body">When you put vertical bars in the graph, the applications adds up to two new columns to show values and times of bars.</text:p>
      <text:p text:style-name="Text_20_body">To show/hide a channel in the graph, just check/uncheck the channel in the list.
</text:p>
      <text:h text:style-name="Heading_20_3" text:outline-level="3"><text:bookmark-start text:name="graph_toolbar"/>Graph toolbar<text:bookmark-end text:name="graph_toolbar"/></text:h>
      <text:p text:style-name="Text_20_body">
The graph toolbar allows the usage of all functions of the graph, like export as image, zoom, etc.
</text:p>
      <table:table>
        <table:table-column/>
        <table:table-column/>
        <table:table-row>
          <table:table-cell office:value-type="string" table:style-name="tablecell">
            <text:p text:style-name="tablealigncenter">  <draw:frame draw:style-name="media" draw:name="" text:anchor-type="as-char" draw:z-index="0" svg:width="0.84666666666667cm" svg:height="0.84666666666667cm"><draw:image xlink:href="Pictures/9be36b8c89ec7392840b5214fde5e01a.png" xlink:type="simple" xlink:show="embed" xlink:actuate="onLoad"/></draw:frame>  </text:p>
          </table:table-cell>
          <table:table-cell office:value-type="string" table:style-name="tablecell">
            <text:p text:style-name="tablealignleft"> Print graph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8c1efb4661410d0e3ae45c97abc539a4.png" xlink:type="simple" xlink:show="embed" xlink:actuate="onLoad"/></draw:frame>  </text:p>
          </table:table-cell>
          <table:table-cell office:value-type="string" table:style-name="tablecell">
            <text:p text:style-name="tablealignleft"> Export graph data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14c682ba29f562d3216ac3a06de2e2c7.png" xlink:type="simple" xlink:show="embed" xlink:actuate="onLoad"/></draw:frame>  </text:p>
          </table:table-cell>
          <table:table-cell office:value-type="string" table:style-name="tablecell">
            <text:p text:style-name="tablealignleft"> Save graph as imag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19caf8007d2814c6d5e1f6b9e97eb2da.png" xlink:type="simple" xlink:show="embed" xlink:actuate="onLoad"/></draw:frame>  </text:p>
          </table:table-cell>
          <table:table-cell office:value-type="string" table:style-name="tablecell">
            <text:p text:style-name="tablealignleft"> Show average values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0bb38116354a178d27d6f771f79c585.png" xlink:type="simple" xlink:show="embed" xlink:actuate="onLoad"/></draw:frame>  </text:p>
          </table:table-cell>
          <table:table-cell office:value-type="string" table:style-name="tablecell">
            <text:p text:style-name="tablealignleft"> Show bars values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50afa17831c5297a1ffa34436feae65b.png" xlink:type="simple" xlink:show="embed" xlink:actuate="onLoad"/></draw:frame>  </text:p>
          </table:table-cell>
          <table:table-cell office:value-type="string" table:style-name="tablecell">
            <text:p text:style-name="tablealignleft"> Show notes list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e082e6c1cba1bcbe2d00b73ad89ef89c.png" xlink:type="simple" xlink:show="embed" xlink:actuate="onLoad"/></draw:frame>  </text:p>
          </table:table-cell>
          <table:table-cell office:value-type="string" table:style-name="tablecell">
            <text:p text:style-name="tablealignleft"> Show attached images list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03b511ffc0a81979f26338683e7da06f.png" xlink:type="simple" xlink:show="embed" xlink:actuate="onLoad"/></draw:frame>  </text:p>
          </table:table-cell>
          <table:table-cell office:value-type="string" table:style-name="tablecell">
            <text:p text:style-name="tablealignleft"> Zoom tool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32344a46e247a93ae27d30802550168a.png" xlink:type="simple" xlink:show="embed" xlink:actuate="onLoad"/></draw:frame>  </text:p>
          </table:table-cell>
          <table:table-cell office:value-type="string" table:style-name="tablecell">
            <text:p text:style-name="tablealignleft"> Bars tool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216d7ea5ae67e72da51248e9cb317d70.png" xlink:type="simple" xlink:show="embed" xlink:actuate="onLoad"/></draw:frame>  </text:p>
          </table:table-cell>
          <table:table-cell office:value-type="string" table:style-name="tablecell">
            <text:p text:style-name="tablealignleft"> Insert a not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02531953e70f3422aa8e56aa9c40dead.png" xlink:type="simple" xlink:show="embed" xlink:actuate="onLoad"/></draw:frame>  </text:p>
          </table:table-cell>
          <table:table-cell office:value-type="string" table:style-name="tablecell">
            <text:p text:style-name="tablealignleft"> Insert attached imag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300b1ed146de24c68e7d00a0a71c3b0e.png" xlink:type="simple" xlink:show="embed" xlink:actuate="onLoad"/></draw:frame>  </text:p>
          </table:table-cell>
          <table:table-cell office:value-type="string" table:style-name="tablecell">
            <text:p text:style-name="tablealignleft"> Reset graph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2c00f55f5b046c8e61fc4c59d2a70a4f.png" xlink:type="simple" xlink:show="embed" xlink:actuate="onLoad"/></draw:frame>  </text:p>
          </table:table-cell>
          <table:table-cell office:value-type="string" table:style-name="tablecell">
            <text:p text:style-name="tablealignleft"> Graph settings </text:p>
          </table:table-cell>
        </table:table-row>
      </table:table>
      <text:h text:style-name="Heading_20_3" text:outline-level="3"><text:bookmark-start text:name="graph"/>Graph<text:bookmark-end text:name="graph"/></text:h>
      <text:p text:style-name="Text_20_body">
In graph there are all curves of the test probes. In the graph you can use zoom and selection bars.</text:p>
      <text:p text:style-name="Text_20_body"><draw:frame draw:style-name="mediacenter" draw:name="" text:anchor-type="paragraph" draw:z-index="0" svg:width="13.229166666667cm" svg:height="8.651875cm"><draw:image xlink:href="Pictures/0595b4cdcb529eea4879659dcb4575f8.png" xlink:type="simple" xlink:show="embed" xlink:actuate="onLoad"/></draw:fram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When mouse pointer is over the graph, its automatic refresh is disabled if the test is in acquisition state.</text:p>
          </table:table-cell>
        </table:table-row>
      </table:table>
      <text:h text:style-name="Heading_20_2" text:outline-level="2"><text:bookmark-start text:name="test"/>Test<text:bookmark-end text:name="test"/></text:h>
      <text:p text:style-name="Text_20_body">
The term <text:span text:style-name="Strong_20_Emphasis">Test</text:span> refers to the acquisition and storage phase of read input values. The application allows to start more concurrent tests. Tests can be saved in local archive on in other media, like removable devices.</text:p>
      <text:h text:style-name="Heading_20_3" text:outline-level="3"><text:bookmark-start text:name="new_test_f3"/>New test [F3]<text:bookmark-end text:name="new_test_f3"/></text:h>
      <text:p text:style-name="Text_20_body">
Select <text:span text:style-name="Strong_20_Emphasis">Test</text:span> ⇒ <text:span text:style-name="Strong_20_Emphasis">New</text:span> or press the <draw:frame draw:style-name="media" draw:name="" text:anchor-type="as-char" draw:z-index="0" svg:width="0.84666666666667cm" svg:height="0.84666666666667cm"><draw:image xlink:href="Pictures/5f003a1fb0f380332d08dbd1237380f7.png" xlink:type="simple" xlink:show="embed" xlink:actuate="onLoad"/></draw:frame> button to open the new test window: </text:p>
      <text:p text:style-name="Text_20_body"><draw:frame draw:style-name="mediacenter" draw:name="" text:anchor-type="paragraph" draw:z-index="0" svg:width="10.583333333333cm" svg:height="6.6675cm"><draw:image xlink:href="Pictures/41abd8d24cfa0560609b8f2c3c96ef4e.jpg" xlink:type="simple" xlink:show="embed" xlink:actuate="onLoad"/></draw:frame></text:p>
      <text:p text:style-name="Text_20_body"><text:span text:style-name="Strong_20_Emphasis">Description:</text:span> insert a brief description of the test.</text:p>
      <text:p text:style-name="Text_20_body"><text:span text:style-name="Strong_20_Emphasis">Serial Number:</text:span> this is an optional serial number of the product to test.</text:p>
      <text:p text:style-name="Text_20_body"><text:span text:style-name="Strong_20_Emphasis">Lenght (hours):</text:span> insert the maximum duration of the test in hours, if needed, otherwise 0.</text:p>
      <text:p text:style-name="Text_20_body"><text:span text:style-name="Strong_20_Emphasis">Sample time (seconds):</text:span> select the sample time in seconds for the test (available values are 1, 5, 15, 30 e 60).</text:p>
      <text:p text:style-name="Text_20_body"><text:span text:style-name="Strong_20_Emphasis">Notes:</text:span> optional test notes.</text:p>
      <text:p text:style-name="Text_20_body">Afterwards, you need to specify the input channels to use. You need to choose a description and a color for each one. Once configuration is ready, you can press <text:span text:style-name="Strong_20_Emphasis">Confirm</text:span> button. The application shows another window where you can see instant values of test inputs:</text:p>
      <text:p text:style-name="Text_20_body"><draw:frame draw:style-name="mediacenter" draw:name="" text:anchor-type="paragraph" draw:z-index="0" svg:width="7.9375cm" svg:height="5.9002083333333cm"><draw:image xlink:href="Pictures/10be828432432e1d56f595e8b265aac3.jpg" xlink:type="simple" xlink:show="embed" xlink:actuate="onLoad"/></draw:fram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After test creation, it's necessary to start the acquisition, as explained later in this chapter</text:p>
          </table:table-cell>
        </table:table-row>
      </table:table>
      <text:h text:style-name="Heading_20_3" text:outline-level="3"><text:bookmark-start text:name="inputs"/>Inputs<text:bookmark-end text:name="inputs"/></text:h>
      <text:p text:style-name="Text_20_body">
Before to start a new test, you need to define in archive the channels to use.</text:p>
      <text:p text:style-name="Text_20_body">Click with right mouse button on inputs list and choose <text:span text:style-name="Strong_20_Emphasis">Channels definition</text:span> to open the management window. See the <text:span text:style-name="Strong_20_Emphasis">Channels definition</text:span> section of <text:span text:style-name="Strong_20_Emphasis">Tools</text:span> chapter.
</text:p>
      <text:h text:style-name="Heading_20_4" text:outline-level="4"><text:bookmark-start text:name="inputs_grouping"/>Inputs grouping<text:bookmark-end text:name="inputs_grouping"/></text:h>
      <text:p text:style-name="Text_20_body">
Usually, during test start, the application shows all available input channels. Those cahnnels can be split into more “virtual” places for a better interpretation.
To select an input group, click with mouse over one place:</text:p>
      <text:p text:style-name="Text_20_body"><draw:frame draw:style-name="mediacenter" draw:name="" text:anchor-type="paragraph" draw:z-index="0" svg:width="13.255625cm" svg:height="1.3758333333333cm"><draw:image xlink:href="Pictures/c423bf65e563cabd5da1cd6126caa32e.png" xlink:type="simple" xlink:show="embed" xlink:actuate="onLoad"/></draw:frame></text:p>
      <text:p text:style-name="Text_20_body">Clicking <text:span text:style-name="Strong_20_Emphasis">All</text:span> button, you can come back to default view. You can use without problems channels from different places.</text:p>
      <text:h text:style-name="Heading_20_4" text:outline-level="4"><text:bookmark-start text:name="connect_a_channel"/>Connect a channel<text:bookmark-end text:name="connect_a_channel"/></text:h>
      <text:p text:style-name="Text_20_body">
Click with right mouse button on channel to connect, and select color and description from the popup menu:</text:p>
      <text:p text:style-name="Text_20_body"><draw:frame draw:style-name="mediacenter" draw:name="" text:anchor-type="paragraph" draw:z-index="0" svg:width="6.6145833333333cm" svg:height="5.55625cm"><draw:image xlink:href="Pictures/d39ebd9178c578661b21da653f8910bb.pn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robes list could be empty if there is no definitions in the archive for that probe type. Check the previous section <text:span text:style-name="Strong_20_Emphasis">Definitions archive</text:span>.</text:p>
          </table:table-cell>
        </table:table-row>
      </table:table>
      <text:h text:style-name="Heading_20_4" text:outline-level="4"><text:bookmark-start text:name="disconnect_a_channel"/>Disconnect a channel<text:bookmark-end text:name="disconnect_a_channel"/></text:h>
      <text:p text:style-name="Text_20_body">
Click with right mouse button on channel to disconnect and select <text:span text:style-name="Strong_20_Emphasis">Disconnect</text:span> from the popup menu:</text:p>
      <text:p text:style-name="Text_20_body"><draw:frame draw:style-name="mediacenter" draw:name="" text:anchor-type="paragraph" draw:z-index="0" svg:width="7.9375cm" svg:height="3.3602083333333cm"><draw:image xlink:href="Pictures/a6bf91cebfa4ad60575fc00ef4fba09a.png" xlink:type="simple" xlink:show="embed" xlink:actuate="onLoad"/></draw:frame>
</text:p>
      <text:h text:style-name="Heading_20_4" text:outline-level="4"><text:bookmark-start text:name="save_configuration"/>Save configuration<text:bookmark-end text:name="save_configuration"/></text:h>
      <text:p text:style-name="Text_20_body">
You can save inputs configuration to reload it in next tests:</text:p>
      <text:list text:style-name="List_20_1">
        <text:list-item>
          <text:p text:style-name="Text_20_body"> Click with right mouse button in inputs list;</text:p>
        </text:list-item>
        <text:list-item>
          <text:p text:style-name="Text_20_body"> Select the command <text:span text:style-name="Strong_20_Emphasis">Save configuration</text:span>;</text:p>
        </text:list-item>
        <text:list-item>
          <text:p text:style-name="Text_20_body"> Input a name for the new configuration and press <text:span text:style-name="Strong_20_Emphasis">Ok</text:span> in the next window.</text:p>
        </text:list-item>
      </text:list>
      <text:h text:style-name="Heading_20_4" text:outline-level="4"><text:bookmark-start text:name="open_configuration"/>Open configuration<text:bookmark-end text:name="open_configuration"/></text:h>
      <text:p text:style-name="Text_20_body">To open a configuration, follow this procedure:</text:p>
      <text:list text:style-name="List_20_1">
        <text:list-item>
          <text:p text:style-name="Text_20_body"> Click with right mouse button on inputs list;</text:p>
        </text:list-item>
        <text:list-item>
          <text:p text:style-name="Text_20_body"> Select <text:span text:style-name="Strong_20_Emphasis">Open configuration</text:span> and choose the desired configuration from the popup list;</text:p>
        </text:list-item>
        <text:list-item>
          <text:p text:style-name="Text_20_body"> Confirm opening pressing <text:span text:style-name="Strong_20_Emphasis">Ok</text:span> in the next window.</text:p>
        </text:list-item>
      </text:list>
      <text:h text:style-name="Heading_20_4" text:outline-level="4"><text:bookmark-start text:name="delete_configuration"/>Delete configuration<text:bookmark-end text:name="delete_configuration"/></text:h>
      <text:p text:style-name="Text_20_body">To delete an existing configuration, follow this procedure:</text:p>
      <text:list text:style-name="List_20_1">
        <text:list-item>
          <text:p text:style-name="Text_20_body"> Click with right mouse button on inputs list;</text:p>
        </text:list-item>
        <text:list-item>
          <text:p text:style-name="Text_20_body"> Select <text:span text:style-name="Strong_20_Emphasis">Delete configuration</text:span> and choose the desired configuration from the popup list;</text:p>
        </text:list-item>
        <text:list-item>
          <text:p text:style-name="Text_20_body"> Confirm deletion pressing <text:span text:style-name="Strong_20_Emphasis">Ok</text:span> in the next window.</text:p>
        </text:list-item>
      </text:list>
      <text:h text:style-name="Heading_20_3" text:outline-level="3"><text:bookmark-start text:name="start_acquisition_f5"/>Start acquisition [F5]<text:bookmark-end text:name="start_acquisition_f5"/></text:h>
      <text:p text:style-name="Text_20_body">
Select the test in the list and click <text:span text:style-name="Strong_20_Emphasis">Test</text:span> ⇒ <text:span text:style-name="Strong_20_Emphasis">Start</text:span>, or press the <draw:frame draw:style-name="media" draw:name="" text:anchor-type="as-char" draw:z-index="0" svg:width="0.84666666666667cm" svg:height="0.84666666666667cm"><draw:image xlink:href="Pictures/851c895dd75412f39850d1b652f5829a.png" xlink:type="simple" xlink:show="embed" xlink:actuate="onLoad"/></draw:frame> butto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the same test, you can start/stop acquisition more times.</text:p>
          </table:table-cell>
        </table:table-row>
      </table:table>
      <text:h text:style-name="Heading_20_3" text:outline-level="3"><text:bookmark-start text:name="stop_acqusition_f6"/>Stop acqusition [F6]<text:bookmark-end text:name="stop_acqusition_f6"/></text:h>
      <text:p text:style-name="Text_20_body">
Select the test in the list and click <text:span text:style-name="Strong_20_Emphasis">Test</text:span> ⇒ <text:span text:style-name="Strong_20_Emphasis">Stop</text:span>, or press the <draw:frame draw:style-name="media" draw:name="" text:anchor-type="as-char" draw:z-index="0" svg:width="0.84666666666667cm" svg:height="0.84666666666667cm"><draw:image xlink:href="Pictures/06d8f375b58ca109679d54749a532514.png" xlink:type="simple" xlink:show="embed" xlink:actuate="onLoad"/></draw:frame> butto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graph a vertical bar is added to show where acqusition is stopped.</text:p>
          </table:table-cell>
        </table:table-row>
      </table:table>
      <text:h text:style-name="Heading_20_3" text:outline-level="3"><text:bookmark-start text:name="delete_test"/>Delete test<text:bookmark-end text:name="delete_test"/></text:h>
      <text:p text:style-name="Text_20_body">
Select the test from the list and press <text:span text:style-name="Strong_20_Emphasis">Test</text:span> ⇒ <text:span text:style-name="Strong_20_Emphasis">Delete</text:span>, or press the <draw:frame draw:style-name="media" draw:name="" text:anchor-type="as-char" draw:z-index="0" svg:width="0.84666666666667cm" svg:height="0.84666666666667cm"><draw:image xlink:href="Pictures/3e648cbfb279e1bb5418f4a3123b08c1.png" xlink:type="simple" xlink:show="embed" xlink:actuate="onLoad"/></draw:frame> button. Complete deletion pressing <text:span text:style-name="Strong_20_Emphasis">OK</text:span> in the next confirmation window. </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Deleted tests can't be recovered.</text:p>
          </table:table-cell>
        </table:table-row>
      </table:table>
      <text:h text:style-name="Heading_20_3" text:outline-level="3"><text:bookmark-start text:name="save_test_in_archive_ctrl_a"/>Save test in archive [CTRL+A]<text:bookmark-end text:name="save_test_in_archive_ctrl_a"/></text:h>
      <text:p text:style-name="Text_20_body">
Use this function to save the test in local archive of the application.
</text:p>
      <text:list text:style-name="List_20_1">
        <text:list-item>
          <text:p text:style-name="Text_20_body"> Select the test in the list;</text:p>
        </text:list-item>
        <text:list-item>
          <text:p text:style-name="Text_20_body"> Select <text:span text:style-name="Strong_20_Emphasis">Test</text:span> ⇒ <text:span text:style-name="Strong_20_Emphasis">Archive</text:span>, or press the <draw:frame draw:style-name="media" draw:name="" text:anchor-type="as-char" draw:z-index="0" svg:width="0.84666666666667cm" svg:height="0.84666666666667cm"><draw:image xlink:href="Pictures/fd087cd4b701d7154ca88f17f3786cd9.png" xlink:type="simple" xlink:show="embed" xlink:actuate="onLoad"/></draw:frame> button;</text:p>
        </text:list-item>
        <text:list-item>
          <text:p text:style-name="Text_20_body"> Confirm with <text:span text:style-name="Strong_20_Emphasis">Ok</text:span> in the next window.</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All test data will be compressed, so this operation could takes some seconds to complete.</text:p>
          </table:table-cell>
        </table:table-row>
      </table:table>
      <text:h text:style-name="Heading_20_3" text:outline-level="3"><text:bookmark-start text:name="save_test_in_folder_ctrl_s"/>Save test in folder [CTRL+S]<text:bookmark-end text:name="save_test_in_folder_ctrl_s"/></text:h>
      <text:p text:style-name="Text_20_body">
You can use this function to save test data on removable devices, network drivers or different folders.
</text:p>
      <text:list text:style-name="List_20_1">
        <text:list-item>
          <text:p text:style-name="Text_20_body"> Select the test in the list;</text:p>
        </text:list-item>
        <text:list-item>
          <text:p text:style-name="Text_20_body"> Select <text:span text:style-name="Strong_20_Emphasis">Test</text:span> ⇒ <text:span text:style-name="Strong_20_Emphasis">Save</text:span>, or press the <draw:frame draw:style-name="media" draw:name="" text:anchor-type="as-char" draw:z-index="0" svg:width="0.84666666666667cm" svg:height="0.84666666666667cm"><draw:image xlink:href="Pictures/34c703527d55329a2a1c49e3b94e8204.png" xlink:type="simple" xlink:show="embed" xlink:actuate="onLoad"/></draw:frame> button;</text:p>
        </text:list-item>
        <text:list-item>
          <text:p text:style-name="Text_20_body"> Input a name for the file and select the path in the <text:span text:style-name="Strong_20_Emphasis">Save as</text:span> window;</text:p>
        </text:list-item>
        <text:list-item>
          <text:p text:style-name="Text_20_body"> Confirm with <text:span text:style-name="Strong_20_Emphasis">Ok</text:span> button in the next window.</text:p>
        </text:list-item>
      </text:list>
      <text:p text:style-name="Text_20_body">
For each test, the application will creates two or more files with the following extensions:
</text:p>
      <table:table>
        <table:table-column/>
        <table:table-column/>
        <table:table-row>
          <table:table-cell office:value-type="string" table:style-name="tableheader">
            <text:p text:style-name="Table_20_Heading"> Extension </text:p>
          </table:table-cell>
          <table:table-cell office:value-type="string" table:style-name="tableheader">
            <text:p text:style-name="Table_20_Heading"> Content </text:p>
          </table:table-cell>
        </table:table-row>
        <table:table-row>
          <table:table-cell office:value-type="string" table:style-name="tablecell">
            <text:p text:style-name="tablealignleft"> .thf </text:p>
          </table:table-cell>
          <table:table-cell office:value-type="string" table:style-name="tablecell">
            <text:p text:style-name="tablealignleft"> XML file with test info </text:p>
          </table:table-cell>
        </table:table-row>
        <table:table-row>
          <table:table-cell office:value-type="string" table:style-name="tablecell">
            <text:p text:style-name="tablealignleft"> .tdf </text:p>
          </table:table-cell>
          <table:table-cell office:value-type="string" table:style-name="tablecell">
            <text:p text:style-name="tablealignleft"> Binary data of the probes </text:p>
          </table:table-cell>
        </table:table-row>
        <table:table-row>
          <table:table-cell office:value-type="string" table:style-name="tablecell">
            <text:p text:style-name="tablealignleft"> .tif </text:p>
          </table:table-cell>
          <table:table-cell office:value-type="string" table:style-name="tablecell">
            <text:p text:style-name="tablealignleft"> Attached images archive (optional)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Depending on acquired data size, this operation can take some time to complete.</text:p>
          </table:table-cell>
        </table:table-row>
      </table:table>
      <text:h text:style-name="Heading_20_3" text:outline-level="3"><text:bookmark-start text:name="open_test_form_archive_f10"/>Open test form archive [F10]<text:bookmark-end text:name="open_test_form_archive_f10"/></text:h>
      <text:p text:style-name="Text_20_body">
You can use this function to open a test previously saved in local application archive.
</text:p>
      <text:list text:style-name="List_20_1">
        <text:list-item>
          <text:p text:style-name="Text_20_body"> Select <text:span text:style-name="Strong_20_Emphasis">Test</text:span> ⇒ <text:span text:style-name="Strong_20_Emphasis">Open from archive</text:span>, or press the <draw:frame draw:style-name="media" draw:name="" text:anchor-type="as-char" draw:z-index="0" svg:width="0.84666666666667cm" svg:height="0.84666666666667cm"><draw:image xlink:href="Pictures/f1066f6f406c7aa82379f72bff69ba49.png" xlink:type="simple" xlink:show="embed" xlink:actuate="onLoad"/></draw:frame> button to open the following window:</text:p>
        </text:list-item>
      </text:list>
      <text:p text:style-name="Text_20_body">
<draw:frame draw:style-name="mediacenter" draw:name="" text:anchor-type="paragraph" draw:z-index="0" svg:width="13.229166666667cm" svg:height="6.9320833333333cm"><draw:image xlink:href="Pictures/3f7fc6a274713c1e105de1d0b906b11a.png" xlink:type="simple" xlink:show="embed" xlink:actuate="onLoad"/></draw:frame>
</text:p>
      <text:list text:style-name="List_20_1">
        <text:list-item>
          <text:p text:style-name="Text_20_body"> Press the <text:span text:style-name="Strong_20_Emphasis">Find</text:span> button to show all archived tests;</text:p>
        </text:list-item>
        <text:list-item>
          <text:p text:style-name="Text_20_body"> Select the test to open and press <text:span text:style-name="Strong_20_Emphasis">View</text:span> button to open it.</text:p>
        </text:list-item>
      </text:list>
      <text:p text:style-name="Text_20_body">
You can search and filter archived tests with the following fields:</text:p>
      <text:list text:style-name="List_20_1">
        <text:list-item>
          <text:p text:style-name="Text_20_body"> Date (from/to)</text:p>
        </text:list-item>
        <text:list-item>
          <text:p text:style-name="Text_20_body"> Model</text:p>
        </text:list-item>
        <text:list-item>
          <text:p text:style-name="Text_20_body"> Serial number</text:p>
        </text:list-item>
        <text:list-item>
          <text:p text:style-name="Text_20_body"> Notes</text:p>
        </text:list-item>
      </text:list>
      <text:p text:style-name="Text_20_body">In dates fields, you should specify the begin and the end of the search period; in other fields, you could add one or more characters to search.</text:p>
      <text:h text:style-name="Heading_20_3" text:outline-level="3"><text:bookmark-start text:name="open_test_from_folder_f11"/>Open test from folder [F11]<text:bookmark-end text:name="open_test_from_folder_f11"/></text:h>
      <text:p text:style-name="Text_20_body">
With this function you can open a test from a removable device, a network driver or a different folder.
</text:p>
      <text:list text:style-name="List_20_1">
        <text:list-item>
          <text:p text:style-name="Text_20_body"> Select the command <text:span text:style-name="Strong_20_Emphasis">Test</text:span> ⇒ <text:span text:style-name="Strong_20_Emphasis">Open from folder…</text:span> or press the <draw:frame draw:style-name="media" draw:name="" text:anchor-type="as-char" draw:z-index="0" svg:width="0.84666666666667cm" svg:height="0.84666666666667cm"><draw:image xlink:href="Pictures/4f6d2a1386803ef4700bc6c633a8516d.png" xlink:type="simple" xlink:show="embed" xlink:actuate="onLoad"/></draw:frame> button;</text:p>
        </text:list-item>
        <text:list-item>
          <text:p text:style-name="Text_20_body"> In the open dialog, find the <text:span text:style-name="Emphasis">.thf</text:span> file of the desired test and press <text:span text:style-name="Strong_20_Emphasis">Open</text:span>.</text:p>
        </text:list-item>
      </text:list>
      <text:h text:style-name="Heading_20_2" text:outline-level="2"><text:bookmark-start text:name="graph_tools"/>Graph tools<text:bookmark-end text:name="graph_tools"/></text:h>
      <text:h text:style-name="Heading_20_3" text:outline-level="3"><text:bookmark-start text:name="print"/>Print<text:bookmark-end text:name="print"/></text:h>
      <text:p text:style-name="Text_20_body">
With this tool you can print the graph, at its current state, also if there is active zoom.</text:p>
      <text:h text:style-name="Heading_20_3" text:outline-level="3"><text:bookmark-start text:name="export"/>Export<text:bookmark-end text:name="export"/></text:h>
      <text:p text:style-name="Text_20_body">
This tool allows to export graph data in a text file, that you can open in external applications as Microsoft Excel® or LibreOffice Calc.</text:p>
      <text:h text:style-name="Heading_20_3" text:outline-level="3"><text:bookmark-start text:name="save"/>Save<text:bookmark-end text:name="save"/></text:h>
      <text:p text:style-name="Text_20_body">
This tool allows to save the graph as <text:a xlink:type="simple" xlink:href="http://it.wikipedia.org/wiki/JPEG">JPEG</text:a>, <text:a xlink:type="simple" xlink:href="http://it.wikipedia.org/wiki/BITMAP">BITMAP</text:a> or <text:a xlink:type="simple" xlink:href="http://it.wikipedia.org/wiki/PNG">PNG</text:a> image.
</text:p>
      <text:h text:style-name="Heading_20_3" text:outline-level="3"><text:bookmark-start text:name="average_values"/>Average values<text:bookmark-end text:name="average_values"/></text:h>
      <text:p text:style-name="Text_20_body">
This tool open a window with minimum value, maximum value, integral average and arithmetic average of all inputs of the selected test.</text:p>
      <text:p text:style-name="Text_20_body"><draw:frame draw:style-name="mediacenter" draw:name="" text:anchor-type="paragraph" draw:z-index="0" svg:width="7.9375cm" svg:height="5.2122916666667cm"><draw:image xlink:href="Pictures/86d9185bc2661029ebc27ee0c8935954.png" xlink:type="simple" xlink:show="embed" xlink:actuate="onLoad"/></draw:frame></text:p>
      <text:h text:style-name="Heading_20_3" text:outline-level="3"><text:bookmark-start text:name="bar_values"/>Bar values<text:bookmark-end text:name="bar_values"/></text:h>
      <text:p text:style-name="Text_20_body">
This tool open a window with all inputs values of the selected test, in the position of the bars.</text:p>
      <text:p text:style-name="Text_20_body"><draw:frame draw:style-name="mediacenter" draw:name="" text:anchor-type="paragraph" draw:z-index="0" svg:width="10.583333333333cm" svg:height="7.14375cm"><draw:image xlink:href="Pictures/3bfe33a91e753d43c34390b7677846bd.png" xlink:type="simple" xlink:show="embed" xlink:actuate="onLoad"/></draw:frame>
</text:p>
      <text:h text:style-name="Heading_20_3" text:outline-level="3"><text:bookmark-start text:name="notes_list"/>Notes list<text:bookmark-end text:name="notes_list"/></text:h>
      <text:p text:style-name="Text_20_body">
This tool opens a window with the list of all notes placed in the graph.</text:p>
      <text:p text:style-name="Text_20_body"><draw:frame draw:style-name="mediacenter" draw:name="" text:anchor-type="paragraph" draw:z-index="0" svg:width="10.583333333333cm" svg:height="6.5352083333333cm"><draw:image xlink:href="Pictures/ef84160eadbd47efda3fa9e62b774bb4.png" xlink:type="simple" xlink:show="embed" xlink:actuate="onLoad"/></draw:frame>
</text:p>
      <text:list text:style-name="List_20_1">
        <text:list-item>
          <text:p text:style-name="Text_20_body"> The <text:span text:style-name="Strong_20_Emphasis">View note</text:span> button allows to scroll the graph to show the page of the selected note.</text:p>
        </text:list-item>
        <text:list-item>
          <text:p text:style-name="Text_20_body"> The <text:span text:style-name="Strong_20_Emphasis">Delete note</text:span> button allows to delete the selected note.</text:p>
        </text:list-item>
      </text:list>
      <text:h text:style-name="Heading_20_3" text:outline-level="3"><text:bookmark-start text:name="images_list"/>Images list<text:bookmark-end text:name="images_list"/></text:h>
      <text:p text:style-name="Text_20_body">
This tool opens a window with all attached images.</text:p>
      <text:p text:style-name="Text_20_body"><draw:frame draw:style-name="mediacenter" draw:name="" text:anchor-type="paragraph" draw:z-index="0" svg:width="10.583333333333cm" svg:height="7.540625cm"><draw:image xlink:href="Pictures/832638e0d95f5d96d62d1ecbca006257.png" xlink:type="simple" xlink:show="embed" xlink:actuate="onLoad"/></draw:frame>
</text:p>
      <text:list text:style-name="List_20_1">
        <text:list-item>
          <text:p text:style-name="Text_20_body"> The <text:span text:style-name="Strong_20_Emphasis">View</text:span> button allows to scroll the graph to show the page of the selected note.</text:p>
        </text:list-item>
        <text:list-item>
          <text:p text:style-name="Text_20_body"> The <text:span text:style-name="Strong_20_Emphasis">Edit</text:span> button allows to edit the note of the selected image. When edited, press the <text:span text:style-name="Strong_20_Emphasis">Save</text:span> button to confirm the change.</text:p>
        </text:list-item>
        <text:list-item>
          <text:p text:style-name="Text_20_body"> The <text:span text:style-name="Strong_20_Emphasis">Delete</text:span> button allows to delete the selected image.</text:p>
        </text:list-item>
      </text:list>
      <text:h text:style-name="Heading_20_3" text:outline-level="3"><text:bookmark-start text:name="zoom"/>Zoom<text:bookmark-end text:name="zoom"/></text:h>
      <text:p text:style-name="Text_20_body">
When the zoom tool is enabled, you can select with mouse an area in the graph and enlarge it. You can enlarge again the same area with the zoom tool.</text:p>
      <text:h text:style-name="Heading_20_3" text:outline-level="3"><text:bookmark-start text:name="bars"/>Bars<text:bookmark-end text:name="bars"/></text:h>
      <text:p text:style-name="Text_20_body">
With this tool you can show test input values at the point where you click with mouse in the graph. With left click you can insert the first bar, with the right click you can insert the second one. To insert more bars, you can use the left click together with the keyboard <text:span text:style-name="Strong_20_Emphasis">SHIFT</text:span> button.</text:p>
      <text:h text:style-name="Heading_20_4" text:outline-level="4"><text:bookmark-start text:name="set_a_manual_bar"/>Set a manual bar<text:bookmark-end text:name="set_a_manual_bar"/></text:h>
      <text:p text:style-name="Text_20_body">
With the two popup menu items, you can set manually the position of the bars, setting the precise time.</text:p>
      <text:p text:style-name="Text_20_body"><draw:frame draw:style-name="mediacenter" draw:name="" text:anchor-type="paragraph" draw:z-index="0" svg:width="2.1166666666667cm" svg:height="1.6933333333333cm"><draw:image xlink:href="Pictures/7fa8f17fc36f44744e5240f291418985.png" xlink:type="simple" xlink:show="embed" xlink:actuate="onLoad"/></draw:frame></text:p>
      <text:h text:style-name="Heading_20_3" text:outline-level="3"><text:bookmark-start text:name="notes_insertion"/>Notes insertion<text:bookmark-end text:name="notes_insertion"/></text:h>
      <text:p text:style-name="Text_20_body">
When you click the note insertion button, you need to click a point in the graph where to add it. In the next window, you need to insert the note text and press <text:span text:style-name="Strong_20_Emphasis">Confirm</text:span>, or press <text:span text:style-name="Strong_20_Emphasis">Cancel</text:span> to undo the insertion.</text:p>
      <text:p text:style-name="Text_20_body"><draw:frame draw:style-name="mediacenter" draw:name="" text:anchor-type="paragraph" draw:z-index="0" svg:width="5.2916666666667cm" svg:height="2.0902083333333cm"><draw:image xlink:href="Pictures/1ffd092f9ae98694590bf2acb0ab28d5.png" xlink:type="simple" xlink:show="embed" xlink:actuate="onLoad"/></draw:frame>
</text:p>
      <text:h text:style-name="Heading_20_3" text:outline-level="3"><text:bookmark-start text:name="image_insertion"/>Image insertion<text:bookmark-end text:name="image_insertion"/></text:h>
      <text:p text:style-name="Text_20_body">
When you press the image insertion button, you need to click a point in the graph where to add it. In the next window, you need to select the image file with the <text:span text:style-name="Strong_20_Emphasis">Load</text:span> button, insert a description note and press <text:span text:style-name="Strong_20_Emphasis">Confirm</text:span> to complete the operation, or press Cancel to undo the insertion. </text:p>
      <text:p text:style-name="Text_20_body"><draw:frame draw:style-name="mediacenter" draw:name="" text:anchor-type="paragraph" draw:z-index="0" svg:width="7.9375cm" svg:height="8.0697916666667cm"><draw:image xlink:href="Pictures/f02a56369efab6b5f8cdf5479d42a1de.png" xlink:type="simple" xlink:show="embed" xlink:actuate="onLoad"/></draw:frame>
</text:p>
      <text:h text:style-name="Heading_20_3" text:outline-level="3"><text:bookmark-start text:name="reset"/>Reset<text:bookmark-end text:name="reset"/></text:h>
      <text:p text:style-name="Text_20_body">
With this tool you can restore the inizial graph state (this tool undos the zoom and deletes all inserted bars).</text:p>
      <text:h text:style-name="Heading_20_2" text:outline-level="2"><text:bookmark-start text:name="tools"/>Tools<text:bookmark-end text:name="tools"/></text:h>
      <text:h text:style-name="Heading_20_3" text:outline-level="3"><text:bookmark-start text:name="graph_settings"/>Graph settings<text:bookmark-end text:name="graph_settings"/></text:h>
      <text:p text:style-name="Text_20_body">
In this window you can edit all graph settings.
</text:p>
      <text:list text:style-name="List_20_1">
        <text:list-item>
          <text:p text:style-name="Text_20_body"> <text:span text:style-name="Strong_20_Emphasis">Max value</text:span>: maximum value of the graph.</text:p>
        </text:list-item>
        <text:list-item>
          <text:p text:style-name="Text_20_body"> <text:span text:style-name="Strong_20_Emphasis">Min value</text:span>: minimum value of the graph.</text:p>
        </text:list-item>
        <text:list-item>
          <text:p text:style-name="Text_20_body"> <text:span text:style-name="Strong_20_Emphasis">Grid value</text:span>: value of the graph grid.</text:p>
        </text:list-item>
        <text:list-item>
          <text:p text:style-name="Text_20_body"> <text:span text:style-name="Strong_20_Emphasis">Page lenght (hours)</text:span>: lenght of the graph page in hours.</text:p>
        </text:list-item>
        <text:list-item>
          <text:p text:style-name="Text_20_body"> <text:span text:style-name="Strong_20_Emphasis">Page divisions (minutes)</text:span>: grid divisions of the graph page in minutes.</text:p>
        </text:list-item>
        <text:list-item>
          <text:p text:style-name="Text_20_body"> <text:span text:style-name="Strong_20_Emphasis">Smooth graph</text:span>: if enabled, the graph is smooth.</text:p>
        </text:list-item>
        <text:list-item>
          <text:p text:style-name="Text_20_body"> <text:span text:style-name="Strong_20_Emphasis">Show system time on X axis</text:span>: if enabled, in graph you will see real time instead of test time.</text:p>
        </text:list-item>
        <text:list-item>
          <text:p text:style-name="Text_20_body"> <text:span text:style-name="Strong_20_Emphasis">Wireless sensors comm filter</text:span>: if enabled, it hides wireless communication holes in graph.</text:p>
        </text:list-item>
        <text:list-item>
          <text:p text:style-name="Text_20_body"> <text:span text:style-name="Strong_20_Emphasis">Graph updating timer (seconds)</text:span>: the refresh time of the graph during acquisition.</text:p>
        </text:list-item>
        <text:list-item>
          <text:p text:style-name="Text_20_body"> <text:span text:style-name="Strong_20_Emphasis">Colors (background, axis, bars, restart bars, notes)</text:span>: customizable colors of graph items.</text:p>
        </text:list-item>
        <text:list-item>
          <text:p text:style-name="Text_20_body"> <text:span text:style-name="Strong_20_Emphasis">Input scales</text:span>: you can customize scale for each input type.</text:p>
        </text:list-item>
        <text:list-item>
          <text:p text:style-name="Text_20_body"> <text:span text:style-name="Strong_20_Emphasis">Second scale input</text:span>: scale to show on the left of the graph.</text:p>
        </text:list-item>
        <text:list-item>
          <text:p text:style-name="Text_20_body"> <text:span text:style-name="Strong_20_Emphasis">Revolution/minute filter (seconds)</text:span>: filter to apply to counters inputs.</text:p>
        </text:list-item>
      </text:list>
      <text:p text:style-name="Text_20_body">
<draw:frame draw:style-name="mediacenter" draw:name="" text:anchor-type="paragraph" draw:z-index="0" svg:width="10.583333333333cm" svg:height="9.0752083333333cm"><draw:image xlink:href="Pictures/65e9fd177c07e547f4921f97613d4da1.png" xlink:type="simple" xlink:show="embed" xlink:actuate="onLoad"/></draw:frame></text:p>
      <text:h text:style-name="Heading_20_3" text:outline-level="3"><text:bookmark-start text:name="channels_definitions"/>Channels definitions<text:bookmark-end text:name="channels_definitions"/></text:h>
      <text:p text:style-name="Text_20_body">
Before you create a configuration, you need to define channels to use.</text:p>
      <text:list text:style-name="List_20_1">
        <text:list-item>
          <text:p text:style-name="Text_20_body"> Select <text:span text:style-name="Strong_20_Emphasis">Tools</text:span> ⇒ <text:span text:style-name="Strong_20_Emphasis">Channels definitions</text:span> to open the following panel:</text:p>
        </text:list-item>
      </text:list>
      <text:p text:style-name="Text_20_body">
<draw:frame draw:style-name="mediacenter" draw:name="" text:anchor-type="paragraph" draw:z-index="0" svg:width="10.583333333333cm" svg:height="8.969375cm"><draw:image xlink:href="Pictures/8944f50c68fa5929151242f682777973.png" xlink:type="simple" xlink:show="embed" xlink:actuate="onLoad"/></draw:frame></text:p>
      <text:p text:style-name="Text_20_body">To add a new definition:</text:p>
      <text:list text:style-name="List_20_1">
        <text:list-item>
          <text:p text:style-name="Text_20_body"> Select <text:span text:style-name="Strong_20_Emphasis">New</text:span> or right click with mouse on channel list and choose <text:span text:style-name="Strong_20_Emphasis">New</text:span> from popup menu;</text:p>
        </text:list-item>
        <text:list-item>
          <text:p text:style-name="Text_20_body"> Select the input type from the popup list;</text:p>
        </text:list-item>
        <text:list-item>
          <text:p text:style-name="Text_20_body"> Insert a description;</text:p>
        </text:list-item>
        <text:list-item>
          <text:p text:style-name="Text_20_body"> Set the color with <draw:frame draw:style-name="media" draw:name="" text:anchor-type="as-char" draw:z-index="0" svg:width="1.5875cm" svg:height="1.0054166666667cm"><draw:image xlink:href="Pictures/6a143e3c7fa495cd7de4a67437f5747a.png" xlink:type="simple" xlink:show="embed" xlink:actuate="onLoad"/></draw:frame> button;</text:p>
        </text:list-item>
        <text:list-item>
          <text:p text:style-name="Text_20_body"> Press <text:span text:style-name="Strong_20_Emphasis">Update</text:span> button.</text:p>
        </text:list-item>
      </text:list>
      <text:p text:style-name="Text_20_body">
For <text:span text:style-name="Strong_20_Emphasis">Analogic</text:span> type inputs, you need also to specify other parameters, accorting to used device:</text:p>
      <text:p text:style-name="Text_20_body"><draw:frame draw:style-name="mediacenter" draw:name="" text:anchor-type="paragraph" draw:z-index="0" svg:width="4.7360416666667cm" svg:height="3.413125cm"><draw:image xlink:href="Pictures/a5e980b4671ad995ee809b5dfe2b07b6.png" xlink:type="simple" xlink:show="embed" xlink:actuate="onLoad"/></draw:frame></text:p>
      <text:p text:style-name="Text_20_body">Full <text:span text:style-name="Strong_20_Emphasis">Physical unit</text:span> and <text:span text:style-name="Strong_20_Emphasis">Logical unit</text:span> fields with tool generated voltage and the measured value, and write the measure unit too.</text:p>
      <text:p text:style-name="Text_20_body">For <text:span text:style-name="Strong_20_Emphasis">Counter</text:span> type inputs, you need to specify also if they are incremental (like liter counters) or not (like revolution counters), and specify pulses for unit and measure unit.</text:p>
      <text:p text:style-name="Text_20_body"><draw:frame draw:style-name="mediacenter" draw:name="" text:anchor-type="paragraph" draw:z-index="0" svg:width="4.6566666666667cm" svg:height="2.8839583333333cm"><draw:image xlink:href="Pictures/8036e6e7cfbf86baa52b9f000825a634.pn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You can use definitions archive also while setting up a new test, as described in relative section.</text:p>
          </table:table-cell>
        </table:table-row>
      </table:table>
      <text:h text:style-name="Heading_20_3" text:outline-level="3"><text:bookmark-start text:name="input_values"/>Input values<text:bookmark-end text:name="input_values"/></text:h>
      <text:p text:style-name="Text_20_body">
To view real time system inputs values, select <text:span text:style-name="Strong_20_Emphasis">Tools</text:span> ⇒ <text:span text:style-name="Strong_20_Emphasis">Input values</text:span>, or press <draw:frame draw:style-name="media" draw:name="" text:anchor-type="as-char" draw:z-index="0" svg:width="0.84666666666667cm" svg:height="0.84666666666667cm"><draw:image xlink:href="Pictures/0848bbf311d1028a1f77ca6e450a8c3e.png" xlink:type="simple" xlink:show="embed" xlink:actuate="onLoad"/></draw:frame> button:</text:p>
      <text:p text:style-name="Text_20_body"><draw:frame draw:style-name="mediacenter" draw:name="" text:anchor-type="paragraph" draw:z-index="0" svg:width="7.9375cm" svg:height="9.8954166666667cm"><draw:image xlink:href="Pictures/c063303a5e0d1ea805a452b99618e797.jp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put values are update every second</text:p>
          </table:table-cell>
        </table:table-row>
      </table:table>
      <text:h text:style-name="Heading_20_3" text:outline-level="3"><text:bookmark-start text:name="backup"/>Backup<text:bookmark-end text:name="backup"/></text:h>
      <text:p text:style-name="Text_20_body">
With this tool you can make a backup of all MarelTestNet data and archives.</text:p>
      <text:p text:style-name="Text_20_body">Select <text:span text:style-name="Strong_20_Emphasis">Tools</text:span> ⇒ <text:span text:style-name="Strong_20_Emphasis">Backup</text:span> to open the backup window:</text:p>
      <text:p text:style-name="Text_20_body"><draw:frame draw:style-name="mediacenter" draw:name="" text:anchor-type="paragraph" draw:z-index="0" svg:width="11.90625cm" svg:height="7.46125cm"><draw:image xlink:href="Pictures/b48c26c3fd950bab171ac7c723e71b5b.png" xlink:type="simple" xlink:show="embed" xlink:actuate="onLoad"/></draw:frame></text:p>
      <text:p text:style-name="Text_20_body">Set the destination folder where copy files with <text:span text:style-name="Strong_20_Emphasis">Select</text:span> button. To start the backup, press <text:span text:style-name="Strong_20_Emphasis">Start</text:span>.</text:p>
      <text:p text:style-name="Text_20_body">When backup is complete, press <text:span text:style-name="Strong_20_Emphasis">Close</text:span> to close the window.</text:p>
      <text:h text:style-name="Heading_20_3" text:outline-level="3"><text:bookmark-start text:name="program_options"/>Program options<text:bookmark-end text:name="program_options"/></text:h>
      <text:p text:style-name="Text_20_body">
Select <text:span text:style-name="Strong_20_Emphasis">Tools</text:span> ⇒ <text:span text:style-name="Strong_20_Emphasis">Options</text:span> to open the program options window:</text:p>
      <text:p text:style-name="Text_20_body"><draw:frame draw:style-name="mediacenter" draw:name="" text:anchor-type="paragraph" draw:z-index="0" svg:width="9.68375cm" svg:height="8.2285416666667cm"><draw:image xlink:href="Pictures/e0c46c4c111b7308b118fb2403346051.png" xlink:type="simple" xlink:show="embed" xlink:actuate="onLoad"/></draw:frame>
</text:p>
      <text:h text:style-name="Heading_20_4" text:outline-level="4"><text:bookmark-start text:name="virtual_places"/>Virtual places<text:bookmark-end text:name="virtual_places"/></text:h>
      <text:p text:style-name="Text_20_body">
To speed up the channels configuration during the test start, you can create virtual places with a fixed number of channels. You can define more channels for each input type, except for electrical parameters: <text:span text:style-name="Strong_20_Emphasis">Voltage</text:span>, <text:span text:style-name="Strong_20_Emphasis">Current</text:span>, <text:span text:style-name="Strong_20_Emphasis">Power</text:span>, <text:span text:style-name="Strong_20_Emphasis">Phase displacement</text:span>, that are assigned separately to each place.</text:p>
      <text:h text:style-name="Heading_20_3" text:outline-level="3"><text:bookmark-start text:name="pm300_configuration"/>PM300 Configuration<text:bookmark-end text:name="pm300_configuration"/></text:h>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is option is available only where there is PM300 and wireless temperature inputs</text:p>
          </table:table-cell>
        </table:table-row>
      </table:table>
      <text:p text:style-name="Text_20_body">Select <text:span text:style-name="Strong_20_Emphasis">Tools</text:span> ⇒ <text:span text:style-name="Strong_20_Emphasis">PM300 Configuration</text:span> to open the PM300 setup window:</text:p>
      <text:p text:style-name="Text_20_body"><draw:frame draw:style-name="mediacenter" draw:name="" text:anchor-type="paragraph" draw:z-index="0" svg:width="15.875cm" svg:height="10.054166666667cm"><draw:image xlink:href="Pictures/e62bf94f28f5d4dbd288ffa8db9fa49e.jpg" xlink:type="simple" xlink:show="embed" xlink:actuate="onLoad"/></draw:frame></text:p>
      <text:p text:style-name="Text_20_body">In toolbar, you can use ther following buttons:
</text:p>
      <table:table>
        <table:table-column/>
        <table:table-column/>
        <table:table-column/>
        <table:table-row>
          <table:table-cell office:value-type="string" table:style-name="tableheader">
            <text:p text:style-name="Table_20_Heading"> Icon </text:p>
          </table:table-cell>
          <table:table-cell office:value-type="string" table:style-name="tableheader">
            <text:p text:style-name="Table_20_Heading"> Label </text:p>
          </table:table-cell>
          <table:table-cell office:value-type="string" table:style-name="tableheader">
            <text:p text:style-name="Table_20_Heading"> Descrip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Save configuration </text:p>
          </table:table-cell>
          <table:table-cell office:value-type="string" table:style-name="tablecell">
            <text:p text:style-name="tablealignleft"> Save serial numbers into PM300 memory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66e2ed92a262b5f0c15fed64daf291f.png" xlink:type="simple" xlink:show="embed" xlink:actuate="onLoad"/></draw:frame> </text:p>
          </table:table-cell>
          <table:table-cell office:value-type="string" table:style-name="tablecell">
            <text:p text:style-name="tablealignleft"> Import configuration </text:p>
          </table:table-cell>
          <table:table-cell office:value-type="string" table:style-name="tablecell">
            <text:p text:style-name="tablealignleft"> Load serial numbers from PM300 memory </text:p>
          </table:table-cell>
        </table:table-row>
      </table:table>
      <text:p text:style-name="Text_20_body">
There is a button for each PM300 in the system:
</text:p>
      <table:table>
        <table:table-column/>
        <table:table-column/>
        <table:table-column/>
        <table:table-row>
          <table:table-cell office:value-type="string" table:style-name="tableheader">
            <text:p text:style-name="Table_20_Heading"> Icon </text:p>
          </table:table-cell>
          <table:table-cell office:value-type="string" table:style-name="tableheader">
            <text:p text:style-name="Table_20_Heading"> Label </text:p>
          </table:table-cell>
          <table:table-cell office:value-type="string" table:style-name="tableheader">
            <text:p text:style-name="Table_20_Heading"> Description </text:p>
          </table:table-cell>
        </table:table-row>
        <table:table-row>
          <table:table-cell office:value-type="string" table:style-name="tablecell">
            <text:p text:style-name="tablealignleft"> <draw:frame draw:style-name="media" draw:name="" text:anchor-type="as-char" draw:z-index="0" svg:width="1.27cm" svg:height="1.27cm"><draw:image xlink:href="Pictures/4c0ead5b71fb0ac27283e0b1552642fa.png" xlink:type="simple" xlink:show="embed" xlink:actuate="onLoad"/></draw:frame> </text:p>
          </table:table-cell>
          <table:table-cell office:value-type="string" table:style-name="tablecell">
            <text:p text:style-name="tablealignleft"> 1 </text:p>
          </table:table-cell>
          <table:table-cell office:value-type="string" table:style-name="tablecell">
            <text:p text:style-name="tablealignleft"> View PM300 n. 1 inputs </text:p>
          </table:table-cell>
        </table:table-row>
        <table:table-row>
          <table:table-cell office:value-type="string" table:style-name="tablecell">
            <text:p text:style-name="tablealignleft"> <draw:frame draw:style-name="media" draw:name="" text:anchor-type="as-char" draw:z-index="0" svg:width="1.27cm" svg:height="1.27cm"><draw:image xlink:href="Pictures/4c0ead5b71fb0ac27283e0b1552642fa.png" xlink:type="simple" xlink:show="embed" xlink:actuate="onLoad"/></draw:frame> </text:p>
          </table:table-cell>
          <table:table-cell office:value-type="string" table:style-name="tablecell">
            <text:p text:style-name="tablealignleft"> 2 </text:p>
          </table:table-cell>
          <table:table-cell office:value-type="string" table:style-name="tablecell">
            <text:p text:style-name="tablealignleft"> View PM300 n. 2 inputs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
      <text:p text:style-name="Text_20_body">
PM300 and its attached devices communication statuses are shown on bottom statusbar:
</text:p>
      <table:table>
        <table:table-column/>
        <table:table-column/>
        <table:table-column/>
        <table:table-row>
          <table:table-cell office:value-type="string" table:style-name="tableheader">
            <text:p text:style-name="Table_20_Heading"> Icon </text:p>
          </table:table-cell>
          <table:table-cell office:value-type="string" table:style-name="tableheader">
            <text:p text:style-name="Table_20_Heading"> Label </text:p>
          </table:table-cell>
          <table:table-cell office:value-type="string" table:style-name="tableheader">
            <text:p text:style-name="Table_20_Heading"> Descriptio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731bca5d1e87418e05d14f24e92b56c.png" xlink:type="simple" xlink:show="embed" xlink:actuate="onLoad"/></draw:frame> </text:p>
          </table:table-cell>
          <table:table-cell office:value-type="string" table:style-name="tablecell">
            <text:p text:style-name="tablealignleft"> PM300 x </text:p>
          </table:table-cell>
          <table:table-cell office:value-type="string" table:style-name="tablecell">
            <text:p text:style-name="tablealignleft"> Communication status <text:span text:style-name="Strong_20_Emphasis">OK</text:spa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4b3be9580388ad1b53fdcf1f676e66f2.png" xlink:type="simple" xlink:show="embed" xlink:actuate="onLoad"/></draw:frame> </text:p>
          </table:table-cell>
          <table:table-cell office:value-type="string" table:style-name="tablecell">
            <text:p text:style-name="tablealignleft"> PM300 x </text:p>
          </table:table-cell>
          <table:table-cell office:value-type="string" table:style-name="tablecell">
            <text:p text:style-name="tablealignleft"> Communication status <text:span text:style-name="Strong_20_Emphasis">NOT OK</text:spa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731bca5d1e87418e05d14f24e92b56c.png" xlink:type="simple" xlink:show="embed" xlink:actuate="onLoad"/></draw:frame> </text:p>
          </table:table-cell>
          <table:table-cell office:value-type="string" table:style-name="tablecell">
            <text:p text:style-name="tablealignleft"> PM321 x </text:p>
          </table:table-cell>
          <table:table-cell office:value-type="string" table:style-name="tablecell">
            <text:p text:style-name="tablealignleft"> PM300 and PM321 link <text:span text:style-name="Strong_20_Emphasis">OK</text:spa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4b3be9580388ad1b53fdcf1f676e66f2.png" xlink:type="simple" xlink:show="embed" xlink:actuate="onLoad"/></draw:frame> </text:p>
          </table:table-cell>
          <table:table-cell office:value-type="string" table:style-name="tablecell">
            <text:p text:style-name="tablealignleft"> PM321 x </text:p>
          </table:table-cell>
          <table:table-cell office:value-type="string" table:style-name="tablecell">
            <text:p text:style-name="tablealignleft"> PM300 and PM321 link <text:span text:style-name="Strong_20_Emphasis">NOT OK</text:spa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731bca5d1e87418e05d14f24e92b56c.png" xlink:type="simple" xlink:show="embed" xlink:actuate="onLoad"/></draw:frame> </text:p>
          </table:table-cell>
          <table:table-cell office:value-type="string" table:style-name="tablecell">
            <text:p text:style-name="tablealignleft"> CVM x </text:p>
          </table:table-cell>
          <table:table-cell office:value-type="string" table:style-name="tablecell">
            <text:p text:style-name="tablealignleft"> PM300 and electrical parameters acquisiton device link <text:span text:style-name="Strong_20_Emphasis">OK</text:spa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4b3be9580388ad1b53fdcf1f676e66f2.png" xlink:type="simple" xlink:show="embed" xlink:actuate="onLoad"/></draw:frame> </text:p>
          </table:table-cell>
          <table:table-cell office:value-type="string" table:style-name="tablecell">
            <text:p text:style-name="tablealignleft"> CVM x </text:p>
          </table:table-cell>
          <table:table-cell office:value-type="string" table:style-name="tablecell">
            <text:p text:style-name="tablealignleft"> PM300 and electrical parameters acquisiton device link <text:span text:style-name="Strong_20_Emphasis">NOT OK</text:span> </text:p>
          </table:table-cell>
        </table:table-row>
      </table:table>
      <text:p text:style-name="Text_20_body">
All wireless probes are listed in central part of the window. For each probe, it's listed:
</text:p>
      <table:table>
        <table:table-column/>
        <table:table-column/>
        <table:table-row>
          <table:table-cell office:value-type="string" table:style-name="tableheader">
            <text:p text:style-name="Table_20_Heading"> Text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N</text:span> </text:p>
          </table:table-cell>
          <table:table-cell office:value-type="string" table:style-name="tablecell">
            <text:p text:style-name="tablealignleft"> Wireless probe number </text:p>
          </table:table-cell>
        </table:table-row>
        <table:table-row>
          <table:table-cell office:value-type="string" table:style-name="tablecell">
            <text:p text:style-name="tablealignleft"> <text:span text:style-name="Strong_20_Emphasis">Serial Number</text:span> </text:p>
          </table:table-cell>
          <table:table-cell office:value-type="string" table:style-name="tablecell">
            <text:p text:style-name="tablealignleft"> Text entry for probe serial number (it is written on probe label). If the background color of the entry is yellow, the value is different from the one saved in PM300 </text:p>
          </table:table-cell>
        </table:table-row>
        <table:table-row>
          <table:table-cell office:value-type="string" table:style-name="tablecell">
            <text:p text:style-name="tablealignleft"> <text:span text:style-name="Strong_20_Emphasis">S.N. on PM300</text:span> </text:p>
          </table:table-cell>
          <table:table-cell office:value-type="string" table:style-name="tablecell">
            <text:p text:style-name="tablealignleft"> Serial number saved on PM300 memory </text:p>
          </table:table-cell>
        </table:table-row>
        <table:table-row>
          <table:table-cell office:value-type="string" table:style-name="tablecell">
            <text:p text:style-name="tablealignleft"> <text:span text:style-name="Strong_20_Emphasis">Qual.</text:span> </text:p>
          </table:table-cell>
          <table:table-cell office:value-type="string" table:style-name="tablecell">
            <text:p text:style-name="tablealignleft"> Wireless signal quality. An higher values means excellent quality. </text:p>
          </table:table-cell>
        </table:table-row>
        <table:table-row>
          <table:table-cell office:value-type="string" table:style-name="tablecell">
            <text:p text:style-name="tablealignleft"> <text:span text:style-name="Strong_20_Emphasis">Battery level</text:span> </text:p>
          </table:table-cell>
          <table:table-cell office:value-type="string" table:style-name="tablecell">
            <text:p text:style-name="tablealignleft"> Probe battery level. </text:p>
          </table:table-cell>
        </table:table-row>
        <table:table-row>
          <table:table-cell office:value-type="string" table:style-name="tablecell">
            <text:p text:style-name="tablealignleft"> <text:span text:style-name="Strong_20_Emphasis">Timeout</text:span> </text:p>
          </table:table-cell>
          <table:table-cell office:value-type="string" table:style-name="tablecell">
            <text:p text:style-name="tablealignleft"> Elapsed seconds from last communication. The value is from 0 to 255, when the maximum is reached, the probe is considered in communication error </text:p>
          </table:table-cell>
        </table:table-row>
        <table:table-row>
          <table:table-cell office:value-type="string" table:style-name="tablecell">
            <text:p text:style-name="tablealignleft"> <text:span text:style-name="Strong_20_Emphasis">Temp.</text:span> </text:p>
          </table:table-cell>
          <table:table-cell office:value-type="string" table:style-name="tablecell">
            <text:p text:style-name="tablealignleft"> Latest read temperature </text:p>
          </table:table-cell>
        </table:table-row>
        <table:table-row>
          <table:table-cell office:value-type="string" table:style-name="tablecell">
            <text:p text:style-name="tablealignleft"> <text:span text:style-name="Strong_20_Emphasis">Offset / Gain</text:span> </text:p>
          </table:table-cell>
          <table:table-cell office:value-type="string" table:style-name="tablecell">
            <text:p text:style-name="tablealignleft"> Offset and gain for the temperature value </text:p>
          </table:table-cell>
        </table:table-row>
        <table:table-row>
          <table:table-cell office:value-type="string" table:style-name="tablecell">
            <text:p text:style-name="tablealignleft"> <text:span text:style-name="Strong_20_Emphasis">Humidity</text:span> </text:p>
          </table:table-cell>
          <table:table-cell office:value-type="string" table:style-name="tablecell">
            <text:p text:style-name="tablealignleft"> Latest read humidity (not available) </text:p>
          </table:table-cell>
        </table:table-row>
        <table:table-row>
          <table:table-cell office:value-type="string" table:style-name="tablecell">
            <text:p text:style-name="tablealignleft"> <text:span text:style-name="Strong_20_Emphasis">Offset / Gain</text:span> </text:p>
          </table:table-cell>
          <table:table-cell office:value-type="string" table:style-name="tablecell">
            <text:p text:style-name="tablealignleft"> Offset and gain for the humidity value (not available) </text:p>
          </table:table-cell>
        </table:table-row>
      </table:table>
      <text:h text:style-name="Heading_20_4" text:outline-level="4"><text:bookmark-start text:name="replace_a_wireless_probe"/>Replace a wireless probe<text:bookmark-end text:name="replace_a_wireless_probe"/></text:h>
      <text:p text:style-name="Text_20_body">To replace a wireless probe, follow this procedure:
</text:p>
      <text:list text:style-name="List_20_1">
        <text:list-item>
          <text:p text:style-name="Text_20_body"> click on the <text:span text:style-name="Strong_20_Emphasis">Serial Number</text:span> text entry of the removed probe;</text:p>
        </text:list-item>
        <text:list-item>
          <text:p text:style-name="Text_20_body"> write the new <text:span text:style-name="Strong_20_Emphasis">Serial Number</text:span> (as reported in the probe label);</text:p>
        </text:list-item>
        <text:list-item>
          <text:p text:style-name="Text_20_body"> press <text:span text:style-name="Strong_20_Emphasis">Save configuration</text:span></text:p>
        </text:list-item>
      </text:list>
      <text:h text:style-name="Heading_20_4" text:outline-level="4"><text:bookmark-start text:name="remove_a_wireless_probe"/>Remove a wireless probe<text:bookmark-end text:name="remove_a_wireless_probe"/></text:h>
      <text:p text:style-name="Text_20_body">To remove a wireless probe, follow this procedure:</text:p>
      <text:list text:style-name="List_20_1">
        <text:list-item>
          <text:p text:style-name="Text_20_body"> click with mouse into the <text:span text:style-name="Strong_20_Emphasis">Serial Number</text:span> text entry of the probe to remove;</text:p>
        </text:list-item>
        <text:list-item>
          <text:p text:style-name="Text_20_body"> clear the text content;</text:p>
        </text:list-item>
        <text:list-item>
          <text:p text:style-name="Text_20_body"> press <text:span text:style-name="Strong_20_Emphasis">Save configuration</text:span></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office:automatic-styles>
  <office:master-styles>
    <style:master-page style:name="Standard" style:page-layout-name="Mpm1">
      <style:header>
        <text:p text:style-name="Header"><text:description/>$NOME Software Manual</text:p>
      </style:header>
      <style:footer>
        <text:p text:style-name="Footer"><text:s/><text:chapter text:display="name" text:outline-level="1"/><text:tab/><text:tab/>Page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302</meta:generator>
    <dc:date>2011-11-14T15:44:59</dc:date>
    <meta:editing-cycles>7</meta:editing-cycles>
    <meta:editing-duration>PT1H12M51S</meta:editing-duration>
    <meta:document-statistic meta:table-count="0" meta:image-count="1" meta:object-count="0" meta:page-count="3" meta:paragraph-count="8" meta:word-count="18" meta:character-count="128" meta:non-whitespace-character-count="112"/>
    <dc:creator>stefano </dc:creator>
    <meta:user-defined meta:name="Info 1"/>
    <meta:user-defined meta:name="Info 2"/>
    <meta:user-defined meta:name="Info 3"/>
    <meta:user-defined meta:name="Info 4"/>
  </office:meta>
</office:document-meta>
</file>