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jpeg" manifest:full-path="Pictures/35a253d1b5a3f511110f430b93597ef0.jpg"/>
  <manifest:file-entry manifest:media-type="image/png" manifest:full-path="Pictures/2f3bb7c2102ce307788423a761356cd3.png"/>
  <manifest:file-entry manifest:media-type="image/png" manifest:full-path="Pictures/c1816e8c85eeadd3930380c96985ddad.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06d8f375b58ca109679d54749a532514.png"/>
  <manifest:file-entry manifest:media-type="image/png" manifest:full-path="Pictures/403c20eb1e5818b49b83dd14841970ee.png"/>
  <manifest:file-entry manifest:media-type="image/png" manifest:full-path="Pictures/9c0153290bbb2543a35c8810d61d2a44.png"/>
  <manifest:file-entry manifest:media-type="image/png" manifest:full-path="Pictures/048858ba6d3ff6653d5ba1ab37df09ae.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f6d1f7059d1fc67cba7460918fa35671.png"/>
  <manifest:file-entry manifest:media-type="image/png" manifest:full-path="Pictures/2c00f55f5b046c8e61fc4c59d2a70a4f.png"/>
  <manifest:file-entry manifest:media-type="image/png" manifest:full-path="Pictures/f1b609ffe8a8b2620c81094726133c79.png"/>
  <manifest:file-entry manifest:media-type="image/png" manifest:full-path="Pictures/98ba1aad8a2e072cb0ad968c521ee6de.png"/>
  <manifest:file-entry manifest:media-type="image/png" manifest:full-path="Pictures/59c2fb0967ed55e6b0e71fb088057eab.png"/>
  <manifest:file-entry manifest:media-type="image/png" manifest:full-path="Pictures/d4851482cb8166b5e93a2ba09886023e.png"/>
  <manifest:file-entry manifest:media-type="image/png" manifest:full-path="Pictures/a795d091893e247d1a05f9f0e088c551.png"/>
  <manifest:file-entry manifest:media-type="image/png" manifest:full-path="Pictures/ec8773ed1f651ada31f243a13489701a.png"/>
  <manifest:file-entry manifest:media-type="image/png" manifest:full-path="Pictures/4588213552d7c1769bb9862647508875.png"/>
  <manifest:file-entry manifest:media-type="image/png" manifest:full-path="Pictures/975e4e904645cfb5dab099a9b6878989.png"/>
  <manifest:file-entry manifest:media-type="image/png" manifest:full-path="Pictures/dea4c2547380fa6c45347ea7dde4fe42.png"/>
  <manifest:file-entry manifest:media-type="image/png" manifest:full-path="Pictures/e72557735d46bdd13e4ca31518cd1589.png"/>
  <manifest:file-entry manifest:media-type="image/png" manifest:full-path="Pictures/224088fad17b806b24467158e892b2b0.png"/>
  <manifest:file-entry manifest:media-type="image/png" manifest:full-path="Pictures/f7e08b5a6c4fb1b5895b3f2aa89e27d0.png"/>
  <manifest:file-entry manifest:media-type="image/png" manifest:full-path="Pictures/68782ed24f36710cf45328e1a432ca6f.png"/>
  <manifest:file-entry manifest:media-type="image/png" manifest:full-path="Pictures/31f1663291e210bdca70733b5fd2d369.png"/>
  <manifest:file-entry manifest:media-type="image/png" manifest:full-path="Pictures/1f052cae7b798dfec1c4365f4e8a90ec.png"/>
  <manifest:file-entry manifest:media-type="image/png" manifest:full-path="Pictures/24b9837a8d2ff4a2104f4133593a0abd.png"/>
  <manifest:file-entry manifest:media-type="image/png" manifest:full-path="Pictures/3732be1e3de6289933099fb13197bcc7.png"/>
  <manifest:file-entry manifest:media-type="image/png" manifest:full-path="Pictures/0be0632ac7740176a5be647b381e6193.png"/>
  <manifest:file-entry manifest:media-type="image/png" manifest:full-path="Pictures/3e648cbfb279e1bb5418f4a3123b08c1.png"/>
  <manifest:file-entry manifest:media-type="image/png" manifest:full-path="Pictures/679037f1a8da73234910e96dc46ce984.png"/>
  <manifest:file-entry manifest:media-type="image/png" manifest:full-path="Pictures/d13c68284c22a9d51cd7356d1a157088.png"/>
  <manifest:file-entry manifest:media-type="image/png" manifest:full-path="Pictures/4821481673f9532ed15c9692abf448c0.png"/>
  <manifest:file-entry manifest:media-type="image/png" manifest:full-path="Pictures/b71f599a50cd7f02e7d4bb8e21617de7.png"/>
  <manifest:file-entry manifest:media-type="image/png" manifest:full-path="Pictures/300b1ed146de24c68e7d00a0a71c3b0e.png"/>
  <manifest:file-entry manifest:media-type="image/png" manifest:full-path="Pictures/9be36b8c89ec7392840b5214fde5e0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_tc_test"/>Marel TC Test<text:bookmark-end text:name="marel_tc_test"/></text:h>
      <text:h text:style-name="Heading_20_2" text:outline-level="2"><text:bookmark-start text:name="preface"/>Preface<text:bookmark-end text:name="preface"/></text:h>
      <text:p text:style-name="Text_20_body">
The goal of this document is to help the operator to use the <text:span text:style-name="Strong_20_Emphasis">MarelTCTest</text:span> application.</text:p>
      <text:p text:style-name="Text_20_body"><draw:frame draw:style-name="mediacenter" draw:name="" text:anchor-type="paragraph" draw:z-index="0" svg:width="15.875cm" svg:height="11.668125cm"><draw:image xlink:href="Pictures/35a253d1b5a3f511110f430b93597ef0.jpg" xlink:type="simple" xlink:show="embed" xlink:actuate="onLoad"/></draw:frame></text:p>
      <text:h text:style-name="Heading_20_2" text:outline-level="2"><text:bookmark-start text:name="introduction"/>Introduction<text:bookmark-end text:name="introduction"/></text:h>
      <text:p text:style-name="Text_20_body">
<text:span text:style-name="Strong_20_Emphasis">MarelTCTest</text:span> is an application for testing gas hobs safety thermocouples. The software is intended to use with the Marel special bench.</text:p>
      <text:h text:style-name="Heading_20_2" text:outline-level="2"><text:bookmark-start text:name="interface"/>Interface<text:bookmark-end text:name="interface"/></text:h>
      <text:p text:style-name="Text_20_body">
The main window of the application is as follow:</text:p>
      <text:p text:style-name="Text_20_body"><draw:frame draw:style-name="mediacenter" draw:name="" text:anchor-type="paragraph" draw:z-index="0" svg:width="21.166666666667cm" style:rel-width="100%" svg:height="11.90625cm" style:rel-height="scale"><draw:image xlink:href="Pictures/2f3bb7c2102ce307788423a761356cd3.png" xlink:type="simple" xlink:show="embed" xlink:actuate="onLoad"/></draw:frame></text:p>
      <text:p text:style-name="Text_20_body">Next sections describe in detail all main window components.</text:p>
      <text:h text:style-name="Heading_20_3" text:outline-level="3"><text:bookmark-start text:name="menu_and_toolbar"/>Menu and toolbar<text:bookmark-end text:name="menu_and_toolbar"/></text:h>
      <text:p text:style-name="Text_20_body">
The table shows all the buttons present in the toolbar with the relative function:
</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1816e8c85eeadd3930380c96985ddad.png" xlink:type="simple" xlink:show="embed" xlink:actuate="onLoad"/></draw:frame> </text:p>
          </table:table-cell>
          <table:table-cell office:value-type="string" table:style-name="tablecell">
            <text:p text:style-name="tablealignleft"> Create new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Start/Continue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Pause current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6d8f375b58ca109679d54749a532514.png" xlink:type="simple" xlink:show="embed" xlink:actuate="onLoad"/></draw:frame> </text:p>
          </table:table-cell>
          <table:table-cell office:value-type="string" table:style-name="tablecell">
            <text:p text:style-name="tablealignleft"> Stop/End current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03c20eb1e5818b49b83dd14841970ee.png" xlink:type="simple" xlink:show="embed" xlink:actuate="onLoad"/></draw:frame> </text:p>
          </table:table-cell>
          <table:table-cell office:value-type="string" table:style-name="tablecell">
            <text:p text:style-name="tablealignleft"> Delete current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c0153290bbb2543a35c8810d61d2a44.png" xlink:type="simple" xlink:show="embed" xlink:actuate="onLoad"/></draw:frame> </text:p>
          </table:table-cell>
          <table:table-cell office:value-type="string" table:style-name="tablecell">
            <text:p text:style-name="tablealignleft"> Unload closed/finished test from main scree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858ba6d3ff6653d5ba1ab37df09ae.png" xlink:type="simple" xlink:show="embed" xlink:actuate="onLoad"/></draw:frame> </text:p>
          </table:table-cell>
          <table:table-cell office:value-type="string" table:style-name="tablecell">
            <text:p text:style-name="tablealignleft"> Opens archived tests wind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Opens the software tools wind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Opens the software channels wind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6d1f7059d1fc67cba7460918fa35671.png" xlink:type="simple" xlink:show="embed" xlink:actuate="onLoad"/></draw:frame> </text:p>
          </table:table-cell>
          <table:table-cell office:value-type="string" table:style-name="tablecell">
            <text:p text:style-name="tablealignleft"> Opens Log view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Opens the software ADMIN tools window <text:span text:style-name="Strong_20_Emphasis">only for bench diagnostic</text:span></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1b609ffe8a8b2620c81094726133c79.png" xlink:type="simple" xlink:show="embed" xlink:actuate="onLoad"/></draw:frame> </text:p>
          </table:table-cell>
          <table:table-cell office:value-type="string" table:style-name="tablecell">
            <text:p text:style-name="tablealignleft"> Opens software info version-autho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lose application </text:p>
          </table:table-cell>
        </table:table-row>
      </table:table>
      <text:h text:style-name="Heading_20_3" text:outline-level="3"><text:bookmark-start text:name="current_archieved_test_details"/>Current/Archieved test details<text:bookmark-end text:name="current_archieved_test_details"/></text:h>
      <text:p text:style-name="Text_20_body">
<draw:frame draw:style-name="mediacenter" draw:name="" text:anchor-type="paragraph" draw:z-index="0" svg:width="21.166666666667cm" style:rel-width="100%" svg:height="2.460625cm" style:rel-height="scale"><draw:image xlink:href="Pictures/59c2fb0967ed55e6b0e71fb088057eab.png" xlink:type="simple" xlink:show="embed" xlink:actuate="onLoad"/></draw:frame></text:p>
      <text:p text:style-name="Text_20_body">This area show the current active test or archieved details:</text:p>
      <text:p text:style-name="Text_20_body"><text:span text:style-name="Strong_20_Emphasis">Station state</text:span> : current test state
</text:p>
      <table:table>
        <table:table-column/>
        <table:table-column/>
        <table:table-row>
          <table:table-cell office:value-type="string" table:style-name="tableheader">
            <text:p text:style-name="Table_20_Heading"> State </text:p>
          </table:table-cell>
          <table:table-cell office:value-type="string" table:style-name="tableheader">
            <text:p text:style-name="Table_20_Heading"> Description </text:p>
          </table:table-cell>
        </table:table-row>
        <table:table-row>
          <table:table-cell office:value-type="string" table:style-name="tablecell">
            <text:p text:style-name="tablealignleft"> EMPTY </text:p>
          </table:table-cell>
          <table:table-cell office:value-type="string" table:style-name="tablecell">
            <text:p text:style-name="tablealignleft"> Station is empty. No current test loaded </text:p>
          </table:table-cell>
        </table:table-row>
        <table:table-row>
          <table:table-cell office:value-type="string" table:style-name="tablecell">
            <text:p text:style-name="tablealignleft"> READY </text:p>
          </table:table-cell>
          <table:table-cell office:value-type="string" table:style-name="tablecell">
            <text:p text:style-name="tablealignleft"> Test is ready to start for the first time </text:p>
          </table:table-cell>
        </table:table-row>
        <table:table-row>
          <table:table-cell office:value-type="string" table:style-name="tablecell">
            <text:p text:style-name="tablealignleft"> PAUSE </text:p>
          </table:table-cell>
          <table:table-cell office:value-type="string" table:style-name="tablecell">
            <text:p text:style-name="tablealignleft"> Test in in pause. Ready to continue </text:p>
          </table:table-cell>
        </table:table-row>
        <table:table-row>
          <table:table-cell office:value-type="string" table:style-name="tablecell">
            <text:p text:style-name="tablealignleft"> RUNNING </text:p>
          </table:table-cell>
          <table:table-cell office:value-type="string" table:style-name="tablecell">
            <text:p text:style-name="tablealignleft"> Test is in running state according with cycles Time On, Time OFF and cycles defined </text:p>
          </table:table-cell>
        </table:table-row>
        <table:table-row>
          <table:table-cell office:value-type="string" table:style-name="tablecell">
            <text:p text:style-name="tablealignleft"> COMPLETED </text:p>
          </table:table-cell>
          <table:table-cell office:value-type="string" table:style-name="tablecell">
            <text:p text:style-name="tablealignleft"> Test is completed. All the cycles are executed </text:p>
          </table:table-cell>
        </table:table-row>
        <table:table-row>
          <table:table-cell office:value-type="string" table:style-name="tablecell">
            <text:p text:style-name="tablealignleft"> STOPPED </text:p>
          </table:table-cell>
          <table:table-cell office:value-type="string" table:style-name="tablecell">
            <text:p text:style-name="tablealignleft"> Test is definitively interrupted by operator. It could not continue </text:p>
          </table:table-cell>
        </table:table-row>
        <table:table-row>
          <table:table-cell office:value-type="string" table:style-name="tablecell">
            <text:p text:style-name="tablealignleft"> ERROR </text:p>
          </table:table-cell>
          <table:table-cell office:value-type="string" table:style-name="tablecell">
            <text:p text:style-name="tablealignleft"> Current test is in error state. Please check the LOG to verify the problem. Test can continue once the problem is solved after that operator press PLAY again </text:p>
          </table:table-cell>
        </table:table-row>
      </table:table>
      <text:p text:style-name="Text_20_body">
<text:span text:style-name="Strong_20_Emphasis">Components</text:span> : number of the components in test.</text:p>
      <text:p text:style-name="Text_20_body"><text:span text:style-name="Strong_20_Emphasis">Warmed up</text:span> : showed only if during the test the components are warmed up according with the temperature defined in the Tools panel.</text:p>
      <text:p text:style-name="Text_20_body"><text:span text:style-name="Strong_20_Emphasis">Model type</text:span>, <text:span text:style-name="Strong_20_Emphasis">Supplier</text:span>, <text:span text:style-name="Strong_20_Emphasis">Batch</text:span> : components details specified by operator for search purpose once archived.</text:p>
      <text:p text:style-name="Text_20_body"><text:span text:style-name="Strong_20_Emphasis">Elapsed time</text:span> : elapsed time from the beginning.</text:p>
      <text:p text:style-name="Text_20_body"><text:span text:style-name="Strong_20_Emphasis">Total time</text:span> : test duration according with Time ON, Time OFF and inserted cycles.</text:p>
      <text:p text:style-name="Text_20_body"><text:span text:style-name="Strong_20_Emphasis">Current cycle</text:span> : current running cycle.</text:p>
      <text:p text:style-name="Text_20_body"><text:span text:style-name="Strong_20_Emphasis">Total cycles</text:span> : total cycles of the test.</text:p>
      <text:p text:style-name="Text_20_body"><text:span text:style-name="Strong_20_Emphasis">Status cycle</text:span> : ON in case of the system is warming the termocouples, OFF during the time OFF period.</text:p>
      <text:p text:style-name="Text_20_body"><text:span text:style-name="Strong_20_Emphasis">Temperature</text:span> : current temperature in TC test side.</text:p>
      <text:p text:style-name="Text_20_body"><text:span text:style-name="Strong_20_Emphasis">Comp.T</text:span> : current temperature in TC connection with gas taps component.</text:p>
      <text:p text:style-name="Text_20_body"><text:span text:style-name="Strong_20_Emphasis">TC/GR Err</text:span> : maximum allowed deviation percentage between TC value and GR value.</text:p>
      <text:p text:style-name="Text_20_body"><text:span text:style-name="Strong_20_Emphasis">Thld. Err </text:span> : minimum allowed read millivolts for tc value.</text:p>
      <text:h text:style-name="Heading_20_3" text:outline-level="3"><text:bookmark-start text:name="test_tc_details"/>Test TC details<text:bookmark-end text:name="test_tc_details"/></text:h>
      <text:p text:style-name="Text_20_body">
When there is current defined test or a test is loaded from archive the software shows the lists of the defined thermocouples.</text:p>
      <text:p text:style-name="Text_20_body"><draw:frame draw:style-name="mediacenter" draw:name="" text:anchor-type="paragraph" draw:z-index="0" svg:width="3.96875cm" svg:height="10.530416666667cm"><draw:image xlink:href="Pictures/d4851482cb8166b5e93a2ba09886023e.png" xlink:type="simple" xlink:show="embed" xlink:actuate="onLoad"/></draw:frame></text:p>
      <text:p text:style-name="Text_20_body">From the list the operator can show/hide the thermocouple diagrams selecting or deselecting the checkbox. Also he can change color with mouse click on coloured rectangle (default is black) on the right.
When test is in RUNNING state the software show the last read value for thermocouple and for the value acquired after the connection with the gas taps: GR (GR is intended as GROUND).</text:p>
      <text:h text:style-name="Heading_20_3" text:outline-level="3"><text:bookmark-start text:name="cycle_values_diagram"/>Cycle values diagram<text:bookmark-end text:name="cycle_values_diagram"/></text:h>
      <text:p text:style-name="Text_20_body">
In the center of the screen the operator can see the diagram of the current cycle or a different selected already executed.</text:p>
      <text:p text:style-name="Text_20_body"><draw:frame draw:style-name="mediacenter" draw:name="" text:anchor-type="paragraph" draw:z-index="0" svg:width="36.35375cm" style:rel-width="100%" svg:height="16.060208333333cm" style:rel-height="scale"><draw:image xlink:href="Pictures/a795d091893e247d1a05f9f0e088c551.png" xlink:type="simple" xlink:show="embed" xlink:actuate="onLoad"/></draw:frame></text:p>
      <text:p text:style-name="Text_20_body">There are two diagrams: the first on the top is the Temperature diagram. It show the test temperature acquired near the thermocouple. The upper and lower lines delimit the accepted temperature range to consider the acquired values millimolts good for test results. </text:p>
      <text:p text:style-name="Text_20_body">The second graphic area show for two diagrams for each component: the main termocouple generated millivolts and the values read by the system after the connection with the gas taps (dotted line).
The green area delimits the range used to verify generated millivolts. The area in in percentage from the end of the cycle to avoid to take data during the warming phase at the beginning of the cycle. When the mouse is over the graph, a red bar show the selected read and the acquired value are showed in the rigth:
<text:span text:style-name="Strong_20_Emphasis">TC</text:span> is the main value;
<text:span text:style-name="Strong_20_Emphasis">GR</text:span> is the value read after connection with the percentage of deviation from TC. 
In the right for each graph the software show the maximum, average and minimum acquired values for the showed diagrams.</text:p>
      <text:p text:style-name="Text_20_body">For the test with a minimum threshold defined, the software show a red horizontal line to highlight the minimum acceptable read TC valu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With mouse wheel is possible to zoom the graph.</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t's normal that at the beginning of new cycle all the area is green. The area will decrease with time elapsed.</text:p>
          </table:table-cell>
        </table:table-row>
      </table:table>
      <text:h text:style-name="Heading_20_3" text:outline-level="3"><text:bookmark-start text:name="test_toolbar"/>Test toolbar<text:bookmark-end text:name="test_toolbar"/></text:h>
      <text:p text:style-name="Text_20_body">
The second toolbar in middle of the screen must be used for current test functions:</text:p>
      <text:p text:style-name="Text_20_body">
<draw:frame draw:style-name="mediacenter" draw:name="" text:anchor-type="paragraph" draw:z-index="0" svg:width="31.247291666667cm" style:rel-width="100%" svg:height="2.0108333333333cm" style:rel-height="scale"><draw:image xlink:href="Pictures/4588213552d7c1769bb9862647508875.png" xlink:type="simple" xlink:show="embed" xlink:actuate="onLoad"/></draw:frame></text:p>
      <text:p text:style-name="Text_20_body"><text:span text:style-name="Strong_20_Emphasis">Select all</text:span> : show/hide all thermocuples diagrams.</text:p>
      <text:p text:style-name="Text_20_body"><text:span text:style-name="Strong_20_Emphasis">EXPORT</text:span> : export the data of the selected cycle as CSV file.</text:p>
      <text:p text:style-name="Text_20_body"><text:span text:style-name="Strong_20_Emphasis">GO FIRST</text:span> : show the detail of the first cycle.</text:p>
      <text:p text:style-name="Text_20_body"><text:span text:style-name="Strong_20_Emphasis"> BACK </text:span> : select the previous cycle.</text:p>
      <text:p text:style-name="Text_20_body"><text:span text:style-name="Strong_20_Emphasis"> NEXT </text:span> : select the next cycle.</text:p>
      <text:p text:style-name="Text_20_body"><text:span text:style-name="Strong_20_Emphasis"> GO LAST </text:span> : select the last cycle (completed or actual running).</text:p>
      <text:p text:style-name="Text_20_body"><text:span text:style-name="Strong_20_Emphasis"> MORE INFO </text:span> : show a new panel with current test details and cycles averages. Please check <text:span text:style-name="Strong_20_Emphasis">Test details window</text:span> paragraph.</text:p>
      <text:p text:style-name="Text_20_body"><text:span text:style-name="Strong_20_Emphasis"> RESET ZOOM </text:span> : restore default diagram settings.</text:p>
      <text:h text:style-name="Heading_20_3" text:outline-level="3"><text:bookmark-start text:name="cycles_list_details"/>Cycles list details<text:bookmark-end text:name="cycles_list_details"/></text:h>
      <text:p text:style-name="Text_20_body">
When there is a test defined in the right of the screen a list with all executed cycles will be visible:</text:p>
      <text:p text:style-name="Text_20_body"><draw:frame draw:style-name="mediacenter" draw:name="" text:anchor-type="paragraph" draw:z-index="0" svg:width="3.96875cm" svg:height="7.9375cm"><draw:image xlink:href="Pictures/975e4e904645cfb5dab099a9b6878989.png" xlink:type="simple" xlink:show="embed" xlink:actuate="onLoad"/></draw:frame></text:p>
      <text:p text:style-name="Text_20_body">For each cycle the software show in case of values outside limits:</text:p>
      <text:p text:style-name="Text_20_body"><text:span text:style-name="Strong_20_Emphasis">DEV. ERR.</text:span> : number and percentage of the first component starting from 1 with GR/TC millivolts difference over the setup limit.
<text:span text:style-name="Strong_20_Emphasis">THLD ERR.</text:span> : number and millivolt of the first component with TC value less then threshold.</text:p>
      <text:p text:style-name="Text_20_body">To go directly to the cycle, click on the number to see graph and details.</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labels will be green without text in case of no errors.</text:p>
          </table:table-cell>
        </table:table-row>
      </table:table>
      <text:h text:style-name="Heading_20_3" text:outline-level="3"><text:bookmark-start text:name="create_new_test"/>Create new test<text:bookmark-end text:name="create_new_test"/></text:h>
      <text:p text:style-name="Text_20_body">
From the main menu bar select New test </text:p>
      <text:p text:style-name="Text_20_body"><draw:frame draw:style-name="mediacenter" draw:name="" text:anchor-type="paragraph" draw:z-index="0" svg:width="0.84666666666667cm" svg:height="0.84666666666667cm"><draw:image xlink:href="Pictures/c1816e8c85eeadd3930380c96985ddad.png" xlink:type="simple" xlink:show="embed" xlink:actuate="onLoad"/></draw:frame></text:p>
      <text:p text:style-name="Text_20_body">to open the test definition panel:</text:p>
      <text:p text:style-name="Text_20_body"><draw:frame draw:style-name="mediacenter" draw:name="" text:anchor-type="paragraph" draw:z-index="0" svg:width="13.229166666667cm" svg:height="11.456458333333cm"><draw:image xlink:href="Pictures/dea4c2547380fa6c45347ea7dde4fe42.png" xlink:type="simple" xlink:show="embed" xlink:actuate="onLoad"/></draw:frame></text:p>
      <text:p text:style-name="Text_20_body">
Insert the thermocoples specification: </text:p>
      <text:p text:style-name="Text_20_body"><text:span text:style-name="Strong_20_Emphasis">model type</text:span>, <text:span text:style-name="Strong_20_Emphasis">supplier</text:span>, <text:span text:style-name="Strong_20_Emphasis">batch</text:span> (production lot etc…).</text:p>
      <text:p text:style-name="Text_20_body">Insert the test settings:</text:p>
      <text:p text:style-name="Text_20_body"><text:span text:style-name="Strong_20_Emphasis">Components </text:span>: number of the connected thermocouples;</text:p>
      <text:p text:style-name="Text_20_body"><text:span text:style-name="Strong_20_Emphasis">Warm up</text:span>: check to warm up components (gas taps) during time ON period. To setup the warming temperature open Tools panel before start test.</text:p>
      <text:p text:style-name="Text_20_body"><text:span text:style-name="Strong_20_Emphasis">Temperature (°C)</text:span> : system target setpoint temperature for TC sensors.</text:p>
      <text:p text:style-name="Text_20_body"><text:span text:style-name="Strong_20_Emphasis">Cycle number</text:span> : number of the cycles to execute.</text:p>
      <text:p text:style-name="Text_20_body"><text:span text:style-name="Strong_20_Emphasis">Time Cycle On (minutes)</text:span> : duration of the time on step (warming time).</text:p>
      <text:p text:style-name="Text_20_body"><text:span text:style-name="Strong_20_Emphasis">Time Cycle Off (minutes)</text:span> : duration of the time off step (cooling time).</text:p>
      <text:p text:style-name="Text_20_body"><text:span text:style-name="Strong_20_Emphasis">Threshold min. (mV)</text:span> : minimum acceptable voltage for goods thermocouples.</text:p>
      <text:p text:style-name="Text_20_body">Once filled up the fields, confirm with <text:span text:style-name="Strong_20_Emphasis">OK</text:span>. The station state will become <text:span text:style-name="Strong_20_Emphasis">READY</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Before confirm verify the calculated test duration according with cycles number, time ON and time OFF values.</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Once the test is created it will be automatically loaded at software startup until <text:span text:style-name="Strong_20_Emphasis">COMPLETED</text:span> or <text:span text:style-name="Strong_20_Emphasis">STOPPED</text:span></text:p>
          </table:table-cell>
        </table:table-row>
      </table:table>
      <text:h text:style-name="Heading_20_3" text:outline-level="3"><text:bookmark-start text:name="start_test"/>Start test<text:bookmark-end text:name="start_test"/></text:h>
      <text:p text:style-name="Text_20_body">
When station state is <text:span text:style-name="Strong_20_Emphasis">READY</text:span> once created new test, the operarator has to close the safety door and after press the button</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In case that an error occur during start or the door is not closed, a warning message will be showed and the test will go in <text:span text:style-name="Strong_20_Emphasis">ERROR</text:span> otherwise the station will go in <text:span text:style-name="Strong_20_Emphasis">RUNNING</text:span> stat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first red segment of the semaphore will light on and the safety door will be locked once the test surface temperature will increase over a safety conditions</text:p>
          </table:table-cell>
        </table:table-row>
      </table:table>
      <text:h text:style-name="Heading_20_3" text:outline-level="3"><text:bookmark-start text:name="pause_test"/>Pause test<text:bookmark-end text:name="pause_test"/></text:h>
      <text:p text:style-name="Text_20_body">
In <text:span text:style-name="Strong_20_Emphasis">RUNNING</text:span> state state press the button </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to switch the state in <text:span text:style-name="Strong_20_Emphasis">PAUSE</text:span>. If the software is performing a time ON step, will stop to warm up the thermocouples and also the gas taps if specified during startup.</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est paused can be resumed at any time.</text:p>
          </table:table-cell>
        </table:table-row>
      </table:table>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door will remain locked until the test surface temperature will decrease under safety conditions. The first green segment of the semaphore must light on</text:p>
          </table:table-cell>
        </table:table-row>
      </table:table>
      <text:h text:style-name="Heading_20_3" text:outline-level="3"><text:bookmark-start text:name="stop_test"/>Stop test<text:bookmark-end text:name="stop_test"/></text:h>
      <text:p text:style-name="Text_20_body">
In case it's necessary to close the test before the scheduled end, the operator has to press the button</text:p>
      <text:p text:style-name="Text_20_body"><draw:frame draw:style-name="mediacenter" draw:name="" text:anchor-type="paragraph" draw:z-index="0" svg:width="0.84666666666667cm" svg:height="0.84666666666667cm"><draw:image xlink:href="Pictures/06d8f375b58ca109679d54749a532514.png" xlink:type="simple" xlink:show="embed" xlink:actuate="onLoad"/></draw:frame></text:p>
      <text:p text:style-name="Text_20_body">Once pressed the software will stop to acquire data and station will go in <text:span text:style-name="Strong_20_Emphasis">STOPPED</text:span> stat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ext:span text:style-name="Strong_20_Emphasis">STOPPED</text:span> test are saved into the archive but can't be resumed.</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ext:span text:style-name="Strong_20_Emphasis">STOPPED</text:span> test are not more automatically loaded at software startup. To see the data the operator must opens it from archive.</text:p>
          </table:table-cell>
        </table:table-row>
      </table:table>
      <text:h text:style-name="Heading_20_3" text:outline-level="3"><text:bookmark-start text:name="delete_test"/>Delete test<text:bookmark-end text:name="delete_test"/></text:h>
      <text:p text:style-name="Text_20_body">
In case it's necessary to definitively delete the test before the scheduled end, the operator has to press the button</text:p>
      <text:p text:style-name="Text_20_body"><draw:frame draw:style-name="mediacenter" draw:name="" text:anchor-type="paragraph" draw:z-index="0" svg:width="0.84666666666667cm" svg:height="0.84666666666667cm"><draw:image xlink:href="Pictures/403c20eb1e5818b49b83dd14841970ee.png" xlink:type="simple" xlink:show="embed" xlink:actuate="onLoad"/></draw:frame></text:p>
      <text:p text:style-name="Text_20_body">Once pressed the software will ask the operator to config to discard current test.</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ext:span text:style-name="Strong_20_Emphasis">DELETED</text:span> test are saved into the archive but are not visible and can't be loaded.</text:p>
          </table:table-cell>
        </table:table-row>
      </table:table>
      <text:h text:style-name="Heading_20_3" text:outline-level="3"><text:bookmark-start text:name="close_test"/>Close test<text:bookmark-end text:name="close_test"/></text:h>
      <text:p text:style-name="Text_20_body">
Once the test is <text:span text:style-name="Strong_20_Emphasis">COMPLETED</text:span> or <text:span text:style-name="Strong_20_Emphasis">STOPPED</text:span> or <text:span text:style-name="Strong_20_Emphasis">DELETED</text:span>, to prepare the system for a new test going in EMPTY state, the operator can press the button</text:p>
      <text:p text:style-name="Text_20_body"><draw:frame draw:style-name="mediacenter" draw:name="" text:anchor-type="paragraph" draw:z-index="0" svg:width="0.84666666666667cm" svg:height="0.84666666666667cm"><draw:image xlink:href="Pictures/f7e08b5a6c4fb1b5895b3f2aa89e27d0.png" xlink:type="simple" xlink:show="embed" xlink:actuate="onLoad"/></draw:frame></text:p>
      <text:h text:style-name="Heading_20_3" text:outline-level="3"><text:bookmark-start text:name="software_test_settings"/>Software test settings<text:bookmark-end text:name="software_test_settings"/></text:h>
      <text:p text:style-name="Text_20_body">
Some system setting can be customized by the operator and are saved to avoid to insert each time a new test is defined.
To modify this settings, the operator must open the tools panel pressing the button</text:p>
      <text:p text:style-name="Text_20_body"><draw:frame draw:style-name="mediacenter" draw:name="" text:anchor-type="paragraph" draw:z-index="0" svg:width="0.84666666666667cm" svg:height="0.84666666666667cm"><draw:image xlink:href="Pictures/1db877da669a9a7373776fc440eebe5e.png" xlink:type="simple" xlink:show="embed" xlink:actuate="onLoad"/></draw:frame></text:p>
      <text:p text:style-name="Text_20_body">The software will show the following panel</text:p>
      <text:p text:style-name="Text_20_body"><draw:frame draw:style-name="mediacenter" draw:name="" text:anchor-type="paragraph" draw:z-index="0" svg:width="5.2916666666667cm" svg:height="7.46125cm"><draw:image xlink:href="Pictures/68782ed24f36710cf45328e1a432ca6f.png" xlink:type="simple" xlink:show="embed" xlink:actuate="onLoad"/></draw:frame></text:p>
      <text:p text:style-name="Text_20_body"><text:span text:style-name="Strong_20_Emphasis">Cycle Interval Analysis %</text:span> : this value define the last time in percent of the total ON period taken as valid to calculate averages and verify thermocouples working parameters.</text:p>
      <text:p text:style-name="Text_20_body"><text:span text:style-name="Strong_20_Emphasis">GR deviation %</text:span> : this is the maximum allowed difference of the GR value (second contact) from the main thermocouple generated millivolts. </text:p>
      <text:p text:style-name="Text_20_body"><text:span text:style-name="Strong_20_Emphasis">Range temperature control °C</text:span> : it define the difference from the target setpoint to consider the data acquired as valid for test. If for any reason the temperature is lower or high the range also if in Cycle Interval Analysis the acquired data are marked as not valid to avoid to recognize as thermocouples problems.</text:p>
      <text:p text:style-name="Text_20_body"><text:span text:style-name="Strong_20_Emphasis">Components test temperature</text:span> : it define the temperature that the system will apply near the connection between thermocouple connector and gas taps; only if a test definition the Warmed Up flag is checked.</text:p>
      <text:h text:style-name="Heading_20_3" text:outline-level="3"><text:bookmark-start text:name="channels_window"/>Channels window<text:bookmark-end text:name="channels_window"/></text:h>
      <text:p text:style-name="Text_20_body">
During setup phase or during test execution, the operator pressing the button</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can open a new window to see the values of all defined system inputs and other system signals</text:p>
      <text:p text:style-name="Text_20_body"><draw:frame draw:style-name="mediacenter" draw:name="" text:anchor-type="paragraph" draw:z-index="0" svg:width="13.229166666667cm" svg:height="5.794375cm"><draw:image xlink:href="Pictures/31f1663291e210bdca70733b5fd2d369.png" xlink:type="simple" xlink:show="embed" xlink:actuate="onLoad"/></draw:frame></text:p>
      <text:p text:style-name="Text_20_body"><text:span text:style-name="Strong_20_Emphasis">System temparatures</text:span> : the test bench has three sensors to read/regulate the generated temperature in thermocouples contacts. Normally use the first as valid, it automatically switch to se second or therd in case of sensor problem to avoid to loose running test.</text:p>
      <text:p text:style-name="Text_20_body"><text:span text:style-name="Strong_20_Emphasis">Component temperature</text:span> : other sensor is near the gas taps connection with the thermocouple connector.  </text:p>
      <text:p text:style-name="Text_20_body"><text:span text:style-name="Strong_20_Emphasis">System output power</text:span> : this is the parzialized power generated to maintain the test setpoint temperature. </text:p>
      <text:p text:style-name="Text_20_body"><text:span text:style-name="Strong_20_Emphasis">System component output power</text:span> this is the partialized power generated to warm up gas taps connection (maximum 20 %).</text:p>
      <text:p text:style-name="Text_20_body"><text:span text:style-name="Strong_20_Emphasis">Components voltages</text:span>: this box contain all the system defined thermocouples inputs : two inputs for each to read main generated millivolts and also the value after the ground connection.</text:p>
      <text:p text:style-name="Text_20_body"><text:span text:style-name="Strong_20_Emphasis">System signals</text:span> : there are three defined inputs as explained in below table:
</text:p>
      <table:table>
        <table:table-column/>
        <table:table-column/>
        <table:table-row>
          <table:table-cell office:value-type="string" table:style-name="tableheader">
            <text:p text:style-name="Table_20_Heading"> Signal </text:p>
          </table:table-cell>
          <table:table-cell office:value-type="string" table:style-name="tableheader">
            <text:p text:style-name="Table_20_Heading"> Description </text:p>
          </table:table-cell>
        </table:table-row>
        <table:table-row>
          <table:table-cell office:value-type="string" table:style-name="tablecell">
            <text:p text:style-name="tablealignleft"> SYSTEM VOLTAGE </text:p>
          </table:table-cell>
          <table:table-cell office:value-type="string" table:style-name="tablecell">
            <text:p text:style-name="tablealignleft"> <text:span text:style-name="Strong_20_Emphasis">GREEN</text:span> light when system voltage is present, <text:span text:style-name="Strong_20_Emphasis">RED</text:span> in case of main input voltage is not detected </text:p>
          </table:table-cell>
        </table:table-row>
        <table:table-row>
          <table:table-cell office:value-type="string" table:style-name="tablecell">
            <text:p text:style-name="tablealignleft"> DOOR LOCKED </text:p>
          </table:table-cell>
          <table:table-cell office:value-type="string" table:style-name="tablecell">
            <text:p text:style-name="tablealignleft"> <text:span text:style-name="Strong_20_Emphasis">GREEN</text:span> light when the safety door can be opened, <text:span text:style-name="Strong_20_Emphasis">RED</text:span> when temperature is over the safety limit and the door is locked </text:p>
          </table:table-cell>
        </table:table-row>
        <table:table-row>
          <table:table-cell office:value-type="string" table:style-name="tablecell">
            <text:p text:style-name="tablealignleft"> DOOR SENSOR </text:p>
          </table:table-cell>
          <table:table-cell office:value-type="string" table:style-name="tablecell">
            <text:p text:style-name="tablealignleft"> <text:span text:style-name="Strong_20_Emphasis">GREEN</text:span> when the system recognize that the door is closed, <text:span text:style-name="Strong_20_Emphasis">GRAY</text:span> when the door is opened </text:p>
          </table:table-cell>
        </table:table-row>
      </table:table>
      <text:h text:style-name="Heading_20_3" text:outline-level="3"><text:bookmark-start text:name="open_log_viewer"/>Open log viewer<text:bookmark-end text:name="open_log_viewer"/></text:h>
      <text:p text:style-name="Text_20_body">Problems occurred during software execution are storend into a text file. The content can be managed pressing the button</text:p>
      <text:p text:style-name="Text_20_body"><draw:frame draw:style-name="media" draw:name="" text:anchor-type="as-char" draw:z-index="0" svg:width="0.84666666666667cm" svg:height="0.84666666666667cm"><draw:image xlink:href="Pictures/1f052cae7b798dfec1c4365f4e8a90ec.png" xlink:type="simple" xlink:show="embed" xlink:actuate="onLoad"/></draw:frame></text:p>
      <text:p text:style-name="Text_20_body">
<draw:frame draw:style-name="mediacenter" draw:name="" text:anchor-type="paragraph" draw:z-index="0" svg:width="10.583333333333cm" svg:height="7.6464583333333cm"><draw:image xlink:href="Pictures/24b9837a8d2ff4a2104f4133593a0abd.png" xlink:type="simple" xlink:show="embed" xlink:actuate="onLoad"/></draw:frame></text:p>
      <text:p text:style-name="Text_20_body">
In the show panel there are the following tool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Button </text:p>
          </table:table-cell>
          <table:table-cell office:value-type="string" table:style-name="tableheader">
            <text:p text:style-name="Table_20_Heading"> Command</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732be1e3de6289933099fb13197bcc7.png" xlink:type="simple" xlink:show="embed" xlink:actuate="onLoad"/></draw:frame> </text:p>
          </table:table-cell>
          <table:table-cell office:value-type="string" table:style-name="tablecell">
            <text:p text:style-name="tablealignleft"> Empty Log </text:p>
          </table:table-cell>
          <table:table-cell office:value-type="string" table:style-name="tablecell">
            <text:p text:style-name="tablealignleft"> Delete all recorded ev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be0632ac7740176a5be647b381e6193.png" xlink:type="simple" xlink:show="embed" xlink:actuate="onLoad"/></draw:frame> </text:p>
          </table:table-cell>
          <table:table-cell office:value-type="string" table:style-name="tablecell">
            <text:p text:style-name="tablealignleft"> Apply </text:p>
          </table:table-cell>
          <table:table-cell office:value-type="string" table:style-name="tablecell">
            <text:p text:style-name="tablealignleft">Show only events according with partial text entered in Filter box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e648cbfb279e1bb5418f4a3123b08c1.png" xlink:type="simple" xlink:show="embed" xlink:actuate="onLoad"/></draw:frame> </text:p>
          </table:table-cell>
          <table:table-cell office:value-type="string" table:style-name="tablecell">
            <text:p text:style-name="tablealignleft"> Remove </text:p>
          </table:table-cell>
          <table:table-cell office:value-type="string" table:style-name="tablecell">
            <text:p text:style-name="tablealignleft"> Remove selected element from list </text:p>
          </table:table-cell>
        </table:table-row>
      </table:table>
      <text:h text:style-name="Heading_20_3" text:outline-level="3"><text:bookmark-start text:name="open_archieved_test"/>Open archieved test<text:bookmark-end text:name="open_archieved_test"/></text:h>
      <text:p text:style-name="Text_20_body">
All the executed test are stored into the archive. To view graph and data of a completed test it's necessary to load it from archive.
Operator must press the button</text:p>
      <text:p text:style-name="Text_20_body"><draw:frame draw:style-name="mediacenter" draw:name="" text:anchor-type="paragraph" draw:z-index="0" svg:width="0.84666666666667cm" svg:height="0.84666666666667cm"><draw:image xlink:href="Pictures/048858ba6d3ff6653d5ba1ab37df09ae.png" xlink:type="simple" xlink:show="embed" xlink:actuate="onLoad"/></draw:frame></text:p>
      <text:p text:style-name="Text_20_body">and after in the showed panel will be possible to search the test for some inserted data or execution date interval</text:p>
      <text:p text:style-name="Text_20_body"><draw:frame draw:style-name="mediacenter" draw:name="" text:anchor-type="paragraph" draw:z-index="0" svg:width="15.875cm" svg:height="8.5989583333333cm"><draw:image xlink:href="Pictures/679037f1a8da73234910e96dc46ce984.png" xlink:type="simple" xlink:show="embed" xlink:actuate="onLoad"/></draw:frame></text:p>
      <text:p text:style-name="Text_20_body">Click on <text:span text:style-name="Strong_20_Emphasis">Search</text:span> button, select the test from the list end double click on it or press the <text:span text:style-name="Strong_20_Emphasis">Load</text:span> button.</text:p>
      <text:p text:style-name="Text_20_body">The software will show a new window with the details of the executed test similar to the main windows. The operator could navigate through the cycles and also view test details as for currently running test.</text:p>
      <text:h text:style-name="Heading_20_3" text:outline-level="3"><text:bookmark-start text:name="test_details_window"/>Test details window<text:bookmark-end text:name="test_details_window"/></text:h>
      <text:p text:style-name="Text_20_body">
From main window is possible to see the list of executed cycles but the graph and averages of only one cycle at time.
To see the averages, and minimum acquired values of the thermocouples millivolts, the operator must press the button <text:span text:style-name="Strong_20_Emphasis">More Info</text:span></text:p>
      <text:p text:style-name="Text_20_body"><draw:frame draw:style-name="mediacenter" draw:name="" text:anchor-type="paragraph" draw:z-index="0" svg:width="0.84666666666667cm" svg:height="0.84666666666667cm"><draw:image xlink:href="Pictures/d13c68284c22a9d51cd7356d1a157088.png" xlink:type="simple" xlink:show="embed" xlink:actuate="onLoad"/></draw:frame></text:p>
      <text:p text:style-name="Text_20_body">Once pressed the program shows a new window </text:p>
      <text:p text:style-name="Text_20_body"><draw:frame draw:style-name="mediacenter" draw:name="" text:anchor-type="paragraph" draw:z-index="0" svg:width="21.166666666667cm" style:rel-width="100%" svg:height="11.90625cm" style:rel-height="scale"><draw:image xlink:href="Pictures/4821481673f9532ed15c9692abf448c0.png" xlink:type="simple" xlink:show="embed" xlink:actuate="onLoad"/></draw:frame></text:p>
      <text:p text:style-name="Text_20_body">Differently from main screen where X axis was the minutes from the start of the cycle, here the X axis represent the number of the cycle. So the two lines are the result of the minimum values and average values (millivolts) sampled in each cycle.</text:p>
      <text:p text:style-name="Text_20_body">An exception is the first graph on the top were the two lines represent the temperature min and max (not average) in the cycle.</text:p>
      <text:p text:style-name="Text_20_body">When the mouse is over the graph area, is possible to see the values in the highlighted cycle. The graph can be panned or zoomed with mouse wheel.</text:p>
      <text:p text:style-name="Text_20_body">Three buttons are available as in the following table:
</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Fu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71f599a50cd7f02e7d4bb8e21617de7.png" xlink:type="simple" xlink:show="embed" xlink:actuate="onLoad"/></draw:frame> </text:p>
          </table:table-cell>
          <table:table-cell office:value-type="string" table:style-name="tablecell">
            <text:p text:style-name="tablealignleft"> export tha acquired values into a CSV file (it could be easily opened with Microsoft Excel (TM)) or Libreoffice Calc (TM)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00b1ed146de24c68e7d00a0a71c3b0e.png" xlink:type="simple" xlink:show="embed" xlink:actuate="onLoad"/></draw:frame> </text:p>
          </table:table-cell>
          <table:table-cell office:value-type="string" table:style-name="tablecell">
            <text:p text:style-name="tablealignleft"> reset the zoom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be36b8c89ec7392840b5214fde5e01a.png" xlink:type="simple" xlink:show="embed" xlink:actuate="onLoad"/></draw:frame> </text:p>
          </table:table-cell>
          <table:table-cell office:value-type="string" table:style-name="tablecell">
            <text:p text:style-name="tablealignleft"> create a print preview of the test report that can be printed out or exported as .pdf choosing the PDF printer </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