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jpeg" manifest:full-path="Pictures/36a61dd8c2644184592459a93c0a1b29.jpg"/>
  <manifest:file-entry manifest:media-type="image/png" manifest:full-path="Pictures/224088fad17b806b24467158e892b2b0.png"/>
  <manifest:file-entry manifest:media-type="image/png" manifest:full-path="Pictures/0b9a6d78f7e564b4d2b40b0d8e70a81c.png"/>
  <manifest:file-entry manifest:media-type="image/png" manifest:full-path="Pictures/42928a9fede96652123c52aa438d1d51.png"/>
  <manifest:file-entry manifest:media-type="image/jpeg" manifest:full-path="Pictures/fbbb09f69416211159f095bad9eddc3b.jpeg"/>
  <manifest:file-entry manifest:media-type="image/jpeg" manifest:full-path="Pictures/4c4a216011854553df19f5c6616e70fa.jpg"/>
  <manifest:file-entry manifest:media-type="image/jpeg" manifest:full-path="Pictures/6e4b9e1fa2f0bef60b5dc52d8b8c0994.jpg"/>
  <manifest:file-entry manifest:media-type="image/png" manifest:full-path="Pictures/ec8773ed1f651ada31f243a13489701a.png"/>
  <manifest:file-entry manifest:media-type="image/png" manifest:full-path="Pictures/d9a557812d2bb7d8e0d70ed91378a0f6.png"/>
  <manifest:file-entry manifest:media-type="image/jpeg" manifest:full-path="Pictures/b42976816114df28e115a27ad7a20c2d.jpg"/>
  <manifest:file-entry manifest:media-type="image/png" manifest:full-path="Pictures/c74811db8770f1e7c072e02488b105e4.png"/>
  <manifest:file-entry manifest:media-type="image/png" manifest:full-path="Pictures/4474eb4f1514803914c9b3d2aeab11a9.png"/>
  <manifest:file-entry manifest:media-type="image/png" manifest:full-path="Pictures/4b8b173098a6f82cdc74b518bda1e0e6.png"/>
  <manifest:file-entry manifest:media-type="image/png" manifest:full-path="Pictures/55fcaf05684870c11de8b68b9a998c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laboratory"/>Marel Laboratory<text:bookmark-end text:name="marel_laboratory"/></text:h>
      <text:p text:style-name="Text_20_body">
This software has been designed to automate data gathering during the certification of MAREL systems. It can also be used to try communication with various devices used in MAREL testing systems.</text:p>
      <text:h text:style-name="Heading_20_1" text:outline-level="1"><text:bookmark-start text:name="protection_key"/>Protection key<text:bookmark-end text:name="protection_key"/></text:h>
      <text:p text:style-name="Text_20_body">
To operate the software, a protection key specially programmed by MAREL is required. The key contains the menu of devices for which the license has been acquired. The software cannot be used for instruments not present on the menu.</text:p>
      <text:h text:style-name="Heading_20_1" text:outline-level="1"><text:bookmark-start text:name="communication_serial_ports"/>Communication serial ports<text:bookmark-end text:name="communication_serial_ports"/></text:h>
      <text:p text:style-name="Text_20_body">
The MAREL Laboratory program, if used for the acquisition of certification data, requires two communication serial ports. If on the other hand it is used to try communication with devices or to display acquired values,then one port is sufficient.</text:p>
      <text:h text:style-name="Heading_20_1" text:outline-level="1"><text:bookmark-start text:name="using_the_program"/>Using the program<text:bookmark-end text:name="using_the_program"/></text:h>
      <text:p text:style-name="Text_20_body">
The program start-up appears as in figure:</text:p>
      <text:p text:style-name="Text_20_body"><draw:frame draw:style-name="mediacenter" draw:name="" text:anchor-type="paragraph" draw:z-index="0" svg:width="18.679583333333cm" style:rel-width="100%" svg:height="11.403541666667cm" style:rel-height="scale"><draw:image xlink:href="Pictures/36a61dd8c2644184592459a93c0a1b29.jpg" xlink:type="simple" xlink:show="embed" xlink:actuate="onLoad"/></draw:frame></text:p>
      <text:p text:style-name="Text_20_body">As you can see, all the available commands and the menu of configured devices are visible in the left-hand panel.</text:p>
      <text:h text:style-name="Heading_20_2" text:outline-level="2"><text:bookmark-start text:name="adding_a_device"/>Adding a device<text:bookmark-end text:name="adding_a_device"/></text:h>
      <text:p text:style-name="Text_20_body">
First of all, to test communication with a device or to acquire the values read by the device it is necessary to know the following information:
</text:p>
      <text:list text:style-name="List_20_1">
        <text:list-item>
          <text:p text:style-name="Text_20_body"> address;</text:p>
        </text:list-item>
      </text:list>
      <text:list text:style-name="List_20_1">
        <text:list-item>
          <text:p text:style-name="Text_20_body"> communication speed (baud rate);</text:p>
        </text:list-item>
      </text:list>
      <text:list text:style-name="List_20_1">
        <text:list-item>
          <text:p text:style-name="Text_20_body"> parity bit (not for all).</text:p>
        </text:list-item>
      </text:list>
      <text:p text:style-name="Text_20_body">
The procedure to add a device is as follows:
</text:p>
      <text:list text:style-name="List_20_1">
        <text:list-item>
          <text:p text:style-name="Text_20_body"> press the “<text:span text:style-name="Strong_20_Emphasis">Devices</text:span>” or “<text:span text:style-name="Strong_20_Emphasis">MAREL devices</text:span>” key according to the type of device;</text:p>
        </text:list-item>
      </text:list>
      <text:list text:style-name="List_20_1">
        <text:list-item>
          <text:p text:style-name="Text_20_body"> select the name of the device from the drop-down menu immediately below;</text:p>
        </text:list-item>
      </text:list>
      <text:list text:style-name="List_20_1">
        <text:list-item>
          <text:p text:style-name="Text_20_body"> insert the address;</text:p>
        </text:list-item>
      </text:list>
      <text:list text:style-name="List_20_1">
        <text:list-item>
          <text:p text:style-name="Text_20_body"> select the communication serial port on the drop-down menu(*);</text:p>
        </text:list-item>
      </text:list>
      <text:list text:style-name="List_20_1">
        <text:list-item>
          <text:p text:style-name="Text_20_body"> select the baud rate;</text:p>
        </text:list-item>
      </text:list>
      <text:list text:style-name="List_20_1">
        <text:list-item>
          <text:p text:style-name="Text_20_body"> set the parity;</text:p>
        </text:list-item>
      </text:list>
      <text:list text:style-name="List_20_1">
        <text:list-item>
          <text:p text:style-name="Text_20_body"> press the “<text:span text:style-name="Strong_20_Emphasis">Add</text:span>” key.</text:p>
        </text:list-item>
      </text:list>
      <text:p text:style-name="Text_20_body">
For the device that has just been inserted a window is created with which it is possible to interact to manually read the values acquired. The procedure can be carried out to add more instruments simultaneously which will then be included in the list with the following information:
</text:p>
      <text:list text:style-name="List_20_1">
        <text:list-item>
          <text:p text:style-name="Text_20_body"> type of device;</text:p>
        </text:list-item>
      </text:list>
      <text:list text:style-name="List_20_1">
        <text:list-item>
          <text:p text:style-name="Text_20_body"> address;</text:p>
        </text:list-item>
      </text:list>
      <text:list text:style-name="List_20_1">
        <text:list-item>
          <text:p text:style-name="Text_20_body"> communication serial port.</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 The serial port menu may be empty if these are not present in the system</text:p>
          </table:table-cell>
        </table:table-row>
      </table:table>
      <text:h text:style-name="Heading_20_2" text:outline-level="2"><text:bookmark-start text:name="removing_a_device"/>Removing a device<text:bookmark-end text:name="removing_a_device"/></text:h>
      <text:p text:style-name="Text_20_body">
To remove a device that has previously been added, there are two ways to proceed:
</text:p>
      <text:list text:style-name="Numbering_20_1">
        <text:list-item>
          <text:p text:style-name="Text_20_body"> click the mouse on the close box of the form of the device itself;</text:p>
        </text:list-item>
      </text:list>
      <text:list text:style-name="Numbering_20_1">
        <text:list-item>
          <text:p text:style-name="Text_20_body"> select the device on the list and use the right-hand key of the mouse to select “Remove” on the menu.</text:p>
        </text:list-item>
      </text:list>
      <text:h text:style-name="Heading_20_2" text:outline-level="2"><text:bookmark-start text:name="saving_a_configuration"/>Saving a configuration<text:bookmark-end text:name="saving_a_configuration"/></text:h>
      <text:p text:style-name="Text_20_body">
The menu of devices added may be saved and thereafter loaded without having to add the devices that make up a system one by one.</text:p>
      <text:p text:style-name="Text_20_body">To save the configuration:
</text:p>
      <text:list text:style-name="List_20_1">
        <text:list-item>
          <text:p text:style-name="Text_20_body"> press the <draw:frame draw:style-name="media" draw:name="" text:anchor-type="as-char" draw:z-index="0" svg:width="0.42333333333333cm" svg:height="0.42333333333333cm"><draw:image xlink:href="Pictures/0b9a6d78f7e564b4d2b40b0d8e70a81c.png" xlink:type="simple" xlink:show="embed" xlink:actuate="onLoad"/></draw:frame> key;</text:p>
        </text:list-item>
      </text:list>
      <text:list text:style-name="List_20_1">
        <text:list-item>
          <text:p text:style-name="Text_20_body"> insert the name of the configuration and press <text:span text:style-name="Strong_20_Emphasis">Save</text:span>.</text:p>
        </text:list-item>
      </text:list>
      <text:h text:style-name="Heading_20_2" text:outline-level="2"><text:bookmark-start text:name="loading_a_configuration"/>Loading a configuration<text:bookmark-end text:name="loading_a_configuration"/></text:h>
      <text:p text:style-name="Text_20_body">
A configuration that has already been saved, contained in the menu of devices, can be loaded at any moment.</text:p>
      <text:p text:style-name="Text_20_body">To load a configuration:
</text:p>
      <text:list text:style-name="List_20_1">
        <text:list-item>
          <text:p text:style-name="Text_20_body"> press the <draw:frame draw:style-name="media" draw:name="" text:anchor-type="as-char" draw:z-index="0" svg:width="0.42333333333333cm" svg:height="0.42333333333333cm"><draw:image xlink:href="Pictures/42928a9fede96652123c52aa438d1d51.png" xlink:type="simple" xlink:show="embed" xlink:actuate="onLoad"/></draw:frame> key;</text:p>
        </text:list-item>
      </text:list>
      <text:list text:style-name="List_20_1">
        <text:list-item>
          <text:p text:style-name="Text_20_body"> select the name of the configuration and press the <text:span text:style-name="Strong_20_Emphasis">Open</text:span> key.</text:p>
        </text:list-item>
      </text:list>
      <text:h text:style-name="Heading_20_2" text:outline-level="2"><text:bookmark-start text:name="modifying_a_serial_port"/>Modifying a serial port<text:bookmark-end text:name="modifying_a_serial_port"/></text:h>
      <text:p text:style-name="Text_20_body">
The communication serial port is saved in the configuration file. To modify it, use the right-hand key of the mouse to select one of the devices present on the list and change the selected port on the “<text:span text:style-name="Strong_20_Emphasis">serial port</text:span>” menu displayed.</text:p>
      <text:p text:style-name="Text_20_body">The modification will be carried out for all the devices associated with this particular port.</text:p>
      <text:p text:style-name="Text_20_body">&lt;important note&gt;The menu be empty if the serial ports are not available&lt;/note&gt;</text:p>
      <text:h text:style-name="Heading_20_2" text:outline-level="2"><text:bookmark-start text:name="connecting_the_yokogawa_wt200"/>Connecting the Yokogawa WT200<text:bookmark-end text:name="connecting_the_yokogawa_wt200"/></text:h>
      <text:p text:style-name="Text_20_body">
This software requires the use of the WT200 as the certified instrument of comparison, so it is necessary to connect it to the system in order to acquire the values simultaneously.  </text:p>
      <text:p text:style-name="Text_20_body">Press the <draw:frame draw:style-name="media" draw:name="  Legend" text:anchor-type="as-char" draw:z-index="0" svg:width="1.6933333333333cm"><draw:text-box><text:p text:style-name="legendcenter"><draw:frame draw:style-name="media" draw:name=" " text:anchor-type="as-char" draw:z-index="0" svg:width="1.6933333333333cm" svg:height="0.714375cm"><draw:image xlink:href="Pictures/fbbb09f69416211159f095bad9eddc3b.jpeg" xlink:type="simple" xlink:show="embed" xlink:actuate="onLoad"/></draw:frame> </text:p></draw:text-box></draw:frame> key to display the following window:</text:p>
      <text:p text:style-name="Text_20_body">
<draw:frame draw:style-name="mediacenter" draw:name="" text:anchor-type="paragraph" draw:z-index="0" svg:width="10.583333333333cm" svg:height="14.261041666667cm"><draw:image xlink:href="Pictures/4c4a216011854553df19f5c6616e70fa.jpg" xlink:type="simple" xlink:show="embed" xlink:actuate="onLoad"/></draw:frame></text:p>
      <text:p text:style-name="Text_20_body">
Make sure that the instrument is configured with the parameters as shown upper left, then select the communication serial port to which it is connected and press <text:span text:style-name="Strong_20_Emphasis">Connect</text:span>. </text:p>
      <text:p text:style-name="Text_20_body">If next to the word <text:span text:style-name="Strong_20_Emphasis">State</text:span> the phrase <text:span text:style-name="Strong_20_Emphasis">RX ERROR</text:span> appears in red, then check the following:</text:p>
      <text:list text:style-name="List_20_1">
        <text:list-item>
          <text:p text:style-name="Text_20_body"> the instrument is switched on;</text:p>
        </text:list-item>
        <text:list-item>
          <text:p text:style-name="Text_20_body"> the instrument is correctly connected to the pc's communication serial port;</text:p>
        </text:list-item>
        <text:list-item>
          <text:p text:style-name="Text_20_body"> the instrument's communication parameters correspond to those shown in the window.</text:p>
        </text:list-item>
      </text:list>
      <text:p text:style-name="Text_20_body">If on the other hand the wT200 is correctly connected, then together with the word <text:span text:style-name="Strong_20_Emphasis">ONLINE</text:span> a series of information read by the device itself will be visible:</text:p>
      <text:p text:style-name="Text_20_body">
<draw:frame draw:style-name="mediacenter" draw:name="" text:anchor-type="paragraph" draw:z-index="0" svg:width="10.583333333333cm" svg:height="14.234583333333cm"><draw:image xlink:href="Pictures/6e4b9e1fa2f0bef60b5dc52d8b8c0994.jpg" xlink:type="simple" xlink:show="embed" xlink:actuate="onLoad"/></draw:frame></text:p>
      <text:h text:style-name="Heading_20_3" text:outline-level="3"><text:bookmark-start text:name="modifying_the_full_scale"/>Modifying the full scale<text:bookmark-end text:name="modifying_the_full_scale"/></text:h>
      <text:p text:style-name="Text_20_body">
From the <text:span text:style-name="Strong_20_Emphasis">General</text:span> panel it is possible to modify the full scale of voltage and current by proceeding as follows:
</text:p>
      <text:list text:style-name="List_20_1">
        <text:list-item>
          <text:p text:style-name="Text_20_body"> select the voltage range in Voltage range (V);</text:p>
        </text:list-item>
        <text:list-item>
          <text:p text:style-name="Text_20_body"> select the current range in Current range (A);</text:p>
        </text:list-item>
        <text:list-item>
          <text:p text:style-name="Text_20_body"> press the <text:span text:style-name="Strong_20_Emphasis">Configure</text:span> key.</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The <text:span text:style-name="Strong_20_Emphasis">Auto</text:span> setting for both scales is the most suitable, as it allows the WT200 to automatically select the most appropriate value on the basis of the input values</text:p>
          </table:table-cell>
        </table:table-row>
      </table:table>
      <text:h text:style-name="Heading_20_3" text:outline-level="3"><text:bookmark-start text:name="reading_the_instantaneous_values"/>Reading the instantaneous values<text:bookmark-end text:name="reading_the_instantaneous_values"/></text:h>
      <text:p text:style-name="Text_20_body">
To read the electrical magnitude registered by the instrument,press the <text:span text:style-name="Strong_20_Emphasis">Read</text:span> key located in the <text:span text:style-name="Strong_20_Emphasis">General</text:span> panel.</text:p>
      <text:h text:style-name="Heading_20_3" text:outline-level="3"><text:bookmark-start text:name="certification_procedure"/>Certification procedure<text:bookmark-end text:name="certification_procedure"/></text:h>
      <text:p text:style-name="Text_20_body">
To simultaneously read the values registered by the WT200 and by one of the devices present on the list, proceed as follows:
</text:p>
      <text:list text:style-name="List_20_1">
        <text:list-item>
          <text:p text:style-name="Text_20_body"> <text:span text:style-name="Strong_20_Emphasis">Selection of device</text:span> : click the mouse on the list of devices to select which one to read.The type and address of the one selected will be visible in the <text:span text:style-name="Strong_20_Emphasis">Device</text:span> panel.</text:p>
        </text:list-item>
        <text:list-item>
          <text:p text:style-name="Text_20_body"> <text:span text:style-name="Strong_20_Emphasis">Selection of phase</text:span> : click the mouse on the Phase panel to select the phase to read in the instrument.</text:p>
        </text:list-item>
        <text:list-item>
          <text:p text:style-name="Text_20_body"> <text:span text:style-name="Strong_20_Emphasis">Reading the values</text:span> : press the <text:span text:style-name="Strong_20_Emphasis">Read</text:span> key to simultaneously read the values of the device and those of the WT200. The values read will be visible in the grid just above. To enable reading at fixed intervals of one or more seconds, press the <text:span text:style-name="Strong_20_Emphasis">Timer ON</text:span> key. To interrupt the reading,press the <text:span text:style-name="Strong_20_Emphasis">Timer OFF</text:span> key at any moment.</text:p>
        </text:list-item>
        <text:list-item>
          <text:p text:style-name="Text_20_body">  <text:span text:style-name="Strong_20_Emphasis">Saving the values</text:span> : to save the values read, press the <text:span text:style-name="Strong_20_Emphasis">Acquire</text:span> key. The data acquired can be displayed simultaneously in the certification form as described in the following paragraph.</text:p>
        </text:list-item>
      </text:list>
      <text:h text:style-name="Heading_20_2" text:outline-level="2"><text:bookmark-start text:name="management_of_certification_data"/>Management of certification data<text:bookmark-end text:name="management_of_certification_data"/></text:h>
      <text:p text:style-name="Text_20_body">
Before the certification phase or thereafter during the procedure itself it is possible to display the values which one by one are saved. To access the window for the management of certification data,press the <draw:frame draw:style-name="media" draw:name="" text:anchor-type="as-char" draw:z-index="0" svg:width="0.42333333333333cm" svg:height="0.42333333333333cm"><draw:image xlink:href="Pictures/d9a557812d2bb7d8e0d70ed91378a0f6.png" xlink:type="simple" xlink:show="embed" xlink:actuate="onLoad"/></draw:frame> key. The program will display the following window:</text:p>
      <text:p text:style-name="Text_20_body"><draw:frame draw:style-name="mediacenter" draw:name="" text:anchor-type="paragraph" draw:z-index="0" svg:width="10.795cm" svg:height="12.22375cm"><draw:image xlink:href="Pictures/b42976816114df28e115a27ad7a20c2d.jpg" xlink:type="simple" xlink:show="embed" xlink:actuate="onLoad"/></draw:frame></text:p>
      <text:p text:style-name="Text_20_body">
All the values acquired will be saved in text files which can be renamed, eliminated or copied using the functions made available by the program.</text:p>
      <text:h text:style-name="Heading_20_3" text:outline-level="3"><text:bookmark-start text:name="removing_values_acquired_by_error"/>Removing values acquired by error<text:bookmark-end text:name="removing_values_acquired_by_error"/></text:h>
      <text:p text:style-name="Text_20_body">
To eliminate one or more values acquired by error, proceed as follows:
</text:p>
      <text:list text:style-name="List_20_1">
        <text:list-item>
          <text:p text:style-name="Text_20_body"> with the right-hand key of the mouse,select the line with the word <text:span text:style-name="Strong_20_Emphasis">#timestamp</text:span> that you intend to eliminate;</text:p>
        </text:list-item>
        <text:list-item>
          <text:p text:style-name="Text_20_body"> select “Eliminate” on the menu displayed.</text:p>
        </text:list-item>
      </text:list>
      <text:p text:style-name="Text_20_body">
&lt;important note&gt;An eliminated acquisition cannot be recovered!&lt;/note&gt;</text:p>
      <text:h text:style-name="Heading_20_3" text:outline-level="3"><text:bookmark-start text:name="creating_a_new_file_or_use_an_existing_file"/>Creating a new file or use an existing file<text:bookmark-end text:name="creating_a_new_file_or_use_an_existing_file"/></text:h>
      <text:p text:style-name="Text_20_body">
If you want to save the values acquired in a new file or a file different from the one selected:
</text:p>
      <text:list text:style-name="List_20_1">
        <text:list-item>
          <text:p text:style-name="Text_20_body"> insert the name of the file in the <text:span text:style-name="Strong_20_Emphasis">File name</text:span> box or select it from the drop-down menu;</text:p>
        </text:list-item>
        <text:list-item>
          <text:p text:style-name="Text_20_body"> press the <draw:frame draw:style-name="media" draw:name="" text:anchor-type="as-char" draw:z-index="0" svg:width="0.42333333333333cm" svg:height="0.42333333333333cm"><draw:image xlink:href="Pictures/c74811db8770f1e7c072e02488b105e4.png" xlink:type="simple" xlink:show="embed" xlink:actuate="onLoad"/></draw:frame> key.</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f the file already exists, the content will be displayed on the list</text:p>
          </table:table-cell>
        </table:table-row>
      </table:table>
      <text:p text:style-name="Text_20_body">.</text:p>
      <text:h text:style-name="Heading_20_3" text:outline-level="3"><text:bookmark-start text:name="renaming_the_file_in_use"/>Renaming the file in use<text:bookmark-end text:name="renaming_the_file_in_use"/></text:h>
      <text:p text:style-name="Text_20_body">
If you want to rename a file in use:
</text:p>
      <text:list text:style-name="List_20_1">
        <text:list-item>
          <text:p text:style-name="Text_20_body"> insert the new name for the file;</text:p>
        </text:list-item>
        <text:list-item>
          <text:p text:style-name="Text_20_body"> press the <draw:frame draw:style-name="media" draw:name="" text:anchor-type="as-char" draw:z-index="0" svg:width="0.42333333333333cm" svg:height="0.42333333333333cm"><draw:image xlink:href="Pictures/4474eb4f1514803914c9b3d2aeab11a9.png" xlink:type="simple" xlink:show="embed" xlink:actuate="onLoad"/></draw:frame> key.</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file cannot be renamed if a file already exists with the same name. A message will be displayed in this case</text:p>
          </table:table-cell>
        </table:table-row>
      </table:table>
      <text:h text:style-name="Heading_20_3" text:outline-level="3"><text:bookmark-start text:name="eliminating_the_file_in_use"/>Eliminating the file in use<text:bookmark-end text:name="eliminating_the_file_in_use"/></text:h>
      <text:p text:style-name="Text_20_body">
To eliminate one or more files, proceed as follows:
</text:p>
      <text:list text:style-name="List_20_1">
        <text:list-item>
          <text:p text:style-name="Text_20_body"> select the file to eliminate from the drop-down menu;</text:p>
        </text:list-item>
        <text:list-item>
          <text:p text:style-name="Text_20_body"> press the <draw:frame draw:style-name="media" draw:name="" text:anchor-type="as-char" draw:z-index="0" svg:width="0.42333333333333cm" svg:height="0.42333333333333cm"><draw:image xlink:href="Pictures/4b8b173098a6f82cdc74b518bda1e0e6.png" xlink:type="simple" xlink:show="embed" xlink:actuate="onLoad"/></draw:frame> key and confirm elimination by pressing <text:span text:style-name="Strong_20_Emphasis">Yes</text:span> in the following confirmation message.</text:p>
        </text:list-item>
      </text:list>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An eliminated file cannot be recovered!</text:p>
          </table:table-cell>
        </table:table-row>
      </table:table>
      <text:h text:style-name="Heading_20_3" text:outline-level="3"><text:bookmark-start text:name="copying_the_certification_file"/>Copying the certification file<text:bookmark-end text:name="copying_the_certification_file"/></text:h>
      <text:p text:style-name="Text_20_body">
To copy the file displayed in another unit or file, proceed as follows:
</text:p>
      <text:list text:style-name="List_20_1">
        <text:list-item>
          <text:p text:style-name="Text_20_body"> select the file to copy from the drop-down menu;</text:p>
        </text:list-item>
      </text:list>
      <text:list text:style-name="List_20_1">
        <text:list-item>
          <text:p text:style-name="Text_20_body"> press the <draw:frame draw:style-name="media" draw:name="" text:anchor-type="as-char" draw:z-index="0" svg:width="0.42333333333333cm" svg:height="0.42333333333333cm"><draw:image xlink:href="Pictures/55fcaf05684870c11de8b68b9a998cd8.png" xlink:type="simple" xlink:show="embed" xlink:actuate="onLoad"/></draw:frame> key and select the destination in the window displayed.</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