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83D41D34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c8244c8cc091900b2ec332e6eda1f376.png"/>
  <manifest:file-entry manifest:media-type="image/png" manifest:full-path="Pictures/56f7579c1d1c689df2ee3e2239dec539.png"/>
  <manifest:file-entry manifest:media-type="image/png" manifest:full-path="Pictures/3cd263c4529fee9c6dbf64ea66b05be5.png"/>
  <manifest:file-entry manifest:media-type="image/png" manifest:full-path="Pictures/a3278e1914a74da3290f41b670e0367b.png"/>
  <manifest:file-entry manifest:media-type="image/png" manifest:full-path="Pictures/602d158c526c2f8e465990334d76cf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83D41D34.jpg" xlink:type="simple" xlink:show="embed" xlink:actuate="onLoad"/></draw:frame></text:p>
      <text:p text:style-name="P3"/>
      <text:p text:style-name="P3"/>
      <text:p text:style-name="P3">$NOME</text:p>
      <text:p text:style-name="P5">Software Manual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Summary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Summary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marelinux"/>Marelinux<text:bookmark-end text:name="marelinux"/></text:h>
      <text:p text:style-name="Text_20_body"><text:span text:style-name="Strong_20_Emphasis">Marelinux</text:span> is a live system bootable from a USB key based on Linux. It allows you to backup and to restore an hard disk. For every issue, contact the Marel support at <text:span text:style-name="Emphasis">software@marelsrl.com</text:span>.</text:p>
      <text:p text:style-name="Text_20_body"><draw:frame draw:style-name="mediacenter" draw:name="" text:anchor-type="paragraph" draw:z-index="0" svg:width="15.875cm" svg:height="9.921875cm"><draw:image xlink:href="Pictures/c8244c8cc091900b2ec332e6eda1f376.png" xlink:type="simple" xlink:show="embed" xlink:actuate="onLoad"/></draw:frame></text:p>
      <text:h text:style-name="Heading_20_2" text:outline-level="2"><text:bookmark-start text:name="backup"/>Backup<text:bookmark-end text:name="backup"/></text:h>
      <text:p text:style-name="Text_20_body">
Select <text:span text:style-name="Strong_20_Emphasis">Backup from hard disk to USB key</text:span> button to start the backup of your hard disk.</text:p>
      <text:p text:style-name="Text_20_body">On the next window, select the hard disk to backup. If the selected disk contains more partitions, <text:span text:style-name="Strong_20_Emphasis">Marelinux</text:span> will copy all of them.</text:p>
      <text:p text:style-name="Text_20_body"><draw:frame draw:style-name="mediacenter" draw:name="" text:anchor-type="paragraph" draw:z-index="0" svg:width="7.9375cm" svg:height="5.318125cm"><draw:image xlink:href="Pictures/56f7579c1d1c689df2ee3e2239dec539.png" xlink:type="simple" xlink:show="embed" xlink:actuate="onLoad"/></draw:frame></text:p>
      <text:p text:style-name="Text_20_body">Now enter a name for the disk image to create. We suggest you to save the file under the <text:span text:style-name="Emphasis">marelinux</text:span> directory (present on the USB key).</text:p>
      <text:p text:style-name="Text_20_body"><draw:frame draw:style-name="mediacenter" draw:name="" text:anchor-type="paragraph" draw:z-index="0" svg:width="13.229166666667cm" svg:height="10.239375cm"><draw:image xlink:href="Pictures/3cd263c4529fee9c6dbf64ea66b05be5.png" xlink:type="simple" xlink:show="embed" xlink:actuate="onLoad"/></draw:frame></text:p>
      <text:p text:style-name="Text_20_body">In the next step, <text:span text:style-name="Strong_20_Emphasis">Marelinux</text:span> starts the backup of the entire hard disk. When it finish, the button <text:span text:style-name="Strong_20_Emphasis">Close</text:span> will be enabled.</text:p>
      <text:p text:style-name="Text_20_body"><draw:frame draw:style-name="mediacenter" draw:name="" text:anchor-type="paragraph" draw:z-index="0" svg:width="15.875cm" svg:height="9.921875cm"><draw:image xlink:href="Pictures/a3278e1914a74da3290f41b670e0367b.png" xlink:type="simple" xlink:show="embed" xlink:actuate="onLoad"/></draw:frame></text:p>
      <text:h text:style-name="Heading_20_2" text:outline-level="2"><text:bookmark-start text:name="restore"/>Restore<text:bookmark-end text:name="restore"/></text:h>
      <text:p text:style-name="Text_20_body">
Select <text:span text:style-name="Strong_20_Emphasis">Restore from USB key to hard disk</text:span> button to start the restore of your hard disk.</text:p>
      <text:p text:style-name="Text_20_body">On the next window, select the file with the image of your disk. This file must be created with the same version of <text:span text:style-name="Strong_20_Emphasis">Marelinux</text:span>.</text:p>
      <text:p text:style-name="Text_20_body"><draw:frame draw:style-name="mediacenter" draw:name="" text:anchor-type="paragraph" draw:z-index="0" svg:width="13.229166666667cm" svg:height="10.239375cm"><draw:image xlink:href="Pictures/3cd263c4529fee9c6dbf64ea66b05be5.png" xlink:type="simple" xlink:show="embed" xlink:actuate="onLoad"/></draw:frame></text:p>
      <text:p text:style-name="Text_20_body">Now select the hard disk where to restore the previous image.</text:p>
      <text:p text:style-name="Text_20_body"><draw:frame draw:style-name="mediacenter" draw:name="" text:anchor-type="paragraph" draw:z-index="0" svg:width="7.9375cm" svg:height="5.318125cm"><draw:image xlink:href="Pictures/56f7579c1d1c689df2ee3e2239dec539.png" xlink:type="simple" xlink:show="embed" xlink:actuate="onLoad"/></draw:frame></text:p>
      <text:p text:style-name="Text_20_body">In the next step, <text:span text:style-name="Strong_20_Emphasis">Marelinux</text:span> starts the restore of the entire hard disk. When it finish, the button <text:span text:style-name="Strong_20_Emphasis">Close</text:span> will be enabled.</text:p>
      <text:p text:style-name="Text_20_body"><draw:frame draw:style-name="mediacenter" draw:name="" text:anchor-type="paragraph" draw:z-index="0" svg:width="15.875cm" svg:height="9.921875cm"><draw:image xlink:href="Pictures/a3278e1914a74da3290f41b670e0367b.png" xlink:type="simple" xlink:show="embed" xlink:actuate="onLoad"/></draw:frame></text:p>
      <text:h text:style-name="Heading_20_2" text:outline-level="2"><text:bookmark-start text:name="shutdown"/>Shutdown<text:bookmark-end text:name="shutdown"/></text:h>
      <text:p text:style-name="Text_20_body">
Once you have completed all operations, you can halt your computer pressing the <text:span text:style-name="Strong_20_Emphasis">Shutdown system</text:span> button. Confirm the operation pressing <text:span text:style-name="Strong_20_Emphasis">Ok</text:span> in the next window.</text:p>
      <text:p text:style-name="Text_20_body"><draw:frame draw:style-name="mediacenter" draw:name="" text:anchor-type="paragraph" draw:z-index="0" svg:width="5.2916666666667cm" svg:height="2.6458333333333cm"><draw:image xlink:href="Pictures/602d158c526c2f8e465990334d76cfe5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Mpm1">
      <style:header>
        <text:p text:style-name="Header"><text:description/>$NOME Software Manual</text:p>
      </style:header>
      <style:footer>
        <text:p text:style-name="Footer"><text:s/><text:chapter text:display="name" text:outline-level="1"/><text:tab/><text:tab/>Page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302</meta:generator>
    <dc:date>2011-11-14T15:44:59</dc:date>
    <meta:editing-cycles>7</meta:editing-cycles>
    <meta:editing-duration>PT1H12M51S</meta:editing-duration>
    <meta:document-statistic meta:table-count="0" meta:image-count="1" meta:object-count="0" meta:page-count="3" meta:paragraph-count="8" meta:word-count="18" meta:character-count="128" meta:non-whitespace-character-count="112"/>
    <dc:creator>stefano </dc:creator>
    <meta:user-defined meta:name="Info 1"/>
    <meta:user-defined meta:name="Info 2"/>
    <meta:user-defined meta:name="Info 3"/>
    <meta:user-defined meta:name="Info 4"/>
  </office:meta>
</office:document-meta>
</file>