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4305ea84ceff94c62e09895c9ff48f12.png"/>
  <manifest:file-entry manifest:media-type="image/png" manifest:full-path="Pictures/0553709f53bad85cb98d999b009df0f2.png"/>
  <manifest:file-entry manifest:media-type="image/png" manifest:full-path="Pictures/d2dfc62b8117387a3a7651b308a338ea.png"/>
  <manifest:file-entry manifest:media-type="image/png" manifest:full-path="Pictures/6cac78ef7b66e071ee861e694ab89b85.png"/>
  <manifest:file-entry manifest:media-type="image/png" manifest:full-path="Pictures/31547e1b2b55ca6f3e9926be28fb3ac2.png"/>
  <manifest:file-entry manifest:media-type="image/png" manifest:full-path="Pictures/11b87cdb8cf2b153c7bfe846aeb789fb.png"/>
  <manifest:file-entry manifest:media-type="image/png" manifest:full-path="Pictures/cbb355e5b87abe44869c5346c4d4cb9a.png"/>
  <manifest:file-entry manifest:media-type="image/png" manifest:full-path="Pictures/f793ecc6a8559f9e01f921b6dea64cc3.png"/>
  <manifest:file-entry manifest:media-type="image/png" manifest:full-path="Pictures/954c289ab6bec5614964d3548628afec.png"/>
  <manifest:file-entry manifest:media-type="image/png" manifest:full-path="Pictures/3135e892cc24734584c764e712841449.png"/>
  <manifest:file-entry manifest:media-type="image/png" manifest:full-path="Pictures/a01b21860a51e601a57609ac1410ba97.png"/>
  <manifest:file-entry manifest:media-type="image/png" manifest:full-path="Pictures/25eb2874819848ed7f549db564b013f5.png"/>
  <manifest:file-entry manifest:media-type="image/png" manifest:full-path="Pictures/abdd9784eecac43bac7c16ca1e92e33f.png"/>
  <manifest:file-entry manifest:media-type="image/png" manifest:full-path="Pictures/d7a9b7892e08b0356c67b07c93517d70.png"/>
  <manifest:file-entry manifest:media-type="image/png" manifest:full-path="Pictures/569758e34b6da93675e0c578182349ff.png"/>
  <manifest:file-entry manifest:media-type="image/png" manifest:full-path="Pictures/0acc5bf54fef2cf21bbb743551193672.png"/>
  <manifest:file-entry manifest:media-type="image/png" manifest:full-path="Pictures/c30d9f0a29b1a576261687a244976b35.png"/>
  <manifest:file-entry manifest:media-type="image/png" manifest:full-path="Pictures/2cab3f1b368647272b3deaa0e3a70989.png"/>
  <manifest:file-entry manifest:media-type="image/png" manifest:full-path="Pictures/6c42d06231ba8a47c8bea7d15d4127b0.png"/>
  <manifest:file-entry manifest:media-type="image/png" manifest:full-path="Pictures/e72557735d46bdd13e4ca31518cd1589.png"/>
  <manifest:file-entry manifest:media-type="image/png" manifest:full-path="Pictures/bce540cc11027a967dc3532f02650648.png"/>
  <manifest:file-entry manifest:media-type="image/png" manifest:full-path="Pictures/64dec709c7272d7d1fbc27fe8946a178.png"/>
  <manifest:file-entry manifest:media-type="image/png" manifest:full-path="Pictures/73f8bcd04c7f025f970b41fb0601d758.png"/>
  <manifest:file-entry manifest:media-type="image/png" manifest:full-path="Pictures/5cb4ce019e4ac2117d9a2ff14ecaddf5.png"/>
  <manifest:file-entry manifest:media-type="image/png" manifest:full-path="Pictures/4b3ea1e00af89a6b4b3eb18a21c4515f.png"/>
  <manifest:file-entry manifest:media-type="image/png" manifest:full-path="Pictures/c08dcd40f45e0b6b42ab5a1f0cf5535e.png"/>
  <manifest:file-entry manifest:media-type="image/png" manifest:full-path="Pictures/dcd314049711f89b57878742abd179e4.png"/>
  <manifest:file-entry manifest:media-type="image/png" manifest:full-path="Pictures/d17c09e83704a10304f38b887fbbad9d.png"/>
  <manifest:file-entry manifest:media-type="image/png" manifest:full-path="Pictures/3585856cd9ebbec9433daf8369607bd3.png"/>
  <manifest:file-entry manifest:media-type="image/png" manifest:full-path="Pictures/3aa4075987e48d8170d7df37dc1dbffa.png"/>
  <manifest:file-entry manifest:media-type="image/png" manifest:full-path="Pictures/4c213b9a39c9a7bdbbfae8dedb5a418e.png"/>
  <manifest:file-entry manifest:media-type="image/png" manifest:full-path="Pictures/f49f1d5ece1cd508d5c4393c74921f9f.png"/>
  <manifest:file-entry manifest:media-type="image/png" manifest:full-path="Pictures/96ce3fddb147428e436a785cac5e41eb.png"/>
  <manifest:file-entry manifest:media-type="image/png" manifest:full-path="Pictures/38f3ba1a2d0a04c11d419f9aadd9523b.png"/>
  <manifest:file-entry manifest:media-type="image/png" manifest:full-path="Pictures/d90d7e56a6bc18e3fb9a1e46544f1309.png"/>
  <manifest:file-entry manifest:media-type="image/png" manifest:full-path="Pictures/004202eded3a21c7c109931f9c61ee37.png"/>
  <manifest:file-entry manifest:media-type="image/png" manifest:full-path="Pictures/74b5bc8d28e9ce857ba078039087e370.png"/>
  <manifest:file-entry manifest:media-type="image/png" manifest:full-path="Pictures/7dd534a1881eafdcd2d955be63af138c.png"/>
  <manifest:file-entry manifest:media-type="image/png" manifest:full-path="Pictures/45bfbb8218c88ad9af9f6a3b5c01efde.png"/>
  <manifest:file-entry manifest:media-type="image/png" manifest:full-path="Pictures/2891b7c600f6b47c0d19bab4779a0053.png"/>
  <manifest:file-entry manifest:media-type="image/png" manifest:full-path="Pictures/752eba392741270c341c3be701175103.png"/>
  <manifest:file-entry manifest:media-type="image/png" manifest:full-path="Pictures/0574ff800fe106d745631c5a0dd1a123.png"/>
  <manifest:file-entry manifest:media-type="image/png" manifest:full-path="Pictures/042db77f96e4dbd56983e752cba6d36c.png"/>
  <manifest:file-entry manifest:media-type="image/png" manifest:full-path="Pictures/9d261de3ff4afcdf7544f869654a775f.png"/>
  <manifest:file-entry manifest:media-type="image/png" manifest:full-path="Pictures/aef176bb1084ab8ca9404f5cd5160623.png"/>
  <manifest:file-entry manifest:media-type="image/png" manifest:full-path="Pictures/4add62c707279a899531488d720a2019.png"/>
  <manifest:file-entry manifest:media-type="image/png" manifest:full-path="Pictures/40e68762125859e706157ff40607e965.png"/>
  <manifest:file-entry manifest:media-type="image/png" manifest:full-path="Pictures/52dbd165d0f89721a604fddb9f089277.png"/>
  <manifest:file-entry manifest:media-type="image/png" manifest:full-path="Pictures/82227560cd2d01419810a25de0ab5def.png"/>
  <manifest:file-entry manifest:media-type="image/png" manifest:full-path="Pictures/6edbf1adf6b62316617b07ecb14a3c5c.png"/>
  <manifest:file-entry manifest:media-type="image/png" manifest:full-path="Pictures/82ec5e9e09944164abffa7794d932a03.png"/>
  <manifest:file-entry manifest:media-type="image/png" manifest:full-path="Pictures/c2c752753d79b36484c1b53c3a72457e.png"/>
  <manifest:file-entry manifest:media-type="image/png" manifest:full-path="Pictures/8523ac75857843f4dbe61fa5b513fe3d.png"/>
  <manifest:file-entry manifest:media-type="image/png" manifest:full-path="Pictures/240988f011f4e7e50fabc7838acfe784.png"/>
  <manifest:file-entry manifest:media-type="image/png" manifest:full-path="Pictures/74c466e3a7e964ea76bdc9799f9e3805.png"/>
  <manifest:file-entry manifest:media-type="image/png" manifest:full-path="Pictures/aca37a4a77f9d1ac6ceca2385510cddc.png"/>
  <manifest:file-entry manifest:media-type="image/png" manifest:full-path="Pictures/4000fc018bb61f20cc951d289f7ec569.png"/>
  <manifest:file-entry manifest:media-type="image/png" manifest:full-path="Pictures/a15d0961e83e42f1a36ca27239fb2f65.png"/>
  <manifest:file-entry manifest:media-type="image/png" manifest:full-path="Pictures/562f4136bfbe69822801cc31ba95e908.png"/>
  <manifest:file-entry manifest:media-type="image/png" manifest:full-path="Pictures/12ac0abcf3b81b948b08269232b05276.png"/>
  <manifest:file-entry manifest:media-type="image/png" manifest:full-path="Pictures/2fc6bbba44c49d23a1a7ba3f88bef261.png"/>
  <manifest:file-entry manifest:media-type="image/png" manifest:full-path="Pictures/f4ee09084004b38b2c18c9f5867a804c.png"/>
  <manifest:file-entry manifest:media-type="image/png" manifest:full-path="Pictures/5cb6825e2256e9fc62250d957911509c.png"/>
  <manifest:file-entry manifest:media-type="image/png" manifest:full-path="Pictures/ab99346105122e50231bb04dd55ddb1a.png"/>
  <manifest:file-entry manifest:media-type="image/png" manifest:full-path="Pictures/bc577ef96eaceeee9e18fbf943a8004b.png"/>
  <manifest:file-entry manifest:media-type="image/png" manifest:full-path="Pictures/b6708b6f97e71cc78825e22a0059ca89.png"/>
  <manifest:file-entry manifest:media-type="image/png" manifest:full-path="Pictures/820e55dc6f40bb8d8bcd677eba524853.png"/>
  <manifest:file-entry manifest:media-type="image/png" manifest:full-path="Pictures/d5d8b5dbbc9036c4957bdabe35a9c8fd.png"/>
  <manifest:file-entry manifest:media-type="image/png" manifest:full-path="Pictures/cae60c45b287e458bb4f70f14db876db.png"/>
  <manifest:file-entry manifest:media-type="image/png" manifest:full-path="Pictures/d9e892c92c0a36158ff085369785c07c.png"/>
  <manifest:file-entry manifest:media-type="image/png" manifest:full-path="Pictures/c627867b19ed8f9daea864316656ab9b.png"/>
  <manifest:file-entry manifest:media-type="image/png" manifest:full-path="Pictures/ba012d6a78e5e9d1f99d7a5b2b514907.png"/>
  <manifest:file-entry manifest:media-type="image/png" manifest:full-path="Pictures/cbc5265baaed3c2985ae0e60bb5be29b.png"/>
  <manifest:file-entry manifest:media-type="image/png" manifest:full-path="Pictures/69f0c078a96d5598494a6485732ee0ae.png"/>
  <manifest:file-entry manifest:media-type="image/png" manifest:full-path="Pictures/7ed1f57588be1ba444921d7e40f93d31.png"/>
  <manifest:file-entry manifest:media-type="image/png" manifest:full-path="Pictures/88e0bd90b2f3b5e9c313d503e166c0f9.png"/>
  <manifest:file-entry manifest:media-type="image/png" manifest:full-path="Pictures/c6342e956bab7047a2ac51ef0f11f769.png"/>
  <manifest:file-entry manifest:media-type="image/png" manifest:full-path="Pictures/5dbd40ff74229faca005f78d8bb02d5f.png"/>
  <manifest:file-entry manifest:media-type="image/png" manifest:full-path="Pictures/4ab023ba51062e4c649bc2443d7fe3d4.png"/>
  <manifest:file-entry manifest:media-type="image/png" manifest:full-path="Pictures/e3361f9c9253fb8e6e4a87957aea9f32.png"/>
  <manifest:file-entry manifest:media-type="image/png" manifest:full-path="Pictures/06e9a9d5833c640101b70f6665254cba.png"/>
  <manifest:file-entry manifest:media-type="image/png" manifest:full-path="Pictures/2e39c63d45c306c47d4b05af3e0301ab.png"/>
  <manifest:file-entry manifest:media-type="image/png" manifest:full-path="Pictures/2c292ab367e51f719a45e318f3c512fd.png"/>
  <manifest:file-entry manifest:media-type="image/png" manifest:full-path="Pictures/a009c683d8f1bbb45875441ba0893d0a.png"/>
  <manifest:file-entry manifest:media-type="image/png" manifest:full-path="Pictures/ceb529a8175422e51d5a719724ab95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eolts"/>MarelEOLTs<text:bookmark-end text:name="mareleolts"/></text:h>
      <text:p text:style-name="Text_20_body">
MarelEOLTs is an application for acquiring and processing data sampled from different devices, for reading electrical and physical quantities. One or more test stations can be defined in the software. The software is made up of three programs, one for managing the system configuration <text:span text:style-name="Strong_20_Emphasis">Configuration Management</text:span>, one for managing the archive <text:span text:style-name="Strong_20_Emphasis">Archive Management</text:span> and finally <text:span text:style-name="Strong_20_Emphasis">Station Management</text:span> for carrying out the tests .</text:p>
      <text:h text:style-name="Heading_20_1" text:outline-level="1"><text:bookmark-start text:name="using_the_program_configuration_management"/>Using the program : Configuration Management<text:bookmark-end text:name="using_the_program_configuration_management"/></text:h>
      <text:p text:style-name="Text_20_body">
Let's start by seeing the operation and use of the <text:span text:style-name="Strong_20_Emphasis">Configuration Management</text:span> program, for configuring the system so that the other programs can communicate correctly with each other. When the program starts without any active configuration, it will be asked you to create an administrator account, without which it will be no possible to configure the system. You can cancel the request by pressing the <text:span text:style-name="Strong_20_Emphasis">Cancel</text:span> button and proceed to the main screen which will be this:</text:p>
      <text:p text:style-name="Text_20_body"><draw:frame draw:style-name="mediacenter" draw:name="" text:anchor-type="paragraph" draw:z-index="0" svg:width="15.875cm" svg:height="8.5460416666667cm"><draw:image xlink:href="Pictures/4305ea84ceff94c62e09895c9ff48f12.png" xlink:type="simple" xlink:show="embed" xlink:actuate="onLoad"/></draw:frame></text:p>
      <text:p text:style-name="Text_20_body">All the features for each tab in the program are described below.</text:p>
      <text:h text:style-name="Heading_20_2" text:outline-level="2"><text:bookmark-start text:name="users"/>Users<text:bookmark-end text:name="users"/></text:h>
      <text:p text:style-name="Text_20_body">
The <text:span text:style-name="Strong_20_Emphasis">Users</text:span> window is used to create, modify and disable users. The screen is as follows:</text:p>
      <text:p text:style-name="Text_20_body"><draw:frame draw:style-name="mediacenter" draw:name="" text:anchor-type="paragraph" draw:z-index="0" svg:width="15.875cm" svg:height="8.5460416666667cm"><draw:image xlink:href="Pictures/0553709f53bad85cb98d999b009df0f2.png" xlink:type="simple" xlink:show="embed" xlink:actuate="onLoad"/></draw:frame></text:p>
      <text:p text:style-name="Text_20_body">Below is the function of the toolbar buttons :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Key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user </text:p>
          </table:table-cell>
          <table:table-cell office:value-type="string" table:style-name="tablecell">
            <text:p text:style-name="tablealignleft"> Open the window to create a new us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y user</text:p>
          </table:table-cell>
          <table:table-cell office:value-type="string" table:style-name="tablecell">
            <text:p text:style-name="tablealignleft"> Open the window to create a new user with the fields already filled in and the possibility of modifying the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Set the user as deleted </text:p>
          </table:table-cell>
          <table:table-cell office:value-type="string" table:style-name="tablecell">
            <text:p text:style-name="tablealignleft"> If the user is set as deleted, it will no longer be possible to use it until it is re-enabled from an administrator or technical admin accoun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 </text:p>
          </table:table-cell>
          <table:table-cell office:value-type="string" table:style-name="tablecell">
            <text:p text:style-name="tablealignleft"> estore account </text:p>
          </table:table-cell>
          <table:table-cell office:value-type="string" table:style-name="tablecell">
            <text:p text:style-name="tablealignleft"> If the account is set to deleted, this will restore it and it can be used again </text:p>
          </table:table-cell>
        </table:table-row>
      </table:table>
      <text:p text:style-name="Text_20_body">First we should log in by pressing the button <text:span text:style-name="Strong_20_Emphasis">Login</text:span><draw:frame draw:style-name="media" draw:name="" text:anchor-type="as-char" draw:z-index="0" svg:width="0.84666666666667cm" svg:height="0.84666666666667cm"><draw:image xlink:href="Pictures/cbb355e5b87abe44869c5346c4d4cb9a.png" xlink:type="simple" xlink:show="embed" xlink:actuate="onLoad"/></draw:frame>and since it is the first start, and having canceled the initial request to create an account as per the previous instructions, we should now do it via the following screen:</text:p>
      <text:p text:style-name="Text_20_body"><draw:frame draw:style-name="mediacenter" draw:name="" text:anchor-type="paragraph" draw:z-index="0" svg:width="7.9375cm" svg:height="5.55625cm"><draw:image xlink:href="Pictures/f793ecc6a8559f9e01f921b6dea64cc3.png" xlink:type="simple" xlink:show="embed" xlink:actuate="onLoad"/></draw:frame></text:p>
      <text:p text:style-name="Text_20_body">It will be necessary , specify the following data :
</text:p>
      <text:list text:style-name="List_20_1">
        <text:list-item>
          <text:p text:style-name="Text_20_body"> <text:span text:style-name="Strong_20_Emphasis">Type</text:span> : type of account, at first start it will only be possible to use the administrator;</text:p>
        </text:list-item>
        <text:list-item>
          <text:p text:style-name="Text_20_body"> <text:span text:style-name="Strong_20_Emphasis">Code</text:span> : numeric code to use to log in;</text:p>
        </text:list-item>
        <text:list-item>
          <text:p text:style-name="Text_20_body"> <text:span text:style-name="Strong_20_Emphasis">Name</text:span> : name of the operator who will use this account or a description of the account type;</text:p>
        </text:list-item>
        <text:list-item>
          <text:p text:style-name="Text_20_body"> <text:span text:style-name="Strong_20_Emphasis">Password</text:span> : password to log in, it is not mandatory to specify it;</text:p>
        </text:list-item>
      </text:list>
      <text:p text:style-name="Text_20_body">
Confirm the creation of the user by clicking on the button <text:span text:style-name="Strong_20_Emphasis">OK</text:span>, or cancel the operation by clicking the button <text:span text:style-name="Strong_20_Emphasis">Cancel</text:span>.</text:p>
      <text:p text:style-name="Text_20_body">The types of accounts that can be created are in sequence from highest to lowest privileges : <text:span text:style-name="Strong_20_Emphasis">Tecnic admin</text:span> , <text:span text:style-name="Strong_20_Emphasis">Administrator</text:span>, <text:span text:style-name="Strong_20_Emphasis">Power user</text:span> e <text:span text:style-name="Strong_20_Emphasis">Operator</text:span>
Below we see the difference in privileges for each type of account:
</text:p>
      <table:table>
        <table:table-column/>
        <table:table-column/>
        <table:table-column/>
        <table:table-column/>
        <table:table-column/>
        <table:table-column/>
        <table:table-column/>
        <table:table-column/>
        <table:table-column/>
        <table:table-row>
          <table:table-cell office:value-type="string" table:style-name="tableheader">
            <text:p text:style-name="Table_20_Heading">  Funzioni Tabs  </text:p>
          </table:table-cell>
          <table:table-cell office:value-type="string" table:style-name="tableheader" table:number-columns-spanned="2">
            <text:p text:style-name="Table_20_Heading">  Tecnic admin  </text:p>
          </table:table-cell>
          <table:table-cell office:value-type="string" table:style-name="tableheader" table:number-columns-spanned="2">
            <text:p text:style-name="Table_20_Heading">  Administrator  </text:p>
          </table:table-cell>
          <table:table-cell office:value-type="string" table:style-name="tableheader" table:number-columns-spanned="2">
            <text:p text:style-name="Table_20_Heading">  Power user  </text:p>
          </table:table-cell>
          <table:table-cell office:value-type="string" table:style-name="tableheader" table:number-columns-spanned="2">
            <text:p text:style-name="Table_20_Heading">  Operator  </text:p>
          </table:table-cell>
        </table:table-row>
        <table:table-row>
          <table:table-cell office:value-type="string" table:style-name="tableheader"/>
          <table:table-cell office:value-type="string" table:style-name="tableheader">
            <text:p text:style-name="Table_20_Heading">  Edit  </text:p>
          </table:table-cell>
          <table:table-cell office:value-type="string" table:style-name="tableheader">
            <text:p text:style-name="Table_20_Heading">  View  </text:p>
          </table:table-cell>
          <table:table-cell office:value-type="string" table:style-name="tableheader">
            <text:p text:style-name="Table_20_Heading">  Edit  </text:p>
          </table:table-cell>
          <table:table-cell office:value-type="string" table:style-name="tableheader">
            <text:p text:style-name="Table_20_Heading">  View  </text:p>
          </table:table-cell>
          <table:table-cell office:value-type="string" table:style-name="tableheader">
            <text:p text:style-name="Table_20_Heading">  Edit  </text:p>
          </table:table-cell>
          <table:table-cell office:value-type="string" table:style-name="tableheader">
            <text:p text:style-name="Table_20_Heading">  View  </text:p>
          </table:table-cell>
          <table:table-cell office:value-type="string" table:style-name="tableheader">
            <text:p text:style-name="Table_20_Heading">  Edit  </text:p>
          </table:table-cell>
          <table:table-cell office:value-type="string" table:style-name="tableheader">
            <text:p text:style-name="Table_20_Heading">  View  </text:p>
          </table:table-cell>
        </table:table-row>
        <table:table-row>
          <table:table-cell office:value-type="string" table:style-name="tablecell">
            <text:p text:style-name="tablealignleft"> User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Model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Familie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Image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Sequence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Anomaly definition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Image item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Language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row>
        <table:table-row>
          <table:table-cell office:value-type="string" table:style-name="tablecell">
            <text:p text:style-name="tablealignleft"> Station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hannel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tion channel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models"/>Models<text:bookmark-end text:name="models"/></text:h>
      <text:p text:style-name="Text_20_body">
Click on the <text:span text:style-name="Strong_20_Emphasis">Models</text:span> <draw:frame draw:style-name="media" draw:name="" text:anchor-type="as-char" draw:z-index="0" svg:width="0.9525cm" svg:height="0.9525cm"><draw:image xlink:href="Pictures/954c289ab6bec5614964d3548628afec.png" xlink:type="simple" xlink:show="embed" xlink:actuate="onLoad"/></draw:frame> button to access the following screen : </text:p>
      <text:p text:style-name="Text_20_body"><draw:frame draw:style-name="mediacenter" draw:name="" text:anchor-type="paragraph" draw:z-index="0" svg:width="15.875cm" svg:height="8.5195833333333cm"><draw:image xlink:href="Pictures/3135e892cc24734584c764e712841449.png" xlink:type="simple" xlink:show="embed" xlink:actuate="onLoad"/></draw:frame></text:p>
      <text:p text:style-name="Text_20_body">Below is the function of the toolbar buttons :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Key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model </text:p>
          </table:table-cell>
          <table:table-cell office:value-type="string" table:style-name="tablecell">
            <text:p text:style-name="tablealignleft"> Open the window to create a new mod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el Modify </text:p>
          </table:table-cell>
          <table:table-cell office:value-type="string" table:style-name="tablecell">
            <text:p text:style-name="tablealignleft"> Opens the Model creation window but the fields are already filled in and can be modifi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Model copy </text:p>
          </table:table-cell>
          <table:table-cell office:value-type="string" table:style-name="tablecell">
            <text:p text:style-name="tablealignleft"> Copies the selected model and opens the model creation window with the fields already filled in and the possibility to modify the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Set the model as deleted </text:p>
          </table:table-cell>
          <table:table-cell office:value-type="string" table:style-name="tablecell">
            <text:p text:style-name="tablealignleft"> The model is set as deleted and cannot be used until you restore 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 </text:p>
          </table:table-cell>
          <table:table-cell office:value-type="string" table:style-name="tablecell">
            <text:p text:style-name="tablealignleft"> Model Restore </text:p>
          </table:table-cell>
          <table:table-cell office:value-type="string" table:style-name="tablecell">
            <text:p text:style-name="tablealignleft"> If the model is set as deleted this will restore it and it can be reused </text:p>
          </table:table-cell>
        </table:table-row>
      </table:table>
      <text:h text:style-name="Heading_20_4" text:outline-level="4"><text:bookmark-start text:name="new_model"/>New Model<text:bookmark-end text:name="new_model"/></text:h>
      <text:p text:style-name="Text_20_body">
To create a template, click on the <draw:frame draw:style-name="media" draw:name="" text:anchor-type="as-char" draw:z-index="0" svg:width="0.84666666666667cm" svg:height="0.84666666666667cm"><draw:image xlink:href="Pictures/d2dfc62b8117387a3a7651b308a338ea.png" xlink:type="simple" xlink:show="embed" xlink:actuate="onLoad"/></draw:frame> icon and fill in the fields on the following screen: :</text:p>
      <text:p text:style-name="Text_20_body"><draw:frame draw:style-name="mediacenter" draw:name="" text:anchor-type="paragraph" draw:z-index="0" svg:width="7.9375cm" svg:height="5.5297916666667cm"><draw:image xlink:href="Pictures/25eb2874819848ed7f549db564b013f5.png" xlink:type="simple" xlink:show="embed" xlink:actuate="onLoad"/></draw:frame></text:p>
      <text:p text:style-name="Text_20_body">After it will be necessary to specify the following data :
</text:p>
      <text:list text:style-name="List_20_1">
        <text:list-item>
          <text:p text:style-name="Text_20_body"> <text:span text:style-name="Strong_20_Emphasis">Model</text:span> : text field to define the model (Es. M001);</text:p>
        </text:list-item>
        <text:list-item>
          <text:p text:style-name="Text_20_body"> <text:span text:style-name="Strong_20_Emphasis">Description</text:span> : Text field to insert a description of the model (Es. new generation);</text:p>
        </text:list-item>
        <text:list-item>
          <text:p text:style-name="Text_20_body"> <text:span text:style-name="Strong_20_Emphasis">Product code</text:span> : Text field to insert the product code (Es. 0123456789);</text:p>
        </text:list-item>
        <text:list-item>
          <text:p text:style-name="Text_20_body"> <text:span text:style-name="Strong_20_Emphasis">Family</text:span> : use the drop-down menu to select the family to which the product belongs (Es. F001);</text:p>
        </text:list-item>
        <text:list-item>
          <text:p text:style-name="Text_20_body"> <text:span text:style-name="Strong_20_Emphasis">Votlage Supply</text:span> : use the drop-down menu to select the which voltage use the product (Es. V230Hz50);</text:p>
        </text:list-item>
      </text:list>
      <text:p text:style-name="Text_20_body">
Confirm the creation by pressing the <text:span text:style-name="Strong_20_Emphasis">OK</text:span> key, or cancel the creation by pressing the <text:span text:style-name="Strong_20_Emphasis">Cancel</text:span> key.</text:p>
      <text:p text:style-name="Text_20_body">Once the new model has been created it will appear on the main window:</text:p>
      <text:p text:style-name="Text_20_body"><draw:frame draw:style-name="mediacenter" draw:name="" text:anchor-type="paragraph" draw:z-index="0" svg:width="7.9375cm" svg:height="3.5189583333333cm"><draw:image xlink:href="Pictures/abdd9784eecac43bac7c16ca1e92e33f.png" xlink:type="simple" xlink:show="embed" xlink:actuate="onLoad"/></draw:frame></text:p>
      <text:h text:style-name="Heading_20_4" text:outline-level="4"><text:bookmark-start text:name="model_modify"/>Model modify<text:bookmark-end text:name="model_modify"/></text:h>
      <text:p text:style-name="Text_20_body">To modify an already created template, select it from the list and click on the <draw:frame draw:style-name="media" draw:name="" text:anchor-type="as-char" draw:z-index="0" svg:width="0.84666666666667cm" svg:height="0.84666666666667cm"><draw:image xlink:href="Pictures/6cac78ef7b66e071ee861e694ab89b85.png" xlink:type="simple" xlink:show="embed" xlink:actuate="onLoad"/></draw:frame> icon to access the same creation screen with the difference that the fields will already be filled in:</text:p>
      <text:p text:style-name="Text_20_body"><draw:frame draw:style-name="mediacenter" draw:name="" text:anchor-type="paragraph" draw:z-index="0" svg:width="7.9375cm" svg:height="5.55625cm"><draw:image xlink:href="Pictures/d7a9b7892e08b0356c67b07c93517d70.png" xlink:type="simple" xlink:show="embed" xlink:actuate="onLoad"/></draw:frame></text:p>
      <text:p text:style-name="Text_20_body">Confirm the changes by pressing the <text:span text:style-name="Strong_20_Emphasis">OK</text:span> key or the <text:span text:style-name="Strong_20_Emphasis">Cancel</text:span> key to cancel them.</text:p>
      <text:h text:style-name="Heading_20_4" text:outline-level="4"><text:bookmark-start text:name="copy_the_model"/>Copy the model<text:bookmark-end text:name="copy_the_model"/></text:h>
      <text:p text:style-name="Text_20_body">
To copy an already created model, select it from the list and click on the icon <draw:frame draw:style-name="media" draw:name="" text:anchor-type="as-char" draw:z-index="0" svg:width="0.84666666666667cm" svg:height="0.84666666666667cm"><draw:image xlink:href="Pictures/a01b21860a51e601a57609ac1410ba97.png" xlink:type="simple" xlink:show="embed" xlink:actuate="onLoad"/></draw:frame> to access the same creation screen with the difference that the fields will already be filled in except for the template field since that field must be unique.
Confirm the copy by pressing the <text:span text:style-name="Strong_20_Emphasis">OK</text:span> key or the <text:span text:style-name="Strong_20_Emphasis">Cancel</text:span> key to cancel it.</text:p>
      <text:h text:style-name="Heading_20_4" text:outline-level="4"><text:bookmark-start text:name="delete_model"/>Delete Model<text:bookmark-end text:name="delete_model"/></text:h>
      <text:p text:style-name="Text_20_body">
To set a model as deleted, select it from the list and click on the icon <draw:frame draw:style-name="media" draw:name="" text:anchor-type="as-char" draw:z-index="0" svg:width="0.84666666666667cm" svg:height="0.84666666666667cm"><draw:image xlink:href="Pictures/31547e1b2b55ca6f3e9926be28fb3ac2.png" xlink:type="simple" xlink:show="embed" xlink:actuate="onLoad"/></draw:frame> after deletion a trash can icon will appear next to the model as shown below following :</text:p>
      <text:p text:style-name="Text_20_body"><draw:frame draw:style-name="mediacenter" draw:name="" text:anchor-type="paragraph" draw:z-index="0" svg:width="7.9375cm" svg:height="2.9897916666667cm"><draw:image xlink:href="Pictures/569758e34b6da93675e0c578182349ff.png" xlink:type="simple" xlink:show="embed" xlink:actuate="onLoad"/></draw:frame></text:p>
      <text:h text:style-name="Heading_20_4" text:outline-level="4"><text:bookmark-start text:name="restore_model"/>Restore model<text:bookmark-end text:name="restore_model"/></text:h>
      <text:p text:style-name="Text_20_body">
To restore a deleted model, select it from the list and click on the icon <draw:frame draw:style-name="media" draw:name="" text:anchor-type="as-char" draw:z-index="0" svg:width="0.84666666666667cm" svg:height="0.84666666666667cm"><draw:image xlink:href="Pictures/11b87cdb8cf2b153c7bfe846aeb789fb.png" xlink:type="simple" xlink:show="embed" xlink:actuate="onLoad"/></draw:frame></text:p>
      <text:h text:style-name="Heading_20_2" text:outline-level="2"><text:bookmark-start text:name="family"/>Family<text:bookmark-end text:name="family"/></text:h>
      <text:p text:style-name="Text_20_body">
Click on the  <text:span text:style-name="Strong_20_Emphasis">Families</text:span><draw:frame draw:style-name="media" draw:name="" text:anchor-type="as-char" draw:z-index="0" svg:width="0.84666666666667cm" svg:height="0.84666666666667cm"><draw:image xlink:href="Pictures/0acc5bf54fef2cf21bbb743551193672.png" xlink:type="simple" xlink:show="embed" xlink:actuate="onLoad"/></draw:frame> button to access the following screen:</text:p>
      <text:p text:style-name="Text_20_body"><draw:frame draw:style-name="mediacenter" draw:name="" text:anchor-type="paragraph" draw:z-index="0" svg:width="15.875cm" svg:height="8.5460416666667cm"><draw:image xlink:href="Pictures/c30d9f0a29b1a576261687a244976b35.png" xlink:type="simple" xlink:show="embed" xlink:actuate="onLoad"/></draw:frame></text:p>
      <text:p text:style-name="Text_20_body">The window is divided into two parts, the part on the left manages creation, modification, deletion and confirmation of modifications. The part on the right manages which sequences to associate with the family.</text:p>
      <text:p text:style-name="Text_20_body">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Key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family </text:p>
          </table:table-cell>
          <table:table-cell office:value-type="string" table:style-name="tablecell">
            <text:p text:style-name="tablealignleft"> Opens the window to create a new famil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Edit Family </text:p>
          </table:table-cell>
          <table:table-cell office:value-type="string" table:style-name="tablecell">
            <text:p text:style-name="tablealignleft"> Opens the family creation window but the fields are already filled in and can be modifi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y Family </text:p>
          </table:table-cell>
          <table:table-cell office:value-type="string" table:style-name="tablecell">
            <text:p text:style-name="tablealignleft"> Copies the selected family and opens the family creation window with the fields already filled in and the possibility to modify the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Delete family </text:p>
          </table:table-cell>
          <table:table-cell office:value-type="string" table:style-name="tablecell">
            <text:p text:style-name="tablealignleft"> The family is eliminat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ab3f1b368647272b3deaa0e3a70989.png" xlink:type="simple" xlink:show="embed" xlink:actuate="onLoad"/></draw:frame> </text:p>
          </table:table-cell>
          <table:table-cell office:value-type="string" table:style-name="tablecell">
            <text:p text:style-name="tablealignleft"> Confirm changes </text:p>
          </table:table-cell>
          <table:table-cell office:value-type="string" table:style-name="tablecell">
            <text:p text:style-name="tablealignleft"> Press this button to confirm the changes made to the sequence list associated with the family </text:p>
          </table:table-cell>
        </table:table-row>
      </table:table>
      <text:h text:style-name="Heading_20_4" text:outline-level="4"><text:bookmark-start text:name="new_family"/>New Family<text:bookmark-end text:name="new_family"/></text:h>
      <text:p text:style-name="Text_20_body">
To create a family, click on the icon <draw:frame draw:style-name="media" draw:name="" text:anchor-type="as-char" draw:z-index="0" svg:width="0.84666666666667cm" svg:height="0.84666666666667cm"><draw:image xlink:href="Pictures/d2dfc62b8117387a3a7651b308a338ea.png" xlink:type="simple" xlink:show="embed" xlink:actuate="onLoad"/></draw:frame> and fill in the fields on the following screen:
<draw:frame draw:style-name="mediacenter" draw:name="" text:anchor-type="paragraph" draw:z-index="0" svg:width="15.504583333333cm" svg:height="5.1329166666667cm"><draw:image xlink:href="Pictures/6c42d06231ba8a47c8bea7d15d4127b0.png" xlink:type="simple" xlink:show="embed" xlink:actuate="onLoad"/></draw:frame></text:p>
      <text:p text:style-name="Text_20_body">It will therefore be necessary to specify the following data:
</text:p>
      <text:list text:style-name="List_20_1">
        <text:list-item>
          <text:p text:style-name="Text_20_body"> <text:span text:style-name="Strong_20_Emphasis">Family</text:span> : text field to name the family (Ex. F001);</text:p>
        </text:list-item>
      </text:list>
      <text:p text:style-name="Text_20_body">
Confirm the operation by pressing the <text:span text:style-name="Strong_20_Emphasis">OK</text:span> button.
</text:p>
      <text:h text:style-name="Heading_20_4" text:outline-level="4"><text:bookmark-start text:name="edit_family"/>Edit family<text:bookmark-end text:name="edit_family"/></text:h>
      <text:p text:style-name="Text_20_body">To modify an already created family, select it from the list and click on the <draw:frame draw:style-name="media" draw:name="" text:anchor-type="as-char" draw:z-index="0" svg:width="0.84666666666667cm" svg:height="0.84666666666667cm"><draw:image xlink:href="Pictures/6cac78ef7b66e071ee861e694ab89b85.png" xlink:type="simple" xlink:show="embed" xlink:actuate="onLoad"/></draw:frame> icon to access the same creation screen with the difference that the fields will already be filled in.</text:p>
      <text:p text:style-name="Text_20_body">Confirm the changes by pressing the <text:span text:style-name="Strong_20_Emphasis">OK</text:span> key or the <text:span text:style-name="Strong_20_Emphasis">Cancel</text:span> key to cancel them.
</text:p>
      <text:h text:style-name="Heading_20_4" text:outline-level="4"><text:bookmark-start text:name="delete_family"/>Delete family<text:bookmark-end text:name="delete_family"/></text:h>
      <text:p text:style-name="Text_20_body">
To delete the family, select it from the list and click on the <draw:frame draw:style-name="media" draw:name="" text:anchor-type="as-char" draw:z-index="0" svg:width="0.84666666666667cm" svg:height="0.84666666666667cm"><draw:image xlink:href="Pictures/31547e1b2b55ca6f3e9926be28fb3ac2.png" xlink:type="simple" xlink:show="embed" xlink:actuate="onLoad"/></draw:frame> icon and confirm its deletion by pressing the <text:span text:style-name="Strong_20_Emphasis">Yes</text:span> button on the next screen, or <text:span text:style-name="Strong_20_Emphasis">No</text:span> to undele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A family associated with a model cannot be deleted </text:p>
          </table:table-cell>
        </table:table-row>
      </table:table>
      <text:h text:style-name="Heading_20_4" text:outline-level="4"><text:bookmark-start text:name="confirm_changes"/>Confirm changes<text:bookmark-end text:name="confirm_changes"/></text:h>
      <text:p text:style-name="Text_20_body">
Click on the <draw:frame draw:style-name="media" draw:name="" text:anchor-type="as-char" draw:z-index="0" svg:width="0.84666666666667cm" svg:height="0.84666666666667cm"><draw:image xlink:href="Pictures/2cab3f1b368647272b3deaa0e3a70989.png" xlink:type="simple" xlink:show="embed" xlink:actuate="onLoad"/></draw:frame> button to confirm the changes made to the list of sequences in the right panel. If you do not confirm the changes made, they will not be saved.
</text:p>
      <text:h text:style-name="Heading_20_3" text:outline-level="3"><text:bookmark-start text:name="family_sequence"/>Family Sequence<text:bookmark-end text:name="family_sequence"/></text:h>
      <text:p text:style-name="Text_20_body">
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Key </text:p>
          </table:table-cell>
          <table:table-cell office:value-type="string" table:style-name="tableheader">
            <text:p text:style-name="Table_20_Heading"> Command </text:p>
          </table:table-cell>
        </table:table-row>
        <table:table-row>
          <table:table-cell office:value-type="string" table:style-name="tablecell">
            <text:p text:style-name="tablealignleft"> Menu a tendina </text:p>
          </table:table-cell>
          <table:table-cell office:value-type="string" table:style-name="tablecell">
            <text:p text:style-name="tablealignleft"> Select sequence </text:p>
          </table:table-cell>
          <table:table-cell office:value-type="string" table:style-name="tablecell">
            <text:p text:style-name="tablealignleft"> It opens a drop-down menu with all the created sequences that you can selec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ce540cc11027a967dc3532f02650648.png" xlink:type="simple" xlink:show="embed" xlink:actuate="onLoad"/></draw:frame>  </text:p>
          </table:table-cell>
          <table:table-cell office:value-type="string" table:style-name="tablecell">
            <text:p text:style-name="tablealignleft"> Add Sequence </text:p>
          </table:table-cell>
          <table:table-cell office:value-type="string" table:style-name="tablecell">
            <text:p text:style-name="tablealignleft"> Associate the selected sequence with the famil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4dec709c7272d7d1fbc27fe8946a178.png" xlink:type="simple" xlink:show="embed" xlink:actuate="onLoad"/></draw:frame>  </text:p>
          </table:table-cell>
          <table:table-cell office:value-type="string" table:style-name="tablecell">
            <text:p text:style-name="tablealignleft"> Remove Sequence </text:p>
          </table:table-cell>
          <table:table-cell office:value-type="string" table:style-name="tablecell">
            <text:p text:style-name="tablealignleft"> Removes the sequence selected in the list from the famil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f8bcd04c7f025f970b41fb0601d758.png" xlink:type="simple" xlink:show="embed" xlink:actuate="onLoad"/></draw:frame> </text:p>
          </table:table-cell>
          <table:table-cell office:value-type="string" table:style-name="tablecell">
            <text:p text:style-name="tablealignleft"> Move sequence to </text:p>
          </table:table-cell>
          <table:table-cell office:value-type="string" table:style-name="tablecell">
            <text:p text:style-name="tablealignleft"> Move the selected sequence in the list one slot high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cb4ce019e4ac2117d9a2ff14ecaddf5.png" xlink:type="simple" xlink:show="embed" xlink:actuate="onLoad"/></draw:frame> </text:p>
          </table:table-cell>
          <table:table-cell office:value-type="string" table:style-name="tablecell">
            <text:p text:style-name="tablealignleft"> Move sequence down </text:p>
          </table:table-cell>
          <table:table-cell office:value-type="string" table:style-name="tablecell">
            <text:p text:style-name="tablealignleft"> Move the selected sequence in the list one slot lower </text:p>
          </table:table-cell>
        </table:table-row>
      </table:table>
      <text:p text:style-name="Text_20_body">
Once a sequence has been associated with the family, it will be displayed on the list as in the screen below:</text:p>
      <text:p text:style-name="Text_20_body"><draw:frame draw:style-name="mediacenter" draw:name="" text:anchor-type="paragraph" draw:z-index="0" svg:width="13.229166666667cm" svg:height="5.159375cm"><draw:image xlink:href="Pictures/4b3ea1e00af89a6b4b3eb18a21c4515f.png" xlink:type="simple" xlink:show="embed" xlink:actuate="onLoad"/></draw:frame></text:p>
      <text:p text:style-name="Text_20_body">For each sequence added you can select the type of sequence by selecting the square next to the type. The type of sequence is related to the type of station, in this configuration we have three models:</text:p>
      <text:list text:style-name="List_20_1">
        <text:list-item>
          <text:p text:style-name="Text_20_body"> <text:span text:style-name="Strong_20_Emphasis">Test station</text:span></text:p>
        </text:list-item>
        <text:list-item>
          <text:p text:style-name="Text_20_body"> <text:span text:style-name="Strong_20_Emphasis">Repair Station</text:span></text:p>
        </text:list-item>
        <text:list-item>
          <text:p text:style-name="Text_20_body"> <text:span text:style-name="Strong_20_Emphasis">Aesthetic station</text:span></text:p>
        </text:list-item>
      </text:list>
      <text:p text:style-name="Text_20_body">
After setting these options you will need to click on the key <text:span text:style-name="Strong_20_Emphasis">confirm changes</text:span><draw:frame draw:style-name="media" draw:name="" text:anchor-type="as-char" draw:z-index="0" svg:width="0.84666666666667cm" svg:height="0.84666666666667cm"><draw:image xlink:href="Pictures/2cab3f1b368647272b3deaa0e3a70989.png" xlink:type="simple" xlink:show="embed" xlink:actuate="onLoad"/></draw:frame>, to save them.  Otherwise, if no option is selected, the sequence will not be executed during testing.</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 station configured as <text:span text:style-name="Strong_20_Emphasis">test station</text:span> will execute in the list of sequences only those where <text:span text:style-name="Strong_20_Emphasis">test station</text:span> has been selected, so we could have a generic family that can be used in different test stations.</text:p>
          </table:table-cell>
        </table:table-row>
      </table:table>
      <text:h text:style-name="Heading_20_2" text:outline-level="2"><text:bookmark-start text:name="sequences"/>Sequences<text:bookmark-end text:name="sequences"/></text:h>
      <text:p text:style-name="Text_20_body">
Click on the key <text:span text:style-name="Strong_20_Emphasis">Sequenze</text:span><draw:frame draw:style-name="media" draw:name="" text:anchor-type="as-char" draw:z-index="0" svg:width="0.84666666666667cm" svg:height="0.84666666666667cm"><draw:image xlink:href="Pictures/c08dcd40f45e0b6b42ab5a1f0cf5535e.png" xlink:type="simple" xlink:show="embed" xlink:actuate="onLoad"/></draw:frame> to access the following screen :</text:p>
      <text:p text:style-name="Text_20_body"><draw:frame draw:style-name="mediacenter" draw:name="" text:anchor-type="paragraph" draw:z-index="0" svg:width="17.197916666667cm" style:rel-width="100%" svg:height="9.2604166666667cm" style:rel-height="scale"><draw:image xlink:href="Pictures/dcd314049711f89b57878742abd179e4.png" xlink:type="simple" xlink:show="embed" xlink:actuate="onLoad"/></draw:frame></text:p>
      <text:p text:style-name="Text_20_body">We divide the window into five sections so that we can see how each part works individually:</text:p>
      <text:p text:style-name="Text_20_body"><draw:frame draw:style-name="mediacenter" draw:name="" text:anchor-type="paragraph" draw:z-index="0" svg:width="10.583333333333cm" svg:height="5.6885416666667cm"><draw:image xlink:href="Pictures/d17c09e83704a10304f38b887fbbad9d.png" xlink:type="simple" xlink:show="embed" xlink:actuate="onLoad"/></draw:frame></text:p>
      <text:h text:style-name="Heading_20_3" text:outline-level="3"><text:bookmark-start text:name="sequence_management_1"/>Sequence management (1)<text:bookmark-end text:name="sequence_management_1"/></text:h>
      <text:p text:style-name="Text_20_body">
Di seguito la funzione dei tasti della toolbar :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Key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sequence </text:p>
          </table:table-cell>
          <table:table-cell office:value-type="string" table:style-name="tablecell">
            <text:p text:style-name="tablealignleft"> Opens the window for creating a new sequen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Edit Sequence</text:p>
          </table:table-cell>
          <table:table-cell office:value-type="string" table:style-name="tablecell">
            <text:p text:style-name="tablealignleft"> Opens the sequence creation window, but the fields are already filled in and can be edit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y sequence</text:p>
          </table:table-cell>
          <table:table-cell office:value-type="string" table:style-name="tablecell">
            <text:p text:style-name="tablealignleft"> Copies the selected template and opens the sequence creation window with the fields already filled in and the possibility to modify the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Set the sequence as deleted </text:p>
          </table:table-cell>
          <table:table-cell office:value-type="string" table:style-name="tablecell">
            <text:p text:style-name="tablealignleft"> The sequence is set as deleted and cannot be used until it is restor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text:p>
          </table:table-cell>
          <table:table-cell office:value-type="string" table:style-name="tablecell">
            <text:p text:style-name="tablealignleft"> Restore Sequence </text:p>
          </table:table-cell>
          <table:table-cell office:value-type="string" table:style-name="tablecell">
            <text:p text:style-name="tablealignleft"> Restores the sequence and removes the deleted statu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585856cd9ebbec9433daf8369607bd3.png" xlink:type="simple" xlink:show="embed" xlink:actuate="onLoad"/></draw:frame></text:p>
          </table:table-cell>
          <table:table-cell office:value-type="string" table:style-name="tablecell">
            <text:p text:style-name="tablealignleft"> Create new version of sequence </text:p>
          </table:table-cell>
          <table:table-cell office:value-type="string" table:style-name="tablecell">
            <text:p text:style-name="tablealignleft"> If the sequence has been confirmed as final, create a version of it in sta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ab3f1b368647272b3deaa0e3a70989.png" xlink:type="simple" xlink:show="embed" xlink:actuate="onLoad"/></draw:frame> </text:p>
          </table:table-cell>
          <table:table-cell office:value-type="string" table:style-name="tablecell">
            <text:p text:style-name="tablealignleft"> Confirm sequence as final </text:p>
          </table:table-cell>
          <table:table-cell office:value-type="string" table:style-name="tablecell">
            <text:p text:style-name="tablealignleft"> If the sequence is in pre-release status, it is confirmed as final and can no longer be modifi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aa4075987e48d8170d7df37dc1dbffa.png" xlink:type="simple" xlink:show="embed" xlink:actuate="onLoad"/></draw:frame> </text:p>
          </table:table-cell>
          <table:table-cell office:value-type="string" table:style-name="tablecell">
            <text:p text:style-name="tablealignleft"> Export sequence to .json file </text:p>
          </table:table-cell>
          <table:table-cell office:value-type="string" table:style-name="tablecell">
            <text:p text:style-name="tablealignleft"> Export the selected sequence to a .json fi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c213b9a39c9a7bdbbfae8dedb5a418e.png" xlink:type="simple" xlink:show="embed" xlink:actuate="onLoad"/></draw:frame> </text:p>
          </table:table-cell>
          <table:table-cell office:value-type="string" table:style-name="tablecell">
            <text:p text:style-name="tablealignleft"> Import sequence from .json file </text:p>
          </table:table-cell>
          <table:table-cell office:value-type="string" table:style-name="tablecell">
            <text:p text:style-name="tablealignleft"> Import the sequence from a .json file </text:p>
          </table:table-cell>
        </table:table-row>
      </table:table>
      <text:h text:style-name="Heading_20_4" text:outline-level="4"><text:bookmark-start text:name="new_sequence"/>New Sequence<text:bookmark-end text:name="new_sequence"/></text:h>
      <text:p text:style-name="Text_20_body">To create a new sequence click on the icon <draw:frame draw:style-name="media" draw:name="" text:anchor-type="as-char" draw:z-index="0" svg:width="0.84666666666667cm" svg:height="0.84666666666667cm"><draw:image xlink:href="Pictures/d2dfc62b8117387a3a7651b308a338ea.png" xlink:type="simple" xlink:show="embed" xlink:actuate="onLoad"/></draw:frame> to access the following screen:</text:p>
      <text:p text:style-name="Text_20_body"><draw:frame draw:style-name="mediacenter" draw:name="" text:anchor-type="paragraph" draw:z-index="0" svg:width="7.9375cm" svg:height="4.3391666666667cm"><draw:image xlink:href="Pictures/f49f1d5ece1cd508d5c4393c74921f9f.png" xlink:type="simple" xlink:show="embed" xlink:actuate="onLoad"/></draw:frame></text:p>
      <text:p text:style-name="Text_20_body">It will be necessary specify the following data:
</text:p>
      <text:list text:style-name="List_20_1">
        <text:list-item>
          <text:p text:style-name="Text_20_body"> <text:span text:style-name="Strong_20_Emphasis">Code</text:span>: text field, sequence code, the code is unique;</text:p>
        </text:list-item>
        <text:list-item>
          <text:p text:style-name="Text_20_body"> <text:span text:style-name="Strong_20_Emphasis">Description</text:span> : text field to insert a description of the sequence;</text:p>
        </text:list-item>
        <text:list-item>
          <text:p text:style-name="Text_20_body"> <text:span text:style-name="Strong_20_Emphasis">Log</text:span>: selective field, selecting the option creates a text file at the end of the sequence execution;</text:p>
        </text:list-item>
      </text:list>
      <text:p text:style-name="Text_20_body">
Confirm the creation by pressing the <text:span text:style-name="Strong_20_Emphasis">OK</text:span> key, or cancel the creation by pressing the <text:span text:style-name="Strong_20_Emphasis">Cancel</text:span> key.
</text:p>
      <text:h text:style-name="Heading_20_4" text:outline-level="4"><text:bookmark-start text:name="edit_sequence"/>Edit sequence<text:bookmark-end text:name="edit_sequence"/></text:h>
      <text:p text:style-name="Text_20_body">To modify an already created sequence, select it from the list and click on the <draw:frame draw:style-name="media" draw:name="" text:anchor-type="as-char" draw:z-index="0" svg:width="0.84666666666667cm" svg:height="0.84666666666667cm"><draw:image xlink:href="Pictures/6cac78ef7b66e071ee861e694ab89b85.png" xlink:type="simple" xlink:show="embed" xlink:actuate="onLoad"/></draw:frame> icon to access the same creation screen with the difference that the fields will already be filled in. However, the code cannot be modified to avoid losing the integrity of the data.</text:p>
      <text:p text:style-name="Text_20_body">Confirm the changes by pressing the <text:span text:style-name="Strong_20_Emphasis">OK</text:span> key or the <text:span text:style-name="Strong_20_Emphasis">Cancel</text:span> key to cancel them.
</text:p>
      <text:h text:style-name="Heading_20_4" text:outline-level="4"><text:bookmark-start text:name="copy_sequence"/>Copy sequence<text:bookmark-end text:name="copy_sequence"/></text:h>
      <text:p text:style-name="Text_20_body">To copy an already created sequence, select it from the list and click on the icon <draw:frame draw:style-name="media" draw:name="" text:anchor-type="as-char" draw:z-index="0" svg:width="0.84666666666667cm" svg:height="0.84666666666667cm"><draw:image xlink:href="Pictures/a01b21860a51e601a57609ac1410ba97.png" xlink:type="simple" xlink:show="embed" xlink:actuate="onLoad"/></draw:frame> to access the same creation screen with the difference that the fields will already be compiled, it is necessary to modify the sequence code because that is unique.</text:p>
      <text:p text:style-name="Text_20_body">Confirm the copy by pressing the <text:span text:style-name="Strong_20_Emphasis">OK</text:span> key or the <text:span text:style-name="Strong_20_Emphasis">Cancel</text:span> key to cancel it.
</text:p>
      <text:h text:style-name="Heading_20_4" text:outline-level="4"><text:bookmark-start text:name="delete_sequence"/>Delete sequence<text:bookmark-end text:name="delete_sequence"/></text:h>
      <text:p text:style-name="Text_20_body">
To delete a sequence, select it from the list and click on the <draw:frame draw:style-name="media" draw:name="" text:anchor-type="as-char" draw:z-index="0" svg:width="0.84666666666667cm" svg:height="0.84666666666667cm"><draw:image xlink:href="Pictures/31547e1b2b55ca6f3e9926be28fb3ac2.png" xlink:type="simple" xlink:show="embed" xlink:actuate="onLoad"/></draw:frame> icon and confirm its deletion by pressing the <text:span text:style-name="Strong_20_Emphasis">Yes</text:span> Key on the next screen, or <text:span text:style-name="Strong_20_Emphasis">No</text:span> to undelete. The sequence is not totally deleted but marked as deleted. You can create another sequence with the same code, however the deleted sequence cannot be restored until the new sequence with the same code is active.</text:p>
      <text:p text:style-name="Text_20_body">&lt;Important note&gt;Only one sequence can be active and the versions of it with the same code , but two different sequences must necessarily have different codes&lt;/note&gt;
</text:p>
      <text:h text:style-name="Heading_20_4" text:outline-level="4"><text:bookmark-start text:name="restore_sequence"/>Restore Sequence<text:bookmark-end text:name="restore_sequence"/></text:h>
      <text:p text:style-name="Text_20_body">
Select the sequence from the list and click on the <draw:frame draw:style-name="media" draw:name="" text:anchor-type="as-char" draw:z-index="0" svg:width="0.84666666666667cm" svg:height="0.84666666666667cm"><draw:image xlink:href="Pictures/11b87cdb8cf2b153c7bfe846aeb789fb.png" xlink:type="simple" xlink:show="embed" xlink:actuate="onLoad"/></draw:frame> icon to restore it. The sequence is restored only if another one has not been created with the same code.
</text:p>
      <text:h text:style-name="Heading_20_4" text:outline-level="4"><text:bookmark-start text:name="create_new_version"/>Create new version<text:bookmark-end text:name="create_new_version"/></text:h>
      <text:p text:style-name="Text_20_body">
Click on the <draw:frame draw:style-name="media" draw:name="" text:anchor-type="as-char" draw:z-index="0" svg:width="0.84666666666667cm" svg:height="0.84666666666667cm"><draw:image xlink:href="Pictures/3585856cd9ebbec9433daf8369607bd3.png" xlink:type="simple" xlink:show="embed" xlink:actuate="onLoad"/></draw:frame> icon to create a new editable version of the sequence. Once a sequence has been confirmed as definitive it can no longer be modified by any user, the only way is to create a new version and this increases the value of the version going from 0 to 1, from 1 to 2 and so on .
</text:p>
      <text:h text:style-name="Heading_20_4" text:outline-level="4"><text:bookmark-start text:name="confirm_final_version"/>Confirm final version<text:bookmark-end text:name="confirm_final_version"/></text:h>
      <text:p text:style-name="Text_20_body">
To make a sequence definitive, click on the <draw:frame draw:style-name="media" draw:name="" text:anchor-type="as-char" draw:z-index="0" svg:width="0.84666666666667cm" svg:height="0.84666666666667cm"><draw:image xlink:href="Pictures/2cab3f1b368647272b3deaa0e3a70989.png" xlink:type="simple" xlink:show="embed" xlink:actuate="onLoad"/></draw:frame> icon. Making a sequence definitive means preventing any user from making further changes to it. If you want to modify it, you need to create a new version of it.
</text:p>
      <text:h text:style-name="Heading_20_4" text:outline-level="4"><text:bookmark-start text:name="export_import_sequence_to_.json_file"/>Export/import sequence to .json file<text:bookmark-end text:name="export_import_sequence_to_.json_file"/></text:h>
      <text:p text:style-name="Text_20_body">
Click on the <draw:frame draw:style-name="media" draw:name="" text:anchor-type="as-char" draw:z-index="0" svg:width="0.84666666666667cm" svg:height="0.84666666666667cm"><draw:image xlink:href="Pictures/3aa4075987e48d8170d7df37dc1dbffa.png" xlink:type="simple" xlink:show="embed" xlink:actuate="onLoad"/></draw:frame> icon to export the selected sequence to a .json file or click on the <draw:frame draw:style-name="media" draw:name="" text:anchor-type="as-char" draw:z-index="0" svg:width="0.84666666666667cm" svg:height="0.84666666666667cm"><draw:image xlink:href="Pictures/4c213b9a39c9a7bdbbfae8dedb5a418e.png" xlink:type="simple" xlink:show="embed" xlink:actuate="onLoad"/></draw:frame> icon to import a sequence from a .json file
</text:p>
      <text:h text:style-name="Heading_20_3" text:outline-level="3"><text:bookmark-start text:name="sequence_tag_management_2"/>Sequence tag management(2)<text:bookmark-end text:name="sequence_tag_management_2"/></text:h>
      <text:p text:style-name="Text_20_body">
In this window we manage the tags via the toolbar. Tags are used in sequence commands, which we will see in the next chapter, as numeric or text comparison.</text:p>
      <text:p text:style-name="Text_20_body">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tag</text:p>
          </table:table-cell>
          <table:table-cell office:value-type="string" table:style-name="tablecell">
            <text:p text:style-name="tablealignleft"> Opens the window for creating a new tag</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Edit Tags</text:p>
          </table:table-cell>
          <table:table-cell office:value-type="string" table:style-name="tablecell">
            <text:p text:style-name="tablealignleft"> Opens the tag creation window, but the fields are already filled in and can be edited </text:p>
          </table:table-cell>
        </table:table-row>
        <table:table-row>
          <table:table-cell office:value-type="string" table:style-name="tablecell">
            <text:p text:style-name="tablealignleft"> <draw:frame draw:style-name="media" draw:name="" text:anchor-type="as-char" draw:z-index="0" svg:width="0.84666666666667cm" svg:height="" svg:rel-height="100%"><draw:image xlink:href="/var/www/wiki/data/media/icons8/icons8-new-from-copy-96.png" xlink:type="simple" xlink:show="embed" xlink:actuate="onLoad"/></draw:frame></text:p>
          </table:table-cell>
          <table:table-cell office:value-type="string" table:style-name="tablecell">
            <text:p text:style-name="tablealignleft"> Delete tag </text:p>
          </table:table-cell>
          <table:table-cell office:value-type="string" table:style-name="tablecell">
            <text:p text:style-name="tablealignleft"> Delete the selected tag from the li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6ce3fddb147428e436a785cac5e41eb.png" xlink:type="simple" xlink:show="embed" xlink:actuate="onLoad"/></draw:frame></text:p>
          </table:table-cell>
          <table:table-cell office:value-type="string" table:style-name="tablecell">
            <text:p text:style-name="tablealignleft"> Enable all </text:p>
          </table:table-cell>
          <table:table-cell office:value-type="string" table:style-name="tablecell">
            <text:p text:style-name="tablealignleft"> Enable normalization of all tag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8f3ba1a2d0a04c11d419f9aadd9523b.png" xlink:type="simple" xlink:show="embed" xlink:actuate="onLoad"/></draw:frame></text:p>
          </table:table-cell>
          <table:table-cell office:value-type="string" table:style-name="tablecell">
            <text:p text:style-name="tablealignleft"> Disable all </text:p>
          </table:table-cell>
          <table:table-cell office:value-type="string" table:style-name="tablecell">
            <text:p text:style-name="tablealignleft"> Disables normalization of all tags </text:p>
          </table:table-cell>
        </table:table-row>
      </table:table>
      <text:h text:style-name="Heading_20_4" text:outline-level="4"><text:bookmark-start text:name="nuovo_tag"/>Nuovo tag<text:bookmark-end text:name="nuovo_tag"/></text:h>
      <text:p text:style-name="Text_20_body">To create a new tag , click on the icon <draw:frame draw:style-name="media" draw:name="" text:anchor-type="as-char" draw:z-index="0" svg:width="0.84666666666667cm" svg:height="0.84666666666667cm"><draw:image xlink:href="Pictures/d2dfc62b8117387a3a7651b308a338ea.png" xlink:type="simple" xlink:show="embed" xlink:actuate="onLoad"/></draw:frame> to open the following screen : </text:p>
      <text:p text:style-name="Text_20_body"><draw:frame draw:style-name="mediacenter" draw:name="" text:anchor-type="paragraph" draw:z-index="0" svg:width="7.9375cm" svg:height="5.7414583333333cm"><draw:image xlink:href="Pictures/d90d7e56a6bc18e3fb9a1e46544f1309.png" xlink:type="simple" xlink:show="embed" xlink:actuate="onLoad"/></draw:frame></text:p>
      <text:p text:style-name="Text_20_body">It will be necessary , specify the following data :
</text:p>
      <text:list text:style-name="List_20_1">
        <text:list-item>
          <text:p text:style-name="Text_20_body"> <text:span text:style-name="Strong_20_Emphasis">Name</text:span> : text field, tag name;</text:p>
        </text:list-item>
        <text:list-item>
          <text:p text:style-name="Text_20_body"> <text:span text:style-name="Strong_20_Emphasis">Type</text:span> : selective field, choose between numeric or text tag;</text:p>
        </text:list-item>
        <text:list-item>
          <text:p text:style-name="Text_20_body"> <text:span text:style-name="Strong_20_Emphasis">Value</text:span>: text field, sets the value of the tag, if numeric it is managed as a number otherwise as a string;</text:p>
        </text:list-item>
        <text:list-item>
          <text:p text:style-name="Text_20_body"> <text:span text:style-name="Strong_20_Emphasis">Normalization of value a</text:span>: numeric field, for normalization of values;</text:p>
        </text:list-item>
      </text:list>
      <text:h text:style-name="Heading_20_4" text:outline-level="4"><text:bookmark-start text:name="edit_tag"/>Edit tag<text:bookmark-end text:name="edit_tag"/></text:h>
      <text:p text:style-name="Text_20_body">
To edit an already created tag, select it from the list and click on the <draw:frame draw:style-name="media" draw:name="" text:anchor-type="as-char" draw:z-index="0" svg:width="0.84666666666667cm" svg:height="0.84666666666667cm"><draw:image xlink:href="Pictures/6cac78ef7b66e071ee861e694ab89b85.png" xlink:type="simple" xlink:show="embed" xlink:actuate="onLoad"/></draw:frame> icon to access the same creation screen with the difference that the fields will already be filled in.</text:p>
      <text:p text:style-name="Text_20_body">Confirm the changes by pressing the <text:span text:style-name="Strong_20_Emphasis">OK</text:span> key or the <text:span text:style-name="Strong_20_Emphasis">Cancel</text:span> key to cancel them.</text:p>
      <text:h text:style-name="Heading_20_4" text:outline-level="4"><text:bookmark-start text:name="delete_tag"/>Delete tag<text:bookmark-end text:name="delete_tag"/></text:h>
      <text:p text:style-name="Text_20_body">
To delete a tag, select it from the list and click on the <draw:frame draw:style-name="media" draw:name="" text:anchor-type="as-char" draw:z-index="0" svg:width="0.84666666666667cm" svg:height="0.84666666666667cm"><draw:image xlink:href="Pictures/31547e1b2b55ca6f3e9926be28fb3ac2.png" xlink:type="simple" xlink:show="embed" xlink:actuate="onLoad"/></draw:frame> icon and confirm its deletion by pressing the <text:span text:style-name="Strong_20_Emphasis">Yes</text:span> button on the next screen, or <text:span text:style-name="Strong_20_Emphasis">No</text:span> to undelete.</text:p>
      <text:p text:style-name="Text_20_body">&lt;important note&gt;Deleting a used tag in a command, makes the command incomplete and the process will fail during its execution.&lt;/note&gt;</text:p>
      <text:h text:style-name="Heading_20_4" text:outline-level="4"><text:bookmark-start text:name="enable_disable_all"/>Enable/disable all<text:bookmark-end text:name="enable_disable_all"/></text:h>
      <text:p text:style-name="Text_20_body">
Click on the <draw:frame draw:style-name="media" draw:name="" text:anchor-type="as-char" draw:z-index="0" svg:width="0.84666666666667cm" svg:height="0.84666666666667cm"><draw:image xlink:href="Pictures/96ce3fddb147428e436a785cac5e41eb.png" xlink:type="simple" xlink:show="embed" xlink:actuate="onLoad"/></draw:frame> icon to enable normalization of all tags or click on the <draw:frame draw:style-name="media" draw:name="" text:anchor-type="as-char" draw:z-index="0" svg:width="0.84666666666667cm" svg:height="" svg:rel-height="100%"><draw:image xlink:href="/var/www/wiki/data/media/icons8/icons8-indeterminate-all-checkbox-96_icon_.png" xlink:type="simple" xlink:show="embed" xlink:actuate="onLoad"/></draw:frame> to disable normalization of all tags. The tag values can be normalized to the voltage of the normalized value, for example by having a tag with name N1, value 0.3 of numeric type normalized to 220, it means that during the process when we are going to use this tag, the value 0.3 given at 220 volts, it is related to the current voltage which could perhaps vary to 218 or 230 so the limit remains consistent with the current.
</text:p>
      <text:h text:style-name="Heading_20_3" text:outline-level="3"><text:bookmark-start text:name="sequence_command_management_3"/>Sequence command management (3)<text:bookmark-end text:name="sequence_command_management_3"/></text:h>
      <text:p text:style-name="Text_20_body">
In this window we manage the commands added to the sequence.</text:p>
      <text:p text:style-name="Text_20_body">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Key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command </text:p>
          </table:table-cell>
          <table:table-cell office:value-type="string" table:style-name="tablecell">
            <text:p text:style-name="tablealignleft"> Opens the window for creating a new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Edit command </text:p>
          </table:table-cell>
          <table:table-cell office:value-type="string" table:style-name="tablecell">
            <text:p text:style-name="tablealignleft"> Opens the command creation window, but the fields are already filled in and can be modifi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y command </text:p>
          </table:table-cell>
          <table:table-cell office:value-type="string" table:style-name="tablecell">
            <text:p text:style-name="tablealignleft"> Copy the selected command by creating another command within the same lev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Delete command </text:p>
          </table:table-cell>
          <table:table-cell office:value-type="string" table:style-name="tablecell">
            <text:p text:style-name="tablealignleft"> Delete the selected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f8bcd04c7f025f970b41fb0601d758.png" xlink:type="simple" xlink:show="embed" xlink:actuate="onLoad"/></draw:frame></text:p>
          </table:table-cell>
          <table:table-cell office:value-type="string" table:style-name="tablecell">
            <text:p text:style-name="tablealignleft"> Move up </text:p>
          </table:table-cell>
          <table:table-cell office:value-type="string" table:style-name="tablecell">
            <text:p text:style-name="tablealignleft"> Move the command one slot higher, always remaining in the same lev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cb4ce019e4ac2117d9a2ff14ecaddf5.png" xlink:type="simple" xlink:show="embed" xlink:actuate="onLoad"/></draw:frame></text:p>
          </table:table-cell>
          <table:table-cell office:value-type="string" table:style-name="tablecell">
            <text:p text:style-name="tablealignleft"> Move down </text:p>
          </table:table-cell>
          <table:table-cell office:value-type="string" table:style-name="tablecell">
            <text:p text:style-name="tablealignleft"> Move the command one slot lower, always remaining in the same lev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04202eded3a21c7c109931f9c61ee37.png" xlink:type="simple" xlink:show="embed" xlink:actuate="onLoad"/></draw:frame></text:p>
          </table:table-cell>
          <table:table-cell office:value-type="string" table:style-name="tablecell">
            <text:p text:style-name="tablealignleft"> Include command </text:p>
          </table:table-cell>
          <table:table-cell office:value-type="string" table:style-name="tablecell">
            <text:p text:style-name="tablealignleft"> Includes the command when executing the sequen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b5bc8d28e9ce857ba078039087e370.png" xlink:type="simple" xlink:show="embed" xlink:actuate="onLoad"/></draw:frame></text:p>
          </table:table-cell>
          <table:table-cell office:value-type="string" table:style-name="tablecell">
            <text:p text:style-name="tablealignleft"> Exclude command </text:p>
          </table:table-cell>
          <table:table-cell office:value-type="string" table:style-name="tablecell">
            <text:p text:style-name="tablealignleft"> Excludes the command while executing th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dd534a1881eafdcd2d955be63af138c.png" xlink:type="simple" xlink:show="embed" xlink:actuate="onLoad"/></draw:frame></text:p>
          </table:table-cell>
          <table:table-cell office:value-type="string" table:style-name="tablecell">
            <text:p text:style-name="tablealignleft"> Copy selected blocks </text:p>
          </table:table-cell>
          <table:table-cell office:value-type="string" table:style-name="tablecell">
            <text:p text:style-name="tablealignleft"> Copy all selected block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bfbb8218c88ad9af9f6a3b5c01efde.png" xlink:type="simple" xlink:show="embed" xlink:actuate="onLoad"/></draw:frame></text:p>
          </table:table-cell>
          <table:table-cell office:value-type="string" table:style-name="tablecell">
            <text:p text:style-name="tablealignleft"> Paste Selected Blocks </text:p>
          </table:table-cell>
          <table:table-cell office:value-type="string" table:style-name="tablecell">
            <text:p text:style-name="tablealignleft"> Pastes the selected blocks immediately after the selected block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891b7c600f6b47c0d19bab4779a0053.png" xlink:type="simple" xlink:show="embed" xlink:actuate="onLoad"/></draw:frame></text:p>
          </table:table-cell>
          <table:table-cell office:value-type="string" table:style-name="tablecell">
            <text:p text:style-name="tablealignleft"> Move command label only </text:p>
          </table:table-cell>
          <table:table-cell office:value-type="string" table:style-name="tablecell">
            <text:p text:style-name="tablealignleft"> Click to enable moving the label between one command and another. The label is only moved in commands on the same level </text:p>
          </table:table-cell>
        </table:table-row>
        <table:table-row>
          <table:table-cell office:value-type="string" table:style-name="tablecell">
            <text:p text:style-name="tablealignleft"> <text:span text:style-name="Strong_20_Emphasis">Text box</text:span> </text:p>
          </table:table-cell>
          <table:table-cell office:value-type="string" table:style-name="tablecell">
            <text:p text:style-name="tablealignleft"> Find command </text:p>
          </table:table-cell>
          <table:table-cell office:value-type="string" table:style-name="tablecell">
            <text:p text:style-name="tablealignleft"> Highlights in green all the commands that have what you write in the text box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2eba392741270c341c3be701175103.png" xlink:type="simple" xlink:show="embed" xlink:actuate="onLoad"/></draw:frame></text:p>
          </table:table-cell>
          <table:table-cell office:value-type="string" table:style-name="tablecell">
            <text:p text:style-name="tablealignleft"> Update list </text:p>
          </table:table-cell>
          <table:table-cell office:value-type="string" table:style-name="tablecell">
            <text:p text:style-name="tablealignleft"> Update search li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574ff800fe106d745631c5a0dd1a123.png" xlink:type="simple" xlink:show="embed" xlink:actuate="onLoad"/></draw:frame></text:p>
          </table:table-cell>
          <table:table-cell office:value-type="string" table:style-name="tablecell">
            <text:p text:style-name="tablealignleft"> Select all blocks </text:p>
          </table:table-cell>
          <table:table-cell office:value-type="string" table:style-name="tablecell">
            <text:p text:style-name="tablealignleft"> Select all blocks in the sequen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2db77f96e4dbd56983e752cba6d36c.png" xlink:type="simple" xlink:show="embed" xlink:actuate="onLoad"/></draw:frame></text:p>
          </table:table-cell>
          <table:table-cell office:value-type="string" table:style-name="tablecell">
            <text:p text:style-name="tablealignleft"> Deselect all blocks </text:p>
          </table:table-cell>
          <table:table-cell office:value-type="string" table:style-name="tablecell">
            <text:p text:style-name="tablealignleft"> Deselects all blocks in the sequence </text:p>
          </table:table-cell>
        </table:table-row>
        <table:table-row>
          <table:table-cell office:value-type="string" table:style-name="tablecell">
            <text:p text:style-name="tablealignleft"> <text:span text:style-name="Strong_20_Emphasis">Drop-down menu</text:span> </text:p>
          </table:table-cell>
          <table:table-cell office:value-type="string" table:style-name="tablecell">
            <text:p text:style-name="tablealignleft"> Select version </text:p>
          </table:table-cell>
          <table:table-cell office:value-type="string" table:style-name="tablecell">
            <text:p text:style-name="tablealignleft"> Selects other versions of the sequence and opens it on the same page by dividing it in two to compare different version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d261de3ff4afcdf7544f869654a775f.png" xlink:type="simple" xlink:show="embed" xlink:actuate="onLoad"/></draw:frame></text:p>
          </table:table-cell>
          <table:table-cell office:value-type="string" table:style-name="tablecell">
            <text:p text:style-name="tablealignleft"> Remove version selection </text:p>
          </table:table-cell>
          <table:table-cell office:value-type="string" table:style-name="tablecell">
            <text:p text:style-name="tablealignleft"> Closes the open page with the sequence vers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ef176bb1084ab8ca9404f5cd5160623.png" xlink:type="simple" xlink:show="embed" xlink:actuate="onLoad"/></draw:frame></text:p>
          </table:table-cell>
          <table:table-cell office:value-type="string" table:style-name="tablecell">
            <text:p text:style-name="tablealignleft"> Import the selected version </text:p>
          </table:table-cell>
          <table:table-cell office:value-type="string" table:style-name="tablecell">
            <text:p text:style-name="tablealignleft"> Copies the selected version of the sequence, into the main sequence </text:p>
          </table:table-cell>
        </table:table-row>
      </table:table>
      <table:table>
        <table:table-row/>
      </table:table>
      <text:h text:style-name="Heading_20_4" text:outline-level="4"><text:bookmark-start text:name="new_command"/>New command<text:bookmark-end text:name="new_command"/></text:h>
      <text:p text:style-name="Text_20_body">To create a new command click on the <draw:frame draw:style-name="media" draw:name="" text:anchor-type="as-char" draw:z-index="0" svg:width="0.84666666666667cm" svg:height="0.84666666666667cm"><draw:image xlink:href="Pictures/d2dfc62b8117387a3a7651b308a338ea.png" xlink:type="simple" xlink:show="embed" xlink:actuate="onLoad"/></draw:frame> icon or drag it from the menu(5) to access the following screen:</text:p>
      <text:p text:style-name="Text_20_body"><draw:frame draw:style-name="mediacenter" draw:name="" text:anchor-type="paragraph" draw:z-index="0" svg:width="7.9375cm" svg:height="6.270625cm"><draw:image xlink:href="Pictures/4add62c707279a899531488d720a2019.png" xlink:type="simple" xlink:show="embed" xlink:actuate="onLoad"/></draw:frame></text:p>
      <text:p text:style-name="Text_20_body">It will therefore be necessary to specify the following data:
</text:p>
      <text:list text:style-name="List_20_1">
        <text:list-item>
          <text:p text:style-name="Text_20_body"> <text:span text:style-name="Strong_20_Emphasis">Number</text:span> : numeric field indicates the index of the command;</text:p>
        </text:list-item>
        <text:list-item>
          <text:p text:style-name="Text_20_body"> <text:span text:style-name="Strong_20_Emphasis">Description</text:span> : text field, enter the description of the command visible in the list by default takes the type of command selected as description;</text:p>
        </text:list-item>
        <text:list-item>
          <text:p text:style-name="Text_20_body"> <text:span text:style-name="Strong_20_Emphasis">Command</text:span>: selective field, select from the list which type of command to insert, each command has a further list of parameters which we see in the <text:span text:style-name="Strong_20_Emphasis">commands</text:span> section;</text:p>
        </text:list-item>
        <text:list-item>
          <text:p text:style-name="Text_20_body"> <text:span text:style-name="Strong_20_Emphasis">Label</text:span>: text field, the label is a label that appears next to the command to make it immediately visible in the list;</text:p>
        </text:list-item>
        <text:list-item>
          <text:p text:style-name="Text_20_body"> <text:span text:style-name="Strong_20_Emphasis">Output variable</text:span>: text field, if the command provides a result this is saved in the inserted variable;</text:p>
        </text:list-item>
        <text:list-item>
          <text:p text:style-name="Text_20_body"> <text:span text:style-name="Strong_20_Emphasis">Execution mode</text:span>: select the type of command execution between <text:span text:style-name="Strong_20_Emphasis">normal</text:span> or <text:span text:style-name="Strong_20_Emphasis">excluded</text:span>;</text:p>
        </text:list-item>
      </text:list>
      <text:p text:style-name="Text_20_body">
Once this part has been completed, confirm the creation of the command by clicking on the <text:span text:style-name="Strong_20_Emphasis">OK</text:span> button or cancel the operation by clicking on the <text:span text:style-name="Strong_20_Emphasis">Cancel</text:span> button.
</text:p>
      <text:h text:style-name="Heading_20_4" text:outline-level="4"><text:bookmark-start text:name="edit_command"/>Edit command<text:bookmark-end text:name="edit_command"/></text:h>
      <text:p text:style-name="Text_20_body">To modify the command, click on the <draw:frame draw:style-name="media" draw:name="" text:anchor-type="as-char" draw:z-index="0" svg:width="0.84666666666667cm" svg:height="0.84666666666667cm"><draw:image xlink:href="Pictures/6cac78ef7b66e071ee861e694ab89b85.png" xlink:type="simple" xlink:show="embed" xlink:actuate="onLoad"/></draw:frame> icon, it opens the same creation window but with the fields filled in. It is possible to change the command description, the command execution and the command parameters. Confirm the changes by clicking on <text:span text:style-name="Strong_20_Emphasis">OK</text:span> or cancel the operation by clicking on <text:span text:style-name="Strong_20_Emphasis">Cancel</text:span>.
</text:p>
      <text:h text:style-name="Heading_20_4" text:outline-level="4"><text:bookmark-start text:name="copy_command"/>Copy command<text:bookmark-end text:name="copy_command"/></text:h>
      <text:p text:style-name="Text_20_body">
To copy the selected command click on the <draw:frame draw:style-name="media" draw:name="" text:anchor-type="as-char" draw:z-index="0" svg:width="0.84666666666667cm" svg:height="0.84666666666667cm"><draw:image xlink:href="Pictures/a01b21860a51e601a57609ac1410ba97.png" xlink:type="simple" xlink:show="embed" xlink:actuate="onLoad"/></draw:frame> icon, modify any parameters and confirm the copy by clicking on the <text:span text:style-name="Strong_20_Emphasis">OK</text:span> button or cancel it by clicking on the <text:span text:style-name="Strong_20_Emphasis">Cancel</text:span> button.</text:p>
      <text:h text:style-name="Heading_20_4" text:outline-level="4"><text:bookmark-start text:name="delete_command"/>Delete command<text:bookmark-end text:name="delete_command"/></text:h>
      <text:p text:style-name="Text_20_body">
Click on the <draw:frame draw:style-name="media" draw:name="" text:anchor-type="as-char" draw:z-index="0" svg:width="0.84666666666667cm" svg:height="0.84666666666667cm"><draw:image xlink:href="Pictures/31547e1b2b55ca6f3e9926be28fb3ac2.png" xlink:type="simple" xlink:show="embed" xlink:actuate="onLoad"/></draw:frame> icon to delete the selected command. The action is permanent and the deleted command cannot be recovered.
</text:p>
      <text:h text:style-name="Heading_20_4" text:outline-level="4"><text:bookmark-start text:name="move_command_up_down"/>Move command up/down<text:bookmark-end text:name="move_command_up_down"/></text:h>
      <text:p text:style-name="Text_20_body">
Each command can be moved one slot higher by clicking on the <draw:frame draw:style-name="media" draw:name="" text:anchor-type="as-char" draw:z-index="0" svg:width="0.84666666666667cm" svg:height="0.84666666666667cm"><draw:image xlink:href="Pictures/73f8bcd04c7f025f970b41fb0601d758.png" xlink:type="simple" xlink:show="embed" xlink:actuate="onLoad"/></draw:frame> button, or one slot lower by clicking on the <draw:frame draw:style-name="media" draw:name="" text:anchor-type="as-char" draw:z-index="0" svg:width="0.84666666666667cm" svg:height="0.84666666666667cm"><draw:image xlink:href="Pictures/5cb4ce019e4ac2117d9a2ff14ecaddf5.png" xlink:type="simple" xlink:show="embed" xlink:actuate="onLoad"/></draw:frame> button in the limit of the level of branching in the sequence tree. In the next image we have an example of a sequence with 4 levels, each command can only be moved within the same level:</text:p>
      <text:p text:style-name="Text_20_body"><draw:frame draw:style-name="mediacenter" draw:name="" text:anchor-type="paragraph" draw:z-index="0" svg:width="7.9375cm" svg:height="8.73125cm"><draw:image xlink:href="Pictures/40e68762125859e706157ff40607e965.png" xlink:type="simple" xlink:show="embed" xlink:actuate="onLoad"/></draw:frame></text:p>
      <text:h text:style-name="Heading_20_4" text:outline-level="4"><text:bookmark-start text:name="include_exclude_command"/>Include/exclude command<text:bookmark-end text:name="include_exclude_command"/></text:h>
      <text:p text:style-name="Text_20_body">
To speed up the exclusion or inclusion of a command in the sequence we can use these two keys, to include a command click on the icon <draw:frame draw:style-name="media" draw:name="" text:anchor-type="as-char" draw:z-index="0" svg:width="0.84666666666667cm" svg:height="0.84666666666667cm"><draw:image xlink:href="Pictures/004202eded3a21c7c109931f9c61ee37.png" xlink:type="simple" xlink:show="embed" xlink:actuate="onLoad"/></draw:frame>, to exclude a command click on the icon <draw:frame draw:style-name="media" draw:name="" text:anchor-type="as-char" draw:z-index="0" svg:width="0.84666666666667cm" svg:height="0.84666666666667cm"><draw:image xlink:href="Pictures/74b5bc8d28e9ce857ba078039087e370.png" xlink:type="simple" xlink:show="embed" xlink:actuate="onLoad"/></draw:frame>. Including and excluding is simply changing the execution type of the command more quickly, instead of having to click on the command and then having to click on the edit button and then changing the execution type.</text:p>
      <text:h text:style-name="Heading_20_4" text:outline-level="4"><text:bookmark-start text:name="copy_paste_selected_blocks"/>Copy/paste selected blocks<text:bookmark-end text:name="copy_paste_selected_blocks"/></text:h>
      <text:p text:style-name="Text_20_body">Select the blocks you want to copy and click on the <draw:frame draw:style-name="media" draw:name="" text:anchor-type="as-char" draw:z-index="0" svg:width="0.84666666666667cm" svg:height="0.84666666666667cm"><draw:image xlink:href="Pictures/7dd534a1881eafdcd2d955be63af138c.png" xlink:type="simple" xlink:show="embed" xlink:actuate="onLoad"/></draw:frame>| icon. To paste the copied blocks, select a block in the sequence or another sequence and click on the <draw:frame draw:style-name="media" draw:name="" text:anchor-type="as-char" draw:z-index="0" svg:width="0.84666666666667cm" svg:height="0.84666666666667cm"><draw:image xlink:href="Pictures/45bfbb8218c88ad9af9f6a3b5c01efde.png" xlink:type="simple" xlink:show="embed" xlink:actuate="onLoad"/></draw:frame> icon. Pasted blocks are placed immediately after the selected one.</text:p>
      <text:h text:style-name="Heading_20_4" text:outline-level="4"><text:bookmark-start text:name="move_label_command"/>Move label command<text:bookmark-end text:name="move_label_command"/></text:h>
      <text:p text:style-name="Text_20_body">Click on the <draw:frame draw:style-name="media" draw:name="" text:anchor-type="as-char" draw:z-index="0" svg:width="0.84666666666667cm" svg:height="0.84666666666667cm"><draw:image xlink:href="Pictures/2891b7c600f6b47c0d19bab4779a0053.png" xlink:type="simple" xlink:show="embed" xlink:actuate="onLoad"/></draw:frame> icon to enable moving the label between commands at the same level. After enabling this function, move the label up or down with the same keys used to move the controls.</text:p>
      <text:h text:style-name="Heading_20_4" text:outline-level="4"><text:bookmark-start text:name="find_command_and_update_list"/>Find command and update list<text:bookmark-end text:name="find_command_and_update_list"/></text:h>
      <text:p text:style-name="Text_20_body">In the text field, for each letter inserted, the commands that have that letter are highlighted in green. The icon <draw:frame draw:style-name="media" draw:name="" text:anchor-type="as-char" draw:z-index="0" svg:width="0.84666666666667cm" svg:height="0.84666666666667cm"><draw:image xlink:href="Pictures/752eba392741270c341c3be701175103.png" xlink:type="simple" xlink:show="embed" xlink:actuate="onLoad"/></draw:frame> was used in the past, since previously it was necessary to enter the text and then click the icon to highlight the commands, but now the search is done by each letter entered and this feature is deprecated.</text:p>
      <text:h text:style-name="Heading_20_4" text:outline-level="4"><text:bookmark-start text:name="select_deselect_blocks"/>Select/deselect blocks<text:bookmark-end text:name="select_deselect_blocks"/></text:h>
      <text:p text:style-name="Text_20_body">To select all the blocks at once, click on the <draw:frame draw:style-name="media" draw:name="" text:anchor-type="as-char" draw:z-index="0" svg:width="0.84666666666667cm" svg:height="0.84666666666667cm"><draw:image xlink:href="Pictures/0574ff800fe106d745631c5a0dd1a123.png" xlink:type="simple" xlink:show="embed" xlink:actuate="onLoad"/></draw:frame> icon. To deselect all blocks click on the <draw:frame draw:style-name="media" draw:name="" text:anchor-type="as-char" draw:z-index="0" svg:width="0.84666666666667cm" svg:height="0.84666666666667cm"><draw:image xlink:href="Pictures/042db77f96e4dbd56983e752cba6d36c.png" xlink:type="simple" xlink:show="embed" xlink:actuate="onLoad"/></draw:frame> icon.</text:p>
      <text:h text:style-name="Heading_20_4" text:outline-level="4"><text:bookmark-start text:name="version"/>Version<text:bookmark-end text:name="version"/></text:h>
      <text:p text:style-name="Text_20_body">The sequence you just created is in a preview state. In this state it is possible to modify the sequence, add commands, remove them and modify them. Once confirmed as definitive, the sequence can no longer be modified and its version increases. If the sequence has multiple versions these can be retrieved and browsed via the drop-down menu.</text:p>
      <text:h text:style-name="Heading_20_5" text:outline-level="5"><text:bookmark-start text:name="import_version"/>Import version<text:bookmark-end text:name="import_version"/></text:h>
      <text:p text:style-name="Text_20_body">Click on the <draw:frame draw:style-name="media" draw:name="" text:anchor-type="as-char" draw:z-index="0" svg:width="0.84666666666667cm" svg:height="0.84666666666667cm"><draw:image xlink:href="Pictures/aef176bb1084ab8ca9404f5cd5160623.png" xlink:type="simple" xlink:show="embed" xlink:actuate="onLoad"/></draw:frame> icon to overwrite the preview sequence with one of the past versions selected from the drop-down menu.</text:p>
      <text:h text:style-name="Heading_20_3" text:outline-level="3"><text:bookmark-start text:name="commands_4"/>Commands (4)<text:bookmark-end text:name="commands_4"/></text:h>
      <text:p text:style-name="Text_20_body">Below is the list of commands, their functions and parameters, the parameters description, command, label, output variable and execution mode are shared in all commands so they are described only in the initial blocks to avoid repetitions.</text:p>
      <text:h text:style-name="Heading_20_5" text:outline-level="5"><text:bookmark-start text:name="blocks"/>Blocks<text:bookmark-end text:name="blocks"/></text:h>
      <text:p text:style-name="Text_20_body">
<text:span text:style-name="Strong_20_Emphasis">Block</text:span>: Basic block, where you can add other command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scription </text:p>
          </table:table-cell>
          <table:table-cell office:value-type="string" table:style-name="tablecell">
            <text:p text:style-name="tablealignleft"> Block Description </text:p>
          </table:table-cell>
        </table:table-row>
        <table:table-row>
          <table:table-cell office:value-type="string" table:style-name="tablecell">
            <text:p text:style-name="tablealignleft"> Command </text:p>
          </table:table-cell>
          <table:table-cell office:value-type="string" table:style-name="tablecell">
            <text:p text:style-name="tablealignleft"> Selected command type </text:p>
          </table:table-cell>
        </table:table-row>
        <table:table-row>
          <table:table-cell office:value-type="string" table:style-name="tablecell">
            <text:p text:style-name="tablealignleft"> Label </text:p>
          </table:table-cell>
          <table:table-cell office:value-type="string" table:style-name="tablecell">
            <text:p text:style-name="tablealignleft"> Label visible next to block on display tree </text:p>
          </table:table-cell>
        </table:table-row>
        <table:table-row>
          <table:table-cell office:value-type="string" table:style-name="tablecell">
            <text:p text:style-name="tablealignleft"> Output variable </text:p>
          </table:table-cell>
          <table:table-cell office:value-type="string" table:style-name="tablecell">
            <text:p text:style-name="tablealignleft"> The result of the command, if expected, is assigned to the variable written in this field </text:p>
          </table:table-cell>
        </table:table-row>
        <table:table-row>
          <table:table-cell office:value-type="string" table:style-name="tablecell">
            <text:p text:style-name="tablealignleft"> Running Mode </text:p>
          </table:table-cell>
          <table:table-cell office:value-type="string" table:style-name="tablecell">
            <text:p text:style-name="tablealignleft"> Sets the command execution mode if normal or excluded </text:p>
          </table:table-cell>
        </table:table-row>
      </table:table>
      <text:p text:style-name="Text_20_body">
<text:span text:style-name="Strong_20_Emphasis">Asynchronous block</text:span>: Asynchronous basic block, where you can add other commands that run in parallel to the main sequenc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scription </text:p>
          </table:table-cell>
          <table:table-cell office:value-type="string" table:style-name="tablecell">
            <text:p text:style-name="tablealignleft"> Block Description </text:p>
          </table:table-cell>
        </table:table-row>
        <table:table-row>
          <table:table-cell office:value-type="string" table:style-name="tablecell">
            <text:p text:style-name="tablealignleft"> Command </text:p>
          </table:table-cell>
          <table:table-cell office:value-type="string" table:style-name="tablecell">
            <text:p text:style-name="tablealignleft"> Selected command type </text:p>
          </table:table-cell>
        </table:table-row>
        <table:table-row>
          <table:table-cell office:value-type="string" table:style-name="tablecell">
            <text:p text:style-name="tablealignleft"> Label </text:p>
          </table:table-cell>
          <table:table-cell office:value-type="string" table:style-name="tablecell">
            <text:p text:style-name="tablealignleft"> Label visible next to block on display tree </text:p>
          </table:table-cell>
        </table:table-row>
        <table:table-row>
          <table:table-cell office:value-type="string" table:style-name="tablecell">
            <text:p text:style-name="tablealignleft"> Output variable </text:p>
          </table:table-cell>
          <table:table-cell office:value-type="string" table:style-name="tablecell">
            <text:p text:style-name="tablealignleft"> The result of the command, if expected, is assigned to the variable written in this field </text:p>
          </table:table-cell>
        </table:table-row>
        <table:table-row>
          <table:table-cell office:value-type="string" table:style-name="tablecell">
            <text:p text:style-name="tablealignleft"> Running Mode </text:p>
          </table:table-cell>
          <table:table-cell office:value-type="string" table:style-name="tablecell">
            <text:p text:style-name="tablealignleft"> Sets the command execution mode if normal or excluded </text:p>
          </table:table-cell>
        </table:table-row>
      </table:table>
      <text:p text:style-name="Text_20_body">
<text:span text:style-name="Strong_20_Emphasis">Repeat block</text:span>: Basic block with repetitions, where you can add other command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scription </text:p>
          </table:table-cell>
          <table:table-cell office:value-type="string" table:style-name="tablecell">
            <text:p text:style-name="tablealignleft"> Block Description </text:p>
          </table:table-cell>
        </table:table-row>
        <table:table-row>
          <table:table-cell office:value-type="string" table:style-name="tablecell">
            <text:p text:style-name="tablealignleft"> Command </text:p>
          </table:table-cell>
          <table:table-cell office:value-type="string" table:style-name="tablecell">
            <text:p text:style-name="tablealignleft"> Selected command type </text:p>
          </table:table-cell>
        </table:table-row>
        <table:table-row>
          <table:table-cell office:value-type="string" table:style-name="tablecell">
            <text:p text:style-name="tablealignleft"> Label </text:p>
          </table:table-cell>
          <table:table-cell office:value-type="string" table:style-name="tablecell">
            <text:p text:style-name="tablealignleft"> Label visible next to block on display tree </text:p>
          </table:table-cell>
        </table:table-row>
        <table:table-row>
          <table:table-cell office:value-type="string" table:style-name="tablecell">
            <text:p text:style-name="tablealignleft"> Output variable </text:p>
          </table:table-cell>
          <table:table-cell office:value-type="string" table:style-name="tablecell">
            <text:p text:style-name="tablealignleft"> The result of the command, if expected, is assigned to the variable written in this field </text:p>
          </table:table-cell>
        </table:table-row>
        <table:table-row>
          <table:table-cell office:value-type="string" table:style-name="tablecell">
            <text:p text:style-name="tablealignleft"> Running Mode </text:p>
          </table:table-cell>
          <table:table-cell office:value-type="string" table:style-name="tablecell">
            <text:p text:style-name="tablealignleft"> Sets the command execution mode if normal or excluded </text:p>
          </table:table-cell>
        </table:table-row>
        <table:table-row>
          <table:table-cell office:value-type="string" table:style-name="tablecell">
            <text:p text:style-name="tablealignleft"> Repetitions </text:p>
          </table:table-cell>
          <table:table-cell office:value-type="string" table:style-name="tablecell">
            <text:p text:style-name="tablealignleft"> Sets how many times to execute commands within the </text:p>
          </table:table-cell>
        </table:table-row>
        <table:table-row>
          <table:table-cell office:value-type="string" table:style-name="tablecell">
            <text:p text:style-name="tablealignleft"> Test Mode* </text:p>
          </table:table-cell>
          <table:table-cell office:value-type="string" table:style-name="tablecell">
            <text:p text:style-name="tablealignleft"> Sets the mode with which to exit the repetition </text:p>
          </table:table-cell>
        </table:table-row>
      </table:table>
      <text:p text:style-name="Text_20_body">
<text:span text:style-name="Strong_20_Emphasis">Timed repeat block</text:span>: Basic block with repetitions, where you can add other command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scription </text:p>
          </table:table-cell>
          <table:table-cell office:value-type="string" table:style-name="tablecell">
            <text:p text:style-name="tablealignleft"> Block Description </text:p>
          </table:table-cell>
        </table:table-row>
        <table:table-row>
          <table:table-cell office:value-type="string" table:style-name="tablecell">
            <text:p text:style-name="tablealignleft"> Command </text:p>
          </table:table-cell>
          <table:table-cell office:value-type="string" table:style-name="tablecell">
            <text:p text:style-name="tablealignleft"> Selected command type </text:p>
          </table:table-cell>
        </table:table-row>
        <table:table-row>
          <table:table-cell office:value-type="string" table:style-name="tablecell">
            <text:p text:style-name="tablealignleft"> Label </text:p>
          </table:table-cell>
          <table:table-cell office:value-type="string" table:style-name="tablecell">
            <text:p text:style-name="tablealignleft"> Label visible next to block on display tree </text:p>
          </table:table-cell>
        </table:table-row>
        <table:table-row>
          <table:table-cell office:value-type="string" table:style-name="tablecell">
            <text:p text:style-name="tablealignleft"> Output variable </text:p>
          </table:table-cell>
          <table:table-cell office:value-type="string" table:style-name="tablecell">
            <text:p text:style-name="tablealignleft"> The result of the command, if expected, is assigned to the variable written in this field </text:p>
          </table:table-cell>
        </table:table-row>
        <table:table-row>
          <table:table-cell office:value-type="string" table:style-name="tablecell">
            <text:p text:style-name="tablealignleft"> Running Mode </text:p>
          </table:table-cell>
          <table:table-cell office:value-type="string" table:style-name="tablecell">
            <text:p text:style-name="tablealignleft"> Sets the command execution mode if normal or excluded </text:p>
          </table:table-cell>
        </table:table-row>
        <table:table-row>
          <table:table-cell office:value-type="string" table:style-name="tablecell">
            <text:p text:style-name="tablealignleft"> Timer </text:p>
          </table:table-cell>
          <table:table-cell office:value-type="string" table:style-name="tablecell">
            <text:p text:style-name="tablealignleft"> Set in seconds, how long the block, and any subcommands, must run </text:p>
          </table:table-cell>
        </table:table-row>
        <table:table-row>
          <table:table-cell office:value-type="string" table:style-name="tablecell">
            <text:p text:style-name="tablealignleft"> Test Mode* </text:p>
          </table:table-cell>
          <table:table-cell office:value-type="string" table:style-name="tablecell">
            <text:p text:style-name="tablealignleft"> Sets the mode with which to exit the repetition </text:p>
          </table:table-cell>
        </table:table-row>
      </table:table>
      <text:p text:style-name="Text_20_body">
<text:span text:style-name="Strong_20_Emphasis">*Test Mode</text:span> : <text:span text:style-name="Strong_20_Emphasis">No test</text:span>, commands are executed normally until the block completes. <text:span text:style-name="Strong_20_Emphasis">All OK</text:span>, the commands are executed normally and must all be successful otherwise the block will fail and also the sequence. <text:span text:style-name="Strong_20_Emphasis">First OK</text:span>, the commands are executed until there is a positive result, at the first positive result the block is completed and any commands not executed will not be executed and we move on to the next block in the sequence. <text:span text:style-name="Strong_20_Emphasis">Timeout</text:span>, commands execute normally until the block completes.</text:p>
      <text:h text:style-name="Heading_20_5" text:outline-level="5"><text:bookmark-start text:name="readings"/>Readings<text:bookmark-end text:name="readings"/></text:h>
      <text:p text:style-name="Text_20_body">
<text:span text:style-name="Strong_20_Emphasis">Read digital input</text:span>: Reads a digital input configured in the system.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Channel </text:p>
          </table:table-cell>
          <table:table-cell office:value-type="string" table:style-name="tablecell">
            <text:p text:style-name="tablealignleft"> Select the channel you want to read from the drop-down menu </text:p>
          </table:table-cell>
        </table:table-row>
        <table:table-row>
          <table:table-cell office:value-type="string" table:style-name="tablecell">
            <text:p text:style-name="tablealignleft"> Result value </text:p>
          </table:table-cell>
          <table:table-cell office:value-type="string" table:style-name="tablecell">
            <text:p text:style-name="tablealignleft"> Select, <text:span text:style-name="Strong_20_Emphasis">not set</text:span> if you do not want to assign the result, <text:span text:style-name="Strong_20_Emphasis">on</text:span> if the channel signal should be high or <text:span text:style-name="Strong_20_Emphasis">off</text:span> if the signal should be low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if it is correct with the result value. If it doesn't go well, the command goes into error and interrupts the sequence </text:p>
          </table:table-cell>
        </table:table-row>
        <table:table-row>
          <table:table-cell office:value-type="string" table:style-name="tablecell">
            <text:p text:style-name="tablealignleft"> Ok, jump to </text:p>
          </table:table-cell>
          <table:table-cell office:value-type="string" table:style-name="tablecell">
            <text:p text:style-name="tablealignleft"> Select from the drop-down menu the label of a command to execute if the result is ok. All commands between the two will not be executed </text:p>
          </table:table-cell>
        </table:table-row>
        <table:table-row>
          <table:table-cell office:value-type="string" table:style-name="tablecell">
            <text:p text:style-name="tablealignleft"> Error code </text:p>
          </table:table-cell>
          <table:table-cell office:value-type="string" table:style-name="tablecell">
            <text:p text:style-name="tablealignleft"> Select the error code to assign to the command from the drop-down menu </text:p>
          </table:table-cell>
        </table:table-row>
      </table:table>
      <text:p text:style-name="Text_20_body">
<text:span text:style-name="Strong_20_Emphasis">Read analog input</text:span>: Reads an analog input configured in the system.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channel </text:p>
          </table:table-cell>
          <table:table-cell office:value-type="string" table:style-name="tablecell">
            <text:p text:style-name="tablealignleft"> Select from the drop-down menu the channel you want to read  </text:p>
          </table:table-cell>
        </table:table-row>
        <table:table-row>
          <table:table-cell office:value-type="string" table:style-name="tablecell">
            <text:p text:style-name="tablealignleft"> Minimum value </text:p>
          </table:table-cell>
          <table:table-cell office:value-type="string" table:style-name="tablecell">
            <text:p text:style-name="tablealignleft"> Select from the drop-down menu the tag with the minimum value </text:p>
          </table:table-cell>
        </table:table-row>
        <table:table-row>
          <table:table-cell office:value-type="string" table:style-name="tablecell">
            <text:p text:style-name="tablealignleft"> Maximum value </text:p>
          </table:table-cell>
          <table:table-cell office:value-type="string" table:style-name="tablecell">
            <text:p text:style-name="tablealignleft"> Select from the drop-down menu the tag with the maximum valu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appropriate with the result value. If it doesn't go well, the command goes into error and interrupts the sequence </text:p>
          </table:table-cell>
        </table:table-row>
        <table:table-row>
          <table:table-cell office:value-type="string" table:style-name="tablecell">
            <text:p text:style-name="tablealignleft"> Ok, jump to </text:p>
          </table:table-cell>
          <table:table-cell office:value-type="string" table:style-name="tablecell">
            <text:p text:style-name="tablealignleft"> Select from the drop-down menu the label of a command to execute if the result is ok. All commands between the two will not be executed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row>
          <table:table-cell office:value-type="string" table:style-name="tablecell">
            <text:p text:style-name="tablealignleft"> Time(ms) </text:p>
          </table:table-cell>
          <table:table-cell office:value-type="string" table:style-name="tablecell">
            <text:p text:style-name="tablealignleft"> Sets how long to read the channel value </text:p>
          </table:table-cell>
        </table:table-row>
        <table:table-row>
          <table:table-cell office:value-type="string" table:style-name="tablecell">
            <text:p text:style-name="tablealignleft"> Reading mode* </text:p>
          </table:table-cell>
          <table:table-cell office:value-type="string" table:style-name="tablecell">
            <text:p text:style-name="tablealignleft"> Sets how to read the values from the channel </text:p>
          </table:table-cell>
        </table:table-row>
        <table:table-row>
          <table:table-cell office:value-type="string" table:style-name="tablecell">
            <text:p text:style-name="tablealignleft"> Reference channel </text:p>
          </table:table-cell>
          <table:table-cell office:value-type="string" table:style-name="tablecell">
            <text:p text:style-name="tablealignleft"> Set the reference channel in case it is necessary to process the read value based on voltage, frequency or current and save the value of that channel too </text:p>
          </table:table-cell>
        </table:table-row>
        <table:table-row>
          <table:table-cell office:value-type="string" table:style-name="tablecell">
            <text:p text:style-name="tablealignleft"> Additional Values </text:p>
          </table:table-cell>
          <table:table-cell office:value-type="string" table:style-name="tablecell">
            <text:p text:style-name="tablealignleft"> Saves all reference channels set in the system </text:p>
          </table:table-cell>
        </table:table-row>
      </table:table>
      <text:p text:style-name="Text_20_body">
<text:span text:style-name="Strong_20_Emphasis">*Reading mode</text:span>: <text:span text:style-name="Strong_20_Emphasis">Last</text:span>, takes the last read value for the test. <text:span text:style-name="Strong_20_Emphasis">Average</text:span>, performs an average of all the values read and takes the average to do the control. <text:span text:style-name="Strong_20_Emphasis">Maximum</text:span>, takes the maximum value among those read to perform the check. <text:span text:style-name="Strong_20_Emphasis">Minimum</text:span>, takes the minimum value read to perform the check.</text:p>
      <text:h text:style-name="Heading_20_5" text:outline-level="5"><text:bookmark-start text:name="writings"/>Writings<text:bookmark-end text:name="writings"/></text:h>
      <text:p text:style-name="Text_20_body">
<text:span text:style-name="Strong_20_Emphasis">Write digital output</text:span>: Writes a digital outpu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Output channel </text:p>
          </table:table-cell>
          <table:table-cell office:value-type="string" table:style-name="tablecell">
            <text:p text:style-name="tablealignleft"> Select the channel you want to write from the drop-down menu </text:p>
          </table:table-cell>
        </table:table-row>
        <table:table-row>
          <table:table-cell office:value-type="string" table:style-name="tablecell">
            <text:p text:style-name="tablealignleft"> Value </text:p>
          </table:table-cell>
          <table:table-cell office:value-type="string" table:style-name="tablecell">
            <text:p text:style-name="tablealignleft"> Select it to write <text:span text:style-name="Strong_20_Emphasis">ON</text:span>, do not select it to write <text:span text:style-name="Strong_20_Emphasis">OFF</text:span>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Write analog output</text:span>: Writes an analog outpu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Output channel </text:p>
          </table:table-cell>
          <table:table-cell office:value-type="string" table:style-name="tablecell">
            <text:p text:style-name="tablealignleft"> Select from the drop-down menu the channel you want to write </text:p>
          </table:table-cell>
        </table:table-row>
        <table:table-row>
          <table:table-cell office:value-type="string" table:style-name="tablecell">
            <text:p text:style-name="tablealignleft"> Value </text:p>
          </table:table-cell>
          <table:table-cell office:value-type="string" table:style-name="tablecell">
            <text:p text:style-name="tablealignleft"> Select the numerical value you want to writ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h text:style-name="Heading_20_5" text:outline-level="5"><text:bookmark-start text:name="general"/>General<text:bookmark-end text:name="general"/></text:h>
      <text:p text:style-name="Text_20_body">
<text:span text:style-name="Strong_20_Emphasis">Digital output pulse</text:span>: lowers the signal of the selected channel to raise it after the set tim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Output channel </text:p>
          </table:table-cell>
          <table:table-cell office:value-type="string" table:style-name="tablecell">
            <text:p text:style-name="tablealignleft"> Select the input channel to confirm a manual OK and continue executing the next command </text:p>
          </table:table-cell>
        </table:table-row>
        <table:table-row>
          <table:table-cell office:value-type="string" table:style-name="tablecell">
            <text:p text:style-name="tablealignleft"> Time(ms) </text:p>
          </table:table-cell>
          <table:table-cell office:value-type="string" table:style-name="tablecell">
            <text:p text:style-name="tablealignleft"> Set the wait duration in milliseconds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Digital input alarm</text:span> : jumps to the selected label if the digital channel corresponds to the set valu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channel </text:p>
          </table:table-cell>
          <table:table-cell office:value-type="string" table:style-name="tablecell">
            <text:p text:style-name="tablealignleft"> Select from the drop-down menu the channel you want to use </text:p>
          </table:table-cell>
        </table:table-row>
        <table:table-row>
          <table:table-cell office:value-type="string" table:style-name="tablecell">
            <text:p text:style-name="tablealignleft"> Result value </text:p>
          </table:table-cell>
          <table:table-cell office:value-type="string" table:style-name="tablecell">
            <text:p text:style-name="tablealignleft"> If selected it means that the channel must be in an open state, otherwise in a closed stat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row>
          <table:table-cell office:value-type="string" table:style-name="tablecell">
            <text:p text:style-name="tablealignleft"> Final command label </text:p>
          </table:table-cell>
          <table:table-cell office:value-type="string" table:style-name="tablecell">
            <text:p text:style-name="tablealignleft"> Select the label of the command to execute if the condition occurs </text:p>
          </table:table-cell>
        </table:table-row>
        <table:table-row>
          <table:table-cell office:value-type="string" table:style-name="tablecell">
            <text:p text:style-name="tablealignleft"> Output channel </text:p>
          </table:table-cell>
          <table:table-cell office:value-type="string" table:style-name="tablecell">
            <text:p text:style-name="tablealignleft"> Select from the drop-down menu, the output channel </text:p>
          </table:table-cell>
        </table:table-row>
        <table:table-row>
          <table:table-cell office:value-type="string" table:style-name="tablecell">
            <text:p text:style-name="tablealignleft"> Value </text:p>
          </table:table-cell>
          <table:table-cell office:value-type="string" table:style-name="tablecell">
            <text:p text:style-name="tablealignleft"> Sets the value of the output channel </text:p>
          </table:table-cell>
        </table:table-row>
      </table:table>
      <text:p text:style-name="Text_20_body">
<text:span text:style-name="Strong_20_Emphasis">Wait system</text:span> : Set a wait in the execution of the sequenc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ime(ms) </text:p>
          </table:table-cell>
          <table:table-cell office:value-type="string" table:style-name="tablecell">
            <text:p text:style-name="tablealignleft"> Set the wait duration in milliseconds </text:p>
          </table:table-cell>
        </table:table-row>
        <table:table-row>
          <table:table-cell office:value-type="string" table:style-name="tablecell">
            <text:p text:style-name="tablealignleft"> Input channel OK </text:p>
          </table:table-cell>
          <table:table-cell office:value-type="string" table:style-name="tablecell">
            <text:p text:style-name="tablealignleft"> Select the input channel to confirm a manual OK and continue executing the next command </text:p>
          </table:table-cell>
        </table:table-row>
        <table:table-row>
          <table:table-cell office:value-type="string" table:style-name="tablecell">
            <text:p text:style-name="tablealignleft"> Input channel KO </text:p>
          </table:table-cell>
          <table:table-cell office:value-type="string" table:style-name="tablecell">
            <text:p text:style-name="tablealignleft"> Select the input channel to confirm a manual NOK and stop sequence execution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rrec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the error code to assign to the </text:p>
          </table:table-cell>
        </table:table-row>
      </table:table>
      <text:p text:style-name="Text_20_body">
<text:span text:style-name="Strong_20_Emphasis">Calculate elapsed time</text:span> : Calculates the time elapsed until this command and takes the command with the selected label as the starting poin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From command label </text:p>
          </table:table-cell>
          <table:table-cell office:value-type="string" table:style-name="tablecell">
            <text:p text:style-name="tablealignleft"> Select the command label from which to calculate the time elapsed until this command </text:p>
          </table:table-cell>
        </table:table-row>
      </table:table>
      <text:p text:style-name="Text_20_body">
<text:span text:style-name="Strong_20_Emphasis">Wait for analog input (AI) status change</text:span>: sets a wait state for a specific channel until its read value has changed by the set valu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ime(ms) </text:p>
          </table:table-cell>
          <table:table-cell office:value-type="string" table:style-name="tablecell">
            <text:p text:style-name="tablealignleft"> Set the wait duration in milliseconds </text:p>
          </table:table-cell>
        </table:table-row>
        <table:table-row>
          <table:table-cell office:value-type="string" table:style-name="tablecell">
            <text:p text:style-name="tablealignleft"> Input channel </text:p>
          </table:table-cell>
          <table:table-cell office:value-type="string" table:style-name="tablecell">
            <text:p text:style-name="tablealignleft"> Select from the drop-down menu, the channel you want to use </text:p>
          </table:table-cell>
        </table:table-row>
        <table:table-row>
          <table:table-cell office:value-type="string" table:style-name="tablecell">
            <text:p text:style-name="tablealignleft"> Value </text:p>
          </table:table-cell>
          <table:table-cell office:value-type="string" table:style-name="tablecell">
            <text:p text:style-name="tablealignleft"> Set the reference value </text:p>
          </table:table-cell>
        </table:table-row>
        <table:table-row>
          <table:table-cell office:value-type="string" table:style-name="tablecell">
            <text:p text:style-name="tablealignleft"> Trigger Mode* </text:p>
          </table:table-cell>
          <table:table-cell office:value-type="string" table:style-name="tablecell">
            <text:p text:style-name="tablealignleft"> Sets how the state change is verified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rrec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Trigger mode</text:span>: <text:span text:style-name="Strong_20_Emphasis">Relative</text:span>, the value read by the channel must increase at least by the set value, <text:span text:style-name="Strong_20_Emphasis">greater than or equal</text:span> if the value read by the channel is greater or equal to the set value, <text:span text:style-name="Strong_20_Emphasis"> less than or equal</text:span> the value read by the channel must be less or equal to the set value.</text:p>
      <text:h text:style-name="Heading_20_5" text:outline-level="5"><text:bookmark-start text:name="screen"/>Screen<text:bookmark-end text:name="screen"/></text:h>
      <text:p text:style-name="Text_20_body">
<text:span text:style-name="Strong_20_Emphasis">Add message on screen</text:span>: adds a message to display to the operator</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Operator message </text:p>
          </table:table-cell>
          <table:table-cell office:value-type="string" table:style-name="tablecell">
            <text:p text:style-name="tablealignleft"> Sets the message to appear to the operator </text:p>
          </table:table-cell>
        </table:table-row>
        <table:table-row>
          <table:table-cell office:value-type="string" table:style-name="tablecell">
            <text:p text:style-name="tablealignleft"> Variable </text:p>
          </table:table-cell>
          <table:table-cell office:value-type="string" table:style-name="tablecell">
            <text:p text:style-name="tablealignleft"> Select the variable to be shown together with the message (not mandatory) </text:p>
          </table:table-cell>
        </table:table-row>
        <table:table-row>
          <table:table-cell office:value-type="string" table:style-name="tablecell">
            <text:p text:style-name="tablealignleft"> Variable text format </text:p>
          </table:table-cell>
          <table:table-cell office:value-type="string" table:style-name="tablecell">
            <text:p text:style-name="tablealignleft"> {0} is replaced with the value of the variable </text:p>
          </table:table-cell>
        </table:table-row>
      </table:table>
      <text:p text:style-name="Text_20_body">
<text:span text:style-name="Strong_20_Emphasis">Clear messages on screen</text:span>: removes either all or just the last message viewed</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Clean all </text:p>
          </table:table-cell>
          <table:table-cell office:value-type="string" table:style-name="tablecell">
            <text:p text:style-name="tablealignleft"> If selected, it removes all the messages that appeared on the screen, otherwise only the last one added </text:p>
          </table:table-cell>
        </table:table-row>
      </table:table>
      <text:p text:style-name="Text_20_body">
<text:span text:style-name="Strong_20_Emphasis">Double button screen</text:span>: adds a message to the screen and the operator must interact with the message by giving ok or ko</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Operator message </text:p>
          </table:table-cell>
          <table:table-cell office:value-type="string" table:style-name="tablecell">
            <text:p text:style-name="tablealignleft"> Sets the message to appear to the operator </text:p>
          </table:table-cell>
        </table:table-row>
        <table:table-row>
          <table:table-cell office:value-type="string" table:style-name="tablecell">
            <text:p text:style-name="tablealignleft"> Text on OK button </text:p>
          </table:table-cell>
          <table:table-cell office:value-type="string" table:style-name="tablecell">
            <text:p text:style-name="tablealignleft"> Set the text displayed on the confirm button </text:p>
          </table:table-cell>
        </table:table-row>
        <table:table-row>
          <table:table-cell office:value-type="string" table:style-name="tablecell">
            <text:p text:style-name="tablealignleft"> Text on the KO button </text:p>
          </table:table-cell>
          <table:table-cell office:value-type="string" table:style-name="tablecell">
            <text:p text:style-name="tablealignleft"> Sets the text displayed on the button to not confirm </text:p>
          </table:table-cell>
        </table:table-row>
        <table:table-row>
          <table:table-cell office:value-type="string" table:style-name="tablecell">
            <text:p text:style-name="tablealignleft"> Time(s) </text:p>
          </table:table-cell>
          <table:table-cell office:value-type="string" table:style-name="tablecell">
            <text:p text:style-name="tablealignleft"> Set in seconds, how much time the operator has to select OK or KO </text:p>
          </table:table-cell>
        </table:table-row>
        <table:table-row>
          <table:table-cell office:value-type="string" table:style-name="tablecell">
            <text:p text:style-name="tablealignleft"> Input channel for OK </text:p>
          </table:table-cell>
          <table:table-cell office:value-type="string" table:style-name="tablecell">
            <text:p text:style-name="tablealignleft"> Select the input channel to read to give OK </text:p>
          </table:table-cell>
        </table:table-row>
        <table:table-row>
          <table:table-cell office:value-type="string" table:style-name="tablecell">
            <text:p text:style-name="tablealignleft"> Entry channel for the KO </text:p>
          </table:table-cell>
          <table:table-cell office:value-type="string" table:style-name="tablecell">
            <text:p text:style-name="tablealignleft"> Select the input channel to read to KO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Add horizontal bar on the screen</text:span>: adds a bar to the screen by linking it to a variable, displays a bar with the minimum and maximum value and the value of the variable varies on the bar in real tim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Minimum value </text:p>
          </table:table-cell>
          <table:table-cell office:value-type="string" table:style-name="tablecell">
            <text:p text:style-name="tablealignleft"> Select from the drop-down menu the tag with the minimum value </text:p>
          </table:table-cell>
        </table:table-row>
        <table:table-row>
          <table:table-cell office:value-type="string" table:style-name="tablecell">
            <text:p text:style-name="tablealignleft"> Maximum value </text:p>
          </table:table-cell>
          <table:table-cell office:value-type="string" table:style-name="tablecell">
            <text:p text:style-name="tablealignleft"> Select from the drop-down menu the tag with the maximum value </text:p>
          </table:table-cell>
        </table:table-row>
        <table:table-row>
          <table:table-cell office:value-type="string" table:style-name="tablecell">
            <text:p text:style-name="tablealignleft"> Input variable </text:p>
          </table:table-cell>
          <table:table-cell office:value-type="string" table:style-name="tablecell">
            <text:p text:style-name="tablealignleft"> Set the variable to check </text:p>
          </table:table-cell>
        </table:table-row>
        <table:table-row>
          <table:table-cell office:value-type="string" table:style-name="tablecell">
            <text:p text:style-name="tablealignleft"> Variable text format </text:p>
          </table:table-cell>
          <table:table-cell office:value-type="string" table:style-name="tablecell">
            <text:p text:style-name="tablealignleft"> {0} is replaced with the value of the variable </text:p>
          </table:table-cell>
        </table:table-row>
      </table:table>
      <text:p text:style-name="Text_20_body">
<text:span text:style-name="Strong_20_Emphasis">Clear horizontal bar on screen</text:span>: removes either all or only the last bar displayed</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Clean all </text:p>
          </table:table-cell>
          <table:table-cell office:value-type="string" table:style-name="tablecell">
            <text:p text:style-name="tablealignleft"> If selected it removes all the bars visible on the screen, otherwise only the most recently added </text:p>
          </table:table-cell>
        </table:table-row>
      </table:table>
      <text:p text:style-name="Text_20_body">
<text:span text:style-name="Strong_20_Emphasis">Clear screen</text:span>: removes everything visible on the screen, messages, bars.</text:p>
      <text:p text:style-name="Text_20_body"><text:span text:style-name="Strong_20_Emphasis">Add image to screen</text:span>: adds an operator message and an imag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Operator message </text:p>
          </table:table-cell>
          <table:table-cell office:value-type="string" table:style-name="tablecell">
            <text:p text:style-name="tablealignleft"> Sets the message to appear to the operator </text:p>
          </table:table-cell>
        </table:table-row>
        <table:table-row>
          <table:table-cell office:value-type="string" table:style-name="tablecell">
            <text:p text:style-name="tablealignleft"> Image </text:p>
          </table:table-cell>
          <table:table-cell office:value-type="string" table:style-name="tablecell">
            <text:p text:style-name="tablealignleft"> Select an image from the drop-down menu of those created in the <text:span text:style-name="Strong_20_Emphasis">images</text:span> section </text:p>
          </table:table-cell>
        </table:table-row>
      </table:table>
      <text:p text:style-name="Text_20_body">
<text:span text:style-name="Strong_20_Emphasis">Clean screen images</text:span>: removes either all or only the last image displayed</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Clean all </text:p>
          </table:table-cell>
          <table:table-cell office:value-type="string" table:style-name="tablecell">
            <text:p text:style-name="tablealignleft"> If selected it removes all images visible on the screen, otherwise only the most recently added </text:p>
          </table:table-cell>
        </table:table-row>
      </table:table>
      <text:p text:style-name="Text_20_body">
<text:span text:style-name="Strong_20_Emphasis">Add anomaly</text:span>: displays the set image during the test phase and the possibility of adding previously created anomalies</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Operator message </text:p>
          </table:table-cell>
          <table:table-cell office:value-type="string" table:style-name="tablecell">
            <text:p text:style-name="tablealignleft"> Sets the message to appear to the operator </text:p>
          </table:table-cell>
        </table:table-row>
        <table:table-row>
          <table:table-cell office:value-type="string" table:style-name="tablecell">
            <text:p text:style-name="tablealignleft"> Image </text:p>
          </table:table-cell>
          <table:table-cell office:value-type="string" table:style-name="tablecell">
            <text:p text:style-name="tablealignleft"> Select an image from the drop-down menu of those created in the <text:span text:style-name="Strong_20_Emphasis">images</text:span> section </text:p>
          </table:table-cell>
        </table:table-row>
      </table:table>
      <text:h text:style-name="Heading_20_5" text:outline-level="5"><text:bookmark-start text:name="variables"/>Variables<text:bookmark-end text:name="variables"/></text:h>
      <text:p text:style-name="Text_20_body">
<text:span text:style-name="Strong_20_Emphasis">Test Boolean variable</text:span>: performs a true or false test on the selected variabl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variable </text:p>
          </table:table-cell>
          <table:table-cell office:value-type="string" table:style-name="tablecell">
            <text:p text:style-name="tablealignleft"> Set the variable to check </text:p>
          </table:table-cell>
        </table:table-row>
        <table:table-row>
          <table:table-cell office:value-type="string" table:style-name="tablecell">
            <text:p text:style-name="tablealignleft"> Result value </text:p>
          </table:table-cell>
          <table:table-cell office:value-type="string" table:style-name="tablecell">
            <text:p text:style-name="tablealignleft"> If selected, the result of the variable must be equal to true for the command to be ok, otherwise the result must be false for the command to be ok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rresponding with the result value. If it doesn't go well, the command goes into error and interrupts the sequence </text:p>
          </table:table-cell>
        </table:table-row>
        <table:table-row>
          <table:table-cell office:value-type="string" table:style-name="tablecell">
            <text:p text:style-name="tablealignleft"> Ok, jump to </text:p>
          </table:table-cell>
          <table:table-cell office:value-type="string" table:style-name="tablecell">
            <text:p text:style-name="tablealignleft"> Select from the drop-down menu the label of a command to execute if the result is ok. All commands between the two will not be executed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Test variable value </text:span>: performs a test on the value of the selected variabl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variable </text:p>
          </table:table-cell>
          <table:table-cell office:value-type="string" table:style-name="tablecell">
            <text:p text:style-name="tablealignleft"> Set the variable to check </text:p>
          </table:table-cell>
        </table:table-row>
        <table:table-row>
          <table:table-cell office:value-type="string" table:style-name="tablecell">
            <text:p text:style-name="tablealignleft"> Minimum value </text:p>
          </table:table-cell>
          <table:table-cell office:value-type="string" table:style-name="tablecell">
            <text:p text:style-name="tablealignleft"> Select from the drop-down menu the tag with the minimum value </text:p>
          </table:table-cell>
        </table:table-row>
        <table:table-row>
          <table:table-cell office:value-type="string" table:style-name="tablecell">
            <text:p text:style-name="tablealignleft"> Maximum value </text:p>
          </table:table-cell>
          <table:table-cell office:value-type="string" table:style-name="tablecell">
            <text:p text:style-name="tablealignleft"> Select from the drop-down menu the tag with the maximum valu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rresponding with the result value. If it doesn't go well, the command goes into error and interrupts the sequence </text:p>
          </table:table-cell>
        </table:table-row>
        <table:table-row>
          <table:table-cell office:value-type="string" table:style-name="tablecell">
            <text:p text:style-name="tablealignleft"> Ok, jump to </text:p>
          </table:table-cell>
          <table:table-cell office:value-type="string" table:style-name="tablecell">
            <text:p text:style-name="tablealignleft"> Select from the drop-down menu the label of a command to execute if the result is ok. All commands between the two will not be executed </text:p>
          </table:table-cell>
        </table:table-row>
        <table:table-row>
          <table:table-cell office:value-type="string" table:style-name="tablecell">
            <text:p text:style-name="tablealignleft"> Ok, if it doesn't match </text:p>
          </table:table-cell>
          <table:table-cell office:value-type="string" table:style-name="tablecell">
            <text:p text:style-name="tablealignleft"> If enabled, it sets the result to OK when the read value is not between the minimum and maximum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Test variable value AND</text:span>: performs a bitwise test based on the input variable and the set valu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variable </text:p>
          </table:table-cell>
          <table:table-cell office:value-type="string" table:style-name="tablecell">
            <text:p text:style-name="tablealignleft"> Set the variable to check </text:p>
          </table:table-cell>
        </table:table-row>
        <table:table-row>
          <table:table-cell office:value-type="string" table:style-name="tablecell">
            <text:p text:style-name="tablealignleft"> Value </text:p>
          </table:table-cell>
          <table:table-cell office:value-type="string" table:style-name="tablecell">
            <text:p text:style-name="tablealignleft"> Value used for the bitwise AND operation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rresponding with the result value. If it doesn't go well, the command goes into error and interrupts the sequence </text:p>
          </table:table-cell>
        </table:table-row>
        <table:table-row>
          <table:table-cell office:value-type="string" table:style-name="tablecell">
            <text:p text:style-name="tablealignleft"> Ok, jump to </text:p>
          </table:table-cell>
          <table:table-cell office:value-type="string" table:style-name="tablecell">
            <text:p text:style-name="tablealignleft"> Select from the drop-down menu the label of a command to execute if the result is ok. All commands between the two will not be executed </text:p>
          </table:table-cell>
        </table:table-row>
        <table:table-row>
          <table:table-cell office:value-type="string" table:style-name="tablecell">
            <text:p text:style-name="tablealignleft"> Ok, if it doesn't match </text:p>
          </table:table-cell>
          <table:table-cell office:value-type="string" table:style-name="tablecell">
            <text:p text:style-name="tablealignleft"> If enabled, it sets the result to OK when the read value is not between the minimum and maximum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Compare variables</text:span>: compare the first selected variable with the second, the interval is calculated only on the second variabl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variable </text:p>
          </table:table-cell>
          <table:table-cell office:value-type="string" table:style-name="tablecell">
            <text:p text:style-name="tablealignleft"> Sets the variable to be monitored as the first comparison term </text:p>
          </table:table-cell>
        </table:table-row>
        <table:table-row>
          <table:table-cell office:value-type="string" table:style-name="tablecell">
            <text:p text:style-name="tablealignleft"> Comparison operator </text:p>
          </table:table-cell>
          <table:table-cell office:value-type="string" table:style-name="tablecell">
            <text:p text:style-name="tablealignleft"> From the drop-down menu, select the operator for the comparison, whether it must be equal to, greater than, greater than or equal to, less than or less than or equal to </text:p>
          </table:table-cell>
        </table:table-row>
        <table:table-row>
          <table:table-cell office:value-type="string" table:style-name="tablecell">
            <text:p text:style-name="tablealignleft"> Range +/- </text:p>
          </table:table-cell>
          <table:table-cell office:value-type="string" table:style-name="tablecell">
            <text:p text:style-name="tablealignleft"> Sets a range for the second comparison variable </text:p>
          </table:table-cell>
        </table:table-row>
        <table:table-row>
          <table:table-cell office:value-type="string" table:style-name="tablecell">
            <text:p text:style-name="tablealignleft"> Input variable </text:p>
          </table:table-cell>
          <table:table-cell office:value-type="string" table:style-name="tablecell">
            <text:p text:style-name="tablealignleft"> Sets the variable to be monitored as the second comparison term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Ok, jump to </text:p>
          </table:table-cell>
          <table:table-cell office:value-type="string" table:style-name="tablecell">
            <text:p text:style-name="tablealignleft"> Select from the drop-down menu the label of a command to execute if the result is ok. All commands between the two will not be executed </text:p>
          </table:table-cell>
        </table:table-row>
        <table:table-row>
          <table:table-cell office:value-type="string" table:style-name="tablecell">
            <text:p text:style-name="tablealignleft"> Ok, if it doesn't match </text:p>
          </table:table-cell>
          <table:table-cell office:value-type="string" table:style-name="tablecell">
            <text:p text:style-name="tablealignleft"> If enabled, it sets the result to OK when the read value is not between the minimum and maximum </text:p>
          </table:table-cell>
        </table:table-row>
        <table:table-row>
          <table:table-cell office:value-type="string" table:style-name="tablecell">
            <text:p text:style-name="tablealignleft"> Error code </text:p>
          </table:table-cell>
          <table:table-cell office:value-type="string" table:style-name="tablecell">
            <text:p text:style-name="tablealignleft"> Select the error code to assign to the </text:p>
          </table:table-cell>
        </table:table-row>
      </table:table>
      <text:p text:style-name="Text_20_body">
<text:span text:style-name="Strong_20_Emphasis">Difference between variables</text:span>: Controls the difference of the first variable and the second variable and must be within the range if min and max are set or greater than the minimum if only the minimum is set or less than the maximum if only the maximum is set</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variable </text:p>
          </table:table-cell>
          <table:table-cell office:value-type="string" table:style-name="tablecell">
            <text:p text:style-name="tablealignleft"> Set the variable to check as minuend </text:p>
          </table:table-cell>
        </table:table-row>
        <table:table-row>
          <table:table-cell office:value-type="string" table:style-name="tablecell">
            <text:p text:style-name="tablealignleft"> Input variable </text:p>
          </table:table-cell>
          <table:table-cell office:value-type="string" table:style-name="tablecell">
            <text:p text:style-name="tablealignleft"> Set the variable to check as subtracting </text:p>
          </table:table-cell>
        </table:table-row>
        <table:table-row>
          <table:table-cell office:value-type="string" table:style-name="tablecell">
            <text:p text:style-name="tablealignleft"> Minimum value </text:p>
          </table:table-cell>
          <table:table-cell office:value-type="string" table:style-name="tablecell">
            <text:p text:style-name="tablealignleft"> Select from the drop-down menu, the tag with the minimum value </text:p>
          </table:table-cell>
        </table:table-row>
        <table:table-row>
          <table:table-cell office:value-type="string" table:style-name="tablecell">
            <text:p text:style-name="tablealignleft"> Maximum value </text:p>
          </table:table-cell>
          <table:table-cell office:value-type="string" table:style-name="tablecell">
            <text:p text:style-name="tablealignleft"> Select from the drop-down menu, the tag with the maximum valu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Ok, jump to </text:p>
          </table:table-cell>
          <table:table-cell office:value-type="string" table:style-name="tablecell">
            <text:p text:style-name="tablealignleft"> Select from the drop-down menu the label of a command to execute if the result is ok. All commands between the two will not be executed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h text:style-name="Heading_20_5" text:outline-level="5"><text:bookmark-start text:name="devices"/>Devices<text:bookmark-end text:name="devices"/></text:h>
      <text:p text:style-name="Text_20_body">
<text:span text:style-name="Strong_20_Emphasis">Read value from device</text:span>: similar to reading the analog channel</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Device </text:p>
          </table:table-cell>
          <table:table-cell office:value-type="string" table:style-name="tablecell">
            <text:p text:style-name="tablealignleft"> Select from the drop-down menu, the device from which to read </text:p>
          </table:table-cell>
        </table:table-row>
        <table:table-row>
          <table:table-cell office:value-type="string" table:style-name="tablecell">
            <text:p text:style-name="tablealignleft"> Minimum value </text:p>
          </table:table-cell>
          <table:table-cell office:value-type="string" table:style-name="tablecell">
            <text:p text:style-name="tablealignleft"> Select from the drop-down menu, the tag with the minimum value </text:p>
          </table:table-cell>
        </table:table-row>
        <table:table-row>
          <table:table-cell office:value-type="string" table:style-name="tablecell">
            <text:p text:style-name="tablealignleft"> Maximum value </text:p>
          </table:table-cell>
          <table:table-cell office:value-type="string" table:style-name="tablecell">
            <text:p text:style-name="tablealignleft"> Select from the drop-down menu, the tag with the maximum valu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rresponding with the result value. If it doesn't go well, the command goes into error and interrupts the sequence </text:p>
          </table:table-cell>
        </table:table-row>
        <table:table-row>
          <table:table-cell office:value-type="string" table:style-name="tablecell">
            <text:p text:style-name="tablealignleft"> Ok, jump to </text:p>
          </table:table-cell>
          <table:table-cell office:value-type="string" table:style-name="tablecell">
            <text:p text:style-name="tablealignleft"> Select from the drop-down menu, the label of a command to execute if the result is ok. All commands between the two, will not be executed </text:p>
          </table:table-cell>
        </table:table-row>
        <table:table-row>
          <table:table-cell office:value-type="string" table:style-name="tablecell">
            <text:p text:style-name="tablealignleft"> Ok, if it doesn't match </text:p>
          </table:table-cell>
          <table:table-cell office:value-type="string" table:style-name="tablecell">
            <text:p text:style-name="tablealignleft"> If enabled, it sets the result to OK when the read value is not between the minimum and maximum </text:p>
          </table:table-cell>
        </table:table-row>
        <table:table-row>
          <table:table-cell office:value-type="string" table:style-name="tablecell">
            <text:p text:style-name="tablealignleft"> Error code </text:p>
          </table:table-cell>
          <table:table-cell office:value-type="string" table:style-name="tablecell">
            <text:p text:style-name="tablealignleft"> Select the error code to assign to the </text:p>
          </table:table-cell>
        </table:table-row>
        <table:table-row>
          <table:table-cell office:value-type="string" table:style-name="tablecell">
            <text:p text:style-name="tablealignleft"> Time(ms) </text:p>
          </table:table-cell>
          <table:table-cell office:value-type="string" table:style-name="tablecell">
            <text:p text:style-name="tablealignleft"> Sets how long to read the channel value </text:p>
          </table:table-cell>
        </table:table-row>
        <table:table-row>
          <table:table-cell office:value-type="string" table:style-name="tablecell">
            <text:p text:style-name="tablealignleft"> Reading mode* </text:p>
          </table:table-cell>
          <table:table-cell office:value-type="string" table:style-name="tablecell">
            <text:p text:style-name="tablealignleft"> Sets how to read the values from the channel </text:p>
          </table:table-cell>
        </table:table-row>
      </table:table>
      <text:p text:style-name="Text_20_body">
<text:span text:style-name="Strong_20_Emphasis">Write value to device</text:span>: Similar to the analog write command</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Output Device </text:p>
          </table:table-cell>
          <table:table-cell office:value-type="string" table:style-name="tablecell">
            <text:p text:style-name="tablealignleft"> Select from the drop-down menu, the output device </text:p>
          </table:table-cell>
        </table:table-row>
        <table:table-row>
          <table:table-cell office:value-type="string" table:style-name="tablecell">
            <text:p text:style-name="tablealignleft"> Value </text:p>
          </table:table-cell>
          <table:table-cell office:value-type="string" table:style-name="tablecell">
            <text:p text:style-name="tablealignleft"> Set the value to write to the devi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Device Function Command</text:span>: Send a command to a compatible device.</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vice command </text:p>
          </table:table-cell>
          <table:table-cell office:value-type="string" table:style-name="tablecell">
            <text:p text:style-name="tablealignleft"> Select the command to send from the drop-down menu </text:p>
          </table:table-cell>
        </table:table-row>
        <table:table-row>
          <table:table-cell office:value-type="string" table:style-name="tablecell">
            <text:p text:style-name="tablealignleft"> Command parameters (separated by ; ) </text:p>
          </table:table-cell>
          <table:table-cell office:value-type="string" table:style-name="tablecell">
            <text:p text:style-name="tablealignleft"> Set the parameters of the command, each parameter must be divided by a ; </text:p>
          </table:table-cell>
        </table:table-row>
        <table:table-row>
          <table:table-cell office:value-type="string" table:style-name="tablecell">
            <text:p text:style-name="tablealignleft"> Minimum value </text:p>
          </table:table-cell>
          <table:table-cell office:value-type="string" table:style-name="tablecell">
            <text:p text:style-name="tablealignleft"> Select from the drop-down menu, the tag with the minimum value </text:p>
          </table:table-cell>
        </table:table-row>
        <table:table-row>
          <table:table-cell office:value-type="string" table:style-name="tablecell">
            <text:p text:style-name="tablealignleft"> Maximum value </text:p>
          </table:table-cell>
          <table:table-cell office:value-type="string" table:style-name="tablecell">
            <text:p text:style-name="tablealignleft"> Select from the drop-down menu, the tag with the maximum value </text:p>
          </table:table-cell>
        </table:table-row>
        <table:table-row>
          <table:table-cell office:value-type="string" table:style-name="tablecell">
            <text:p text:style-name="tablealignleft"> Accepted string value </text:p>
          </table:table-cell>
          <table:table-cell office:value-type="string" table:style-name="tablecell">
            <text:p text:style-name="tablealignleft"> Select from the drop-down menu, the string value that can be accepted as a response from the command </text:p>
          </table:table-cell>
        </table:table-row>
        <table:table-row>
          <table:table-cell office:value-type="string" table:style-name="tablecell">
            <text:p text:style-name="tablealignleft"> String comparison method </text:p>
          </table:table-cell>
          <table:table-cell office:value-type="string" table:style-name="tablecell">
            <text:p text:style-name="tablealignleft"> Select from the drop-down menu which comparison method to us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rresponding with the result value. If it doesn't go well, the command goes into error and interrupts the sequence </text:p>
          </table:table-cell>
        </table:table-row>
        <table:table-row>
          <table:table-cell office:value-type="string" table:style-name="tablecell">
            <text:p text:style-name="tablealignleft"> Ok, jump to </text:p>
          </table:table-cell>
          <table:table-cell office:value-type="string" table:style-name="tablecell">
            <text:p text:style-name="tablealignleft"> Select from the drop-down menu the label of a command to execute if the result is ok. All commands between the two will not be executed </text:p>
          </table:table-cell>
        </table:table-row>
        <table:table-row>
          <table:table-cell office:value-type="string" table:style-name="tablecell">
            <text:p text:style-name="tablealignleft"> Ok, if it doesn't match </text:p>
          </table:table-cell>
          <table:table-cell office:value-type="string" table:style-name="tablecell">
            <text:p text:style-name="tablealignleft"> If enabled, set the result to OK when the read value is not between the minimum and maximum or the string does not match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h text:style-name="Heading_20_5" text:outline-level="5"><text:bookmark-start text:name="security_test"/>Security test<text:bookmark-end text:name="security_test"/></text:h>
      <text:p text:style-name="Text_20_body">
<text:span text:style-name="Strong_20_Emphasis">Insulation test</text:span></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afety device </text:p>
          </table:table-cell>
          <table:table-cell office:value-type="string" table:style-name="tablecell">
            <text:p text:style-name="tablealignleft"> Set the security device to us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PE Test</text:span></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afety device </text:p>
          </table:table-cell>
          <table:table-cell office:value-type="string" table:style-name="tablecell">
            <text:p text:style-name="tablealignleft"> Set the security device to us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Functional test</text:span></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afety device </text:p>
          </table:table-cell>
          <table:table-cell office:value-type="string" table:style-name="tablecell">
            <text:p text:style-name="tablealignleft"> Set the security device to us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Additional</text:span></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afety device </text:p>
          </table:table-cell>
          <table:table-cell office:value-type="string" table:style-name="tablecell">
            <text:p text:style-name="tablealignleft"> Set the security device to us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High voltage AC test</text:span></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afety device </text:p>
          </table:table-cell>
          <table:table-cell office:value-type="string" table:style-name="tablecell">
            <text:p text:style-name="tablealignleft"> Set the security device to us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Visual</text:span></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afety device </text:p>
          </table:table-cell>
          <table:table-cell office:value-type="string" table:style-name="tablecell">
            <text:p text:style-name="tablealignleft"> Set the security device to us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ext:p text:style-name="Text_20_body">
<text:span text:style-name="Strong_20_Emphasis">Dispersion test</text:span></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afety device </text:p>
          </table:table-cell>
          <table:table-cell office:value-type="string" table:style-name="tablecell">
            <text:p text:style-name="tablealignleft"> Set the security device to use </text:p>
          </table:table-cell>
        </table:table-row>
        <table:table-row>
          <table:table-cell office:value-type="string" table:style-name="tablecell">
            <text:p text:style-name="tablealignleft"> Not ok, stop </text:p>
          </table:table-cell>
          <table:table-cell office:value-type="string" table:style-name="tablecell">
            <text:p text:style-name="tablealignleft"> If the option is enabled, the result of the command is checked to ensure that it is consistent with the result value. If it doesn't go well, the command goes into error and interrupts the sequence </text:p>
          </table:table-cell>
        </table:table-row>
        <table:table-row>
          <table:table-cell office:value-type="string" table:style-name="tablecell">
            <text:p text:style-name="tablealignleft"> Error code </text:p>
          </table:table-cell>
          <table:table-cell office:value-type="string" table:style-name="tablecell">
            <text:p text:style-name="tablealignleft"> Select from the drop-down menu, the error code to assign to the command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additional parameters for the test are specified according to the safety device used, each parameter is already described in the command display </text:p>
          </table:table-cell>
        </table:table-row>
      </table:table>
      <text:h text:style-name="Heading_20_5" text:outline-level="5"><text:bookmark-start text:name="aesthetics"/>Aesthetics<text:bookmark-end text:name="aesthetics"/></text:h>
      <text:p text:style-name="Text_20_body">
<text:span text:style-name="Strong_20_Emphasis">Add anomaly</text:span>: displays the image during the test phase and the possibility of adding anomalies to the selected boxes</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fects table </text:p>
          </table:table-cell>
          <table:table-cell office:value-type="string" table:style-name="tablecell">
            <text:p text:style-name="tablealignleft"> composed of 12 blocks, select the ones to which you want to add a defect during the testing phase, the others will not be visible if not enabled </text:p>
          </table:table-cell>
        </table:table-row>
        <table:table-row>
          <table:table-cell office:value-type="string" table:style-name="tablecell">
            <text:p text:style-name="tablealignleft"> Image </text:p>
          </table:table-cell>
          <table:table-cell office:value-type="string" table:style-name="tablecell">
            <text:p text:style-name="tablealignleft"> Select an image from the drop-down menu of those created in the <text:span text:style-name="Strong_20_Emphasis">images</text:span> section </text:p>
          </table:table-cell>
        </table:table-row>
      </table:table>
      <text:h text:style-name="Heading_20_4" text:outline-level="4"><text:bookmark-start text:name="quick_commands_5"/>Quick Commands (5)<text:bookmark-end text:name="quick_commands_5"/></text:h>
      <text:p text:style-name="Text_20_body">
In the Quick Commands panel, all commands of the same type selected in section (4) used in other sequences are displayed. If this is dragged into the sequence, the fields already filled in based on the command taken are displayed in the channel creation panel. The parameters are displayed in the panel below.</text:p>
      <text:h text:style-name="Heading_20_2" text:outline-level="2"><text:bookmark-start text:name="anomaly_definitions"/>Anomaly definitions<text:bookmark-end text:name="anomaly_definitions"/></text:h>
      <text:p text:style-name="Text_20_body">
Click on the <text:span text:style-name="Strong_20_Emphasis">Anomaly definitions</text:span><draw:frame draw:style-name="media" draw:name="" text:anchor-type="as-char" draw:z-index="0" svg:width="0.84666666666667cm" svg:height="0.84666666666667cm"><draw:image xlink:href="Pictures/52dbd165d0f89721a604fddb9f089277.png" xlink:type="simple" xlink:show="embed" xlink:actuate="onLoad"/></draw:frame> button to access the following screen:</text:p>
      <text:p text:style-name="Text_20_body"><draw:frame draw:style-name="mediacenter" draw:name="" text:anchor-type="paragraph" draw:z-index="0" svg:width="17.197916666667cm" style:rel-width="100%" svg:height="9.2339583333333cm" style:rel-height="scale"><draw:image xlink:href="Pictures/82227560cd2d01419810a25de0ab5def.png" xlink:type="simple" xlink:show="embed" xlink:actuate="onLoad"/></draw:frame></text:p>
      <text:p text:style-name="Text_20_body">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anomaly </text:p>
          </table:table-cell>
          <table:table-cell office:value-type="string" table:style-name="tablecell">
            <text:p text:style-name="tablealignleft"> Opens the window to create a new anomaly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Edit anomaly </text:p>
          </table:table-cell>
          <table:table-cell office:value-type="string" table:style-name="tablecell">
            <text:p text:style-name="tablealignleft"> Opens the anomaly creation window but the fields are already filled in and can be modifi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y anomaly </text:p>
          </table:table-cell>
          <table:table-cell office:value-type="string" table:style-name="tablecell">
            <text:p text:style-name="tablealignleft"> Opens the anomaly creation window but the fields are already filled in and can be modified to create a new 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te anomaly </text:p>
          </table:table-cell>
          <table:table-cell office:value-type="string" table:style-name="tablecell">
            <text:p text:style-name="tablealignleft"> Set the anomaly as deleted and it can no longer be used in sequence command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text:p>
          </table:table-cell>
          <table:table-cell office:value-type="string" table:style-name="tablecell">
            <text:p text:style-name="tablealignleft"> Restore anomaly </text:p>
          </table:table-cell>
          <table:table-cell office:value-type="string" table:style-name="tablecell">
            <text:p text:style-name="tablealignleft"> Restore the anomaly and can be used again in sequence commands </text:p>
          </table:table-cell>
        </table:table-row>
      </table:table>
      <text:h text:style-name="Heading_20_4" text:outline-level="4"><text:bookmark-start text:name="new_anomaly"/>New anomaly<text:bookmark-end text:name="new_anomaly"/></text:h>
      <text:p text:style-name="Text_20_body">
To create an anomaly, click on the <draw:frame draw:style-name="media" draw:name="" text:anchor-type="as-char" draw:z-index="0" svg:width="0.84666666666667cm" svg:height="0.84666666666667cm"><draw:image xlink:href="Pictures/d2dfc62b8117387a3a7651b308a338ea.png" xlink:type="simple" xlink:show="embed" xlink:actuate="onLoad"/></draw:frame> icon and fill in the fields on the following screen:</text:p>
      <text:p text:style-name="Text_20_body"><draw:frame draw:style-name="mediacenter" draw:name="" text:anchor-type="paragraph" draw:z-index="0" svg:width="7.9375cm" svg:height="3.5454166666667cm"><draw:image xlink:href="Pictures/6edbf1adf6b62316617b07ecb14a3c5c.png" xlink:type="simple" xlink:show="embed" xlink:actuate="onLoad"/></draw:frame></text:p>
      <text:p text:style-name="Text_20_body">It will therefore be necessary to specify the following data:
</text:p>
      <text:list text:style-name="List_20_1">
        <text:list-item>
          <text:p text:style-name="Text_20_body"> <text:span text:style-name="Strong_20_Emphasis">Type of anomaly</text:span>: select the type from the drop-down menu between <text:span text:style-name="Strong_20_Emphasis">aesthetic</text:span>, <text:span text:style-name="Strong_20_Emphasis">process</text:span>, <text:span text:style-name="Strong_20_Emphasis">product</text:span> and <text:span text:style-name="Strong_20_Emphasis">safety</text:span>;</text:p>
        </text:list-item>
        <text:list-item>
          <text:p text:style-name="Text_20_body"> <text:span text:style-name="Strong_20_Emphasis">Code</text:span> : text field, enter a code for the anomaly;</text:p>
        </text:list-item>
        <text:list-item>
          <text:p text:style-name="Text_20_body"> <text:span text:style-name="Strong_20_Emphasis">Description</text:span> : text field, enter a description of the anomaly;</text:p>
        </text:list-item>
      </text:list>
      <text:p text:style-name="Text_20_body">
Confirm the operation by pressing the <text:span text:style-name="Strong_20_Emphasis">OK</text:span> button or cancel it by clicking the <text:span text:style-name="Strong_20_Emphasis">Cancel</text:span> button.</text:p>
      <text:h text:style-name="Heading_20_4" text:outline-level="4"><text:bookmark-start text:name="edit_anomaly"/>Edit anomaly<text:bookmark-end text:name="edit_anomaly"/></text:h>
      <text:p text:style-name="Text_20_body">To modify an anomaly already created, select it from the list and click on the icon <draw:frame draw:style-name="media" draw:name="" text:anchor-type="as-char" draw:z-index="0" svg:width="0.84666666666667cm" svg:height="0.84666666666667cm"><draw:image xlink:href="Pictures/6cac78ef7b66e071ee861e694ab89b85.png" xlink:type="simple" xlink:show="embed" xlink:actuate="onLoad"/></draw:frame> to access the same creation screen with the difference that the fields will already be filled in .</text:p>
      <text:p text:style-name="Text_20_body">Confirm the changes by pressing the <text:span text:style-name="Strong_20_Emphasis">OK</text:span> key or the <text:span text:style-name="Strong_20_Emphasis">Cancel</text:span> key to cancel them.</text:p>
      <text:h text:style-name="Heading_20_4" text:outline-level="4"><text:bookmark-start text:name="copy_anomaly"/>Copy anomaly<text:bookmark-end text:name="copy_anomaly"/></text:h>
      <text:p text:style-name="Text_20_body">To copy an anomaly already created, select it from the list and click on the icon <draw:frame draw:style-name="media" draw:name="" text:anchor-type="as-char" draw:z-index="0" svg:width="0.84666666666667cm" svg:height="0.84666666666667cm"><draw:image xlink:href="Pictures/a01b21860a51e601a57609ac1410ba97.png" xlink:type="simple" xlink:show="embed" xlink:actuate="onLoad"/></draw:frame> to access the same creation screen with the difference that the fields will be already filled out.</text:p>
      <text:p text:style-name="Text_20_body">Confirm the copy by pressing the <text:span text:style-name="Strong_20_Emphasis">OK</text:span> key or the <text:span text:style-name="Strong_20_Emphasis">Cancel</text:span> key to cancel it.</text:p>
      <text:h text:style-name="Heading_20_4" text:outline-level="4"><text:bookmark-start text:name="eliminate_anomaly"/>Eliminate anomaly<text:bookmark-end text:name="eliminate_anomaly"/></text:h>
      <text:p text:style-name="Text_20_body">To set an anomaly as deleted, select it from the list and click on the icon <draw:frame draw:style-name="media" draw:name="" text:anchor-type="as-char" draw:z-index="0" svg:width="0.84666666666667cm" svg:height="0.84666666666667cm"><draw:image xlink:href="Pictures/31547e1b2b55ca6f3e9926be28fb3ac2.png" xlink:type="simple" xlink:show="embed" xlink:actuate="onLoad"/></draw:frame> after deletion a trash can icon will appear next to the item in the list.</text:p>
      <text:h text:style-name="Heading_20_4" text:outline-level="4"><text:bookmark-start text:name="restore_anomaly"/>Restore anomaly<text:bookmark-end text:name="restore_anomaly"/></text:h>
      <text:p text:style-name="Text_20_body">To restore a deleted anomaly, select it from the list and click on the icon <draw:frame draw:style-name="media" draw:name="" text:anchor-type="as-char" draw:z-index="0" svg:width="0.84666666666667cm" svg:height="0.84666666666667cm"><draw:image xlink:href="Pictures/11b87cdb8cf2b153c7bfe846aeb789fb.png" xlink:type="simple" xlink:show="embed" xlink:actuate="onLoad"/></draw:frame></text:p>
      <text:h text:style-name="Heading_20_2" text:outline-level="2"><text:bookmark-start text:name="image_items"/>Image items<text:bookmark-end text:name="image_items"/></text:h>
      <text:p text:style-name="Text_20_body">Click on the <text:span text:style-name="Strong_20_Emphasis">Images items</text:span><draw:frame draw:style-name="media" draw:name="" text:anchor-type="as-char" draw:z-index="0" svg:width="0.84666666666667cm" svg:height="0.84666666666667cm"><draw:image xlink:href="Pictures/82ec5e9e09944164abffa7794d932a03.png" xlink:type="simple" xlink:show="embed" xlink:actuate="onLoad"/></draw:frame> button to access the following screen:</text:p>
      <text:p text:style-name="Text_20_body"><draw:frame draw:style-name="mediacenter" draw:name="" text:anchor-type="paragraph" draw:z-index="0" svg:width="15.875cm" svg:height="8.5460416666667cm"><draw:image xlink:href="Pictures/c2c752753d79b36484c1b53c3a72457e.png" xlink:type="simple" xlink:show="embed" xlink:actuate="onLoad"/></draw:frame></text:p>
      <text:p text:style-name="Text_20_body">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image </text:p>
          </table:table-cell>
          <table:table-cell office:value-type="string" table:style-name="tablecell">
            <text:p text:style-name="tablealignleft"> Opens the window for creating a new imag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Edit Image </text:p>
          </table:table-cell>
          <table:table-cell office:value-type="string" table:style-name="tablecell">
            <text:p text:style-name="tablealignleft"> Opens the image creation window but the fields are already filled in and can be modifi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Set deleted </text:p>
          </table:table-cell>
          <table:table-cell office:value-type="string" table:style-name="tablecell">
            <text:p text:style-name="tablealignleft"> The image is set as deleted and cannot be used until it is restor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 </text:p>
          </table:table-cell>
          <table:table-cell office:value-type="string" table:style-name="tablecell">
            <text:p text:style-name="tablealignleft"> Restore Image</text:p>
          </table:table-cell>
          <table:table-cell office:value-type="string" table:style-name="tablecell">
            <text:p text:style-name="tablealignleft"> If the model is set as deleted this will restore it and it can be reused </text:p>
          </table:table-cell>
        </table:table-row>
      </table:table>
      <text:h text:style-name="Heading_20_4" text:outline-level="4"><text:bookmark-start text:name="new_image"/>New image<text:bookmark-end text:name="new_image"/></text:h>
      <text:p text:style-name="Text_20_body">To create an image, click on the <draw:frame draw:style-name="media" draw:name="" text:anchor-type="as-char" draw:z-index="0" svg:width="0.84666666666667cm" svg:height="0.84666666666667cm"><draw:image xlink:href="Pictures/d2dfc62b8117387a3a7651b308a338ea.png" xlink:type="simple" xlink:show="embed" xlink:actuate="onLoad"/></draw:frame> icon and fill in the fields on the following screen:</text:p>
      <text:p text:style-name="Text_20_body"><draw:frame draw:style-name="mediacenter" draw:name="" text:anchor-type="paragraph" draw:z-index="0" svg:width="7.9375cm" svg:height="5.5827083333333cm"><draw:image xlink:href="Pictures/8523ac75857843f4dbe61fa5b513fe3d.png" xlink:type="simple" xlink:show="embed" xlink:actuate="onLoad"/></draw:frame></text:p>
      <text:p text:style-name="Text_20_body">It will therefore be necessary to specify the following data:
</text:p>
      <text:list text:style-name="List_20_1">
        <text:list-item>
          <text:p text:style-name="Text_20_body"> <text:span text:style-name="Strong_20_Emphasis">Load Image</text:span>: button to select an image from your computer, once selected you will see the preview in the next box;</text:p>
        </text:list-item>
        <text:list-item>
          <text:p text:style-name="Text_20_body"> <text:span text:style-name="Strong_20_Emphasis">Code</text:span> : image code;</text:p>
        </text:list-item>
        <text:list-item>
          <text:p text:style-name="Text_20_body"> <text:span text:style-name="Strong_20_Emphasis">Description</text:span> : description of the image;</text:p>
        </text:list-item>
      </text:list>
      <text:p text:style-name="Text_20_body">
Confirm the operation by pressing the <text:span text:style-name="Strong_20_Emphasis">OK</text:span> key or cancel the creation by pressing the <text:span text:style-name="Strong_20_Emphasis">Cancel</text:span> key.</text:p>
      <text:h text:style-name="Heading_20_4" text:outline-level="4"><text:bookmark-start text:name="edit_image"/>Edit image<text:bookmark-end text:name="edit_image"/></text:h>
      <text:p text:style-name="Text_20_body">To edit an image already created, select it from the list and click on the <draw:frame draw:style-name="media" draw:name="" text:anchor-type="as-char" draw:z-index="0" svg:width="0.84666666666667cm" svg:height="0.84666666666667cm"><draw:image xlink:href="Pictures/6cac78ef7b66e071ee861e694ab89b85.png" xlink:type="simple" xlink:show="embed" xlink:actuate="onLoad"/></draw:frame> icon to access the same creation screen with the difference that the fields will already be filled in.</text:p>
      <text:p text:style-name="Text_20_body">Confirm the changes by pressing the <text:span text:style-name="Strong_20_Emphasis">OK</text:span> key or the <text:span text:style-name="Strong_20_Emphasis">Cancel</text:span> key to cancel them.</text:p>
      <text:h text:style-name="Heading_20_4" text:outline-level="4"><text:bookmark-start text:name="delete_image"/>Delete image<text:bookmark-end text:name="delete_image"/></text:h>
      <text:p text:style-name="Text_20_body">To set an image as deleted, select it from the list and click on the icon <draw:frame draw:style-name="media" draw:name="" text:anchor-type="as-char" draw:z-index="0" svg:width="0.84666666666667cm" svg:height="0.84666666666667cm"><draw:image xlink:href="Pictures/31547e1b2b55ca6f3e9926be28fb3ac2.png" xlink:type="simple" xlink:show="embed" xlink:actuate="onLoad"/></draw:frame> after deletion a trash can icon will appear next to the item in the list.</text:p>
      <text:h text:style-name="Heading_20_4" text:outline-level="4"><text:bookmark-start text:name="restore_image"/>Restore image<text:bookmark-end text:name="restore_image"/></text:h>
      <text:p text:style-name="Text_20_body">To restore a deleted image, select it from the list and click on the <draw:frame draw:style-name="media" draw:name="" text:anchor-type="as-char" draw:z-index="0" svg:width="0.84666666666667cm" svg:height="0.84666666666667cm"><draw:image xlink:href="Pictures/11b87cdb8cf2b153c7bfe846aeb789fb.png" xlink:type="simple" xlink:show="embed" xlink:actuate="onLoad"/></draw:frame> icon</text:p>
      <text:h text:style-name="Heading_20_2" text:outline-level="2"><text:bookmark-start text:name="languages"/>Languages<text:bookmark-end text:name="languages"/></text:h>
      <text:p text:style-name="Text_20_body">
Click on the <text:span text:style-name="Strong_20_Emphasis">Languages</text:span> button <draw:frame draw:style-name="media" draw:name="" text:anchor-type="as-char" draw:z-index="0" svg:width="0.84666666666667cm" svg:height="0.84666666666667cm"><draw:image xlink:href="Pictures/240988f011f4e7e50fabc7838acfe784.png" xlink:type="simple" xlink:show="embed" xlink:actuate="onLoad"/></draw:frame> to access the following screen:</text:p>
      <text:p text:style-name="Text_20_body"><draw:frame draw:style-name="mediacenter" draw:name="" text:anchor-type="paragraph" draw:z-index="0" svg:width="17.197916666667cm" style:rel-width="100%" svg:height="9.2604166666667cm" style:rel-height="scale"><draw:image xlink:href="Pictures/74c466e3a7e964ea76bdc9799f9e3805.png" xlink:type="simple" xlink:show="embed" xlink:actuate="onLoad"/></draw:frame></text:p>
      <text:p text:style-name="Text_20_body">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language </text:p>
          </table:table-cell>
          <table:table-cell office:value-type="string" table:style-name="tablecell">
            <text:p text:style-name="tablealignleft"> Opens the window for adding a new code to identify a languag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ef176bb1084ab8ca9404f5cd5160623.png" xlink:type="simple" xlink:show="embed" xlink:actuate="onLoad"/></draw:frame> </text:p>
          </table:table-cell>
          <table:table-cell office:value-type="string" table:style-name="tablecell">
            <text:p text:style-name="tablealignleft"> Import .po file </text:p>
          </table:table-cell>
          <table:table-cell office:value-type="string" table:style-name="tablecell">
            <text:p text:style-name="tablealignleft"> Import an external .po file  to load the translations already mad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ca37a4a77f9d1ac6ceca2385510cddc.png" xlink:type="simple" xlink:show="embed" xlink:actuate="onLoad"/></draw:frame> </text:p>
          </table:table-cell>
          <table:table-cell office:value-type="string" table:style-name="tablecell">
            <text:p text:style-name="tablealignleft"> Export .po file </text:p>
          </table:table-cell>
          <table:table-cell office:value-type="string" table:style-name="tablecell">
            <text:p text:style-name="tablealignleft"> Export the entire table and create a .po fi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00fc018bb61f20cc951d289f7ec569.png" xlink:type="simple" xlink:show="embed" xlink:actuate="onLoad"/></draw:frame> </text:p>
          </table:table-cell>
          <table:table-cell office:value-type="string" table:style-name="tablecell">
            <text:p text:style-name="tablealignleft"> Save </text:p>
          </table:table-cell>
          <table:table-cell office:value-type="string" table:style-name="tablecell">
            <text:p text:style-name="tablealignleft"> Save changes made to each row/colum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15d0961e83e42f1a36ca27239fb2f65.png" xlink:type="simple" xlink:show="embed" xlink:actuate="onLoad"/></draw:frame> </text:p>
          </table:table-cell>
          <table:table-cell office:value-type="string" table:style-name="tablecell">
            <text:p text:style-name="tablealignleft"> Upload new phrases/Tags </text:p>
          </table:table-cell>
          <table:table-cell office:value-type="string" table:style-name="tablecell">
            <text:p text:style-name="tablealignleft"> Adds, if there are, the strings found in the .pot file to the .po file to be translated </text:p>
          </table:table-cell>
        </table:table-row>
      </table:table>
      <text:p text:style-name="Text_20_body">
For language management we use .po files which are standard text files for this function. They can be opened with software such as notepad, notepad++ etc… To change the language of the program simply write the code of the language you prefer in the configuration file/&g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pot file with the new strings is provided exclusively by Marel </text:p>
          </table:table-cell>
        </table:table-row>
      </table:table>
      <text:h text:style-name="Heading_20_4" text:outline-level="4"><text:bookmark-start text:name="new_language"/>New language<text:bookmark-end text:name="new_language"/></text:h>
      <text:p text:style-name="Text_20_body">
To create a new code for a language, click on the <draw:frame draw:style-name="media" draw:name="" text:anchor-type="as-char" draw:z-index="0" svg:width="0.84666666666667cm" svg:height="0.84666666666667cm"><draw:image xlink:href="Pictures/d2dfc62b8117387a3a7651b308a338ea.png" xlink:type="simple" xlink:show="embed" xlink:actuate="onLoad"/></draw:frame> icon and fill in the only field on the following screen:</text:p>
      <text:p text:style-name="Text_20_body"><draw:frame draw:style-name="mediacenter" draw:name="" text:anchor-type="paragraph" draw:z-index="0" svg:width="7.9375cm" svg:height="4.445cm"><draw:image xlink:href="Pictures/562f4136bfbe69822801cc31ba95e908.png" xlink:type="simple" xlink:show="embed" xlink:actuate="onLoad"/></draw:frame></text:p>
      <text:p text:style-name="Text_20_body">It will therefore be necessary to specify the following data:
</text:p>
      <text:list text:style-name="List_20_1">
        <text:list-item>
          <text:p text:style-name="Text_20_body"> <text:span text:style-name="Strong_20_Emphasis">Language CODE</text:span>: text field, identification code to select that translation;</text:p>
        </text:list-item>
      </text:list>
      <text:p text:style-name="Text_20_body">
Confirm the operation by pressing the <text:span text:style-name="Strong_20_Emphasis">OK</text:span> key or cancel the creation by pressing the <text:span text:style-name="Strong_20_Emphasis">Cancel</text:span> key.</text:p>
      <text:h text:style-name="Heading_20_4" text:outline-level="4"><text:bookmark-start text:name="import_.po_file"/>Import .po file<text:bookmark-end text:name="import_.po_file"/></text:h>
      <text:p text:style-name="Text_20_body">To import an external .po file click on the <text:span text:style-name="Strong_20_Emphasis">Import</text:span><draw:frame draw:style-name="media" draw:name="" text:anchor-type="as-char" draw:z-index="0" svg:width="0.84666666666667cm" svg:height="0.84666666666667cm"><draw:image xlink:href="Pictures/aef176bb1084ab8ca9404f5cd5160623.png" xlink:type="simple" xlink:show="embed" xlink:actuate="onLoad"/></draw:frame> button and select it via the  window. The file that is imported creates a new language code if it is not already present in the language management and automatically imports all the translations that correspond to the <text:span text:style-name="Strong_20_Emphasis">TAG</text:span> table.</text:p>
      <text:h text:style-name="Heading_20_4" text:outline-level="4"><text:bookmark-start text:name="export_.po_file"/>Export .po file<text:bookmark-end text:name="export_.po_file"/></text:h>
      <text:p text:style-name="Text_20_body">Click on the <text:span text:style-name="Strong_20_Emphasis">Export .po file</text:span><draw:frame draw:style-name="media" draw:name="" text:anchor-type="as-char" draw:z-index="0" svg:width="0.84666666666667cm" svg:height="0.84666666666667cm"><draw:image xlink:href="Pictures/aca37a4a77f9d1ac6ceca2385510cddc.png" xlink:type="simple" xlink:show="embed" xlink:actuate="onLoad"/></draw:frame> button to open the window and select the folder where you want to create the .po files for each created language. In our case by default we have IT,EN,TR which means that by exporting the table, an it.po, en.po and tr.po file are created for each code.</text:p>
      <text:p text:style-name="Text_20_body">&lt;important note&gt;If the translations are not complete, the attached text fields will not be visible, and some program windows may be incomplete &lt;/note&gt;</text:p>
      <text:h text:style-name="Heading_20_4" text:outline-level="4"><text:bookmark-start text:name="load_new_tags"/>Load new TAGS<text:bookmark-end text:name="load_new_tags"/></text:h>
      <text:p text:style-name="Text_20_body">
To load new sentences click on the <text:span text:style-name="Strong_20_Emphasis">Load new sentences</text:span> button<draw:frame draw:style-name="media" draw:name="" text:anchor-type="as-char" draw:z-index="0" svg:width="0.84666666666667cm" svg:height="0.84666666666667cm"><draw:image xlink:href="Pictures/a15d0961e83e42f1a36ca27239fb2f65.png" xlink:type="simple" xlink:show="embed" xlink:actuate="onLoad"/></draw:frame>. The new sentences are present under the <text:span text:style-name="Strong_20_Emphasis">TAG</text:span> column and it is necessary to request the updated file from Marel otherwise this function always reloads the same ones without updating anything.</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Pressing the <text:span text:style-name="Strong_20_Emphasis">load new strings</text:span> button does not overwrite the translations made </text:p>
          </table:table-cell>
        </table:table-row>
      </table:table>
      <text:h text:style-name="Heading_20_2" text:outline-level="2"><text:bookmark-start text:name="stations"/>Stations<text:bookmark-end text:name="stations"/></text:h>
      <text:p text:style-name="Text_20_body">
Click on the <text:span text:style-name="Strong_20_Emphasis">Stations</text:span><draw:frame draw:style-name="media" draw:name="" text:anchor-type="as-char" draw:z-index="0" svg:width="0.84666666666667cm" svg:height="0.84666666666667cm"><draw:image xlink:href="Pictures/12ac0abcf3b81b948b08269232b05276.png" xlink:type="simple" xlink:show="embed" xlink:actuate="onLoad"/></draw:frame> button to access the following screen:</text:p>
      <text:p text:style-name="Text_20_body"><draw:frame draw:style-name="mediacenter" draw:name="" text:anchor-type="paragraph" draw:z-index="0" svg:width="15.875cm" svg:height="8.5460416666667cm"><draw:image xlink:href="Pictures/2fc6bbba44c49d23a1a7ba3f88bef261.png" xlink:type="simple" xlink:show="embed" xlink:actuate="onLoad"/></draw:frame></text:p>
      <text:p text:style-name="Text_20_body">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station</text:p>
          </table:table-cell>
          <table:table-cell office:value-type="string" table:style-name="tablecell">
            <text:p text:style-name="tablealignleft"> Opens the window to create a new st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Edit station </text:p>
          </table:table-cell>
          <table:table-cell office:value-type="string" table:style-name="tablecell">
            <text:p text:style-name="tablealignleft"> Opens the station creation window but the fields are already filled in and can be modifi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y station </text:p>
          </table:table-cell>
          <table:table-cell office:value-type="string" table:style-name="tablecell">
            <text:p text:style-name="tablealignleft"> Copies the selected station and opens the station creation window with the fields already filled in and the possibility to modify the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Delete station</text:p>
          </table:table-cell>
          <table:table-cell office:value-type="string" table:style-name="tablecell">
            <text:p text:style-name="tablealignleft"> Mark the station as deleted it cannot be used until it is restor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text:p>
          </table:table-cell>
          <table:table-cell office:value-type="string" table:style-name="tablecell">
            <text:p text:style-name="tablealignleft"> Restore Station </text:p>
          </table:table-cell>
          <table:table-cell office:value-type="string" table:style-name="tablecell">
            <text:p text:style-name="tablealignleft"> Restore deleted st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04202eded3a21c7c109931f9c61ee37.png" xlink:type="simple" xlink:show="embed" xlink:actuate="onLoad"/></draw:frame></text:p>
          </table:table-cell>
          <table:table-cell office:value-type="string" table:style-name="tablecell">
            <text:p text:style-name="tablealignleft"> Disable station </text:p>
          </table:table-cell>
          <table:table-cell office:value-type="string" table:style-name="tablecell">
            <text:p text:style-name="tablealignleft"> Mark the station as disabl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b5bc8d28e9ce857ba078039087e370.png" xlink:type="simple" xlink:show="embed" xlink:actuate="onLoad"/></draw:frame></text:p>
          </table:table-cell>
          <table:table-cell office:value-type="string" table:style-name="tablecell">
            <text:p text:style-name="tablealignleft"> Enable station </text:p>
          </table:table-cell>
          <table:table-cell office:value-type="string" table:style-name="tablecell">
            <text:p text:style-name="tablealignleft"> Rehabilitate the station </text:p>
          </table:table-cell>
        </table:table-row>
      </table:table>
      <text:h text:style-name="Heading_20_4" text:outline-level="4"><text:bookmark-start text:name="new_station"/>New station<text:bookmark-end text:name="new_station"/></text:h>
      <text:p text:style-name="Text_20_body">
To create a new station, click on the <draw:frame draw:style-name="media" draw:name="" text:anchor-type="as-char" draw:z-index="0" svg:width="0.84666666666667cm" svg:height="0.84666666666667cm"><draw:image xlink:href="Pictures/d2dfc62b8117387a3a7651b308a338ea.png" xlink:type="simple" xlink:show="embed" xlink:actuate="onLoad"/></draw:frame> icon and fill in the fields on the following screen:</text:p>
      <text:p text:style-name="Text_20_body"><draw:frame draw:style-name="mediacenter" draw:name="" text:anchor-type="paragraph" draw:z-index="0" svg:width="7.9375cm" svg:height="4.3127083333333cm"><draw:image xlink:href="Pictures/f4ee09084004b38b2c18c9f5867a804c.png" xlink:type="simple" xlink:show="embed" xlink:actuate="onLoad"/></draw:frame></text:p>
      <text:p text:style-name="Text_20_body">It will therefore be necessary to specify the following data:
</text:p>
      <text:list text:style-name="List_20_1">
        <text:list-item>
          <text:p text:style-name="Text_20_body"> <text:span text:style-name="Strong_20_Emphasis">Station type</text:span> : drop-down menu, to select the type of station, <text:span text:style-name="Strong_20_Emphasis">Test station</text:span>,<text:span text:style-name="Strong_20_Emphasis">Repair station</text:span>,<text:span text:style-name="Strong_20_Emphasis">Aesthetic station</text:span>,;</text:p>
        </text:list-item>
        <text:list-item>
          <text:p text:style-name="Text_20_body"> <text:span text:style-name="Strong_20_Emphasis">Place name</text:span> : descriptive field, name of the station;</text:p>
        </text:list-item>
        <text:list-item>
          <text:p text:style-name="Text_20_body"> <text:span text:style-name="Strong_20_Emphasis">Place id</text:span> : numerical field incremental by 1, sets the station number;</text:p>
        </text:list-item>
        <text:list-item>
          <text:p text:style-name="Text_20_body"> <text:span text:style-name="Strong_20_Emphasis">Production line</text:span> : numeric field incremental by 1, sets the production line number;</text:p>
        </text:list-item>
        <text:list-item>
          <text:p text:style-name="Text_20_body"> <text:span text:style-name="Strong_20_Emphasis">Auto update executable</text:span>: selective field, if selected it sets that the station automatically updates its software when an update is present;</text:p>
        </text:list-item>
      </text:list>
      <text:p text:style-name="Text_20_body">
Confirm the operation by pressing the <text:span text:style-name="Strong_20_Emphasis">OK</text:span> key or cancel the creation by pressing the <text:span text:style-name="Strong_20_Emphasis">Cancel</text:span> key.</text:p>
      <text:h text:style-name="Heading_20_4" text:outline-level="4"><text:bookmark-start text:name="edit_station"/>Edit station<text:bookmark-end text:name="edit_station"/></text:h>
      <text:p text:style-name="Text_20_body">To modify an already created station, select it from the list and click on the <draw:frame draw:style-name="media" draw:name="" text:anchor-type="as-char" draw:z-index="0" svg:width="0.84666666666667cm" svg:height="0.84666666666667cm"><draw:image xlink:href="Pictures/6cac78ef7b66e071ee861e694ab89b85.png" xlink:type="simple" xlink:show="embed" xlink:actuate="onLoad"/></draw:frame> icon to access the same creation screen with the difference that the fields will already be filled in.</text:p>
      <text:p text:style-name="Text_20_body">Confirm the changes by pressing the <text:span text:style-name="Strong_20_Emphasis">OK</text:span> key or the <text:span text:style-name="Strong_20_Emphasis">Cancel</text:span> key to cancel them.</text:p>
      <text:h text:style-name="Heading_20_4" text:outline-level="4"><text:bookmark-start text:name="copy_station"/>Copy station<text:bookmark-end text:name="copy_station"/></text:h>
      <text:p text:style-name="Text_20_body">To copy an already created station, select it from the list and click on the icon <draw:frame draw:style-name="media" draw:name="" text:anchor-type="as-char" draw:z-index="0" svg:width="0.84666666666667cm" svg:height="0.84666666666667cm"><draw:image xlink:href="Pictures/a01b21860a51e601a57609ac1410ba97.png" xlink:type="simple" xlink:show="embed" xlink:actuate="onLoad"/></draw:frame> to access the same creation screen with the difference that the fields will already be filled out.</text:p>
      <text:p text:style-name="Text_20_body">Confirm the creation of a new station by clicking on the <text:span text:style-name="Strong_20_Emphasis">OK</text:span> button or cancel the operation by clicking on the <text:span text:style-name="Strong_20_Emphasis">Cancel</text:span> button.</text:p>
      <text:h text:style-name="Heading_20_4" text:outline-level="4"><text:bookmark-start text:name="delete_station"/>Delete station<text:bookmark-end text:name="delete_station"/></text:h>
      <text:p text:style-name="Text_20_body">To set a station as deleted, if it is no longer present in the production line, select it from the list and click on the icon <draw:frame draw:style-name="media" draw:name="" text:anchor-type="as-char" draw:z-index="0" svg:width="0.84666666666667cm" svg:height="0.84666666666667cm"><draw:image xlink:href="Pictures/31547e1b2b55ca6f3e9926be28fb3ac2.png" xlink:type="simple" xlink:show="embed" xlink:actuate="onLoad"/></draw:frame> which will appear after deletion a trash can icon next to the station.</text:p>
      <text:h text:style-name="Heading_20_4" text:outline-level="4"><text:bookmark-start text:name="restore_station"/>Restore station<text:bookmark-end text:name="restore_station"/></text:h>
      <text:p text:style-name="Text_20_body">To restore a deleted station and remove the deleted status, select it from the list and click on the <draw:frame draw:style-name="media" draw:name="" text:anchor-type="as-char" draw:z-index="0" svg:width="0.84666666666667cm" svg:height="0.84666666666667cm"><draw:image xlink:href="Pictures/11b87cdb8cf2b153c7bfe846aeb789fb.png" xlink:type="simple" xlink:show="embed" xlink:actuate="onLoad"/></draw:frame> icon.</text:p>
      <text:h text:style-name="Heading_20_4" text:outline-level="4"><text:bookmark-start text:name="disable_station"/>Disable station<text:bookmark-end text:name="disable_station"/></text:h>
      <text:p text:style-name="Text_20_body">To disable a station press the icon <draw:frame draw:style-name="media" draw:name="" text:anchor-type="as-char" draw:z-index="0" svg:width="0.84666666666667cm" svg:height="0.84666666666667cm"><draw:image xlink:href="Pictures/004202eded3a21c7c109931f9c61ee37.png" xlink:type="simple" xlink:show="embed" xlink:actuate="onLoad"/></draw:frame>, the disabled station will not receive any product to test on the production line.</text:p>
      <text:h text:style-name="Heading_20_4" text:outline-level="4"><text:bookmark-start text:name="enable_station"/>Enable station<text:bookmark-end text:name="enable_station"/></text:h>
      <text:p text:style-name="Text_20_body">To re-enable a station press the icon <draw:frame draw:style-name="media" draw:name="" text:anchor-type="as-char" draw:z-index="0" svg:width="0.84666666666667cm" svg:height="0.84666666666667cm"><draw:image xlink:href="Pictures/74b5bc8d28e9ce857ba078039087e370.png" xlink:type="simple" xlink:show="embed" xlink:actuate="onLoad"/></draw:frame>, the disabled station will not receive any products to test on the production line.</text:p>
      <text:h text:style-name="Heading_20_2" text:outline-level="2"><text:bookmark-start text:name="channels"/>Channels<text:bookmark-end text:name="channels"/></text:h>
      <text:p text:style-name="Text_20_body">
Click on the <text:span text:style-name="Strong_20_Emphasis">Channels</text:span> button <draw:frame draw:style-name="media" draw:name="" text:anchor-type="as-char" draw:z-index="0" svg:width="0.84666666666667cm" svg:height="0.84666666666667cm"><draw:image xlink:href="Pictures/5cb6825e2256e9fc62250d957911509c.png" xlink:type="simple" xlink:show="embed" xlink:actuate="onLoad"/></draw:frame> to access the following screen:</text:p>
      <text:p text:style-name="Text_20_body"><draw:frame draw:style-name="mediacenter" draw:name="" text:anchor-type="paragraph" draw:z-index="0" svg:width="17.197916666667cm" style:rel-width="100%" svg:height="9.2604166666667cm" style:rel-height="scale"><draw:image xlink:href="Pictures/ab99346105122e50231bb04dd55ddb1a.png" xlink:type="simple" xlink:show="embed" xlink:actuate="onLoad"/></draw:frame></text:p>
      <text:p text:style-name="Text_20_body">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ew channel </text:p>
          </table:table-cell>
          <table:table-cell office:value-type="string" table:style-name="tablecell">
            <text:p text:style-name="tablealignleft"> Opens the window for creating a new chann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Edit channel </text:p>
          </table:table-cell>
          <table:table-cell office:value-type="string" table:style-name="tablecell">
            <text:p text:style-name="tablealignleft"> Opens the channel creation window but the fields are already filled in and can be modifie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y channel </text:p>
          </table:table-cell>
          <table:table-cell office:value-type="string" table:style-name="tablecell">
            <text:p text:style-name="tablealignleft"> Copies the selected channel and opens the channel creation window with the fields already filled in and the possibility to modify them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Delete channel </text:p>
          </table:table-cell>
          <table:table-cell office:value-type="string" table:style-name="tablecell">
            <text:p text:style-name="tablealignleft"> Delete the selected channel from the list </text:p>
          </table:table-cell>
        </table:table-row>
      </table:table>
      <text:p text:style-name="Text_20_body">
All created channels will be shared between created stations, so you need to go to <text:span text:style-name="Strong_20_Emphasis">Stations channels</text:span> to properly configure the channels for each station.</text:p>
      <text:p text:style-name="Text_20_body">&lt;important note&gt; The system is supplied already configured by Marel. &lt;/note&gt;</text:p>
      <text:h text:style-name="Heading_20_4" text:outline-level="4"><text:bookmark-start text:name="new_channel"/>New channel<text:bookmark-end text:name="new_channel"/></text:h>
      <text:p text:style-name="Text_20_body">To create a channel, click on the icon <draw:frame draw:style-name="media" draw:name="" text:anchor-type="as-char" draw:z-index="0" svg:width="0.84666666666667cm" svg:height="0.84666666666667cm"><draw:image xlink:href="Pictures/d2dfc62b8117387a3a7651b308a338ea.png" xlink:type="simple" xlink:show="embed" xlink:actuate="onLoad"/></draw:frame> and fill in the fields on the following screen:</text:p>
      <text:p text:style-name="Text_20_body"><draw:frame draw:style-name="mediacenter" draw:name="" text:anchor-type="paragraph" draw:z-index="0" svg:width="9.2604166666667cm" svg:height="8.6783333333333cm"><draw:image xlink:href="Pictures/bc577ef96eaceeee9e18fbf943a8004b.png" xlink:type="simple" xlink:show="embed" xlink:actuate="onLoad"/></draw:frame></text:p>
      <text:p text:style-name="Text_20_body">It will therefore be necessary to specify the following data:
</text:p>
      <text:list text:style-name="List_20_1">
        <text:list-item>
          <text:p text:style-name="Text_20_body"> <text:span text:style-name="Strong_20_Emphasis">Channel type</text:span>: selective field, select from the drop-down menu which type of channel to create, among <text:span text:style-name="Strong_20_Emphasis">AI</text:span>, <text:span text:style-name="Strong_20_Emphasis">AO</text:span>, <text:span text:style-name="Strong_20_Emphasis">CNT</text:span>, <text:span text:style-name="Strong_20_Emphasis">CUSTOM</text:span>, <text:span text:style-name="Strong_20_Emphasis">DEVICE IN</text:span>, <text:span text:style-name="Strong_20_Emphasis">DEVICE OUT</text:span>, <text:span text:style-name="Strong_20_Emphasis">DI</text:span>, <text:span text:style-name="Strong_20_Emphasis">C</text:span>, <text:span text:style-name="Strong_20_Emphasis">SAFETY</text:span>;</text:p>
        </text:list-item>
        <text:list-item>
          <text:p text:style-name="Text_20_body"> <text:span text:style-name="Strong_20_Emphasis">Channel code</text:span> : text field, channel code;</text:p>
        </text:list-item>
        <text:list-item>
          <text:p text:style-name="Text_20_body"> <text:span text:style-name="Strong_20_Emphasis">Channel description</text:span> : text field, channel description;</text:p>
        </text:list-item>
        <text:list-item>
          <text:p text:style-name="Text_20_body"> <text:span text:style-name="Strong_20_Emphasis">Channel measure unit</text:span> : text field, channel measurement unit;</text:p>
        </text:list-item>
        <text:list-item>
          <text:p text:style-name="Text_20_body"> <text:span text:style-name="Strong_20_Emphasis">Channel decimals</text:span> : numeric field, number of decimal units to use and show;</text:p>
        </text:list-item>
        <text:list-item>
          <text:p text:style-name="Text_20_body"> <text:span text:style-name="Strong_20_Emphasis">Show graph</text:span>: selective field, if selected this channel will be visible on the graph during the test, the graph is accessible only to <text:span text:style-name="Strong_20_Emphasis">TECNIC ADMIN</text:span> and <text:span text:style-name="Strong_20_Emphasis">ADMIN</text:span> users;</text:p>
        </text:list-item>
        <text:list-item>
          <text:p text:style-name="Text_20_body"> <text:span text:style-name="Strong_20_Emphasis">Channel tag</text:span>: selective field, select from the drop-down menu the tag to associate with the channel between <text:span text:style-name="Strong_20_Emphasis">Sampling ampere</text:span>, <text:span text:style-name="Strong_20_Emphasis">sampling voltage</text:span>, <text:span text:style-name="Strong_20_Emphasis">sampling power</text:span>, <text:span text:style-name="Strong_20_Emphasis">sampling frequency</text:span> , this tag is used to set the channel as a reference channel if we need to use amperes, voltage, frequency or power in calculations and mathematical formulas;</text:p>
        </text:list-item>
      </text:list>
      <text:p text:style-name="Text_20_body">
Confirm the operation by pressing the <text:span text:style-name="Strong_20_Emphasis">OK</text:span> key or cancel the creation by pressing the <text:span text:style-name="Strong_20_Emphasis">Cancel</text:span> key.</text:p>
      <text:h text:style-name="Heading_20_4" text:outline-level="4"><text:bookmark-start text:name="edit_channel"/>Edit channel<text:bookmark-end text:name="edit_channel"/></text:h>
      <text:p text:style-name="Text_20_body">
To edit an already created channel, select it from the list and click on the icon <draw:frame draw:style-name="media" draw:name="" text:anchor-type="as-char" draw:z-index="0" svg:width="0.84666666666667cm" svg:height="0.84666666666667cm"><draw:image xlink:href="Pictures/6cac78ef7b66e071ee861e694ab89b85.png" xlink:type="simple" xlink:show="embed" xlink:actuate="onLoad"/></draw:frame> to access the same creation screen with the difference that the fields will already be filled in.</text:p>
      <text:p text:style-name="Text_20_body">Confirm the changes by pressing the <text:span text:style-name="Strong_20_Emphasis">OK</text:span> key or the <text:span text:style-name="Strong_20_Emphasis">Cancel</text:span> key to cancel them.</text:p>
      <text:h text:style-name="Heading_20_4" text:outline-level="4"><text:bookmark-start text:name="copy_channel"/>Copy channel<text:bookmark-end text:name="copy_channel"/></text:h>
      <text:p text:style-name="Text_20_body">
To copy an already created channel, select it from the list and click on the icon <draw:frame draw:style-name="media" draw:name="" text:anchor-type="as-char" draw:z-index="0" svg:width="0.84666666666667cm" svg:height="0.84666666666667cm"><draw:image xlink:href="Pictures/a01b21860a51e601a57609ac1410ba97.png" xlink:type="simple" xlink:show="embed" xlink:actuate="onLoad"/></draw:frame> to access the same creation screen with the difference that the fields will already be filled out.</text:p>
      <text:p text:style-name="Text_20_body">Confirm the creation of the new channel by pressing the <text:span text:style-name="Strong_20_Emphasis">OK</text:span> button or cancel the operation by clicking on the <text:span text:style-name="Strong_20_Emphasis">Cancel</text:span> button.</text:p>
      <text:h text:style-name="Heading_20_4" text:outline-level="4"><text:bookmark-start text:name="delete_channel"/>Delete channel<text:bookmark-end text:name="delete_channel"/></text:h>
      <text:p text:style-name="Text_20_body">
To delete a channel, select it from the list and click on the icon <draw:frame draw:style-name="media" draw:name="" text:anchor-type="as-char" draw:z-index="0" svg:width="0.84666666666667cm" svg:height="0.84666666666667cm"><draw:image xlink:href="Pictures/31547e1b2b55ca6f3e9926be28fb3ac2.png" xlink:type="simple" xlink:show="embed" xlink:actuate="onLoad"/></draw:frame> and confirm its deletion by pressing the <text:span text:style-name="Strong_20_Emphasis">Yes</text:span> button on the next screen, or <text:span text:style-name="Strong_20_Emphasis">No</text:span> to undelete.</text:p>
      <text:h text:style-name="Heading_20_2" text:outline-level="2"><text:bookmark-start text:name="stations_channel"/>Stations channel<text:bookmark-end text:name="stations_channel"/></text:h>
      <text:p text:style-name="Text_20_body">
Click on the <text:span text:style-name="Strong_20_Emphasis">Stations channel</text:span><draw:frame draw:style-name="media" draw:name="" text:anchor-type="as-char" draw:z-index="0" svg:width="0.84666666666667cm" svg:height="0.84666666666667cm"><draw:image xlink:href="Pictures/5cb6825e2256e9fc62250d957911509c.png" xlink:type="simple" xlink:show="embed" xlink:actuate="onLoad"/></draw:frame> button to access the following screen:</text:p>
      <text:p text:style-name="Text_20_body"><draw:frame draw:style-name="mediacenter" draw:name="" text:anchor-type="paragraph" draw:z-index="0" svg:width="17.197916666667cm" style:rel-width="100%" svg:height="9.2339583333333cm" style:rel-height="scale"><draw:image xlink:href="Pictures/b6708b6f97e71cc78825e22a0059ca89.png" xlink:type="simple" xlink:show="embed" xlink:actuate="onLoad"/></draw:frame></text:p>
      <text:p text:style-name="Text_20_body">The window is divided into two parts. On the left we have the list of previously created stations, while on the right we have the list of all the channels created.</text:p>
      <text:h text:style-name="Heading_20_4" text:outline-level="4"><text:bookmark-start text:name="copy_from_station"/>Copy from station<text:bookmark-end text:name="copy_from_station"/></text:h>
      <text:p text:style-name="Text_20_body">Below is the function of the buttons on the left panel toolbar: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op-down menu </text:p>
          </table:table-cell>
          <table:table-cell office:value-type="string" table:style-name="tablecell">
            <text:p text:style-name="tablealignleft"> Copy from station: </text:p>
          </table:table-cell>
          <table:table-cell office:value-type="string" table:style-name="tablecell">
            <text:p text:style-name="tablealignleft"> Select from the drop-down menu the reference station from which to copy the configuration to the station selected in the li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y configuration </text:p>
          </table:table-cell>
          <table:table-cell office:value-type="string" table:style-name="tablecell">
            <text:p text:style-name="tablealignleft"> Copy the configuration of the station selected from the drop-down menu to the station selected in the list </text:p>
          </table:table-cell>
        </table:table-row>
      </table:table>
      <text:p text:style-name="Text_20_body">
By clicking on the button to copy the configuration a confirmation window appears, to confirm the copy click on the <text:span text:style-name="Strong_20_Emphasis">Yes</text:span> button to cancel the copy click on the <text:span text:style-name="Strong_20_Emphasis">No</text:span> button. If the station selected from the drop-down menu and the station selected in the list are the same, the button will not be enabled.</text:p>
      <text:h text:style-name="Heading_20_4" text:outline-level="4"><text:bookmark-start text:name="station_channel_management"/>Station channel management<text:bookmark-end text:name="station_channel_management"/></text:h>
      <text:p text:style-name="Text_20_body">Below is the function of the buttons on the right panel toolbar: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Edit channel </text:p>
          </table:table-cell>
          <table:table-cell office:value-type="string" table:style-name="tablecell">
            <text:p text:style-name="tablealignleft"> Opens the window for changing the station channe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y/Paste Channel </text:p>
          </table:table-cell>
          <table:table-cell office:value-type="string" table:style-name="tablecell">
            <text:p text:style-name="tablealignleft"> Copy and paste the selected station channel into the list </text:p>
          </table:table-cell>
        </table:table-row>
        <table:table-row>
          <table:table-cell office:value-type="string" table:style-name="tablecell">
            <text:p text:style-name="tablealignleft"> <draw:frame draw:style-name="media" draw:name="" text:anchor-type="as-char" draw:z-index="0" svg:width="0.84666666666667cm" svg:height="" svg:rel-height="100%"><draw:image xlink:href="/var/www/wiki/data/media/icons8/icons8-delete-file-96.png" xlink:type="simple" xlink:show="embed" xlink:actuate="onLoad"/></draw:frame></text:p>
          </table:table-cell>
          <table:table-cell office:value-type="string" table:style-name="tablecell">
            <text:p text:style-name="tablealignleft"> Delete channel </text:p>
          </table:table-cell>
          <table:table-cell office:value-type="string" table:style-name="tablecell">
            <text:p text:style-name="tablealignleft"> Delete the selected channel from the list </text:p>
          </table:table-cell>
        </table:table-row>
      </table:table>
      <text:h text:style-name="Heading_20_5" text:outline-level="5"><text:bookmark-start text:name="edit_station_channel"/>Edit station channel<text:bookmark-end text:name="edit_station_channel"/></text:h>
      <text:p text:style-name="Text_20_body">
To edit a station channel, select it from the list and click on the <draw:frame draw:style-name="media" draw:name="" text:anchor-type="as-char" draw:z-index="0" svg:width="0.84666666666667cm" svg:height="0.84666666666667cm"><draw:image xlink:href="Pictures/6cac78ef7b66e071ee861e694ab89b85.png" xlink:type="simple" xlink:show="embed" xlink:actuate="onLoad"/></draw:frame> icon to access the following screen:</text:p>
      <text:p text:style-name="Text_20_body"><draw:frame draw:style-name="mediacenter" draw:name="" text:anchor-type="paragraph" draw:z-index="0" svg:width="7.9375cm" svg:height="8.0697916666667cm"><draw:image xlink:href="Pictures/820e55dc6f40bb8d8bcd677eba524853.png" xlink:type="simple" xlink:show="embed" xlink:actuate="onLoad"/></draw:frame></text:p>
      <text:p text:style-name="Text_20_body">It will therefore be necessary to specify the following data:
</text:p>
      <text:list text:style-name="List_20_1">
        <text:list-item>
          <text:p text:style-name="Text_20_body"> <text:span text:style-name="Strong_20_Emphasis">Device type</text:span>: selective field, select from the drop-down menu which type of device the channel belongs to;</text:p>
        </text:list-item>
        <text:list-item>
          <text:p text:style-name="Text_20_body"> <text:span text:style-name="Strong_20_Emphasis">Channel address</text:span> : text field composed of two parts dd.cc , replace dd with the device id and cc with the device channel id;</text:p>
        </text:list-item>
        <text:list-item>
          <text:p text:style-name="Text_20_body"> <text:span text:style-name="Strong_20_Emphasis">Offset</text:span> : Sets an offset for use in mathematical formulas and data processing;</text:p>
        </text:list-item>
        <text:list-item>
          <text:p text:style-name="Text_20_body"> <text:span text:style-name="Strong_20_Emphasis">Gain</text:span> : Sets a gain for use in mathematical formulas and data processing;</text:p>
        </text:list-item>
      </text:list>
      <text:p text:style-name="Text_20_body">
Confirm the changes by pressing the <text:span text:style-name="Strong_20_Emphasis">OK</text:span> key or the <text:span text:style-name="Strong_20_Emphasis">Cancel</text:span> key to cancel them.</text:p>
      <text:p text:style-name="Text_20_body">&lt;important note&gt;The system is supplied already configured by Marel, the end user does not need to configure any channels&lt;/note&gt;</text:p>
      <text:h text:style-name="Heading_20_5" text:outline-level="5"><text:bookmark-start text:name="copy_paste_station_channel"/>Copy/Paste station channel<text:bookmark-end text:name="copy_paste_station_channel"/></text:h>
      <text:p text:style-name="Text_20_body">
Select a channel from the list and click on the icon <draw:frame draw:style-name="media" draw:name="" text:anchor-type="as-char" draw:z-index="0" svg:width="0.84666666666667cm" svg:height="0.84666666666667cm"><draw:image xlink:href="Pictures/a01b21860a51e601a57609ac1410ba97.png" xlink:type="simple" xlink:show="embed" xlink:actuate="onLoad"/></draw:frame> to copy the channel. Once the channel has been copied, select another channel from the list to be able to paste it. When a channel is pasted, the same creation window opens but with the data of the copied channel. Modify the desired fields and complete the operation by clicking the <text:span text:style-name="Strong_20_Emphasis">OK</text:span> button or cancel the operation by clicking the <text:span text:style-name="Strong_20_Emphasis">Cancel</text:span> button. Once the operation has been cancelled, you need to copy the channel again by selecting it again and clicking on the copy button again.</text:p>
      <text:h text:style-name="Heading_20_5" text:outline-level="5"><text:bookmark-start text:name="delete_station_channel"/>Delete station channel<text:bookmark-end text:name="delete_station_channel"/></text:h>
      <text:p text:style-name="Text_20_body">
To delete a channel, select it from the list and click on the icon <draw:frame draw:style-name="media" draw:name="" text:anchor-type="as-char" draw:z-index="0" svg:width="0.84666666666667cm" svg:height="0.84666666666667cm"><draw:image xlink:href="Pictures/31547e1b2b55ca6f3e9926be28fb3ac2.png" xlink:type="simple" xlink:show="embed" xlink:actuate="onLoad"/></draw:frame> this operation resets the type of associated device, the channel address, the offset and the gain. Confirm the deletion by clicking <text:span text:style-name="Strong_20_Emphasis">Yes</text:span> or cancel it by clicking <text:span text:style-name="Strong_20_Emphasis">No</text:span>.</text:p>
      <text:h text:style-name="Heading_20_1" text:outline-level="1"><text:bookmark-start text:name="use_of_the_programarchive_management"/>Use of the program: archive management<text:bookmark-end text:name="use_of_the_programarchive_management"/></text:h>
      <text:p text:style-name="Text_20_body">Let's see the function of the program <text:span text:style-name="Strong_20_Emphasis">archive management</text:span>. The program is used to browse all the tests performed and export them to process the data with third-party software. When the program starts we access the following screen:</text:p>
      <text:p text:style-name="Text_20_body"><draw:frame draw:style-name="mediacenter" draw:name="" text:anchor-type="paragraph" draw:z-index="0" svg:width="15.875cm" svg:height="8.5460416666667cm"><draw:image xlink:href="Pictures/d5d8b5dbbc9036c4957bdabe35a9c8fd.png" xlink:type="simple" xlink:show="embed" xlink:actuate="onLoad"/></draw:frame></text:p>
      <text:p text:style-name="Text_20_body">To search for tests performed, fill in the data on the side of the page. As filters we have:
</text:p>
      <text:list text:style-name="List_20_1">
        <text:list-item>
          <text:p text:style-name="Text_20_body"> <text:span text:style-name="Strong_20_Emphasis">Model</text:span> : text field, insert the complete model or part of it</text:p>
        </text:list-item>
        <text:list-item>
          <text:p text:style-name="Text_20_body"> <text:span text:style-name="Strong_20_Emphasis">Serial</text:span>: text field, enter the complete serial or part of it</text:p>
        </text:list-item>
        <text:list-item>
          <text:p text:style-name="Text_20_body"> <text:span text:style-name="Strong_20_Emphasis">Pallet</text:span> : text field, enter the complete pallet or part of it</text:p>
        </text:list-item>
        <text:list-item>
          <text:p text:style-name="Text_20_body"> <text:span text:style-name="Strong_20_Emphasis">Start date</text:span>: date field, select the date from which to start the search, the selected date is included in the search</text:p>
        </text:list-item>
        <text:list-item>
          <text:p text:style-name="Text_20_body"> <text:span text:style-name="Strong_20_Emphasis">End date</text:span>: date field, select the date from which to end the search, the selected date is included in the search</text:p>
        </text:list-item>
        <text:list-item>
          <text:p text:style-name="Text_20_body"> <text:span text:style-name="Strong_20_Emphasis">Test result</text:span> : selective field, select the test result to search for</text:p>
        </text:list-item>
      </text:list>
      <text:p text:style-name="Text_20_body">
Below is the function of the key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e60c45b287e458bb4f70f14db876db.png" xlink:type="simple" xlink:show="embed" xlink:actuate="onLoad"/></draw:frame> </text:p>
          </table:table-cell>
          <table:table-cell office:value-type="string" table:style-name="tablecell">
            <text:p text:style-name="tablealignleft"> Search </text:p>
          </table:table-cell>
          <table:table-cell office:value-type="string" table:style-name="tablecell">
            <text:p text:style-name="tablealignleft"> Starts the search for tests based on the filters se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9e892c92c0a36158ff085369785c07c.png" xlink:type="simple" xlink:show="embed" xlink:actuate="onLoad"/></draw:frame> </text:p>
          </table:table-cell>
          <table:table-cell office:value-type="string" table:style-name="tablecell">
            <text:p text:style-name="tablealignleft"> Reset filters </text:p>
          </table:table-cell>
          <table:table-cell office:value-type="string" table:style-name="tablecell">
            <text:p text:style-name="tablealignleft"> Reset all set filters </text:p>
          </table:table-cell>
        </table:table-row>
        <table:table-row>
          <table:table-cell office:value-type="string" table:style-name="tablecell">
            <text:p text:style-name="tablealignleft"> No icon </text:p>
          </table:table-cell>
          <table:table-cell office:value-type="string" table:style-name="tablecell">
            <text:p text:style-name="tablealignleft"> Reference voltage </text:p>
          </table:table-cell>
          <table:table-cell office:value-type="string" table:style-name="tablecell">
            <text:p text:style-name="tablealignleft"> Enable the option by clicking in the square and fill in the rectangle with the voltage rating. Sets the voltage rating plate value or recalculates all the values read at that specific voltage during the csv extraction (adding a column) </text:p>
          </table:table-cell>
        </table:table-row>
        <table:table-row>
          <table:table-cell office:value-type="string" table:style-name="tablecell">
            <text:p text:style-name="tablealignleft"> No icon </text:p>
          </table:table-cell>
          <table:table-cell office:value-type="string" table:style-name="tablecell">
            <text:p text:style-name="tablealignleft"> Power or Ampere </text:p>
          </table:table-cell>
          <table:table-cell office:value-type="string" table:style-name="tablecell">
            <text:p text:style-name="tablealignleft"> Selective field, select the type of value to recalculate whether in volts or amper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627867b19ed8f9daea864316656ab9b.png" xlink:type="simple" xlink:show="embed" xlink:actuate="onLoad"/></draw:frame> </text:p>
          </table:table-cell>
          <table:table-cell office:value-type="string" table:style-name="tablecell">
            <text:p text:style-name="tablealignleft"> Export all </text:p>
          </table:table-cell>
          <table:table-cell office:value-type="string" table:style-name="tablecell">
            <text:p text:style-name="tablealignleft"> Start exporting all selected tests into a single .csv fi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a012d6a78e5e9d1f99d7a5b2b514907.png" xlink:type="simple" xlink:show="embed" xlink:actuate="onLoad"/></draw:frame> </text:p>
          </table:table-cell>
          <table:table-cell office:value-type="string" table:style-name="tablecell">
            <text:p text:style-name="tablealignleft"> Close application </text:p>
          </table:table-cell>
          <table:table-cell office:value-type="string" table:style-name="tablecell">
            <text:p text:style-name="tablealignleft"> Closes the archive management application </text:p>
          </table:table-cell>
        </table:table-row>
      </table:table>
      <text:p text:style-name="Text_20_body">
In the list of tests it is possible to open a drop-down menu by clicking with the right mouse button, the options are:
<draw:frame draw:style-name="mediacenter" draw:name="" text:anchor-type="paragraph" draw:z-index="0" svg:width="5.8208333333333cm" svg:height="1.8520833333333cm"><draw:image xlink:href="Pictures/cbc5265baaed3c2985ae0e60bb5be29b.png" xlink:type="simple" xlink:show="embed" xlink:actuate="onLoad"/></draw:frame>
</text:p>
      <text:list text:style-name="List_20_1">
        <text:list-item>
          <text:p text:style-name="Text_20_body"> <text:span text:style-name="Strong_20_Emphasis">Show test values</text:span>: Opens a new window where it shows the values read during the test, all readings;</text:p>
        </text:list-item>
        <text:list-item>
          <text:p text:style-name="Text_20_body"> <text:span text:style-name="Strong_20_Emphasis">Export values to .csv</text:span>: Exports all selected tests to a .csv file;</text:p>
        </text:list-item>
        <text:list-item>
          <text:p text:style-name="Text_20_body"> <text:span text:style-name="Strong_20_Emphasis">Show variable values</text:span>: Opens a new window where it shows the values of all test variables.</text:p>
        </text:list-item>
      </text:list>
      <text:h text:style-name="Heading_20_4" text:outline-level="4"><text:bookmark-start text:name="show_values"/>Show values<text:bookmark-end text:name="show_values"/></text:h>
      <text:p text:style-name="Text_20_body">
Right-click on the test and select show values to access the following screen:</text:p>
      <text:p text:style-name="Text_20_body"><draw:frame draw:style-name="mediacenter" draw:name="" text:anchor-type="paragraph" draw:z-index="0" svg:width="17.197916666667cm" style:rel-width="100%" svg:height="9.2339583333333cm" style:rel-height="scale"><draw:image xlink:href="Pictures/69f0c078a96d5598494a6485732ee0ae.png" xlink:type="simple" xlink:show="embed" xlink:actuate="onLoad"/></draw:frame></text:p>
      <text:p text:style-name="Text_20_body">On this screen you can see all the values read during the test. This data is raw without any calculation as it is read by the acquisition devices so it is reported on the screen and can be exported in “csv” format by clicking on the icon {{:icons8:icons8-export-csv-96.png?32|} } <text:span text:style-name="Strong_20_Emphasis">Export all</text:span>.</text:p>
      <text:h text:style-name="Heading_20_4" text:outline-level="4"><text:bookmark-start text:name="show_variables"/>Show variables<text:bookmark-end text:name="show_variables"/></text:h>
      <text:p text:style-name="Text_20_body">
Right-click on the test and select show variables to access the following screen:</text:p>
      <text:p text:style-name="Text_20_body"><draw:frame draw:style-name="mediacenter" draw:name="" text:anchor-type="paragraph" draw:z-index="0" svg:width="17.197916666667cm" style:rel-width="100%" svg:height="9.2339583333333cm" style:rel-height="scale"><draw:image xlink:href="Pictures/7ed1f57588be1ba444921d7e40f93d31.png" xlink:type="simple" xlink:show="embed" xlink:actuate="onLoad"/></draw:frame></text:p>
      <text:p text:style-name="Text_20_body">In this screen you can see the test variables during the execution of the process and the value read.</text:p>
      <text:h text:style-name="Heading_20_1" text:outline-level="1"><text:bookmark-start text:name="use_of_the_programstation_management"/>Use of the program: station management<text:bookmark-end text:name="use_of_the_programstation_management"/></text:h>
      <text:p text:style-name="Text_20_body">
Start the <text:span text:style-name="Strong_20_Emphasis">station management</text:span> program to access the following screen:</text:p>
      <text:p text:style-name="Text_20_body"><draw:frame draw:style-name="mediacenter" draw:name="" text:anchor-type="paragraph" draw:z-index="0" svg:width="17.197916666667cm" style:rel-width="100%" svg:height="9.2339583333333cm" style:rel-height="scale"><draw:image xlink:href="Pictures/88e0bd90b2f3b5e9c313d503e166c0f9.png" xlink:type="simple" xlink:show="embed" xlink:actuate="onLoad"/></draw:frame></text:p>
      <text:p text:style-name="Text_20_body">If you enter via the <text:span text:style-name="Strong_20_Emphasis">login</text:span> button with a technical administrator user, the main screen presents more information as follows:</text:p>
      <text:p text:style-name="Text_20_body"><draw:frame draw:style-name="mediacenter" draw:name="" text:anchor-type="paragraph" draw:z-index="0" svg:width="17.197916666667cm" style:rel-width="100%" svg:height="9.2604166666667cm" style:rel-height="scale"><draw:image xlink:href="Pictures/c6342e956bab7047a2ac51ef0f11f769.png" xlink:type="simple" xlink:show="embed" xlink:actuate="onLoad"/></draw:frame></text:p>
      <text:p text:style-name="Text_20_body">
Below is the function of the toolbar button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Button </text:p>
          </table:table-cell>
          <table:table-cell office:value-type="string" table:style-name="tableheader">
            <text:p text:style-name="Table_20_Heading"> Comman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bd40ff74229faca005f78d8bb02d5f.png" xlink:type="simple" xlink:show="embed" xlink:actuate="onLoad"/></draw:frame> </text:p>
          </table:table-cell>
          <table:table-cell office:value-type="string" table:style-name="tablecell">
            <text:p text:style-name="tablealignleft"> Login </text:p>
          </table:table-cell>
          <table:table-cell office:value-type="string" table:style-name="tablecell">
            <text:p text:style-name="tablealignleft"> Opens the login windo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ab023ba51062e4c649bc2443d7fe3d4.png" xlink:type="simple" xlink:show="embed" xlink:actuate="onLoad"/></draw:frame> </text:p>
          </table:table-cell>
          <table:table-cell office:value-type="string" table:style-name="tablecell">
            <text:p text:style-name="tablealignleft"> Logout</text:p>
          </table:table-cell>
          <table:table-cell office:value-type="string" table:style-name="tablecell">
            <text:p text:style-name="tablealignleft"> Exit from the use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3361f9c9253fb8e6e4a87957aea9f32.png" xlink:type="simple" xlink:show="embed" xlink:actuate="onLoad"/></draw:frame> </text:p>
          </table:table-cell>
          <table:table-cell office:value-type="string" table:style-name="tablecell">
            <text:p text:style-name="tablealignleft"> New test </text:p>
          </table:table-cell>
          <table:table-cell office:value-type="string" table:style-name="tablecell">
            <text:p text:style-name="tablealignleft"> Opens the window to create a new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6e9a9d5833c640101b70f6665254cba.png" xlink:type="simple" xlink:show="embed" xlink:actuate="onLoad"/></draw:frame> </text:p>
          </table:table-cell>
          <table:table-cell office:value-type="string" table:style-name="tablecell">
            <text:p text:style-name="tablealignleft"> Pause </text:p>
          </table:table-cell>
          <table:table-cell office:value-type="string" table:style-name="tablecell">
            <text:p text:style-name="tablealignleft"> Pauses the running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e39c63d45c306c47d4b05af3e0301ab.png" xlink:type="simple" xlink:show="embed" xlink:actuate="onLoad"/></draw:frame> </text:p>
          </table:table-cell>
          <table:table-cell office:value-type="string" table:style-name="tablecell">
            <text:p text:style-name="tablealignleft"> Stop test </text:p>
          </table:table-cell>
          <table:table-cell office:value-type="string" table:style-name="tablecell">
            <text:p text:style-name="tablealignleft"> Stops running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292ab367e51f719a45e318f3c512fd.png" xlink:type="simple" xlink:show="embed" xlink:actuate="onLoad"/></draw:frame> </text:p>
          </table:table-cell>
          <table:table-cell office:value-type="string" table:style-name="tablecell">
            <text:p text:style-name="tablealignleft"> Plc panel </text:p>
          </table:table-cell>
          <table:table-cell office:value-type="string" table:style-name="tablecell">
            <text:p text:style-name="tablealignleft"> Opens the window to communicate with the on-board PLC </text:p>
          </table:table-cell>
        </table:table-row>
      </table:table>
      <text:p text:style-name="Text_20_body">
Following the functional keys we also have a block for each device configured in the system and a block for the connected user.
</text:p>
      <text:p text:style-name="Text_20_body">&gt;&gt;&gt;&gt;&gt;&gt;&gt;&gt;&gt;&gt;&gt;&gt;&gt;&gt;&gt;&gt;&gt;&gt;&gt;&gt;&gt;&gt;&gt;&gt;&gt;&gt;&gt;&gt;&gt;&gt;&gt;&gt;&gt;&gt;&gt;&gt;&gt;&gt;&gt;&gt;&gt;&gt;&gt;&gt;&gt;&gt;&gt;&gt;&gt;&gt;&gt;&gt;&gt;&gt;&gt;&gt;&gt;&gt;&gt;&gt;&gt;&gt;&gt;&gt;&gt;&gt;&gt;&gt;&gt;&gt;&gt;&gt;&gt;&gt;&gt;&gt;&gt;&gt;&gt;&gt;&gt;&gt;&gt;&gt;&gt;&gt;&gt;&gt;&gt;&gt;&gt;&gt;&gt;&gt;&gt;&gt;&gt;&gt;&gt;&gt;&gt;&gt;&gt;&gt;&gt;&gt;&gt;&gt;&gt;&gt;&gt;&gt;&gt;&gt;&gt;&gt;&gt;&gt;&gt;&gt;&gt;&gt;&gt;&gt;&gt;&gt;&gt;&gt;&gt;&gt;&gt;&gt;&gt;&gt;&gt;&gt;&gt;&gt;&gt;&gt;&gt;&gt;&gt;&gt;</text:p>
      <text:h text:style-name="Heading_20_4" text:outline-level="4"><text:bookmark-start text:name="nuovo_test"/>Nuovo test<text:bookmark-end text:name="nuovo_test"/></text:h>
      <text:p text:style-name="Text_20_body">
Cliccare sull'icona <draw:frame draw:style-name="media" draw:name="" text:anchor-type="as-char" draw:z-index="0" svg:width="0.84666666666667cm" svg:height="0.84666666666667cm"><draw:image xlink:href="Pictures/e3361f9c9253fb8e6e4a87957aea9f32.png" xlink:type="simple" xlink:show="embed" xlink:actuate="onLoad"/></draw:frame> per accedere alla seguente finestra : </text:p>
      <text:p text:style-name="Text_20_body"><draw:frame draw:style-name="mediacenter" draw:name="" text:anchor-type="paragraph" draw:z-index="0" svg:width="9.2604166666667cm" svg:height="6.2970833333333cm"><draw:image xlink:href="Pictures/a009c683d8f1bbb45875441ba0893d0a.png" xlink:type="simple" xlink:show="embed" xlink:actuate="onLoad"/></draw:frame></text:p>
      <text:p text:style-name="Text_20_body">Inserire il barcode del prodotto da testare e premere <text:span text:style-name="Strong_20_Emphasis">OK</text:span> per avviare il test o <text:span text:style-name="Strong_20_Emphasis">Cancel</text:span> per annullare l'operazion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sistema corrente il test è avviato automaticamente tramite la comunicazione tra PC e PLC</text:p>
          </table:table-cell>
        </table:table-row>
      </table:table>
      <text:h text:style-name="Heading_20_4" text:outline-level="4"><text:bookmark-start text:name="pausa_test"/>Pausa test<text:bookmark-end text:name="pausa_test"/></text:h>
      <text:p text:style-name="Text_20_body">
Cliccare sull'icona <draw:frame draw:style-name="media" draw:name="" text:anchor-type="as-char" draw:z-index="0" svg:width="0.84666666666667cm" svg:height="0.84666666666667cm"><draw:image xlink:href="Pictures/06e9a9d5833c640101b70f6665254cba.png" xlink:type="simple" xlink:show="embed" xlink:actuate="onLoad"/></draw:frame> <text:span text:style-name="Strong_20_Emphasis">pausa</text:span> per mettere in pausa il test in esecuzione appena possibile. Alcuni comandi non possono essere messi in pausa istantaneamente per cui devono essere completati prima di impostare la pausa nel test.
</text:p>
      <text:h text:style-name="Heading_20_4" text:outline-level="4"><text:bookmark-start text:name="stop_test"/>Stop test<text:bookmark-end text:name="stop_test"/></text:h>
      <text:p text:style-name="Text_20_body">
Cliccare sull'icona <draw:frame draw:style-name="media" draw:name="" text:anchor-type="as-char" draw:z-index="0" svg:width="0.84666666666667cm" svg:height="0.84666666666667cm"><draw:image xlink:href="Pictures/2e39c63d45c306c47d4b05af3e0301ab.png" xlink:type="simple" xlink:show="embed" xlink:actuate="onLoad"/></draw:frame> <text:span text:style-name="Strong_20_Emphasis">stop</text:span> per interrompere immediatamente il test in esecuzione. Il test interrotto non puo essere riavviato e quindi è necessario creare un nuovo test.
</text:p>
      <text:h text:style-name="Heading_20_4" text:outline-level="4"><text:bookmark-start text:name="pannello_plc"/>Pannello PLC<text:bookmark-end text:name="pannello_plc"/></text:h>
      <text:p text:style-name="Text_20_body">
Cliccare sull'icona <draw:frame draw:style-name="media" draw:name="" text:anchor-type="as-char" draw:z-index="0" svg:width="0.84666666666667cm" svg:height="0.84666666666667cm"><draw:image xlink:href="Pictures/2c292ab367e51f719a45e318f3c512fd.png" xlink:type="simple" xlink:show="embed" xlink:actuate="onLoad"/></draw:frame> <text:span text:style-name="Strong_20_Emphasis">pannello plc</text:span> per aprire il pannello con i comandi configurati : </text:p>
      <text:p text:style-name="Text_20_body"><draw:frame draw:style-name="mediacenter" draw:name="" text:anchor-type="paragraph" draw:z-index="0" svg:width="10.583333333333cm" svg:height="8.5195833333333cm"><draw:image xlink:href="Pictures/ceb529a8175422e51d5a719724ab954c.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presenti in questo pannello sono configurati ad hoc in base al sistema ed in base al plc montato </text:p>
          </table:table-cell>
        </table:table-row>
      </table:table>
      <text:h text:style-name="Heading_20_4" text:outline-level="4"><text:bookmark-start text:name="new_test"/>New test<text:bookmark-end text:name="new_test"/></text:h>
      <text:p text:style-name="Text_20_body">
Click on the <draw:frame draw:style-name="media" draw:name="" text:anchor-type="as-char" draw:z-index="0" svg:width="0.84666666666667cm" svg:height="0.84666666666667cm"><draw:image xlink:href="Pictures/e3361f9c9253fb8e6e4a87957aea9f32.png" xlink:type="simple" xlink:show="embed" xlink:actuate="onLoad"/></draw:frame> icon to access the following window:</text:p>
      <text:p text:style-name="Text_20_body"><draw:frame draw:style-name="mediacenter" draw:name="" text:anchor-type="paragraph" draw:z-index="0" svg:width="9.2604166666667cm" svg:height="6.2970833333333cm"><draw:image xlink:href="Pictures/a009c683d8f1bbb45875441ba0893d0a.png" xlink:type="simple" xlink:show="embed" xlink:actuate="onLoad"/></draw:frame></text:p>
      <text:p text:style-name="Text_20_body">Enter the barcode of the product to be tested and press <text:span text:style-name="Strong_20_Emphasis">OK</text:span> to start the test or <text:span text:style-name="Strong_20_Emphasis">Cancel</text:span> to cancel the operatio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e current system the test is started automatically via communication between PC and PLC</text:p>
          </table:table-cell>
        </table:table-row>
      </table:table>
      <text:h text:style-name="Heading_20_4" text:outline-level="4"><text:bookmark-start text:name="pause_test"/>Pause test<text:bookmark-end text:name="pause_test"/></text:h>
      <text:p text:style-name="Text_20_body">Click the <draw:frame draw:style-name="media" draw:name="" text:anchor-type="as-char" draw:z-index="0" svg:width="0.84666666666667cm" svg:height="0.84666666666667cm"><draw:image xlink:href="Pictures/06e9a9d5833c640101b70f6665254cba.png" xlink:type="simple" xlink:show="embed" xlink:actuate="onLoad"/></draw:frame> <text:span text:style-name="Strong_20_Emphasis">pause</text:span> icon to pause the running test as soon as possible. Some commands cannot be paused instantly so must be completed before pausing the test.</text:p>
      <text:h text:style-name="Heading_20_4" text:outline-level="4"><text:bookmark-start text:name="stop_test1"/>Stop test<text:bookmark-end text:name="stop_test1"/></text:h>
      <text:p text:style-name="Text_20_body">Click on the <draw:frame draw:style-name="media" draw:name="" text:anchor-type="as-char" draw:z-index="0" svg:width="0.84666666666667cm" svg:height="0.84666666666667cm"><draw:image xlink:href="Pictures/2e39c63d45c306c47d4b05af3e0301ab.png" xlink:type="simple" xlink:show="embed" xlink:actuate="onLoad"/></draw:frame> <text:span text:style-name="Strong_20_Emphasis">stop</text:span> icon to immediately stop the running test. The interrupted test cannot be restarted and therefore a new test must be created.</text:p>
      <text:h text:style-name="Heading_20_4" text:outline-level="4"><text:bookmark-start text:name="plc_panel"/>PLC Panel<text:bookmark-end text:name="plc_panel"/></text:h>
      <text:p text:style-name="Text_20_body">Click on the <draw:frame draw:style-name="media" draw:name="" text:anchor-type="as-char" draw:z-index="0" svg:width="0.84666666666667cm" svg:height="0.84666666666667cm"><draw:image xlink:href="Pictures/2c292ab367e51f719a45e318f3c512fd.png" xlink:type="simple" xlink:show="embed" xlink:actuate="onLoad"/></draw:frame> <text:span text:style-name="Strong_20_Emphasis">plc panel</text:span> icon to open the panel with the configured commands:</text:p>
      <text:p text:style-name="Text_20_body"><draw:frame draw:style-name="mediacenter" draw:name="" text:anchor-type="paragraph" draw:z-index="0" svg:width="10.583333333333cm" svg:height="8.5195833333333cm"><draw:image xlink:href="Pictures/ceb529a8175422e51d5a719724ab954c.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commands in this panel are configured ad hoc based on the system and based on the mounted PLC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