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07f505dd9a2e82eeae279b48b29c07b0.png"/>
  <manifest:file-entry manifest:media-type="image/png" manifest:full-path="Pictures/4f1e811f1a0dc412212a12322baf25a7.png"/>
  <manifest:file-entry manifest:media-type="image/png" manifest:full-path="Pictures/74f3e72761a9164fa924d337c1a3f40d.png"/>
  <manifest:file-entry manifest:media-type="image/png" manifest:full-path="Pictures/ec8773ed1f651ada31f243a13489701a.png"/>
  <manifest:file-entry manifest:media-type="image/png" manifest:full-path="Pictures/ebcf195c17aedf54fc6d72f919d8a442.png"/>
  <manifest:file-entry manifest:media-type="image/png" manifest:full-path="Pictures/4af6225e14a1ecc814b6400525d2016e.png"/>
  <manifest:file-entry manifest:media-type="image/png" manifest:full-path="Pictures/c08b796b5baf93943f8e4a320a2eef64.png"/>
  <manifest:file-entry manifest:media-type="image/png" manifest:full-path="Pictures/79cf22c3de38f454ae84dc5482e1ed74.png"/>
  <manifest:file-entry manifest:media-type="image/png" manifest:full-path="Pictures/dc83df02e5345a99ecab354f0c83cb4b.png"/>
  <manifest:file-entry manifest:media-type="image/png" manifest:full-path="Pictures/33716c852084ec521590ce3c44d9ef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9900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gmri"/>GMRI<text:bookmark-end text:name="gmri"/></text:h>
      <text:p text:style-name="Text_20_body"> 
<text:span text:style-name="Strong_20_Emphasis">GMRI</text:span> è un'applicazione per la gestione dei magazzini ricambi e delle macchine di imballaggio (<text:span text:style-name="Emphasis"><text:span text:style-name="Strong_20_Emphasis">G</text:span>estione <text:span text:style-name="Strong_20_Emphasis">M</text:span>agazzino <text:span text:style-name="Strong_20_Emphasis">R</text:span>iparazioni <text:span text:style-name="Strong_20_Emphasis">I</text:span>mballaggio</text:span>).</text:p>
      <text:p text:style-name="Text_20_body">Link al manuale <text:a xlink:type="simple" xlink:href="http://wiki.marelsoftware.com/doku.php/en:gmri_memor">GMRI Memor</text:a>.
</text:p>
      <text:h text:style-name="Heading_20_2" text:outline-level="2"><text:bookmark-start text:name="installazione"/>Installazione<text:bookmark-end text:name="installazione"/></text:h>
      <text:p text:style-name="Text_20_body">
Eseguire il file <text:span text:style-name="Emphasis"><text:span text:style-name="Source_20_Text">GMRI_X.Y_Setup.exe</text:span></text:span> (dove <text:span text:style-name="Emphasis">X.Y</text:span> è la versione attuale dell'applicazione). Confermare le impostazioni di default durante il processo di installazione. Al termine della procedura troverete un collegamento a <text:span text:style-name="Strong_20_Emphasis">GMRI</text:span> sia sul desktop che nel menu <text:span text:style-name="Emphasis">Start ⇒ Programmi ⇒ Marel ⇒ GMRI</text:span>.</text:p>
      <text:p text:style-name="Text_20_body"><draw:frame draw:style-name="mediacenter" draw:name="" text:anchor-type="paragraph" draw:z-index="0" svg:width="7.9375cm" svg:height="6.0854166666667cm"><draw:image xlink:href="Pictures/07f505dd9a2e82eeae279b48b29c07b0.png" xlink:type="simple" xlink:show="embed" xlink:actuate="onLoad"/></draw:frame></text:p>
      <text:h text:style-name="Heading_20_2" text:outline-level="2"><text:bookmark-start text:name="aggiornamento"/>Aggiornamento<text:bookmark-end text:name="aggiornamento"/></text:h>
      <text:p text:style-name="Text_20_body">
Per aggiornare <text:span text:style-name="Strong_20_Emphasis">GMRI</text:span>, eseguire la stessa procedura di installazione descritta in precedenza. Il setup riconosce che l'applicazione è già installata ed effettua solamente le operazioni necessarie per l'aggiornamento.</text:p>
      <text:h text:style-name="Heading_20_2" text:outline-level="2"><text:bookmark-start text:name="configurazione"/>Configurazione<text:bookmark-end text:name="configurazione"/></text:h>
      <text:p text:style-name="Text_20_body">
Nel file <text:span text:style-name="Emphasis"><text:span text:style-name="Source_20_Text">GMRI.exe.config</text:span></text:span> è possibile impostare la stringa di connessione al database e l'indirizzo del dispositivo di controllo della macchina di imballaggio per controllarne lo stato.</text:p>
      <text:p text:style-name="Source_20_Code">﻿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LANGUAGE"</text:span> <text:span text:style-name="highlight.18">value</text:span>=<text:span text:style-name="highlight.19">"it"</text:span> <text:span text:style-name="highlight.20">/&gt;</text:span></text:span><text:line-break/><text:s text:c="4"/><text:span text:style-name="highlight.21"><text:span text:style-name="highlight.22">&lt;add</text:span> <text:span text:style-name="highlight.23">key</text:span>=<text:span text:style-name="highlight.24">"DATABASE_CONNECTION"</text:span> <text:span text:style-name="highlight.25">value</text:span>=<text:span text:style-name="highlight.26">"server=192.168.0.11;uid=root;pwd=####;database=gmri;"</text:span> <text:span text:style-name="highlight.27">/&gt;</text:span></text:span><text:line-break/><text:s text:c="4"/><text:span text:style-name="highlight.28"><text:span text:style-name="highlight.29">&lt;add</text:span> <text:span text:style-name="highlight.30">key</text:span>=<text:span text:style-name="highlight.31">"DATABASE_BACKUP"</text:span> <text:span text:style-name="highlight.32">value</text:span>=<text:span text:style-name="highlight.33">"C:\Programmi\Mysql\Mysql Server 5.1\bin\mysqldump.exe|-uroot -p#### gmri"</text:span> <text:span text:style-name="highlight.34">/&gt;</text:span></text:span><text:line-break/><text:s text:c="4"/><text:span text:style-name="highlight.35"><text:span text:style-name="highlight.36">&lt;add</text:span> <text:span text:style-name="highlight.37">key</text:span>=<text:span text:style-name="highlight.38">"EX4986L_ADDRESS"</text:span> <text:span text:style-name="highlight.39">value</text:span>=<text:span text:style-name="highlight.40">"http://192.168.0.101/status.php"</text:span> <text:span text:style-name="highlight.41">/&gt;</text:span></text:span><text:line-break/><text:s text:c="4"/><text:span text:style-name="highlight.42"><text:span text:style-name="highlight.43">&lt;add</text:span> <text:span text:style-name="highlight.44">key</text:span>=<text:span text:style-name="highlight.45">"CODE_0"</text:span> <text:span text:style-name="highlight.46">value</text:span>=<text:span text:style-name="highlight.47">"20,3,5"</text:span> <text:span text:style-name="highlight.48">/&gt;</text:span></text:span><text:line-break/><text:s text:c="4"/><text:span text:style-name="highlight.49"><text:span text:style-name="highlight.50">&lt;add</text:span> <text:span text:style-name="highlight.51">key</text:span>=<text:span text:style-name="highlight.52">"CODE_1"</text:span> <text:span text:style-name="highlight.53">value</text:span>=<text:span text:style-name="highlight.54">"20,1,5"</text:span> <text:span text:style-name="highlight.55">/&gt;</text:span></text:span><text:line-break/><text:s text:c="4"/><text:span text:style-name="highlight.56"><text:span text:style-name="highlight.57">&lt;add</text:span> <text:span text:style-name="highlight.58">key</text:span>=<text:span text:style-name="highlight.59">"CODE_2"</text:span> <text:span text:style-name="highlight.60">value</text:span>=<text:span text:style-name="highlight.61">"5,1,5"</text:span> <text:span text:style-name="highlight.62">/&gt;</text:span></text:span><text:line-break/><text:s text:c="2"/><text:span text:style-name="highlight.63"><text:span text:style-name="highlight.64">&lt;/appSettings<text:span text:style-name="highlight.65">&gt;</text:span></text:span></text:span><text:line-break/><text:span text:style-name="highlight.66"><text:span text:style-name="highlight.67">&lt;/configuration<text:span text:style-name="highlight.68">&gt;</text:span></text:span></text:span></text:p>
      <text:h text:style-name="Heading_20_2" text:outline-level="2"><text:bookmark-start text:name="utilizzo"/>Utilizzo<text:bookmark-end text:name="utilizzo"/></text:h>
      <text:p text:style-name="Text_20_body">
I paragrafi seguenti descrivono in dettaglio l'utilizzo del programma.</text:p>
      <text:h text:style-name="Heading_20_3" text:outline-level="3"><text:bookmark-start text:name="pannello_di_stato"/>Pannello di stato<text:bookmark-end text:name="pannello_di_stato"/></text:h>
      <text:p text:style-name="Text_20_body">
<draw:frame draw:style-name="mediacenter" draw:name="" text:anchor-type="paragraph" draw:z-index="0" svg:width="7.9375cm" svg:height="0.396875cm"><draw:image xlink:href="Pictures/4f1e811f1a0dc412212a12322baf25a7.png" xlink:type="simple" xlink:show="embed" xlink:actuate="onLoad"/></draw:frame></text:p>
      <text:p text:style-name="Text_20_body">Il pannello di stato, situato in basso, visualizza in tempo reale la connessione dell'operatore, lo stato del server database e lo stato del dispositivo di controllo della macchina di imballaggio.</text:p>
      <text:h text:style-name="Heading_20_3" text:outline-level="3"><text:bookmark-start text:name="login"/>Login<text:bookmark-end text:name="login"/></text:h>
      <text:p text:style-name="Text_20_body">
<draw:frame draw:style-name="mediacenter" draw:name="" text:anchor-type="paragraph" draw:z-index="0" svg:width="5.2916666666667cm" svg:height="3.2279166666667cm"><draw:image xlink:href="Pictures/74f3e72761a9164fa924d337c1a3f40d.png" xlink:type="simple" xlink:show="embed" xlink:actuate="onLoad"/></draw:frame></text:p>
      <text:p text:style-name="Text_20_body">Prima di poter accedere alle funzioni di <text:span text:style-name="Strong_20_Emphasis">GMRI</text:span> è necessario effettuare il login dell'operatore. Premere il pulsante <text:span text:style-name="Strong_20_Emphasis">Login</text:span> dalla barra degli strumenti, inserire il codice operatore e la password e premere il pulsante <text:span text:style-name="Strong_20_Emphasis">Login</text:span>.</text:p>
      <text:p text:style-name="Text_20_body">Dopo essersi autenticati verranno abilitati i pulsanti per accedere alle molteplici funzioni dell'applicazione.</text:p>
      <text:h text:style-name="Heading_20_3" text:outline-level="3"><text:bookmark-start text:name="importazione_anagrafica"/>Importazione anagrafica<text:bookmark-end text:name="importazione_anagrafica"/></text:h>
      <text:p text:style-name="Text_20_body">
Per importare l'anagrafica, scegliere <text:span text:style-name="Strong_20_Emphasis">Importa anagrafica</text:span> dal menù <text:span text:style-name="Strong_20_Emphasis">File</text:span>. Selezionare il file csv da importare e premere <text:span text:style-name="Strong_20_Emphasis">Apri</text:span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L'importazione dell'anagrafica richiede diversi minuti, durante il quale non è consigliabile utilizzare il dispositivo scanner in quanto la stessa non è disponibile.</text:p>
          </table:table-cell>
        </table:table-row>
      </table:table>
      <text:h text:style-name="Heading_20_3" text:outline-level="3"><text:bookmark-start text:name="backup_database"/>Backup database<text:bookmark-end text:name="backup_database"/></text:h>
      <text:p text:style-name="Text_20_body">
Per effettuare un backup del database, scegliere <text:span text:style-name="Strong_20_Emphasis">Backup database</text:span> dal menù <text:span text:style-name="Strong_20_Emphasis">File</text:span>. Scegliere il nome del file da creare e premere <text:span text:style-name="Strong_20_Emphasis">Salva</text:span>.</text:p>
      <text:h text:style-name="Heading_20_3" text:outline-level="3"><text:bookmark-start text:name="operatori"/>Operatori<text:bookmark-end text:name="operatori"/></text:h>
      <text:p text:style-name="Text_20_body">
<draw:frame draw:style-name="mediacenter" draw:name="" text:anchor-type="paragraph" draw:z-index="0" svg:width="15.875cm" svg:height="6.9585416666667cm"><draw:image xlink:href="Pictures/ebcf195c17aedf54fc6d72f919d8a442.png" xlink:type="simple" xlink:show="embed" xlink:actuate="onLoad"/></draw:frame></text:p>
      <text:p text:style-name="Text_20_body">In questa finestra è possibile vedere gli operatori esistenti, modificarli, e crearne di nuovi.</text:p>
      <text:p text:style-name="Text_20_body">Questi possono essere di due tipi:
</text:p>
      <table:table>
        <table:table-column/>
        <table:table-column/>
        <table:table-row>
          <table:table-cell office:value-type="string" table:style-name="tablecell">
            <text:p text:style-name="tablealignleft"> <text:span text:style-name="Strong_20_Emphasis">Normal</text:span> </text:p>
          </table:table-cell>
          <table:table-cell office:value-type="string" table:style-name="tablecell">
            <text:p text:style-name="tablealignleft"> Utente normale che può accedere alle statistiche ed utilizzare lo scanner portatil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dministrator</text:span> </text:p>
          </table:table-cell>
          <table:table-cell office:value-type="string" table:style-name="tablecell">
            <text:p text:style-name="tablealignleft"> Utente amministratore che può inserire altri operatori e modificare le causali di ingresso/uscita/check. </text:p>
          </table:table-cell>
        </table:table-row>
      </table:table>
      <text:p text:style-name="Text_20_body">
Nella lista presente nella finestra, gli utenti amministratori sono evidenziati in grassetto.</text:p>
      <text:h text:style-name="Heading_20_4" text:outline-level="4"><text:bookmark-start text:name="nuovo_operatore"/>Nuovo operatore<text:bookmark-end text:name="nuovo_operatore"/></text:h>
      <text:p text:style-name="Text_20_body">
Per creare un nuovo operatore:</text:p>
      <text:list text:style-name="List_20_1">
        <text:list-item>
          <text:p text:style-name="Text_20_body"> Fare clic con il tasto destro del mouse nella lista e selezionare <text:span text:style-name="Strong_20_Emphasis">Nuovo</text:span>;</text:p>
        </text:list-item>
        <text:list-item>
          <text:p text:style-name="Text_20_body"> Inserire il codice numerico (0..9);</text:p>
        </text:list-item>
        <text:list-item>
          <text:p text:style-name="Text_20_body"> Inserire la password;</text:p>
        </text:list-item>
        <text:list-item>
          <text:p text:style-name="Text_20_body"> Inserire il nome;</text:p>
        </text:list-item>
        <text:list-item>
          <text:p text:style-name="Text_20_body"> Selezionare il tipo di operatore e fare clic sul tasto <text:span text:style-name="Strong_20_Emphasis">Aggiorna</text:span>.</text:p>
        </text:list-item>
      </text:list>
      <text:h text:style-name="Heading_20_4" text:outline-level="4"><text:bookmark-start text:name="modifica_operatore"/>Modifica operatore<text:bookmark-end text:name="modifica_operatore"/></text:h>
      <text:p text:style-name="Text_20_body">
Per modificare un operatore esistente:</text:p>
      <text:list text:style-name="List_20_1">
        <text:list-item>
          <text:p text:style-name="Text_20_body"> Selezionarlo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Modificare i dettagli come per l'inserimento di un nuovo operatore;</text:p>
        </text:list-item>
        <text:list-item>
          <text:p text:style-name="Text_20_body"> Infine fare clic sul tasto <text:span text:style-name="Strong_20_Emphasis">Modifica</text:span>.</text:p>
        </text:list-item>
      </text:list>
      <text:h text:style-name="Heading_20_4" text:outline-level="4"><text:bookmark-start text:name="elimina_operatore"/>Elimina operatore<text:bookmark-end text:name="elimina_operatore"/></text:h>
      <text:p text:style-name="Text_20_body">
Per eliminare un operatore esistente:</text:p>
      <text:list text:style-name="List_20_1">
        <text:list-item>
          <text:p text:style-name="Text_20_body"> Selezionarlo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Fare clic sul tasto <text:span text:style-name="Strong_20_Emphasis">Elimina</text:span> e rispondere <text:span text:style-name="Strong_20_Emphasis">Sì</text:span> al successivo messaggio di conferma.</text:p>
        </text:list-item>
      </text:list>
      <text:h text:style-name="Heading_20_3" text:outline-level="3"><text:bookmark-start text:name="magazzino"/>Magazzino<text:bookmark-end text:name="magazzino"/></text:h>
      <text:p text:style-name="Text_20_body">
Da questa finestra è possibile visualizzare tutte le operazioni di carico e scarico effettuate con i prodotti del magazzino.</text:p>
      <text:p text:style-name="Text_20_body"><draw:frame draw:style-name="mediacenter" draw:name="" text:anchor-type="paragraph" draw:z-index="0" svg:width="15.875cm" svg:height="6.9585416666667cm"><draw:image xlink:href="Pictures/4af6225e14a1ecc814b6400525d2016e.png" xlink:type="simple" xlink:show="embed" xlink:actuate="onLoad"/></draw:frame></text:p>
      <text:h text:style-name="Heading_20_4" text:outline-level="4"><text:bookmark-start text:name="ingressi"/>Ingressi<text:bookmark-end text:name="ingressi"/></text:h>
      <text:p text:style-name="Text_20_body">In questa modalità vengono elencati tutti i prodotti entrati in carico nel magazzino.
</text:p>
      <text:h text:style-name="Heading_20_4" text:outline-level="4"><text:bookmark-start text:name="uscite"/>Uscite<text:bookmark-end text:name="uscite"/></text:h>
      <text:p text:style-name="Text_20_body">In questa modalità vengono elencati tutti i prodotti che hanno subito lo scarico dal magazzino.
</text:p>
      <text:h text:style-name="Heading_20_4" text:outline-level="4"><text:bookmark-start text:name="giacenze"/>Giacenze<text:bookmark-end text:name="giacenze"/></text:h>
      <text:p text:style-name="Text_20_body">In questa modalità vengono elencati tutti i prodotti entrati in carico nel magazzino e non ancora scaricati.
</text:p>
      <text:h text:style-name="Heading_20_4" text:outline-level="4"><text:bookmark-start text:name="ricerca"/>Ricerca<text:bookmark-end text:name="ricerca"/></text:h>
      <text:p text:style-name="Text_20_body">E' possibile filtrare la ricerca dei prodotti per i seguenti campi:</text:p>
      <text:list text:style-name="List_20_1">
        <text:list-item>
          <text:p text:style-name="Text_20_body"> <text:span text:style-name="Strong_20_Emphasis">Data:</text:span> E' possibile selezionare un periodo preciso, oppure solamente il campo da o a.</text:p>
        </text:list-item>
        <text:list-item>
          <text:p text:style-name="Text_20_body"> <text:span text:style-name="Strong_20_Emphasis">Operatore:</text:span> Vengono filtrati i risultati visualizzando solamente le operazioni dell'operatore selezionato.</text:p>
        </text:list-item>
        <text:list-item>
          <text:p text:style-name="Text_20_body"> <text:span text:style-name="Strong_20_Emphasis">Causale:</text:span> Vengono filtrati i prodotti entrati in carico o scarico con la causale selezionata.</text:p>
        </text:list-item>
        <text:list-item>
          <text:p text:style-name="Text_20_body"> <text:span text:style-name="Strong_20_Emphasis">Barcode:</text:span> Vengono filtrati i prodotti dove una parte del barcode corrisponde con quella inserita.</text:p>
        </text:list-item>
        <text:list-item>
          <text:p text:style-name="Text_20_body"> <text:span text:style-name="Strong_20_Emphasis">Modello:</text:span> Vengono filtrati i prodotti per il codice modello a 5 cifre inserito.</text:p>
        </text:list-item>
        <text:list-item>
          <text:p text:style-name="Text_20_body"> <text:span text:style-name="Strong_20_Emphasis">Mostra prodotti eliminati:</text:span> Vengono visualizzati anche i prodotti eliminati in precedenza.</text:p>
        </text:list-item>
      </text:list>
      <text:h text:style-name="Heading_20_4" text:outline-level="4"><text:bookmark-start text:name="modifica_causale"/>Modifica causale<text:bookmark-end text:name="modifica_causale"/></text:h>
      <text:p text:style-name="Text_20_body">Selezionando con il tasto destro del mouse un ingresso, un'uscita o una giacenza, è possibile modificare la sua causale, in caso di errore durante l'immissione. Rispondere <text:span text:style-name="Strong_20_Emphasis">Sì</text:span> al successivo messaggio di conferma.
</text:p>
      <text:h text:style-name="Heading_20_4" text:outline-level="4"><text:bookmark-start text:name="eliminazione"/>Eliminazione<text:bookmark-end text:name="eliminazione"/></text:h>
      <text:p text:style-name="Text_20_body">Per eliminare un prodotto inserito per errore, selezionarlo con il tasto destro del mouse e scegliere <text:span text:style-name="Strong_20_Emphasis">Elimina</text:span>. Rispondere <text:span text:style-name="Strong_20_Emphasis">Sì</text:span> al successivo messaggio di conferma.</text:p>
      <text:h text:style-name="Heading_20_3" text:outline-level="3"><text:bookmark-start text:name="check_imballaggio"/>Check imballaggio<text:bookmark-end text:name="check_imballaggio"/></text:h>
      <text:p text:style-name="Text_20_body">
<draw:frame draw:style-name="mediacenter" draw:name="" text:anchor-type="paragraph" draw:z-index="0" svg:width="15.875cm" svg:height="6.985cm"><draw:image xlink:href="Pictures/c08b796b5baf93943f8e4a320a2eef64.png" xlink:type="simple" xlink:show="embed" xlink:actuate="onLoad"/></draw:frame></text:p>
      <text:p text:style-name="Text_20_body">In questa finestra è possibile visualizzare la lista dei check effettuati all'imballaggio. Per ogni check vengono mostrati la data e l'ora, il barcode del prodotto, l'operatore che l'ha eseguito, il tipo di check (<text:span text:style-name="Emphasis">scatolame</text:span> o <text:span text:style-name="Emphasis">termoretraibile</text:span>), e l'esito (<text:span text:style-name="Emphasis">OK</text:span> o <text:span text:style-name="Emphasis">NON OK</text:span>).</text:p>
      <text:p text:style-name="Text_20_body">E' possibile filtrare la ricerca per periodo, singolo operatore, parte del barcode e tipo di check (<text:span text:style-name="Emphasis">scatolame</text:span> o <text:span text:style-name="Emphasis">termoretraibile</text:span>).</text:p>
      <text:h text:style-name="Heading_20_4" text:outline-level="4"><text:bookmark-start text:name="modifica_risultato"/>Modifica risultato<text:bookmark-end text:name="modifica_risultato"/></text:h>
      <text:p text:style-name="Text_20_body">Se si è dato un esito errato ad un check, è possibile assegnare quello corretto selezionando con il tasto destro del mouse la prova e scegliendo l'esito tra quelli disponibili nel menù <text:span text:style-name="Strong_20_Emphasis">Modifica esito</text:span>. Rispondere <text:span text:style-name="Strong_20_Emphasis">Sì</text:span> al successivo messaggio di conferma.</text:p>
      <text:h text:style-name="Heading_20_3" text:outline-level="3"><text:bookmark-start text:name="macchina_imballaggio"/>Macchina imballaggio<text:bookmark-end text:name="macchina_imballaggio"/></text:h>
      <text:p text:style-name="Text_20_body">
<draw:frame draw:style-name="mediacenter" draw:name="" text:anchor-type="paragraph" draw:z-index="0" svg:width="15.875cm" svg:height="6.9585416666667cm"><draw:image xlink:href="Pictures/79cf22c3de38f454ae84dc5482e1ed74.png" xlink:type="simple" xlink:show="embed" xlink:actuate="onLoad"/></draw:frame></text:p>
      <text:p text:style-name="Text_20_body">Da questa finestra è possibile controllare tutte le accensioni, gli spegnimenti e i cicli della macchina imballaggio. E' possibile filtrare la ricerca per data e per visualizzare solamente i cicli di imballaggio (nascondendo le accensioni e gli spegnimenti).</text:p>
      <text:h text:style-name="Heading_20_3" text:outline-level="3"><text:bookmark-start text:name="causali"/>Causali<text:bookmark-end text:name="causali"/></text:h>
      <text:p text:style-name="Text_20_body">
<draw:frame draw:style-name="mediacenter" draw:name="" text:anchor-type="paragraph" draw:z-index="0" svg:width="15.875cm" svg:height="6.9320833333333cm"><draw:image xlink:href="Pictures/dc83df02e5345a99ecab354f0c83cb4b.png" xlink:type="simple" xlink:show="embed" xlink:actuate="onLoad"/></draw:frame></text:p>
      <text:p text:style-name="Text_20_body">Queste finestre permettono all'utente amministratore di impostare le causali di carico e scarico, e le descrizioni dei tipi di check imballaggio.</text:p>
      <text:h text:style-name="Heading_20_4" text:outline-level="4"><text:bookmark-start text:name="ingressi_uscite"/>Ingressi / Uscite<text:bookmark-end text:name="ingressi_uscite"/></text:h>
      <text:p text:style-name="Text_20_body">
E' importante ricordare che se si modifica una causale esistente, verranno influenzati anche tutte le operazioni di carico o scarico già effettuate in passato con la causale selezionata. Quindi, se si intende inserire una nuova causale, eliminarne una presente e crearne una nuova.</text:p>
      <text:h text:style-name="Heading_20_5" text:outline-level="5"><text:bookmark-start text:name="nuova_causale"/>Nuova causale<text:bookmark-end text:name="nuova_causale"/></text:h>
      <text:p text:style-name="Text_20_body">Per creare un nuova causale:</text:p>
      <text:list text:style-name="List_20_1">
        <text:list-item>
          <text:p text:style-name="Text_20_body"> Fare clic con il tasto destro del mouse nella lista e selezionare <text:span text:style-name="Strong_20_Emphasis">Nuovo</text:span>;</text:p>
        </text:list-item>
        <text:list-item>
          <text:p text:style-name="Text_20_body"> Inserire il codice numerico (0..9);</text:p>
        </text:list-item>
        <text:list-item>
          <text:p text:style-name="Text_20_body"> Inserire il nome;</text:p>
        </text:list-item>
        <text:list-item>
          <text:p text:style-name="Text_20_body"> Fare clic sul tasto <text:span text:style-name="Strong_20_Emphasis">Aggiorna</text:span>.</text:p>
        </text:list-item>
      </text:list>
      <text:h text:style-name="Heading_20_5" text:outline-level="5"><text:bookmark-start text:name="modifica_causale1"/>Modifica causale<text:bookmark-end text:name="modifica_causale1"/></text:h>
      <text:p text:style-name="Text_20_body">Per modificare una causale esistente:</text:p>
      <text:list text:style-name="List_20_1">
        <text:list-item>
          <text:p text:style-name="Text_20_body"> Selezionarla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Modificare i dettagli come per l'inserimento di una nuova causale;</text:p>
        </text:list-item>
        <text:list-item>
          <text:p text:style-name="Text_20_body"> Infine fare clic sul tasto <text:span text:style-name="Strong_20_Emphasis">Aggiorna</text:span>.</text:p>
        </text:list-item>
      </text:list>
      <text:h text:style-name="Heading_20_5" text:outline-level="5"><text:bookmark-start text:name="elimina_causale"/>Elimina causale<text:bookmark-end text:name="elimina_causale"/></text:h>
      <text:p text:style-name="Text_20_body">Per eliminare una causale esistente:</text:p>
      <text:list text:style-name="List_20_1">
        <text:list-item>
          <text:p text:style-name="Text_20_body"> Selezionarla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Fare clic sul tasto <text:span text:style-name="Strong_20_Emphasis">Elimina</text:span> e rispondere <text:span text:style-name="Strong_20_Emphasis">Sì</text:span> a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Eliminare una causale esistente non la elimina dall'archivio ma solamente non la rende visibile nel dispositivo portatile, per mantenere un archivio storico senza incongruenze.</text:p>
          </table:table-cell>
        </table:table-row>
      </table:table>
      <text:h text:style-name="Heading_20_4" text:outline-level="4"><text:bookmark-start text:name="check"/>Check<text:bookmark-end text:name="check"/></text:h>
      <text:p text:style-name="Text_20_body">
In questa finestra è possibile rinominare la descrizione dei due tipi di check.</text:p>
      <text:h text:style-name="Heading_20_2" text:outline-level="2"><text:bookmark-start text:name="esportazione"/>Esportazione<text:bookmark-end text:name="esportazione"/></text:h>
      <text:p text:style-name="Text_20_body">
Presente in tutte le liste, il tasto <text:span text:style-name="Strong_20_Emphasis">Esporta</text:span> consente di esportare i dati della lista in un file di testo con estensione <text:span text:style-name="Source_20_Text">csv</text:span> con i campi separati dal carattere di tabulazione, importabile in Microsoft Excel ®.</text:p>
      <text:h text:style-name="Heading_20_2" text:outline-level="2"><text:bookmark-start text:name="stampa"/>Stampa<text:bookmark-end text:name="stampa"/></text:h>
      <text:p text:style-name="Text_20_body">
Se al sistema è collegata una stampante, è possibile stampare direttamente ogni lista con il pulsante <text:span text:style-name="Strong_20_Emphasis">Stampa</text:span>. Viene visualizzata l'anteprima di stampa a cui occorre dare conferma per proseguire con la stampa.</text:p>
      <text:p text:style-name="Text_20_body"><draw:frame draw:style-name="mediacenter" draw:name="" text:anchor-type="paragraph" draw:z-index="0" svg:width="7.9375cm" svg:height="11.244791666667cm"><draw:image xlink:href="Pictures/33716c852084ec521590ce3c44d9ef2a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9900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