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4f437a874342cd99fa58c726131477bd.png"/>
  <manifest:file-entry manifest:media-type="image/png" manifest:full-path="Pictures/98ba1aad8a2e072cb0ad968c521ee6de.png"/>
  <manifest:file-entry manifest:media-type="image/png" manifest:full-path="Pictures/7f36e7ef475b49b4d20c66d181174017.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5e316e86c4cd30c49c208ce222fbb2ce.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7ea735a7f5112ce29c89ecfd5920b806.png"/>
  <manifest:file-entry manifest:media-type="image/png" manifest:full-path="Pictures/afed42c4a91ef96f008b1315bcbf1340.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5b8dd8e4f41bd955a8bdf71551a236e8.png"/>
  <manifest:file-entry manifest:media-type="image/png" manifest:full-path="Pictures/ce8e434df5a59ec59fe1029bc3faeb6c.png"/>
  <manifest:file-entry manifest:media-type="image/png" manifest:full-path="Pictures/0bf0169e9069a6084a7bbe14dd0afb62.png"/>
  <manifest:file-entry manifest:media-type="image/png" manifest:full-path="Pictures/b71f599a50cd7f02e7d4bb8e21617de7.png"/>
  <manifest:file-entry manifest:media-type="image/png" manifest:full-path="Pictures/7bb1ae4e258dcb2a9032bbbdf2d09b62.png"/>
  <manifest:file-entry manifest:media-type="image/png" manifest:full-path="Pictures/8c82f89d5ac54106c96d7cd87cb7fcab.pn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png" manifest:full-path="Pictures/e72557735d46bdd13e4ca31518cd1589.png"/>
  <manifest:file-entry manifest:media-type="image/png" manifest:full-path="Pictures/72718cca2e97f2022c771c8e6789e697.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f49ca099f60b809e5e8779a7e3f0314a.png"/>
  <manifest:file-entry manifest:media-type="image/png" manifest:full-path="Pictures/47c8faf78a2cb21c636e0d29816336b5.png"/>
  <manifest:file-entry manifest:media-type="image/png" manifest:full-path="Pictures/5e974aaac7d2b33d4afbbf18f34f8eb7.png"/>
  <manifest:file-entry manifest:media-type="image/png" manifest:full-path="Pictures/302c9f9202fb60cf3c6fac4fe9f5cd58.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0a4ae9ab2e651132047bb019b33c10ab.png"/>
  <manifest:file-entry manifest:media-type="image/png" manifest:full-path="Pictures/ed01dd0b7e9905a90544bc068786e0a9.png"/>
  <manifest:file-entry manifest:media-type="image/png" manifest:full-path="Pictures/0777f08878c7c3e5c4384c3312e339ee.png"/>
  <manifest:file-entry manifest:media-type="image/png" manifest:full-path="Pictures/de4c30205d54a3097c03c17ca269d862.png"/>
  <manifest:file-entry manifest:media-type="image/png" manifest:full-path="Pictures/8709e191b1a4cce11d903ccfe8596323.png"/>
  <manifest:file-entry manifest:media-type="image/png" manifest:full-path="Pictures/cda85b177e11eb30457e562619c2136b.png"/>
  <manifest:file-entry manifest:media-type="image/png" manifest:full-path="Pictures/b65d53f9e756770cf0af6a45116de799.png"/>
  <manifest:file-entry manifest:media-type="image/png" manifest:full-path="Pictures/f3867d78e37b5c8af24081bbc7a29899.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dbc80f2ff922520023a033f2c6755e31.png"/>
  <manifest:file-entry manifest:media-type="image/png" manifest:full-path="Pictures/7078275ee11f84e92c5dae35a0a5464d.png"/>
  <manifest:file-entry manifest:media-type="image/png" manifest:full-path="Pictures/be4a851cde9e16270c87afe0d6bcc4ca.png"/>
  <manifest:file-entry manifest:media-type="image/png" manifest:full-path="Pictures/bb879c034b9a642695bc796eac969a68.png"/>
  <manifest:file-entry manifest:media-type="image/png" manifest:full-path="Pictures/3650050a771d76765cd884acebe69c26.png"/>
  <manifest:file-entry manifest:media-type="image/png" manifest:full-path="Pictures/dad9668f303b069b139cbb7cb25d0968.png"/>
  <manifest:file-entry manifest:media-type="image/png" manifest:full-path="Pictures/19c8cb1b9bda9072584c0d7b93e0cebe.png"/>
  <manifest:file-entry manifest:media-type="image/png" manifest:full-path="Pictures/50fc74aceaba481912a31ccfbfec9028.png"/>
  <manifest:file-entry manifest:media-type="image/png" manifest:full-path="Pictures/c44277c6ac17262de2608c5e8e9aa579.png"/>
  <manifest:file-entry manifest:media-type="image/png" manifest:full-path="Pictures/5029ca957a8ab40382994f58f2c823af.png"/>
  <manifest:file-entry manifest:media-type="image/png" manifest:full-path="Pictures/9748cec587ed8b69f6cc1badef822c8c.png"/>
  <manifest:file-entry manifest:media-type="image/png" manifest:full-path="Pictures/35c28aa648aedcfb39bb1d9a2daffac2.png"/>
  <manifest:file-entry manifest:media-type="image/png" manifest:full-path="Pictures/c955658ee5bb832c0b7e68f8581c91cc.png"/>
  <manifest:file-entry manifest:media-type="image/png" manifest:full-path="Pictures/d3311827715db8158f6d365e6146f9c6.png"/>
  <manifest:file-entry manifest:media-type="image/png" manifest:full-path="Pictures/2116268d96df8e2f21ed8b7f3c00e0bb.png"/>
  <manifest:file-entry manifest:media-type="image/jpeg" manifest:full-path="Pictures/438c8161f6d2d2007014e84ec5139197.jpg"/>
  <manifest:file-entry manifest:media-type="image/jpeg" manifest:full-path="Pictures/004ac0208f3fcc3e02145789a8a17dce.jpg"/>
  <manifest:file-entry manifest:media-type="image/png" manifest:full-path="Pictures/ec8773ed1f651ada31f243a13489701a.png"/>
  <manifest:file-entry manifest:media-type="image/png" manifest:full-path="Pictures/46808ff476f2dec615403ec205d22ba3.png"/>
  <manifest:file-entry manifest:media-type="image/png" manifest:full-path="Pictures/4aa9c8f74e0bbd9ab708368ff7643eef.png"/>
  <manifest:file-entry manifest:media-type="image/png" manifest:full-path="Pictures/64dfc2af1152e4cd25c32a9a87eb69c3.png"/>
  <manifest:file-entry manifest:media-type="image/png" manifest:full-path="Pictures/f815afcd1b17245f71c8e59ccd244dc7.png"/>
  <manifest:file-entry manifest:media-type="image/png" manifest:full-path="Pictures/5e803e66581f1bc25ac76dbcf1f952dd.png"/>
  <manifest:file-entry manifest:media-type="image/png" manifest:full-path="Pictures/e082c9fa22184b74fe24aa97ff111ec0.png"/>
  <manifest:file-entry manifest:media-type="image/png" manifest:full-path="Pictures/c5bc86b2f9e73365485921f3a9a4379e.png"/>
  <manifest:file-entry manifest:media-type="image/png" manifest:full-path="Pictures/4c904b038982066f49c83da58b9a0248.png"/>
  <manifest:file-entry manifest:media-type="image/png" manifest:full-path="Pictures/d12bccaa7ad8aad20ebba577b5371dc8.png"/>
  <manifest:file-entry manifest:media-type="image/png" manifest:full-path="Pictures/757806887ea53d4d620f6866e8e93ccb.png"/>
  <manifest:file-entry manifest:media-type="image/png" manifest:full-path="Pictures/102d849543e161cf8d4a26c489a5aebe.png"/>
  <manifest:file-entry manifest:media-type="image/png" manifest:full-path="Pictures/336e552a7296ff3fc19e825a20363bbd.png"/>
  <manifest:file-entry manifest:media-type="image/png" manifest:full-path="Pictures/1f78e5e711c50172b6a1ef104c7932b5.png"/>
  <manifest:file-entry manifest:media-type="image/png" manifest:full-path="Pictures/b646b262c6636b06672404c1e85c4145.png"/>
  <manifest:file-entry manifest:media-type="image/jpeg" manifest:full-path="Pictures/48fb6d7849e947be2b2670041ce16ec4.jpg"/>
  <manifest:file-entry manifest:media-type="image/png" manifest:full-path="Pictures/56e6cf785f33061f3dcb0b2cd2c0f012.png"/>
  <manifest:file-entry manifest:media-type="image/png" manifest:full-path="Pictures/52f84692f78ea947e272c542f0caf896.png"/>
  <manifest:file-entry manifest:media-type="image/jpeg" manifest:full-path="Pictures/79ae7300b6c2d78bbc3fd69d2c3387c0.jpg"/>
  <manifest:file-entry manifest:media-type="image/png" manifest:full-path="Pictures/7dbe77943860d8a64db9417c54fae7be.png"/>
  <manifest:file-entry manifest:media-type="image/png" manifest:full-path="Pictures/9f3d0a505a915f714cb5b78977ea3097.png"/>
  <manifest:file-entry manifest:media-type="image/png" manifest:full-path="Pictures/06d8f375b58ca109679d54749a532514.png"/>
  <manifest:file-entry manifest:media-type="image/png" manifest:full-path="Pictures/b4f49d6b8530c1cfb2f9bdea5933babc.png"/>
  <manifest:file-entry manifest:media-type="image/png" manifest:full-path="Pictures/31b7cf7907b182c6e02f69da7df80eb7.png"/>
  <manifest:file-entry manifest:media-type="image/png" manifest:full-path="Pictures/e07f7aa3aa7dff92182083138bc794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votestsystem"/>GasTapsEvoTestSystem<text:bookmark-end text:name="gastapsevotestsystem"/></text:h>
      <text:p text:style-name="Text_20_body">
This manual describes the procedures for the proper use of the software <text:span text:style-name="Strong_20_Emphasis">GasTapsEvoTestSystem</text:span>  supplied with the taps test system .</text:p>
      <text:h text:style-name="Heading_20_2" text:outline-level="2"><text:bookmark-start text:name="taps_test_system"/>Taps test system<text:bookmark-end text:name="taps_test_system"/></text:h>
      <text:p text:style-name="Text_20_body">
This system has been designed and developed for the acquisition of values of torque, pressure, leakage and temperature of the taps during the rotation in the two directions: anticlockwise and clockwise.</text:p>
      <text:p text:style-name="Text_20_body">During the testing phase the torque curves detected are plotted and are saved components with peak values over a maximum threshold set. The system can also automatically perform leak testing of valves and magnets . </text:p>
      <text:p text:style-name="Text_20_body">The system is equipped with a second engine for each position which can adjust the advancement speed and thrust force during axial movement.</text:p>
      <text:p text:style-name="Text_20_body">For each slot, the system is further equipped with four digital inputs for reading as many contacts during the phases of handling.</text:p>
      <text:h text:style-name="Heading_20_2" text:outline-level="2"><text:bookmark-start text:name="settings_and_configuration"/>Settings and configuration<text:bookmark-end text:name="settings_and_configuration"/></text:h>
      <text:p text:style-name="Text_20_body">
This chapter describes how to install and configure the program and acquisition of all components and drivers necessary.</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The system supplied to the customer is already configured so this procedure should not be performed. </text:p>
          </table:table-cell>
        </table:table-row>
      </table:table>
      <text:h text:style-name="Heading_20_3" text:outline-level="3"><text:bookmark-start text:name="application_configuration"/>Application configuration<text:bookmark-end text:name="application_configuration"/></text:h>
      <text:p text:style-name="Text_20_body">
During the installation automatically creates the configuration file <text:span text:style-name="Strong_20_Emphasis"><text:span text:style-name="Emphasis">GasTapsEvoTestSystem.exe.config</text:span></text:span> with the correct settings. however if you need to make some changes (customer name, serial communication etc …) you can open the file with any text editor such as Windows <text:span text:style-name="Strong_20_Emphasis">Word Pad</text:span>.</text:p>
      <text:p text:style-name="Text_20_body">The content of the file is as follows:</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startup<text:span text:style-name="highlight.13">&gt;</text:span></text:span></text:span><text:line-break/><text:tab/><text:tab/><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tab/><text:span text:style-name="highlight.21"><text:span text:style-name="highlight.22">&lt;/startup<text:span text:style-name="highlight.23">&gt;</text:span></text:span></text:span><text:line-break/><text:tab/><text:span text:style-name="highlight.24"><text:span text:style-name="highlight.25">&lt;appSettings<text:span text:style-name="highlight.26">&gt;</text:span></text:span></text:span><text:line-break/><text:tab/><text:tab/><text:span text:style-name="highlight.27">&lt;!--lingua utilizzata nell'applicazione:it,es,en--&gt;</text:span><text:line-break/><text:tab/><text:tab/><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tab/><text:tab/><text:span text:style-name="highlight.37">&lt;!--seriale di comunicazione con forno/camera climatica (""=non collegato)--&gt;</text:span><text:line-break/><text:tab/><text:tab/><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tab/><text:tab/><text:span text:style-name="highlight.47">&lt;!--tipo forno--&gt;</text:span><text:line-break/><text:s text:c="16"/><text:span text:style-name="highlight.48"><text:span text:style-name="highlight.49">&lt;add</text:span> <text:span text:style-name="highlight.50">key</text:span>=<text:span text:style-name="highlight.51">"TIPO_FORNO"</text:span> <text:span text:style-name="highlight.52">value</text:span>=<text:span text:style-name="highlight.53">"1"</text:span><text:span text:style-name="highlight.54">&gt;</text:span><text:span text:style-name="highlight.55">&lt;/add<text:span text:style-name="highlight.56">&gt;</text:span></text:span></text:span><text:line-break/><text:tab/><text:tab/><text:span text:style-name="highlight.57">&lt;!--indirizzo ip del forno/camera climatica (""=non collegato)--&gt;</text:span><text:line-break/><text:tab/><text:tab/><text:span text:style-name="highlight.58"><text:span text:style-name="highlight.59">&lt;add</text:span> <text:span text:style-name="highlight.60">key</text:span>=<text:span text:style-name="highlight.61">"IP_ADDRESS_FORNO"</text:span> <text:span text:style-name="highlight.62">value</text:span>=<text:span text:style-name="highlight.63">"192.168."</text:span><text:span text:style-name="highlight.64">&gt;</text:span><text:span text:style-name="highlight.65">&lt;/add<text:span text:style-name="highlight.66">&gt;</text:span></text:span></text:span><text:line-break/><text:tab/><text:tab/><text:span text:style-name="highlight.67">&lt;!--seriale di comunicazione con le PM500 (""=non collegate "1,2,3,4 ..."=per singola postazione)--&gt;</text:span><text:line-break/><text:s text:c="16"/><text:span text:style-name="highlight.68"><text:span text:style-name="highlight.69">&lt;add</text:span> <text:span text:style-name="highlight.70">key</text:span>=<text:span text:style-name="highlight.71">"COMM_PM500"</text:span> <text:span text:style-name="highlight.72">value</text:span>=<text:span text:style-name="highlight.73">"4,5,6,7,8,9,10,11"</text:span><text:span text:style-name="highlight.74">&gt;</text:span><text:span text:style-name="highlight.75">&lt;/add<text:span text:style-name="highlight.76">&gt;</text:span></text:span></text:span><text:line-break/><text:s text:c="16"/><text:span text:style-name="highlight.77">&lt;!--seriale di comunicazione con il modulo ingressi termocoppie e digital output se previsto (""=non collegato tipi:ADAM_4018,ICPDAS_7018Z)--&gt;</text:span><text:line-break/><text:s text:c="16"/><text:span text:style-name="highlight.78"><text:span text:style-name="highlight.79">&lt;add</text:span> <text:span text:style-name="highlight.80">key</text:span>=<text:span text:style-name="highlight.81">"COMM_MODULI"</text:span> <text:span text:style-name="highlight.82">value</text:span>=<text:span text:style-name="highlight.83">"1"</text:span><text:span text:style-name="highlight.84">&gt;</text:span><text:span text:style-name="highlight.85">&lt;/add<text:span text:style-name="highlight.86">&gt;</text:span></text:span></text:span><text:line-break/><text:s text:c="16"/><text:span text:style-name="highlight.87">&lt;!--modulo ingressi termocoppie (p,tttt:ADAM_4018,ICPDAS_7018Z. ""=non collegato)--&gt;</text:span><text:line-break/><text:s text:c="16"/><text:span text:style-name="highlight.88"><text:span text:style-name="highlight.89">&lt;add</text:span> <text:span text:style-name="highlight.90">key</text:span>=<text:span text:style-name="highlight.91">"TIPO_MODULO_TC"</text:span> <text:span text:style-name="highlight.92">value</text:span>=<text:span text:style-name="highlight.93">""</text:span><text:span text:style-name="highlight.94">&gt;</text:span><text:span text:style-name="highlight.95">&lt;/add<text:span text:style-name="highlight.96">&gt;</text:span></text:span></text:span><text:line-break/><text:s text:c="16"/><text:span text:style-name="highlight.97">&lt;!--movimantazione assiale--&gt;</text:span><text:line-break/><text:tab/><text:tab/><text:span text:style-name="highlight.98"><text:span text:style-name="highlight.99">&lt;add</text:span> <text:span text:style-name="highlight.100">key</text:span>=<text:span text:style-name="highlight.101">"MOVIMENTAZIONE_ASSIALE"</text:span> <text:span text:style-name="highlight.102">value</text:span>=<text:span text:style-name="highlight.103">""</text:span><text:span text:style-name="highlight.104">&gt;</text:span><text:span text:style-name="highlight.105">&lt;/add<text:span text:style-name="highlight.106">&gt;</text:span></text:span></text:span><text:line-break/><text:s text:c="16"/><text:span text:style-name="highlight.107">&lt;!--flag per abilitazione movimentazione motorizzata--&gt;</text:span><text:line-break/><text:s text:c="16"/><text:span text:style-name="highlight.108"><text:span text:style-name="highlight.109">&lt;add</text:span> <text:span text:style-name="highlight.110">key</text:span>=<text:span text:style-name="highlight.111">"MOVIMENTAZIONE_MOTORIZZATA"</text:span> value =<text:span text:style-name="highlight.112">"1"</text:span><text:span text:style-name="highlight.113">/&gt;</text:span></text:span><text:line-break/><text:tab/><text:tab/><text:span text:style-name="highlight.114">&lt;!--1=abilita la lettura degli ingressi--&gt;</text:span><text:line-break/><text:tab/><text:tab/><text:span text:style-name="highlight.115"><text:span text:style-name="highlight.116">&lt;add</text:span> <text:span text:style-name="highlight.117">key</text:span>=<text:span text:style-name="highlight.118">"INGRESSI_ABILITATI"</text:span> <text:span text:style-name="highlight.119">value</text:span>=<text:span text:style-name="highlight.120">"1"</text:span><text:span text:style-name="highlight.121">&gt;</text:span><text:span text:style-name="highlight.122">&lt;/add<text:span text:style-name="highlight.123">&gt;</text:span></text:span></text:span><text:line-break/><text:tab/><text:tab/><text:span text:style-name="highlight.124">&lt;!--generalità del cliente e nome sistema--&gt;</text:span><text:line-break/><text:tab/><text:tab/><text:span text:style-name="highlight.125"><text:span text:style-name="highlight.126">&lt;add</text:span> <text:span text:style-name="highlight.127">key</text:span>=<text:span text:style-name="highlight.128">"CLIENTE"</text:span> <text:span text:style-name="highlight.129">value</text:span>=<text:span text:style-name="highlight.130">"MAREL"</text:span><text:span text:style-name="highlight.131">&gt;</text:span><text:span text:style-name="highlight.132">&lt;/add<text:span text:style-name="highlight.133">&gt;</text:span></text:span></text:span><text:line-break/><text:tab/><text:tab/><text:span text:style-name="highlight.134"><text:span text:style-name="highlight.135">&lt;add</text:span> <text:span text:style-name="highlight.136">key</text:span>=<text:span text:style-name="highlight.137">"SISTEMA"</text:span> <text:span text:style-name="highlight.138">value</text:span>=<text:span text:style-name="highlight.139">"GAS TAPS EVO TEST SYSTEM"</text:span><text:span text:style-name="highlight.140">&gt;</text:span><text:span text:style-name="highlight.141">&lt;/add<text:span text:style-name="highlight.142">&gt;</text:span></text:span></text:span><text:line-break/><text:tab/><text:tab/><text:span text:style-name="highlight.143">&lt;!--1=abilita la lettura della pressione (ulteriore ingresso Analogico per ogni rubinetto)--&gt;</text:span><text:line-break/><text:tab/><text:tab/><text:span text:style-name="highlight.144"><text:span text:style-name="highlight.145">&lt;add</text:span> <text:span text:style-name="highlight.146">key</text:span>=<text:span text:style-name="highlight.147">"PRESSIONE_ABILITATA"</text:span> <text:span text:style-name="highlight.148">value</text:span>=<text:span text:style-name="highlight.149">"1"</text:span><text:span text:style-name="highlight.150">&gt;</text:span><text:span text:style-name="highlight.151">&lt;/add<text:span text:style-name="highlight.152">&gt;</text:span></text:span></text:span><text:line-break/><text:tab/><text:tab/><text:span text:style-name="highlight.153">&lt;!--posizione prima postazione("DX" o "SX")--&gt;</text:span><text:line-break/><text:tab/><text:tab/><text:span text:style-name="highlight.154"><text:span text:style-name="highlight.155">&lt;add</text:span> <text:span text:style-name="highlight.156">key</text:span>=<text:span text:style-name="highlight.157">"POSIZIONE_PRIMA_POSTAZIONE"</text:span> <text:span text:style-name="highlight.158">value</text:span>=<text:span text:style-name="highlight.159">"SX"</text:span><text:span text:style-name="highlight.160">&gt;</text:span><text:span text:style-name="highlight.161">&lt;/add<text:span text:style-name="highlight.162">&gt;</text:span></text:span></text:span><text:line-break/><text:tab/><text:tab/><text:span text:style-name="highlight.163">&lt;!--presenza braccetto apertura porta--&gt;</text:span><text:line-break/><text:tab/><text:tab/><text:span text:style-name="highlight.164"><text:span text:style-name="highlight.165">&lt;add</text:span> <text:span text:style-name="highlight.166">key</text:span>=<text:span text:style-name="highlight.167">"APERTURA_FORNO"</text:span> <text:span text:style-name="highlight.168">value</text:span>=<text:span text:style-name="highlight.169">"1"</text:span> <text:span text:style-name="highlight.170">/&gt;</text:span></text:span><text:line-break/><text:s text:c="16"/><text:span text:style-name="highlight.171">&lt;!--secondi impiegati nella movimentazione della porta--&gt;</text:span><text:line-break/><text:s text:c="16"/><text:span text:style-name="highlight.172"><text:span text:style-name="highlight.173">&lt;add</text:span> <text:span text:style-name="highlight.174">key</text:span>=<text:span text:style-name="highlight.175">"TEMPO_APERTURA_FORNO"</text:span> <text:span text:style-name="highlight.176">value</text:span>=<text:span text:style-name="highlight.177">"12"</text:span> <text:span text:style-name="highlight.178">/&gt;</text:span></text:span><text:line-break/><text:s text:c="16"/><text:span text:style-name="highlight.179">&lt;!--presenza ventola supplementare di raffreddamento--&gt;</text:span><text:line-break/><text:s text:c="16"/><text:span text:style-name="highlight.180"><text:span text:style-name="highlight.181">&lt;add</text:span> <text:span text:style-name="highlight.182">key</text:span>=<text:span text:style-name="highlight.183">"VENTOLA_FORNO"</text:span> <text:span text:style-name="highlight.184">value</text:span>=<text:span text:style-name="highlight.185">"1"</text:span> <text:span text:style-name="highlight.186">/&gt;</text:span></text:span><text:line-break/><text:s text:c="16"/><text:span text:style-name="highlight.187">&lt;!--presenza resistenza supplementare di riscaldamento--&gt;</text:span><text:line-break/><text:s text:c="16"/><text:span text:style-name="highlight.188"><text:span text:style-name="highlight.189">&lt;add</text:span> <text:span text:style-name="highlight.190">key</text:span>=<text:span text:style-name="highlight.191">"RESISTENZA_FORNO"</text:span> <text:span text:style-name="highlight.192">value</text:span>=<text:span text:style-name="highlight.193">"1"</text:span> <text:span text:style-name="highlight.194">/&gt;</text:span></text:span><text:line-break/><text:s text:c="16"/><text:span text:style-name="highlight.195">&lt;!--seriale di comunicazione e tipo dispositivo di prova della tenuta--&gt;</text:span><text:line-break/><text:s text:c="16"/><text:span text:style-name="highlight.196"><text:span text:style-name="highlight.197">&lt;add</text:span> <text:span text:style-name="highlight.198">key</text:span>=<text:span text:style-name="highlight.199">"COMM_TIPO_MODULO_TENUTA"</text:span> <text:span text:style-name="highlight.200">value</text:span>=<text:span text:style-name="highlight.201">"2,ATEQModbus"</text:span><text:span text:style-name="highlight.202">/&gt;</text:span></text:span><text:line-break/><text:s text:c="16"/><text:span text:style-name="highlight.203">&lt;!--controllo rotazione massima nello stesso senso--&gt;</text:span><text:line-break/><text:s text:c="16"/><text:span text:style-name="highlight.204"><text:span text:style-name="highlight.205">&lt;add</text:span> <text:span text:style-name="highlight.206">key</text:span>=<text:span text:style-name="highlight.207">"ROTAZIONE_360"</text:span> <text:span text:style-name="highlight.208">value</text:span>=<text:span text:style-name="highlight.209">"0"</text:span> <text:span text:style-name="highlight.210">/&gt;</text:span></text:span><text:line-break/><text:s text:c="16"/><text:span text:style-name="highlight.211">&lt;!--seriale di comunicazione con alimentatore di corrente variabile--&gt;</text:span><text:line-break/><text:s text:c="16"/><text:span text:style-name="highlight.212"><text:span text:style-name="highlight.213">&lt;add</text:span> <text:span text:style-name="highlight.214">key</text:span>=<text:span text:style-name="highlight.215">"COMM_TIPO_ALIMENTATORE_CORRENTE"</text:span> <text:span text:style-name="highlight.216">value</text:span>=<text:span text:style-name="highlight.217">"3,AGILENT"</text:span> <text:span text:style-name="highlight.218">/&gt;</text:span></text:span><text:line-break/><text:s text:c="16"/><text:span text:style-name="highlight.219">&lt;!--valore della singola resistenza per il comando magnete on--&gt;</text:span><text:line-break/><text:s text:c="16"/><text:span text:style-name="highlight.220"><text:span text:style-name="highlight.221">&lt;add</text:span> <text:span text:style-name="highlight.222">key</text:span>=<text:span text:style-name="highlight.223">"VALORE_RESISTENZA"</text:span> <text:span text:style-name="highlight.224">value</text:span>=<text:span text:style-name="highlight.225">"10,9"</text:span> <text:span text:style-name="highlight.226">/&gt;</text:span></text:span><text:line-break/><text:s text:c="16"/><text:span text:style-name="highlight.227">&lt;!--valore della resistenza cavo per il comando magnete on--&gt;</text:span><text:line-break/><text:s text:c="16"/><text:span text:style-name="highlight.228"><text:span text:style-name="highlight.229">&lt;add</text:span> <text:span text:style-name="highlight.230">key</text:span>=<text:span text:style-name="highlight.231">"VALORE_RESISTENZA_CAVO"</text:span> <text:span text:style-name="highlight.232">value</text:span>=<text:span text:style-name="highlight.233">"0.33"</text:span> <text:span text:style-name="highlight.234">/&gt;</text:span></text:span><text:line-break/><text:s text:c="16"/><text:span text:style-name="highlight.235">&lt;!--percorso della funzione di backup completa (programma e dati)--&gt;</text:span><text:line-break/><text:s text:c="16"/><text:span text:style-name="highlight.236"><text:span text:style-name="highlight.237">&lt;add</text:span> <text:span text:style-name="highlight.238">key</text:span>=<text:span text:style-name="highlight.239">"PATH_BACKUP_COMPLETO"</text:span> <text:span text:style-name="highlight.240">value</text:span>=<text:span text:style-name="highlight.241">"D:\backup\gastapsevotestsystem"</text:span><text:span text:style-name="highlight.242">/&gt;</text:span></text:span><text:line-break/><text:tab/><text:span text:style-name="highlight.243"><text:span text:style-name="highlight.244">&lt;/appSettings<text:span text:style-name="highlight.245">&gt;</text:span></text:span></text:span><text:line-break/><text:span text:style-name="highlight.246"><text:span text:style-name="highlight.247">&lt;/configuration<text:span text:style-name="highlight.248">&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 very careful not to change the file format, some special characters or spaces accidentally inserted  may affect the startup testing and operation of the machine.</text:p>
          </table:table-cell>
        </table:table-row>
      </table:table>
      <text:h text:style-name="Heading_20_2" text:outline-level="2"><text:bookmark-start text:name="starting_the_program"/>Starting the program<text:bookmark-end text:name="starting_the_program"/></text:h>
      <text:p text:style-name="Text_20_body">
o start the application, select the command <text:span text:style-name="Emphasis"><text:span text:style-name="Strong_20_Emphasis">Start » Programs » MAREL » GasTapsEvoTestSystem</text:span></text:span> or double-click on the desktop icon <text:span text:style-name="Strong_20_Emphasis">GasTapsEvoTestSystem</text:span> .</text:p>
      <text:p text:style-name="Text_20_body"><draw:frame draw:style-name="mediacenter" draw:name="Icon GasTapsEvoTestSystem on desktop Legend" text:anchor-type="paragraph" draw:z-index="0" svg:width="2.778125cm"><draw:text-box><text:p text:style-name="legendcenter"><draw:frame draw:style-name="mediacenter" draw:name="Icon GasTapsEvoTestSystem on desktop" text:anchor-type="paragraph" draw:z-index="0" svg:width="2.778125cm" svg:height="3.571875cm"><draw:image xlink:href="Pictures/4f437a874342cd99fa58c726131477bd.png" xlink:type="simple" xlink:show="embed" xlink:actuate="onLoad"/></draw:frame>Icon GasTapsEvoTestSystem on desktop</text:p></draw:text-box></draw:frame></text:p>
      <text:h text:style-name="Heading_20_2" text:outline-level="2"><text:bookmark-start text:name="select_language"/>Select language<text:bookmark-end text:name="select_language"/></text:h>
      <text:p text:style-name="Text_20_body">
In the menu , select <text:span text:style-name="Emphasis"><text:span text:style-name="Strong_20_Emphasis">File » Language</text:span></text:span> and then click with the mouse in the corresponding to the desired language:</text:p>
      <text:p text:style-name="Text_20_body"><text:span text:style-name="Strong_20_Emphasis">“it”</text:span> =italian, <text:span text:style-name="Strong_20_Emphasis">“sp”</text:span>=spanish , <text:span text:style-name="Strong_20_Emphasis">“en”</text:span>=english etc…</text:p>
      <text:p text:style-name="Text_20_body">
he selected language will be activated on the next restart of the applicatio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list of available languages varies according to the translation files ”.po” in the program folder.</text:p>
          </table:table-cell>
        </table:table-row>
      </table:table>
      <text:h text:style-name="Heading_20_2" text:outline-level="2"><text:bookmark-start text:name="close_application"/>Close application<text:bookmark-end text:name="close_application"/></text:h>
      <text:p text:style-name="Text_20_body">
Select <text:span text:style-name="Emphasis"><text:span text:style-name="Strong_20_Emphasis">File » Exit</text:span></text:span> from the menu or <text:span text:style-name="Strong_20_Emphasis">ALT + F4</text:span> or simply the following button in the toolba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click on <text:span text:style-name="Strong_20_Emphasis">Yes</text:span> button or press <text:span text:style-name="Strong_20_Emphasis">ENTER</text:span>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You cannot end the program with a test active. In this case if there is in course a the movement , the program awaits the completion.</text:p>
          </table:table-cell>
        </table:table-row>
      </table:table>
      <text:h text:style-name="Heading_20_1" text:outline-level="1"><text:bookmark-start text:name="user_interface"/>User interface<text:bookmark-end text:name="user_interface"/></text:h>
      <text:p text:style-name="Text_20_body">
Main screen is as follows:</text:p>
      <text:p text:style-name="Text_20_body"><draw:frame draw:style-name="mediacenter" draw:name=" Main Screen  Legend" text:anchor-type="paragraph" draw:z-index="0" svg:width="11.90625cm"><draw:text-box><text:p text:style-name="legendcenter"><draw:frame draw:style-name="mediacenter" draw:name=" Main Screen " text:anchor-type="paragraph" draw:z-index="0" svg:width="11.90625cm" svg:height="7.4347916666667cm"><draw:image xlink:href="Pictures/7f36e7ef475b49b4d20c66d181174017.png" xlink:type="simple" xlink:show="embed" xlink:actuate="onLoad"/></draw:frame> Main Screen </text:p></draw:text-box></draw:frame></text:p>
      <text:p text:style-name="Text_20_body">The top bar displays the title of the application and contains three buttons for resizing and closing the program (refer to the operating system installed on your computer).</text:p>
      <text:p text:style-name="Text_20_body">Are located immediately below the Menu bar and Toolbar. </text:p>
      <text:p text:style-name="Text_20_body">On the left there is the  List of places and testing and Panel of the oven.</text:p>
      <text:p text:style-name="Text_20_body">Depending on your selection in the list of places, in the center of main screen will be displayed the Panel of the place or theGraphic area.</text:p>
      <text:p text:style-name="Text_20_body">The status bar placed in the bottom of the window, displays the current date and time without necessarily show the standard application bar of windows.</text:p>
      <text:h text:style-name="Heading_20_2" text:outline-level="2"><text:bookmark-start text:name="menu_bar"/>Menu bar<text:bookmark-end text:name="menu_bar"/></text:h>
      <text:p text:style-name="Text_20_body">
From the menu bar you can access all the functions provided by the test program. These functions can be selected with the mouse or keyboard, press the <text:span text:style-name="Strong_20_Emphasis">Alt key</text:span> and then the underlined letter of the command chosen. The most-used can also be activated via a function key or a key combination as shown in the next menu.</text:p>
      <text:p text:style-name="Text_20_body">The following table summarizes all the menu commands:</text:p>
      <table:table>
        <table:table-column/>
        <table:table-column/>
        <table:table-column/>
        <table:table-row>
          <table:table-cell office:value-type="string" table:style-name="tableheader">
            <text:p text:style-name="Table_20_Heading"> Commands Menu </text:p>
          </table:table-cell>
          <table:table-cell office:value-type="string" table:style-name="tableheader">
            <text:p text:style-name="Table_20_Heading"> Description </text:p>
          </table:table-cell>
          <table:table-cell office:value-type="string" table:style-name="tableheader">
            <text:p text:style-name="Table_20_Heading"> Shortcut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s </text:p>
          </table:table-cell>
          <table:table-cell office:value-type="string" table:style-name="tablecell">
            <text:p text:style-name="tablealignleft"> See the list of recorded events </text:p>
          </table:table-cell>
          <table:table-cell office:value-type="string" table:style-name="tablecell">
            <text:p text:style-name="tablealignleft"> CTRL + L </text:p>
          </table:table-cell>
        </table:table-row>
        <table:table-row>
          <table:table-cell office:value-type="string" table:style-name="tablecell">
            <text:p text:style-name="tablealignleft"> –&gt; Advanced tool </text:p>
          </table:table-cell>
          <table:table-cell office:value-type="string" table:style-name="tablecell">
            <text:p text:style-name="tablealignleft"> Add more option in the tool tab </text:p>
          </table:table-cell>
          <table:table-cell office:value-type="string" table:style-name="tablecell"/>
        </table:table-row>
        <table:table-row>
          <table:table-cell office:value-type="string" table:style-name="tablecell">
            <text:p text:style-name="tablealignleft"> –&gt; Language</text:p>
          </table:table-cell>
          <table:table-cell office:value-type="string" table:style-name="tablecell">
            <text:p text:style-name="tablealignleft"> View the list of available language </text:p>
          </table:table-cell>
          <table:table-cell office:value-type="string" table:style-name="tablecell"/>
        </table:table-row>
        <table:table-row>
          <table:table-cell office:value-type="string" table:style-name="tablecell">
            <text:p text:style-name="tablealignleft"> –&gt; Exit</text:p>
          </table:table-cell>
          <table:table-cell office:value-type="string" table:style-name="tablecell">
            <text:p text:style-name="tablealignleft"> Close the applicatio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s</text:p>
          </table:table-cell>
          <table:table-cell office:value-type="string" table:style-name="tablecell">
            <text:p text:style-name="tablealignleft"> View the components Database </text:p>
          </table:table-cell>
          <table:table-cell office:value-type="string" table:style-name="tablecell">
            <text:p text:style-name="tablealignleft"> F2 </text:p>
          </table:table-cell>
        </table:table-row>
        <table:table-row>
          <table:table-cell office:value-type="string" table:style-name="tablecell">
            <text:p text:style-name="tablealignleft"> –&gt; Advanced programs </text:p>
          </table:table-cell>
          <table:table-cell office:value-type="string" table:style-name="tablecell">
            <text:p text:style-name="tablealignleft"> View the advanced programs Database </text:p>
          </table:table-cell>
          <table:table-cell office:value-type="string" table:style-name="tablecell">
            <text:p text:style-name="tablealignleft"> F3 </text:p>
          </table:table-cell>
        </table:table-row>
        <table:table-row>
          <table:table-cell office:value-type="string" table:style-name="tablecell">
            <text:p text:style-name="tablealignleft"> –&gt; Tests </text:p>
          </table:table-cell>
          <table:table-cell office:value-type="string" table:style-name="tablecell">
            <text:p text:style-name="tablealignleft"> View the tests Database </text:p>
          </table:table-cell>
          <table:table-cell office:value-type="string" table:style-name="tablecell">
            <text:p text:style-name="tablealignleft"> F9 </text:p>
          </table:table-cell>
        </table:table-row>
        <table:table-row>
          <table:table-cell office:value-type="string" table:style-name="tablecell">
            <text:p text:style-name="tablealignleft"> –&gt; External tests</text:p>
          </table:table-cell>
          <table:table-cell office:value-type="string" table:style-name="tablecell">
            <text:p text:style-name="tablealignleft"> View the list of tests stored in another location or unit </text:p>
          </table:table-cell>
          <table:table-cell office:value-type="string" table:style-name="tablecell">
            <text:p text:style-name="tablealignleft"> ALT + F9 </text:p>
          </table:table-cell>
        </table:table-row>
        <table:table-row>
          <table:table-cell office:value-type="string" table:style-name="tablecell">
            <text:p text:style-name="tablealignleft"> –&gt; Close </text:p>
          </table:table-cell>
          <table:table-cell office:value-type="string" table:style-name="tablecell">
            <text:p text:style-name="tablealignleft"> Closes an open test from the archive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Start the backup utility of tests </text:p>
          </table:table-cell>
          <table:table-cell office:value-type="string" table:style-name="tablecell"/>
        </table:table-row>
        <table:table-row>
          <table:table-cell office:value-type="string" table:style-name="tablecell">
            <text:p text:style-name="tablealignleft"> <text:span text:style-name="Strong_20_Emphasis">Test</text:span> </text:p>
          </table:table-cell>
          <table:table-cell office:value-type="string" table:style-name="tablecell"/>
          <table:table-cell office:value-type="string" table:style-name="tablecell"/>
        </table:table-row>
        <table:table-row>
          <table:table-cell office:value-type="string" table:style-name="tablecell">
            <text:p text:style-name="tablealignleft"> –&gt; New</text:p>
          </table:table-cell>
          <table:table-cell office:value-type="string" table:style-name="tablecell">
            <text:p text:style-name="tablealignleft"> Create a new test  </text:p>
          </table:table-cell>
          <table:table-cell office:value-type="string" table:style-name="tablecell">
            <text:p text:style-name="tablealignleft"> CTRL + N </text:p>
          </table:table-cell>
        </table:table-row>
        <table:table-row>
          <table:table-cell office:value-type="string" table:style-name="tablecell">
            <text:p text:style-name="tablealignleft"> –&gt; Repeat</text:p>
          </table:table-cell>
          <table:table-cell office:value-type="string" table:style-name="tablecell">
            <text:p text:style-name="tablealignleft"> Start a new test with the same settings as the last executed </text:p>
          </table:table-cell>
          <table:table-cell office:value-type="string" table:style-name="tablecell">
            <text:p text:style-name="tablealignleft"> CTRL + R </text:p>
          </table:table-cell>
        </table:table-row>
        <table:table-row>
          <table:table-cell office:value-type="string" table:style-name="tablecell">
            <text:p text:style-name="tablealignleft"> –&gt; Modify</text:p>
          </table:table-cell>
          <table:table-cell office:value-type="string" table:style-name="tablecell">
            <text:p text:style-name="tablealignleft"> Change the setting of a test </text:p>
          </table:table-cell>
          <table:table-cell office:value-type="string" table:style-name="tablecell">
            <text:p text:style-name="tablealignleft"> CTRL + M </text:p>
          </table:table-cell>
        </table:table-row>
        <table:table-row>
          <table:table-cell office:value-type="string" table:style-name="tablecell">
            <text:p text:style-name="tablealignleft"> –&gt; Start </text:p>
          </table:table-cell>
          <table:table-cell office:value-type="string" table:style-name="tablecell">
            <text:p text:style-name="tablealignleft"> Start / Resume a test </text:p>
          </table:table-cell>
          <table:table-cell office:value-type="string" table:style-name="tablecell">
            <text:p text:style-name="tablealignleft"> F5 </text:p>
          </table:table-cell>
        </table:table-row>
        <table:table-row>
          <table:table-cell office:value-type="string" table:style-name="tablecell">
            <text:p text:style-name="tablealignleft"> –&gt; Suspend </text:p>
          </table:table-cell>
          <table:table-cell office:value-type="string" table:style-name="tablecell">
            <text:p text:style-name="tablealignleft"> Suspend a test </text:p>
          </table:table-cell>
          <table:table-cell office:value-type="string" table:style-name="tablecell">
            <text:p text:style-name="tablealignleft"> F6 </text:p>
          </table:table-cell>
        </table:table-row>
        <table:table-row>
          <table:table-cell office:value-type="string" table:style-name="tablecell">
            <text:p text:style-name="tablealignleft"> –&gt; Suspend and unlock </text:p>
          </table:table-cell>
          <table:table-cell office:value-type="string" table:style-name="tablecell">
            <text:p text:style-name="tablealignleft"> Suspend a test and unlocks motors </text:p>
          </table:table-cell>
          <table:table-cell office:value-type="string" table:style-name="tablecell"/>
        </table:table-row>
        <table:table-row>
          <table:table-cell office:value-type="string" table:style-name="tablecell">
            <text:p text:style-name="tablealignleft"> –&gt; Delete</text:p>
          </table:table-cell>
          <table:table-cell office:value-type="string" table:style-name="tablecell">
            <text:p text:style-name="tablealignleft"> Delete a test </text:p>
          </table:table-cell>
          <table:table-cell office:value-type="string" table:style-name="tablecell"/>
        </table:table-row>
        <table:table-row>
          <table:table-cell office:value-type="string" table:style-name="tablecell">
            <text:p text:style-name="tablealignleft"> –&gt; Save</text:p>
          </table:table-cell>
          <table:table-cell office:value-type="string" table:style-name="tablecell">
            <text:p text:style-name="tablealignleft"> Save a test in the Database </text:p>
          </table:table-cell>
          <table:table-cell office:value-type="string" table:style-name="tablecell"/>
        </table:table-row>
        <table:table-row>
          <table:table-cell office:value-type="string" table:style-name="tablecell">
            <text:p text:style-name="tablealignleft"> –&gt; Details</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CTRL + D </text:p>
          </table:table-cell>
        </table:table-row>
        <table:table-row>
          <table:table-cell office:value-type="string" table:style-name="tablecell">
            <text:p text:style-name="tablealignleft"> –&gt; Value max </text:p>
          </table:table-cell>
          <table:table-cell office:value-type="string" table:style-name="tablecell">
            <text:p text:style-name="tablealignleft"> Displays the maximum values diagram </text:p>
          </table:table-cell>
          <table:table-cell office:value-type="string" table:style-name="tablecell">
            <text:p text:style-name="tablealignleft"> CTRL + V </text:p>
          </table:table-cell>
        </table:table-row>
        <table:table-row>
          <table:table-cell office:value-type="string" table:style-name="tablecell">
            <text:p text:style-name="tablealignleft"> –&gt; Leakage test </text:p>
          </table:table-cell>
          <table:table-cell office:value-type="string" table:style-name="tablecell">
            <text:p text:style-name="tablealignleft"> Display a window with the list of leakage tests performed </text:p>
          </table:table-cell>
          <table:table-cell office:value-type="string" table:style-name="tablecell">
            <text:p text:style-name="tablealignleft"> CTRL + T </text:p>
          </table:table-cell>
        </table:table-row>
        <table:table-row>
          <table:table-cell office:value-type="string" table:style-name="tablecell">
            <text:p text:style-name="tablealignleft"> –&gt; Tests leakage/rotation </text:p>
          </table:table-cell>
          <table:table-cell office:value-type="string" table:style-name="tablecell">
            <text:p text:style-name="tablealignleft"> Display a window with the list of leakage/rotation tests performed </text:p>
          </table:table-cell>
          <table:table-cell office:value-type="string" table:style-name="tablecell">
            <text:p text:style-name="tablealignleft"> CTRL + P </text:p>
          </table:table-cell>
        </table:table-row>
        <table:table-row>
          <table:table-cell office:value-type="string" table:style-name="tablecell">
            <text:p text:style-name="tablealignleft"> –&gt; Release tests </text:p>
          </table:table-cell>
          <table:table-cell office:value-type="string" table:style-name="tablecell">
            <text:p text:style-name="tablealignleft"> Display a window with the list of release tests performed </text:p>
          </table:table-cell>
          <table:table-cell office:value-type="string" table:style-name="tablecell">
            <text:p text:style-name="tablealignleft"> CTRL + S </text:p>
          </table:table-cell>
        </table:table-row>
        <table:table-row>
          <table:table-cell office:value-type="string" table:style-name="tablecell">
            <text:p text:style-name="tablealignleft"> –&gt; Contact tests </text:p>
          </table:table-cell>
          <table:table-cell office:value-type="string" table:style-name="tablecell">
            <text:p text:style-name="tablealignleft"> Display a window with the list of contact tests performed </text:p>
          </table:table-cell>
          <table:table-cell office:value-type="string" table:style-name="tablecell">
            <text:p text:style-name="tablealignleft"> CTRL + X </text:p>
          </table:table-cell>
        </table:table-row>
        <table:table-row>
          <table:table-cell office:value-type="string" table:style-name="tablecell">
            <text:p text:style-name="tablealignleft"> –&gt; Analysis </text:p>
          </table:table-cell>
          <table:table-cell office:value-type="string" table:style-name="tablecell">
            <text:p text:style-name="tablealignleft"> Display a panel for the quick access to the leakage, rotation, leakage/rotation ,release, contact tests and flow/rotation. </text:p>
          </table:table-cell>
          <table:table-cell office:value-type="string" table:style-name="tablecell">
            <text:p text:style-name="tablealignleft"> F7 </text:p>
          </table:table-cell>
        </table:table-row>
        <table:table-row>
          <table:table-cell office:value-type="string" table:style-name="tablecell">
            <text:p text:style-name="tablealignleft"> –&gt; Result </text:p>
          </table:table-cell>
          <table:table-cell office:value-type="string" table:style-name="tablecell">
            <text:p text:style-name="tablealignleft"> Displays the window for entering / editing a possible resul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l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Save and continue </text:p>
          </table:table-cell>
          <table:table-cell office:value-type="string" table:style-name="tablecell">
            <text:p text:style-name="tablealignleft"> Save the data of the place and continues testing with the remaining </text:p>
          </table:table-cell>
          <table:table-cell office:value-type="string" table:style-name="tablecell"/>
        </table:table-row>
        <table:table-row>
          <table:table-cell office:value-type="string" table:style-name="tablecell">
            <text:p text:style-name="tablealignleft"> –&gt; Exclude and continue </text:p>
          </table:table-cell>
          <table:table-cell office:value-type="string" table:style-name="tablecell">
            <text:p text:style-name="tablealignleft"> Deletes data of the place and continues testing with the remaining </text:p>
          </table:table-cell>
          <table:table-cell office:value-type="string" table:style-name="tablecell"/>
        </table:table-row>
        <table:table-row>
          <table:table-cell office:value-type="string" table:style-name="tablecell">
            <text:p text:style-name="tablealignleft"> –&gt; Restore tests </text:p>
          </table:table-cell>
          <table:table-cell office:value-type="string" table:style-name="tablecell">
            <text:p text:style-name="tablealignleft"> Restore the tests stopped </text:p>
          </table:table-cell>
          <table:table-cell office:value-type="string" table:style-name="tablecell"/>
        </table:table-row>
        <table:table-row>
          <table:table-cell office:value-type="string" table:style-name="tablecell">
            <text:p text:style-name="tablealignleft"> <text:span text:style-name="Strong_20_Emphasis">Instrument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 components </text:p>
          </table:table-cell>
          <table:table-cell office:value-type="string" table:style-name="tablecell">
            <text:p text:style-name="tablealignleft"> Opens the panel for manual management of places </text:p>
          </table:table-cell>
          <table:table-cell office:value-type="string" table:style-name="tablecell">
            <text:p text:style-name="tablealignleft"> F8 </text:p>
          </table:table-cell>
        </table:table-row>
        <table:table-row>
          <table:table-cell office:value-type="string" table:style-name="tablecell">
            <text:p text:style-name="tablealignleft"> –&gt; Input calibrator </text:p>
          </table:table-cell>
          <table:table-cell office:value-type="string" table:style-name="tablecell">
            <text:p text:style-name="tablealignleft"> If Advanced option is selected, it opens the panel to calibrate the pressure and temperature inputs </text:p>
          </table:table-cell>
          <table:table-cell office:value-type="string" table:style-name="tablecell"/>
        </table:table-row>
        <table:table-row>
          <table:table-cell office:value-type="string" table:style-name="tablecell">
            <text:p text:style-name="tablealignleft"> –&gt; Calibration and Diagnosis </text:p>
          </table:table-cell>
          <table:table-cell office:value-type="string" table:style-name="tablecell">
            <text:p text:style-name="tablealignleft"> If Advanced option is selected , it opens a panel to calibrate hardware inputs </text:p>
          </table:table-cell>
          <table:table-cell office:value-type="string" table:style-name="tablecell"/>
        </table:table-row>
        <table:table-row>
          <table:table-cell office:value-type="string" table:style-name="tablecell">
            <text:p text:style-name="tablealignleft"> –&gt; Test digital output </text:p>
          </table:table-cell>
          <table:table-cell office:value-type="string" table:style-name="tablecell">
            <text:p text:style-name="tablealignleft"> If Advanced option is selected , it opens a panel to test each single digital output </text:p>
          </table:table-cell>
          <table:table-cell office:value-type="string" table:style-name="tablecell"/>
        </table:table-row>
        <table:table-row>
          <table:table-cell office:value-type="string" table:style-name="tablecell">
            <text:p text:style-name="tablealignleft"> –&gt; System configuration </text:p>
          </table:table-cell>
          <table:table-cell office:value-type="string" table:style-name="tablecell">
            <text:p text:style-name="tablealignleft"> If Advanced option is selected , it opens a panel to configure the system <text:span text:style-name="Strong_20_Emphasis">WARNING</text:span>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Enable / Disable functions administrator, password protected </text:p>
          </table:table-cell>
          <table:table-cell office:value-type="string" table:style-name="tablecell"/>
        </table:table-row>
        <table:table-row>
          <table:table-cell office:value-type="string" table:style-name="tablecell">
            <text:p text:style-name="tablealignleft"> –&gt; Backup Complete </text:p>
          </table:table-cell>
          <table:table-cell office:value-type="string" table:style-name="tablecell">
            <text:p text:style-name="tablealignleft"> Backup the folder containing executable, settings and data </text:p>
          </table:table-cell>
          <table:table-cell office:value-type="string" table:style-name="tablecell"/>
        </table:table-row>
        <table:table-row>
          <table:table-cell office:value-type="string" table:style-name="tablecell">
            <text:p text:style-name="tablealignleft"> <text:span text:style-name="Strong_20_Emphasis">Settings</text:span> </text:p>
          </table:table-cell>
          <table:table-cell office:value-type="string" table:style-name="tablecell"/>
          <table:table-cell office:value-type="string" table:style-name="tablecell"/>
        </table:table-row>
        <table:table-row>
          <table:table-cell office:value-type="string" table:style-name="tablecell">
            <text:p text:style-name="tablealignleft"> –&gt; Drawing </text:p>
          </table:table-cell>
          <table:table-cell office:value-type="string" table:style-name="tablecell">
            <text:p text:style-name="tablealignleft"> View / Edit graph settings </text:p>
          </table:table-cell>
          <table:table-cell office:value-type="string" table:style-name="tablecell">
            <text:p text:style-name="tablealignleft"> F10 </text:p>
          </table:table-cell>
        </table:table-row>
        <table:table-row>
          <table:table-cell office:value-type="string" table:style-name="tablecell">
            <text:p text:style-name="tablealignleft"> –&gt; Option </text:p>
          </table:table-cell>
          <table:table-cell office:value-type="string" table:style-name="tablecell">
            <text:p text:style-name="tablealignleft"> Opens the settings panel program </text:p>
          </table:table-cell>
          <table:table-cell office:value-type="string" table:style-name="tablecell">
            <text:p text:style-name="tablealignleft"> F11 </text:p>
          </table:table-cell>
        </table:table-row>
      </table:table>
      <text:h text:style-name="Heading_20_2" text:outline-level="2"><text:bookmark-start text:name="toolbar"/>Toolbar<text:bookmark-end text:name="toolbar"/></text:h>
      <text:p text:style-name="Text_20_body">
The toolbar contains buttons for quick access to some of the menu command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cell office:value-type="string" table:style-name="tableheader">
            <text:p text:style-name="Table_20_Heading"> Menu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File–&gt;Ex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cell office:value-type="string" table:style-name="tablecell">
            <text:p text:style-name="tablealignleft"> Tools–&gt;Passwo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ew the archive of components </text:p>
          </table:table-cell>
          <table:table-cell office:value-type="string" table:style-name="tablecell">
            <text:p text:style-name="tablealignleft"> Archive–&gt;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ew the archive of advanced programs </text:p>
          </table:table-cell>
          <table:table-cell office:value-type="string" table:style-name="tablecell">
            <text:p text:style-name="tablealignleft"> Archive→Advance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Archive test </text:p>
          </table:table-cell>
          <table:table-cell office:value-type="string" table:style-name="tablecell">
            <text:p text:style-name="tablealignleft"> Archive–&gt;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loses an open testing archive </text:p>
          </table:table-cell>
          <table:table-cell office:value-type="string" table:style-name="tablecell">
            <text:p text:style-name="tablealignleft"> Archive–&gt;Clo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gt;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te a new test </text:p>
          </table:table-cell>
          <table:table-cell office:value-type="string" table:style-name="tablecell">
            <text:p text:style-name="tablealignleft"> Test–&gt;Ne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tart a new test with the same settings as the last run </text:p>
          </table:table-cell>
          <table:table-cell office:value-type="string" table:style-name="tablecell">
            <text:p text:style-name="tablealignleft"> Test–&gt;Repea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ing the data of a test </text:p>
          </table:table-cell>
          <table:table-cell office:value-type="string" table:style-name="tablecell">
            <text:p text:style-name="tablealignleft"> Test–&gt;Ed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 Resume a test </text:p>
          </table:table-cell>
          <table:table-cell office:value-type="string" table:style-name="tablecell">
            <text:p text:style-name="tablealignleft"> Test–&gt;Star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s a test </text:p>
          </table:table-cell>
          <table:table-cell office:value-type="string" table:style-name="tablecell">
            <text:p text:style-name="tablealignleft"> Test–&gt;Pau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Pause a test and unlocks motors </text:p>
          </table:table-cell>
          <table:table-cell office:value-type="string" table:style-name="tablecell">
            <text:p text:style-name="tablealignleft"> Test–&gt;Pause and unlock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gt;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a test in archive </text:p>
          </table:table-cell>
          <table:table-cell office:value-type="string" table:style-name="tablecell">
            <text:p text:style-name="tablealignleft"> Test–&gt;Save</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Test–&gt;Detai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Displays the list of curves of the rotations performed </text:p>
          </table:table-cell>
          <table:table-cell office:value-type="string" table:style-name="tablecell">
            <text:p text:style-name="tablealignleft"> Main Men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fed42c4a91ef96f008b1315bcbf1340.png" xlink:type="simple" xlink:show="embed" xlink:actuate="onLoad"/></draw:frame> </text:p>
          </table:table-cell>
          <table:table-cell office:value-type="string" table:style-name="tablecell">
            <text:p text:style-name="tablealignleft"> Displays the list of curves of the pressure performed </text:p>
          </table:table-cell>
          <table:table-cell office:value-type="string" table:style-name="tablecell">
            <text:p text:style-name="tablealignleft"> Main Menu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ettings panel program </text:p>
          </table:table-cell>
          <table:table-cell office:value-type="string" table:style-name="tablecell">
            <text:p text:style-name="tablealignleft"> Settings–&gt;Option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panel for manual management of a places </text:p>
          </table:table-cell>
          <table:table-cell office:value-type="string" table:style-name="tablecell">
            <text:p text:style-name="tablealignleft"> Tools–&gt;Install 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Change the graph settings </text:p>
          </table:table-cell>
          <table:table-cell office:value-type="string" table:style-name="tablecell">
            <text:p text:style-name="tablealignleft"> Settings–&gt;Drawing option </text:p>
          </table:table-cell>
        </table:table-row>
        <table:table-row>
          <table:table-cell office:value-type="string" table:style-name="tablecell">
            <text:p text:style-name="tablealignleft"> <draw:frame draw:style-name="media" draw:name="" text:anchor-type="as-char" draw:z-index="0" svg:width="0.9525cm" svg:height="0.9525cm"><draw:image xlink:href="Pictures/5b8dd8e4f41bd955a8bdf71551a236e8.png" xlink:type="simple" xlink:show="embed" xlink:actuate="onLoad"/></draw:frame> </text:p>
          </table:table-cell>
          <table:table-cell office:value-type="string" table:style-name="tablecell">
            <text:p text:style-name="tablealignleft"> Show/hide the curve of pressure in the torque graphic </text:p>
          </table:table-cell>
          <table:table-cell office:value-type="string" table:style-name="tablecell">
            <text:p text:style-name="tablealignleft"> Settings–&gt;Drawing o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ew the event log </text:p>
          </table:table-cell>
          <table:table-cell office:value-type="string" table:style-name="tablecell">
            <text:p text:style-name="tablealignleft"> File–&gt;Events </text:p>
          </table:table-cell>
        </table:table-row>
      </table:table>
      <text:h text:style-name="Heading_20_2" text:outline-level="2"><text:bookmark-start text:name="list_of_places_and_tests"/>List of places and tests<text:bookmark-end text:name="list_of_places_and_tests"/></text:h>
      <text:p text:style-name="Text_20_body">
The tree list displays the oven and its places. Selecting the oven, the program displays the Panel places, instead selecting a place displays its data with the list of acquired curves and graph acquisition eventually selected Graphic Area. </text:p>
      <text:p text:style-name="Text_20_body"><draw:frame draw:style-name="mediacenter" draw:name="Places test list Legend" text:anchor-type="paragraph" draw:z-index="0" svg:width="7.77875cm"><draw:text-box><text:p text:style-name="legendcenter"><draw:frame draw:style-name="mediacenter" draw:name="Places test list" text:anchor-type="paragraph" draw:z-index="0" svg:width="7.77875cm" svg:height="7.9904166666667cm"><draw:image xlink:href="Pictures/0bf0169e9069a6084a7bbe14dd0afb62.png" xlink:type="simple" xlink:show="embed" xlink:actuate="onLoad"/></draw:frame>Places test list</text:p></draw:text-box></draw:frame></text:p>
      <text:p text:style-name="Text_20_body">Any other tests reopened from the archive are appended and are represented by a different imag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oven_panel"/>Oven panel<text:bookmark-end text:name="oven_panel"/></text:h>
      <text:p text:style-name="Text_20_body">
Information regarding the operation of the oven are grouped in the following panel:</text:p>
      <text:p text:style-name="Text_20_body"><draw:frame draw:style-name="mediacenter" draw:name="Oven panel Legend" text:anchor-type="paragraph" draw:z-index="0" svg:width="7.8316666666667cm"><draw:text-box><text:p text:style-name="legendcenter"><draw:frame draw:style-name="mediacenter" draw:name="Oven panel" text:anchor-type="paragraph" draw:z-index="0" svg:width="7.8316666666667cm" svg:height="10.080625cm"><draw:image xlink:href="Pictures/7bb1ae4e258dcb2a9032bbbdf2d09b62.png" xlink:type="simple" xlink:show="embed" xlink:actuate="onLoad"/></draw:frame>Oven panel</text:p></draw:text-box></draw:frame></text:p>
      <text:h text:style-name="Heading_20_5" text:outline-level="5"><text:bookmark-start text:name="read_temperature_c"/>Read Temperature (°C)<text:bookmark-end text:name="read_temperature_c"/></text:h>
      <text:p text:style-name="Text_20_body">Displayed the internal temperature detected by the sensor of the oven..</text:p>
      <text:h text:style-name="Heading_20_5" text:outline-level="5"><text:bookmark-start text:name="read_humidity"/>Read Humidity (%)<text:bookmark-end text:name="read_humidity"/></text:h>
      <text:p text:style-name="Text_20_body">Displayed the humidity detected by the sensor of the oven.</text:p>
      <text:h text:style-name="Heading_20_5" text:outline-level="5"><text:bookmark-start text:name="temperature_and_gradient"/>Temperature and gradient<text:bookmark-end text:name="temperature_and_gradient"/></text:h>
      <text:p text:style-name="Text_20_body">Indicates the temperature threshold set manually, while the gradient indicates the increase in temperature per minute. It is enabled only if manual control mode is selected.</text:p>
      <text:h text:style-name="Heading_20_5" text:outline-level="5"><text:bookmark-start text:name="humidity_and_gradient"/>Humidity and gradient<text:bookmark-end text:name="humidity_and_gradient"/></text:h>
      <text:p text:style-name="Text_20_body">Indicates the humidity threshold set manually, while the gradient indicates the increase in humidity per minute. It is enabled only if manual control mode is selected.</text:p>
      <text:h text:style-name="Heading_20_5" text:outline-level="5"><text:bookmark-start text:name="state"/>State<text:bookmark-end text:name="state"/></text:h>
      <text:p text:style-name="Text_20_body">It indicates the mode of operation and the status of the serial communication, accompanied by an icon corresponding :</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If you receive the error status in the box below there is also a description explaining the problem.</text:p>
      <text:p text:style-name="Text_20_body">To learn about the key functions go to the section Oven options.
}
</text:p>
      <text:h text:style-name="Heading_20_2" text:outline-level="2"><text:bookmark-start text:name="panel_places"/>Panel places<text:bookmark-end text:name="panel_places"/></text:h>
      <text:p text:style-name="Text_20_body">The panel of the places provides an overview of system status while displaying all the pitches of testing:</text:p>
      <text:p text:style-name="Text_20_body"><draw:frame draw:style-name="mediacenter" draw:name="Panel places Legend" text:anchor-type="paragraph" draw:z-index="0" svg:width="10.583333333333cm"><draw:text-box><text:p text:style-name="legendcenter"><draw:frame draw:style-name="mediacenter" draw:name="Panel places" text:anchor-type="paragraph" draw:z-index="0" svg:width="10.583333333333cm" svg:height="7.2495833333333cm"><draw:image xlink:href="Pictures/8c82f89d5ac54106c96d7cd87cb7fcab.png" xlink:type="simple" xlink:show="embed" xlink:actuate="onLoad"/></draw:frame>Panel places</text:p></draw:text-box></draw:frame></text:p>
      <text:p text:style-name="Text_20_body">Above, common to all places, are displayed the date / Start time testing, the test description and test program. Just below for each location the information's displayed are:
</text:p>
      <text:list text:style-name="List_20_1">
        <text:list-item>
          <text:p text:style-name="Text_20_body"> In the top left corner there is the number for the place and to the right a colored light and a label that indicate the status as summarized in the following table:</text:p>
        </text:list-item>
      </text:list>
      <table:table>
        <table:table-column/>
        <table:table-column/>
        <table:table-column/>
        <table:table-row>
          <table:table-cell office:value-type="string" table:style-name="tableheader" table:number-columns-spanned="3">
            <text:p text:style-name="Table_20_Heading"> Status List Pl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lace not in test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lace with a test no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lace with a tes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Communication error with the hardware place </text:p>
          </table:table-cell>
        </table:table-row>
      </table:table>
      <text:list text:style-name="List_20_1">
        <text:list-item>
          <text:p text:style-name="Text_20_body"> Just below displays the <text:span text:style-name="Strong_20_Emphasis">Supplier/type</text:span>, <text:span text:style-name="Strong_20_Emphasis">model</text:span> and <text:span text:style-name="Strong_20_Emphasis">sample / code / ANC</text:span> relating to the component. Depending on the type of running program also shows the following details of the test:</text:p>
          <text:list text:style-name="Numbering_20_1">
            <text:list-item>
              <text:p text:style-name="Text_20_body">  <text:span text:style-name="Strong_20_Emphasis">Advanced program</text:span>: current step, total step, current cycle, total cycle, current command with the relative number of block and command name (Example 27.1 Oven ventilation, Block 27, command 1 name command), torque errors, contacts errors, leakage errors, leakage/rotation errors, release errors, flow errors and pressure out of range errors .  </text:p>
            </text:list-item>
          </text:list>
        </text:list-item>
      </text:list>
      <text:p text:style-name="Text_20_body">
The colors of the number of errors will be green if below the maximum limit set. If the error counter will be higher or equal than the maximum limit set, it will be displayed with the red color.
</text:p>
      <text:list text:style-name="List_20_1">
        <text:list-item>
          <text:p text:style-name="Text_20_body"> Lower down you see the graphic and an arrow pointing to the right or left , based on the last rotation performed. Just below ,the temperature of the detection and the pressure exerted on the component. To the right, a red icon or a green icon and labeled “OK”, “KO” indicating the presence of possible errors in the below dat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pressure value is only visible if at the start of the test in the field <text:span text:style-name="Strong_20_Emphasis">Pressure (N)</text:span> specify a value other than 0. <text:line-break/>It will be displayed in green if it is within the specified tolerance, otherwise red. </text:p>
          </table:table-cell>
        </table:table-row>
      </table:table>
      <text:h text:style-name="Heading_20_2" text:outline-level="2"><text:bookmark-start text:name="graphic_area"/>Graphic Area<text:bookmark-end text:name="graphic_area"/></text:h>
      <text:p text:style-name="Text_20_body">
Selecting the list of test a single place, the program shows a list of the curves acquired and the graph of the measured values acquired:</text:p>
      <text:p text:style-name="Text_20_body"><draw:frame draw:style-name="mediacenter" draw:name="Graphics area Legend" text:anchor-type="paragraph" draw:z-index="0" svg:width="15.875cm"><draw:text-box><text:p text:style-name="legendcenter"><draw:frame draw:style-name="mediacenter" draw:name="Graphics area" text:anchor-type="paragraph" draw:z-index="0" svg:width="15.875cm" svg:height="10.847916666667cm"><draw:image xlink:href="Pictures/72718cca2e97f2022c771c8e6789e697.png" xlink:type="simple" xlink:show="embed" xlink:actuate="onLoad"/></draw:frame>Graphics area</text:p></draw:text-box></draw:frame></text:p>
      <text:p text:style-name="Text_20_body">In the top bar are shown the following keys depending on if in the toolbar is selected the list of pressure or rotation :</text:p>
      <text:h text:style-name="Heading_20_5" text:outline-level="5"><text:bookmark-start text:name="rotation"/>Rotation<text:bookmark-end text:name="rotation"/></text:h>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 all the curves acquired at the same tim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Displays at the same time all the curves detected anti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Displays at the same time all the curves detected 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Displays the curves with higher pick value obtained during the rota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 the wrong curves. While pressing the SHIFT + CTRL activates the delete function curves erroneously detected </text:p>
          </table:table-cell>
        </table:table-row>
        <table:table-row>
          <table:table-cell office:value-type="string" table:style-name="tablecell">
            <text:p text:style-name="tablealignleft"> <draw:frame draw:style-name="media" draw:name="" text:anchor-type="as-char" draw:z-index="0" svg:width="0.635cm" svg:height="0.555625cm"><draw:image xlink:href="Pictures/f49ca099f60b809e5e8779a7e3f0314a.png" xlink:type="simple" xlink:show="embed" xlink:actuate="onLoad"/></draw:frame> </text:p>
          </table:table-cell>
          <table:table-cell office:value-type="string" table:style-name="tablecell">
            <text:p text:style-name="tablealignleft"> Select the curves in which a contact error occurr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7c8faf78a2cb21c636e0d29816336b5.png" xlink:type="simple" xlink:show="embed" xlink:actuate="onLoad"/></draw:frame> </text:p>
          </table:table-cell>
          <table:table-cell office:value-type="string" table:style-name="tablecell">
            <text:p text:style-name="tablealignleft"> Select the curves in which the pressure detected is out of rang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Show all the curves detected by the same command as the curve sel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Cancel the selection of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xclude from the list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estore the curves excluded from the lis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a text format all the values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 inserted in the grap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a4ae9ab2e651132047bb019b33c10ab.png" xlink:type="simple" xlink:show="embed" xlink:actuate="onLoad"/></draw:frame> </text:p>
          </table:table-cell>
          <table:table-cell office:value-type="string" table:style-name="tablecell">
            <text:p text:style-name="tablealignleft"> Show all the curves acquired by the function FIFO (all the curves acquired immediately after an error curve is detected) </text:p>
          </table:table-cell>
        </table:table-row>
      </table:table>
      <text:p text:style-name="Text_20_body">
In the list for each curve acquired, are show these information:</text:p>
      <text:list text:style-name="List_20_1">
        <text:list-item>
          <text:p text:style-name="Text_20_body"> the combination Block/Command;</text:p>
        </text:list-item>
        <text:list-item>
          <text:p text:style-name="Text_20_body"> the number of the cycle refers to the step or block;</text:p>
        </text:list-item>
        <text:list-item>
          <text:p text:style-name="Text_20_body"> the number of the total cycle;</text:p>
        </text:list-item>
        <text:list-item>
          <text:p text:style-name="Text_20_body"> the date and the hour of the acquisition;</text:p>
        </text:list-item>
        <text:list-item>
          <text:p text:style-name="Text_20_body"> direction: C clockwise rotation, A for anticlockwise rotation;</text:p>
        </text:list-item>
        <text:list-item>
          <text:p text:style-name="Text_20_body"> the temperature detected at the end of the rotation movement (*);</text:p>
        </text:list-item>
        <text:list-item>
          <text:p text:style-name="Text_20_body"> the pressure detected at the end of the rotation movement;</text:p>
        </text:list-item>
        <text:list-item>
          <text:p text:style-name="Text_20_body"> the starting point of the rotation (expressed in degrees);</text:p>
        </text:list-item>
        <text:list-item>
          <text:p text:style-name="Text_20_body"> degrees done;</text:p>
        </text:list-item>
        <text:list-item>
          <text:p text:style-name="Text_20_body"> rotation speed (expressed in degrees per seconds);</text:p>
        </text:list-item>
        <text:list-item>
          <text:p text:style-name="Text_20_body"> the type of curve , that can be “Auto” for the curves saved by the default settings of the test program otherwise it's empty for the curves saved for a negative result;</text:p>
        </text:list-item>
        <text:list-item>
          <text:p text:style-name="Text_20_body"> torque max value (Nm);</text:p>
        </text:list-item>
        <text:list-item>
          <text:p text:style-name="Text_20_body"> curve result;</text:p>
        </text:list-item>
        <text:list-item>
          <text:p text:style-name="Text_20_body"> the number of detected contacts (input 1) in the axial movement;</text:p>
        </text:list-item>
        <text:list-item>
          <text:p text:style-name="Text_20_body"> the number of detected contacts (input 2,3,4) in the rotation movement.</text:p>
        </text:list-item>
      </text:list>
      <text:p text:style-name="Text_20_body">
The curves with negative results, whether for exceeding the rated value in the detection of the torque or for problems in contacts, they are shown in red. </text:p>
      <text:p text:style-name="Text_20_body"><text:span text:style-name="Strong_20_Emphasis">Result of the axial contacts</text:span></text:p>
      <text:p text:style-name="Text_20_body">The column for the axial contacts show these information:</text:p>
      <text:p text:style-name="Text_20_body">”.” = not tested;</text:p>
      <text:p text:style-name="Text_20_body">“ok” = positive result : the state at the end of rotation meet the specified value(close or open);</text:p>
      <text:p text:style-name="Text_20_body">“nok” = negative result : the state doesn't meet the specified value.</text:p>
      <text:p text:style-name="Text_20_body"><text:span text:style-name="Strong_20_Emphasis">Result of the rotation contacts</text:span></text:p>
      <text:p text:style-name="Text_20_body">For each contacts , can be shown these information separated by this character ”/”</text:p>
      <text:p text:style-name="Text_20_body">”.” = not tested;</text:p>
      <text:p text:style-name="Text_20_body">numeric value = the number of state changes, corresponds to the specified value;</text:p>
      <text:p text:style-name="Text_20_body">numeric value between ”&lt;” ”&gt;” = the number of state changes, that doesn't corresponds to the specified valu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Here below is show the preview for the graphic print</text:p>
          </table:table-cell>
        </table:table-row>
      </table:table>
      <text:p text:style-name="Text_20_body">
<draw:frame draw:style-name="mediacenter" draw:name=" Graphic print example Legend" text:anchor-type="paragraph" draw:z-index="0" svg:width="15.875cm"><draw:text-box><text:p text:style-name="legendcenter"><draw:frame draw:style-name="mediacenter" draw:name=" Graphic print example" text:anchor-type="paragraph" draw:z-index="0" svg:width="15.875cm" svg:height="9.921875cm"><draw:image xlink:href="Pictures/ed01dd0b7e9905a90544bc068786e0a9.png" xlink:type="simple" xlink:show="embed" xlink:actuate="onLoad"/></draw:frame> Graphic print example</text:p></draw:text-box></draw:frame></text:p>
      <text:h text:style-name="Heading_20_5" text:outline-level="5"><text:bookmark-start text:name="pressure"/>Pressure<text:bookmark-end text:name="pressure"/></text:h>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 all the curves acquired at the same tim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Display at the same time all the curves acquired during the pressure moveme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e4c30205d54a3097c03c17ca269d862.png" xlink:type="simple" xlink:show="embed" xlink:actuate="onLoad"/></draw:frame> </text:p>
          </table:table-cell>
          <table:table-cell office:value-type="string" table:style-name="tablecell">
            <text:p text:style-name="tablealignleft"> Display at the same time all the curves acquired during the release moveme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Show all the curves detected by the same command as the curve sel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Cancel the curve selec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 inserted in the graph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text format all the values of the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
      <text:p text:style-name="Text_20_body">
In the list for each curve acquired, are show these information:</text:p>
      <text:list text:style-name="List_20_1">
        <text:list-item>
          <text:p text:style-name="Text_20_body"> the combination Block/Command;</text:p>
        </text:list-item>
        <text:list-item>
          <text:p text:style-name="Text_20_body"> the number of the cycle refers to the step or block;</text:p>
        </text:list-item>
        <text:list-item>
          <text:p text:style-name="Text_20_body"> the number of the total cycle;</text:p>
        </text:list-item>
        <text:list-item>
          <text:p text:style-name="Text_20_body"> the date and the hour of the acquisition;</text:p>
        </text:list-item>
        <text:list-item>
          <text:p text:style-name="Text_20_body"> direction : P for Pressure, R for Release;</text:p>
        </text:list-item>
        <text:list-item>
          <text:p text:style-name="Text_20_body"> the temperature detected at the end of pressure(*);</text:p>
        </text:list-item>
        <text:list-item>
          <text:p text:style-name="Text_20_body"> the pressure detected at the end of rotation;</text:p>
        </text:list-item>
        <text:list-item>
          <text:p text:style-name="Text_20_body"> the starting position expressed in millimeters;</text:p>
        </text:list-item>
        <text:list-item>
          <text:p text:style-name="Text_20_body"> the ending position expressed in millimeters;</text:p>
        </text:list-item>
        <text:list-item>
          <text:p text:style-name="Text_20_body"> the speed of axial movement expressed in millimeter for seconds;</text:p>
        </text:list-item>
      </text:list>
      <text:p text:style-name="Text_20_body">
In the box below the list of curves, the curves for the selected test are drawn. The thrust force expressed in Newton is vertically oriented, the position scale is horizontally oriented.
By clicking on the graph it's possible to draw a point in correspondence of the mouse click, that show the value of the detected force(if enabled from the graphic options, and between parentheses is show the position in millimeters).
By holding the right button of the mouse , a vertical bar appear and it will show the value of the force in correspondence of the bar.</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temperature will be the one read by the controller of the oven or if it is present by a module extra (ADAM 4018) for the connection of additional thermocouples <text:line-break/>that can be connected to each location.</text:p>
          </table:table-cell>
        </table:table-row>
      </table:table>
      <text:h text:style-name="Heading_20_1" text:outline-level="1"><text:bookmark-start text:name="test"/>Test<text:bookmark-end text:name="test"/></text:h>
      <text:p text:style-name="Text_20_body">
In this section we will explain all the operations that can be performed during the test phases: start, pause, resume, modify, deleting and saving.</text:p>
      <text:h text:style-name="Heading_20_2" text:outline-level="2"><text:bookmark-start text:name="new"/>New<text:bookmark-end text:name="new"/></text:h>
      <text:p text:style-name="Text_20_body">To begin the phase of rotation and acquisition of the torque we need to create a test. Select in the menu <text:span text:style-name="Emphasis"><text:span text:style-name="Strong_20_Emphasis">Test» New</text:span></text:span> or hold the key <text:span text:style-name="Strong_20_Emphasis">CTRL+N</text:span>; por simply, press the following button in the toolbar:</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The program displays the interface for input of data relating to the test to be performed:</text:p>
      <text:p text:style-name="Text_20_body"><draw:frame draw:style-name="mediacenter" draw:name="Window new test Legend" text:anchor-type="paragraph" draw:z-index="0" svg:width="10.583333333333cm"><draw:text-box><text:p text:style-name="legendcenter"><draw:frame draw:style-name="mediacenter" draw:name="Window new test" text:anchor-type="paragraph" draw:z-index="0" svg:width="10.583333333333cm" svg:height="14.44625cm"><draw:image xlink:href="Pictures/8709e191b1a4cce11d903ccfe8596323.png" xlink:type="simple" xlink:show="embed" xlink:actuate="onLoad"/></draw:frame>Window new test</text:p></draw:text-box></draw:frame></text:p>
      <text:p text:style-name="Text_20_body">We have to select the places on which the testing will be performed, then press on the icons of the taps in the upper panel to enable or disable. If necessary, but not required for the purposes of test, enter a description of the test and subsequently for each component include the following information: <text:span text:style-name="Strong_20_Emphasis"> Supplier/Type</text:span>, <text:span text:style-name="Strong_20_Emphasis">Model</text:span>, <text:span text:style-name="Strong_20_Emphasis">Description</text:span>, <text:span text:style-name="Strong_20_Emphasis">Rotation Anticlockwise (degrees)</text:span>, <text:span text:style-name="Strong_20_Emphasis">Rotation Clockwise (degrees)</text:span>, <text:span text:style-name="Strong_20_Emphasis">Max torque (Nm)</text:span>, <text:span text:style-name="Strong_20_Emphasis">Pressure (N)</text:span>, <text:span text:style-name="Strong_20_Emphasis">Pressure tolerance (N)</text:span>, <text:span text:style-name="Strong_20_Emphasis">Contacts axial</text:span>, <text:span text:style-name="Strong_20_Emphasis">Contacts rotation</text:span>, <text:span text:style-name="Strong_20_Emphasis">Max leakage</text:span> and <text:span text:style-name="Strong_20_Emphasis">Max and min current of release</text:span>.
To load data from the components archive, select all the locations listed in the list by clicking with the mouse in the column <text:span text:style-name="Strong_20_Emphasis">All</text:span> and press <text:span text:style-name="Strong_20_Emphasis">Load</text:span> for access to the archive:</text:p>
      <text:p text:style-name="Text_20_body">
<draw:frame draw:style-name="mediacenter" draw:name="Components archive Legend" text:anchor-type="paragraph" draw:z-index="0" svg:width="10.583333333333cm"><draw:text-box><text:p text:style-name="legendcenter"><draw:frame draw:style-name="mediacenter" draw:name="Components archive" text:anchor-type="paragraph" draw:z-index="0" svg:width="10.583333333333cm" svg:height="6.5616666666667cm"><draw:image xlink:href="Pictures/cda85b177e11eb30457e562619c2136b.png" xlink:type="simple" xlink:show="embed" xlink:actuate="onLoad"/></draw:frame>Components archive</text:p></draw:text-box></draw:frame></text:p>
      <text:p text:style-name="Text_20_body">Choose the place in the list and press <text:span text:style-name="Strong_20_Emphasis">Select</text:span> to go back to the pane of test start. Afterwards you can manually change the setting loaded for each place simply selecting the place in the components list. The other fields : <text:span text:style-name="Strong_20_Emphasis">Sample/Code/ANC</text:span>, <text:span text:style-name="Strong_20_Emphasis">Stamping/Data production</text:span>, <text:span text:style-name="Strong_20_Emphasis">Lot/Traceability</text:span> and <text:span text:style-name="Strong_20_Emphasis">Note</text:span> they must be inserted step by step.</text:p>
      <text:p text:style-name="Text_20_body">In the end to select the test program (unique for all components), click the panel programs Standard or Advanced and press <text:span text:style-name="Strong_20_Emphasis">Load</text:span> for access to the selection window.</text:p>
      <text:p text:style-name="Text_20_body"><draw:frame draw:style-name="mediacenter" draw:name="Editor advanced program  Legend" text:anchor-type="paragraph" draw:z-index="0" svg:width="19.84375cm" style:rel-width="100%"><draw:text-box><text:p text:style-name="legendcenter"><draw:frame draw:style-name="mediacenter" draw:name="Editor advanced program " text:anchor-type="paragraph" draw:z-index="0" svg:width="19.84375cm" style:rel-width="100%" svg:height="12.276666666667cm" style:rel-height="scale"><draw:image xlink:href="Pictures/b65d53f9e756770cf0af6a45116de799.png" xlink:type="simple" xlink:show="embed" xlink:actuate="onLoad"/></draw:frame>Editor advanced program </text:p></draw:text-box></draw:frame></text:p>
      <text:p text:style-name="Text_20_body">Highlight it in the list of those present in the archive and press <text:span text:style-name="Strong_20_Emphasis">Select</text:span>. For more information on advanced program management see the relevant paragraphs in chapter Archive components and programs. </text:p>
      <text:p text:style-name="Text_20_body">Complete the procedure by pressing  <text:span text:style-name="Strong_20_Emphasis">Confirm</text:span> or <text:span text:style-name="Strong_20_Emphasis">Cancel</text:span> for abort the star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modification of some fields regarding the rotation, the pressure and the inputs is allowed only after being authenticated with password.</text:p>
          </table:table-cell>
        </table:table-row>
      </table:table>
      <text:h text:style-name="Heading_20_2" text:outline-level="2"><text:bookmark-start text:name="repeat"/>Repeat<text:bookmark-end text:name="repeat"/></text:h>
      <text:p text:style-name="Text_20_body">Finished a test you can start a new one with the same settings as the last program done.
Select on Menu <text:span text:style-name="Emphasis"><text:span text:style-name="Strong_20_Emphasis">Test » Repeat</text:span></text:span> or press the keys <text:span text:style-name="Strong_20_Emphasis">CTRL+R</text:span> or, simply, press the following button on the toolbar:</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s for the editing (see next paragraph), the program displays a window to enter or change any information that does not affect the operation of testing.</text:p>
      <text:h text:style-name="Heading_20_2" text:outline-level="2"><text:bookmark-start text:name="modify"/>Modify<text:bookmark-end text:name="modify"/></text:h>
      <text:p text:style-name="Text_20_body">
Also during the test we can change the information of the program that do not go to affect the implementation of the test . Choose from the menu <text:span text:style-name="Emphasis"><text:span text:style-name="Strong_20_Emphasis">Test » Modify</text:span></text:span>, or press <text:span text:style-name="Strong_20_Emphasis">CTRL+M</text:span>, or press this button on the toolbar:</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From the window that appears you can correct the personal data of place:<text:span text:style-name="Strong_20_Emphasis">Supplier/Type</text:span>, <text:span text:style-name="Strong_20_Emphasis">Model</text:span>, <text:span text:style-name="Strong_20_Emphasis">Description</text:span>, <text:span text:style-name="Strong_20_Emphasis">Sample/Code/ANC</text:span>, <text:span text:style-name="Strong_20_Emphasis">Stamping / Data production</text:span>, <text:span text:style-name="Strong_20_Emphasis">Lot/Machine</text:span> and <text:span text:style-name="Strong_20_Emphasis">Note</text:span>.
Is not possible to edit: maximum torque, number of axial and rotation contacts , rotation degree (Left and Right),value of the pressure plate and relative tolerance, and the test program running.
If the test is not yet started, you can also remove one or more places from it. You must press the mouse icon in the upper panel and respond <text:span text:style-name="Strong_20_Emphasis"> Yes </text:span> to the next confirmation message. The place will now be removed from the testing resulting empty.
</text:p>
      <text:h text:style-name="Heading_20_2" text:outline-level="2"><text:bookmark-start text:name="start"/>Start<text:bookmark-end text:name="start"/></text:h>
      <text:p text:style-name="Text_20_body">Once you created a new test you have to start it .
Select fromt the menu <text:span text:style-name="Emphasis"><text:span text:style-name="Strong_20_Emphasis">Test » Start</text:span></text:span> or press <text:span text:style-name="Strong_20_Emphasis">F5</text:span> or, simply, press the following button on the toolbar:</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Once started the testing, at the end of each rotation, the program shows the graph of the torque detected with values of temperature and pressure detected on the component. During the leakage test phase that can be performed on a place at a time, in correspondence of the component concerned, is displayed a bar and the time left for the acquisition.</text:p>
      <text:p text:style-name="Text_20_body">The same function can be used to resume a previously interrupted test.
</text:p>
      <text:h text:style-name="Heading_20_2" text:outline-level="2"><text:bookmark-start text:name="pause"/>Pause<text:bookmark-end text:name="pause"/></text:h>
      <text:p text:style-name="Text_20_body">If a test is paused, it suspend the acquisition of data that can be retrieved later. To pause a test you have to select the menu <text:span text:style-name="Emphasis"> <text:span text:style-name="Strong_20_Emphasis">Test » Pause</text:span> </text:span>  or press the  <text:span text:style-name="Strong_20_Emphasis"> F6 </text:span> or, more simply, press the following button in the toolbar:</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hen select <text:span text:style-name="Strong_20_Emphasis">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 it stops after running the last command of cyclic block</text:p>
          </table:table-cell>
        </table:table-row>
      </table:table>
      <text:h text:style-name="Heading_20_2" text:outline-level="2"><text:bookmark-start text:name="immediate_break"/>Immediate break<text:bookmark-end text:name="immediate_break"/></text:h>
      <text:p text:style-name="Text_20_body">
As for the function  <text:span text:style-name="Strong_20_Emphasis">Interruption</text:span> this also stops the testing but it doesn't wait the end of the current cycle to move back the taps to start position.
To immediate break a test select the menu <text:span text:style-name="Emphasis"> <text:span text:style-name="Strong_20_Emphasis"> Test»Break and unlock</text:span> </text:span>  or press the next button in the toolbar:
<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Then select  <text:span text:style-name="Strong_20_Emphasis"> 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test will be immediately stops without move back the taps to start position</text:p>
          </table:table-cell>
        </table:table-row>
      </table:table>
      <text:h text:style-name="Heading_20_2" text:outline-level="2"><text:bookmark-start text:name="delete"/>Delete<text:bookmark-end text:name="delete"/></text:h>
      <text:p text:style-name="Text_20_body">
The elimination of a test deletes all data. To do this you must select the menu command <text:span text:style-name="Emphasis"> <text:span text:style-name="Strong_20_Emphasis">Test » Delete</text:span> </text:span> or simply press the next button in the toolbar:</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Then press <text:span text:style-name="Strong_20_Emphasis"> Yes </text:span> in the following confirmation messag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 test if deleted can not be retrieved anymore, so pay close attention.</text:p>
          </table:table-cell>
        </table:table-row>
      </table:table>
      <text:h text:style-name="Heading_20_2" text:outline-level="2"><text:bookmark-start text:name="save"/>Save<text:bookmark-end text:name="save"/></text:h>
      <text:p text:style-name="Text_20_body">
This function allows you to save in archive the test finished or interrupted. First, it is advisable to complete the insertion of data relating to the test and the results of test, so that once saved, it can be found easily with the research tools.
Select the menu item <text:span text:style-name="Emphasis"> <text:span text:style-name="Strong_20_Emphasis">Test » Save </text:span> </text:span>  or, more simply, press the following button in the toolbar:</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  <text:span text:style-name="Strong_20_Emphasis"> Yes </text:span> in the following confirmation message.</text:p>
      <text:h text:style-name="Heading_20_2" text:outline-level="2"><text:bookmark-start text:name="details"/>Details<text:bookmark-end text:name="details"/></text:h>
      <text:p text:style-name="Text_20_body">
You can at any time display the details of the program test running. 
You must first select one of the places in the list on the right, and then select from the menu <text:span text:style-name="Emphasis"> <text:span text:style-name="Strong_20_Emphasis">Test » Details</text:span> </text:span> , or press the key  <text:span text:style-name="Strong_20_Emphasis"> Ctrl + D </text:span> alternatively press the following button from the toolbar:</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In the window that appears summarizes all the data of the test and in the case of standard program, all steps of the running program, while in the case of advanced program, block information and controls testing.</text:p>
      <text:p text:style-name="Text_20_body">To return to the main screen, press the <text:span text:style-name="Strong_20_Emphasis">Exit </text:span> button.</text:p>
      <text:h text:style-name="Heading_20_3" text:outline-level="3"><text:bookmark-start text:name="details_advanced_program"/>Details advanced program<text:bookmark-end text:name="details_advanced_program"/></text:h>
      <text:p text:style-name="Text_20_body">
<draw:frame draw:style-name="mediacenter" draw:name="Advanced program details Legend" text:anchor-type="paragraph" draw:z-index="0" svg:width="11.90625cm"><draw:text-box><text:p text:style-name="legendcenter"><draw:frame draw:style-name="mediacenter" draw:name="Advanced program details" text:anchor-type="paragraph" draw:z-index="0" svg:width="11.90625cm" svg:height="8.6254166666667cm"><draw:image xlink:href="Pictures/f3867d78e37b5c8af24081bbc7a29899.png" xlink:type="simple" xlink:show="embed" xlink:actuate="onLoad"/></draw:frame>Advanced program details</text:p></draw:text-box></draw:frame></text:p>
      <text:p text:style-name="Text_20_body">This window shows a list of blocks with the respective controls that characterize the current program. For each block next to the consecutive number (in brackets) and the name, show the number of cycles performed and the total. Immediately below lists all the commands in extended mode with the appropriate parameters enclosed in brackets. Icons to the left of each item indicate the current state of the program:
</text:p>
      <table:table>
        <table:table-column/>
        <table:table-column/>
        <table:table-row>
          <table:table-cell office:value-type="string" table:style-name="tableheader">
            <text:p text:style-name="Table_20_Heading">Icon</text:p>
          </table:table-cell>
          <table:table-cell office:value-type="string" table:style-name="tableheader">
            <text:p text:style-name="Table_20_Heading">Description</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command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yclic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yclic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yclic command not executed</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block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block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block not executed </text:p>
          </table:table-cell>
        </table:table-row>
      </table:table>
      <text:h text:style-name="Heading_20_2" text:outline-level="2"><text:bookmark-start text:name="maximum_values"/>Maximum values<text:bookmark-end text:name="maximum_values"/></text:h>
      <text:p text:style-name="Text_20_body">
This function allows you to analyze for each place the maximum values of torque curves acquired during testing.
Select from the menu <text:span text:style-name="Emphasis"><text:span text:style-name="Strong_20_Emphasis">Test » Maximum value</text:span></text:span>, or press <text:span text:style-name="Strong_20_Emphasis">CTRL + V</text:span> to access to this window:
<draw:frame draw:style-name="mediacenter" draw:name="Windows max values Legend" text:anchor-type="paragraph" draw:z-index="0" svg:width="11.90625cm"><draw:text-box><text:p text:style-name="legendcenter"><draw:frame draw:style-name="mediacenter" draw:name="Windows max values" text:anchor-type="paragraph" draw:z-index="0" svg:width="11.90625cm" svg:height="7.9375cm"><draw:image xlink:href="Pictures/dbc80f2ff922520023a033f2c6755e31.png" xlink:type="simple" xlink:show="embed" xlink:actuate="onLoad"/></draw:frame>Windows max values</text:p></draw:text-box></draw:frame></text:p>
      <text:p text:style-name="Text_20_body">The place or places to be analyzed can be selected in the list visible in the upper left of the window itself or by pressing the button <text:span text:style-name="Strong_20_Emphasis">Select all</text:span>. 
Immediately below it is necessary to activate the boxes  <text:span text:style-name="Strong_20_Emphasis">Clockwise</text:span>/<text:span text:style-name="Strong_20_Emphasis">Anti Clockwise</text:span>  to display its curves.</text:p>
      <text:p text:style-name="Text_20_body">In form it displays three graphs and respectively starting from the top:
</text:p>
      <text:list text:style-name="List_20_1">
        <text:list-item>
          <text:p text:style-name="Text_20_body"> <text:span text:style-name="Strong_20_Emphasis">graph of the maximum values</text:span>;</text:p>
        </text:list-item>
        <text:list-item>
          <text:p text:style-name="Text_20_body"> <text:span text:style-name="Strong_20_Emphasis">graph of errors in contacts</text:span>;</text:p>
        </text:list-item>
        <text:list-item>
          <text:p text:style-name="Text_20_body"> <text:span text:style-name="Strong_20_Emphasis">graph of the temperature detected in the oven</text:span></text:p>
        </text:list-item>
      </text:list>
      <text:p text:style-name="Text_20_body">The curves displayed in the first graph are affected by the following options:
</text:p>
      <text:list text:style-name="List_20_1">
        <text:list-item>
          <text:p text:style-name="Text_20_body"> <text:span text:style-name="Strong_20_Emphasis">All</text:span>: graph of the maximum values of all the acquired curves also for error;</text:p>
        </text:list-item>
        <text:list-item>
          <text:p text:style-name="Text_20_body"> <text:span text:style-name="Strong_20_Emphasis">Only acquisitions</text:span>: graph of the maximum values of the curves only acquired in automatic mode.</text:p>
        </text:list-item>
      </text:list>
      <text:p text:style-name="Text_20_body">
A more detailed analysis can also be performed by changing the options for degrees that allow you to include in the calculation only a few curves or even part of them:
</text:p>
      <text:list text:style-name="List_20_1">
        <text:list-item>
          <text:p text:style-name="Text_20_body"> <text:span text:style-name="Strong_20_Emphasis">Starting degrees</text:span>: start value acquisition ;</text:p>
        </text:list-item>
        <text:list-item>
          <text:p text:style-name="Text_20_body"> <text:span text:style-name="Strong_20_Emphasis">Ending degrees</text:span>: end value acquisition;</text:p>
        </text:list-item>
      </text:list>
      <text:list text:style-name="List_20_1">
        <text:list-item>
          <text:p text:style-name="Text_20_body"> <text:span text:style-name="Strong_20_Emphasis">Use degrees variance</text:span>: value set at the creation of test;</text:p>
        </text:list-item>
      </text:list>
      <text:list text:style-name="List_20_1">
        <text:list-item>
          <text:p text:style-name="Text_20_body"> <text:span text:style-name="Strong_20_Emphasis">Starting variance</text:span>: degrees that are discarded for exclude peaks when  rotation start;</text:p>
        </text:list-item>
        <text:list-item>
          <text:p text:style-name="Text_20_body"> <text:span text:style-name="Strong_20_Emphasis">Ending variance</text:span>: degrees to be discarded at the end of each curve for exclude peaks if you hit the limit.</text:p>
        </text:list-item>
      </text:list>
      <text:p text:style-name="Text_20_body">Every time you change one of these values must be selected <text:span text:style-name="Strong_20_Emphasis">Update</text:span> to run the calculations again. The other buttons on the form are:
</text:p>
      <text:list text:style-name="List_20_1">
        <text:list-item>
          <text:p text:style-name="Text_20_body"> <text:span text:style-name="Strong_20_Emphasis">Save</text:span>:  save the graph of maximum values as JPEG;</text:p>
        </text:list-item>
        <text:list-item>
          <text:p text:style-name="Text_20_body"> <text:span text:style-name="Strong_20_Emphasis">Export</text:span>:  export the maximum values detected as a text file ;</text:p>
        </text:list-item>
        <text:list-item>
          <text:p text:style-name="Text_20_body"> <text:span text:style-name="Strong_20_Emphasis">Print</text:span>: displays the print preview of the graphs;</text:p>
        </text:list-item>
        <text:list-item>
          <text:p text:style-name="Text_20_body"> <text:span text:style-name="Strong_20_Emphasis">Exit</text:span>: close the form.</text:p>
        </text:list-item>
      </text:list>
      <text:h text:style-name="Heading_20_2" text:outline-level="2"><text:bookmark-start text:name="leakage_test"/>Leakage test<text:bookmark-end text:name="leakage_test"/></text:h>
      <text:p text:style-name="Text_20_body">
This feature show the list of the all leakage test executed during the main test.
Select from the menu <text:span text:style-name="Emphasis"><text:span text:style-name="Strong_20_Emphasis">Test» Leakage test</text:span></text:span>, or press the short key <text:span text:style-name="Strong_20_Emphasis">CTRL + T</text:span> to access the following window:</text:p>
      <text:p text:style-name="Text_20_body"><draw:frame draw:style-name="mediacenter" draw:name=" Leakage tests list  Legend" text:anchor-type="paragraph" draw:z-index="0" svg:width="13.229166666667cm"><draw:text-box><text:p text:style-name="legendcenter"><draw:frame draw:style-name="mediacenter" draw:name=" Leakage tests list " text:anchor-type="paragraph" draw:z-index="0" svg:width="13.229166666667cm" svg:height="8.255cm"><draw:image xlink:href="Pictures/7078275ee11f84e92c5dae35a0a5464d.png" xlink:type="simple" xlink:show="embed" xlink:actuate="onLoad"/></draw:frame> Leakage tests list </text:p></draw:text-box></draw:frame></text:p>
      <text:p text:style-name="Text_20_body">To view the test list, select the place in the list at the top left of the window. For each test is provided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P.(N):</text:span> pressure exerted on the rod of the component;</text:p>
      <text:p text:style-name="Text_20_body"><text:span text:style-name="Strong_20_Emphasis">P.(mbar):</text:span> test pressure exerted from the ATEQ machine;</text:p>
      <text:p text:style-name="Text_20_body"><text:span text:style-name="Strong_20_Emphasis">Leakage value:</text:span> value max , acquired from the machine;</text:p>
      <text:p text:style-name="Text_20_body"><text:span text:style-name="Strong_20_Emphasis">Result:</text:span> result assigned by the test program;</text:p>
      <text:p text:style-name="Text_20_body"><text:span text:style-name="Strong_20_Emphasis">Degrees:</text:span> indicate the angular position where the leakage test was performed;</text:p>
      <text:p text:style-name="Text_20_body"><text:span text:style-name="Strong_20_Emphasis">Data:</text:span> data read from ATEQ machine.</text:p>
      <text:p text:style-name="Text_20_body">As shown in the previous image, the tests are listed with different coloration according to the typology. The values must be colored red in the case of a negative result.</text:p>
      <text:p text:style-name="Text_20_body">The list can be filtered by selecting on of the following option:
</text:p>
      <text:list text:style-name="List_20_1">
        <text:list-item>
          <text:p text:style-name="Text_20_body"> <text:span text:style-name="Strong_20_Emphasis">All</text:span>: no filter;</text:p>
        </text:list-item>
        <text:list-item>
          <text:p text:style-name="Text_20_body"> <text:span text:style-name="Strong_20_Emphasis">Internal leakage</text:span>: Show a list of the only internal leakage tests;</text:p>
        </text:list-item>
        <text:list-item>
          <text:p text:style-name="Text_20_body"> <text:span text:style-name="Strong_20_Emphasis">External leakage</text:span>: Show a list of the only external leakage tests;</text:p>
        </text:list-item>
        <text:list-item>
          <text:p text:style-name="Text_20_body"> <text:span text:style-name="Strong_20_Emphasis">Magnet leakage</text:span>: Show a list of the only magnet leakage tests;</text:p>
        </text:list-item>
      </text:list>
      <text:p text:style-name="Text_20_body">
In the form are shown five graph and respectively starting from the top:
</text:p>
      <text:list text:style-name="List_20_1">
        <text:list-item>
          <text:p text:style-name="Text_20_body"> <text:span text:style-name="Strong_20_Emphasis">graph internal leakage values</text:span> : max value internal leakage;  </text:p>
        </text:list-item>
        <text:list-item>
          <text:p text:style-name="Text_20_body"> <text:span text:style-name="Strong_20_Emphasis">graph external leakage values</text:span> : max value external leakage;</text:p>
        </text:list-item>
        <text:list-item>
          <text:p text:style-name="Text_20_body"> <text:span text:style-name="Strong_20_Emphasis">graph magnet leakage values</text:span>  : max value magnet leakage;</text:p>
        </text:list-item>
        <text:list-item>
          <text:p text:style-name="Text_20_body"> <text:span text:style-name="Strong_20_Emphasis">graph of errors encountered</text:span> : for each negative test , the value will be incremented by a unit;</text:p>
        </text:list-item>
        <text:list-item>
          <text:p text:style-name="Text_20_body"> <text:span text:style-name="Strong_20_Emphasis">graph of the temperature read by the oven</text:span>.</text:p>
        </text:list-item>
      </text:list>
      <text:p text:style-name="Text_20_body">
In every graph , except for the temperature graph, the curves shown changes by the number of places selected. </text:p>
      <text:p text:style-name="Text_20_body">To close the form press the button <text:span text:style-name="Strong_20_Emphasis">Exit</text:span>.
</text:p>
      <text:h text:style-name="Heading_20_2" text:outline-level="2"><text:bookmark-start text:name="leakage_rotation_tests"/>Leakage/rotation tests<text:bookmark-end text:name="leakage_rotation_tests"/></text:h>
      <text:p text:style-name="Text_20_body">This function displays the list of all leakage/rotation test performed during the main test.
Select from the menu <text:span text:style-name="Emphasis"><text:span text:style-name="Strong_20_Emphasis">Test » Leakage/rotation test</text:span></text:span>, or press the shortcut <text:span text:style-name="Strong_20_Emphasis">CTRL + P</text:span> to show the following window:
<draw:frame draw:style-name="mediacenter" draw:name="" text:anchor-type="paragraph" draw:z-index="0" svg:width="15.875cm" svg:height="9.921875cm"><draw:image xlink:href="Pictures/be4a851cde9e16270c87afe0d6bcc4ca.png" xlink:type="simple" xlink:show="embed" xlink:actuate="onLoad"/></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Degrees:</text:span> indicate the degrees performed during the leakage test;</text:p>
      <text:p text:style-name="Text_20_body"><text:span text:style-name="Strong_20_Emphasis">Starting degree:</text:span> indicate the in which degree the leakage test is started;</text:p>
      <text:p text:style-name="Text_20_body"><text:span text:style-name="Strong_20_Emphasis">Leakage max. (cc/h):</text:span> max leakage value detected by the machine during the test;</text:p>
      <text:p text:style-name="Text_20_body">In the graphics area for each selected component, is displayed the curve of the maximum leakage value detected during every single test executed.
If you select a single acquisition, you can see graphically the leakage values acquired during rotation:</text:p>
      <text:p text:style-name="Text_20_body"><draw:frame draw:style-name="mediacenter" draw:name="" text:anchor-type="paragraph" draw:z-index="0" svg:width="15.875cm" svg:height="4.2333333333333cm"><draw:image xlink:href="Pictures/bb879c034b9a642695bc796eac969a68.png" xlink:type="simple" xlink:show="embed" xlink:actuate="onLoad"/></draw:frame>
</text:p>
      <text:h text:style-name="Heading_20_2" text:outline-level="2"><text:bookmark-start text:name="unlock_magnet_test"/>Unlock magnet test<text:bookmark-end text:name="unlock_magnet_test"/></text:h>
      <text:p text:style-name="Text_20_body">This function displays a list of all the leakage tests performed during testing. Select from the menu <text:span text:style-name="Strong_20_Emphasis"><text:span text:style-name="Emphasis">Test» Release test</text:span></text:span>, or press <text:span text:style-name="Strong_20_Emphasis">CTRL + S</text:span> to access this window:</text:p>
      <text:p text:style-name="Text_20_body"><draw:frame draw:style-name="mediacenter" draw:name="" text:anchor-type="paragraph" draw:z-index="0" svg:width="15.875cm" svg:height="9.921875cm"><draw:image xlink:href="Pictures/3650050a771d76765cd884acebe69c26.png" xlink:type="simple" xlink:show="embed" xlink:actuate="onLoad"/></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Starting degree:</text:span> indicate in degrees, the position where the release test is executed;</text:p>
      <text:p text:style-name="Text_20_body"><text:span text:style-name="Strong_20_Emphasis">Release (mA):</text:span> indicate the release value detected during the test;</text:p>
      <text:h text:style-name="Heading_20_2" text:outline-level="2"><text:bookmark-start text:name="contact_test"/>Contact test<text:bookmark-end text:name="contact_test"/></text:h>
      <text:p text:style-name="Text_20_body">
This function displays a list of all the leakage tests performed during testing. Select from the menu <text:span text:style-name="Emphasis"><text:span text:style-name="Strong_20_Emphasis">Test» Contact test</text:span></text:span>, or press <text:span text:style-name="Strong_20_Emphasis">CTRL + X</text:span> to access to this window:</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9.921875cm"><draw:image xlink:href="Pictures/dad9668f303b069b139cbb7cb25d0968.png" xlink:type="simple" xlink:show="embed" xlink:actuate="onLoad"/></draw:frame> </text:p></draw:text-box></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Contact:</text:span> indicate on which contact the test is executed;</text:p>
      <text:p text:style-name="Text_20_body"><text:span text:style-name="Strong_20_Emphasis">Movement type:</text:span> indicate the movement type executed for the test, that can be : thrust, release, clockwise rotation, anticlockwise rotation</text:p>
      <text:p text:style-name="Text_20_body"><text:span text:style-name="Strong_20_Emphasis">Start Position:</text:span> indicate the starting position when the test start , that can be display in millimeters or degrees , depending on the movement type </text:p>
      <text:p text:style-name="Text_20_body"><text:span text:style-name="Strong_20_Emphasis">Position:</text:span> Indicate after how many millimeter/degrees the state of the contact is changed</text:p>
      <text:p text:style-name="Text_20_body"><text:span text:style-name="Strong_20_Emphasis">State:</text:span> Indicate the contact state , that can be Open or Closed</text:p>
      <text:p text:style-name="Text_20_body"><text:span text:style-name="Strong_20_Emphasis">Result:</text:span> Indicate if the test result is positive <text:span text:style-name="Strong_20_Emphasis">OK</text:span> or negative <text:span text:style-name="Strong_20_Emphasis">KO</text:span></text:p>
      <text:p text:style-name="Text_20_body">If a test is selected the graph below will appear and it will show every status changed of the contact:</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6145833333333cm"><draw:image xlink:href="Pictures/19c8cb1b9bda9072584c0d7b93e0cebe.png" xlink:type="simple" xlink:show="embed" xlink:actuate="onLoad"/></draw:frame> </text:p></draw:text-box></draw:frame></text:p>
      <text:h text:style-name="Heading_20_2" text:outline-level="2"><text:bookmark-start text:name="flow_tests"/>Flow tests<text:bookmark-end text:name="flow_tests"/></text:h>
      <text:p text:style-name="Text_20_body">
This function displays the list of all flow/rotation test performed during the main test.
Select from the menu <text:span text:style-name="Emphasis"><text:span text:style-name="Strong_20_Emphasis">Test » Flow test</text:span></text:span>, or press the shortcut <text:span text:style-name="Strong_20_Emphasis">CTRL + K</text:span> to show the following window:
<draw:frame draw:style-name="mediacenter" draw:name="" text:anchor-type="paragraph" draw:z-index="0" svg:width="15.875cm" svg:height="8.9429166666667cm"><draw:image xlink:href="Pictures/50fc74aceaba481912a31ccfbfec9028.png" xlink:type="simple" xlink:show="embed" xlink:actuate="onLoad"/></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of block/command;</text:p>
      <text:p text:style-name="Text_20_body"><text:span text:style-name="Strong_20_Emphasis">Cycle:</text:span> cycle number of the block in execution;</text:p>
      <text:p text:style-name="Text_20_body"><text:span text:style-name="Strong_20_Emphasis">Total:</text:span> total cycle executed from the beginning of the test;</text:p>
      <text:p text:style-name="Text_20_body"><text:span text:style-name="Strong_20_Emphasis">Date/Hour:</text:span>  date/hour of acquisition;</text:p>
      <text:p text:style-name="Text_20_body"><text:span text:style-name="Strong_20_Emphasis">TA:</text:span> Room temperature (inside the oven);</text:p>
      <text:p text:style-name="Text_20_body"><text:span text:style-name="Strong_20_Emphasis">Degrees:</text:span> indicate the degrees performed during the flow test;</text:p>
      <text:p text:style-name="Text_20_body"><text:span text:style-name="Strong_20_Emphasis">Starting degree:</text:span> indicate the in which degree the flow test is started;</text:p>
      <text:p text:style-name="Text_20_body"><text:span text:style-name="Strong_20_Emphasis">Flow min. (L/hr):</text:span> min flow value detected by the machine during the test;</text:p>
      <text:p text:style-name="Text_20_body"><text:span text:style-name="Strong_20_Emphasis">Flow max. (L/hr):</text:span> max flow value detected by the machine during the test;</text:p>
      <text:p text:style-name="Text_20_body"><text:span text:style-name="Strong_20_Emphasis">Outside range %:</text:span> percentage of acquired values outside first sample curve (the lastone in the list);</text:p>
      <text:p text:style-name="Text_20_body"><text:span text:style-name="Strong_20_Emphasis">Max difference (L/hr):</text:span> max difference from sample curve; </text:p>
      <text:p text:style-name="Text_20_body"><text:span text:style-name="Strong_20_Emphasis">Result:</text:span> Indicate if the test result is positive <text:span text:style-name="Strong_20_Emphasis">OK</text:span> or negative <text:span text:style-name="Strong_20_Emphasis">KO</text:span></text:p>
      <text:p text:style-name="Text_20_body">In the graphics area for each selected component, is displayed the curve of the maximum flow value detected during every single test executed and the graph of the area between max and minimum value.
If you select a single acquisition, you can see graphically the flow values acquired during rotation:</text:p>
      <text:p text:style-name="Text_20_body"><draw:frame draw:style-name="mediacenter" draw:name="" text:anchor-type="paragraph" draw:z-index="0" svg:width="15.875cm" svg:height="8.9429166666667cm"><draw:image xlink:href="Pictures/c44277c6ac17262de2608c5e8e9aa579.png" xlink:type="simple" xlink:show="embed" xlink:actuate="onLoad"/></draw:frame>
</text:p>
      <text:h text:style-name="Heading_20_2" text:outline-level="2"><text:bookmark-start text:name="analysis"/>Analysis<text:bookmark-end text:name="analysis"/></text:h>
      <text:p text:style-name="Text_20_body">
By using this function you will access to a panel in which you will be able to analyze the result of every type of test.</text:p>
      <text:p text:style-name="Text_20_body"><draw:frame draw:style-name="mediacenter" draw:name=" Analysis test window Legend" text:anchor-type="paragraph" draw:z-index="0" svg:width="11.90625cm"><draw:text-box><text:p text:style-name="legendcenter"><draw:frame draw:style-name="mediacenter" draw:name=" Analysis test window" text:anchor-type="paragraph" draw:z-index="0" svg:width="11.90625cm" svg:height="7.4347916666667cm"><draw:image xlink:href="Pictures/5029ca957a8ab40382994f58f2c823af.png" xlink:type="simple" xlink:show="embed" xlink:actuate="onLoad"/></draw:frame> Analysis test window</text:p></draw:text-box></draw:frame></text:p>
      <text:p text:style-name="Text_20_body">Use the left-side button to view the various types of test described in the previous paragraphs.</text:p>
      <text:h text:style-name="Heading_20_2" text:outline-level="2"><text:bookmark-start text:name="graphic_settings"/>Graphic settings<text:bookmark-end text:name="graphic_settings"/></text:h>
      <text:p text:style-name="Text_20_body">
Graphic settings can be changed from the drop-down menu displayed by right-clicking in the graphics area.</text:p>
      <text:p text:style-name="Text_20_body"><draw:frame draw:style-name="mediacenter" draw:name="  Legend" text:anchor-type="paragraph" draw:z-index="0" svg:width="6.35cm"><draw:text-box><text:p text:style-name="legendcenter"><draw:frame draw:style-name="mediacenter" draw:name=" " text:anchor-type="paragraph" draw:z-index="0" svg:width="6.35cm" svg:height="6.7733333333333cm"><draw:image xlink:href="Pictures/9748cec587ed8b69f6cc1badef822c8c.png" xlink:type="simple" xlink:show="embed" xlink:actuate="onLoad"/></draw:frame> </text:p></draw:text-box></draw:frame></text:p>
      <text:h text:style-name="Heading_20_3" text:outline-level="3"><text:bookmark-start text:name="edit_the_scale_of_the_cycles"/>Edit the scale of the cycles<text:bookmark-end text:name="edit_the_scale_of_the_cycles"/></text:h>
      <text:p text:style-name="Text_20_body">The X axis of the graph of the torque values gives the number of cycles, which can be modified in the following manner:</text:p>
      <text:list text:style-name="List_20_1">
        <text:list-item>
          <text:p text:style-name="Text_20_body"> click on the graph with the right mouse button;</text:p>
        </text:list-item>
        <text:list-item>
          <text:p text:style-name="Text_20_body"> in the popup menu select <text:span text:style-name="Strong_20_Emphasis">select scale</text:span> and then <text:span text:style-name="Strong_20_Emphasis">blocks / steps</text:span> to view the subdivisions according to the blocks of the program otherwise a number from <text:span text:style-name="Strong_20_Emphasis">1</text:span> to <text:span text:style-name="Strong_20_Emphasis">10</text:span> representing splitter maximum number of cycles envisaged in the program:</text:p>
        </text:list-item>
        <text:list-item>
          <text:p text:style-name="Text_20_body"> select autoscale to relate the lenght of X axis to the number of cycles done during the test.</text:p>
        </text:list-item>
      </text:list>
      <text:h text:style-name="Heading_20_3" text:outline-level="3"><text:bookmark-start text:name="edit_max_value"/>Edit max value<text:bookmark-end text:name="edit_max_value"/></text:h>
      <text:p text:style-name="Text_20_body">For the leakage, leakage/rotation and release graph , is possible to set the max value of the scale:</text:p>
      <text:list text:style-name="List_20_1">
        <text:list-item>
          <text:p text:style-name="Text_20_body"> right click with the mouse on the graph;</text:p>
        </text:list-item>
        <text:list-item>
          <text:p text:style-name="Text_20_body"> by clicking on option the windows below will be shown, where you can set the max scale for the respective graphs , <text:span text:style-name="Strong_20_Emphasis">Leakage graph options</text:span> , <text:span text:style-name="Strong_20_Emphasis">Leakage/rotation options</text:span>, <text:span text:style-name="Strong_20_Emphasis">Release graph options</text:span>, <text:span text:style-name="Strong_20_Emphasis">Flow graph options</text:span>:</text:p>
        </text:list-item>
      </text:list>
      <text:p text:style-name="Text_20_body">
<draw:frame draw:style-name="mediacenter" draw:name="" text:anchor-type="paragraph" draw:z-index="0" svg:width="11.191875cm" svg:height="13.043958333333cm"><draw:image xlink:href="Pictures/35c28aa648aedcfb39bb1d9a2daffac2.png" xlink:type="simple" xlink:show="embed" xlink:actuate="onLoad"/></draw:frame></text:p>
      <text:h text:style-name="Heading_20_2" text:outline-level="2"><text:bookmark-start text:name="result"/>Result<text:bookmark-end text:name="result"/></text:h>
      <text:p text:style-name="Text_20_body">
This function can access a summary window with all the data of the test and assign a result to the entire test as well and to each individual place. The results given are saved in the archive and can be included in the search functions of the tests.</text:p>
      <text:p text:style-name="Text_20_body">Select from the menu <text:span text:style-name="Emphasis"><text:span text:style-name="Strong_20_Emphasis">Test » Result</text:span></text:span> or press <text:span text:style-name="Strong_20_Emphasis">CTRL + E</text:span> to access to the following window:</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7.0379166666667cm"><draw:image xlink:href="Pictures/c955658ee5bb832c0b7e68f8581c91cc.png" xlink:type="simple" xlink:show="embed" xlink:actuate="onLoad"/></draw:frame> </text:p></draw:text-box></draw:frame></text:p>
      <text:p text:style-name="Text_20_body">For each place listed in the list, shows the following information:</text:p>
      <text:list text:style-name="List_20_1">
        <text:list-item>
          <text:p text:style-name="Text_20_body"> <text:span text:style-name="Strong_20_Emphasis">Place</text:span> : indicate the number of the place</text:p>
        </text:list-item>
        <text:list-item>
          <text:p text:style-name="Text_20_body"> <text:span text:style-name="Strong_20_Emphasis">Cycles executed</text:span>: total number of cycles performed (can also be less than the total expected if the place has been interrupted);</text:p>
        </text:list-item>
        <text:list-item>
          <text:p text:style-name="Text_20_body"> <text:span text:style-name="Strong_20_Emphasis">Peak L.(Nm)</text:span> : maximum value of torque counterclockwise;</text:p>
        </text:list-item>
        <text:list-item>
          <text:p text:style-name="Text_20_body"> <text:span text:style-name="Strong_20_Emphasis">Peak R.(Nm)</text:span> : maximum value of torque clockwise;</text:p>
        </text:list-item>
        <text:list-item>
          <text:p text:style-name="Text_20_body"> <text:span text:style-name="Strong_20_Emphasis">Torque error</text:span> : number of rotations in which the torque exceeded the limit;</text:p>
        </text:list-item>
        <text:list-item>
          <text:p text:style-name="Text_20_body"> <text:span text:style-name="Strong_20_Emphasis">Contacts error</text:span> : number of rotations in which was detected a problem in the contacts;</text:p>
        </text:list-item>
        <text:list-item>
          <text:p text:style-name="Text_20_body"> <text:span text:style-name="Strong_20_Emphasis">Err. pressure</text:span> : number of saved curves , in which a contact error is occurred;</text:p>
        </text:list-item>
        <text:list-item>
          <text:p text:style-name="Text_20_body"> <text:span text:style-name="Strong_20_Emphasis">Leakage error Int./Ext.</text:span> : number of internal/external leakage test failed;  </text:p>
        </text:list-item>
        <text:list-item>
          <text:p text:style-name="Text_20_body"> <text:span text:style-name="Strong_20_Emphasis">(cc/h) max Int./Ext.</text:span> : max leakage values internal/external;</text:p>
        </text:list-item>
        <text:list-item>
          <text:p text:style-name="Text_20_body"> <text:span text:style-name="Strong_20_Emphasis">Magnet error</text:span> : number of magnet test failed;</text:p>
        </text:list-item>
        <text:list-item>
          <text:p text:style-name="Text_20_body"> <text:span text:style-name="Strong_20_Emphasis">(cc/h) max magnet</text:span> : max leakage value detected during the magnet test;</text:p>
        </text:list-item>
        <text:list-item>
          <text:p text:style-name="Text_20_body"> <text:span text:style-name="Strong_20_Emphasis">Err. leakage/rotation</text:span> : number of leakage error encounter during rotation;</text:p>
        </text:list-item>
        <text:list-item>
          <text:p text:style-name="Text_20_body"> <text:span text:style-name="Strong_20_Emphasis">(cc/h) max leakage/rotation</text:span> : max leakage value during the leakage/rotation tests;</text:p>
        </text:list-item>
        <text:list-item>
          <text:p text:style-name="Text_20_body"> <text:span text:style-name="Strong_20_Emphasis">Err. magnet unlock min./max.</text:span> : number of release error for minimum and maximum;</text:p>
        </text:list-item>
        <text:list-item>
          <text:p text:style-name="Text_20_body"> <text:span text:style-name="Strong_20_Emphasis">(mA) magnet unlock min./max.</text:span> : min and max values detected during the release test;</text:p>
        </text:list-item>
        <text:list-item>
          <text:p text:style-name="Text_20_body"> <text:span text:style-name="Strong_20_Emphasis">Err. flow</text:span> : number of flow test outside range (first acquired flow test is the sample); </text:p>
        </text:list-item>
        <text:list-item>
          <text:p text:style-name="Text_20_body"> <text:span text:style-name="Strong_20_Emphasis">(L/hr) flow max./min.</text:span> : min and maximum flow detected values in rotation;</text:p>
        </text:list-item>
        <text:list-item>
          <text:p text:style-name="Text_20_body"> <text:span text:style-name="Strong_20_Emphasis">Result</text:span> : result assigned by operator.</text:p>
        </text:list-item>
        <text:list-item>
          <text:p text:style-name="Text_20_body"> <text:span text:style-name="Strong_20_Emphasis">Supplier/type</text:span> : Specified in test settings;</text:p>
        </text:list-item>
        <text:list-item>
          <text:p text:style-name="Text_20_body"> <text:span text:style-name="Strong_20_Emphasis">Model</text:span> : Specified in test settings;</text:p>
        </text:list-item>
        <text:list-item>
          <text:p text:style-name="Text_20_body"> <text:span text:style-name="Strong_20_Emphasis">Description</text:span> : Specified in test settings;</text:p>
        </text:list-item>
        <text:list-item>
          <text:p text:style-name="Text_20_body"> <text:span text:style-name="Strong_20_Emphasis">Sample/Code/ANC</text:span> : Specified in test settings;</text:p>
        </text:list-item>
        <text:list-item>
          <text:p text:style-name="Text_20_body"> <text:span text:style-name="Strong_20_Emphasis">Stamping/Production Date</text:span> : Specified in test settings;</text:p>
        </text:list-item>
      </text:list>
      <text:p text:style-name="Text_20_body">
To assign at the same time to all components the same result press the button <text:span text:style-name="Strong_20_Emphasis">Select all</text:span>, and fill the textbox <text:span text:style-name="Strong_20_Emphasis">Result</text:span> and press the button <text:span text:style-name="Strong_20_Emphasis">Update</text:span>. By pressing the button <text:span text:style-name="Strong_20_Emphasis">Invert selection</text:span> is possible to select all the components that aren't selected , and deselect the one selected when the button is pressed .</text:p>
      <text:p text:style-name="Text_20_body">To export all displayed information, press the <text:span text:style-name="Strong_20_Emphasis"> Export </text:span> key and enter the name of the file you want to create. The data will be exported in separate text format from the tab character.
Press the <text:span text:style-name="Strong_20_Emphasis"> Confirm </text:span> key to save any assigned results, or press the <text:span text:style-name="Strong_20_Emphasis"> Print test report </text:span> button to display the report, otherwise <text:span text:style-name="Strong_20_Emphasis"> Exit </text:span> to close without editing.
If you press <text:span text:style-name="Strong_20_Emphasis">Print test report</text:span>, this window will be displayed :</text:p>
      <text:p text:style-name="Text_20_body">
<draw:frame draw:style-name="mediacenter" draw:name="Window &quot;Print report&quot; Legend" text:anchor-type="paragraph" draw:z-index="0" svg:width="11.90625cm"><draw:text-box><text:p text:style-name="legendcenter"><draw:frame draw:style-name="mediacenter" draw:name="Window &quot;Print report&quot;" text:anchor-type="paragraph" draw:z-index="0" svg:width="11.90625cm" svg:height="16.03375cm"><draw:image xlink:href="Pictures/d3311827715db8158f6d365e6146f9c6.png" xlink:type="simple" xlink:show="embed" xlink:actuate="onLoad"/></draw:frame>Window "Print report"</text:p></draw:text-box></draw:frame></text:p>
      <text:p text:style-name="Text_20_body">To view the list of tests, select a place from the list in the upper left of the window. For each test include the following information:
</text:p>
      <text:list text:style-name="List_20_1">
        <text:list-item>
          <text:p text:style-name="Text_20_body"> <text:span text:style-name="Strong_20_Emphasis">Graph of max values</text:span> : Print a graph depicting the torque max values of all places</text:p>
        </text:list-item>
        <text:list-item>
          <text:p text:style-name="Text_20_body"> <text:span text:style-name="Strong_20_Emphasis">Graph of max values for each place</text:span> : Print a graph depicting the torque max values of each place</text:p>
        </text:list-item>
        <text:list-item>
          <text:p text:style-name="Text_20_body"> <text:span text:style-name="Strong_20_Emphasis">Graph of torque values detected</text:span> : Print a graph depicting the curves of the torque values of all places</text:p>
        </text:list-item>
        <text:list-item>
          <text:p text:style-name="Text_20_body"> <text:span text:style-name="Strong_20_Emphasis">Graph of pressure curves</text:span> : Print a graph depicting the curves of the pressure values of all places</text:p>
        </text:list-item>
        <text:list-item>
          <text:p text:style-name="Text_20_body"> <text:span text:style-name="Strong_20_Emphasis">Graph of leakage test</text:span> : Print a graph depicting the max leakage values detected during the leakage tests</text:p>
        </text:list-item>
        <text:list-item>
          <text:p text:style-name="Text_20_body"> <text:span text:style-name="Strong_20_Emphasis">Graph of leakage/rotation tests</text:span> : Print a graph depicting the max leakage values detected during the leakage/rotation tests</text:p>
        </text:list-item>
        <text:list-item>
          <text:p text:style-name="Text_20_body"> <text:span text:style-name="Strong_20_Emphasis">Graph of release tests</text:span> : Print a graph depicting the current values detected during the release tests </text:p>
        </text:list-item>
        <text:list-item>
          <text:p text:style-name="Text_20_body"> <text:span text:style-name="Strong_20_Emphasis">Graph of flow test</text:span>: Print a graph depicting the maximum and maximum from minimum flow area values detected during the flow tests</text:p>
        </text:list-item>
        <text:list-item>
          <text:p text:style-name="Text_20_body"> <text:span text:style-name="Strong_20_Emphasis">Graph of flow tests for single place</text:span> : Print a graph depicting the maximum and maximum from minimum flow area values detected during the flow tests for every single place</text:p>
        </text:list-item>
        <text:list-item>
          <text:p text:style-name="Text_20_body"> <text:span text:style-name="Strong_20_Emphasis">Graph of contacts tests</text:span> : Print a graph of max values status change , detected during the contacts tests</text:p>
        </text:list-item>
        <text:list-item>
          <text:p text:style-name="Text_20_body"> <text:span text:style-name="Strong_20_Emphasis">Graph of contacts tests for single place</text:span> : Print a graph depicting the status change of every tested contacts for every single place</text:p>
        </text:list-item>
        <text:list-item>
          <text:p text:style-name="Text_20_body"> <text:span text:style-name="Strong_20_Emphasis">Test program commands list</text:span> : Print the list of every commands and blocks of the test </text:p>
        </text:list-item>
      </text:list>
      <text:p text:style-name="Text_20_body">
Press the <text:span text:style-name="Strong_20_Emphasis">Confirm</text:span> key to save the settings and view the report, otherwise <text:span text:style-name="Strong_20_Emphasis">Cancel</text:span> to close without changes and return to the test result scree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 not change the results of test that are reopened from the archive</text:p>
          </table:table-cell>
        </table:table-row>
      </table:table>
      <text:h text:style-name="Heading_20_2" text:outline-level="2"><text:bookmark-start text:name="exclude_a_place"/>Exclude a place<text:bookmark-end text:name="exclude_a_place"/></text:h>
      <text:p text:style-name="Text_20_body">
During the execution of a test you can exclude a place erasing all data acquired to continue only with the rest place. Select from the menu <text:span text:style-name="Emphasis"><text:span text:style-name="Strong_20_Emphasis">Places » Exclude and continue</text:span> </text:span> than answer YES to the next confirmation messag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data of a place excluded can not be recovered.</text:p>
          </table:table-cell>
        </table:table-row>
      </table:table>
      <text:h text:style-name="Heading_20_2" text:outline-level="2"><text:bookmark-start text:name="saving_a_place"/>Saving a place<text:bookmark-end text:name="saving_a_place"/></text:h>
      <text:p text:style-name="Text_20_body">
Is possible to use this function if you want to save in archive the data from place and continue the test only with the rest of places.Select from the menu <text:span text:style-name="Emphasis"> <text:span text:style-name="Strong_20_Emphasis">Place » Save and continue</text:span>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place saved can not be included in the test anymore.</text:p>
          </table:table-cell>
        </table:table-row>
      </table:table>
      <text:h text:style-name="Heading_20_1" text:outline-level="1"><text:bookmark-start text:name="test_database"/>Test database<text:bookmark-end text:name="test_database"/></text:h>
      <text:p text:style-name="Text_20_body">
This chapter describes the procedures for the search and the opening of the tests that are stored locally or on an external drive (network, USB key).</text:p>
      <text:h text:style-name="Heading_20_2" text:outline-level="2"><text:bookmark-start text:name="open_a_saved_test"/>Open a saved test<text:bookmark-end text:name="open_a_saved_test"/></text:h>
      <text:p text:style-name="Text_20_body">
This feature allows you to load and view the tests previously saved in the local database. Select from the menu  <text:span text:style-name="Emphasis"> <text:span text:style-name="Strong_20_Emphasis">Archive » Test</text:span> </text:span> , or press <text:span text:style-name="Strong_20_Emphasis"> F9</text:span> alternatively press the following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s a result the following window appears:</text:p>
      <text:p text:style-name="Text_20_body">
<draw:frame draw:style-name="mediacenter" draw:name="Window &quot;Archived Test&quot; Legend" text:anchor-type="paragraph" draw:z-index="0" svg:width="15.875cm"><draw:text-box><text:p text:style-name="legendcenter"><draw:frame draw:style-name="mediacenter" draw:name="Window &quot;Archived Test&quot;" text:anchor-type="paragraph" draw:z-index="0" svg:width="15.875cm" svg:height="9.286875cm"><draw:image xlink:href="Pictures/2116268d96df8e2f21ed8b7f3c00e0bb.png" xlink:type="simple" xlink:show="embed" xlink:actuate="onLoad"/></draw:frame>Window "Archived Test"</text:p></draw:text-box></draw:frame></text:p>
      <text:p text:style-name="Text_20_body">Pressing the button  <text:span text:style-name="Strong_20_Emphasis">Find </text:span> will display all the tests saved. You can also search by entering part of the information required in the following fields:
</text:p>
      <text:list text:style-name="List_20_1">
        <text:list-item>
          <text:p text:style-name="Text_20_body"> <text:span text:style-name="Strong_20_Emphasis">Number</text:span> : test number automatically assigned;</text:p>
        </text:list-item>
        <text:list-item>
          <text:p text:style-name="Text_20_body"> <text:span text:style-name="Strong_20_Emphasis">Date from.. to ..</text:span> : starting date of the test;</text:p>
        </text:list-item>
        <text:list-item>
          <text:p text:style-name="Text_20_body"> <text:span text:style-name="Strong_20_Emphasis">Test Description</text:span>;</text:p>
        </text:list-item>
        <text:list-item>
          <text:p text:style-name="Text_20_body"> <text:span text:style-name="Strong_20_Emphasis">Supplier/type</text:span>;</text:p>
        </text:list-item>
        <text:list-item>
          <text:p text:style-name="Text_20_body"> <text:span text:style-name="Strong_20_Emphasis">Model</text:span>; </text:p>
        </text:list-item>
        <text:list-item>
          <text:p text:style-name="Text_20_body"> <text:span text:style-name="Strong_20_Emphasis">Description</text:span>; </text:p>
        </text:list-item>
        <text:list-item>
          <text:p text:style-name="Text_20_body"> <text:span text:style-name="Strong_20_Emphasis">Sample/Code/ANC</text:span>: </text:p>
        </text:list-item>
        <text:list-item>
          <text:p text:style-name="Text_20_body"> <text:span text:style-name="Strong_20_Emphasis">Stamping/Production Date</text:span>;</text:p>
        </text:list-item>
        <text:list-item>
          <text:p text:style-name="Text_20_body"> <text:span text:style-name="Strong_20_Emphasis">Lot/Traceability</text:span>;</text:p>
        </text:list-item>
        <text:list-item>
          <text:p text:style-name="Text_20_body"> <text:span text:style-name="Strong_20_Emphasis">Notes</text:span>;</text:p>
        </text:list-item>
        <text:list-item>
          <text:p text:style-name="Text_20_body"> <text:span text:style-name="Strong_20_Emphasis">Sample Result</text:span>: Result assigned by the operator.</text:p>
        </text:list-item>
      </text:list>
      <text:p text:style-name="Text_20_body">
After viewing the test, select the one you want to see and press <text:span text:style-name="Strong_20_Emphasis">Load</text:span>. The test selected will appear into the list of tests.</text:p>
      <text:p text:style-name="Text_20_body">To permanently delete the test from the Test Database press  <text:span text:style-name="Strong_20_Emphasis">Delete</text:span> and respond <text:span text:style-name="Strong_20_Emphasis">YES</text:span>  to the following confirmation message. The delete function is only available after entering the password protection (Refer to the paragraph Password of the Tool chapter).</text:p>
      <text:p text:style-name="Text_20_body">You can export to a text file the list of tests carried out by pressing the  <text:span text:style-name="Strong_20_Emphasis">Export List</text:span> button.</text:p>
      <text:p text:style-name="Text_20_body">To exit this window without loading a test, press the  <text:span text:style-name="Strong_20_Emphasis">Exit</text:span> button.</text:p>
      <text:h text:style-name="Heading_20_2" text:outline-level="2"><text:bookmark-start text:name="open_an_external_test"/>Open an external test<text:bookmark-end text:name="open_an_external_test"/></text:h>
      <text:p text:style-name="Text_20_body">
This feature allows you to load and view the tests stored on network or other external memory storage. Select from the menu  “Archive»External Test” or press  <text:span text:style-name="Strong_20_Emphasis">ALT + F9</text:span> then select the location of the archive:</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8.7047916666667cm"><draw:image xlink:href="Pictures/438c8161f6d2d2007014e84ec5139197.jpg" xlink:type="simple" xlink:show="embed" xlink:actuate="onLoad"/></draw:frame>Selezione percorso dei collaudi esterni</text:p></draw:text-box></draw:frame></text:p>
      <text:p text:style-name="Text_20_body">If the path is valid, you will see the same window as the search and selection for testing stored locally. Then consult the previous section for more details.</text:p>
      <text:h text:style-name="Heading_20_2" text:outline-level="2"><text:bookmark-start text:name="closing_a_test_archived"/>Closing a test archived<text:bookmark-end text:name="closing_a_test_archived"/></text:h>
      <text:p text:style-name="Text_20_body">
This function allows you to close a test loaded from the archive and is rapresented with the following icon:</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For closing the test it is necessary to select the test you want to close and select from the menu  <text:span text:style-name="Emphasis"><text:span text:style-name="Strong_20_Emphasis"> Archive » Close</text:span> </text:span>  or press the key combination  <text:span text:style-name="Strong_20_Emphasis">Ctrl + C </text:span>; alternatively press the following button in the toolbar:</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test_database"/>Backup test database<text:bookmark-end text:name="backup_test_database"/></text:h>
      <text:p text:style-name="Text_20_body">
Using this feature you can make a copy of the database and all the tests stored on a network drive or external storage.
Select from the menu <text:span text:style-name="Emphasis"> <text:span text:style-name="Strong_20_Emphasis"> File »Backup </text:span> </text:span> to access the following panel:</text:p>
      <text:p text:style-name="Text_20_body"><draw:frame draw:style-name="mediacenter" draw:name="Backup utility Legend" text:anchor-type="paragraph" draw:z-index="0" svg:width="6.35cm"><draw:text-box><text:p text:style-name="legendcenter"><draw:frame draw:style-name="mediacenter" draw:name="Backup utility" text:anchor-type="paragraph" draw:z-index="0" svg:width="6.35cm" svg:height="10.742083333333cm"><draw:image xlink:href="Pictures/004ac0208f3fcc3e02145789a8a17dce.jpg" xlink:type="simple" xlink:show="embed" xlink:actuate="onLoad"/></draw:frame>Backup utility</text:p></draw:text-box></draw:frame></text:p>
      <text:p text:style-name="Text_20_body">Opening automatically displays the last path used so you need only press the <text:span text:style-name="Strong_20_Emphasis"> Start </text:span>  and wait for the completion of the copy. The backup can be of two types:
</text:p>
      <text:list text:style-name="List_20_1">
        <text:list-item>
          <text:p text:style-name="Text_20_body"> <text:span text:style-name="Strong_20_Emphasis">Backup Complete</text:span>: copy all the files in the destination and overwrites any files already present (with the same name so inherent to software GasTapsTestSystem);</text:p>
        </text:list-item>
        <text:list-item>
          <text:p text:style-name="Text_20_body"> <text:span text:style-name="Strong_20_Emphasis">Incremental Backup</text:span>: copy all the files that are not in the destination folder.</text:p>
        </text:list-item>
      </text:list>
      <text:p text:style-name="Text_20_body">With the button <text:span text:style-name="Strong_20_Emphasis">Modify</text:span> is possible to modify the pat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backup of the database are also the calibration data of the places.</text:p>
          </table:table-cell>
        </table:table-row>
      </table:table>
      <text:h text:style-name="Heading_20_1" text:outline-level="1"><text:bookmark-start text:name="archive_components_and_programs"/>Archive components and programs<text:bookmark-end text:name="archive_components_and_programs"/></text:h>
      <text:p text:style-name="Text_20_body">
The paragraphs in this chapter describe the interfaces and functions for the management of the archive components of the advanced programs. While there are no special restrictions for viewing, for the management of the archives you have to enter the password as described in the first paragraph Password of tools chapter.</text:p>
      <text:h text:style-name="Heading_20_2" text:outline-level="2"><text:bookmark-start text:name="components"/>Components<text:bookmark-end text:name="components"/></text:h>
      <text:p text:style-name="Text_20_body">
To enter the archive components select from the menu  <text:span text:style-name="Emphasis"> <text:span text:style-name="Strong_20_Emphasis">Archive » Components </text:span> </text:span> or press  <text:span text:style-name="Strong_20_Emphasis">F2 </text:span>; alternatively press the following button in the toolbar:</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The following window appears:</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5616666666667cm"><draw:image xlink:href="Pictures/cda85b177e11eb30457e562619c2136b.png" xlink:type="simple" xlink:show="embed" xlink:actuate="onLoad"/></draw:frame> </text:p></draw:text-box></draw:frame></text:p>
      <text:p text:style-name="Text_20_body">To add a component, you must:</text:p>
      <text:list text:style-name="List_20_1">
        <text:list-item>
          <text:p text:style-name="Text_20_body"> Press with the mouse on  <text:span text:style-name="Strong_20_Emphasis">New</text:span> button.</text:p>
        </text:list-item>
        <text:list-item>
          <text:p text:style-name="Text_20_body"> Insert the various information in the fields;</text:p>
        </text:list-item>
        <text:list-item>
          <text:p text:style-name="Text_20_body"> Press <text:span text:style-name="Strong_20_Emphasis"> Update </text:span> button to save data.</text:p>
        </text:list-item>
      </text:list>
      <text:p text:style-name="Text_20_body">
To edit a component, you must:</text:p>
      <text:list text:style-name="List_20_1">
        <text:list-item>
          <text:p text:style-name="Text_20_body"> From the list select the component to be modified.</text:p>
        </text:list-item>
        <text:list-item>
          <text:p text:style-name="Text_20_body"> Modify the information displayed;</text:p>
        </text:list-item>
        <text:list-item>
          <text:p text:style-name="Text_20_body"> Press <text:span text:style-name="Strong_20_Emphasis"> Update </text:span> button to save data.</text:p>
        </text:list-item>
      </text:list>
      <text:p text:style-name="Text_20_body">
To delete a component you must</text:p>
      <text:list text:style-name="List_20_1">
        <text:list-item>
          <text:p text:style-name="Text_20_body"> From the list select the component to be deleted.</text:p>
        </text:list-item>
        <text:list-item>
          <text:p text:style-name="Text_20_body"> Press <text:span text:style-name="Strong_20_Emphasis">Delete</text:span> button and press <text:span text:style-name="Strong_20_Emphasis">Yes</text:span> to the next confirmation message.</text:p>
        </text:list-item>
      </text:list>
      <text:p text:style-name="Text_20_body">
To exit the window press with mouse the <text:span text:style-name="Strong_20_Emphasis">Exit</text:span> button.</text:p>
      <text:p text:style-name="Text_20_body">
The registry component consists of the following information:
</text:p>
      <text:list text:style-name="List_20_1">
        <text:list-item>
          <text:p text:style-name="Text_20_body"> <text:span text:style-name="Strong_20_Emphasis">Supplier/Type</text:span>:The component manufacturer or type.</text:p>
        </text:list-item>
        <text:list-item>
          <text:p text:style-name="Text_20_body"> <text:span text:style-name="Strong_20_Emphasis">Model</text:span>:Identification code of the component.</text:p>
        </text:list-item>
        <text:list-item>
          <text:p text:style-name="Text_20_body"> <text:span text:style-name="Strong_20_Emphasis">Description</text:span>:Description if needed</text:p>
        </text:list-item>
        <text:list-item>
          <text:p text:style-name="Text_20_body"> <text:span text:style-name="Strong_20_Emphasis">Rotation L</text:span>:Specifies the maximum rotation angle of anticlockwise of the component from 0 ° to 360 °.</text:p>
        </text:list-item>
        <text:list-item>
          <text:p text:style-name="Text_20_body"> <text:span text:style-name="Strong_20_Emphasis">Rotation R</text:span>:Specifies the maximum rotation clockwise angle of the component from 0 ° to 360 °.</text:p>
        </text:list-item>
        <text:list-item>
          <text:p text:style-name="Text_20_body"> <text:span text:style-name="Strong_20_Emphasis">Max torque</text:span>:It is the maximum acceptable torque value beyond which the machine assumes that there is a failure of the component. The value is expressed in Nm (Newton / meter).</text:p>
        </text:list-item>
        <text:list-item>
          <text:p text:style-name="Text_20_body"> <text:span text:style-name="Strong_20_Emphasis">Axial contacts</text:span>:Number of contacts that can change status during the axial movement (press / release). The system can test at most one axial contact.</text:p>
        </text:list-item>
        <text:list-item>
          <text:p text:style-name="Text_20_body"> <text:span text:style-name="Strong_20_Emphasis">Rotation counters</text:span>:Number of contacts that can change status several times during the rotation phase left or right. In the system it is possible to test a maximum of three contacts of this type.</text:p>
        </text:list-item>
        <text:list-item>
          <text:p text:style-name="Text_20_body"> <text:span text:style-name="Strong_20_Emphasis">Pressure</text:span>:It indicates the nominal pressure that can be made on the component. Put 0 to disable the view and control.</text:p>
        </text:list-item>
        <text:list-item>
          <text:p text:style-name="Text_20_body"> <text:span text:style-name="Strong_20_Emphasis">Pressure tolerance</text:span>:Indicates the extent to which values the measured pressure can be considered correct.</text:p>
        </text:list-item>
        <text:list-item>
          <text:p text:style-name="Text_20_body"> <text:span text:style-name="Strong_20_Emphasis">Max leakage(cc/h):</text:span> Max leakage value acceptable during the leakage test.</text:p>
        </text:list-item>
        <text:list-item>
          <text:p text:style-name="Text_20_body"> <text:span text:style-name="Strong_20_Emphasis">Min current for release (mA):</text:span> Min current value acceptable during the magnet release test.</text:p>
        </text:list-item>
        <text:list-item>
          <text:p text:style-name="Text_20_body"> <text:span text:style-name="Strong_20_Emphasis">Max current for release (mA):</text:span> Max current value acceptable during the magnet release test.</text:p>
        </text:list-item>
      </text:list>
      <text:h text:style-name="Heading_20_2" text:outline-level="2"><text:bookmark-start text:name="program"/>Program<text:bookmark-end text:name="program"/></text:h>
      <text:p text:style-name="Text_20_body">The software GasTapsEvoTestSystem provides programs for the execution of the tests: <text:span text:style-name="Strong_20_Emphasis">Advanced program</text:span>. The advanced programs allow you to perform, in the same cycle, more rotations in different positions and also run leakage testing.</text:p>
      <text:h text:style-name="Heading_20_3" text:outline-level="3"><text:bookmark-start text:name="advanced_program"/>Advanced program<text:bookmark-end text:name="advanced_program"/></text:h>
      <text:p text:style-name="Text_20_body">To enter the editor of advanced programs select menu  <text:span text:style-name="Emphasis"><text:span text:style-name="Strong_20_Emphasis">  Archive » Programs advanced </text:span> </text:span>or press <text:span text:style-name="Strong_20_Emphasis"> F3 </text:span> or simply press the next button in the toolbar:</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The following window appears:</text:p>
      <text:p text:style-name="Text_20_body"><draw:frame draw:style-name="mediacenter" draw:name="Finestra gestione programmi avanzati Legend" text:anchor-type="paragraph" draw:z-index="0" svg:width="19.84375cm" style:rel-width="100%"><draw:text-box><text:p text:style-name="legendcenter"><draw:frame draw:style-name="mediacenter" draw:name="Finestra gestione programmi avanzati" text:anchor-type="paragraph" draw:z-index="0" svg:width="19.84375cm" style:rel-width="100%" svg:height="12.276666666667cm" style:rel-height="scale"><draw:image xlink:href="Pictures/b65d53f9e756770cf0af6a45116de799.png" xlink:type="simple" xlink:show="embed" xlink:actuate="onLoad"/></draw:frame>Finestra gestione programmi avanzati</text:p></draw:text-box></draw:frame></text:p>
      <text:p text:style-name="Text_20_body">The advanced programs are divided into blocks. Each block, repeated for a preset number of cycles, can contain one or more commands selectable among those in the list on the right.</text:p>
      <text:p text:style-name="Text_20_body">The management window is divided into three panels: the left is a list of programs, the center is a list of blocks and controls belonging to the selected program, to the right the list of commands can be inserted.
The panel in the center shows the list of blocks and program commands, it can be shown or as default , with every blocks and every commands , or if you press the bottom button <text:span text:style-name="Strong_20_Emphasis">Expand</text:span> or <text:span text:style-name="Strong_20_Emphasis">Collapse</text:span>, only the blocks.</text:p>
      <text:h text:style-name="Heading_20_4" text:outline-level="4"><text:bookmark-start text:name="program1"/>Program<text:bookmark-end text:name="program1"/></text:h>
      <text:p text:style-name="Text_20_body">
To create a new advanced program:</text:p>
      <text:list text:style-name="List_20_1">
        <text:list-item>
          <text:p text:style-name="Text_20_body"> Right click on the list of programs and select <text:span text:style-name="Strong_20_Emphasis"> New </text:span> from the menu that appears;</text:p>
        </text:list-item>
        <text:list-item>
          <text:p text:style-name="Text_20_body"> Enter the name of the program and press <text:span text:style-name="Strong_20_Emphasis"> OK </text:span>.</text:p>
        </text:list-item>
      </text:list>
      <text:p text:style-name="Text_20_body">To rename an advanced program:</text:p>
      <text:list text:style-name="List_20_1">
        <text:list-item>
          <text:p text:style-name="Text_20_body"> Right click on the program you want to rename and choose  <text:span text:style-name="Strong_20_Emphasis">Rename</text:span> from the menu that appears.</text:p>
        </text:list-item>
      </text:list>
      <text:p text:style-name="Text_20_body">To create a copy of an existing program:</text:p>
      <text:list text:style-name="List_20_1">
        <text:list-item>
          <text:p text:style-name="Text_20_body"> Right click on the program you want to copy and choose  <text:span text:style-name="Strong_20_Emphasis">Copy</text:span> from the menu that appears;</text:p>
        </text:list-item>
        <text:list-item>
          <text:p text:style-name="Text_20_body"> In the bottom of the list will appear an exact copy of the selected program with the same name.</text:p>
        </text:list-item>
      </text:list>
      <text:p text:style-name="Text_20_body">
To remove an advanced program:</text:p>
      <text:list text:style-name="List_20_1">
        <text:list-item>
          <text:p text:style-name="Text_20_body"> Right click on the program you want to delete and choose  <text:span text:style-name="Strong_20_Emphasis">Delete</text:span> from the menu that appears;</text:p>
        </text:list-item>
        <text:list-item>
          <text:p text:style-name="Text_20_body"> Press <text:span text:style-name="Strong_20_Emphasis"> Yes </text:span> to the next confirmation message.</text:p>
        </text:list-item>
      </text:list>
      <text:p text:style-name="Text_20_body">
To import a new advanced program in XML format:</text:p>
      <text:list text:style-name="List_20_1">
        <text:list-item>
          <text:p text:style-name="Text_20_body"> Click with the right button in the program list and choose  <text:span text:style-name="Strong_20_Emphasis">Import XML</text:span> from the menu that appears;</text:p>
        </text:list-item>
        <text:list-item>
          <text:p text:style-name="Text_20_body"> Enter the file name and press <text:span text:style-name="Strong_20_Emphasis"> OK</text:span>.</text:p>
        </text:list-item>
      </text:list>
      <text:p text:style-name="Text_20_body">
To export an advanced program to XML:</text:p>
      <text:list text:style-name="List_20_1">
        <text:list-item>
          <text:p text:style-name="Text_20_body"> Right click on the program you want to export and choose  <text:span text:style-name="Strong_20_Emphasis">Export XML</text:span> from the menu that appears;</text:p>
        </text:list-item>
        <text:list-item>
          <text:p text:style-name="Text_20_body"> Enter the file name and press <text:span text:style-name="Strong_20_Emphasis"> OK</text:span>.</text:p>
        </text:list-item>
      </text:list>
      <text:p text:style-name="Text_20_body">
To print the listing of a program:</text:p>
      <text:list text:style-name="List_20_1">
        <text:list-item>
          <text:p text:style-name="Text_20_body"> Right click on the program and choose  <text:span text:style-name="Strong_20_Emphasis">Print</text:span> from the menu that appears;</text:p>
        </text:list-item>
        <text:list-item>
          <text:p text:style-name="Text_20_body"> select the printer and press  <text:span text:style-name="Strong_20_Emphasis">OK</text:span>.</text:p>
        </text:list-item>
      </text:list>
      <text:h text:style-name="Heading_20_4" text:outline-level="4"><text:bookmark-start text:name="block"/>Block<text:bookmark-end text:name="block"/></text:h>
      <text:p text:style-name="Text_20_body">
To create a new block:</text:p>
      <text:list text:style-name="List_20_1">
        <text:list-item>
          <text:p text:style-name="Text_20_body"> Select the advanced program;</text:p>
        </text:list-item>
        <text:list-item>
          <text:p text:style-name="Text_20_body"> Click with the right button of the mouse in the central list and choose <text:span text:style-name="Strong_20_Emphasis"> New Block </text:span>  from the menu that appears;</text:p>
        </text:list-item>
        <text:list-item>
          <text:p text:style-name="Text_20_body"> Enter a description of the block, the number of cycles, the number indicating how many cycles save a curve, and the maximum torque if other than the default component;</text:p>
        </text:list-item>
        <text:list-item>
          <text:p text:style-name="Text_20_body"> Press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 is possible to create a block number equal to 0 cycles in which can be inserted only controls the start and end block 
(It is inhibited the insertion of the cyclic controls).</text:p>
          </table:table-cell>
        </table:table-row>
      </table:table>
      <text:p text:style-name="Text_20_body">To edit a block:</text:p>
      <text:list text:style-name="List_20_1">
        <text:list-item>
          <text:p text:style-name="Text_20_body"> Click with the right button of the mouse to select the block to edit and choose  <text:span text:style-name="Strong_20_Emphasis">Edit Block</text:span> from the menu that appears;</text:p>
        </text:list-item>
        <text:list-item>
          <text:p text:style-name="Text_20_body"> Edit the parameters in the following window;</text:p>
        </text:list-item>
        <text:list-item>
          <text:p text:style-name="Text_20_body"> Press <text:span text:style-name="Strong_20_Emphasis">Ok </text:span> to confirm the modifications.</text:p>
        </text:list-item>
      </text:list>
      <text:p text:style-name="Text_20_body">
To delete a block:</text:p>
      <text:list text:style-name="List_20_1">
        <text:list-item>
          <text:p text:style-name="Text_20_body"> Click with the right button Of the  mouse to select the block to remove and select  <text:span text:style-name="Strong_20_Emphasis">Delete block</text:span> from the menu that appears;</text:p>
        </text:list-item>
        <text:list-item>
          <text:p text:style-name="Text_20_body"> Press <text:span text:style-name="Strong_20_Emphasis"> Yes </text:span> to the next confirmation message.</text:p>
        </text:list-item>
      </text:list>
      <text:p text:style-name="Text_20_body">
To copy a block:</text:p>
      <text:list text:style-name="List_20_1">
        <text:list-item>
          <text:p text:style-name="Text_20_body"> Click with the right mouse button to select the block to be copied and choose  <text:span text:style-name="Strong_20_Emphasis">Copy block</text:span> from the menu that appears.</text:p>
        </text:list-item>
      </text:list>
      <text:p text:style-name="Text_20_body">
You can also create a link to a block. A link creates an identical copy of the selected block and any changes applied to each of the two blocks will also be applied to another. It is also possible to create more than one link for each block.</text:p>
      <text:list text:style-name="List_20_1">
        <text:list-item>
          <text:p text:style-name="Text_20_body"> Click with the right mouse button to select the desired block and choose  <text:span text:style-name="Strong_20_Emphasis">Create Shortcut </text:span> of this block from the menu that appears.</text:p>
        </text:list-item>
      </text:list>
      <text:h text:style-name="Heading_20_4" text:outline-level="4"><text:bookmark-start text:name="command"/>Command<text:bookmark-end text:name="command"/></text:h>
      <text:p text:style-name="Text_20_body">
In the right panel you can see a list of available commands to insert in the blocks.</text:p>
      <text:p text:style-name="Text_20_body">To add a command, drag it over to the block in which you plan to add. First set if it is a command at a single execution or if it will run at each cycle of the block. Enter the parameters, depending on the command, and press  <text:span text:style-name="Strong_20_Emphasis">OK</text:span> to confirm the ent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to run at the begin of the block, will run only once at the first start or any restart of testing.</text:p>
          </table:table-cell>
        </table:table-row>
      </table:table>
      <text:p text:style-name="Text_20_body">To edit a command, select it with the right mouse button and choose  <text:span text:style-name="Strong_20_Emphasis">Edit command</text:span> from the menu that appears. Change the parameters and press  <text:span text:style-name="Strong_20_Emphasis">OK</text:span> to confirm the changes.</text:p>
      <text:p text:style-name="Text_20_body">To delete a command, select it with the right mouse button and choose  <text:span text:style-name="Strong_20_Emphasis">Delete command</text:span> from the menu that appears. Press <text:span text:style-name="Strong_20_Emphasis"> Yes </text:span> to the next confirmation message.</text:p>
      <text:h text:style-name="Heading_20_5" text:outline-level="5"><text:bookmark-start text:name="list_of_available_commands"/>List of available commands<text:bookmark-end text:name="list_of_available_commands"/></text:h>
      <text:p text:style-name="Text_20_body">In this paragraph are summarized all the implemented commands that can be used in the implementation of advanced programs and are subdivide in : <text:span text:style-name="Strong_20_Emphasis">Oven/climatic chamber commands</text:span> , <text:span text:style-name="Strong_20_Emphasis">Wait commands</text:span> , <text:span text:style-name="Strong_20_Emphasis">Component command</text:span> , <text:span text:style-name="Strong_20_Emphasis">Test commands</text:span> , <text:span text:style-name="Strong_20_Emphasis">Generic commands</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ome commands may not be available depending on the system configuration.</text:p>
          </table:table-cell>
        </table:table-row>
      </table:table>
      <text:h text:style-name="Heading_20_5" text:outline-level="5"><text:bookmark-start text:name="oven_climatic_chamber_commands"/>Oven/climatic chamber commands<text:bookmark-end text:name="oven_climatic_chamber_commands"/></text:h>
      <text:p text:style-name="Horizontal_20_Line"/>
      <text:p text:style-name="Text_20_body">
<text:span text:style-name="Strong_20_Emphasis">Oven change air flow set</text:span>: Set the opening of airflap .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AirFlap position </text:p>
          </table:table-cell>
          <table:table-cell office:value-type="string" table:style-name="tablecell">
            <text:p text:style-name="tablealignleft"> AirFlap positioning in percentage (0=close, 100=completely open) </text:p>
          </table:table-cell>
        </table:table-row>
      </table:table>
      <text:p text:style-name="Horizontal_20_Line"/>
      <text:p text:style-name="Text_20_body">
<text:span text:style-name="Strong_20_Emphasis">Oven door open</text:span>: Open the door of the oven
</text:p>
      <text:p text:style-name="Horizontal_20_Line"/>
      <text:p text:style-name="Text_20_body">
<text:span text:style-name="Strong_20_Emphasis">Oven close door</text:span>: Close the door of the oven
</text:p>
      <text:p text:style-name="Horizontal_20_Line"/>
      <text:p text:style-name="Text_20_body">
<text:span text:style-name="Strong_20_Emphasis">Oven Ventilation adjust</text:span>: sets the oven/chamber ventilation fan speed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ext:p text:style-name="Horizontal_20_Line"/>
      <text:p text:style-name="Text_20_body">
<text:span text:style-name="Strong_20_Emphasis">Oven/chamber temperature set</text:span>: set the temperature to reach in the oven/chamber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 </text:p>
          </table:table-cell>
          <table:table-cell office:value-type="string" table:style-name="tablecell">
            <text:p text:style-name="tablealignleft"> set the temperature of setpoint between the range of 20 and 210 Celsius degrees </text:p>
          </table:table-cell>
        </table:table-row>
      </table:table>
      <text:p text:style-name="Horizontal_20_Line"/>
      <text:p text:style-name="Text_20_body">
<text:span text:style-name="Strong_20_Emphasis">Oven/chamber temperature set gradient</text:span>: set the temperature setpoint to reach in the oven/chamber with a specific gradient of incr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 </text:p>
          </table:table-cell>
          <table:table-cell office:value-type="string" table:style-name="tablecell">
            <text:p text:style-name="tablealignleft"> set the temperature of setpoint between the range of 20 and 210 Celsius degrees </text:p>
          </table:table-cell>
        </table:table-row>
        <table:table-row>
          <table:table-cell office:value-type="string" table:style-name="tablecell">
            <text:p text:style-name="tablealignleft"> Gradient </text:p>
          </table:table-cell>
          <table:table-cell office:value-type="string" table:style-name="tablecell">
            <text:p text:style-name="tablealignleft"> gradient of increment/decrement expressed in °C per minute </text:p>
          </table:table-cell>
        </table:table-row>
      </table:table>
      <text:p text:style-name="Horizontal_20_Line"/>
      <text:p text:style-name="Text_20_body">
<text:span text:style-name="Strong_20_Emphasis">Chamber humidity setpoint</text:span>: set the chamber humidity setpoi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Humidity </text:p>
          </table:table-cell>
          <table:table-cell office:value-type="string" table:style-name="tablecell">
            <text:p text:style-name="tablealignleft"> Humidity value from 0 to 100 %</text:p>
          </table:table-cell>
        </table:table-row>
      </table:table>
      <text:p text:style-name="Horizontal_20_Line"/>
      <text:p text:style-name="Text_20_body">
<text:span text:style-name="Strong_20_Emphasis">Chamber humidity setpoint with gradient </text:span>: set the chamber humidity setpoint to reach with specified gradi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zione </text:p>
          </table:table-cell>
        </table:table-row>
        <table:table-row>
          <table:table-cell office:value-type="string" table:style-name="tablecell">
            <text:p text:style-name="tablealignleft"> Humidity </text:p>
          </table:table-cell>
          <table:table-cell office:value-type="string" table:style-name="tablecell">
            <text:p text:style-name="tablealignleft"> Humidity value from 0 to 100 %</text:p>
          </table:table-cell>
        </table:table-row>
        <table:table-row>
          <table:table-cell office:value-type="string" table:style-name="tablecell">
            <text:p text:style-name="tablealignleft"> Gradient </text:p>
          </table:table-cell>
          <table:table-cell office:value-type="string" table:style-name="tablecell">
            <text:p text:style-name="tablealignleft"> gradient of increment/decrement expressed in % per minute </text:p>
          </table:table-cell>
        </table:table-row>
      </table:table>
      <text:h text:style-name="Heading_20_5" text:outline-level="5"><text:bookmark-start text:name="wait_commands"/>Wait commands<text:bookmark-end text:name="wait_commands"/></text:h>
      <text:p text:style-name="Horizontal_20_Line"/>
      <text:p text:style-name="Text_20_body">
<text:span text:style-name="Strong_20_Emphasis">Waiting</text:span>: it waits for the specified tim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econds </text:p>
          </table:table-cell>
          <table:table-cell office:value-type="string" table:style-name="tablecell">
            <text:p text:style-name="tablealignleft"> waiting time , between the range of 1 and 86400 seconds </text:p>
          </table:table-cell>
        </table:table-row>
      </table:table>
      <text:p text:style-name="Horizontal_20_Line"/>
      <text:p text:style-name="Text_20_body">
<text:span text:style-name="Strong_20_Emphasis">Long wait </text:span>: it waits for the long specified time in minute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inutes </text:p>
          </table:table-cell>
          <table:table-cell office:value-type="string" table:style-name="tablecell">
            <text:p text:style-name="tablealignleft"> waiting time between the range of 1 and 1440 minutes </text:p>
          </table:table-cell>
        </table:table-row>
      </table:table>
      <text:p text:style-name="Horizontal_20_Line"/>
      <text:p text:style-name="Text_20_body">
<text:span text:style-name="Strong_20_Emphasis">Confirm Operator</text:span>: displays a summary screen with the data of torque and the results of the leakage test carried out since the start of testing. The home screen has three button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Repeat </text:p>
          </table:table-cell>
          <table:table-cell office:value-type="string" table:style-name="tablecell">
            <text:p text:style-name="tablealignleft"> Reset the data in the test and restart to the first block </text:p>
          </table:table-cell>
        </table:table-row>
        <table:table-row>
          <table:table-cell office:value-type="string" table:style-name="tablecell">
            <text:p text:style-name="tablealignleft">Cancel </text:p>
          </table:table-cell>
          <table:table-cell office:value-type="string" table:style-name="tablecell">
            <text:p text:style-name="tablealignleft"> Cancel current test and delete all the data acquired </text:p>
          </table:table-cell>
        </table:table-row>
        <table:table-row>
          <table:table-cell office:value-type="string" table:style-name="tablecell">
            <text:p text:style-name="tablealignleft">Confirm </text:p>
          </table:table-cell>
          <table:table-cell office:value-type="string" table:style-name="tablecell">
            <text:p text:style-name="tablealignleft"> Continues with the test </text:p>
          </table:table-cell>
        </table:table-row>
      </table:table>
      <text:p text:style-name="Horizontal_20_Line"/>
      <text:p text:style-name="Text_20_body">
<text:span text:style-name="Strong_20_Emphasis">Oven temperature wait</text:span>: It waits if the oven temperature is below the minimum value or if it is above the maximum value s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 minimum </text:p>
          </table:table-cell>
          <table:table-cell office:value-type="string" table:style-name="tablecell">
            <text:p text:style-name="tablealignleft"> temperature minimum value </text:p>
          </table:table-cell>
        </table:table-row>
        <table:table-row>
          <table:table-cell office:value-type="string" table:style-name="tablecell">
            <text:p text:style-name="tablealignleft"> Temp. maximum </text:p>
          </table:table-cell>
          <table:table-cell office:value-type="string" table:style-name="tablecell">
            <text:p text:style-name="tablealignleft"> temperature maximum value </text:p>
          </table:table-cell>
        </table:table-row>
      </table:table>
      <text:p text:style-name="Horizontal_20_Line"/>
      <text:p text:style-name="Text_20_body">
<text:span text:style-name="Strong_20_Emphasis">Chamber humidity wait </text:span>: It waits if the humidity of the chamber is below the minimum or if it is above the maximum specified value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inimum humidity </text:p>
          </table:table-cell>
          <table:table-cell office:value-type="string" table:style-name="tablecell">
            <text:p text:style-name="tablealignleft"> Humidity minimum value </text:p>
          </table:table-cell>
        </table:table-row>
        <table:table-row>
          <table:table-cell office:value-type="string" table:style-name="tablecell">
            <text:p text:style-name="tablealignleft"> Maximum humidity </text:p>
          </table:table-cell>
          <table:table-cell office:value-type="string" table:style-name="tablecell">
            <text:p text:style-name="tablealignleft"> Humidity maximum value </text:p>
          </table:table-cell>
        </table:table-row>
      </table:table>
      <text:h text:style-name="Heading_20_5" text:outline-level="5"><text:bookmark-start text:name="component_command"/>Component command<text:bookmark-end text:name="component_command"/></text:h>
      <text:p text:style-name="Horizontal_20_Line"/>
      <text:p text:style-name="Text_20_body">
<text:span text:style-name="Strong_20_Emphasis">Axial movement</text:span>: set an axial mov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ovement speed [mm/s] </text:p>
          </table:table-cell>
          <table:table-cell office:value-type="string" table:style-name="tablecell">
            <text:p text:style-name="tablealignleft"> set the movement speed express in millimeters for seconds. The range is 5,0 to 20,0 </text:p>
          </table:table-cell>
        </table:table-row>
        <table:table-row>
          <table:table-cell office:value-type="string" table:style-name="tablecell">
            <text:p text:style-name="tablealignleft"> Pressure limit[N] </text:p>
          </table:table-cell>
          <table:table-cell office:value-type="string" table:style-name="tablecell">
            <text:p text:style-name="tablealignleft"> max pressure value acceptable. The range is 0 to 60 Newton </text:p>
          </table:table-cell>
        </table:table-row>
        <table:table-row>
          <table:table-cell office:value-type="string" table:style-name="tablecell">
            <text:p text:style-name="tablealignleft"> Pressure maintain </text:p>
          </table:table-cell>
          <table:table-cell office:value-type="string" table:style-name="tablecell">
            <text:p text:style-name="tablealignleft"> activate or deactivate the maintain of the pressure set </text:p>
          </table:table-cell>
        </table:table-row>
        <table:table-row>
          <table:table-cell office:value-type="string" table:style-name="tablecell">
            <text:p text:style-name="tablealignleft"> Movement [mm] </text:p>
          </table:table-cell>
          <table:table-cell office:value-type="string" table:style-name="tablecell">
            <text:p text:style-name="tablealignleft"> set how many millimeters it has to move, express in millimeter and goes from 0,1 to 50,0 mm </text:p>
          </table:table-cell>
        </table:table-row>
        <table:table-row>
          <table:table-cell office:value-type="string" table:style-name="tablecell">
            <text:p text:style-name="tablealignleft"> Movement direction </text:p>
          </table:table-cell>
          <table:table-cell office:value-type="string" table:style-name="tablecell">
            <text:p text:style-name="tablealignleft"> set the movement direction , forward or backward </text:p>
          </table:table-cell>
        </table:table-row>
        <table:table-row>
          <table:table-cell office:value-type="string" table:style-name="tablecell">
            <text:p text:style-name="tablealignleft"> Exclude acquisition </text:p>
          </table:table-cell>
          <table:table-cell office:value-type="string" table:style-name="tablecell">
            <text:p text:style-name="tablealignleft"> if selected , the detected curve will not be sav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Absolute axial movement</text:span>: set a forward movement , excluding the detection of the pressur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ovement speed [mm/s] </text:p>
          </table:table-cell>
          <table:table-cell office:value-type="string" table:style-name="tablecell">
            <text:p text:style-name="tablealignleft"> set the movement speed express in millimeters for seconds. The range is 5,0 to 20,0 </text:p>
          </table:table-cell>
        </table:table-row>
        <table:table-row>
          <table:table-cell office:value-type="string" table:style-name="tablecell">
            <text:p text:style-name="tablealignleft"> Movement [mm] </text:p>
          </table:table-cell>
          <table:table-cell office:value-type="string" table:style-name="tablecell">
            <text:p text:style-name="tablealignleft"> set how many millimeters it has to move </text:p>
          </table:table-cell>
        </table:table-row>
        <table:table-row>
          <table:table-cell office:value-type="string" table:style-name="tablecell">
            <text:p text:style-name="tablealignleft"> Exclude acquisition </text:p>
          </table:table-cell>
          <table:table-cell office:value-type="string" table:style-name="tablecell">
            <text:p text:style-name="tablealignleft"> if selected , the detected curve will not be sav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Backwards axial movement</text:span>: makes a backward movement as the last one done forward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ovement speed [mm/s] </text:p>
          </table:table-cell>
          <table:table-cell office:value-type="string" table:style-name="tablecell">
            <text:p text:style-name="tablealignleft"> set the movement speed express in millimeters for seconds. The range is 5,0 to 20,0 </text:p>
          </table:table-cell>
        </table:table-row>
        <table:table-row>
          <table:table-cell office:value-type="string" table:style-name="tablecell">
            <text:p text:style-name="tablealignleft"> Exclude acquisition </text:p>
          </table:table-cell>
          <table:table-cell office:value-type="string" table:style-name="tablecell">
            <text:p text:style-name="tablealignleft"> if selected , the detected curve will not be sav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Tap Rotate</text:span>: makes a rotation of the tap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do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Motor unlock </text:p>
          </table:table-cell>
          <table:table-cell office:value-type="string" table:style-name="tablecell">
            <text:p text:style-name="tablealignleft"> set the state ,at the end of rotation, of motor. If disabled the motor will remain in “traction” </text:p>
          </table:table-cell>
        </table:table-row>
      </table:table>
      <text:p text:style-name="Horizontal_20_Line"/>
      <text:p text:style-name="Text_20_body">
<text:span text:style-name="Strong_20_Emphasis">Tap rotate with test contacts</text:span> : makes a rotation movement and execute a contact tes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do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Motor unlock </text:p>
          </table:table-cell>
          <table:table-cell office:value-type="string" table:style-name="tablecell">
            <text:p text:style-name="tablealignleft"> set the state ,at the end of rotation, of motor. If disabled the motor will remain in “traction” </text:p>
          </table:table-cell>
        </table:table-row>
        <table:table-row>
          <table:table-cell office:value-type="string" table:style-name="tablecell">
            <text:p text:style-name="tablealignleft"> Contact pulse axial mov. n.1 </text:p>
          </table:table-cell>
          <table:table-cell office:value-type="string" table:style-name="tablecell">
            <text:p text:style-name="tablealignleft"> if enabled at the end of rotation, input no. 1 must have read a pulse. It is necessary that there be pressure or release command before the rotation command </text:p>
          </table:table-cell>
        </table:table-row>
        <table:table-row>
          <table:table-cell office:value-type="string" table:style-name="tablecell">
            <text:p text:style-name="tablealignleft"> Pulse counter rotation n.2 </text:p>
          </table:table-cell>
          <table:table-cell office:value-type="string" table:style-name="tablecell">
            <text:p text:style-name="tablealignleft"> number of pulse that must be detected at the end of rotation in the contact nr. 2 </text:p>
          </table:table-cell>
        </table:table-row>
        <table:table-row>
          <table:table-cell office:value-type="string" table:style-name="tablecell">
            <text:p text:style-name="tablealignleft"> Pulse counter rotation n.3 </text:p>
          </table:table-cell>
          <table:table-cell office:value-type="string" table:style-name="tablecell">
            <text:p text:style-name="tablealignleft"> number of pulse that must be detected at the end of rotation in the contact nr. 3 </text:p>
          </table:table-cell>
        </table:table-row>
        <table:table-row>
          <table:table-cell office:value-type="string" table:style-name="tablecell">
            <text:p text:style-name="tablealignleft"> Pulse counter rotation n.4 </text:p>
          </table:table-cell>
          <table:table-cell office:value-type="string" table:style-name="tablecell">
            <text:p text:style-name="tablealignleft"> number of pulse that must be detected at the end of rotation in the contact nr. 4</text:p>
          </table:table-cell>
        </table:table-row>
      </table:table>
      <text:p text:style-name="Horizontal_20_Line"/>
      <text:p text:style-name="Text_20_body">
<text:span text:style-name="Strong_20_Emphasis">Tap motor unlock</text:span>: execute the command to unlock the motor.
</text:p>
      <text:p text:style-name="Horizontal_20_Line"/>
      <text:p text:style-name="Text_20_body">
<text:span text:style-name="Strong_20_Emphasis">Tap find zero position</text:span>: execute a rotation of 360° degrees to find the 0. The rotation is stopped if it reach the hardware limi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Motor unlock </text:p>
          </table:table-cell>
          <table:table-cell office:value-type="string" table:style-name="tablecell">
            <text:p text:style-name="tablealignleft"> set the state ,at the end of rotation, of motor. If disabled the motor will remain in “traction” </text:p>
          </table:table-cell>
        </table:table-row>
      </table:table>
      <text:p text:style-name="Horizontal_20_Line"/>
      <text:p text:style-name="Text_20_body">
<text:span text:style-name="Strong_20_Emphasis">Tap press</text:span>: execute a forward movement to press the component ro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pneumatic axial movement</text:p>
          </table:table-cell>
        </table:table-row>
      </table:table>
      <text:p text:style-name="Horizontal_20_Line"/>
      <text:p text:style-name="Text_20_body">
<text:span text:style-name="Strong_20_Emphasis">Tap release</text:span>: execute a backward movement to release the component ro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pneumatic axial movement</text:p>
          </table:table-cell>
        </table:table-row>
      </table:table>
      <text:p text:style-name="Horizontal_20_Line"/>
      <text:p text:style-name="Text_20_body">
<text:span text:style-name="Strong_20_Emphasis">Tap valve open</text:span>: opens the solenoid valve for the passage of air into the component.</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rom software version 1.7.0</text:p>
          </table:table-cell>
        </table:table-row>
      </table:table>
      <text:p text:style-name="Horizontal_20_Line"/>
      <text:p text:style-name="Text_20_body">
<text:span text:style-name="Strong_20_Emphasis">Tap valve close</text:span>: closes the solenoid valve for the passage of air into the component.</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rom software version 1.7.0</text:p>
          </table:table-cell>
        </table:table-row>
      </table:table>
      <text:h text:style-name="Heading_20_5" text:outline-level="5"><text:bookmark-start text:name="test_commands"/>Test commands<text:bookmark-end text:name="test_commands"/></text:h>
      <text:p text:style-name="Horizontal_20_Line"/>
      <text:p text:style-name="Text_20_body">
<text:span text:style-name="Strong_20_Emphasis">Rotation/leakage acquisition</text:span>: leakage test during rotation mov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do to for the leak test , executed during the rotation movement, it change depending on the component installed </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do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Position return </text:p>
          </table:table-cell>
          <table:table-cell office:value-type="string" table:style-name="tablecell">
            <text:p text:style-name="tablealignleft"> Acquisition : return to the starting position doing an acquisition, Yes : return to the starting position without do an acquisition , No : doesn't return to the starting position </text:p>
          </table:table-cell>
        </table:table-row>
      </table:table>
      <text:p text:style-name="Horizontal_20_Line"/>
      <text:p text:style-name="Text_20_body">
<text:span text:style-name="Strong_20_Emphasis">Axial contact test</text:span> : performs a test to verify a change of state, between the minimum and maximum set by comman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tact </text:p>
          </table:table-cell>
          <table:table-cell office:value-type="string" table:style-name="tablecell">
            <text:p text:style-name="tablealignleft"> Selected contact to test </text:p>
          </table:table-cell>
        </table:table-row>
        <table:table-row>
          <table:table-cell office:value-type="string" table:style-name="tablecell">
            <text:p text:style-name="tablealignleft"> Minimum</text:p>
          </table:table-cell>
          <table:table-cell office:value-type="string" table:style-name="tablecell">
            <text:p text:style-name="tablealignleft"> Minimum value from where to start the test of status change, the value is between 0 and 70 millimeters </text:p>
          </table:table-cell>
        </table:table-row>
        <table:table-row>
          <table:table-cell office:value-type="string" table:style-name="tablecell">
            <text:p text:style-name="tablealignleft"> Maximum </text:p>
          </table:table-cell>
          <table:table-cell office:value-type="string" table:style-name="tablecell">
            <text:p text:style-name="tablealignleft"> Maximum value where the status changed must be happened, the value is between 0 and 70 millimeters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p text:style-name="Horizontal_20_Line"/>
      <text:p text:style-name="Text_20_body">
<text:span text:style-name="Strong_20_Emphasis">Rotation contact test</text:span> : performs a test to verify a change of state, between the minimum and maximum set by comman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tact </text:p>
          </table:table-cell>
          <table:table-cell office:value-type="string" table:style-name="tablecell">
            <text:p text:style-name="tablealignleft"> Selected contact to test </text:p>
          </table:table-cell>
        </table:table-row>
        <table:table-row>
          <table:table-cell office:value-type="string" table:style-name="tablecell">
            <text:p text:style-name="tablealignleft"> Minimum</text:p>
          </table:table-cell>
          <table:table-cell office:value-type="string" table:style-name="tablecell">
            <text:p text:style-name="tablealignleft"> Minimum value from where to start the test of status change, the value is between 0 and 360 degrees </text:p>
          </table:table-cell>
        </table:table-row>
        <table:table-row>
          <table:table-cell office:value-type="string" table:style-name="tablecell">
            <text:p text:style-name="tablealignleft"> Maximum </text:p>
          </table:table-cell>
          <table:table-cell office:value-type="string" table:style-name="tablecell">
            <text:p text:style-name="tablealignleft"> Maximum value where the status changed must be happened, the value is between 0 and 360 degrees </text:p>
          </table:table-cell>
        </table:table-row>
      </table:table>
      <text:p text:style-name="Horizontal_20_Line"/>
      <text:p text:style-name="Text_20_body">
<text:span text:style-name="Strong_20_Emphasis">Magnet unlock test</text:span> : perform an unlock test of the magn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leak test, that is executed in a static position , it depends on the hardware installed </text:p>
          </table:table-cell>
        </table:table-row>
        <table:table-row>
          <table:table-cell office:value-type="string" table:style-name="tablecell">
            <text:p text:style-name="tablealignleft"> Current [mA] </text:p>
          </table:table-cell>
          <table:table-cell office:value-type="string" table:style-name="tablecell">
            <text:p text:style-name="tablealignleft"> hooking current set for the test , the value is between 0 and 500 </text:p>
          </table:table-cell>
        </table:table-row>
        <table:table-row>
          <table:table-cell office:value-type="string" table:style-name="tablecell">
            <text:p text:style-name="tablealignleft"> Current decrease [mA] </text:p>
          </table:table-cell>
          <table:table-cell office:value-type="string" table:style-name="tablecell">
            <text:p text:style-name="tablealignleft"> starting decrease of the hooking current </text:p>
          </table:table-cell>
        </table:table-row>
        <table:table-row>
          <table:table-cell office:value-type="string" table:style-name="tablecell">
            <text:p text:style-name="tablealignleft"> Step current [mA/s] </text:p>
          </table:table-cell>
          <table:table-cell office:value-type="string" table:style-name="tablecell">
            <text:p text:style-name="tablealignleft"> decrease per second of the current, the value is between 2 and 50 </text:p>
          </table:table-cell>
        </table:table-row>
        <table:table-row>
          <table:table-cell office:value-type="string" table:style-name="tablecell">
            <text:p text:style-name="tablealignleft"> Pressure limit [N]</text:p>
          </table:table-cell>
          <table:table-cell office:value-type="string" table:style-name="tablecell">
            <text:p text:style-name="tablealignleft"> max value acceptable of pressure , the values is between 0 and 60 Newton  </text:p>
          </table:table-cell>
        </table:table-row>
        <table:table-row>
          <table:table-cell office:value-type="string" table:style-name="tablecell">
            <text:p text:style-name="tablealignleft"> Movement [mm] </text:p>
          </table:table-cell>
          <table:table-cell office:value-type="string" table:style-name="tablecell">
            <text:p text:style-name="tablealignright">  sets the length of the movement to do, the values is between 0,1 and 50,0 </text:p>
          </table:table-cell>
        </table:table-row>
        <table:table-row>
          <table:table-cell office:value-type="string" table:style-name="tablecell">
            <text:p text:style-name="tablealignleft"> Pressure limit [N]</text:p>
          </table:table-cell>
          <table:table-cell office:value-type="string" table:style-name="tablecell">
            <text:p text:style-name="tablealignleft"> max value acceptable of pressure , the values is between 0 and 60 Newton </text:p>
          </table:table-cell>
        </table:table-row>
      </table:table>
      <text:p text:style-name="Horizontal_20_Line"/>
      <text:p text:style-name="Text_20_body">
<text:span text:style-name="Strong_20_Emphasis">External leakage test</text:spa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leak test, that is executed in a static position , it depends on the hardware installed </text:p>
          </table:table-cell>
        </table:table-row>
        <table:table-row>
          <table:table-cell office:value-type="string" table:style-name="tablecell">
            <text:p text:style-name="tablealignleft"> Negative result </text:p>
          </table:table-cell>
          <table:table-cell office:value-type="string" table:style-name="tablecell">
            <text:p text:style-name="tablealignleft"> test result , negative means that there were a leak </text:p>
          </table:table-cell>
        </table:table-row>
      </table:table>
      <text:p text:style-name="Horizontal_20_Line"/>
      <text:p text:style-name="Text_20_body">
<text:span text:style-name="Strong_20_Emphasis">Internal leakage test</text:spa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leak test, that is executed in a static position , it depends on the hardware installed </text:p>
          </table:table-cell>
        </table:table-row>
        <table:table-row>
          <table:table-cell office:value-type="string" table:style-name="tablecell">
            <text:p text:style-name="tablealignleft"> Negative result </text:p>
          </table:table-cell>
          <table:table-cell office:value-type="string" table:style-name="tablecell">
            <text:p text:style-name="tablealignleft"> test result , negative means that there were a leak </text:p>
          </table:table-cell>
        </table:table-row>
      </table:table>
      <text:p text:style-name="Horizontal_20_Line"/>
      <text:p text:style-name="Text_20_body">
<text:span text:style-name="Strong_20_Emphasis">Magnet leak test</text:spa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execute to perform a magnet leak test, that is executed in a static position , it depends on the hardware installed </text:p>
          </table:table-cell>
        </table:table-row>
        <table:table-row>
          <table:table-cell office:value-type="string" table:style-name="tablecell">
            <text:p text:style-name="tablealignleft"> Negative result </text:p>
          </table:table-cell>
          <table:table-cell office:value-type="string" table:style-name="tablecell">
            <text:p text:style-name="tablealignleft"> test result , negative means that there were a leak </text:p>
          </table:table-cell>
        </table:table-row>
      </table:table>
      <text:p text:style-name="Horizontal_20_Line"/>
      <text:p text:style-name="Text_20_body">
<text:span text:style-name="Strong_20_Emphasis">Rotation/flow acquisition</text:span>: flow test during rotation moveme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Leak test program </text:p>
          </table:table-cell>
          <table:table-cell office:value-type="string" table:style-name="tablecell">
            <text:p text:style-name="tablealignleft"> program to run for the flow test executed during the rotation movement, it change depending on the component installed </text:p>
          </table:table-cell>
        </table:table-row>
        <table:table-row>
          <table:table-cell office:value-type="string" table:style-name="tablecell">
            <text:p text:style-name="tablealignleft"> Rotation degrees </text:p>
          </table:table-cell>
          <table:table-cell office:value-type="string" table:style-name="tablecell">
            <text:p text:style-name="tablealignleft"> degrees to execute </text:p>
          </table:table-cell>
        </table:table-row>
        <table:table-row>
          <table:table-cell office:value-type="string" table:style-name="tablecell">
            <text:p text:style-name="tablealignleft"> Direction of rotation </text:p>
          </table:table-cell>
          <table:table-cell office:value-type="string" table:style-name="tablecell">
            <text:p text:style-name="tablealignleft"> direction of rotation : Clockwise (C), Anticlockwise (A) </text:p>
          </table:table-cell>
        </table:table-row>
        <table:table-row>
          <table:table-cell office:value-type="string" table:style-name="tablecell">
            <text:p text:style-name="tablealignleft"> Rotation speed </text:p>
          </table:table-cell>
          <table:table-cell office:value-type="string" table:style-name="tablecell">
            <text:p text:style-name="tablealignleft"> speed of rotation, express in degrees for second </text:p>
          </table:table-cell>
        </table:table-row>
        <table:table-row>
          <table:table-cell office:value-type="string" table:style-name="tablecell">
            <text:p text:style-name="tablealignleft"> Position return </text:p>
          </table:table-cell>
          <table:table-cell office:value-type="string" table:style-name="tablecell">
            <text:p text:style-name="tablealignleft"> Acquisition : return to the starting position doing an acquisition, Yes : return to the starting position without do an acquisition , No : doesn't return to the starting position </text:p>
          </table:table-cell>
        </table:table-row>
        <table:table-row>
          <table:table-cell office:value-type="string" table:style-name="tablecell">
            <text:p text:style-name="tablealignleft"> Range value </text:p>
          </table:table-cell>
          <table:table-cell office:value-type="string" table:style-name="tablecell">
            <text:p text:style-name="tablealignleft"> maximum allowed difference from sample curve </text:p>
          </table:table-cell>
        </table:table-row>
        <table:table-row>
          <table:table-cell office:value-type="string" table:style-name="tablecell">
            <text:p text:style-name="tablealignleft"> Percentage over range </text:p>
          </table:table-cell>
          <table:table-cell office:value-type="string" table:style-name="tablecell">
            <text:p text:style-name="tablealignleft"> maximum allowed over limit samples </text:p>
          </table:table-cell>
        </table:table-row>
      </table:table>
      <text:h text:style-name="Heading_20_5" text:outline-level="5"><text:bookmark-start text:name="generic_commands"/>Generic commands<text:bookmark-end text:name="generic_commands"/></text:h>
      <text:p text:style-name="Horizontal_20_Line"/>
      <text:p text:style-name="Text_20_body">
<text:span text:style-name="Strong_20_Emphasis">Magnet current OFF</text:span>: Turns off the current flow to simulate cooling the thermocouple.
</text:p>
      <text:p text:style-name="Horizontal_20_Line"/>
      <text:p text:style-name="Text_20_body">
<text:span text:style-name="Strong_20_Emphasis">Magnet current ON</text:span>: Turns on the current flow to simulate heating the thermocoupl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urrent [mA] </text:p>
          </table:table-cell>
          <table:table-cell office:value-type="string" table:style-name="tablecell">
            <text:p text:style-name="tablealignleft"> value of the current to be applied </text:p>
          </table:table-cell>
        </table:table-row>
      </table:table>
      <text:p text:style-name="Horizontal_20_Line"/>
      <text:p text:style-name="Text_20_body">
<text:span text:style-name="Strong_20_Emphasis">Open Taps outputs</text:span> : Open the solenoid valve to open the faucet outlets.
</text:p>
      <text:p text:style-name="Horizontal_20_Line"/>
      <text:p text:style-name="Text_20_body">
<text:span text:style-name="Strong_20_Emphasis">Close Taps outputs</text:span> : Close the solenoid valve to close the faucet outlets.
</text:p>
      <text:p text:style-name="Horizontal_20_Line"/>
      <text:p text:style-name="Text_20_body">
<text:span text:style-name="Strong_20_Emphasis">Axial position reset</text:span> : reset the positio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machine with motorized axial movement</text:p>
          </table:table-cell>
        </table:table-row>
      </table:table>
      <text:h text:style-name="Heading_20_1" text:outline-level="1"><text:bookmark-start text:name="tool"/>Tool<text:bookmark-end text:name="tool"/></text:h>
      <text:p text:style-name="Text_20_body">
This chapter describes the functions in the Tools menu of the application.</text:p>
      <text:h text:style-name="Heading_20_2" text:outline-level="2"><text:bookmark-start text:name="install_components"/>Install components<text:bookmark-end text:name="install_components"/></text:h>
      <text:p text:style-name="Text_20_body">
This feature allows the user to make axial movements or rotations during the installation of the components or during breaks of active testing. From this panel, you can also access another screen for manual execution of the leak test and others availables kind of test.</text:p>
      <text:p text:style-name="Text_20_body">o access the panel select the menu <text:span text:style-name="Emphasis"><text:span text:style-name="Strong_20_Emphasis">Tools » Install Components</text:span></text:span> or press <text:span text:style-name="Strong_20_Emphasis">F8</text:span>; more simply press the next button in the toolbar:</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The following window appears:
<draw:frame draw:style-name="mediacenter" draw:name="" text:anchor-type="paragraph" draw:z-index="0" svg:width="15.875cm" svg:height="14.843125cm"><draw:image xlink:href="Pictures/46808ff476f2dec615403ec205d22ba3.png" xlink:type="simple" xlink:show="embed" xlink:actuate="onLoad"/></draw:frame></text:p>
      <text:p text:style-name="Text_20_body">
On the left there are listed the places present in the system and for each of these are displayed the following information:</text:p>
      <text:p text:style-name="Text_20_body"> <text:span text:style-name="Strong_20_Emphasis">Position:</text:span>  position that is updated with each manual rotation performed;</text:p>
      <text:p text:style-name="Text_20_body"> <text:span text:style-name="Strong_20_Emphasis">T.L. (Nm):</text:span> instantaneous values of torque during counterclockwise rotation;</text:p>
      <text:p text:style-name="Text_20_body"> <text:span text:style-name="Strong_20_Emphasis">T.R. (Nm):</text:span> instantaneous values of torque during clockwise rotation;</text:p>
      <text:p text:style-name="Text_20_body"> <text:span text:style-name="Strong_20_Emphasis">Press. (N):</text:span> axial pressure exerted on the component is available only if there is any axial movement, measured in Newton;</text:p>
      <text:p text:style-name="Text_20_body"> <text:span text:style-name="Strong_20_Emphasis">Temp (°C):</text:span>  temperature of the oven or of a possible additional thermocouple placed in the component itself, measured in ° C;</text:p>
      <text:p text:style-name="Text_20_body"> <text:span text:style-name="Strong_20_Emphasis">Magnet:</text:span> icon <text:span text:style-name="Strong_20_Emphasis">light on</text:span> or <text:span text:style-name="Strong_20_Emphasis">gray</text:span> that indicates whether or not the passage of current for the simulation of heating of the thermocouple;</text:p>
      <text:p text:style-name="Text_20_body"> <text:span text:style-name="Strong_20_Emphasis">Ev:</text:span> that indicate the state of electrovalve for air passage inside of the taps;</text:p>
      <text:p text:style-name="Text_20_body"> <text:span text:style-name="Strong_20_Emphasis">Limit:</text:span> LED that turns red if the input hardware limit detects a twist exceeding 0.6 N;</text:p>
      <text:p text:style-name="Text_20_body"><text:span text:style-name="Strong_20_Emphasis">Back Limit:</text:span> LED that turns blue if the input hardware limit detects the hardware limit of the backward movement;</text:p>
      <text:p text:style-name="Text_20_body"> <text:span text:style-name="Strong_20_Emphasis">Inputs:</text:span> LEDs corresponding to the inputs that are green if the contact is closed.</text:p>
      <text:p text:style-name="Text_20_body">In order to rotate it is necessary to select a location by clicking with the mouse in the corresponding key. You can select all the places by pressing the mouse button <text:span text:style-name="Strong_20_Emphasis"> Select all</text:span> . Subsequently with the keys <text:span text:style-name="Strong_20_Emphasis">Left </text:span> or <text:span text:style-name="Strong_20_Emphasis">Right </text:span> you rotate with the degree and the speed set. The degree and the speed can be varied without the help of the keyboard using the buttons Up and Down:</text:p>
      <text:p text:style-name="Text_20_body"><draw:frame draw:style-name="media" draw:name="" text:anchor-type="as-char" draw:z-index="0" svg:width="1.4816666666667cm" svg:height="1.2435416666667cm"><draw:image xlink:href="Pictures/4aa9c8f74e0bbd9ab708368ff7643eef.png" xlink:type="simple" xlink:show="embed" xlink:actuate="onLoad"/></draw:frame>
<draw:frame draw:style-name="media" draw:name="" text:anchor-type="as-char" draw:z-index="0" svg:width="1.4552083333333cm" svg:height="1.2435416666667cm"><draw:image xlink:href="Pictures/64dfc2af1152e4cd25c32a9a87eb69c3.png" xlink:type="simple" xlink:show="embed" xlink:actuate="onLoad"/></draw:frame>
<draw:frame draw:style-name="media" draw:name="" text:anchor-type="as-char" draw:z-index="0" svg:width="1.42875cm" svg:height="1.2170833333333cm"><draw:image xlink:href="Pictures/f815afcd1b17245f71c8e59ccd244dc7.png" xlink:type="simple" xlink:show="embed" xlink:actuate="onLoad"/></draw:frame>
<draw:frame draw:style-name="media" draw:name="" text:anchor-type="as-char" draw:z-index="0" svg:width="1.42875cm" svg:height="1.2170833333333cm"><draw:image xlink:href="Pictures/5e803e66581f1bc25ac76dbcf1f952dd.png" xlink:type="simple" xlink:show="embed" xlink:actuate="onLoad"/></draw:frame>
<draw:frame draw:style-name="media" draw:name="" text:anchor-type="as-char" draw:z-index="0" svg:width="1.4552083333333cm" svg:height="1.2435416666667cm"><draw:image xlink:href="Pictures/e082c9fa22184b74fe24aa97ff111ec0.png" xlink:type="simple" xlink:show="embed" xlink:actuate="onLoad"/></draw:frame>
<draw:frame draw:style-name="media" draw:name="" text:anchor-type="as-char" draw:z-index="0" svg:width="1.4816666666667cm" svg:height="1.2170833333333cm"><draw:image xlink:href="Pictures/c5bc86b2f9e73365485921f3a9a4379e.png" xlink:type="simple" xlink:show="embed" xlink:actuate="onLoad"/></draw:frame></text:p>
      <text:p text:style-name="Text_20_body"><text:span text:style-name="Strong_20_Emphasis">Reset</text:span> button performs the release of the motors while the keys <text:span text:style-name="Strong_20_Emphasis"> Forward </text:span> and <text:span text:style-name="Strong_20_Emphasis">Back</text:span> respectively advance and retreat motors.</text:p>
      <text:p text:style-name="Text_20_body">Other availables button for places selection are:</text:p>
      <text:p text:style-name="Text_20_body"><draw:frame draw:style-name="media" draw:name="" text:anchor-type="as-char" draw:z-index="0" svg:width="0.84666666666667cm" svg:height="0.84666666666667cm"><draw:image xlink:href="Pictures/4c904b038982066f49c83da58b9a0248.png" xlink:type="simple" xlink:show="embed" xlink:actuate="onLoad"/></draw:frame> <text:span text:style-name="Strong_20_Emphasis">Invert selection</text:span> invert current selected places;</text:p>
      <text:p text:style-name="Text_20_body"><draw:frame draw:style-name="media" draw:name="" text:anchor-type="as-char" draw:z-index="0" svg:width="0.84666666666667cm" svg:height="0.84666666666667cm"><draw:image xlink:href="Pictures/d12bccaa7ad8aad20ebba577b5371dc8.png" xlink:type="simple" xlink:show="embed" xlink:actuate="onLoad"/></draw:frame> select next place;</text:p>
      <text:p text:style-name="Text_20_body"><draw:frame draw:style-name="media" draw:name="" text:anchor-type="as-char" draw:z-index="0" svg:width="0.84666666666667cm" svg:height="0.84666666666667cm"><draw:image xlink:href="Pictures/757806887ea53d4d620f6866e8e93ccb.png" xlink:type="simple" xlink:show="embed" xlink:actuate="onLoad"/></draw:frame> select previous place.
</text:p>
      <text:h text:style-name="Heading_20_3" text:outline-level="3"><text:bookmark-start text:name="rotation1"/>Rotation<text:bookmark-end text:name="rotation1"/></text:h>
      <text:p text:style-name="Text_20_body">It is possible to manually rotate the motor, counterclockwise or clockwise with an angle and with a rotation speed variables.
</text:p>
      <text:h text:style-name="Heading_20_4" text:outline-level="4"><text:bookmark-start text:name="degrees"/>Degrees<text:bookmark-end text:name="degrees"/></text:h>
      <text:p text:style-name="Text_20_body">The rotation can be from 1 to 360 degrees.
</text:p>
      <text:h text:style-name="Heading_20_4" text:outline-level="4"><text:bookmark-start text:name="speed_degrees_second"/>Speed degrees/second<text:bookmark-end text:name="speed_degrees_second"/></text:h>
      <text:p text:style-name="Text_20_body">Speed of rotation to do from 20 to 200 degrees per second.</text:p>
      <text:h text:style-name="Heading_20_4" text:outline-level="4"><text:bookmark-start text:name="left"/>Left<text:bookmark-end text:name="left"/></text:h>
      <text:p text:style-name="Text_20_body">This command start the left rotation with degrees and speed specified. </text:p>
      <text:h text:style-name="Heading_20_4" text:outline-level="4"><text:bookmark-start text:name="right"/>Right<text:bookmark-end text:name="right"/></text:h>
      <text:p text:style-name="Text_20_body">This command start the right rotation with the degrees and speed specified.
</text:p>
      <text:h text:style-name="Heading_20_4" text:outline-level="4"><text:bookmark-start text:name="reset"/>Reset<text:bookmark-end text:name="reset"/></text:h>
      <text:p text:style-name="Text_20_body">This command stops the movement and unlock the motors. (see section Options in chapter SETTINGS).</text:p>
      <text:h text:style-name="Heading_20_3" text:outline-level="3"><text:bookmark-start text:name="axial_movement"/>Axial movement<text:bookmark-end text:name="axial_movement"/></text:h>
      <text:p text:style-name="Text_20_body">It is possible perform manually the axial movement of the motors to verify the correct positioning of the components.</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thrust pressure control and maintenance as well as the axial position in millimeters are only foreseen in the systems with motorized 
axial movement. In other systems with pneumatic axial movement, the pressure must be adjusted manually </text:p>
          </table:table-cell>
        </table:table-row>
      </table:table>
      <text:h text:style-name="Heading_20_4" text:outline-level="4"><text:bookmark-start text:name="millimeter"/>Millimeter<text:bookmark-end text:name="millimeter"/></text:h>
      <text:p text:style-name="Text_20_body">
Sets the length of the movement to perform for each command
</text:p>
      <text:h text:style-name="Heading_20_4" text:outline-level="4"><text:bookmark-start text:name="speed"/>Speed<text:bookmark-end text:name="speed"/></text:h>
      <text:p text:style-name="Text_20_body">
Sets the speed (expressed in millimeters per second) to perform the axial movement
</text:p>
      <text:h text:style-name="Heading_20_4" text:outline-level="4"><text:bookmark-start text:name="limit_pressure"/>Limit pressure<text:bookmark-end text:name="limit_pressure"/></text:h>
      <text:p text:style-name="Text_20_body">
If selected, set the maximum pressure beyond which the engine will no longer move</text:p>
      <text:h text:style-name="Heading_20_4" text:outline-level="4"><text:bookmark-start text:name="enable_maintain"/>Enable maintain<text:bookmark-end text:name="enable_maintain"/></text:h>
      <text:p text:style-name="Text_20_body">
If enabled, keeps the pressure as the set pressure
</text:p>
      <text:h text:style-name="Heading_20_4" text:outline-level="4"><text:bookmark-start text:name="forward"/>Forward<text:bookmark-end text:name="forward"/></text:h>
      <text:p text:style-name="Text_20_body">The command pushes forward The motors of the selected places.</text:p>
      <text:h text:style-name="Heading_20_4" text:outline-level="4"><text:bookmark-start text:name="backward"/>Backward<text:bookmark-end text:name="backward"/></text:h>
      <text:p text:style-name="Text_20_body">The command moves back the motors of the selected places.</text:p>
      <text:p text:style-name="Text_20_body">To return to the main application, press with the mouse, the button <text:span text:style-name="Strong_20_Emphasis">Exit</text:span>.</text:p>
      <text:h text:style-name="Heading_20_4" text:outline-level="4"><text:bookmark-start text:name="reset_maintain"/>Reset maintain<text:bookmark-end text:name="reset_maintain"/></text:h>
      <text:p text:style-name="Text_20_body">Cancels position retention
</text:p>
      <text:h text:style-name="Heading_20_4" text:outline-level="4"><text:bookmark-start text:name="reset_restore_pressure"/>Reset/Restore pressure<text:bookmark-end text:name="reset_restore_pressure"/></text:h>
      <text:p text:style-name="Text_20_body">
For vertical test when a negative value is reads, equivalent to the weight of the motor, the operator has to press the <text:span text:style-name="Strong_20_Emphasis">Reset</text:span> button to accept the value as “<text:span text:style-name="Strong_20_Emphasis">Zero</text:span>”. This steps will avoid that the taps will be pressed with the motor weight plus the specified pressure limit.
This option is saved also in configuration file and is automatically loaded at program startup.</text:p>
      <text:p text:style-name="Text_20_body">To restore the normal mode for horizontal test, the operator has to press again same button identified as <text:span text:style-name="Strong_20_Emphasis">Restore</text:span>.</text:p>
      <text:p text:style-name="Text_20_body">The pressure labels will be showed in orange if the function is enabled.</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o execute for vertical tests.</text:p>
          </table:table-cell>
        </table:table-row>
      </table:table>
      <text:h text:style-name="Heading_20_3" text:outline-level="3"><text:bookmark-start text:name="current_to_simulate_the_thermocouple"/>Current to simulate the Thermocouple<text:bookmark-end text:name="current_to_simulate_the_thermocouple"/></text:h>
      <text:p text:style-name="Text_20_body">To test the magnet operations, you can manually turn on and off the  current in the magnets to simulate the heating of the thermocouple.
</text:p>
      <text:h text:style-name="Heading_20_4" text:outline-level="4"><text:bookmark-start text:name="magnet_on"/>Magnet On<text:bookmark-end text:name="magnet_on"/></text:h>
      <text:p text:style-name="Text_20_body">
Enable the current in the selected components.</text:p>
      <text:h text:style-name="Heading_20_4" text:outline-level="4"><text:bookmark-start text:name="magnet_off"/>Magnet Off<text:bookmark-end text:name="magnet_off"/></text:h>
      <text:p text:style-name="Text_20_body">
Disable the current in the selected componen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t the end of the form the current is interrupted.</text:p>
          </table:table-cell>
        </table:table-row>
      </table:table>
      <text:h text:style-name="Heading_20_3" text:outline-level="3"><text:bookmark-start text:name="simulation_of_gas_passage_with_air"/>Simulation of gas passage (with air)<text:bookmark-end text:name="simulation_of_gas_passage_with_air"/></text:h>
      <text:p text:style-name="Text_20_body">To allow air to pass inside the tap during the test, it is possible to open or close the solenoid valve located at the inlet of each station.
The air pressure will be the same of the outlet of the leakage test device and in any case not adjustable because it is shared between all the test stations.</text:p>
      <text:h text:style-name="Heading_20_4" text:outline-level="4"><text:bookmark-start text:name="ev_open"/>Ev open<text:bookmark-end text:name="ev_open"/></text:h>
      <text:p text:style-name="Text_20_body">Opens the solenoid valve of one or more selected stations.</text:p>
      <text:h text:style-name="Heading_20_4" text:outline-level="4"><text:bookmark-start text:name="ev_close"/>Ev close<text:bookmark-end text:name="ev_close"/></text:h>
      <text:p text:style-name="Text_20_body">Closes the solenoid valve of one or more selected station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When the form will be closed the solenoid valves will be also closed automatically</text:p>
          </table:table-cell>
        </table:table-row>
      </table:table>
      <text:h text:style-name="Heading_20_3" text:outline-level="3"><text:bookmark-start text:name="manual_execution_of_leakage_tests"/>Manual execution of Leakage tests<text:bookmark-end text:name="manual_execution_of_leakage_tests"/></text:h>
      <text:p text:style-name="Text_20_body">
Press the button <text:span text:style-name="Strong_20_Emphasis">Leakage test</text:span> to enter in the following panel:</text:p>
      <text:p text:style-name="Text_20_body"><draw:frame draw:style-name="mediacenter" draw:name=" Manual leakage test panel  Legend" text:anchor-type="paragraph" draw:z-index="0" svg:width="7.9375cm"><draw:text-box><text:p text:style-name="legendcenter"><draw:frame draw:style-name="mediacenter" draw:name=" Manual leakage test panel " text:anchor-type="paragraph" draw:z-index="0" svg:width="7.9375cm" svg:height="7.5141666666667cm"><draw:image xlink:href="Pictures/102d849543e161cf8d4a26c489a5aebe.png" xlink:type="simple" xlink:show="embed" xlink:actuate="onLoad"/></draw:frame> Manual leakage test panel </text:p></draw:text-box></draw:frame></text:p>
      <text:p text:style-name="Text_20_body">
With the buttons <text:span text:style-name="Strong_20_Emphasis">Free</text:span> and <text:span text:style-name="Strong_20_Emphasis">Close</text:span> in the test boxes <text:span text:style-name="Strong_20_Emphasis">Gas Exit</text:span> it is possible open and close the shutter solenoid valve  of the taps outputs, that normally at the beginning is open.
To execute a test:</text:p>
      <text:list text:style-name="List_20_1">
        <text:list-item>
          <text:p text:style-name="Text_20_body"> select the position from 1 a 6 with the buttons on the left side;</text:p>
        </text:list-item>
        <text:list-item>
          <text:p text:style-name="Text_20_body"> Than select the program to execute in the ATEQ from <text:span text:style-name="Strong_20_Emphasis">1 to 4</text:span>;</text:p>
        </text:list-item>
        <text:list-item>
          <text:p text:style-name="Text_20_body"> Press the button <text:span text:style-name="Strong_20_Emphasis">Leakage test</text:span> and wait the result in the text box <text:span text:style-name="Strong_20_Emphasis">RESULT</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no result are displayed to be sure that the ATEQ machine is turned on and ready to work.</text:p>
          </table:table-cell>
        </table:table-row>
      </table:table>
      <text:h text:style-name="Heading_20_3" text:outline-level="3"><text:bookmark-start text:name="manual_execution_of_leakage_rotation_tests"/>Manual execution of leakage/rotation tests<text:bookmark-end text:name="manual_execution_of_leakage_rotation_tests"/></text:h>
      <text:p text:style-name="Text_20_body">Press the button <text:span text:style-name="Strong_20_Emphasis">Leakage/rotation test</text:span> to access the windows below:</text:p>
      <text:p text:style-name="Text_20_body"><draw:frame draw:style-name="mediacenter" draw:name="" text:anchor-type="paragraph" draw:z-index="0" svg:width="13.229166666667cm" svg:height="5.2652083333333cm"><draw:image xlink:href="Pictures/336e552a7296ff3fc19e825a20363bbd.png" xlink:type="simple" xlink:show="embed" xlink:actuate="onLoad"/></draw:frame></text:p>
      <text:p text:style-name="Text_20_body">In this window we can set <text:span text:style-name="Strong_20_Emphasis">program</text:span>, <text:span text:style-name="Strong_20_Emphasis">degrees</text:span>, <text:span text:style-name="Strong_20_Emphasis">speed</text:span>, <text:span text:style-name="Strong_20_Emphasis">rotation direction</text:span>, <text:span text:style-name="Strong_20_Emphasis">position return</text:span>:</text:p>
      <text:list text:style-name="List_20_1">
        <text:list-item>
          <text:p text:style-name="Text_20_body"> <text:span text:style-name="Strong_20_Emphasis">Program</text:span> : select the program to be executed by the leakage test machine ;</text:p>
        </text:list-item>
        <text:list-item>
          <text:p text:style-name="Text_20_body"> <text:span text:style-name="Strong_20_Emphasis">Degrees</text:span> : set the degrees to be performed for the test ;</text:p>
        </text:list-item>
        <text:list-item>
          <text:p text:style-name="Text_20_body"> <text:span text:style-name="Strong_20_Emphasis">Speed</text:span> : set the rotation speed for the test;</text:p>
        </text:list-item>
        <text:list-item>
          <text:p text:style-name="Text_20_body"> <text:span text:style-name="Strong_20_Emphasis">Rotation direction</text:span> : select the rotation direction L or R ;</text:p>
        </text:list-item>
        <text:list-item>
          <text:p text:style-name="Text_20_body"> <text:span text:style-name="Strong_20_Emphasis">Position return</text:span> : <text:span text:style-name="Strong_20_Emphasis">no</text:span> , don't return to the starting position , <text:span text:style-name="Strong_20_Emphasis">yes</text:span> , return to the starting position , <text:span text:style-name="Strong_20_Emphasis">acquisition</text:span> , acquire data also during the return movimentation </text:p>
        </text:list-item>
      </text:list>
      <text:p text:style-name="Text_20_body">In the end press the button <text:span text:style-name="Strong_20_Emphasis">Start test</text:span> to begin the test. The acquired data will be displayed on the center screen, while the acquired charts will appear on the right screen.
To exit, press the <text:span text:style-name="Strong_20_Emphasis"> Exit button </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function may not be available depending on the system configuration.</text:p>
          </table:table-cell>
        </table:table-row>
      </table:table>
      <text:h text:style-name="Heading_20_3" text:outline-level="3"><text:bookmark-start text:name="manual_execution_magnet_unlock_test"/>Manual execution magnet unlock test<text:bookmark-end text:name="manual_execution_magnet_unlock_test"/></text:h>
      <text:p text:style-name="Text_20_body">
Press the button <text:span text:style-name="Strong_20_Emphasis">Magnet unlock test</text:span> to access the window below:</text:p>
      <text:p text:style-name="Text_20_body"><draw:frame draw:style-name="mediacenter" draw:name="" text:anchor-type="paragraph" draw:z-index="0" svg:width="10.583333333333cm" svg:height="11.641666666667cm"><draw:image xlink:href="Pictures/1f78e5e711c50172b6a1ef104c7932b5.png" xlink:type="simple" xlink:show="embed" xlink:actuate="onLoad"/></draw:frame></text:p>
      <text:p text:style-name="Text_20_body">Before starting a test it is necessary to set this settings , <text:span text:style-name="Strong_20_Emphasis">program</text:span>, <text:span text:style-name="Strong_20_Emphasis">max forward movement</text:span>, <text:span text:style-name="Strong_20_Emphasis">max pressure movement</text:span>, <text:span text:style-name="Strong_20_Emphasis">start current</text:span>, <text:span text:style-name="Strong_20_Emphasis">current decrease</text:span>, <text:span text:style-name="Strong_20_Emphasis">step current</text:span>.</text:p>
      <text:list text:style-name="List_20_1">
        <text:list-item>
          <text:p text:style-name="Text_20_body"> <text:span text:style-name="Strong_20_Emphasis">Program</text:span> : the program to run for leak tests in a static position , varies depending on the device installed</text:p>
        </text:list-item>
        <text:list-item>
          <text:p text:style-name="Text_20_body"> <text:span text:style-name="Strong_20_Emphasis">Max forward movement</text:span> : Sets the maximum movement you can make </text:p>
        </text:list-item>
        <text:list-item>
          <text:p text:style-name="Text_20_body"> <text:span text:style-name="Strong_20_Emphasis">Max pressure movement</text:span> : Sets the maximum possible pressure</text:p>
        </text:list-item>
        <text:list-item>
          <text:p text:style-name="Text_20_body"> <text:span text:style-name="Strong_20_Emphasis">Start current</text:span> : Initial hooking current set for the test</text:p>
        </text:list-item>
        <text:list-item>
          <text:p text:style-name="Text_20_body"> <text:span text:style-name="Strong_20_Emphasis">Current decrease</text:span> : Initial decrease of the hooking current</text:p>
        </text:list-item>
        <text:list-item>
          <text:p text:style-name="Text_20_body"> <text:span text:style-name="Strong_20_Emphasis">Step current</text:span> : decrease per second of the current</text:p>
        </text:list-item>
      </text:list>
      <text:p text:style-name="Text_20_body">
Finally, press the <text:span text:style-name="Strong_20_Emphasis"> Start Test </text:span> button to start the magnet unlock test for the selected position, on the screen below, the test progress will be displayed and <text:span text:style-name="Strong_20_Emphasis"> Release (mA) </text:span> will be the value obtained from the test.
To exit, press the <text:span text:style-name="Strong_20_Emphasis"> Exit button </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function may not be available depending on the system configuration.</text:p>
          </table:table-cell>
        </table:table-row>
      </table:table>
      <text:h text:style-name="Heading_20_3" text:outline-level="3"><text:bookmark-start text:name="manual_execution_of_flow_rotation_tests"/>Manual execution of flow/rotation tests<text:bookmark-end text:name="manual_execution_of_flow_rotation_tests"/></text:h>
      <text:p text:style-name="Text_20_body">Press the button <text:span text:style-name="Strong_20_Emphasis">Flow test</text:span> to access the windows below:</text:p>
      <text:p text:style-name="Text_20_body"><draw:frame draw:style-name="mediacenter" draw:name="" text:anchor-type="paragraph" draw:z-index="0" svg:width="13.229166666667cm" svg:height="5.2916666666667cm"><draw:image xlink:href="Pictures/b646b262c6636b06672404c1e85c4145.png" xlink:type="simple" xlink:show="embed" xlink:actuate="onLoad"/></draw:frame></text:p>
      <text:p text:style-name="Text_20_body">In this window we can set <text:span text:style-name="Strong_20_Emphasis">program</text:span>, <text:span text:style-name="Strong_20_Emphasis">degrees</text:span>, <text:span text:style-name="Strong_20_Emphasis">speed</text:span>, <text:span text:style-name="Strong_20_Emphasis">rotation direction</text:span>, <text:span text:style-name="Strong_20_Emphasis">position return</text:span>:</text:p>
      <text:list text:style-name="List_20_1">
        <text:list-item>
          <text:p text:style-name="Text_20_body"> <text:span text:style-name="Strong_20_Emphasis">Program</text:span> : select the program to be executed by the flow test machine ;</text:p>
        </text:list-item>
        <text:list-item>
          <text:p text:style-name="Text_20_body"> <text:span text:style-name="Strong_20_Emphasis">Degrees</text:span> : set the degrees to be performed for the test ;</text:p>
        </text:list-item>
        <text:list-item>
          <text:p text:style-name="Text_20_body"> <text:span text:style-name="Strong_20_Emphasis">Speed</text:span> : set the rotation speed for the test;</text:p>
        </text:list-item>
        <text:list-item>
          <text:p text:style-name="Text_20_body"> <text:span text:style-name="Strong_20_Emphasis">Rotation direction</text:span> : select the rotation direction L or R ;</text:p>
        </text:list-item>
        <text:list-item>
          <text:p text:style-name="Text_20_body"> <text:span text:style-name="Strong_20_Emphasis">Position return</text:span> : <text:span text:style-name="Strong_20_Emphasis">no</text:span> , don't return to the starting position , <text:span text:style-name="Strong_20_Emphasis">yes</text:span> , return to the starting position , <text:span text:style-name="Strong_20_Emphasis">acquisition</text:span> , acquire data also during the return movement</text:p>
        </text:list-item>
      </text:list>
      <text:p text:style-name="Text_20_body">In the end press the button <text:span text:style-name="Strong_20_Emphasis">Start test</text:span> to begin the test. The acquired data will be displayed on the center screen, while the acquired charts will appear on the right screen.
To exit, press the <text:span text:style-name="Strong_20_Emphasis"> Exit button </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function may not be available depending on the system configuration. Please check program option to change the movement <text:line-break/>between fluid or degree by degree</text:p>
          </table:table-cell>
        </table:table-row>
      </table:table>
      <text:h text:style-name="Heading_20_2" text:outline-level="2"><text:bookmark-start text:name="password"/>Password<text:bookmark-end text:name="password"/></text:h>
      <text:p text:style-name="Text_20_body">
Some of the functions of database management and editing of  parameters at startup , are password protected and you must enable them to take some sort of authentication by entering a password.</text:p>
      <text:p text:style-name="Text_20_body">To enable the password-protected functions, proceed as follows:</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t the password in the windows and press the button <text:span text:style-name="Strong_20_Emphasis">Confirm</text:span>.</text:p>
        </text:list-item>
      </text:list>
      <text:p text:style-name="Text_20_body">
To disable the functions (only if enabled):</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To change the password :</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Then enter the password in the window that appears and press <text:span text:style-name="Strong_20_Emphasis">Change</text:span>;</text:p>
        </text:list-item>
        <text:list-item>
          <text:p text:style-name="Text_20_body"> Insert twice your new password in the appropriate text boxes displayed;</text:p>
        </text:list-item>
        <text:list-item>
          <text:p text:style-name="Text_20_body"> Confirm the change with the key <text:span text:style-name="Strong_20_Emphasis">Confirm</text:span>  immediately below the boxes.</text:p>
        </text:list-item>
      </text:list>
      <text:p text:style-name="Text_20_body">
<draw:frame draw:style-name="mediacenter" draw:name="Finestra cambio password Legend" text:anchor-type="paragraph" draw:z-index="0" svg:width="6.6145833333333cm"><draw:text-box><text:p text:style-name="legendcenter"><draw:frame draw:style-name="mediacenter" draw:name="Finestra cambio password" text:anchor-type="paragraph" draw:z-index="0" svg:width="6.6145833333333cm" svg:height="7.0908333333333cm"><draw:image xlink:href="Pictures/48fb6d7849e947be2b2670041ce16ec4.jpg" xlink:type="simple" xlink:show="embed" xlink:actuate="onLoad"/></draw:frame>Finestra cambio password</text:p></draw:text-box></draw:frame></text:p>
      <text:h text:style-name="Heading_20_2" text:outline-level="2"><text:bookmark-start text:name="backup_complete"/>Backup complete<text:bookmark-end text:name="backup_complete"/></text:h>
      <text:p text:style-name="Text_20_body">
This function can be used each time it's necessary to create a complete backup of the application with all settings and data.
Once selected the software shows the following panel:</text:p>
      <text:p text:style-name="Text_20_body"><draw:frame draw:style-name="mediacenter" draw:name="" text:anchor-type="paragraph" draw:z-index="0" svg:width="13.229166666667cm" svg:height="8.5989583333333cm"><draw:image xlink:href="Pictures/56e6cf785f33061f3dcb0b2cd2c0f012.png" xlink:type="simple" xlink:show="embed" xlink:actuate="onLoad"/></draw:frame></text:p>
      <text:p text:style-name="Text_20_body">The first time will be necessary to login with the password and will be possible to select the destination path. Other time if it's not necessary to modify the destination folder, each user can access to the panel to press the <text:span text:style-name="Strong_20_Emphasis">Start</text:span> button to execute the copy.</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function use the robocopy function of Windows operative system to copy the data with the following options: /E /V /NP /R:3 /W:10 <text:line-break/>
<text:span text:style-name="Strong_20_Emphasis">/E</text:span> all directories <text:line-break/>
<text:span text:style-name="Strong_20_Emphasis">/V</text:span> detailed output <text:line-break/>
<text:span text:style-name="Strong_20_Emphasis">/NP</text:span> no file progress <text:line-break/>
<text:span text:style-name="Strong_20_Emphasis">/R:3</text:span> retry 3 times <text:line-break/>
<text:span text:style-name="Strong_20_Emphasis">/W:10</text:span> wait 10 seconds <text:line-break/>
<text:span text:style-name="Strong_20_Emphasis">Optional files in the destination folder will not be deteled.</text:span></text:p>
          </table:table-cell>
        </table:table-row>
      </table:table>
      <text:h text:style-name="Heading_20_1" text:outline-level="1"><text:bookmark-start text:name="setting"/>Setting<text:bookmark-end text:name="setting"/></text:h>
      <text:p text:style-name="Text_20_body">This chapter describes the  interfaces of the operating modes of the system and the graphical display of data.</text:p>
      <text:h text:style-name="Heading_20_2" text:outline-level="2"><text:bookmark-start text:name="graphic"/>Graphic<text:bookmark-end text:name="graphic"/></text:h>
      <text:p text:style-name="Text_20_body">To enter in the graphic setting select from the menu <text:span text:style-name="Emphasis">Setting » Graphic</text:span> or push the key <text:span text:style-name="Strong_20_Emphasis">F10</text:span>; or push the following key in the toolbar:</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s a result you will see the following window</text:p>
      <text:p text:style-name="Text_20_body"><draw:frame draw:style-name="mediacenter" draw:name="Graph settings window Legend" text:anchor-type="paragraph" draw:z-index="0" svg:width="13.229166666667cm"><draw:text-box><text:p text:style-name="legendcenter"><draw:frame draw:style-name="mediacenter" draw:name="Graph settings window" text:anchor-type="paragraph" draw:z-index="0" svg:width="13.229166666667cm" svg:height="9.1016666666667cm"><draw:image xlink:href="Pictures/52f84692f78ea947e272c542f0caf896.png" xlink:type="simple" xlink:show="embed" xlink:actuate="onLoad"/></draw:frame>Graph settings window</text:p></draw:text-box></draw:frame></text:p>
      <text:p text:style-name="Text_20_body">The panel is divided into three parts: the left panel <text:span text:style-name="Strong_20_Emphasis"> Curve Colors Selected </text:span> allows you to add, edit, and delete the colors of the selected curves; The center panel <text:span text:style-name="Strong_20_Emphasis"> Torque display </text:span> allows you to change the unit of measurement, display scales, to show degrees in point display, whether to display the pressure curves, and whether or not to display the pressure values and right panel <text:span text:style-name="Strong_20_Emphasis"> Pressure display </text:span> allows you to change the pressure unit of measurement, the display scales and whether to show or not show the millimeters on the pressure graph, and in the “options” below the panel you can set how many curves from Select when using the <text:span text:style-name="Strong_20_Emphasis"> worst </text:span> option.</text:p>
      <text:p text:style-name="Text_20_body">To add a color in the selected diagram is necessary:</text:p>
      <text:list text:style-name="List_20_1">
        <text:list-item>
          <text:p text:style-name="Text_20_body"> Press with the mouse, the  button <text:span text:style-name="Strong_20_Emphasis"> New </text:span>.</text:p>
        </text:list-item>
        <text:list-item>
          <text:p text:style-name="Text_20_body"> Select with the mouse the button <text:span text:style-name="Strong_20_Emphasis"> Color </text:span>; therefore, will appear the following figure:<text:line-break/></text:p>
        </text:list-item>
      </text:list>
      <text:p text:style-name="Text_20_body"><draw:frame draw:style-name="mediacenter" draw:name="Color window Legend" text:anchor-type="paragraph" draw:z-index="0" svg:width="3.96875cm"><draw:text-box><text:p text:style-name="legendcenter"><draw:frame draw:style-name="mediacenter" draw:name="Color window" text:anchor-type="paragraph" draw:z-index="0" svg:width="3.96875cm" svg:height="6.0854166666667cm"><draw:image xlink:href="Pictures/79ae7300b6c2d78bbc3fd69d2c3387c0.jpg" xlink:type="simple" xlink:show="embed" xlink:actuate="onLoad"/></draw:frame>Color window</text:p></draw:text-box></draw:frame></text:p>
      <text:list text:style-name="List_20_1">
        <text:list-item>
          <text:p text:style-name="Text_20_body"> Choose a color with the mouse and press the button <text:span text:style-name="Strong_20_Emphasis">OK </text:span>;</text:p>
        </text:list-item>
        <text:list-item>
          <text:p text:style-name="Text_20_body"> Press the button <text:span text:style-name="Strong_20_Emphasis">Update</text:span>  to save the data.</text:p>
        </text:list-item>
      </text:list>
      <text:p text:style-name="Text_20_body">To change a color, you must:</text:p>
      <text:list text:style-name="List_20_1">
        <text:list-item>
          <text:p text:style-name="Text_20_body"> From the list select the color to change.</text:p>
        </text:list-item>
        <text:list-item>
          <text:p text:style-name="Text_20_body"> Press with the mouse the button <text:span text:style-name="Strong_20_Emphasis"> color </text:span>.</text:p>
        </text:list-item>
        <text:list-item>
          <text:p text:style-name="Text_20_body"> Choose a color with the mouse (see figure above) and press <text:span text:style-name="Strong_20_Emphasis">OK</text:span>.</text:p>
        </text:list-item>
        <text:list-item>
          <text:p text:style-name="Text_20_body"> Press <text:span text:style-name="Strong_20_Emphasis">Update</text:span>  to save the data.</text:p>
        </text:list-item>
      </text:list>
      <text:p text:style-name="Text_20_body">To delete a color, you must:</text:p>
      <text:list text:style-name="List_20_1">
        <text:list-item>
          <text:p text:style-name="Text_20_body"> Select, from the list, the color to delete.</text:p>
        </text:list-item>
        <text:list-item>
          <text:p text:style-name="Text_20_body"> Press with the mouse the  button <text:span text:style-name="Strong_20_Emphasis">Delete</text:span>  and respond <text:span text:style-name="Strong_20_Emphasis"> Yes </text:span> in the next confirmation message.</text:p>
        </text:list-item>
      </text:list>
      <text:p text:style-name="Text_20_body">
To exit the window press the mouse button  <text:span text:style-name="Strong_20_Emphasis">Confirm</text:span>.</text:p>
      <text:h text:style-name="Heading_20_2" text:outline-level="2"><text:bookmark-start text:name="options"/>Options<text:bookmark-end text:name="options"/></text:h>
      <text:p text:style-name="Text_20_body">To enter in the managements of the options , select ftom the menu <text:span text:style-name="Emphasis"><text:span text:style-name="Strong_20_Emphasis">Program Options</text:span></text:span> or push the key <text:span text:style-name="Strong_20_Emphasis">F11</text:span>.</text:p>
      <text:p text:style-name="Text_20_body">
<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7841666666667cm"><draw:image xlink:href="Pictures/7dbe77943860d8a64db9417c54fae7be.png" xlink:type="simple" xlink:show="embed" xlink:actuate="onLoad"/></draw:frame>Finestra opzioni di programma</text:p></draw:text-box></draw:frame></text:p>
      <text:p text:style-name="Text_20_body">
The windows is divided in two panels: General and Advanced program. The first panel contain the general options of application, the other one the basic options of the program running.
</text:p>
      <text:h text:style-name="Heading_20_3" text:outline-level="3"><text:bookmark-start text:name="general"/>General<text:bookmark-end text:name="general"/></text:h>
      <text:p text:style-name="Text_20_body">
The options in this panel are for all tests regardless of the running program.
</text:p>
      <text:h text:style-name="Heading_20_4" text:outline-level="4"><text:bookmark-start text:name="fault_detection"/>Fault detection<text:bookmark-end text:name="fault_detection"/></text:h>
      <text:h text:style-name="Heading_20_5" text:outline-level="5"><text:bookmark-start text:name="maximum_numbers_of_test_out_of_maximum_torque_range"/>Maximum numbers of test out of maximum torque range<text:bookmark-end text:name="maximum_numbers_of_test_out_of_maximum_torque_range"/></text:h>
      <text:p text:style-name="Text_20_body">The user can set the maximum number of diagrams out of range, exceeding the torque, which are automatically saved during testing in addition to those planned. The achievement of the maximum number programmed can  interrupt the test and wait  or continue without the failed component.</text:p>
      <text:h text:style-name="Heading_20_5" text:outline-level="5"><text:bookmark-start text:name="maximum_number_of_curves_with_errors_in_contacts"/>Maximum number of curves with errors in contacts<text:bookmark-end text:name="maximum_number_of_curves_with_errors_in_contacts"/></text:h>
      <text:p text:style-name="Text_20_body">The user can set the maximum number of diagrams with contacts errors, which are automatically saved during testing in addition to those planned. The achievement of the maximum number programmed can  interrupt the test and wait  or continue without the failed component. With the option <text:span text:style-name="Strong_20_Emphasis">Exclude detecting contact</text:span> the program continues without count them.</text:p>
      <text:h text:style-name="Heading_20_5" text:outline-level="5"><text:bookmark-start text:name="maximum_number_of_error_tests_leakage_magnet_leakage_rotation_release_flow"/>Maximum number of error tests (leakage, magnet, leakage/rotation, release, flow)<text:bookmark-end text:name="maximum_number_of_error_tests_leakage_magnet_leakage_rotation_release_flow"/></text:h>
      <text:p text:style-name="Text_20_body">The user can set the maximum number of tests for: leakage, magnet, leakage/rotation, release and flow with negative result. The achievement of the maximum number programmed can  interrupt the test and wait or continue without the failed component. With some of the options described below, certain types of tests may be excluded, even if provided in the program.</text:p>
      <text:h text:style-name="Heading_20_5" text:outline-level="5"><text:bookmark-start text:name="action_when_the_maximum_limit_errors_are_reached"/>Action when the maximum limit errors are reached<text:bookmark-end text:name="action_when_the_maximum_limit_errors_are_reached"/></text:h>
      <text:p text:style-name="Text_20_body">It indicates the action to take if a component reaches the maximum number of errors in the Torque or in the contacts detection:</text:p>
      <text:list text:style-name="List_20_1">
        <text:list-item>
          <text:p text:style-name="Text_20_body"> <text:span text:style-name="Strong_20_Emphasis"> Stop testing: </text:span> stop testing without any action;</text:p>
        </text:list-item>
        <text:list-item>
          <text:p text:style-name="Text_20_body"> <text:span text:style-name="Strong_20_Emphasis"> Stop place: </text:span> interrupted testing of the tap in error and continues testing the remaining components;</text:p>
        </text:list-item>
        <text:list-item>
          <text:p text:style-name="Text_20_body"> <text:span text:style-name="Strong_20_Emphasis"> Exclude and continues: </text:span> excludes the failed component (losing all data) and continues testing the remaining components.</text:p>
        </text:list-item>
      </text:list>
      <text:h text:style-name="Heading_20_5" text:outline-level="5"><text:bookmark-start text:name="buffer_fifo_of_torque_acquisitions"/>Buffer fifo of torque acquisitions<text:bookmark-end text:name="buffer_fifo_of_torque_acquisitions"/></text:h>
      <text:p text:style-name="Text_20_body">Number of curves to be saved after an acquisition acquired for a torque value out of range.</text:p>
      <text:h text:style-name="Heading_20_5" text:outline-level="5"><text:bookmark-start text:name="maximum_number_of_curves_with_pressure_error"/>Maximum number of curves with pressure error<text:bookmark-end text:name="maximum_number_of_curves_with_pressure_error"/></text:h>
      <text:p text:style-name="Text_20_body">The user can set the maximum number of tests for: leakage, magnet, leakage/rotation, release with negative result. The achievement of the maximum number programmed can  interrupt the test and wait  or continue without the failed component.</text:p>
      <text:h text:style-name="Heading_20_5" text:outline-level="5"><text:bookmark-start text:name="valid_option_only_for_new_tests"/>Valid option only for new tests<text:bookmark-end text:name="valid_option_only_for_new_tests"/></text:h>
      <text:list text:style-name="List_20_1">
        <text:list-item>
          <text:p text:style-name="Text_20_body"> <text:span text:style-name="Strong_20_Emphasis">Degrees excluded at the beginning of rotation, to verify the torque</text:span> : sets the number of degrees to be excluded in the beginning of rotation , only for a new test</text:p>
        </text:list-item>
        <text:list-item>
          <text:p text:style-name="Text_20_body"> <text:span text:style-name="Strong_20_Emphasis">Degrees excluded at the end of rotation, to verify the torque</text:span> : sets the number of degrees to be excluded at the end of rotation , only for a new test</text:p>
        </text:list-item>
      </text:list>
      <text:h text:style-name="Heading_20_3" text:outline-level="3"><text:bookmark-start text:name="check_voltage_absence"/>Check voltage absence<text:bookmark-end text:name="check_voltage_absence"/></text:h>
      <text:h text:style-name="Heading_20_5" text:outline-level="5"><text:bookmark-start text:name="continue_the_test_when_the_voltage_is_restored"/>Continue the test when the voltage is restored<text:bookmark-end text:name="continue_the_test_when_the_voltage_is_restored"/></text:h>
      <text:p text:style-name="Text_20_body">Your system, except the oven, is powered by an UPS. When the power fail , the system continue to work , until reach the first instruction of the cycle, (normally at the zero position) , stop the test and wait the power return. By selecting this option, the PC stops the test until the communication with the oven is in error.The program will wait for the power come back to resume the testing of components.</text:p>
      <text:h text:style-name="Heading_20_3" text:outline-level="3"><text:bookmark-start text:name="advanced_programs"/>Advanced programs<text:bookmark-end text:name="advanced_programs"/></text:h>
      <text:h text:style-name="Heading_20_4" text:outline-level="4"><text:bookmark-start text:name="commands"/>Commands<text:bookmark-end text:name="commands"/></text:h>
      <text:h text:style-name="Heading_20_5" text:outline-level="5"><text:bookmark-start text:name="disable_all_the_commands_of_the_oven"/>Disable all the commands of the oven<text:bookmark-end text:name="disable_all_the_commands_of_the_oven"/></text:h>
      <text:p text:style-name="Text_20_body">
This option allows to ignore all the commands of the oven, both setting (setpoint position airflap, ventilation) and the standby temperature.</text:p>
      <text:h text:style-name="Heading_20_5" text:outline-level="5"><text:bookmark-start text:name="exclude_waiting"/>Exclude waiting<text:bookmark-end text:name="exclude_waiting"/></text:h>
      <text:p text:style-name="Text_20_body">
With this option the program ignore all the waiting commands.</text:p>
      <text:h text:style-name="Heading_20_5" text:outline-level="5"><text:bookmark-start text:name="turn_on_additional_fan_cooling_with_door_open"/>Turn on additional fan cooling with door open<text:bookmark-end text:name="turn_on_additional_fan_cooling_with_door_open"/></text:h>
      <text:p text:style-name="Text_20_body">If enabled, during the cooling phase, when the door is open, turn on the fan to speed up the cool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extra_heating_resistor_to_reach_the_set_point"/>Turn on the extra heating resistor to reach the set point<text:bookmark-end text:name="turn_on_the_extra_heating_resistor_to_reach_the_set_point"/></text:h>
      <text:p text:style-name="Text_20_body">
If enabled during the phase of  Heating , it turn on an extra resistor to reach faster the setpoint.
Once the temperature is reached, the resistor is no longer used until the next command that set the oven temperatu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t could be ignored if resistor is not present</text:p>
          </table:table-cell>
        </table:table-row>
      </table:table>
      <text:h text:style-name="Heading_20_5" text:outline-level="5"><text:bookmark-start text:name="exclude_contact_detection"/>Exclude contact detection<text:bookmark-end text:name="exclude_contact_detection"/></text:h>
      <text:p text:style-name="Text_20_body">Exclude contact detection during the test</text:p>
      <text:h text:style-name="Heading_20_5" text:outline-level="5"><text:bookmark-start text:name="exclude_leaking_detection"/>Exclude leaking detection<text:bookmark-end text:name="exclude_leaking_detection"/></text:h>
      <text:p text:style-name="Text_20_body">Exclude leaking detection during the test</text:p>
      <text:h text:style-name="Heading_20_5" text:outline-level="5"><text:bookmark-start text:name="exclude_leaking_rotation_detection"/>Exclude leaking/rotation detection<text:bookmark-end text:name="exclude_leaking_rotation_detection"/></text:h>
      <text:p text:style-name="Text_20_body">Exclude leaking/rotation detection during the test</text:p>
      <text:h text:style-name="Heading_20_5" text:outline-level="5"><text:bookmark-start text:name="exclude_magnet_unlock_detection"/>Exclude magnet unlock detection<text:bookmark-end text:name="exclude_magnet_unlock_detection"/></text:h>
      <text:p text:style-name="Text_20_body">Exclude magnet unlock detection during the test</text:p>
      <text:h text:style-name="Heading_20_5" text:outline-level="5"><text:bookmark-start text:name="exclude_pressure_detection"/>Exclude pressure detection<text:bookmark-end text:name="exclude_pressure_detection"/></text:h>
      <text:p text:style-name="Text_20_body">Exclude pressure detection at the end of rotation</text:p>
      <text:h text:style-name="Heading_20_5" text:outline-level="5"><text:bookmark-start text:name="exclude_flow_rotation_test"/>Exclude flow/rotation test<text:bookmark-end text:name="exclude_flow_rotation_test"/></text:h>
      <text:p text:style-name="Text_20_body">Exclude flow/rotation detection during the test</text:p>
      <text:h text:style-name="Heading_20_4" text:outline-level="4"><text:bookmark-start text:name="options1"/>Options<text:bookmark-end text:name="options1"/></text:h>
      <text:h text:style-name="Heading_20_5" text:outline-level="5"><text:bookmark-start text:name="flowing_component_rotation_during_leak_rotation_and_flow_rotation_test"/>Flowing component rotation during leak/rotation and flow/rotation test<text:bookmark-end text:name="flowing_component_rotation_during_leak_rotation_and_flow_rotation_test"/></text:h>
      <text:p text:style-name="Text_20_body">
If selected, a flowing motor movement will be done during the leak/rotation and flow/rotation test and values reads at maximum speed ban be less then one for each degree, otherwise if the option is not selected the movement will be dove a steps of one degree and all the values will be reads.</text:p>
      <text:h text:style-name="Heading_20_5" text:outline-level="5"><text:bookmark-start text:name="leakage_test_maximum_time"/>Leakage test maximum time<text:bookmark-end text:name="leakage_test_maximum_time"/></text:h>
      <text:p text:style-name="Text_20_body">
Maximum time (timeout) for the leakage test.</text:p>
      <text:h text:style-name="Heading_20_4" text:outline-level="4"><text:bookmark-start text:name="settings"/>Settings<text:bookmark-end text:name="settings"/></text:h>
      <text:h text:style-name="Heading_20_5" text:outline-level="5"><text:bookmark-start text:name="view_backup_tool_after_test_save_process"/>View backup tool after test save process<text:bookmark-end text:name="view_backup_tool_after_test_save_process"/></text:h>
      <text:p text:style-name="Text_20_body">
If selected, after the test save function, the program will show automatically the backup archive tool where the operator can run the backup process pressing the <text:span text:style-name="Strong_20_Emphasis">Start</text:span> button</text:p>
      <text:h text:style-name="Heading_20_3" text:outline-level="3"><text:bookmark-start text:name="oven_options"/>Oven Options<text:bookmark-end text:name="oven_options"/></text:h>
      <text:p text:style-name="Text_20_body">
The working mode of the oven can be changed from a control panel in the main screen of the program.</text:p>
      <text:p text:style-name="Text_20_body"><draw:frame draw:style-name="mediacenter" draw:name=" Oven panel Legend" text:anchor-type="paragraph" draw:z-index="0" svg:width="7.8316666666667cm"><draw:text-box><text:p text:style-name="legendcenter"><draw:frame draw:style-name="mediacenter" draw:name=" Oven panel" text:anchor-type="paragraph" draw:z-index="0" svg:width="7.8316666666667cm" svg:height="10.080625cm"><draw:image xlink:href="Pictures/7bb1ae4e258dcb2a9032bbbdf2d09b62.png" xlink:type="simple" xlink:show="embed" xlink:actuate="onLoad"/></draw:frame> Oven panel</text:p></draw:text-box></draw:frame></text:p>
      <text:p text:style-name="Text_20_body">
The oven can works in two modes:Automatic and Manual. To select one or the other option , push the key <text:span text:style-name="Strong_20_Emphasis">Auto</text:span> o <text:span text:style-name="Strong_20_Emphasis">Manual</text:span> and answer <text:span text:style-name="Strong_20_Emphasis">Yes</text:span> to the confirm message.
</text:p>
      <text:h text:style-name="Heading_20_4" text:outline-level="4"><text:bookmark-start text:name="automatic_mode"/>Automatic Mode<text:bookmark-end text:name="automatic_mode"/></text:h>
      <text:p text:style-name="Text_20_body">The oven temperature change in correspondence to the steps or the commands of the test programs. 
</text:p>
      <text:h text:style-name="Heading_20_4" text:outline-level="4"><text:bookmark-start text:name="manual_mode"/>Manual mode<text:bookmark-end text:name="manual_mode"/></text:h>
      <text:p text:style-name="Text_20_body">
The temperature and ventilation of the oven remain stable as values set manually by the operator during the execution of advanced programs, with commands that controls temperature and ventilation. Even the arm to open and to close the door, remains stationary in its current position.
In this mode to change the temperature of the oven set the desired setpoint temperature and the gradient temperature in the fields and press the <text:span text:style-name="Strong_20_Emphasis">Confirm</text:span> button .
The same thing can be done to set the humidity</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mperature gradient adjustment is only available in some oven models.</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Humidity control is only available if the system has a climate chamber.</text:p>
          </table:table-cell>
        </table:table-row>
      </table:table>
      <text:p text:style-name="Text_20_body">.</text:p>
      <text:h text:style-name="Heading_20_4" text:outline-level="4"><text:bookmark-start text:name="manual_regulations"/>Manual Regulations<text:bookmark-end text:name="manual_regulations"/></text:h>
      <text:p text:style-name="Text_20_body">In manual mode, you can make the following adjustments:</text:p>
      <text:list text:style-name="List_20_1">
        <text:list-item>
          <text:p text:style-name="Text_20_body"> Ventilation;</text:p>
        </text:list-item>
        <text:list-item>
          <text:p text:style-name="Text_20_body"> Nozzle cooling;</text:p>
        </text:list-item>
        <text:list-item>
          <text:p text:style-name="Text_20_body"> Opening door.</text:p>
        </text:list-item>
      </text:list>
      <text:p text:style-name="Text_20_body">To access the panel settings, press the corresponding button of the options and select the button <text:span text:style-name="Strong_20_Emphasis">Confirm</text:span> to apply your changes or the <text:span text:style-name="Strong_20_Emphasis">Cancel</text:span> button to exit.</text:p>
      <text:p text:style-name="Text_20_body"><draw:frame draw:style-name="mediacenter" draw:name=" Oven option  Legend" text:anchor-type="paragraph" draw:z-index="0" svg:width="6.6145833333333cm"><draw:text-box><text:p text:style-name="legendcenter"><draw:frame draw:style-name="mediacenter" draw:name=" Oven option " text:anchor-type="paragraph" draw:z-index="0" svg:width="6.6145833333333cm" svg:height="6.7733333333333cm"><draw:image xlink:href="Pictures/9f3d0a505a915f714cb5b78977ea3097.png" xlink:type="simple" xlink:show="embed" xlink:actuate="onLoad"/></draw:frame> Oven option </text:p></draw:text-box></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automatic opening of the door is not provided if the system has a climatic chamber.</text:p>
          </table:table-cell>
        </table:table-row>
      </table:table>
      <text:h text:style-name="Heading_20_4" text:outline-level="4"><text:bookmark-start text:name="additional_option_for_climatic_chamber"/>Additional option for climatic chamber<text:bookmark-end text:name="additional_option_for_climatic_chamber"/></text:h>
      <text:p text:style-name="Text_20_body">
If the system is equipped with a climatic chamber, in manual mode, it is necessary to put the device in the state of <text:span text:style-name="Strong_20_Emphasis"> RUN </text:span> in order to be able to adjust the temperature by pressing the button <draw:frame draw:style-name="media" draw:name="" text:anchor-type="as-char" draw:z-index="0" svg:width="0.84666666666667cm" svg:height="0.84666666666667cm"><draw:image xlink:href="Pictures/851c895dd75412f39850d1b652f5829a.png" xlink:type="simple" xlink:show="embed" xlink:actuate="onLoad"/></draw:frame>. The control can be interrupted by pressing <draw:frame draw:style-name="media" draw:name="" text:anchor-type="as-char" draw:z-index="0" svg:width="0.84666666666667cm" svg:height="0.84666666666667cm"><draw:image xlink:href="Pictures/06d8f375b58ca109679d54749a532514.png" xlink:type="simple" xlink:show="embed" xlink:actuate="onLoad"/></draw:frame></text:p>
      <text:h text:style-name="Heading_20_5" text:outline-level="5"><text:bookmark-start text:name="exclude_humidity_control"/>Exclude humidity control<text:bookmark-end text:name="exclude_humidity_control"/></text:h>
      <text:p text:style-name="Text_20_body">
Thehumidity control can be activate by pressing <draw:frame draw:style-name="media" draw:name="" text:anchor-type="as-char" draw:z-index="0" svg:width="0.635cm" svg:height="0.635cm"><draw:image xlink:href="Pictures/b4f49d6b8530c1cfb2f9bdea5933babc.png" xlink:type="simple" xlink:show="embed" xlink:actuate="onLoad"/></draw:frame> and disabled by the same button when you see the icon <draw:frame draw:style-name="media" draw:name="" text:anchor-type="as-char" draw:z-index="0" svg:width="0.635cm" svg:height="0.635cm"><draw:image xlink:href="Pictures/31b7cf7907b182c6e02f69da7df80eb7.png" xlink:type="simple" xlink:show="embed" xlink:actuate="onLoad"/></draw:frame>.</text:p>
      <text:h text:style-name="Heading_20_1" text:outline-level="1"><text:bookmark-start text:name="events"/>Events<text:bookmark-end text:name="events"/></text:h>
      <text:p text:style-name="Text_20_body">The program includes a register which stores any errors that may occur.
Each fault is signaled to the operator by  a message in which they are given an identification number and a brief description of the error. The same information is also stored in a register.
Errors that occur during the execution of automatic procedures can not be communicated to the operator via message but are still stored in the registry.
</text:p>
      <text:h text:style-name="Heading_20_2" text:outline-level="2"><text:bookmark-start text:name="view"/>View<text:bookmark-end text:name="view"/></text:h>
      <text:p text:style-name="Text_20_body">To consult the Events list click with the mouse in the menu <text:span text:style-name="Emphasis">File » Events » View</text:span> or push the button from the toolbar:</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 display the following panel:</text:p>
      <text:p text:style-name="Text_20_body"><draw:frame draw:style-name="mediacenter" draw:name=" Events window  Legend" text:anchor-type="paragraph" draw:z-index="0" svg:width="10.583333333333cm"><draw:text-box><text:p text:style-name="legendcenter"><draw:frame draw:style-name="mediacenter" draw:name=" Events window " text:anchor-type="paragraph" draw:z-index="0" svg:width="10.583333333333cm" svg:height="6.9585416666667cm"><draw:image xlink:href="Pictures/e07f7aa3aa7dff92182083138bc7947a.png" xlink:type="simple" xlink:show="embed" xlink:actuate="onLoad"/></draw:frame> Events window </text:p></draw:text-box></draw:frame></text:p>
      <text:p text:style-name="Text_20_body">You can find three types of events according to their importance:</text:p>
      <text:list text:style-name="List_20_1">
        <text:list-item>
          <text:p text:style-name="Text_20_body"> Error</text:p>
        </text:list-item>
        <text:list-item>
          <text:p text:style-name="Text_20_body"> Notice</text:p>
        </text:list-item>
        <text:list-item>
          <text:p text:style-name="Text_20_body"> Information</text:p>
        </text:list-item>
      </text:list>
      <text:p text:style-name="Text_20_body">
Double-clicking on an event you can view the entire message in the event that the window is not wide enough.</text:p>
      <text:h text:style-name="Heading_20_2" text:outline-level="2"><text:bookmark-start text:name="deleting"/>Deleting<text:bookmark-end text:name="deleting"/></text:h>
      <text:p text:style-name="Text_20_body">To clear the event log you must select the menu <text:span text:style-name="Emphasis">File » Events » Empty</text:span> and answer <text:span text:style-name="Strong_20_Emphasis">Yes</text:span> to the following confirm mess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