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b0118a2a375489c74d6220202f470e28.png"/>
  <manifest:file-entry manifest:media-type="image/png" manifest:full-path="Pictures/224088fad17b806b24467158e892b2b0.png"/>
  <manifest:file-entry manifest:media-type="image/png" manifest:full-path="Pictures/e72557735d46bdd13e4ca31518cd1589.png"/>
  <manifest:file-entry manifest:media-type="image/jpeg" manifest:full-path="Pictures/f0169c849950588e23c71090eae06f6a.jpg"/>
  <manifest:file-entry manifest:media-type="image/png" manifest:full-path="Pictures/98ba1aad8a2e072cb0ad968c521ee6de.png"/>
  <manifest:file-entry manifest:media-type="image/jpeg" manifest:full-path="Pictures/43b6241fa1b4505a46af6e30d993b4c1.jpg"/>
  <manifest:file-entry manifest:media-type="image/png" manifest:full-path="Pictures/a3597524cfe28c2206de4a29f423cf0f.png"/>
  <manifest:file-entry manifest:media-type="image/png" manifest:full-path="Pictures/9ead0d5c86d9e3788518628d9df4a4b7.png"/>
  <manifest:file-entry manifest:media-type="image/png" manifest:full-path="Pictures/75af29272e03656d80afb2ff51ee7949.png"/>
  <manifest:file-entry manifest:media-type="image/png" manifest:full-path="Pictures/730039b5a17bbdc02f11591a846273eb.png"/>
  <manifest:file-entry manifest:media-type="image/png" manifest:full-path="Pictures/5d3fd1c2dd8f845a17d348b868f30407.png"/>
  <manifest:file-entry manifest:media-type="image/png" manifest:full-path="Pictures/f35e071ff3d134872d98bc428a8af6f9.png"/>
  <manifest:file-entry manifest:media-type="image/png" manifest:full-path="Pictures/749224b9f3d04260ff78140f25e11ff4.png"/>
  <manifest:file-entry manifest:media-type="image/png" manifest:full-path="Pictures/f0d91699a9c6ed2e4cb6c409e4ce0370.png"/>
  <manifest:file-entry manifest:media-type="image/png" manifest:full-path="Pictures/39884ebf35bc9971dd12441309fe7a03.png"/>
  <manifest:file-entry manifest:media-type="image/png" manifest:full-path="Pictures/6d370633a3e0b50bac2908a9fcaf5001.png"/>
  <manifest:file-entry manifest:media-type="image/png" manifest:full-path="Pictures/851c895dd75412f39850d1b652f5829a.png"/>
  <manifest:file-entry manifest:media-type="image/png" manifest:full-path="Pictures/796fa7cb8cd0f6ea20aaf481eaffb4a0.png"/>
  <manifest:file-entry manifest:media-type="image/png" manifest:full-path="Pictures/9785394aa05588b5161302f23ea10465.png"/>
  <manifest:file-entry manifest:media-type="image/png" manifest:full-path="Pictures/5e316e86c4cd30c49c208ce222fbb2ce.png"/>
  <manifest:file-entry manifest:media-type="image/png" manifest:full-path="Pictures/fd087cd4b701d7154ca88f17f3786cd9.png"/>
  <manifest:file-entry manifest:media-type="image/png" manifest:full-path="Pictures/5a413a702e24f7b8c005c9982b8893e9.png"/>
  <manifest:file-entry manifest:media-type="image/png" manifest:full-path="Pictures/1db877da669a9a7373776fc440eebe5e.png"/>
  <manifest:file-entry manifest:media-type="image/png" manifest:full-path="Pictures/048e7ac68d0c69d00dd3c4b75a20a178.png"/>
  <manifest:file-entry manifest:media-type="image/png" manifest:full-path="Pictures/be9ef3ce604f135eb13a45a07f307294.png"/>
  <manifest:file-entry manifest:media-type="image/png" manifest:full-path="Pictures/ce8e434df5a59ec59fe1029bc3faeb6c.png"/>
  <manifest:file-entry manifest:media-type="image/jpeg" manifest:full-path="Pictures/e0f19b2f5a3410e0872170fd4a25321d.jpg"/>
  <manifest:file-entry manifest:media-type="image/png" manifest:full-path="Pictures/b71f599a50cd7f02e7d4bb8e21617de7.png"/>
  <manifest:file-entry manifest:media-type="image/jpeg" manifest:full-path="Pictures/93a512922ecee22d3e212e5cec150e77.jpg"/>
  <manifest:file-entry manifest:media-type="image/jpeg" manifest:full-path="Pictures/a82a354dd391a0614e46e1e6a518e8a3.jpg"/>
  <manifest:file-entry manifest:media-type="image/png" manifest:full-path="Pictures/a95d688db5ebaf2357ce33a52b954f0e.png"/>
  <manifest:file-entry manifest:media-type="image/png" manifest:full-path="Pictures/78f915b4b42c2160992b17a348ea2a9a.png"/>
  <manifest:file-entry manifest:media-type="image/png" manifest:full-path="Pictures/1acf37da14ab24a2dda12344b3c74752.png"/>
  <manifest:file-entry manifest:media-type="image/png" manifest:full-path="Pictures/ee87a2767be0515456e91c1bf4884113.png"/>
  <manifest:file-entry manifest:media-type="image/jpeg" manifest:full-path="Pictures/b29846b82e571b9b61cd1058b0746232.jpg"/>
  <manifest:file-entry manifest:media-type="image/png" manifest:full-path="Pictures/8dba545c6144dccc2310b4856ca0e9cb.png"/>
  <manifest:file-entry manifest:media-type="image/png" manifest:full-path="Pictures/57c74a6e934aa4f485da4137f8bfe739.png"/>
  <manifest:file-entry manifest:media-type="image/png" manifest:full-path="Pictures/dfd9f63badd67d9b3e489807b722a0ac.png"/>
  <manifest:file-entry manifest:media-type="image/png" manifest:full-path="Pictures/c42fc7b249390018ee0a4903c7a61095.png"/>
  <manifest:file-entry manifest:media-type="image/png" manifest:full-path="Pictures/59b20c8a17bbc3f3da5ab6e7d22699a1.png"/>
  <manifest:file-entry manifest:media-type="image/png" manifest:full-path="Pictures/9dbd1876ae44490d124249b0ad1f1257.png"/>
  <manifest:file-entry manifest:media-type="image/png" manifest:full-path="Pictures/bcf9a77200a2612dc53450fafa6eebd8.png"/>
  <manifest:file-entry manifest:media-type="image/png" manifest:full-path="Pictures/28f6378d794a831abdc110eea4f5b6cf.png"/>
  <manifest:file-entry manifest:media-type="image/png" manifest:full-path="Pictures/0b9a6d78f7e564b4d2b40b0d8e70a81c.png"/>
  <manifest:file-entry manifest:media-type="image/png" manifest:full-path="Pictures/1f158f3f0dec4bd0ad160911ad05a949.png"/>
  <manifest:file-entry manifest:media-type="image/jpeg" manifest:full-path="Pictures/2bd53227aa8efdb14b9d8e061f4928be.jpg"/>
  <manifest:file-entry manifest:media-type="image/jpeg" manifest:full-path="Pictures/94eb039aa51f7a055844890afcc89f9a.jpg"/>
  <manifest:file-entry manifest:media-type="image/jpeg" manifest:full-path="Pictures/a0a75ed4742600f8ecbe53dd06e6ac4f.jpg"/>
  <manifest:file-entry manifest:media-type="image/jpeg" manifest:full-path="Pictures/0b403d5654d0cddcd257e3f28e699de9.jpg"/>
  <manifest:file-entry manifest:media-type="image/jpeg" manifest:full-path="Pictures/d2fc180bebb4480b727c2347b5fc4d9f.jpg"/>
  <manifest:file-entry manifest:media-type="image/png" manifest:full-path="Pictures/d5ca2c29cd52d107dc7d2737ee27cc3d.png"/>
  <manifest:file-entry manifest:media-type="image/png" manifest:full-path="Pictures/9addbd0ac6ee460df5d4286b88603f91.png"/>
  <manifest:file-entry manifest:media-type="image/png" manifest:full-path="Pictures/cd5a316dd971262d51550a6a006be7ef.png"/>
  <manifest:file-entry manifest:media-type="image/png" manifest:full-path="Pictures/2788662dd807c7153f5e90bfefff98eb.png"/>
  <manifest:file-entry manifest:media-type="image/png" manifest:full-path="Pictures/d8486cc16c57a5d9d5b474f2d4538f5d.png"/>
  <manifest:file-entry manifest:media-type="image/png" manifest:full-path="Pictures/c874463815dd0e90cec4e561a911a739.png"/>
  <manifest:file-entry manifest:media-type="image/png" manifest:full-path="Pictures/f7221d03df9b0fd3644784d773caa224.png"/>
  <manifest:file-entry manifest:media-type="image/png" manifest:full-path="Pictures/e69f1a198ee59108ad078d332e3f2245.png"/>
  <manifest:file-entry manifest:media-type="image/png" manifest:full-path="Pictures/9101ac3db3d7a8d945965e7b9b3e5bf7.png"/>
  <manifest:file-entry manifest:media-type="image/jpeg" manifest:full-path="Pictures/0a2713c6d6778c9b4120067cbb4d6db3.jpg"/>
  <manifest:file-entry manifest:media-type="image/jpeg" manifest:full-path="Pictures/3b608cfec0fd8eb36b1d0c14a0ed0cc5.jpg"/>
  <manifest:file-entry manifest:media-type="image/jpeg" manifest:full-path="Pictures/a50f637e4cd5e42b946ecb9b4bdea474.jpg"/>
  <manifest:file-entry manifest:media-type="image/jpeg" manifest:full-path="Pictures/6d64b787f4a32fcf61d58c2a57494b25.jpg"/>
  <manifest:file-entry manifest:media-type="image/jpeg" manifest:full-path="Pictures/2c89ede5d0f213e4b86125cb8e4fe849.jpg"/>
  <manifest:file-entry manifest:media-type="image/jpeg" manifest:full-path="Pictures/438c8161f6d2d2007014e84ec5139197.jpg"/>
  <manifest:file-entry manifest:media-type="image/jpeg" manifest:full-path="Pictures/004ac0208f3fcc3e02145789a8a17dce.jpg"/>
  <manifest:file-entry manifest:media-type="image/jpeg" manifest:full-path="Pictures/4a9e812eeebd0e5a1eb645585d334c19.jpg"/>
  <manifest:file-entry manifest:media-type="image/jpeg" manifest:full-path="Pictures/4fa805735aba53ecef3177ab5bba122b.jpg"/>
  <manifest:file-entry manifest:media-type="image/png" manifest:full-path="Pictures/ec8773ed1f651ada31f243a13489701a.png"/>
  <manifest:file-entry manifest:media-type="image/jpeg" manifest:full-path="Pictures/9f99d8df8cfaf18871f0c272d74e6486.jpg"/>
  <manifest:file-entry manifest:media-type="image/jpeg" manifest:full-path="Pictures/8eb88030525fffb4557a7bae88e83733.jpg"/>
  <manifest:file-entry manifest:media-type="image/jpeg" manifest:full-path="Pictures/e126f6a826a144bb31f55442d537489f.jpg"/>
  <manifest:file-entry manifest:media-type="image/jpeg" manifest:full-path="Pictures/4b788df5bc19160b5974bb589b927b19.jpg"/>
  <manifest:file-entry manifest:media-type="image/jpeg" manifest:full-path="Pictures/b7f2001f260a821a02e52a80be673bca.jpg"/>
  <manifest:file-entry manifest:media-type="image/jpeg" manifest:full-path="Pictures/905104f592c20ec375c1f3be1758e719.jpg"/>
  <manifest:file-entry manifest:media-type="image/jpeg" manifest:full-path="Pictures/48fb6d7849e947be2b2670041ce16ec4.jpg"/>
  <manifest:file-entry manifest:media-type="image/jpeg" manifest:full-path="Pictures/839c82f03e85e7bce7c5fc6c11f4e6d3.jpg"/>
  <manifest:file-entry manifest:media-type="image/jpeg" manifest:full-path="Pictures/39d33e582f30683f8403f1ae26de9e16.jpg"/>
  <manifest:file-entry manifest:media-type="image/jpeg" manifest:full-path="Pictures/f788530d8df8137e9367ef2eeb6e3d84.jpg"/>
  <manifest:file-entry manifest:media-type="image/png" manifest:full-path="Pictures/a190894513036b1ddcc9813b2bbbcb96.png"/>
  <manifest:file-entry manifest:media-type="image/jpeg" manifest:full-path="Pictures/b9636ff4662e9c8368bf076ebc5c45de.jpg"/>
  <manifest:file-entry manifest:media-type="image/jpeg" manifest:full-path="Pictures/bc096d60e7b26ece37afc579f4c69ff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808080" fo:font-style="italic"/>
    </style:style>
    <style:style style:name="highlight.157" style:family="text">
      <style:text-properties fo:color="#009900"/>
    </style:style>
    <style:style style:name="highlight.158" style:family="text">
      <style:text-properties fo:color="#000000" fo:font-weight="bold"/>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66"/>
    </style:style>
    <style:style style:name="highlight.162" style:family="text">
      <style:text-properties fo:color="#ff0000"/>
    </style:style>
    <style:style style:name="highlight.163" style:family="text">
      <style:text-properties fo:color="#000000" fo:font-weight="bold"/>
    </style:style>
    <style:style style:name="highlight.164" style:family="text">
      <style:text-properties fo:color="#808080" fo:font-style="italic"/>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808080" fo:font-style="italic"/>
    </style:style>
    <style:style style:name="highlight.173" style:family="text">
      <style:text-properties fo:color="#009900"/>
    </style:style>
    <style:style style:name="highlight.174" style:family="text">
      <style:text-properties fo:color="#000000" fo:font-weight="bold"/>
    </style:style>
    <style:style style:name="highlight.175" style:family="text">
      <style:text-properties fo:color="#000066"/>
    </style:style>
    <style:style style:name="highlight.176" style:family="text">
      <style:text-properties fo:color="#ff0000"/>
    </style:style>
    <style:style style:name="highlight.177" style:family="text">
      <style:text-properties fo:color="#000066"/>
    </style:style>
    <style:style style:name="highlight.178" style:family="text">
      <style:text-properties fo:color="#ff0000"/>
    </style:style>
    <style:style style:name="highlight.179" style:family="text">
      <style:text-properties fo:color="#000000" fo:font-weight="bold"/>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00" fo:font-weight="bold"/>
    </style:style>
    <style:style style:name="highlight.183" style:family="text">
      <style:text-properties fo:color="#009900"/>
    </style:style>
    <style:style style:name="highlight.184" style:family="text">
      <style:text-properties fo:color="#000000" fo:font-weight="bold"/>
    </style:style>
    <style:style style:name="highlight.185"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gastapsenhtestsystem"/>GasTapsEnhTestSystem<text:bookmark-end text:name="gastapsenhtestsystem"/></text:h>
      <text:p text:style-name="Text_20_body">
This manual describes the procedures for the proper use of the software <text:span text:style-name="Strong_20_Emphasis">GasTapsEnhTestSystem</text:span>  supplied with the taps test system .</text:p>
      <text:h text:style-name="Heading_20_2" text:outline-level="2"><text:bookmark-start text:name="taps_test_system"/>Taps test system<text:bookmark-end text:name="taps_test_system"/></text:h>
      <text:p text:style-name="Text_20_body">
This system has been designed and developed for the acquisition of values of torque, pressure and temperature of the taps during the rotation in the two directions: anticlockwise and clockwise.</text:p>
      <text:p text:style-name="Text_20_body">During the testing phase the torque curves detected are plotted and are saved components with peak values over a maximum threshold set. The system can also automatically perform leak testing of valves and magnets .</text:p>
      <text:p text:style-name="Text_20_body">For each slot, the system is further equipped with four digital inputs for reading as many contacts during the phases of handling.</text:p>
      <text:h text:style-name="Heading_20_2" text:outline-level="2"><text:bookmark-start text:name="settings_and_configuration"/>Settings and configuration<text:bookmark-end text:name="settings_and_configuration"/></text:h>
      <text:p text:style-name="Text_20_body">
This chapter describes how to install and configure the program and acquisition of all components and drivers necessary.</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The system supplied to the customer, is already working so this procedure should not be performed.</text:p>
          </table:table-cell>
        </table:table-row>
      </table:table>
      <text:p text:style-name="Text_20_body">The information contained in this section are helpful only for a possible replacement of the PC or in the case of a new installation of the operating system Windows XP / Windows 7.</text:p>
      <text:h text:style-name="Heading_20_3" text:outline-level="3"><text:bookmark-start text:name="installing_the_capture_card_advantech"/>Installing the capture card ADVANTECH<text:bookmark-end text:name="installing_the_capture_card_advantech"/></text:h>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Before inserting the card ADVANTECH PCI 1716 you must install the driver Advantech.</text:p>
          </table:table-cell>
        </table:table-row>
      </table:table>
      <text:p text:style-name="Text_20_body">The drivers are automatically installed with the setup program as described in the next paragraph. When the installation is completed, you can turn off the computer to insert the card. After restart of the computer, proceed with the setup of analog channels via the program <text:span text:style-name="Strong_20_Emphasis">Advantech Device Manager</text:span> specifying the mode <text:span text:style-name="Strong_20_Emphasis">“single-ended”</text:span> or <text:span text:style-name="Strong_20_Emphasis">“differential”</text:span> (*).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n this system the inputs are in <text:span text:style-name="Strong_20_Emphasis">single-ended</text:span> mode.</text:p>
          </table:table-cell>
        </table:table-row>
      </table:table>
      <text:h text:style-name="Heading_20_3" text:outline-level="3"><text:bookmark-start text:name="application_installation"/>Application installation<text:bookmark-end text:name="application_installation"/></text:h>
      <text:p text:style-name="Text_20_body">
The procedure for installing the program is as follows:
</text:p>
      <text:list text:style-name="Numbering_20_1">
        <text:list-item>
          <text:p text:style-name="Text_20_body"> Insert the installation CD-ROM supplied with the system in the CD player;</text:p>
        </text:list-item>
        <text:list-item>
          <text:p text:style-name="Text_20_body"> Start the setup program <text:span text:style-name="Strong_20_Emphasis">Setup GasTapsEnhTestSystem x.xx</text:span>;</text:p>
        </text:list-item>
        <text:list-item>
          <text:p text:style-name="Text_20_body"> Leave the default settings and wait for the completion of the installation procedure.</text:p>
        </text:list-item>
      </text:list>
      <text:p text:style-name="Text_20_body">
Program settings (serial port connected to the oven, the header of the client etc …) are shown in a configuration file as described in the next paragraph.</text:p>
      <text:h text:style-name="Heading_20_3" text:outline-level="3"><text:bookmark-start text:name="application_configuration"/>Application configuration<text:bookmark-end text:name="application_configuration"/></text:h>
      <text:p text:style-name="Text_20_body">
During the installation automatically creates the configuration file <text:span text:style-name="Strong_20_Emphasis"><text:span text:style-name="Emphasis">GasTapsEnhTastSystem.exe.config</text:span></text:span> with the correct settings. However if you need to make some changes (customer name, serial communication etc …) you can open the file with any text editor such as Windows <text:span text:style-name="Strong_20_Emphasis">Word Pad</text:span>.   </text:p>
      <text:p text:style-name="Text_20_body">The content of the file is as follows:</text:p>
      <text:p text:style-name="Source_20_Code"><text:span text:style-name="highlight.1"><text:span text:style-name="highlight.2">&lt;?xml</text:span> <text:span text:style-name="highlight.3">version</text:span>=<text:span text:style-name="highlight.4">"1.0"</text:span> <text:span text:style-name="highlight.5">encoding</text:span>=<text:span text:style-name="highlight.6">"utf-8"</text:span> <text:span text:style-name="highlight.7">?&gt;</text:span></text:span><text:line-break/><text:span text:style-name="highlight.8"><text:span text:style-name="highlight.9">&lt;configuration<text:span text:style-name="highlight.10">&gt;</text:span></text:span></text:span><text:line-break/><text:tab/><text:span text:style-name="highlight.11"><text:span text:style-name="highlight.12">&lt;appSettings<text:span text:style-name="highlight.13">&gt;</text:span></text:span></text:span><text:line-break/><text:tab/><text:tab/><text:span text:style-name="highlight.14">&lt;!--lingua utilizzata nell'applicazione:it,en--&gt;</text:span><text:line-break/><text:tab/><text:tab/><text:span text:style-name="highlight.15"><text:span text:style-name="highlight.16">&lt;add</text:span> <text:span text:style-name="highlight.17">key</text:span>=<text:span text:style-name="highlight.18">"LINGUA"</text:span> <text:span text:style-name="highlight.19">value</text:span>=<text:span text:style-name="highlight.20">"it"</text:span><text:span text:style-name="highlight.21">&gt;</text:span><text:span text:style-name="highlight.22">&lt;/add<text:span text:style-name="highlight.23">&gt;</text:span></text:span></text:span><text:line-break/><text:tab/><text:tab/><text:span text:style-name="highlight.24">&lt;!--seriale di comunicazione con il forno (""=non collegato)--&gt;</text:span><text:line-break/><text:tab/><text:tab/><text:span text:style-name="highlight.25"><text:span text:style-name="highlight.26">&lt;add</text:span> <text:span text:style-name="highlight.27">key</text:span>=<text:span text:style-name="highlight.28">"COMM_FORNO"</text:span> <text:span text:style-name="highlight.29">value</text:span>=<text:span text:style-name="highlight.30">"1"</text:span><text:span text:style-name="highlight.31">&gt;</text:span><text:span text:style-name="highlight.32">&lt;/add<text:span text:style-name="highlight.33">&gt;</text:span></text:span></text:span><text:line-break/><text:tab/><text:tab/><text:span text:style-name="highlight.34">&lt;!--seriale di comunicazione con le PM110 (""=non collegate)--&gt;</text:span><text:line-break/><text:tab/><text:tab/><text:span text:style-name="highlight.35"><text:span text:style-name="highlight.36">&lt;add</text:span> <text:span text:style-name="highlight.37">key</text:span>=<text:span text:style-name="highlight.38">"COMM_PM110"</text:span> <text:span text:style-name="highlight.39">value</text:span>=<text:span text:style-name="highlight.40">"3"</text:span><text:span text:style-name="highlight.41">&gt;</text:span><text:span text:style-name="highlight.42">&lt;/add<text:span text:style-name="highlight.43">&gt;</text:span></text:span></text:span><text:line-break/><text:tab/><text:tab/><text:span text:style-name="highlight.44">&lt;!--ID della scheda advantech. Vedere advantech DeviceManager (-1=disabilitata)--&gt;</text:span><text:line-break/><text:tab/><text:tab/><text:span text:style-name="highlight.45"><text:span text:style-name="highlight.46">&lt;add</text:span> <text:span text:style-name="highlight.47">key</text:span>=<text:span text:style-name="highlight.48">"BOARD_ADVANTECH"</text:span> <text:span text:style-name="highlight.49">value</text:span>=<text:span text:style-name="highlight.50">"0"</text:span><text:span text:style-name="highlight.51">&gt;</text:span><text:span text:style-name="highlight.52">&lt;/add<text:span text:style-name="highlight.53">&gt;</text:span></text:span></text:span><text:line-break/><text:tab/><text:tab/><text:span text:style-name="highlight.54"><text:span text:style-name="highlight.55">&lt;add</text:span> <text:span text:style-name="highlight.56">key</text:span>=<text:span text:style-name="highlight.57">"ADVANTECH_AI_DIFFERENZIALI"</text:span> <text:span text:style-name="highlight.58">value</text:span>=<text:span text:style-name="highlight.59">"1"</text:span><text:span text:style-name="highlight.60">&gt;</text:span><text:span text:style-name="highlight.61">&lt;/add<text:span text:style-name="highlight.62">&gt;</text:span></text:span></text:span><text:line-break/><text:tab/><text:tab/><text:span text:style-name="highlight.63">&lt;!--seriale di comunicazione con il modulo ADAM 4018 se previsto (""=non collegato)--&gt;</text:span><text:line-break/><text:tab/><text:tab/><text:span text:style-name="highlight.64"><text:span text:style-name="highlight.65">&lt;add</text:span> <text:span text:style-name="highlight.66">key</text:span>=<text:span text:style-name="highlight.67">"COMM_ADAM_4018"</text:span> <text:span text:style-name="highlight.68">value</text:span>=<text:span text:style-name="highlight.69">""</text:span><text:span text:style-name="highlight.70">&gt;</text:span><text:span text:style-name="highlight.71">&lt;/add<text:span text:style-name="highlight.72">&gt;</text:span></text:span></text:span><text:line-break/><text:tab/><text:tab/><text:span text:style-name="highlight.73">&lt;!--movimantazione assiale--&gt;</text:span><text:line-break/><text:tab/><text:tab/><text:span text:style-name="highlight.74"><text:span text:style-name="highlight.75">&lt;add</text:span> <text:span text:style-name="highlight.76">key</text:span>=<text:span text:style-name="highlight.77">"MOVIMENTAZIONE_ASSIALE"</text:span> <text:span text:style-name="highlight.78">value</text:span>=<text:span text:style-name="highlight.79">"1"</text:span><text:span text:style-name="highlight.80">&gt;</text:span><text:span text:style-name="highlight.81">&lt;/add<text:span text:style-name="highlight.82">&gt;</text:span></text:span></text:span><text:line-break/><text:tab/><text:tab/><text:span text:style-name="highlight.83">&lt;!--1=abilita la lettura degli ingressi--&gt;</text:span><text:line-break/><text:tab/><text:tab/><text:span text:style-name="highlight.84"><text:span text:style-name="highlight.85">&lt;add</text:span> <text:span text:style-name="highlight.86">key</text:span>=<text:span text:style-name="highlight.87">"INGRESSI_ABILITATI"</text:span> <text:span text:style-name="highlight.88">value</text:span>=<text:span text:style-name="highlight.89">"1"</text:span><text:span text:style-name="highlight.90">&gt;</text:span><text:span text:style-name="highlight.91">&lt;/add<text:span text:style-name="highlight.92">&gt;</text:span></text:span></text:span><text:line-break/><text:tab/><text:tab/><text:span text:style-name="highlight.93">&lt;!--generalità del cliente e nome sistema--&gt;</text:span><text:line-break/><text:tab/><text:tab/><text:span text:style-name="highlight.94"><text:span text:style-name="highlight.95">&lt;add</text:span> <text:span text:style-name="highlight.96">key</text:span>=<text:span text:style-name="highlight.97">"CLIENTE"</text:span> <text:span text:style-name="highlight.98">value</text:span>=<text:span text:style-name="highlight.99">"MAREL"</text:span><text:span text:style-name="highlight.100">&gt;</text:span><text:span text:style-name="highlight.101">&lt;/add<text:span text:style-name="highlight.102">&gt;</text:span></text:span></text:span><text:line-break/><text:tab/><text:tab/><text:span text:style-name="highlight.103"><text:span text:style-name="highlight.104">&lt;add</text:span> <text:span text:style-name="highlight.105">key</text:span>=<text:span text:style-name="highlight.106">"SISTEMA"</text:span> <text:span text:style-name="highlight.107">value</text:span>=<text:span text:style-name="highlight.108">"GAS TAPS TEST SYSTEM"</text:span><text:span text:style-name="highlight.109">&gt;</text:span><text:span text:style-name="highlight.110">&lt;/add<text:span text:style-name="highlight.111">&gt;</text:span></text:span></text:span><text:line-break/><text:tab/><text:tab/><text:span text:style-name="highlight.112">&lt;!--1=abilita la lettura della pressione (ulteriore ingresso Analogico per ogni rubinetto)--&gt;</text:span><text:line-break/><text:tab/><text:tab/><text:span text:style-name="highlight.113"><text:span text:style-name="highlight.114">&lt;add</text:span> <text:span text:style-name="highlight.115">key</text:span>=<text:span text:style-name="highlight.116">"PRESSIONE_ABILITATA"</text:span> <text:span text:style-name="highlight.117">value</text:span>=<text:span text:style-name="highlight.118">"0"</text:span><text:span text:style-name="highlight.119">&gt;</text:span><text:span text:style-name="highlight.120">&lt;/add<text:span text:style-name="highlight.121">&gt;</text:span></text:span></text:span><text:line-break/><text:tab/><text:tab/><text:span text:style-name="highlight.122">&lt;!--posizione prima postazione("DX" o "SX")--&gt;</text:span><text:line-break/><text:tab/><text:tab/><text:span text:style-name="highlight.123"><text:span text:style-name="highlight.124">&lt;add</text:span> <text:span text:style-name="highlight.125">key</text:span>=<text:span text:style-name="highlight.126">"POSIZIONE_PRIMA_POSTAZIONE"</text:span> <text:span text:style-name="highlight.127">value</text:span>=<text:span text:style-name="highlight.128">"DX"</text:span><text:span text:style-name="highlight.129">&gt;</text:span><text:span text:style-name="highlight.130">&lt;/add<text:span text:style-name="highlight.131">&gt;</text:span></text:span></text:span><text:line-break/><text:tab/><text:tab/><text:span text:style-name="highlight.132">&lt;!--presenza braccetto apertura porta--&gt;</text:span><text:line-break/><text:tab/><text:tab/><text:span text:style-name="highlight.133"><text:span text:style-name="highlight.134">&lt;add</text:span> <text:span text:style-name="highlight.135">key</text:span>=<text:span text:style-name="highlight.136">"APERTURA_FORNO"</text:span> <text:span text:style-name="highlight.137">value</text:span>=<text:span text:style-name="highlight.138">"1"</text:span><text:span text:style-name="highlight.139">/&gt;</text:span></text:span><text:line-break/><text:tab/><text:tab/><text:span text:style-name="highlight.140">&lt;!--secondi impiegati nella movimentazione della porta--&gt;</text:span><text:line-break/><text:tab/><text:tab/><text:span text:style-name="highlight.141"><text:span text:style-name="highlight.142">&lt;add</text:span> <text:span text:style-name="highlight.143">key</text:span>=<text:span text:style-name="highlight.144">"TEMPO_APERTURA_FORNO"</text:span> <text:span text:style-name="highlight.145">value</text:span>=<text:span text:style-name="highlight.146">"12"</text:span><text:span text:style-name="highlight.147">/&gt;</text:span></text:span><text:line-break/><text:s text:c="16"/><text:span text:style-name="highlight.148">&lt;!--presenza ventola supplementare di raffreddamento--&gt;</text:span><text:line-break/><text:s text:c="16"/><text:span text:style-name="highlight.149"><text:span text:style-name="highlight.150">&lt;add</text:span> <text:span text:style-name="highlight.151">key</text:span>=<text:span text:style-name="highlight.152">"VENTOLA_FORNO"</text:span> <text:span text:style-name="highlight.153">value</text:span>=<text:span text:style-name="highlight.154">"1"</text:span><text:span text:style-name="highlight.155">/&gt;</text:span></text:span><text:line-break/><text:s text:c="16"/><text:span text:style-name="highlight.156">&lt;!--presenza resistenza supplementare di riscaldamento--&gt;</text:span><text:line-break/><text:s text:c="16"/><text:span text:style-name="highlight.157"><text:span text:style-name="highlight.158">&lt;add</text:span> <text:span text:style-name="highlight.159">key</text:span>=<text:span text:style-name="highlight.160">"RESISTENZA_FORNO"</text:span> <text:span text:style-name="highlight.161">value</text:span>=<text:span text:style-name="highlight.162">"1"</text:span><text:span text:style-name="highlight.163">/&gt;</text:span></text:span><text:line-break/><text:s text:c="16"/><text:span text:style-name="highlight.164">&lt;!--seriale di comunicazione con dispositivo ATEQ--&gt;</text:span><text:line-break/><text:s text:c="16"/><text:span text:style-name="highlight.165"><text:span text:style-name="highlight.166">&lt;add</text:span> <text:span text:style-name="highlight.167">key</text:span>=<text:span text:style-name="highlight.168">"COMM_ATEQ"</text:span> <text:span text:style-name="highlight.169">value</text:span>=<text:span text:style-name="highlight.170">"4"</text:span><text:span text:style-name="highlight.171">/&gt;</text:span></text:span><text:line-break/><text:s text:c="16"/><text:span text:style-name="highlight.172">&lt;!--controllo rotazione massima nello stesso senso--&gt;</text:span><text:line-break/><text:s text:c="16"/><text:span text:style-name="highlight.173"><text:span text:style-name="highlight.174">&lt;add</text:span> <text:span text:style-name="highlight.175">key</text:span>=<text:span text:style-name="highlight.176">"ROTAZIONE_360"</text:span> <text:span text:style-name="highlight.177">value</text:span>=<text:span text:style-name="highlight.178">"1"</text:span><text:span text:style-name="highlight.179">/&gt;</text:span></text:span><text:line-break/><text:tab/><text:span text:style-name="highlight.180"><text:span text:style-name="highlight.181">&lt;/appSettings<text:span text:style-name="highlight.182">&gt;</text:span></text:span></text:span><text:line-break/><text:span text:style-name="highlight.183"><text:span text:style-name="highlight.184">&lt;/configuration<text:span text:style-name="highlight.185">&gt;</text:span></text:span></text:spa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Be very careful not to change the file format, some special characters or spaces accidentally inserted
 may affect the startup testing and operation of the machine. In addition, the “COMM_ADAM_4018” must not be set because
 the thermocouple input module ADAM 4018 is not present.</text:p>
          </table:table-cell>
        </table:table-row>
      </table:table>
      <text:h text:style-name="Heading_20_2" text:outline-level="2"><text:bookmark-start text:name="starting_the_program"/>Starting the program<text:bookmark-end text:name="starting_the_program"/></text:h>
      <text:p text:style-name="Text_20_body">
To start the application, select the command <text:span text:style-name="Emphasis"><text:span text:style-name="Strong_20_Emphasis">Start » Programs » MAREL » GasTapsEnhTestSystem</text:span></text:span> or double-click on the desktop icon <text:span text:style-name="Strong_20_Emphasis">GasTapsEnhTestSystem</text:span>.</text:p>
      <text:p text:style-name="Text_20_body"><draw:frame draw:style-name="mediacenter" draw:name=" Icona &quot;GasTapsEnhTestSystem&quot; nel desktop Legend" text:anchor-type="paragraph" draw:z-index="0" svg:width="3.095625cm"><draw:text-box><text:p text:style-name="legendcenter"><draw:frame draw:style-name="mediacenter" draw:name=" Icona &quot;GasTapsEnhTestSystem&quot; nel desktop" text:anchor-type="paragraph" draw:z-index="0" svg:width="3.095625cm" svg:height="2.5929166666667cm"><draw:image xlink:href="Pictures/f0169c849950588e23c71090eae06f6a.jpg" xlink:type="simple" xlink:show="embed" xlink:actuate="onLoad"/></draw:frame> Icona "GasTapsEnhTestSystem" nel desktop</text:p></draw:text-box></draw:frame></text:p>
      <text:h text:style-name="Heading_20_2" text:outline-level="2"><text:bookmark-start text:name="select_language"/>Select language<text:bookmark-end text:name="select_language"/></text:h>
      <text:p text:style-name="Text_20_body">
In the menu , select  <text:span text:style-name="Emphasis"><text:span text:style-name="Strong_20_Emphasis">File »Language</text:span></text:span> and then click with the mouse in the corresponding to the desired language:</text:p>
      <text:p text:style-name="Text_20_body"><text:span text:style-name="Strong_20_Emphasis">“It”</text:span> = Italian, <text:span text:style-name="Strong_20_Emphasis">“ro”</text:span> = Romanian, <text:span text:style-name="Strong_20_Emphasis">“pl”</text:span> = Polish etc …</text:p>
      <text:p text:style-name="Text_20_body">The selected language will be activated on the next restart of the application.</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The list of available languages varies according to the translation files ”.po” in the program folder.</text:p>
          </table:table-cell>
        </table:table-row>
      </table:table>
      <text:h text:style-name="Heading_20_2" text:outline-level="2"><text:bookmark-start text:name="close_application"/>Close application<text:bookmark-end text:name="close_application"/></text:h>
      <text:p text:style-name="Text_20_body">
Select  <text:span text:style-name="Emphasis"><text:span text:style-name="Strong_20_Emphasis">File » Exit</text:span></text:span>  from the menu or ALT + F4 or simply the following button in the toolbar:</text:p>
      <text:p text:style-name="Text_20_body"><draw:frame draw:style-name="mediacenter" draw:name="" text:anchor-type="paragraph" draw:z-index="0" svg:width="0.84666666666667cm" svg:height="0.84666666666667cm"><draw:image xlink:href="Pictures/98ba1aad8a2e072cb0ad968c521ee6de.png" xlink:type="simple" xlink:show="embed" xlink:actuate="onLoad"/></draw:frame></text:p>
      <text:p text:style-name="Text_20_body">click on <text:span text:style-name="Strong_20_Emphasis">Yes</text:span> button or press <text:span text:style-name="Strong_20_Emphasis">ENTER</text:span> to the next confirmation message.</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You cannot end the program with a test active. In this case if there is in course a the movement , the program awaits the completion.</text:p>
          </table:table-cell>
        </table:table-row>
      </table:table>
      <text:h text:style-name="Heading_20_1" text:outline-level="1"><text:bookmark-start text:name="user_interface"/>User interface<text:bookmark-end text:name="user_interface"/></text:h>
      <text:p text:style-name="Text_20_body">
Main screen is as follows:</text:p>
      <text:p text:style-name="Text_20_body"><draw:frame draw:style-name="mediacenter" draw:name="Schermata principale Legend" text:anchor-type="paragraph" draw:z-index="0" svg:width="11.90625cm"><draw:text-box><text:p text:style-name="legendcenter"><draw:frame draw:style-name="mediacenter" draw:name="Schermata principale" text:anchor-type="paragraph" draw:z-index="0" svg:width="11.90625cm" svg:height="9.525cm"><draw:image xlink:href="Pictures/43b6241fa1b4505a46af6e30d993b4c1.jpg" xlink:type="simple" xlink:show="embed" xlink:actuate="onLoad"/></draw:frame>Schermata principale</text:p></draw:text-box></draw:frame></text:p>
      <text:p text:style-name="Text_20_body">The top bar displays the title of the application and contains three buttons for resizing and closing the program (refer to the operating system installed on your computer).</text:p>
      <text:p text:style-name="Text_20_body">Are located immediately below the Menu bar and Toolbar.  </text:p>
      <text:p text:style-name="Text_20_body">On the left there is  the List of places and testing and Panel of the oven.</text:p>
      <text:p text:style-name="Text_20_body">Depending on your selection in the list of places, in the center of main screen will be displayed the Place of the panel or the Graphics area.</text:p>
      <text:p text:style-name="Text_20_body">The statusbar placed in the bottom of the window, displays the current date and time without necessarily show the standard applicationbar of windows.</text:p>
      <text:h text:style-name="Heading_20_2" text:outline-level="2"><text:bookmark-start text:name="menu_bar"/>Menu bar<text:bookmark-end text:name="menu_bar"/></text:h>
      <text:p text:style-name="Text_20_body">
From the menu bar you can access all the functions provided by the test program. These functions can be selected with the mouse or keyboard, press the <text:span text:style-name="Strong_20_Emphasis">Alt key</text:span> and then the underlined letter of the command chosen. The most-used can also be activated via a function key or a key combination as shown in the next menu.</text:p>
      <text:p text:style-name="Text_20_body">The following table summarizes all the menu commands:</text:p>
      <table:table>
        <table:table-column/>
        <table:table-column/>
        <table:table-column/>
        <table:table-row>
          <table:table-cell office:value-type="string" table:style-name="tableheader">
            <text:p text:style-name="Table_20_Heading"> Commands Menu </text:p>
          </table:table-cell>
          <table:table-cell office:value-type="string" table:style-name="tableheader">
            <text:p text:style-name="Table_20_Heading"> Description </text:p>
          </table:table-cell>
          <table:table-cell office:value-type="string" table:style-name="tableheader">
            <text:p text:style-name="Table_20_Heading"> Shortcut </text:p>
          </table:table-cell>
        </table:table-row>
        <table:table-row>
          <table:table-cell office:value-type="string" table:style-name="tablecell">
            <text:p text:style-name="tablealignleft"> <text:span text:style-name="Strong_20_Emphasis">File</text:span>  </text:p>
          </table:table-cell>
          <table:table-cell office:value-type="string" table:style-name="tablecell"/>
          <table:table-cell office:value-type="string" table:style-name="tablecell"/>
        </table:table-row>
        <table:table-row>
          <table:table-cell office:value-type="string" table:style-name="tablecell">
            <text:p text:style-name="tablealignleft"> –&gt; Events </text:p>
          </table:table-cell>
          <table:table-cell office:value-type="string" table:style-name="tablecell">
            <text:p text:style-name="tablealignleft"> See the list of recorded events </text:p>
          </table:table-cell>
          <table:table-cell office:value-type="string" table:style-name="tablecell">
            <text:p text:style-name="tablealignleft"> CTRL + L </text:p>
          </table:table-cell>
        </table:table-row>
        <table:table-row>
          <table:table-cell office:value-type="string" table:style-name="tablecell">
            <text:p text:style-name="tablealignleft"> –&gt; Exit </text:p>
          </table:table-cell>
          <table:table-cell office:value-type="string" table:style-name="tablecell">
            <text:p text:style-name="tablealignleft"> Closes the application </text:p>
          </table:table-cell>
          <table:table-cell office:value-type="string" table:style-name="tablecell">
            <text:p text:style-name="tablealignleft"> ALT + F4 </text:p>
          </table:table-cell>
        </table:table-row>
        <table:table-row>
          <table:table-cell office:value-type="string" table:style-name="tablecell">
            <text:p text:style-name="tablealignleft"> <text:span text:style-name="Strong_20_Emphasis">Archiv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omponents </text:p>
          </table:table-cell>
          <table:table-cell office:value-type="string" table:style-name="tablecell">
            <text:p text:style-name="tablealignleft"> View the components Database </text:p>
          </table:table-cell>
          <table:table-cell office:value-type="string" table:style-name="tablecell">
            <text:p text:style-name="tablealignleft"> F2 </text:p>
          </table:table-cell>
        </table:table-row>
        <table:table-row>
          <table:table-cell office:value-type="string" table:style-name="tablecell">
            <text:p text:style-name="tablealignleft"> –&gt; Advanced programs </text:p>
          </table:table-cell>
          <table:table-cell office:value-type="string" table:style-name="tablecell">
            <text:p text:style-name="tablealignleft"> View the advanced programs Database </text:p>
          </table:table-cell>
          <table:table-cell office:value-type="string" table:style-name="tablecell">
            <text:p text:style-name="tablealignleft"> F3 </text:p>
          </table:table-cell>
        </table:table-row>
        <table:table-row>
          <table:table-cell office:value-type="string" table:style-name="tablecell">
            <text:p text:style-name="tablealignleft"> –&gt; Standard programs </text:p>
          </table:table-cell>
          <table:table-cell office:value-type="string" table:style-name="tablecell">
            <text:p text:style-name="tablealignleft"> View the standard programs Database </text:p>
          </table:table-cell>
          <table:table-cell office:value-type="string" table:style-name="tablecell">
            <text:p text:style-name="tablealignleft"> F4 </text:p>
          </table:table-cell>
        </table:table-row>
        <table:table-row>
          <table:table-cell office:value-type="string" table:style-name="tablecell">
            <text:p text:style-name="tablealignleft"> –&gt; Tests </text:p>
          </table:table-cell>
          <table:table-cell office:value-type="string" table:style-name="tablecell">
            <text:p text:style-name="tablealignleft"> View the tests Database </text:p>
          </table:table-cell>
          <table:table-cell office:value-type="string" table:style-name="tablecell">
            <text:p text:style-name="tablealignleft"> F9 </text:p>
          </table:table-cell>
        </table:table-row>
        <table:table-row>
          <table:table-cell office:value-type="string" table:style-name="tablecell">
            <text:p text:style-name="tablealignleft"> –&gt; External tests</text:p>
          </table:table-cell>
          <table:table-cell office:value-type="string" table:style-name="tablecell">
            <text:p text:style-name="tablealignleft"> View the list of tests stored in another location or unit </text:p>
          </table:table-cell>
          <table:table-cell office:value-type="string" table:style-name="tablecell">
            <text:p text:style-name="tablealignleft"> ALT + F9 </text:p>
          </table:table-cell>
        </table:table-row>
        <table:table-row>
          <table:table-cell office:value-type="string" table:style-name="tablecell">
            <text:p text:style-name="tablealignleft"> –&gt; Close </text:p>
          </table:table-cell>
          <table:table-cell office:value-type="string" table:style-name="tablecell">
            <text:p text:style-name="tablealignleft"> Closes an open test from the archive </text:p>
          </table:table-cell>
          <table:table-cell office:value-type="string" table:style-name="tablecell">
            <text:p text:style-name="tablealignleft"> CTRL + C </text:p>
          </table:table-cell>
        </table:table-row>
        <table:table-row>
          <table:table-cell office:value-type="string" table:style-name="tablecell">
            <text:p text:style-name="tablealignleft"> –&gt; Backup </text:p>
          </table:table-cell>
          <table:table-cell office:value-type="string" table:style-name="tablecell">
            <text:p text:style-name="tablealignleft"> Start the backup utility of tests </text:p>
          </table:table-cell>
          <table:table-cell office:value-type="string" table:style-name="tablecell"/>
        </table:table-row>
        <table:table-row>
          <table:table-cell office:value-type="string" table:style-name="tablecell">
            <text:p text:style-name="tablealignleft"> <text:span text:style-name="Strong_20_Emphasis">Test</text:span> </text:p>
          </table:table-cell>
          <table:table-cell office:value-type="string" table:style-name="tablecell"/>
          <table:table-cell office:value-type="string" table:style-name="tablecell"/>
        </table:table-row>
        <table:table-row>
          <table:table-cell office:value-type="string" table:style-name="tablecell">
            <text:p text:style-name="tablealignleft"> –&gt; New </text:p>
          </table:table-cell>
          <table:table-cell office:value-type="string" table:style-name="tablecell">
            <text:p text:style-name="tablealignleft"> Create a new test  </text:p>
          </table:table-cell>
          <table:table-cell office:value-type="string" table:style-name="tablecell">
            <text:p text:style-name="tablealignleft"> CTRL + N </text:p>
          </table:table-cell>
        </table:table-row>
        <table:table-row>
          <table:table-cell office:value-type="string" table:style-name="tablecell">
            <text:p text:style-name="tablealignleft"> –&gt; Repeat </text:p>
          </table:table-cell>
          <table:table-cell office:value-type="string" table:style-name="tablecell">
            <text:p text:style-name="tablealignleft"> Start a new test with the same settings as the last runned </text:p>
          </table:table-cell>
          <table:table-cell office:value-type="string" table:style-name="tablecell">
            <text:p text:style-name="tablealignleft"> CTRL + R </text:p>
          </table:table-cell>
        </table:table-row>
        <table:table-row>
          <table:table-cell office:value-type="string" table:style-name="tablecell">
            <text:p text:style-name="tablealignleft"> –&gt; Modify </text:p>
          </table:table-cell>
          <table:table-cell office:value-type="string" table:style-name="tablecell">
            <text:p text:style-name="tablealignleft"> Change the setting of a test </text:p>
          </table:table-cell>
          <table:table-cell office:value-type="string" table:style-name="tablecell">
            <text:p text:style-name="tablealignleft"> CTRL + M </text:p>
          </table:table-cell>
        </table:table-row>
        <table:table-row>
          <table:table-cell office:value-type="string" table:style-name="tablecell">
            <text:p text:style-name="tablealignleft"> –&gt; Start </text:p>
          </table:table-cell>
          <table:table-cell office:value-type="string" table:style-name="tablecell">
            <text:p text:style-name="tablealignleft"> Start / Resume a test </text:p>
          </table:table-cell>
          <table:table-cell office:value-type="string" table:style-name="tablecell">
            <text:p text:style-name="tablealignleft"> F5 </text:p>
          </table:table-cell>
        </table:table-row>
        <table:table-row>
          <table:table-cell office:value-type="string" table:style-name="tablecell">
            <text:p text:style-name="tablealignleft"> –&gt; Suspend </text:p>
          </table:table-cell>
          <table:table-cell office:value-type="string" table:style-name="tablecell">
            <text:p text:style-name="tablealignleft"> Suspend a test </text:p>
          </table:table-cell>
          <table:table-cell office:value-type="string" table:style-name="tablecell">
            <text:p text:style-name="tablealignleft"> F6 </text:p>
          </table:table-cell>
        </table:table-row>
        <table:table-row>
          <table:table-cell office:value-type="string" table:style-name="tablecell">
            <text:p text:style-name="tablealignleft"> –&gt; Suspend and unlock </text:p>
          </table:table-cell>
          <table:table-cell office:value-type="string" table:style-name="tablecell">
            <text:p text:style-name="tablealignleft"> Suspend a test and unlocks motors </text:p>
          </table:table-cell>
          <table:table-cell office:value-type="string" table:style-name="tablecell"/>
        </table:table-row>
        <table:table-row>
          <table:table-cell office:value-type="string" table:style-name="tablecell">
            <text:p text:style-name="tablealignleft"> –&gt; Delete </text:p>
          </table:table-cell>
          <table:table-cell office:value-type="string" table:style-name="tablecell">
            <text:p text:style-name="tablealignleft"> Delete a test </text:p>
          </table:table-cell>
          <table:table-cell office:value-type="string" table:style-name="tablecell"/>
        </table:table-row>
        <table:table-row>
          <table:table-cell office:value-type="string" table:style-name="tablecell">
            <text:p text:style-name="tablealignleft"> –&gt; Save </text:p>
          </table:table-cell>
          <table:table-cell office:value-type="string" table:style-name="tablecell">
            <text:p text:style-name="tablealignleft"> Save a test in the Database </text:p>
          </table:table-cell>
          <table:table-cell office:value-type="string" table:style-name="tablecell"/>
        </table:table-row>
        <table:table-row>
          <table:table-cell office:value-type="string" table:style-name="tablecell">
            <text:p text:style-name="tablealignleft"> –&gt; Details </text:p>
          </table:table-cell>
          <table:table-cell office:value-type="string" table:style-name="tablecell">
            <text:p text:style-name="tablealignleft"> View details of the program of the selected place </text:p>
          </table:table-cell>
          <table:table-cell office:value-type="string" table:style-name="tablecell">
            <text:p text:style-name="tablealignleft"> CTRL + D </text:p>
          </table:table-cell>
        </table:table-row>
        <table:table-row>
          <table:table-cell office:value-type="string" table:style-name="tablecell">
            <text:p text:style-name="tablealignleft"> –&gt; Value max </text:p>
          </table:table-cell>
          <table:table-cell office:value-type="string" table:style-name="tablecell">
            <text:p text:style-name="tablealignleft"> Displays the maximum values diagram </text:p>
          </table:table-cell>
          <table:table-cell office:value-type="string" table:style-name="tablecell">
            <text:p text:style-name="tablealignleft"> CTRL + V </text:p>
          </table:table-cell>
        </table:table-row>
        <table:table-row>
          <table:table-cell office:value-type="string" table:style-name="tablecell">
            <text:p text:style-name="tablealignleft"> –&gt; Leakage test </text:p>
          </table:table-cell>
          <table:table-cell office:value-type="string" table:style-name="tablecell">
            <text:p text:style-name="tablealignleft"> Display a window with the list of leakage test performed   </text:p>
          </table:table-cell>
          <table:table-cell office:value-type="string" table:style-name="tablecell">
            <text:p text:style-name="tablealignleft"> CTRL + T </text:p>
          </table:table-cell>
        </table:table-row>
        <table:table-row>
          <table:table-cell office:value-type="string" table:style-name="tablecell">
            <text:p text:style-name="tablealignleft"> –&gt; Result </text:p>
          </table:table-cell>
          <table:table-cell office:value-type="string" table:style-name="tablecell">
            <text:p text:style-name="tablealignleft"> Displays the window for entering / editing a possible result </text:p>
          </table:table-cell>
          <table:table-cell office:value-type="string" table:style-name="tablecell">
            <text:p text:style-name="tablealignleft"> CTRL + E </text:p>
          </table:table-cell>
        </table:table-row>
        <table:table-row>
          <table:table-cell office:value-type="string" table:style-name="tablecell">
            <text:p text:style-name="tablealignleft"> <text:span text:style-name="Strong_20_Emphasis">Place</text:span> </text:p>
          </table:table-cell>
          <table:table-cell office:value-type="string" table:style-name="tablecell"/>
          <table:table-cell office:value-type="string" table:style-name="tablecell"/>
        </table:table-row>
        <table:table-row>
          <table:table-cell office:value-type="string" table:style-name="tablecell">
            <text:p text:style-name="tablealignleft"> –&gt; Calibrate </text:p>
          </table:table-cell>
          <table:table-cell office:value-type="string" table:style-name="tablecell">
            <text:p text:style-name="tablealignleft"> Displays the calibration of the torque for the selected place </text:p>
          </table:table-cell>
          <table:table-cell office:value-type="string" table:style-name="tablecell"/>
        </table:table-row>
        <table:table-row>
          <table:table-cell office:value-type="string" table:style-name="tablecell">
            <text:p text:style-name="tablealignleft"> –&gt; Save and continue </text:p>
          </table:table-cell>
          <table:table-cell office:value-type="string" table:style-name="tablecell">
            <text:p text:style-name="tablealignleft"> Save the data of the place and continues testing  with the remaining </text:p>
          </table:table-cell>
          <table:table-cell office:value-type="string" table:style-name="tablecell"/>
        </table:table-row>
        <table:table-row>
          <table:table-cell office:value-type="string" table:style-name="tablecell">
            <text:p text:style-name="tablealignleft"> –&gt; Exclude and continue </text:p>
          </table:table-cell>
          <table:table-cell office:value-type="string" table:style-name="tablecell">
            <text:p text:style-name="tablealignleft"> Deletes data of the place and continues testing  with the remaining </text:p>
          </table:table-cell>
          <table:table-cell office:value-type="string" table:style-name="tablecell"/>
        </table:table-row>
        <table:table-row>
          <table:table-cell office:value-type="string" table:style-name="tablecell">
            <text:p text:style-name="tablealignleft"> <text:span text:style-name="Strong_20_Emphasis">Instruments</text:span> </text:p>
          </table:table-cell>
          <table:table-cell office:value-type="string" table:style-name="tablecell"/>
          <table:table-cell office:value-type="string" table:style-name="tablecell"/>
        </table:table-row>
        <table:table-row>
          <table:table-cell office:value-type="string" table:style-name="tablecell">
            <text:p text:style-name="tablealignleft"> –&gt; Install components </text:p>
          </table:table-cell>
          <table:table-cell office:value-type="string" table:style-name="tablecell">
            <text:p text:style-name="tablealignleft"> Opens the panel for manual management of places </text:p>
          </table:table-cell>
          <table:table-cell office:value-type="string" table:style-name="tablecell">
            <text:p text:style-name="tablealignleft"> F8 </text:p>
          </table:table-cell>
        </table:table-row>
        <table:table-row>
          <table:table-cell office:value-type="string" table:style-name="tablecell">
            <text:p text:style-name="tablealignleft"> –&gt; Input calibrator </text:p>
          </table:table-cell>
          <table:table-cell office:value-type="string" table:style-name="tablecell">
            <text:p text:style-name="tablealignleft"> (optional) Opens the panel for the calibration of the thermocouples detection temperatures </text:p>
          </table:table-cell>
          <table:table-cell office:value-type="string" table:style-name="tablecell"/>
        </table:table-row>
        <table:table-row>
          <table:table-cell office:value-type="string" table:style-name="tablecell">
            <text:p text:style-name="tablealignleft"> –&gt; Password </text:p>
          </table:table-cell>
          <table:table-cell office:value-type="string" table:style-name="tablecell">
            <text:p text:style-name="tablealignleft"> Enable / Disable functions administrator, password protected </text:p>
          </table:table-cell>
          <table:table-cell office:value-type="string" table:style-name="tablecell"/>
        </table:table-row>
        <table:table-row>
          <table:table-cell office:value-type="string" table:style-name="tablecell">
            <text:p text:style-name="tablealignleft"> <text:span text:style-name="Strong_20_Emphasis">Settings</text:span> </text:p>
          </table:table-cell>
          <table:table-cell office:value-type="string" table:style-name="tablecell"/>
          <table:table-cell office:value-type="string" table:style-name="tablecell"/>
        </table:table-row>
        <table:table-row>
          <table:table-cell office:value-type="string" table:style-name="tablecell">
            <text:p text:style-name="tablealignleft"> –&gt; Drawing </text:p>
          </table:table-cell>
          <table:table-cell office:value-type="string" table:style-name="tablecell">
            <text:p text:style-name="tablealignleft"> View / Edit graph settings </text:p>
          </table:table-cell>
          <table:table-cell office:value-type="string" table:style-name="tablecell">
            <text:p text:style-name="tablealignleft"> F10 </text:p>
          </table:table-cell>
        </table:table-row>
        <table:table-row>
          <table:table-cell office:value-type="string" table:style-name="tablecell">
            <text:p text:style-name="tablealignleft"> –&gt; Option </text:p>
          </table:table-cell>
          <table:table-cell office:value-type="string" table:style-name="tablecell">
            <text:p text:style-name="tablealignleft"> Opens the settings panel program </text:p>
          </table:table-cell>
          <table:table-cell office:value-type="string" table:style-name="tablecell">
            <text:p text:style-name="tablealignleft"> F11 </text:p>
          </table:table-cell>
        </table:table-row>
      </table:table>
      <text:h text:style-name="Heading_20_2" text:outline-level="2"><text:bookmark-start text:name="toolbar"/>Toolbar<text:bookmark-end text:name="toolbar"/></text:h>
      <text:p text:style-name="Text_20_body">
The toolbar contains buttons for quick access to some of the menu commands:
</text:p>
      <table:table>
        <table:table-column/>
        <table:table-column/>
        <table:table-column/>
        <table:table-row>
          <table:table-cell office:value-type="string" table:style-name="tableheader">
            <text:p text:style-name="Table_20_Heading"> Icon </text:p>
          </table:table-cell>
          <table:table-cell office:value-type="string" table:style-name="tableheader">
            <text:p text:style-name="Table_20_Heading"> Icon Toolbar </text:p>
          </table:table-cell>
          <table:table-cell office:value-type="string" table:style-name="tableheader">
            <text:p text:style-name="Table_20_Heading"> Menu command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Close application </text:p>
          </table:table-cell>
          <table:table-cell office:value-type="string" table:style-name="tablecell">
            <text:p text:style-name="tablealignleft"> File–&gt;Exi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3597524cfe28c2206de4a29f423cf0f.png" xlink:type="simple" xlink:show="embed" xlink:actuate="onLoad"/></draw:frame>  <draw:frame draw:style-name="media" draw:name="" text:anchor-type="as-char" draw:z-index="0" svg:width="0.84666666666667cm" svg:height="0.84666666666667cm"><draw:image xlink:href="Pictures/9ead0d5c86d9e3788518628d9df4a4b7.png" xlink:type="simple" xlink:show="embed" xlink:actuate="onLoad"/></draw:frame></text:p>
          </table:table-cell>
          <table:table-cell office:value-type="string" table:style-name="tablecell">
            <text:p text:style-name="tablealignleft"> Enable / Disable password-protected functions </text:p>
          </table:table-cell>
          <table:table-cell office:value-type="string" table:style-name="tablecell">
            <text:p text:style-name="tablealignleft"> Tools–&gt;Password</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5af29272e03656d80afb2ff51ee7949.png" xlink:type="simple" xlink:show="embed" xlink:actuate="onLoad"/></draw:frame> </text:p>
          </table:table-cell>
          <table:table-cell office:value-type="string" table:style-name="tablecell">
            <text:p text:style-name="tablealignleft"> View the archive of components </text:p>
          </table:table-cell>
          <table:table-cell office:value-type="string" table:style-name="tablecell">
            <text:p text:style-name="tablealignleft"> Archive–&gt;Compon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30039b5a17bbdc02f11591a846273eb.png" xlink:type="simple" xlink:show="embed" xlink:actuate="onLoad"/></draw:frame> </text:p>
          </table:table-cell>
          <table:table-cell office:value-type="string" table:style-name="tablecell">
            <text:p text:style-name="tablealignleft"> View the archive of advanced programs </text:p>
          </table:table-cell>
          <table:table-cell office:value-type="string" table:style-name="tablecell">
            <text:p text:style-name="tablealignleft"> File→ Advanced Program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d3fd1c2dd8f845a17d348b868f30407.png" xlink:type="simple" xlink:show="embed" xlink:actuate="onLoad"/></draw:frame> </text:p>
          </table:table-cell>
          <table:table-cell office:value-type="string" table:style-name="tablecell">
            <text:p text:style-name="tablealignleft"> View the archive of standard programs </text:p>
          </table:table-cell>
          <table:table-cell office:value-type="string" table:style-name="tablecell">
            <text:p text:style-name="tablealignleft"> File→ Standard program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View Archive test </text:p>
          </table:table-cell>
          <table:table-cell office:value-type="string" table:style-name="tablecell">
            <text:p text:style-name="tablealignleft"> Archive →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49224b9f3d04260ff78140f25e11ff4.png" xlink:type="simple" xlink:show="embed" xlink:actuate="onLoad"/></draw:frame> </text:p>
          </table:table-cell>
          <table:table-cell office:value-type="string" table:style-name="tablecell">
            <text:p text:style-name="tablealignleft"> Closes an open testing archive </text:p>
          </table:table-cell>
          <table:table-cell office:value-type="string" table:style-name="tablecell">
            <text:p text:style-name="tablealignleft"> Archive → Clos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0d91699a9c6ed2e4cb6c409e4ce0370.png" xlink:type="simple" xlink:show="embed" xlink:actuate="onLoad"/></draw:frame> </text:p>
          </table:table-cell>
          <table:table-cell office:value-type="string" table:style-name="tablecell">
            <text:p text:style-name="tablealignleft"> Create a new test </text:p>
          </table:table-cell>
          <table:table-cell office:value-type="string" table:style-name="tablecell">
            <text:p text:style-name="tablealignleft"> Test → New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9884ebf35bc9971dd12441309fe7a03.png" xlink:type="simple" xlink:show="embed" xlink:actuate="onLoad"/></draw:frame> </text:p>
          </table:table-cell>
          <table:table-cell office:value-type="string" table:style-name="tablecell">
            <text:p text:style-name="tablealignleft"> Start a new test with the same settings as the last run </text:p>
          </table:table-cell>
          <table:table-cell office:value-type="string" table:style-name="tablecell">
            <text:p text:style-name="tablealignleft"> Test → Repea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Editing the data of a test </text:p>
          </table:table-cell>
          <table:table-cell office:value-type="string" table:style-name="tablecell">
            <text:p text:style-name="tablealignleft"> Test → Edi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Start / Resume a test </text:p>
          </table:table-cell>
          <table:table-cell office:value-type="string" table:style-name="tablecell">
            <text:p text:style-name="tablealignleft"> Test → Star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96fa7cb8cd0f6ea20aaf481eaffb4a0.png" xlink:type="simple" xlink:show="embed" xlink:actuate="onLoad"/></draw:frame> </text:p>
          </table:table-cell>
          <table:table-cell office:value-type="string" table:style-name="tablecell">
            <text:p text:style-name="tablealignleft"> Suspends a test </text:p>
          </table:table-cell>
          <table:table-cell office:value-type="string" table:style-name="tablecell">
            <text:p text:style-name="tablealignleft"> Test → Paus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785394aa05588b5161302f23ea10465.png" xlink:type="simple" xlink:show="embed" xlink:actuate="onLoad"/></draw:frame> </text:p>
          </table:table-cell>
          <table:table-cell office:value-type="string" table:style-name="tablecell">
            <text:p text:style-name="tablealignleft"> Pause a test and unlocks motors </text:p>
          </table:table-cell>
          <table:table-cell office:value-type="string" table:style-name="tablecell">
            <text:p text:style-name="tablealignleft"> Test → Pause and unlock</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e316e86c4cd30c49c208ce222fbb2ce.png" xlink:type="simple" xlink:show="embed" xlink:actuate="onLoad"/></draw:frame> </text:p>
          </table:table-cell>
          <table:table-cell office:value-type="string" table:style-name="tablecell">
            <text:p text:style-name="tablealignleft"> Delete a test </text:p>
          </table:table-cell>
          <table:table-cell office:value-type="string" table:style-name="tablecell">
            <text:p text:style-name="tablealignleft"> Test → Dele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Save a test in archive </text:p>
          </table:table-cell>
          <table:table-cell office:value-type="string" table:style-name="tablecell">
            <text:p text:style-name="tablealignleft"> Test → Sav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a413a702e24f7b8c005c9982b8893e9.png" xlink:type="simple" xlink:show="embed" xlink:actuate="onLoad"/></draw:frame> </text:p>
          </table:table-cell>
          <table:table-cell office:value-type="string" table:style-name="tablecell">
            <text:p text:style-name="tablealignleft"> View details of the program of the selected place </text:p>
          </table:table-cell>
          <table:table-cell office:value-type="string" table:style-name="tablecell">
            <text:p text:style-name="tablealignleft"> Test → Detail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db877da669a9a7373776fc440eebe5e.png" xlink:type="simple" xlink:show="embed" xlink:actuate="onLoad"/></draw:frame> </text:p>
          </table:table-cell>
          <table:table-cell office:value-type="string" table:style-name="tablecell">
            <text:p text:style-name="tablealignleft"> Opens the settings panel program </text:p>
          </table:table-cell>
          <table:table-cell office:value-type="string" table:style-name="tablecell">
            <text:p text:style-name="tablealignleft"> Settings → Options</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Opens the panel for manual management of a places </text:p>
          </table:table-cell>
          <table:table-cell office:value-type="string" table:style-name="tablecell">
            <text:p text:style-name="tablealignleft"> Tools → Install compon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e9ef3ce604f135eb13a45a07f307294.png" xlink:type="simple" xlink:show="embed" xlink:actuate="onLoad"/></draw:frame> </text:p>
          </table:table-cell>
          <table:table-cell office:value-type="string" table:style-name="tablecell">
            <text:p text:style-name="tablealignleft"> Change the graph settings </text:p>
          </table:table-cell>
          <table:table-cell office:value-type="string" table:style-name="tablecell">
            <text:p text:style-name="tablealignleft"> Settings → Drawing op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e8e434df5a59ec59fe1029bc3faeb6c.png" xlink:type="simple" xlink:show="embed" xlink:actuate="onLoad"/></draw:frame> </text:p>
          </table:table-cell>
          <table:table-cell office:value-type="string" table:style-name="tablecell">
            <text:p text:style-name="tablealignleft"> View the event log </text:p>
          </table:table-cell>
          <table:table-cell office:value-type="string" table:style-name="tablecell">
            <text:p text:style-name="tablealignleft"> File → Events</text:p>
          </table:table-cell>
        </table:table-row>
      </table:table>
      <text:h text:style-name="Heading_20_2" text:outline-level="2"><text:bookmark-start text:name="list_places_and_tests"/>List places and tests<text:bookmark-end text:name="list_places_and_tests"/></text:h>
      <text:p text:style-name="Text_20_body">The tree list displays the oven and its places. Selecting the oven, the program displays the “Panel places”, instead selecting a place displays its data with the list of acquired curves and graph acquisition eventually selected “Graphic Area”.</text:p>
      <text:p text:style-name="Text_20_body"><draw:frame draw:style-name="mediacenter" draw:name="Lista postazioni e collaudi Legend" text:anchor-type="paragraph" draw:z-index="0" svg:width="5.2122916666667cm"><draw:text-box><text:p text:style-name="legendcenter"><draw:frame draw:style-name="mediacenter" draw:name="Lista postazioni e collaudi" text:anchor-type="paragraph" draw:z-index="0" svg:width="5.2122916666667cm" svg:height="6.9320833333333cm"><draw:image xlink:href="Pictures/e0f19b2f5a3410e0872170fd4a25321d.jpg" xlink:type="simple" xlink:show="embed" xlink:actuate="onLoad"/></draw:frame>Lista postazioni e collaudi</text:p></draw:text-box></draw:frame></text:p>
      <text:p text:style-name="Text_20_body">Any other tests reopened from the archive are appended and are represented by a different image:</text:p>
      <text:p text:style-name="Text_20_body"><draw:frame draw:style-name="mediacenter" draw:name="" text:anchor-type="paragraph" draw:z-index="0" svg:width="0.84666666666667cm" svg:height="0.84666666666667cm"><draw:image xlink:href="Pictures/b71f599a50cd7f02e7d4bb8e21617de7.png" xlink:type="simple" xlink:show="embed" xlink:actuate="onLoad"/></draw:frame></text:p>
      <text:h text:style-name="Heading_20_2" text:outline-level="2"><text:bookmark-start text:name="oven_panel"/>Oven panel<text:bookmark-end text:name="oven_panel"/></text:h>
      <text:p text:style-name="Text_20_body">
Information regarding the operation of the oven are grouped in the following panel:</text:p>
      <text:p text:style-name="Text_20_body">
<draw:frame draw:style-name="mediacenter" draw:name="Pannello forno Legend" text:anchor-type="paragraph" draw:z-index="0" svg:width="5.5297916666667cm"><draw:text-box><text:p text:style-name="legendcenter"><draw:frame draw:style-name="mediacenter" draw:name="Pannello forno" text:anchor-type="paragraph" draw:z-index="0" svg:width="5.5297916666667cm" svg:height="5.1329166666667cm"><draw:image xlink:href="Pictures/93a512922ecee22d3e212e5cec150e77.jpg" xlink:type="simple" xlink:show="embed" xlink:actuate="onLoad"/></draw:frame>Pannello forno</text:p></draw:text-box></draw:frame></text:p>
      <text:h text:style-name="Heading_20_5" text:outline-level="5"><text:bookmark-start text:name="read_temperature_c"/>Read Temperature (°C)<text:bookmark-end text:name="read_temperature_c"/></text:h>
      <text:p text:style-name="Text_20_body">Displayed the internal temperature detected by the sensor of the oven.</text:p>
      <text:h text:style-name="Heading_20_5" text:outline-level="5"><text:bookmark-start text:name="set_temperature_c"/>Set Temperature (°C)<text:bookmark-end text:name="set_temperature_c"/></text:h>
      <text:p text:style-name="Text_20_body">The temperature threshold is manually setted. It is enabled only if the Manual mode is selected.</text:p>
      <text:h text:style-name="Heading_20_5" text:outline-level="5"><text:bookmark-start text:name="state"/>State<text:bookmark-end text:name="state"/></text:h>
      <text:p text:style-name="Text_20_body">It indicates the mode of operation and the status of the serial communication, accompanied by an icon corresponding .:</text:p>
      <text:list text:style-name="List_20_1">
        <text:list-item>
          <text:p text:style-name="Text_20_body"> ONLINE–AUTO;</text:p>
        </text:list-item>
        <text:list-item>
          <text:p text:style-name="Text_20_body"> ONLINE–MANUAL;</text:p>
        </text:list-item>
        <text:list-item>
          <text:p text:style-name="Text_20_body"> ERROR.  </text:p>
        </text:list-item>
      </text:list>
      <text:p text:style-name="Text_20_body">If you receive the error status in the box below there is also a description explaining the problem.</text:p>
      <text:p text:style-name="Text_20_body">To learn about the key functions go to the section Options oven.</text:p>
      <text:h text:style-name="Heading_20_2" text:outline-level="2"><text:bookmark-start text:name="panel_places"/>Panel places<text:bookmark-end text:name="panel_places"/></text:h>
      <text:p text:style-name="Text_20_body">The panel of the places provides an overview of system status while displaying all the pitches of testing:</text:p>
      <text:p text:style-name="Text_20_body"> <draw:frame draw:style-name="mediacenter" draw:name="Pannello delle postazioni Legend" text:anchor-type="paragraph" draw:z-index="0" svg:width="10.583333333333cm"><draw:text-box><text:p text:style-name="legendcenter"><draw:frame draw:style-name="mediacenter" draw:name="Pannello delle postazioni" text:anchor-type="paragraph" draw:z-index="0" svg:width="10.583333333333cm" svg:height="7.9639583333333cm"><draw:image xlink:href="Pictures/a82a354dd391a0614e46e1e6a518e8a3.jpg" xlink:type="simple" xlink:show="embed" xlink:actuate="onLoad"/></draw:frame>Pannello delle postazioni</text:p></draw:text-box></draw:frame></text:p>
      <text:p text:style-name="Text_20_body">Above, common to all places,are displayed the date / Start time testing, the test description and test program. Just below for each location the informations displayed are:</text:p>
      <text:p text:style-name="Text_20_body">* In the top left corner there is the number for the place and to the right a colored light and a label that indicate the status as summarized in the following table:</text:p>
      <table:table>
        <table:table-column/>
        <table:table-column/>
        <table:table-column/>
        <table:table-row>
          <table:table-cell office:value-type="string" table:style-name="tableheader" table:number-columns-spanned="3">
            <text:p text:style-name="Table_20_Heading"> Status List Plac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a95d688db5ebaf2357ce33a52b954f0e.png" xlink:type="simple" xlink:show="embed" xlink:actuate="onLoad"/></draw:frame> </text:p>
          </table:table-cell>
          <table:table-cell office:value-type="string" table:style-name="tablecell">
            <text:p text:style-name="tablealignleft"> EMPTY </text:p>
          </table:table-cell>
          <table:table-cell office:value-type="string" table:style-name="tablecell">
            <text:p text:style-name="tablealignleft"> Place not in testing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78f915b4b42c2160992b17a348ea2a9a.png" xlink:type="simple" xlink:show="embed" xlink:actuate="onLoad"/></draw:frame> </text:p>
          </table:table-cell>
          <table:table-cell office:value-type="string" table:style-name="tablecell">
            <text:p text:style-name="tablealignleft"> OFF </text:p>
          </table:table-cell>
          <table:table-cell office:value-type="string" table:style-name="tablecell">
            <text:p text:style-name="tablealignleft"> Place with a test not in execu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acf37da14ab24a2dda12344b3c74752.png" xlink:type="simple" xlink:show="embed" xlink:actuate="onLoad"/></draw:frame> </text:p>
          </table:table-cell>
          <table:table-cell office:value-type="string" table:style-name="tablecell">
            <text:p text:style-name="tablealignleft"> ON </text:p>
          </table:table-cell>
          <table:table-cell office:value-type="string" table:style-name="tablecell">
            <text:p text:style-name="tablealignleft"> Place with a test in execu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e87a2767be0515456e91c1bf4884113.png" xlink:type="simple" xlink:show="embed" xlink:actuate="onLoad"/></draw:frame> </text:p>
          </table:table-cell>
          <table:table-cell office:value-type="string" table:style-name="tablecell">
            <text:p text:style-name="tablealignleft"> ERR </text:p>
          </table:table-cell>
          <table:table-cell office:value-type="string" table:style-name="tablecell">
            <text:p text:style-name="tablealignleft"> Communication error with the hardware place </text:p>
          </table:table-cell>
        </table:table-row>
      </table:table>
      <text:list text:style-name="List_20_1">
        <text:list-item>
          <text:p text:style-name="Text_20_body">Just below displays the <text:span text:style-name="Strong_20_Emphasis">supplier/type</text:span>, model and <text:span text:style-name="Strong_20_Emphasis">sample / code / ANC</text:span> relating to the component. Depending on the type of running program also shows the following details of the test:</text:p>
          <text:list text:style-name="Numbering_20_1">
            <text:list-item>
              <text:p text:style-name="Text_20_body"> <text:span text:style-name="Strong_20_Emphasis">Standard program</text:span>: current step, total step, the current cycle, total cycles and absolute counter cycle running;</text:p>
            </text:list-item>
            <text:list-item>
              <text:p text:style-name="Text_20_body"> <text:span text:style-name="Strong_20_Emphasis">Advanced program</text:span>: current block, total block, current command, total command and the command name running;</text:p>
            </text:list-item>
          </text:list>
        </text:list-item>
      </text:list>
      <text:list text:style-name="List_20_1">
        <text:list-item>
          <text:p text:style-name="Text_20_body"> Lower down you see the graphic and an arrow pointing to the right or left , based on the last rotation performed. Just below ,the temperature of the detection and the pressure exerted on the component. To the right, a red icon or a green icon and labeled “OK”, “KO” indicating the presence of possible errors in the below data.</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pressure value is only visible if at the start of the test in the field <text:span text:style-name="Strong_20_Emphasis"> Pressure (N) </text:span> specify a value other than 0.
 It will be displayed in green if it is within the specified tolerance, otherwise red.</text:p>
          </table:table-cell>
        </table:table-row>
      </table:table>
      <text:h text:style-name="Heading_20_2" text:outline-level="2"><text:bookmark-start text:name="graphic_area"/>Graphic Area<text:bookmark-end text:name="graphic_area"/></text:h>
      <text:p text:style-name="Text_20_body">
Selecting the list of test a single place, the program shows a list of the curves acquired and the graph of the measured values acquired:</text:p>
      <text:p text:style-name="Text_20_body"><draw:frame draw:style-name="mediacenter" draw:name="Area grafica Legend" text:anchor-type="paragraph" draw:z-index="0" svg:width="15.875cm"><draw:text-box><text:p text:style-name="legendcenter"><draw:frame draw:style-name="mediacenter" draw:name="Area grafica" text:anchor-type="paragraph" draw:z-index="0" svg:width="15.875cm" svg:height="11.879791666667cm"><draw:image xlink:href="Pictures/b29846b82e571b9b61cd1058b0746232.jpg" xlink:type="simple" xlink:show="embed" xlink:actuate="onLoad"/></draw:frame>Area grafica</text:p></draw:text-box></draw:frame></text:p>
      <text:p text:style-name="Text_20_body">In the top bar are shown the following keys:</text:p>
      <table:table>
        <table:table-column/>
        <table:table-column/>
        <table:table-row>
          <table:table-cell office:value-type="string" table:style-name="tableheader" table:number-columns-spanned="2">
            <text:p text:style-name="Table_20_Heading"> Tools for the Graphic Are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8dba545c6144dccc2310b4856ca0e9cb.png" xlink:type="simple" xlink:show="embed" xlink:actuate="onLoad"/></draw:frame> </text:p>
          </table:table-cell>
          <table:table-cell office:value-type="string" table:style-name="tablecell">
            <text:p text:style-name="tablealignleft"> Displays all the curves acquir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7c74a6e934aa4f485da4137f8bfe739.png" xlink:type="simple" xlink:show="embed" xlink:actuate="onLoad"/></draw:frame> </text:p>
          </table:table-cell>
          <table:table-cell office:value-type="string" table:style-name="tablecell">
            <text:p text:style-name="tablealignleft"> Displays all the curves measured counterclockwi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dfd9f63badd67d9b3e489807b722a0ac.png" xlink:type="simple" xlink:show="embed" xlink:actuate="onLoad"/></draw:frame> </text:p>
          </table:table-cell>
          <table:table-cell office:value-type="string" table:style-name="tablecell">
            <text:p text:style-name="tablealignleft"> Displays all the curves measured clockwise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c42fc7b249390018ee0a4903c7a61095.png" xlink:type="simple" xlink:show="embed" xlink:actuate="onLoad"/></draw:frame> </text:p>
          </table:table-cell>
          <table:table-cell office:value-type="string" table:style-name="tablecell">
            <text:p text:style-name="tablealignleft"> Displays the curves with higher pick value obtained during the rotation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59b20c8a17bbc3f3da5ab6e7d22699a1.png" xlink:type="simple" xlink:show="embed" xlink:actuate="onLoad"/></draw:frame> </text:p>
          </table:table-cell>
          <table:table-cell office:value-type="string" table:style-name="tablecell">
            <text:p text:style-name="tablealignleft"> Select the wrong curves. While pressing the SHIFT + CTRL activates the delete function curves erroneously detected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9dbd1876ae44490d124249b0ad1f1257.png" xlink:type="simple" xlink:show="embed" xlink:actuate="onLoad"/></draw:frame> </text:p>
          </table:table-cell>
          <table:table-cell office:value-type="string" table:style-name="tablecell">
            <text:p text:style-name="tablealignleft"> Cancel selection of the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bcf9a77200a2612dc53450fafa6eebd8.png" xlink:type="simple" xlink:show="embed" xlink:actuate="onLoad"/></draw:frame> </text:p>
          </table:table-cell>
          <table:table-cell office:value-type="string" table:style-name="tablecell">
            <text:p text:style-name="tablealignleft"> Print a report of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28f6378d794a831abdc110eea4f5b6cf.png" xlink:type="simple" xlink:show="embed" xlink:actuate="onLoad"/></draw:frame> </text:p>
          </table:table-cell>
          <table:table-cell office:value-type="string" table:style-name="tablecell">
            <text:p text:style-name="tablealignleft"> Export as text format all the values of selected curves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0b9a6d78f7e564b4d2b40b0d8e70a81c.png" xlink:type="simple" xlink:show="embed" xlink:actuate="onLoad"/></draw:frame> </text:p>
          </table:table-cell>
          <table:table-cell office:value-type="string" table:style-name="tablecell">
            <text:p text:style-name="tablealignleft"> Save the graph displayed as image format <text:a xlink:type="simple" xlink:href="http://en.wikipedia.org/wiki/JPEG">JPEG</text:a> </text:p>
          </table:table-cell>
        </table:table-row>
        <table:table-row>
          <table:table-cell office:value-type="string" table:style-name="tablecell">
            <text:p text:style-name="tablealignleft"> <draw:frame draw:style-name="media" draw:name="" text:anchor-type="as-char" draw:z-index="0" svg:width="0.42333333333333cm" svg:height="0.42333333333333cm"><draw:image xlink:href="Pictures/1f158f3f0dec4bd0ad160911ad05a949.png" xlink:type="simple" xlink:show="embed" xlink:actuate="onLoad"/></draw:frame> </text:p>
          </table:table-cell>
          <table:table-cell office:value-type="string" table:style-name="tablecell">
            <text:p text:style-name="tablealignleft"> Delete the points plotted on the graph </text:p>
          </table:table-cell>
        </table:table-row>
      </table:table>
      <text:p text:style-name="Text_20_body">
In the list, for each curve detected, there are visible the following information:</text:p>
      <text:list text:style-name="List_20_1">
        <text:list-item>
          <text:p text:style-name="Text_20_body"> the step number or the combination lock / command in the case of an advanced programming;</text:p>
        </text:list-item>
        <text:list-item>
          <text:p text:style-name="Text_20_body"> the number of the cycle in reference to the step or block;</text:p>
        </text:list-item>
        <text:list-item>
          <text:p text:style-name="Text_20_body"> detection time and date;</text:p>
        </text:list-item>
        <text:list-item>
          <text:p text:style-name="Text_20_body"> the direction: O for clockwise rotation, A for counterclockwise rotation;</text:p>
        </text:list-item>
        <text:list-item>
          <text:p text:style-name="Text_20_body"> the temperature detected at the end of rotation (*);</text:p>
        </text:list-item>
        <text:list-item>
          <text:p text:style-name="Text_20_body"> the pressure measured at the end of rotation;</text:p>
        </text:list-item>
        <text:list-item>
          <text:p text:style-name="Text_20_body"> the start of rotation (expressed in degrees);</text:p>
        </text:list-item>
        <text:list-item>
          <text:p text:style-name="Text_20_body"> degrees done;</text:p>
        </text:list-item>
        <text:list-item>
          <text:p text:style-name="Text_20_body"> the rotation speed (expressed in degrees per second);</text:p>
        </text:list-item>
        <text:list-item>
          <text:p text:style-name="Text_20_body"> the type of curve that can be “Auto” for curves stored according to the settings of the testing program otherwise empty for other saved because with negative results;</text:p>
        </text:list-item>
        <text:list-item>
          <text:p text:style-name="Text_20_body"> the maximum value of torque (Nm);</text:p>
        </text:list-item>
        <text:list-item>
          <text:p text:style-name="Text_20_body"> result of the curve;</text:p>
        </text:list-item>
        <text:list-item>
          <text:p text:style-name="Text_20_body"> the number of detected contacts (for input 1) in axial movement;</text:p>
        </text:list-item>
        <text:list-item>
          <text:p text:style-name="Text_20_body"> the number of detected contacts (for the inputs 2,3,4) during the phase of rotation.</text:p>
        </text:list-item>
      </text:list>
      <text:p text:style-name="Text_20_body">
The curves with negative results, whether for exceeding the rated value in the detection of the torque or for problems in contacts, they are shown in red.</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The temperature will be the one read by the controller of the oven or if it is present by a module <text:line-break/>extra (ADAM 4018) for the connection of additional thermocouples that can be connected to each location.</text:p>
          </table:table-cell>
        </table:table-row>
      </table:table>
      <text:p text:style-name="Text_20_body">The bottom panel shows the curves relating to the testing in question. The scale of the torque expressed in Newtons or Kilograms is arranged vertically, the degree scale is drawn horizontally.
Pressing the left button of the mouse, over the graphic,a point is inserted at that displays with the torque value detected (if enabled in the graphics settings, in brackets are visible degrees of location).
Holding down the right button you can instead quickly reviewing the torque values that are displayed next to a vertical bar traced continuously at the mouse.</text:p>
      <text:p text:style-name="Text_20_body"><draw:frame draw:style-name="mediacenter" draw:name=" Esempio di stampa grafico Legend" text:anchor-type="paragraph" draw:z-index="0" svg:width="13.229166666667cm"><draw:text-box><text:p text:style-name="legendcenter"><draw:frame draw:style-name="mediacenter" draw:name=" Esempio di stampa grafico" text:anchor-type="paragraph" draw:z-index="0" svg:width="13.229166666667cm" svg:height="9.3397916666667cm"><draw:image xlink:href="Pictures/2bd53227aa8efdb14b9d8e061f4928be.jpg" xlink:type="simple" xlink:show="embed" xlink:actuate="onLoad"/></draw:frame> Esempio di stampa grafico</text:p></draw:text-box></draw:frame></text:p>
      <text:h text:style-name="Heading_20_1" text:outline-level="1"><text:bookmark-start text:name="test"/>Test<text:bookmark-end text:name="test"/></text:h>
      <text:p text:style-name="Text_20_body">
In this section we will explain all the operations that can be performed during the test phases: start, pause, resume, modify, deleting and saving.</text:p>
      <text:h text:style-name="Heading_20_2" text:outline-level="2"><text:bookmark-start text:name="new"/>New<text:bookmark-end text:name="new"/></text:h>
      <text:p text:style-name="Text_20_body">To begin the phase of rotation and  acquisition of the torque we need to create a test.
Select in the menu <text:span text:style-name="Emphasis"><text:span text:style-name="Strong_20_Emphasis">Test » New</text:span></text:span> or hold the key <text:span text:style-name="Strong_20_Emphasis">CTRL+N</text:span>; or simply, press the following button in the toolbar:</text:p>
      <text:p text:style-name="Text_20_body"><draw:frame draw:style-name="mediacenter" draw:name="" text:anchor-type="paragraph" draw:z-index="0" svg:width="0.84666666666667cm" svg:height="0.84666666666667cm"><draw:image xlink:href="Pictures/f0d91699a9c6ed2e4cb6c409e4ce0370.png" xlink:type="simple" xlink:show="embed" xlink:actuate="onLoad"/></draw:frame></text:p>
      <text:p text:style-name="Text_20_body">The program displays the interface for input of data relating to the test to be performed:</text:p>
      <text:p text:style-name="Text_20_body"><draw:frame draw:style-name="mediacenter" draw:name="Finestra di avvio nuovo collaudo Legend" text:anchor-type="paragraph" draw:z-index="0" svg:width="10.583333333333cm"><draw:text-box><text:p text:style-name="legendcenter"><draw:frame draw:style-name="mediacenter" draw:name="Finestra di avvio nuovo collaudo" text:anchor-type="paragraph" draw:z-index="0" svg:width="10.583333333333cm" svg:height="15.266458333333cm"><draw:image xlink:href="Pictures/94eb039aa51f7a055844890afcc89f9a.jpg" xlink:type="simple" xlink:show="embed" xlink:actuate="onLoad"/></draw:frame>Finestra di avvio nuovo collaudo</text:p></draw:text-box></draw:frame></text:p>
      <text:p text:style-name="Text_20_body">
We have to select the places on which the testing will be performed, then press on the icons of the taps in the upper panel to enable or disable.
If necessary, but not required for the purposes of test, enter a description of the test and subsequently for each component include the following information:<text:span text:style-name="Strong_20_Emphasis"> Supplier / Type</text:span>, <text:span text:style-name="Strong_20_Emphasis">Model</text:span>, <text:span text:style-name="Strong_20_Emphasis">Description</text:span>, <text:span text:style-name="Strong_20_Emphasis">Rotation Left</text:span> (degrees), <text:span text:style-name="Strong_20_Emphasis">Rotation Right</text:span>, <text:span text:style-name="Strong_20_Emphasis">Torque max (Nm)</text:span>, <text:span text:style-name="Strong_20_Emphasis">Pressure (N)</text:span>, <text:span text:style-name="Strong_20_Emphasis">Pressure tolerance (N)</text:span>, <text:span text:style-name="Strong_20_Emphasis">Contacts axial</text:span> and <text:span text:style-name="Strong_20_Emphasis">Rotation counters</text:span>.
To load data from the components archive, select all the locations listed in the list by clicking with the mouse in the column <text:span text:style-name="Strong_20_Emphasis"> all </text:span> and press <text:span text:style-name="Strong_20_Emphasis"> load </text:span> for access to the archive:</text:p>
      <text:p text:style-name="Text_20_body"><draw:frame draw:style-name="mediacenter" draw:name="Archivio componenti Legend" text:anchor-type="paragraph" draw:z-index="0" svg:width="10.583333333333cm"><draw:text-box><text:p text:style-name="legendcenter"><draw:frame draw:style-name="mediacenter" draw:name="Archivio componenti" text:anchor-type="paragraph" draw:z-index="0" svg:width="10.583333333333cm" svg:height="7.9904166666667cm"><draw:image xlink:href="Pictures/a0a75ed4742600f8ecbe53dd06e6ac4f.jpg" xlink:type="simple" xlink:show="embed" xlink:actuate="onLoad"/></draw:frame>Archivio componenti</text:p></draw:text-box></draw:frame></text:p>
      <text:p text:style-name="Text_20_body">Choose the place in the list and press <text:span text:style-name="Strong_20_Emphasis">Select</text:span> to go back to the pane of test start.
Afterwards you can manually change the setting loaded for each place simply selecting the place in the components list. The other fields : <text:span text:style-name="Strong_20_Emphasis">Sample/Code/ANC</text:span>, <text:span text:style-name="Strong_20_Emphasis">Stamping/Data production</text:span>, <text:span text:style-name="Strong_20_Emphasis">Lot/Traceability</text:span> and <text:span text:style-name="Strong_20_Emphasis">Note</text:span> they must be inserted step by step.</text:p>
      <text:p text:style-name="Text_20_body">In the end to select the test program (unique for all components), click the panel programs Standard or Advanced and press <text:span text:style-name="Strong_20_Emphasis">Load</text:span> for access to the selection window.</text:p>
      <text:p text:style-name="Text_20_body">Highlight it in the list of those present in the archive and press <text:span text:style-name="Strong_20_Emphasis">Select</text:span>.For more information on program standard and advanced management see the relevant paragraphs in chapter Archivio.</text:p>
      <text:p text:style-name="Text_20_body">Complete the procedure by pressing on  <text:span text:style-name="Strong_20_Emphasis">Confirm</text:span> or <text:span text:style-name="Strong_20_Emphasis">Cancel</text:span> for abort the star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modification of some fields regarding the rotation, the pressure and the inputs is allowed only after being authenticated with password.</text:p>
          </table:table-cell>
        </table:table-row>
      </table:table>
      <text:h text:style-name="Heading_20_2" text:outline-level="2"><text:bookmark-start text:name="repeat"/>Repeat<text:bookmark-end text:name="repeat"/></text:h>
      <text:p text:style-name="Text_20_body">Finished a test you can start a new one with the same settings as the last program done.
Select on Menu <text:span text:style-name="Emphasis"><text:span text:style-name="Strong_20_Emphasis">Test » Repeat</text:span></text:span> or press the keys <text:span text:style-name="Strong_20_Emphasis">CTRL+R</text:span> or, simply, press the following button on the toolbar:</text:p>
      <text:p text:style-name="Text_20_body"><draw:frame draw:style-name="mediacenter" draw:name="" text:anchor-type="paragraph" draw:z-index="0" svg:width="0.84666666666667cm" svg:height="0.84666666666667cm"><draw:image xlink:href="Pictures/39884ebf35bc9971dd12441309fe7a03.png" xlink:type="simple" xlink:show="embed" xlink:actuate="onLoad"/></draw:frame></text:p>
      <text:p text:style-name="Text_20_body">As for the editing (see next paragraph), the program displays a window to enter or change any information that does not affect the operation of testing.</text:p>
      <text:h text:style-name="Heading_20_2" text:outline-level="2"><text:bookmark-start text:name="modify"/>Modify<text:bookmark-end text:name="modify"/></text:h>
      <text:p text:style-name="Text_20_body">
Also during the test we can change the information of the program that do not go to affect the implementation of the test . Choose from the menu <text:span text:style-name="Emphasis"><text:span text:style-name="Strong_20_Emphasis">Test » Modify</text:span></text:span>, or press <text:span text:style-name="Strong_20_Emphasis">CTRL+M</text:span>, or press this button on the toolbar:</text:p>
      <text:p text:style-name="Text_20_body"><draw:frame draw:style-name="mediacenter" draw:name="" text:anchor-type="paragraph" draw:z-index="0" svg:width="0.84666666666667cm" svg:height="0.84666666666667cm"><draw:image xlink:href="Pictures/6d370633a3e0b50bac2908a9fcaf5001.png" xlink:type="simple" xlink:show="embed" xlink:actuate="onLoad"/></draw:frame></text:p>
      <text:p text:style-name="Text_20_body">From the window that appears you can correct the personal data of place:<text:span text:style-name="Strong_20_Emphasis">Supplier/Type</text:span>, <text:span text:style-name="Strong_20_Emphasis">Model</text:span>, <text:span text:style-name="Strong_20_Emphasis">Description</text:span>, <text:span text:style-name="Strong_20_Emphasis">Sample/Code/ANC</text:span>, <text:span text:style-name="Strong_20_Emphasis">Stamping / Data production</text:span>, <text:span text:style-name="Strong_20_Emphasis">Lot/Machine</text:span> and <text:span text:style-name="Strong_20_Emphasis">Note</text:span>.
Is not possible to edit: maximum torque, number of axial and rotation contacts , rotation degree (Sx and Dx),value of the pressure plate and relative tolerance, and the test program running.
If the test is not yet started, you can also remove one or more places from it. You must press the mouse icon in the upper panel and respond <text:span text:style-name="Strong_20_Emphasis"> Yes </text:span> to the next confirmation message. The place will now be removed from the testing resulting empty.</text:p>
      <text:h text:style-name="Heading_20_2" text:outline-level="2"><text:bookmark-start text:name="start"/>Start<text:bookmark-end text:name="start"/></text:h>
      <text:p text:style-name="Text_20_body">Once you created a new test you have to start it .
Select fromt the menu <text:span text:style-name="Emphasis"><text:span text:style-name="Strong_20_Emphasis">Test » Start</text:span></text:span> or press <text:span text:style-name="Strong_20_Emphasis">F5</text:span> or, simply, press the following button on the toolbar:</text:p>
      <text:p text:style-name="Text_20_body"><draw:frame draw:style-name="mediacenter" draw:name="" text:anchor-type="paragraph" draw:z-index="0" svg:width="0.84666666666667cm" svg:height="0.84666666666667cm"><draw:image xlink:href="Pictures/851c895dd75412f39850d1b652f5829a.png" xlink:type="simple" xlink:show="embed" xlink:actuate="onLoad"/></draw:frame></text:p>
      <text:p text:style-name="Text_20_body">Once started the testing, at the end of each rotation, the program shows the graph of the torque detected with values of temperature and pressure detected on the component. During the leakage test phase that can be performed on a place at a time, in correspondence of the component concerned, is displayed a bar and the time left for the acquisition.</text:p>
      <text:p text:style-name="Text_20_body">The same function can be used to resume a previously interrupted test.</text:p>
      <text:h text:style-name="Heading_20_2" text:outline-level="2"><text:bookmark-start text:name="pause"/>Pause<text:bookmark-end text:name="pause"/></text:h>
      <text:p text:style-name="Text_20_body">If a test is paused, it suspend the acquisition of data that can be retrieved later. To pause a test you have to select the menu <text:span text:style-name="Emphasis"> <text:span text:style-name="Strong_20_Emphasis">Test » Pause</text:span> </text:span>  or press the  <text:span text:style-name="Strong_20_Emphasis"> F6 </text:span> or, more simply, press the following button in the toolbar:</text:p>
      <text:p text:style-name="Text_20_body"><draw:frame draw:style-name="mediacenter" draw:name="" text:anchor-type="paragraph" draw:z-index="0" svg:width="0.84666666666667cm" svg:height="0.84666666666667cm"><draw:image xlink:href="Pictures/796fa7cb8cd0f6ea20aaf481eaffb4a0.png" xlink:type="simple" xlink:show="embed" xlink:actuate="onLoad"/></draw:frame></text:p>
      <text:p text:style-name="Text_20_body">Then select <text:span text:style-name="Strong_20_Emphasis">Yes</text:span> in the following confirmation message. Wait for the program, complete the step of moving to return the components to the position of initial zer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ing the execution of an advanced program it stops after running the last command of cyclic block</text:p>
          </table:table-cell>
        </table:table-row>
      </table:table>
      <text:h text:style-name="Heading_20_2" text:outline-level="2"><text:bookmark-start text:name="interruption_with_unlock_motors"/>Interruption with unlock motors<text:bookmark-end text:name="interruption_with_unlock_motors"/></text:h>
      <text:p text:style-name="Text_20_body">
As for the function  <text:span text:style-name="Strong_20_Emphasis">Interruption</text:span> this also stops the testing and in addition also unlocks the motors.
To suspend a test select the menu <text:span text:style-name="Emphasis"> <text:span text:style-name="Strong_20_Emphasis"> Test»Pause </text:span> </text:span>  or press the next button in the toolbar:
<draw:frame draw:style-name="mediacenter" draw:name="" text:anchor-type="paragraph" draw:z-index="0" svg:width="0.84666666666667cm" svg:height="0.84666666666667cm"><draw:image xlink:href="Pictures/9785394aa05588b5161302f23ea10465.png" xlink:type="simple" xlink:show="embed" xlink:actuate="onLoad"/></draw:frame></text:p>
      <text:p text:style-name="Text_20_body">Then select  <text:span text:style-name="Strong_20_Emphasis"> Yes</text:span> in the following confirmation message. Wait for the program, complete the step of moving to return the components to the position of initial zero.</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During the execution of an advanced programm , it stops after running the last command cyclic block</text:p>
          </table:table-cell>
        </table:table-row>
      </table:table>
      <text:h text:style-name="Heading_20_2" text:outline-level="2"><text:bookmark-start text:name="delete"/>Delete<text:bookmark-end text:name="delete"/></text:h>
      <text:p text:style-name="Text_20_body">
The elimination of a test deletes all data. To do this you must select the menu command <text:span text:style-name="Emphasis"> <text:span text:style-name="Strong_20_Emphasis">Test » Delete</text:span> </text:span> or simply press the next button in the toolbar:</text:p>
      <text:p text:style-name="Text_20_body"><draw:frame draw:style-name="mediacenter" draw:name="" text:anchor-type="paragraph" draw:z-index="0" svg:width="0.84666666666667cm" svg:height="0.84666666666667cm"><draw:image xlink:href="Pictures/5e316e86c4cd30c49c208ce222fbb2ce.png" xlink:type="simple" xlink:show="embed" xlink:actuate="onLoad"/></draw:frame></text:p>
      <text:p text:style-name="Text_20_body">Then press <text:span text:style-name="Strong_20_Emphasis"> Yes </text:span> in the following confirmation message.</text:p>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A test if deleted can not be retrieved anymore, so pay close attention.</text:p>
          </table:table-cell>
        </table:table-row>
      </table:table>
      <text:h text:style-name="Heading_20_2" text:outline-level="2"><text:bookmark-start text:name="save"/>Save<text:bookmark-end text:name="save"/></text:h>
      <text:p text:style-name="Text_20_body">
This function allows you to save in archive the test finished or interrupted. First, it is advisable to complete the insertion of data relating to the test and the results of test, so that once saved, it can be found easily with the research tools.
Select the menu item <text:span text:style-name="Emphasis"> <text:span text:style-name="Strong_20_Emphasis">Test » Save </text:span> </text:span>  or, more simply, press the following button in the toolbar:</text:p>
      <text:p text:style-name="Text_20_body"><draw:frame draw:style-name="mediacenter" draw:name="" text:anchor-type="paragraph" draw:z-index="0" svg:width="0.84666666666667cm" svg:height="0.84666666666667cm"><draw:image xlink:href="Pictures/fd087cd4b701d7154ca88f17f3786cd9.png" xlink:type="simple" xlink:show="embed" xlink:actuate="onLoad"/></draw:frame></text:p>
      <text:p text:style-name="Text_20_body">Select  <text:span text:style-name="Strong_20_Emphasis"> Yes </text:span> in the following confirmation message.</text:p>
      <text:h text:style-name="Heading_20_2" text:outline-level="2"><text:bookmark-start text:name="details"/>Details<text:bookmark-end text:name="details"/></text:h>
      <text:p text:style-name="Text_20_body">
You can at any time display the details of the program test running. 
You must first select one of the places in the list on the right, and then select from the menu <text:span text:style-name="Emphasis"> <text:span text:style-name="Strong_20_Emphasis">Test » Details</text:span> </text:span> , or press the key  <text:span text:style-name="Strong_20_Emphasis"> Ctrl + D </text:span> alternatively press the following button from the toolbar:</text:p>
      <text:p text:style-name="Text_20_body"><draw:frame draw:style-name="mediacenter" draw:name="" text:anchor-type="paragraph" draw:z-index="0" svg:width="0.84666666666667cm" svg:height="0.84666666666667cm"><draw:image xlink:href="Pictures/5a413a702e24f7b8c005c9982b8893e9.png" xlink:type="simple" xlink:show="embed" xlink:actuate="onLoad"/></draw:frame></text:p>
      <text:p text:style-name="Text_20_body">In the window that appears summarizes all the data of the test and in the case of standard program, all steps of the running program, while in the case of advanced program, block information and controls testing.</text:p>
      <text:p text:style-name="Text_20_body">To return to the main screen, press the <text:span text:style-name="Strong_20_Emphasis">Exit </text:span> button.</text:p>
      <text:h text:style-name="Heading_20_3" text:outline-level="3"><text:bookmark-start text:name="details_standard_program"/>Details standard program<text:bookmark-end text:name="details_standard_program"/></text:h>
      <text:p text:style-name="Text_20_body">
<draw:frame draw:style-name="mediacenter" draw:name="Dettagli programma di test standard Legend" text:anchor-type="paragraph" draw:z-index="0" svg:width="10.583333333333cm"><draw:text-box><text:p text:style-name="legendcenter"><draw:frame draw:style-name="mediacenter" draw:name="Dettagli programma di test standard" text:anchor-type="paragraph" draw:z-index="0" svg:width="10.583333333333cm" svg:height="7.1172916666667cm"><draw:image xlink:href="Pictures/0b403d5654d0cddcd257e3f28e699de9.jpg" xlink:type="simple" xlink:show="embed" xlink:actuate="onLoad"/></draw:frame>Dettagli programma di test standard</text:p></draw:text-box></draw:frame></text:p>
      <text:p text:style-name="Text_20_body">For every step of the program are displayed:</text:p>
      <text:list text:style-name="List_20_1">
        <text:list-item>
          <text:p text:style-name="Text_20_body"> <text:span text:style-name="Strong_20_Emphasis">N.:</text:span> Progressive number;</text:p>
        </text:list-item>
        <text:list-item>
          <text:p text:style-name="Text_20_body"> <text:span text:style-name="Strong_20_Emphasis">N.C.:</text:span> Number of total cycle; </text:p>
        </text:list-item>
        <text:list-item>
          <text:p text:style-name="Text_20_body"> <text:span text:style-name="Strong_20_Emphasis">I.:</text:span> Starting degree of rotation;</text:p>
        </text:list-item>
        <text:list-item>
          <text:p text:style-name="Text_20_body"> <text:span text:style-name="Strong_20_Emphasis">F.:</text:span> Ending degree of rotation;</text:p>
        </text:list-item>
        <text:list-item>
          <text:p text:style-name="Text_20_body"> <text:span text:style-name="Strong_20_Emphasis">Degree/Sec.:</text:span> Rotation speed;</text:p>
        </text:list-item>
        <text:list-item>
          <text:p text:style-name="Text_20_body"> <text:span text:style-name="Strong_20_Emphasis">C. Mov. Axial:</text:span> Every how many cycles is performed axial movement;</text:p>
        </text:list-item>
        <text:list-item>
          <text:p text:style-name="Text_20_body"> <text:span text:style-name="Strong_20_Emphasis">C. Ril. Torque:</text:span> Every how many cycles is checked the torque value;</text:p>
        </text:list-item>
        <text:list-item>
          <text:p text:style-name="Text_20_body"> <text:span text:style-name="Strong_20_Emphasis">T. (°C):</text:span> Temperature of setpoint of the oven;</text:p>
        </text:list-item>
        <text:list-item>
          <text:p text:style-name="Text_20_body"> <text:span text:style-name="Strong_20_Emphasis">C.Release:</text:span> Every how many cycles runs release;</text:p>
        </text:list-item>
        <text:list-item>
          <text:p text:style-name="Text_20_body"> <text:span text:style-name="Strong_20_Emphasis">Wait:</text:span> Waiting time at the end of the rotation before returning back to zero;</text:p>
        </text:list-item>
        <text:list-item>
          <text:p text:style-name="Text_20_body"> <text:span text:style-name="Strong_20_Emphasis">Direction:</text:span> Initial direction of rotation;</text:p>
        </text:list-item>
        <text:list-item>
          <text:p text:style-name="Text_20_body"> <text:span text:style-name="Strong_20_Emphasis">Cont. axial:</text:span> Contacts axial connected;</text:p>
        </text:list-item>
        <text:list-item>
          <text:p text:style-name="Text_20_body"> <text:span text:style-name="Strong_20_Emphasis">Cont. rotation:</text:span> Contacts rotation connected.</text:p>
        </text:list-item>
      </text:list>
      <text:h text:style-name="Heading_20_3" text:outline-level="3"><text:bookmark-start text:name="details_advanced_program"/>Details advanced program<text:bookmark-end text:name="details_advanced_program"/></text:h>
      <text:p text:style-name="Text_20_body">
<draw:frame draw:style-name="mediacenter" draw:name="Dettagli programma di test avanzato Legend" text:anchor-type="paragraph" draw:z-index="0" svg:width="10.583333333333cm"><draw:text-box><text:p text:style-name="legendcenter"><draw:frame draw:style-name="mediacenter" draw:name="Dettagli programma di test avanzato" text:anchor-type="paragraph" draw:z-index="0" svg:width="10.583333333333cm" svg:height="7.1172916666667cm"><draw:image xlink:href="Pictures/d2fc180bebb4480b727c2347b5fc4d9f.jpg" xlink:type="simple" xlink:show="embed" xlink:actuate="onLoad"/></draw:frame>Dettagli programma di test avanzato</text:p></draw:text-box></draw:frame></text:p>
      <text:p text:style-name="Text_20_body">This window shows a list of blocks with the respective controls that characterize the current program. For each block next to the consecutive number (in brackets) and the name, show the number of cycles performed and the total. Immediately below lists all the commands in extended mode with the appropriate parameters enclosed in brackets. Icons to the left of each item indicate the current state of the program:
</text:p>
      <table:table>
        <table:table-column/>
        <table:table-column/>
        <table:table-row>
          <table:table-cell office:value-type="string" table:style-name="tableheader">
            <text:p text:style-name="Table_20_Heading">Icona</text:p>
          </table:table-cell>
          <table:table-cell office:value-type="string" table:style-name="tableheader">
            <text:p text:style-name="Table_20_Heading">Descrizione</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5ca2c29cd52d107dc7d2737ee27cc3d.png" xlink:type="simple" xlink:show="embed" xlink:actuate="onLoad"/></draw:frame></text:p>
          </table:table-cell>
          <table:table-cell office:value-type="string" table:style-name="tablecell">
            <text:p text:style-name="tablealignleft"> command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addbd0ac6ee460df5d4286b88603f91.png" xlink:type="simple" xlink:show="embed" xlink:actuate="onLoad"/></draw:frame></text:p>
          </table:table-cell>
          <table:table-cell office:value-type="string" table:style-name="tablecell">
            <text:p text:style-name="tablealignleft"> command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d5a316dd971262d51550a6a006be7ef.png" xlink:type="simple" xlink:show="embed" xlink:actuate="onLoad"/></draw:frame></text:p>
          </table:table-cell>
          <table:table-cell office:value-type="string" table:style-name="tablecell">
            <text:p text:style-name="tablealignleft"> command  not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2788662dd807c7153f5e90bfefff98eb.png" xlink:type="simple" xlink:show="embed" xlink:actuate="onLoad"/></draw:frame></text:p>
          </table:table-cell>
          <table:table-cell office:value-type="string" table:style-name="tablecell">
            <text:p text:style-name="tablealignleft"> cyclic command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d8486cc16c57a5d9d5b474f2d4538f5d.png" xlink:type="simple" xlink:show="embed" xlink:actuate="onLoad"/></draw:frame></text:p>
          </table:table-cell>
          <table:table-cell office:value-type="string" table:style-name="tablecell">
            <text:p text:style-name="tablealignleft"> cyclic command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c874463815dd0e90cec4e561a911a739.png" xlink:type="simple" xlink:show="embed" xlink:actuate="onLoad"/></draw:frame></text:p>
          </table:table-cell>
          <table:table-cell office:value-type="string" table:style-name="tablecell">
            <text:p text:style-name="tablealignleft"> cyclic command not executed</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f7221d03df9b0fd3644784d773caa224.png" xlink:type="simple" xlink:show="embed" xlink:actuate="onLoad"/></draw:frame></text:p>
          </table:table-cell>
          <table:table-cell office:value-type="string" table:style-name="tablecell">
            <text:p text:style-name="tablealignleft"> block executed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e69f1a198ee59108ad078d332e3f2245.png" xlink:type="simple" xlink:show="embed" xlink:actuate="onLoad"/></draw:frame></text:p>
          </table:table-cell>
          <table:table-cell office:value-type="string" table:style-name="tablecell">
            <text:p text:style-name="tablealignleft"> block in execution </text:p>
          </table:table-cell>
        </table:table-row>
        <table:table-row>
          <table:table-cell office:value-type="string" table:style-name="tablecell">
            <text:p text:style-name="tablealignleft"><draw:frame draw:style-name="media" draw:name="" text:anchor-type="as-char" draw:z-index="0" svg:width="0.42333333333333cm" svg:height="0.42333333333333cm"><draw:image xlink:href="Pictures/9101ac3db3d7a8d945965e7b9b3e5bf7.png" xlink:type="simple" xlink:show="embed" xlink:actuate="onLoad"/></draw:frame></text:p>
          </table:table-cell>
          <table:table-cell office:value-type="string" table:style-name="tablecell">
            <text:p text:style-name="tablealignleft"> block not executed </text:p>
          </table:table-cell>
        </table:table-row>
      </table:table>
      <text:h text:style-name="Heading_20_2" text:outline-level="2"><text:bookmark-start text:name="maximum_values"/>Maximum values<text:bookmark-end text:name="maximum_values"/></text:h>
      <text:p text:style-name="Text_20_body">
This function allows you to analyze for each place the maximum values of torque curves acquired during testing.
Select from the menu <text:span text:style-name="Emphasis"><text:span text:style-name="Strong_20_Emphasis">Test » Maximum value</text:span></text:span>, or press <text:span text:style-name="Strong_20_Emphasis">CTRL + V</text:span> to access to this window:</text:p>
      <text:p text:style-name="Text_20_body"><draw:frame draw:style-name="mediacenter" draw:name="Finestra valori massimi Legend" text:anchor-type="paragraph" draw:z-index="0" svg:width="10.583333333333cm"><draw:text-box><text:p text:style-name="legendcenter"><draw:frame draw:style-name="mediacenter" draw:name="Finestra valori massimi" text:anchor-type="paragraph" draw:z-index="0" svg:width="10.583333333333cm" svg:height="8.334375cm"><draw:image xlink:href="Pictures/0a2713c6d6778c9b4120067cbb4d6db3.jpg" xlink:type="simple" xlink:show="embed" xlink:actuate="onLoad"/></draw:frame>Finestra valori massimi</text:p></draw:text-box></draw:frame></text:p>
      <text:p text:style-name="Text_20_body">The place or places to be analyzed can be selected in the list visible in the upper left of the window itself.
Immediately below it is necessary to activate the boxes  <text:span text:style-name="Strong_20_Emphasis">Clockwise</text:span>/<text:span text:style-name="Strong_20_Emphasis">Counter-Clockwise</text:span>  to display its curves.</text:p>
      <text:p text:style-name="Text_20_body">In form it displays three graphs and respectively starting from the top:
</text:p>
      <text:list text:style-name="List_20_1">
        <text:list-item>
          <text:p text:style-name="Text_20_body"> <text:span text:style-name="Strong_20_Emphasis">graph of the maximum values</text:span>;</text:p>
        </text:list-item>
        <text:list-item>
          <text:p text:style-name="Text_20_body"> <text:span text:style-name="Strong_20_Emphasis">graph of errors in contacs</text:span>;</text:p>
        </text:list-item>
        <text:list-item>
          <text:p text:style-name="Text_20_body"> <text:span text:style-name="Strong_20_Emphasis">graph of the temperature detected in the oven</text:span>.</text:p>
        </text:list-item>
      </text:list>
      <text:p text:style-name="Text_20_body">The curves displayed in the first graph are affected by the following options:
</text:p>
      <text:list text:style-name="List_20_1">
        <text:list-item>
          <text:p text:style-name="Text_20_body"> <text:span text:style-name="Strong_20_Emphasis">All</text:span>: graph of the maximum values of all the acquired curves also for error;</text:p>
        </text:list-item>
        <text:list-item>
          <text:p text:style-name="Text_20_body"> <text:span text:style-name="Strong_20_Emphasis">Only acquisitions</text:span>: graph of the maximum values of the curves only acquired in automatic mode.</text:p>
        </text:list-item>
      </text:list>
      <text:p text:style-name="Text_20_body">
A more detailed analysis can also be performed by changing the options for degrees that allow you to include in the calculation only a few curves or even part of them:
</text:p>
      <text:list text:style-name="List_20_1">
        <text:list-item>
          <text:p text:style-name="Text_20_body"> <text:span text:style-name="Strong_20_Emphasis">Starting degrees</text:span>: start value acquisition ;</text:p>
        </text:list-item>
        <text:list-item>
          <text:p text:style-name="Text_20_body"> <text:span text:style-name="Strong_20_Emphasis">Ending degrees</text:span>: end value acquisition;</text:p>
        </text:list-item>
      </text:list>
      <text:list text:style-name="List_20_1">
        <text:list-item>
          <text:p text:style-name="Text_20_body"> <text:span text:style-name="Strong_20_Emphasis">Starting variance</text:span>: degrees that are discarded for exclude peaks when  rotation start;</text:p>
        </text:list-item>
        <text:list-item>
          <text:p text:style-name="Text_20_body"> <text:span text:style-name="Strong_20_Emphasis">Ending variance</text:span>: degrees to be discarded at the end of each curve for exclude peaks if you hit the limit.</text:p>
        </text:list-item>
      </text:list>
      <text:p text:style-name="Text_20_body">
Every time you change one of these values must be selected <text:span text:style-name="Strong_20_Emphasis">Update</text:span> to run the calculations again. The other buttons on the form are:
</text:p>
      <text:list text:style-name="List_20_1">
        <text:list-item>
          <text:p text:style-name="Text_20_body"> <text:span text:style-name="Strong_20_Emphasis">Save</text:span>:  save the graph of maximum values as JPEG;</text:p>
        </text:list-item>
        <text:list-item>
          <text:p text:style-name="Text_20_body"> <text:span text:style-name="Strong_20_Emphasis">Export</text:span>:  export the maximum values detected as a text file ;</text:p>
        </text:list-item>
        <text:list-item>
          <text:p text:style-name="Text_20_body"> <text:span text:style-name="Strong_20_Emphasis">Print</text:span>: displays the print preview of the graphs;</text:p>
        </text:list-item>
        <text:list-item>
          <text:p text:style-name="Text_20_body"> <text:span text:style-name="Strong_20_Emphasis">Exit</text:span>: close the form.</text:p>
        </text:list-item>
      </text:list>
      <text:h text:style-name="Heading_20_3" text:outline-level="3"><text:bookmark-start text:name="edit_the_scale_of_the_cycles"/>Edit the scale of the cycles<text:bookmark-end text:name="edit_the_scale_of_the_cycles"/></text:h>
      <text:p text:style-name="Text_20_body">The X axis of the graph of the torque values gives the number of cycles, which can be modified in the following manner:</text:p>
      <text:list text:style-name="List_20_1">
        <text:list-item>
          <text:p text:style-name="Text_20_body"> click on the graph with the right mouse button;</text:p>
        </text:list-item>
        <text:list-item>
          <text:p text:style-name="Text_20_body"> in the popup menu select  <text:span text:style-name="Strong_20_Emphasis">select scale</text:span> and then  <text:span text:style-name="Strong_20_Emphasis">blocks / steps </text:span> to view the subdivisions according to the blocks of the program otherwise a number from  <text:span text:style-name="Strong_20_Emphasis">1 </text:span> to <text:span text:style-name="Strong_20_Emphasis"> 10 </text:span> representing splitter maximum number of cycles envisaged in the program:</text:p>
        </text:list-item>
      </text:list>
      <text:p text:style-name="Text_20_body">
<draw:frame draw:style-name="mediacenter" draw:name="Selezione scala cicli asse X grafico valori massimi Legend" text:anchor-type="paragraph" draw:z-index="0" svg:width="6.35cm"><draw:text-box><text:p text:style-name="legendcenter"><draw:frame draw:style-name="mediacenter" draw:name="Selezione scala cicli asse X grafico valori massimi" text:anchor-type="paragraph" draw:z-index="0" svg:width="6.35cm" svg:height="5.4239583333333cm"><draw:image xlink:href="Pictures/3b608cfec0fd8eb36b1d0c14a0ed0cc5.jpg" xlink:type="simple" xlink:show="embed" xlink:actuate="onLoad"/></draw:frame>Selezione scala cicli asse X grafico valori massimi</text:p></draw:text-box></draw:frame>
</text:p>
      <text:h text:style-name="Heading_20_2" text:outline-level="2"><text:bookmark-start text:name="leakage_tests"/>Leakage tests<text:bookmark-end text:name="leakage_tests"/></text:h>
      <text:p text:style-name="Text_20_body">
This function displays a list of all the leakage tests performed during testing.
Select from the menu <text:span text:style-name="Emphasis"><text:span text:style-name="Strong_20_Emphasis">Test » leakage</text:span></text:span>, or press <text:span text:style-name="Strong_20_Emphasis">CTRL + T</text:span> to access to this window:</text:p>
      <text:p text:style-name="Text_20_body"><draw:frame draw:style-name="mediacenter" draw:name="Elenco delle prove di tenuta Legend" text:anchor-type="paragraph" draw:z-index="0" svg:width="13.229166666667cm"><draw:text-box><text:p text:style-name="legendcenter"><draw:frame draw:style-name="mediacenter" draw:name="Elenco delle prove di tenuta" text:anchor-type="paragraph" draw:z-index="0" svg:width="13.229166666667cm" svg:height="10.107083333333cm"><draw:image xlink:href="Pictures/a50f637e4cd5e42b946ecb9b4bdea474.jpg" xlink:type="simple" xlink:show="embed" xlink:actuate="onLoad"/></draw:frame>Elenco delle prove di tenuta</text:p></draw:text-box></draw:frame></text:p>
      <text:p text:style-name="Text_20_body">To view the list of tests, select a place from the list in the upper left of the window. For each test include the following information:</text:p>
      <text:p text:style-name="Text_20_body"><text:span text:style-name="Strong_20_Emphasis">Step:</text:span> information block / command;</text:p>
      <text:p text:style-name="Text_20_body"><text:span text:style-name="Strong_20_Emphasis">Cycle:</text:span> number of current cycle of block running;</text:p>
      <text:p text:style-name="Text_20_body"><text:span text:style-name="Strong_20_Emphasis">Total:</text:span> total cycles performed since the beginning of the test;</text:p>
      <text:p text:style-name="Text_20_body"><text:span text:style-name="Strong_20_Emphasis">Date/Time:</text:span> date and time of acquisition;</text:p>
      <text:p text:style-name="Text_20_body"><text:span text:style-name="Strong_20_Emphasis">AT:</text:span> room temperature (inside the oven);</text:p>
      <text:p text:style-name="Text_20_body"><text:span text:style-name="Strong_20_Emphasis">P.(N):</text:span> pressure exerted on the rod of the component;</text:p>
      <text:p text:style-name="Text_20_body"><text:span text:style-name="Strong_20_Emphasis">P.(mbar):</text:span> Pressure testing of the leakage applied from the machine ATEQ ;</text:p>
      <text:p text:style-name="Text_20_body"><text:span text:style-name="Strong_20_Emphasis">Leakage value:</text:span> leakage value detected by the machine;</text:p>
      <text:p text:style-name="Text_20_body"><text:span text:style-name="Strong_20_Emphasis">Result:</text:span> result assigned by the test program;</text:p>
      <text:p text:style-name="Text_20_body"><text:span text:style-name="Strong_20_Emphasis">Data:</text:span> data read from ATEQ machine.</text:p>
      <text:p text:style-name="Text_20_body">As shown in the image above, the evidence of the magnet are back on a green background, while the other on light blu background. The values must be colored red in the case of a negative result.</text:p>
      <text:p text:style-name="Text_20_body">the Form displays three graphs and respectively starting from the top:
</text:p>
      <text:list text:style-name="List_20_1">
        <text:list-item>
          <text:p text:style-name="Text_20_body"> <text:span text:style-name="Strong_20_Emphasis">diagram of leakage values</text:span> : maximum leakage values detected;</text:p>
        </text:list-item>
        <text:list-item>
          <text:p text:style-name="Text_20_body"> <text:span text:style-name="Strong_20_Emphasis">magnet errors drawing</text:span> : for each magnet test with a negative result, the value increases by one;</text:p>
        </text:list-item>
        <text:list-item>
          <text:p text:style-name="Text_20_body"> <text:span text:style-name="Strong_20_Emphasis">temperature diagram</text:span>.</text:p>
        </text:list-item>
      </text:list>
      <text:p text:style-name="Text_20_body">
In the first two diagrams you can be displayed more or less curves according to the number of selected places.
To close the form, press  <text:span text:style-name="Strong_20_Emphasis">Exit </text:span>.</text:p>
      <text:h text:style-name="Heading_20_2" text:outline-level="2"><text:bookmark-start text:name="result"/>Result<text:bookmark-end text:name="result"/></text:h>
      <text:p text:style-name="Text_20_body">
This function can access a summary window with all the data of the test and assign a result to the entire test as well and to each individual place. The results given are saved in the archive and can be included in the search functions of the tests.</text:p>
      <text:p text:style-name="Text_20_body">Select from the menu <text:span text:style-name="Emphasis"><text:span text:style-name="Strong_20_Emphasis">Test » Result</text:span></text:span> or press <text:span text:style-name="Strong_20_Emphasis">CTRL + E</text:span> to access to the following window:</text:p>
      <text:p text:style-name="Text_20_body"><draw:frame draw:style-name="mediacenter" draw:name="Finestra &quot;Risultati di collaudo&quot; Legend" text:anchor-type="paragraph" draw:z-index="0" svg:width="15.875cm"><draw:text-box><text:p text:style-name="legendcenter"><draw:frame draw:style-name="mediacenter" draw:name="Finestra &quot;Risultati di collaudo&quot;" text:anchor-type="paragraph" draw:z-index="0" svg:width="15.875cm" svg:height="8.0697916666667cm"><draw:image xlink:href="Pictures/6d64b787f4a32fcf61d58c2a57494b25.jpg" xlink:type="simple" xlink:show="embed" xlink:actuate="onLoad"/></draw:frame>Finestra "Risultati di collaudo"</text:p></draw:text-box></draw:frame></text:p>
      <text:p text:style-name="Text_20_body">For each place listed in the list, shows the following information:
</text:p>
      <text:list text:style-name="List_20_1">
        <text:list-item>
          <text:p text:style-name="Text_20_body"> Cycles executed: total number of cycles performed (can also be less than the total expected if the place has been interrupted);</text:p>
        </text:list-item>
        <text:list-item>
          <text:p text:style-name="Text_20_body"> Peak L.(Nm) : maximum value of torque counterclockwise;</text:p>
        </text:list-item>
        <text:list-item>
          <text:p text:style-name="Text_20_body"> Peak R.(Nm) : maximum value of torque clockwise;</text:p>
        </text:list-item>
        <text:list-item>
          <text:p text:style-name="Text_20_body"> Torque error : number of rotations in which the torque exceeded the linit;</text:p>
        </text:list-item>
        <text:list-item>
          <text:p text:style-name="Text_20_body"> Contacts error: number of rotations in which was detected a problem in the contacts;</text:p>
        </text:list-item>
        <text:list-item>
          <text:p text:style-name="Text_20_body"> Leakage error : number of leakage test failed;</text:p>
        </text:list-item>
        <text:list-item>
          <text:p text:style-name="Text_20_body"> Magnet error : number of magnet test failed.</text:p>
        </text:list-item>
        <text:list-item>
          <text:p text:style-name="Text_20_body"> Result : result assigned by operator.</text:p>
        </text:list-item>
      </text:list>
      <text:p text:style-name="Text_20_body">
To assign at the same time to all components the same result, press <text:span text:style-name="Strong_20_Emphasis"> Select all </text:span> , then fill the field <text:span text:style-name="Strong_20_Emphasis">Component result</text:span>  and press <text:span text:style-name="Strong_20_Emphasis"> Update </text:span>.By pressing <text:span text:style-name="Strong_20_Emphasis"> Invert selection </text:span> can be easily selected all components except the one currently selected.</text:p>
      <text:p text:style-name="Text_20_body">To export all the information displayed press <text:span text:style-name="Strong_20_Emphasis">Export</text:span>  and enter the name of the file to be created. The data will be exported in text format separated by tabs.</text:p>
      <text:p text:style-name="Text_20_body">Press <text:span text:style-name="Strong_20_Emphasis">Confirm</text:span> to save any results assigned otherwise <text:span text:style-name="Strong_20_Emphasis">Exit</text:span> to close without saving the change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You cannot change the result of the tests re-opened from the archive</text:p>
          </table:table-cell>
        </table:table-row>
      </table:table>
      <text:h text:style-name="Heading_20_2" text:outline-level="2"><text:bookmark-start text:name="exclude_a_place"/>Exclude a place<text:bookmark-end text:name="exclude_a_place"/></text:h>
      <text:p text:style-name="Text_20_body">
During the execution of a test you can exclude a place erasing all data acquired to continue only with the rest place. Select from the menu <text:span text:style-name="Emphasis"><text:span text:style-name="Strong_20_Emphasis">Places » Exclude and continue</text:span> </text:span> than answer YES to the next confirmation messag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data of a place excluded can not be recovered.</text:p>
          </table:table-cell>
        </table:table-row>
      </table:table>
      <text:h text:style-name="Heading_20_2" text:outline-level="2"><text:bookmark-start text:name="saving_a_place"/>Saving a place<text:bookmark-end text:name="saving_a_place"/></text:h>
      <text:p text:style-name="Text_20_body">
Is possible to use this function if you want to save in archive the data from place and continue the test only with the rest of places.Select from the menu <text:span text:style-name="Emphasis"> <text:span text:style-name="Strong_20_Emphasis">Place » Save and continue</text:span> </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 place saved can not be included in the test anymore.</text:p>
          </table:table-cell>
        </table:table-row>
      </table:table>
      <text:h text:style-name="Heading_20_1" text:outline-level="1"><text:bookmark-start text:name="test_database"/>Test database<text:bookmark-end text:name="test_database"/></text:h>
      <text:p text:style-name="Text_20_body">
This chapter describes the procedures for the search and the opening of the tests that are stored locally or on an external drive (network, USB key).</text:p>
      <text:h text:style-name="Heading_20_2" text:outline-level="2"><text:bookmark-start text:name="open_a_saved_test"/>Open a saved test<text:bookmark-end text:name="open_a_saved_test"/></text:h>
      <text:p text:style-name="Text_20_body">
This feature allows you to load and view the tests previously saved in the local database. Select from the menu  <text:span text:style-name="Emphasis"> <text:span text:style-name="Strong_20_Emphasis">Archive » Test</text:span> </text:span> , or press <text:span text:style-name="Strong_20_Emphasis"> F9</text:span> alternatively press the following button in the toolbar:</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As a result the following window appears:</text:p>
      <text:p text:style-name="Text_20_body"><draw:frame draw:style-name="mediacenter" draw:name="Finestra &quot;Archivio collaudi&quot; Legend" text:anchor-type="paragraph" draw:z-index="0" svg:width="10.583333333333cm"><draw:text-box><text:p text:style-name="legendcenter"><draw:frame draw:style-name="mediacenter" draw:name="Finestra &quot;Archivio collaudi&quot;" text:anchor-type="paragraph" draw:z-index="0" svg:width="10.583333333333cm" svg:height="8.1491666666667cm"><draw:image xlink:href="Pictures/2c89ede5d0f213e4b86125cb8e4fe849.jpg" xlink:type="simple" xlink:show="embed" xlink:actuate="onLoad"/></draw:frame>Finestra "Archivio collaudi"</text:p></draw:text-box></draw:frame></text:p>
      <text:p text:style-name="Text_20_body">Pressing the button  <text:span text:style-name="Strong_20_Emphasis">Find </text:span> will display all the tests saved. You can also search by entering part of the information required in the following fields:
</text:p>
      <text:list text:style-name="List_20_1">
        <text:list-item>
          <text:p text:style-name="Text_20_body"> <text:span text:style-name="Strong_20_Emphasis">Number</text:span> : test number automatically assigned;</text:p>
        </text:list-item>
        <text:list-item>
          <text:p text:style-name="Text_20_body"> <text:span text:style-name="Strong_20_Emphasis">Date from.. to ..</text:span> : starting date of the test;</text:p>
        </text:list-item>
        <text:list-item>
          <text:p text:style-name="Text_20_body"> <text:span text:style-name="Strong_20_Emphasis">Test Description</text:span>;</text:p>
        </text:list-item>
        <text:list-item>
          <text:p text:style-name="Text_20_body"> <text:span text:style-name="Strong_20_Emphasis">Supplier/type</text:span>;</text:p>
        </text:list-item>
        <text:list-item>
          <text:p text:style-name="Text_20_body"> <text:span text:style-name="Strong_20_Emphasis">Model</text:span>; </text:p>
        </text:list-item>
        <text:list-item>
          <text:p text:style-name="Text_20_body"> <text:span text:style-name="Strong_20_Emphasis">Description</text:span>; </text:p>
        </text:list-item>
        <text:list-item>
          <text:p text:style-name="Text_20_body"> <text:span text:style-name="Strong_20_Emphasis">Sample/Code/ANC</text:span>: </text:p>
        </text:list-item>
        <text:list-item>
          <text:p text:style-name="Text_20_body"> <text:span text:style-name="Strong_20_Emphasis">Stamping/Production Date</text:span>;</text:p>
        </text:list-item>
        <text:list-item>
          <text:p text:style-name="Text_20_body"> <text:span text:style-name="Strong_20_Emphasis">Lot/Traceability</text:span>;</text:p>
        </text:list-item>
        <text:list-item>
          <text:p text:style-name="Text_20_body"> <text:span text:style-name="Strong_20_Emphasis">Notes</text:span>;</text:p>
        </text:list-item>
        <text:list-item>
          <text:p text:style-name="Text_20_body"> <text:span text:style-name="Strong_20_Emphasis">Sample Result</text:span>: Result assigned by the operator.</text:p>
        </text:list-item>
      </text:list>
      <text:p text:style-name="Text_20_body">
After viewing the test, select the one you want to see and press <text:span text:style-name="Strong_20_Emphasis">Load</text:span>. The test selected will appear into the list of tests.</text:p>
      <text:p text:style-name="Text_20_body">To permanently delete the test from the Test Database press  <text:span text:style-name="Strong_20_Emphasis">Delete</text:span> and respond <text:span text:style-name="Strong_20_Emphasis">YES</text:span>  to the following confirmation message. The delete function is only available after entering the password protection (Refer to the paragraph Password of the Tool chapter).</text:p>
      <text:p text:style-name="Text_20_body">You can export to a text file the list of tests carried out by pressing the  <text:span text:style-name="Strong_20_Emphasis">Export List</text:span> button.</text:p>
      <text:p text:style-name="Text_20_body">To exit this window without loading a test, press the  <text:span text:style-name="Strong_20_Emphasis">Exit</text:span> button.</text:p>
      <text:h text:style-name="Heading_20_2" text:outline-level="2"><text:bookmark-start text:name="open_an_external_test"/>Open an external test<text:bookmark-end text:name="open_an_external_test"/></text:h>
      <text:p text:style-name="Text_20_body">
This feature allows you to load and view the tests stored on network or other external memory storage. Select from the menu  “Archive»External Test” or press  <text:span text:style-name="Strong_20_Emphasis">ALT + F9</text:span> then select the location of the archive:</text:p>
      <text:p text:style-name="Text_20_body"><draw:frame draw:style-name="mediacenter" draw:name="Selezione percorso dei collaudi esterni Legend" text:anchor-type="paragraph" draw:z-index="0" svg:width="7.9375cm"><draw:text-box><text:p text:style-name="legendcenter"><draw:frame draw:style-name="mediacenter" draw:name="Selezione percorso dei collaudi esterni" text:anchor-type="paragraph" draw:z-index="0" svg:width="7.9375cm" svg:height="8.7047916666667cm"><draw:image xlink:href="Pictures/438c8161f6d2d2007014e84ec5139197.jpg" xlink:type="simple" xlink:show="embed" xlink:actuate="onLoad"/></draw:frame>Selezione percorso dei collaudi esterni</text:p></draw:text-box></draw:frame></text:p>
      <text:p text:style-name="Text_20_body">If the path is valid, you will see the same window as the search and selection for testing stored locally. Then consult the previous section for more details.</text:p>
      <text:h text:style-name="Heading_20_2" text:outline-level="2"><text:bookmark-start text:name="closing_a_test_archived"/>Closing a test archived<text:bookmark-end text:name="closing_a_test_archived"/></text:h>
      <text:p text:style-name="Text_20_body">
This function allows you to close a test loaded from the archive and is rapresented with the following icon:</text:p>
      <text:p text:style-name="Text_20_body"> <draw:frame draw:style-name="mediacenter" draw:name="" text:anchor-type="paragraph" draw:z-index="0" svg:width="0.84666666666667cm" svg:height="0.84666666666667cm"><draw:image xlink:href="Pictures/b71f599a50cd7f02e7d4bb8e21617de7.png" xlink:type="simple" xlink:show="embed" xlink:actuate="onLoad"/></draw:frame></text:p>
      <text:p text:style-name="Text_20_body">For closing the test it is necessary to select the test you want to close and select from the menu  <text:span text:style-name="Emphasis"><text:span text:style-name="Strong_20_Emphasis"> Archive » Close</text:span> </text:span>  or press the key combination  <text:span text:style-name="Strong_20_Emphasis">Ctrl + C </text:span>; alternatively press the following button in the toolbar:</text:p>
      <text:p text:style-name="Text_20_body"><draw:frame draw:style-name="mediacenter" draw:name="" text:anchor-type="paragraph" draw:z-index="0" svg:width="0.84666666666667cm" svg:height="0.84666666666667cm"><draw:image xlink:href="Pictures/749224b9f3d04260ff78140f25e11ff4.png" xlink:type="simple" xlink:show="embed" xlink:actuate="onLoad"/></draw:frame></text:p>
      <text:h text:style-name="Heading_20_1" text:outline-level="1"><text:bookmark-start text:name="backup_test_database"/>Backup test database<text:bookmark-end text:name="backup_test_database"/></text:h>
      <text:p text:style-name="Text_20_body">
Using this feature you can make a copy of the database and all the tests stored on a network drive or external storage.
Select from the menu <text:span text:style-name="Emphasis"> <text:span text:style-name="Strong_20_Emphasis"> File »Backup </text:span> </text:span> to access the following panel:</text:p>
      <text:p text:style-name="Text_20_body"><draw:frame draw:style-name="mediacenter" draw:name="Utilità di backup Legend" text:anchor-type="paragraph" draw:z-index="0" svg:width="6.35cm"><draw:text-box><text:p text:style-name="legendcenter"><draw:frame draw:style-name="mediacenter" draw:name="Utilità di backup" text:anchor-type="paragraph" draw:z-index="0" svg:width="6.35cm" svg:height="10.742083333333cm"><draw:image xlink:href="Pictures/004ac0208f3fcc3e02145789a8a17dce.jpg" xlink:type="simple" xlink:show="embed" xlink:actuate="onLoad"/></draw:frame>Utilità di backup</text:p></draw:text-box></draw:frame></text:p>
      <text:p text:style-name="Text_20_body">Opening automatically displays the last path used so you need only press the <text:span text:style-name="Strong_20_Emphasis"> Start </text:span>  and wait for the completion of the copy. The backup can be of two types:
</text:p>
      <text:list text:style-name="List_20_1">
        <text:list-item>
          <text:p text:style-name="Text_20_body"> <text:span text:style-name="Strong_20_Emphasis">Backup Complete</text:span>: copy all the files in the destination and overwrites any files already present (with the same name so inherent to software GasTapsTestSystem);</text:p>
        </text:list-item>
        <text:list-item>
          <text:p text:style-name="Text_20_body"> <text:span text:style-name="Strong_20_Emphasis">Incremental Backup</text:span>: copy all the files that are not in the destination folder.</text:p>
        </text:list-item>
      </text:list>
      <text:p text:style-name="Text_20_body">With the button <text:span text:style-name="Strong_20_Emphasis">Modify</text:span> is possible to modify the path.</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n the backup of the database are also the calibration data of the places.</text:p>
          </table:table-cell>
        </table:table-row>
      </table:table>
      <text:h text:style-name="Heading_20_1" text:outline-level="1"><text:bookmark-start text:name="archive_components_and_programs"/>Archive components and programs<text:bookmark-end text:name="archive_components_and_programs"/></text:h>
      <text:p text:style-name="Text_20_body">
The paragraphs in this chapter describe the interfaces and functions for the management of the archive components of the standard programs and advanced programs. While there are no special restrictions for viewing, for the management of the archives you have to enter the password as described in the first paragraph Password of tools chapter.</text:p>
      <text:h text:style-name="Heading_20_2" text:outline-level="2"><text:bookmark-start text:name="components"/>Components<text:bookmark-end text:name="components"/></text:h>
      <text:p text:style-name="Text_20_body">
To enter the archive components select from the menu  <text:span text:style-name="Emphasis"> <text:span text:style-name="Strong_20_Emphasis">Archive » Components </text:span> </text:span> or press  <text:span text:style-name="Strong_20_Emphasis">F2 </text:span>; alternatively press the following button in the toolbar:</text:p>
      <text:p text:style-name="Text_20_body"><draw:frame draw:style-name="mediacenter" draw:name="" text:anchor-type="paragraph" draw:z-index="0" svg:width="0.84666666666667cm" svg:height="0.84666666666667cm"><draw:image xlink:href="Pictures/75af29272e03656d80afb2ff51ee7949.png" xlink:type="simple" xlink:show="embed" xlink:actuate="onLoad"/></draw:frame></text:p>
      <text:p text:style-name="Text_20_body">The following window appears:</text:p>
      <text:p text:style-name="Text_20_body"><draw:frame draw:style-name="mediacenter" draw:name="Finestra &quot;Gestione componenti&quot; Legend" text:anchor-type="paragraph" draw:z-index="0" svg:width="10.583333333333cm"><draw:text-box><text:p text:style-name="legendcenter"><draw:frame draw:style-name="mediacenter" draw:name="Finestra &quot;Gestione componenti&quot;" text:anchor-type="paragraph" draw:z-index="0" svg:width="10.583333333333cm" svg:height="7.9904166666667cm"><draw:image xlink:href="Pictures/a0a75ed4742600f8ecbe53dd06e6ac4f.jpg" xlink:type="simple" xlink:show="embed" xlink:actuate="onLoad"/></draw:frame>Finestra "Gestione componenti"</text:p></draw:text-box></draw:frame></text:p>
      <text:p text:style-name="Text_20_body">To add a component, you must:</text:p>
      <text:list text:style-name="List_20_1">
        <text:list-item>
          <text:p text:style-name="Text_20_body"> Press with the mouse on  <text:span text:style-name="Strong_20_Emphasis">New</text:span> button.</text:p>
        </text:list-item>
        <text:list-item>
          <text:p text:style-name="Text_20_body"> Insert the various information in the fields;</text:p>
        </text:list-item>
        <text:list-item>
          <text:p text:style-name="Text_20_body"> Press <text:span text:style-name="Strong_20_Emphasis"> Update </text:span> button to save data.</text:p>
        </text:list-item>
      </text:list>
      <text:p text:style-name="Text_20_body">
To edit a component, you must:</text:p>
      <text:list text:style-name="List_20_1">
        <text:list-item>
          <text:p text:style-name="Text_20_body"> From the list select the component to be modified.</text:p>
        </text:list-item>
        <text:list-item>
          <text:p text:style-name="Text_20_body"> Modify the information displayed;</text:p>
        </text:list-item>
        <text:list-item>
          <text:p text:style-name="Text_20_body"> Press <text:span text:style-name="Strong_20_Emphasis"> Update </text:span> button to save data.</text:p>
        </text:list-item>
      </text:list>
      <text:p text:style-name="Text_20_body">
To delete a component you must</text:p>
      <text:list text:style-name="List_20_1">
        <text:list-item>
          <text:p text:style-name="Text_20_body"> From the list select the component to be deleted.</text:p>
        </text:list-item>
        <text:list-item>
          <text:p text:style-name="Text_20_body"> Press <text:span text:style-name="Strong_20_Emphasis">Delete</text:span> button and press <text:span text:style-name="Strong_20_Emphasis">Yes</text:span> to the next confirmation message.</text:p>
        </text:list-item>
      </text:list>
      <text:p text:style-name="Text_20_body">
To exit the window press with mouse the <text:span text:style-name="Strong_20_Emphasis">Exit</text:span> button.</text:p>
      <text:p text:style-name="Text_20_body">
The registry component consists of the following information:</text:p>
      <text:p text:style-name="Text_20_body">
<text:span text:style-name="Strong_20_Emphasis">Supplier/Type</text:span>:The component manufacturer or type.</text:p>
      <text:p text:style-name="Text_20_body"><text:span text:style-name="Strong_20_Emphasis">Model</text:span>:Identification code of the component.</text:p>
      <text:p text:style-name="Text_20_body"><text:span text:style-name="Strong_20_Emphasis">Description</text:span>:Description if needed</text:p>
      <text:p text:style-name="Text_20_body"><text:span text:style-name="Strong_20_Emphasis">Rotation L</text:span>:Specifies the maximum rotation angle of anticlockwise of the component from 0 ° to 360 °.</text:p>
      <text:p text:style-name="Text_20_body"><text:span text:style-name="Strong_20_Emphasis">Rotation R</text:span>:Specifies the maximum rotation clockwise angle of the component from 0 ° to 360 °.</text:p>
      <text:p text:style-name="Text_20_body"><text:span text:style-name="Strong_20_Emphasis">Max torque</text:span>:It is the maximum acceptable torque value beyond which the machine assumes that there is a failure of the component. The value is expressed in Nm (Newton / meter).</text:p>
      <text:p text:style-name="Text_20_body"><text:span text:style-name="Strong_20_Emphasis">Axial contacts</text:span>:Number of contacts that can change status during the axial movement (press / release). The system can test at most one axial contact.</text:p>
      <text:p text:style-name="Text_20_body"><text:span text:style-name="Strong_20_Emphasis">Rotation counters</text:span>:Number of contacts that can change status several times during the rotation phase left or right. In the system it is possible to test a maximum of three contacts of this type.</text:p>
      <text:p text:style-name="Text_20_body"><text:span text:style-name="Strong_20_Emphasis">Pressure</text:span>:It indicates the nominal pressure that can be made on the component. Put 0 to disable the view and control.</text:p>
      <text:p text:style-name="Text_20_body"><text:span text:style-name="Strong_20_Emphasis">Pressure tollerance</text:span>:Indicates the extent to which values the measured pressure can be considered correct.</text:p>
      <text:h text:style-name="Heading_20_2" text:outline-level="2"><text:bookmark-start text:name="program"/>Program<text:bookmark-end text:name="program"/></text:h>
      <text:p text:style-name="Text_20_body">The software GasTapsEnhTestSystem provides two types of programs for the execution of the tests: <text:span text:style-name="Strong_20_Emphasis">Standard program</text:span> e <text:span text:style-name="Strong_20_Emphasis">Advanced program</text:span>.
The standard programs can be used to perform the cycles with a single rotation toward the opening and subsequent return to the initial position, while the advanced programs allow you to perform, in the same cycle, more rotations in different positions. Also through the advanced programs you can run leakage testing.</text:p>
      <text:h text:style-name="Heading_20_3" text:outline-level="3"><text:bookmark-start text:name="standard_program"/>Standard program<text:bookmark-end text:name="standard_program"/></text:h>
      <text:p text:style-name="Text_20_body">To enter standard program management select menu  <text:span text:style-name="Emphasis"> <text:span text:style-name="Strong_20_Emphasis">Archive » Standard programs</text:span> </text:span>  or press <text:span text:style-name="Strong_20_Emphasis">F3</text:span>; or press the next button in the toolbar:</text:p>
      <text:p text:style-name="Text_20_body"><draw:frame draw:style-name="mediacenter" draw:name="" text:anchor-type="paragraph" draw:z-index="0" svg:width="0.84666666666667cm" svg:height="0.84666666666667cm"><draw:image xlink:href="Pictures/f35e071ff3d134872d98bc428a8af6f9.png" xlink:type="simple" xlink:show="embed" xlink:actuate="onLoad"/></draw:frame></text:p>
      <text:p text:style-name="Text_20_body">The following window appears:</text:p>
      <text:p text:style-name="Text_20_body"><draw:frame draw:style-name="mediacenter" draw:name="Finestra gestione programmi standard Legend" text:anchor-type="paragraph" draw:z-index="0" svg:width="13.229166666667cm"><draw:text-box><text:p text:style-name="legendcenter"><draw:frame draw:style-name="mediacenter" draw:name="Finestra gestione programmi standard" text:anchor-type="paragraph" draw:z-index="0" svg:width="13.229166666667cm" svg:height="9.9747916666667cm"><draw:image xlink:href="Pictures/4a9e812eeebd0e5a1eb645585d334c19.jpg" xlink:type="simple" xlink:show="embed" xlink:actuate="onLoad"/></draw:frame>Finestra gestione programmi standard</text:p></draw:text-box></draw:frame></text:p>
      <text:p text:style-name="Text_20_body">The screen is divided into two parts: the top panel is used to add, modify and delete a program; the bottom panel to add, edit and delete the steps of the selected program.</text:p>
      <text:p text:style-name="Text_20_body">To add a program you must:</text:p>
      <text:list text:style-name="List_20_1">
        <text:list-item>
          <text:p text:style-name="Text_20_body"> Press <text:span text:style-name="Strong_20_Emphasis">New</text:span>.</text:p>
        </text:list-item>
        <text:list-item>
          <text:p text:style-name="Text_20_body"> Type the name of the new program in the “Name” field program;</text:p>
        </text:list-item>
        <text:list-item>
          <text:p text:style-name="Text_20_body"> Press <text:span text:style-name="Strong_20_Emphasis">Update</text:span> to save data;</text:p>
        </text:list-item>
        <text:list-item>
          <text:p text:style-name="Text_20_body"> Then proceed as described in the next paragraph for the inclusion of the Steps.</text:p>
        </text:list-item>
      </text:list>
      <text:p text:style-name="Text_20_body">
To change the name of a program you must:</text:p>
      <text:list text:style-name="List_20_1">
        <text:list-item>
          <text:p text:style-name="Text_20_body"> From the list select the program to modify.</text:p>
        </text:list-item>
        <text:list-item>
          <text:p text:style-name="Text_20_body"> Type the new name in the “Program Name” field.</text:p>
        </text:list-item>
        <text:list-item>
          <text:p text:style-name="Text_20_body"> Press <text:span text:style-name="Strong_20_Emphasis">Update</text:span> to save data.</text:p>
        </text:list-item>
      </text:list>
      <text:p text:style-name="Text_20_body">
To delete a program, you must:</text:p>
      <text:list text:style-name="List_20_1">
        <text:list-item>
          <text:p text:style-name="Text_20_body"> From the list select the program to be deleted.</text:p>
        </text:list-item>
        <text:list-item>
          <text:p text:style-name="Text_20_body"> Press <text:span text:style-name="Strong_20_Emphasis">Delete</text:span> and click  <text:span text:style-name="Strong_20_Emphasis">Yes</text:span> in the next confirmation message.</text:p>
        </text:list-item>
      </text:list>
      <text:h text:style-name="Heading_20_4" text:outline-level="4"><text:bookmark-start text:name="step"/>Step<text:bookmark-end text:name="step"/></text:h>
      <text:p text:style-name="Text_20_body">For each program you have to enter at least one steps that is a phase that is repeated a number of times before proceeding to the command.</text:p>
      <text:p text:style-name="Text_20_body">To add a step:</text:p>
      <text:list text:style-name="List_20_1">
        <text:list-item>
          <text:p text:style-name="Text_20_body"> Press <text:span text:style-name="Strong_20_Emphasis">New</text:span>.</text:p>
        </text:list-item>
        <text:list-item>
          <text:p text:style-name="Text_20_body"> Enter the required data in the text boxes;</text:p>
        </text:list-item>
        <text:list-item>
          <text:p text:style-name="Text_20_body"> Press <text:span text:style-name="Strong_20_Emphasis">Update</text:span> to save data.</text:p>
        </text:list-item>
      </text:list>
      <text:p text:style-name="Text_20_body">
To modify a step:</text:p>
      <text:list text:style-name="List_20_1">
        <text:list-item>
          <text:p text:style-name="Text_20_body"> Select the step in the list that you want to modify.</text:p>
        </text:list-item>
        <text:list-item>
          <text:p text:style-name="Text_20_body"> Change the information displayed in the text boxes;</text:p>
        </text:list-item>
        <text:list-item>
          <text:p text:style-name="Text_20_body"> Press <text:span text:style-name="Strong_20_Emphasis">Update</text:span> to save data.</text:p>
        </text:list-item>
      </text:list>
      <text:p text:style-name="Text_20_body">
To delete a step:</text:p>
      <text:list text:style-name="List_20_1">
        <text:list-item>
          <text:p text:style-name="Text_20_body"> From the list select the step you want to delete.</text:p>
        </text:list-item>
        <text:list-item>
          <text:p text:style-name="Text_20_body"> Press <text:span text:style-name="Strong_20_Emphasis"> Delete </text:span> and <text:span text:style-name="Strong_20_Emphasis"> Yes </text:span> in the next confirmation message.</text:p>
        </text:list-item>
      </text:list>
      <text:p text:style-name="Text_20_body">
You can also create a copy of a step already existing:</text:p>
      <text:list text:style-name="List_20_1">
        <text:list-item>
          <text:p text:style-name="Text_20_body"> From the list select the step that you want to make a copy.</text:p>
        </text:list-item>
        <text:list-item>
          <text:p text:style-name="Text_20_body"> Press <text:span text:style-name="Strong_20_Emphasis">Copy</text:span>.</text:p>
        </text:list-item>
      </text:list>
      <text:p text:style-name="Text_20_body">
To close the file, press <text:span text:style-name="Strong_20_Emphasis">Exit</text:span>.</text:p>
      <text:p text:style-name="Text_20_body">
For each step must be inserted the following parameters:</text:p>
      <text:h text:style-name="Heading_20_5" text:outline-level="5"><text:bookmark-start text:name="number_of_cycles"/>Number of cycles<text:bookmark-end text:name="number_of_cycles"/></text:h>
      <text:p text:style-name="Text_20_body">It indicates the number of cycles to be performed. Each cycle is composed by a counter-clockwise rotation and clockwise or vice versa according to the direction of the initial rotation.</text:p>
      <text:h text:style-name="Heading_20_5" text:outline-level="5"><text:bookmark-start text:name="rotation_begin"/>Rotation begin<text:bookmark-end text:name="rotation_begin"/></text:h>
      <text:p text:style-name="Text_20_body">It represents the degree of rotation beginning. If non-zero, the start or any restart of the testing will be performed moving the tap up to the set value.</text:p>
      <text:h text:style-name="Heading_20_5" text:outline-level="5"><text:bookmark-start text:name="end_of_rotation"/>End of rotation<text:bookmark-end text:name="end_of_rotation"/></text:h>
      <text:p text:style-name="Text_20_body">It represents the degree in which it stops moving. If you enter the value “0” is made a rotation to the stop; it stops when the value of torque exceeds the limit of 0.6 Nm. If the program includes at least one step to the stop, the maximum rotation of the component is automatically updated. At the beginning of the step during the detection component it will be rotated clockwise or counterclockwise at a reduced speed.</text:p>
      <text:h text:style-name="Heading_20_5" text:outline-level="5"><text:bookmark-start text:name="degrees_for_second"/>Degrees for second<text:bookmark-end text:name="degrees_for_second"/></text:h>
      <text:p text:style-name="Text_20_body">It indicates the speed of rotation.</text:p>
      <text:h text:style-name="Heading_20_5" text:outline-level="5"><text:bookmark-start text:name="cycles_to_read_the_torque"/>Cycles to read the torque<text:bookmark-end text:name="cycles_to_read_the_torque"/></text:h>
      <text:p text:style-name="Text_20_body">It indicates after how many cycles it performs a movement torque detection (adjustable in the options of the program as described in the Opzioni Chapter <text:span text:style-name="Strong_20_Emphasis"> Settings </text:span>) in which are stored the values of torque.</text:p>
      <text:h text:style-name="Heading_20_5" text:outline-level="5"><text:bookmark-start text:name="axial_movements_cycles"/>Axial movements cycles<text:bookmark-end text:name="axial_movements_cycles"/></text:h>
      <text:p text:style-name="Text_20_body">It indicates after how many cycles is performed axial movement for release and the pressure tap.</text:p>
      <text:h text:style-name="Heading_20_5" text:outline-level="5"><text:bookmark-start text:name="oven_t._c"/>Oven T. (°C)<text:bookmark-end text:name="oven_t._c"/></text:h>
      <text:p text:style-name="Text_20_body">Setpoint temperature of the oven for the entire duration of the step. The behavior of the oven in the stages of change in temperature can be modified by the options of the program (Refer to the Opzioni in the Settings chapter).</text:p>
      <text:h text:style-name="Heading_20_5" text:outline-level="5"><text:bookmark-start text:name="oven_temperature_degree"/>Oven temperature (degree)<text:bookmark-end text:name="oven_temperature_degree"/></text:h>
      <text:p text:style-name="Text_20_body">It indicates the oven temperature to be set for the duration of the step; it is expressed in degrees and may range from 20 to 200.</text:p>
      <text:h text:style-name="Heading_20_5" text:outline-level="5"><text:bookmark-start text:name="cycles_release"/>Cycles release<text:bookmark-end text:name="cycles_release"/></text:h>
      <text:p text:style-name="Text_20_body">It indicates after how many cycles the tap is released and then pressed to the limit, and left in the position of “Open.”</text:p>
      <text:h text:style-name="Heading_20_5" text:outline-level="5"><text:bookmark-start text:name="wait_the_end_of_rotation"/>Wait the end of rotation<text:bookmark-end text:name="wait_the_end_of_rotation"/></text:h>
      <text:p text:style-name="Text_20_body">It indicates the wait time, in seconds, before start moving backwards.</text:p>
      <text:h text:style-name="Heading_20_5" text:outline-level="5"><text:bookmark-start text:name="direction_of"/>Direction of<text:bookmark-end text:name="direction_of"/></text:h>
      <text:p text:style-name="Text_20_body">It indicates the direction of the first changes: Counterclockwise or Clockwise. If you want to test a tap with a central position 0 which provides a rotation clockwise and counterclockwise, before testing you must disable the search starting position as described in Opzioni chapter Settings.</text:p>
      <text:h text:style-name="Heading_20_5" text:outline-level="5"><text:bookmark-start text:name="axial_contacts"/>Axial contacts<text:bookmark-end text:name="axial_contacts"/></text:h>
      <text:p text:style-name="Text_20_body">Set this value to <text:span text:style-name="Strong_20_Emphasis"> “1” </text:span> to test the axial contact during the pressure and release, or <text:span text:style-name="Strong_20_Emphasis"> “0” </text:span> not to perform a test.
If enabled, the outcome will be positive if they are detected two changes of state during the pressure and release.</text:p>
      <text:h text:style-name="Heading_20_5" text:outline-level="5"><text:bookmark-start text:name="rotation_contacts"/>Rotation contacts<text:bookmark-end text:name="rotation_contacts"/></text:h>
      <text:p text:style-name="Text_20_body">During the rotation it is possible to test up to a maximum of 3 contacts. Setting a value different from 0 the rotation is successful, if for each contact specified, the system will detect a change of state in both the movement towards the opening for the return to the initial position.</text:p>
      <text:h text:style-name="Heading_20_3" text:outline-level="3"><text:bookmark-start text:name="advanced_program"/>Advanced program<text:bookmark-end text:name="advanced_program"/></text:h>
      <text:p text:style-name="Text_20_body">To enter the editor of advanced programs select menu  <text:span text:style-name="Emphasis"><text:span text:style-name="Strong_20_Emphasis">  Archive » Programs advanced </text:span> </text:span>or press <text:span text:style-name="Strong_20_Emphasis"> F4 </text:span> or simply press the next button in the toolbar:</text:p>
      <text:p text:style-name="Text_20_body"><draw:frame draw:style-name="mediacenter" draw:name="" text:anchor-type="paragraph" draw:z-index="0" svg:width="0.84666666666667cm" svg:height="0.84666666666667cm"><draw:image xlink:href="Pictures/730039b5a17bbdc02f11591a846273eb.png" xlink:type="simple" xlink:show="embed" xlink:actuate="onLoad"/></draw:frame></text:p>
      <text:p text:style-name="Text_20_body">The following window appears:</text:p>
      <text:p text:style-name="Text_20_body"><draw:frame draw:style-name="mediacenter" draw:name="Finestra gestione programmi avanzati Legend" text:anchor-type="paragraph" draw:z-index="0" svg:width="10.583333333333cm"><draw:text-box><text:p text:style-name="legendcenter"><draw:frame draw:style-name="mediacenter" draw:name="Finestra gestione programmi avanzati" text:anchor-type="paragraph" draw:z-index="0" svg:width="10.583333333333cm" svg:height="8.1491666666667cm"><draw:image xlink:href="Pictures/4fa805735aba53ecef3177ab5bba122b.jpg" xlink:type="simple" xlink:show="embed" xlink:actuate="onLoad"/></draw:frame>Finestra gestione programmi avanzati</text:p></draw:text-box></draw:frame></text:p>
      <text:p text:style-name="Text_20_body">Unlike standard programs, the advanced programs are divided into blocks. Each block, repeated for a preset number of cycles, can contain one or more commands selectable among those in the right list.</text:p>
      <text:p text:style-name="Text_20_body">The management window is divided into three panels: the left is a list of programs, the center is a list of blocks and controls belonging to the selected program, to the right the list of commands can be inserted.</text:p>
      <text:h text:style-name="Heading_20_4" text:outline-level="4"><text:bookmark-start text:name="program1"/>Program<text:bookmark-end text:name="program1"/></text:h>
      <text:p text:style-name="Text_20_body">
To create a new advanced program:</text:p>
      <text:list text:style-name="List_20_1">
        <text:list-item>
          <text:p text:style-name="Text_20_body"> Right click on the list of programs and select <text:span text:style-name="Strong_20_Emphasis"> New </text:span> from the menu that appears;</text:p>
        </text:list-item>
        <text:list-item>
          <text:p text:style-name="Text_20_body"> Enter the name of the program and press <text:span text:style-name="Strong_20_Emphasis"> OK </text:span>.</text:p>
        </text:list-item>
      </text:list>
      <text:p text:style-name="Text_20_body">To rename an advanced program:</text:p>
      <text:list text:style-name="List_20_1">
        <text:list-item>
          <text:p text:style-name="Text_20_body"> Right click on the program you want to rename and choose  <text:span text:style-name="Strong_20_Emphasis">Rename</text:span> from the menu that appears.</text:p>
        </text:list-item>
      </text:list>
      <text:p text:style-name="Text_20_body">To create a copy of an existing program:</text:p>
      <text:list text:style-name="List_20_1">
        <text:list-item>
          <text:p text:style-name="Text_20_body"> Right click on the program you want to copy and choose  <text:span text:style-name="Strong_20_Emphasis">Copy</text:span> from the menu that appears;</text:p>
        </text:list-item>
        <text:list-item>
          <text:p text:style-name="Text_20_body"> In the bottom of the list will appear an exact copy of the selected program with the same name.</text:p>
        </text:list-item>
      </text:list>
      <text:p text:style-name="Text_20_body">To remove an advanced program:</text:p>
      <text:list text:style-name="List_20_1">
        <text:list-item>
          <text:p text:style-name="Text_20_body"> Right click on the program you want to delete and choose  <text:span text:style-name="Strong_20_Emphasis">Delete</text:span> from the menu that appears;</text:p>
        </text:list-item>
        <text:list-item>
          <text:p text:style-name="Text_20_body"> Press <text:span text:style-name="Strong_20_Emphasis"> Yes </text:span> to the next confirmation message.</text:p>
        </text:list-item>
      </text:list>
      <text:p text:style-name="Text_20_body">
To import a new advanced program in XML format:</text:p>
      <text:list text:style-name="List_20_1">
        <text:list-item>
          <text:p text:style-name="Text_20_body"> Click with the right button in the program list and choose  <text:span text:style-name="Strong_20_Emphasis">Import XML</text:span> from the menu that appears;</text:p>
        </text:list-item>
        <text:list-item>
          <text:p text:style-name="Text_20_body"> Enter the file name and press <text:span text:style-name="Strong_20_Emphasis"> OK</text:span>.</text:p>
        </text:list-item>
      </text:list>
      <text:p text:style-name="Text_20_body">
Export an advanced program to XML:</text:p>
      <text:list text:style-name="List_20_1">
        <text:list-item>
          <text:p text:style-name="Text_20_body"> Right click on the program you want to export and choose  <text:span text:style-name="Strong_20_Emphasis">Export XML</text:span> from the menu that appears;</text:p>
        </text:list-item>
        <text:list-item>
          <text:p text:style-name="Text_20_body"> Enter the file name and press <text:span text:style-name="Strong_20_Emphasis"> OK</text:span>.</text:p>
        </text:list-item>
      </text:list>
      <text:p text:style-name="Text_20_body">
To print the listing of a program:</text:p>
      <text:list text:style-name="List_20_1">
        <text:list-item>
          <text:p text:style-name="Text_20_body"> Right click on the program and choose  <text:span text:style-name="Strong_20_Emphasis">Print</text:span> from the menu that appears;</text:p>
        </text:list-item>
        <text:list-item>
          <text:p text:style-name="Text_20_body"> select the printer and press  <text:span text:style-name="Strong_20_Emphasis">OK</text:span>.</text:p>
        </text:list-item>
      </text:list>
      <text:h text:style-name="Heading_20_4" text:outline-level="4"><text:bookmark-start text:name="block"/>Block<text:bookmark-end text:name="block"/></text:h>
      <text:p text:style-name="Text_20_body">
To create a new block:</text:p>
      <text:list text:style-name="List_20_1">
        <text:list-item>
          <text:p text:style-name="Text_20_body"> Select the advanced program;</text:p>
        </text:list-item>
        <text:list-item>
          <text:p text:style-name="Text_20_body"> Click with the right button of the mouse in the central list and choose <text:span text:style-name="Strong_20_Emphasis"> New Block </text:span>  from the menu that appears;</text:p>
        </text:list-item>
        <text:list-item>
          <text:p text:style-name="Text_20_body"> Enter a description of the block, the number of cycles, the number indicating how many cycles save a curve, and the maximum torque if other than the default component;</text:p>
        </text:list-item>
        <text:list-item>
          <text:p text:style-name="Text_20_body"> Press <text:span text:style-name="Strong_20_Emphasis">Ok</text:span>.</text:p>
        </text:list-item>
      </text:list>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It is possible to create a block number equal to 0 cycles in which can be inserted only controls the start and end block 
(It is inhibited the insertion of the cyclic controls).</text:p>
          </table:table-cell>
        </table:table-row>
      </table:table>
      <text:p text:style-name="Text_20_body">To edit a block:</text:p>
      <text:list text:style-name="List_20_1">
        <text:list-item>
          <text:p text:style-name="Text_20_body"> Click with the right button of the mouse to select the block to edit and choose  <text:span text:style-name="Strong_20_Emphasis">Edit Block</text:span> from the menu that appears;</text:p>
        </text:list-item>
        <text:list-item>
          <text:p text:style-name="Text_20_body"> Edit the parameters in the following window;</text:p>
        </text:list-item>
        <text:list-item>
          <text:p text:style-name="Text_20_body"> Press <text:span text:style-name="Strong_20_Emphasis">Ok </text:span> to confirm the modifications.</text:p>
        </text:list-item>
      </text:list>
      <text:p text:style-name="Text_20_body">
To delete a block:</text:p>
      <text:list text:style-name="List_20_1">
        <text:list-item>
          <text:p text:style-name="Text_20_body"> Click with the right button Of the  mouse to select the block to remove and select  <text:span text:style-name="Strong_20_Emphasis">Delete block</text:span> from the menu that appears;</text:p>
        </text:list-item>
        <text:list-item>
          <text:p text:style-name="Text_20_body"> Press <text:span text:style-name="Strong_20_Emphasis"> Yes </text:span> to the next confirmation message.</text:p>
        </text:list-item>
      </text:list>
      <text:p text:style-name="Text_20_body">
To copy a block:</text:p>
      <text:list text:style-name="List_20_1">
        <text:list-item>
          <text:p text:style-name="Text_20_body"> Click with the right mouse button to select the block to be copied and choose  <text:span text:style-name="Strong_20_Emphasis">Copy block</text:span> from the menu that appears.</text:p>
        </text:list-item>
      </text:list>
      <text:p text:style-name="Text_20_body">
You can also create a link to a block. A link creates an identical copy of the selected block and any changes applied to each of the two blocks will also be applied to another. It is also possible to create more than one link for each block.</text:p>
      <text:list text:style-name="List_20_1">
        <text:list-item>
          <text:p text:style-name="Text_20_body"> Click with the right mouse button to select the desired block and choose  <text:span text:style-name="Strong_20_Emphasis">Create Shortcut </text:span> of this block from the menu that appears.</text:p>
        </text:list-item>
      </text:list>
      <text:h text:style-name="Heading_20_4" text:outline-level="4"><text:bookmark-start text:name="command"/>Command<text:bookmark-end text:name="command"/></text:h>
      <text:p text:style-name="Text_20_body">
In the right panel you can see a list of available commands to insert in the blocks.</text:p>
      <text:p text:style-name="Text_20_body">To add a command, drag it over to the block in which you plan to add. First set if it is a command at a single execution or if it will run at each cycle of the block. Enter the parameters, depending on the command, and press  <text:span text:style-name="Strong_20_Emphasis">OK</text:span> to confirm the entry.</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commands to run at the begin of the block, will run only once at the first start or any restart of testing.</text:p>
          </table:table-cell>
        </table:table-row>
      </table:table>
      <text:p text:style-name="Text_20_body">To edit a command, select it with the right mouse button and choose  <text:span text:style-name="Strong_20_Emphasis">Edit command</text:span> from the menu that appears. Change the parameters and press  <text:span text:style-name="Strong_20_Emphasis">OK</text:span> to confirm the changes.</text:p>
      <text:p text:style-name="Text_20_body">To delete a command, select it with the right mouse button and choose  <text:span text:style-name="Strong_20_Emphasis">Delete command</text:span> from the menu that appears. Press <text:span text:style-name="Strong_20_Emphasis"> Yes </text:span> to the next confirmation message.</text:p>
      <text:h text:style-name="Heading_20_5" text:outline-level="5"><text:bookmark-start text:name="list_of_available_commands"/>List of available commands<text:bookmark-end text:name="list_of_available_commands"/></text:h>
      <text:p text:style-name="Text_20_body">In this paragraph are summarized all the implemented commands that can be used in the implementation of advanced programs.</text:p>
      <text:p text:style-name="Horizontal_20_Line"/>
      <text:p text:style-name="Text_20_body">
<text:span text:style-name="Strong_20_Emphasis">Waiting</text:span>: it waits for the specified time.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econds </text:p>
          </table:table-cell>
          <table:table-cell office:value-type="string" table:style-name="tablecell">
            <text:p text:style-name="tablealignleft"> Waiting time (minimum 0.1) </text:p>
          </table:table-cell>
        </table:table-row>
      </table:table>
      <text:p text:style-name="Horizontal_20_Line"/>
      <text:p text:style-name="Text_20_body">
<text:span text:style-name="Strong_20_Emphasis">Confirm Operator</text:span>: displays a summary screen with the data of torque and the results of the leakage test carried out since the start of testing. The home screen has three button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Repeat </text:p>
          </table:table-cell>
          <table:table-cell office:value-type="string" table:style-name="tablecell">
            <text:p text:style-name="tablealignleft"> Reset the data in the test and restart to the first block</text:p>
          </table:table-cell>
        </table:table-row>
        <table:table-row>
          <table:table-cell office:value-type="string" table:style-name="tablecell">
            <text:p text:style-name="tablealignleft">Cancel </text:p>
          </table:table-cell>
          <table:table-cell office:value-type="string" table:style-name="tablecell">
            <text:p text:style-name="tablealignleft"> Cancel current test and delete all the data acquired </text:p>
          </table:table-cell>
        </table:table-row>
        <table:table-row>
          <table:table-cell office:value-type="string" table:style-name="tablecell">
            <text:p text:style-name="tablealignleft">Confirm </text:p>
          </table:table-cell>
          <table:table-cell office:value-type="string" table:style-name="tablecell">
            <text:p text:style-name="tablealignleft"> Continues with the test </text:p>
          </table:table-cell>
        </table:table-row>
      </table:table>
      <text:p text:style-name="Horizontal_20_Line"/>
      <text:p text:style-name="Text_20_body">
<text:span text:style-name="Strong_20_Emphasis">Magnet current OFF</text:span>: disables the passage of the current to simulate the cooling of the thermocouple.
</text:p>
      <text:p text:style-name="Horizontal_20_Line"/>
      <text:p text:style-name="Text_20_body">
<text:span text:style-name="Strong_20_Emphasis">Magnet current ON</text:span>: activates the passage of the current to simulate the heating of the thermocouple.</text:p>
      <text:p text:style-name="Horizontal_20_Line"/>
      <text:p text:style-name="Text_20_body">
<text:span text:style-name="Strong_20_Emphasis">Oven change air flow set</text:span>: moves the AirFlap present in nozzle air exchange.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Position AirFlap </text:p>
          </table:table-cell>
          <table:table-cell office:value-type="string" table:style-name="tablecell">
            <text:p text:style-name="tablealignleft"> percentage position of AirFlaf (0=close, 100=full open) </text:p>
          </table:table-cell>
        </table:table-row>
      </table:table>
      <text:p text:style-name="Horizontal_20_Line"/>
      <text:p text:style-name="Text_20_body">
<text:span text:style-name="Strong_20_Emphasis">Oven door open</text:span>: Open the door of the oven</text:p>
      <text:p text:style-name="Horizontal_20_Line"/>
      <text:p text:style-name="Text_20_body">
<text:span text:style-name="Strong_20_Emphasis">Oven close door</text:span>: Close the door of the oven</text:p>
      <text:p text:style-name="Horizontal_20_Line"/>
      <text:p text:style-name="Text_20_body">
<text:span text:style-name="Strong_20_Emphasis">Oven temperature wait</text:span>: It waits if the oven temperature is below the minimum value or if it is above the maximum value se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mp. minimum </text:p>
          </table:table-cell>
          <table:table-cell office:value-type="string" table:style-name="tablecell">
            <text:p text:style-name="tablealignleft"> temperature minimum value </text:p>
          </table:table-cell>
        </table:table-row>
        <table:table-row>
          <table:table-cell office:value-type="string" table:style-name="tablecell">
            <text:p text:style-name="tablealignleft"> Temp. maximum </text:p>
          </table:table-cell>
          <table:table-cell office:value-type="string" table:style-name="tablecell">
            <text:p text:style-name="tablealignleft"> temperature maximum value </text:p>
          </table:table-cell>
        </table:table-row>
      </table:table>
      <text:p text:style-name="Horizontal_20_Line"/>
      <text:p text:style-name="Text_20_body">
<text:span text:style-name="Strong_20_Emphasis">Oven regulate temperature</text:span>: set up the temperature of setpoint of the ove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mperature </text:p>
          </table:table-cell>
          <table:table-cell office:value-type="string" table:style-name="tablecell">
            <text:p text:style-name="tablealignleft"> setpoint temperature in °C </text:p>
          </table:table-cell>
        </table:table-row>
      </table:table>
      <text:p text:style-name="Horizontal_20_Line"/>
      <text:p text:style-name="Text_20_body">
<text:span text:style-name="Strong_20_Emphasis">Oven ventilation adjust</text:span>: set the speed of ventilatio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peed Ventilation </text:p>
          </table:table-cell>
          <table:table-cell office:value-type="string" table:style-name="tablecell">
            <text:p text:style-name="tablealignleft"> percentage rate of ventilation (0 = off, 100 = maximum)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f the additional resistance heating is active, the ventilation is taken to the maximum anyway</text:p>
          </table:table-cell>
        </table:table-row>
      </table:table>
      <text:p text:style-name="Horizontal_20_Line"/>
      <text:p text:style-name="Text_20_body">
<text:span text:style-name="Strong_20_Emphasis">Open Taps outputs</text:span> : it opens the solenoid valve  that close  the outputs of the taps.</text:p>
      <text:p text:style-name="Horizontal_20_Line"/>
      <text:p text:style-name="Text_20_body">
<text:span text:style-name="Strong_20_Emphasis">Close taps outputs</text:span> : it close the solenoid valve that close the outputs of the taps.</text:p>
      <text:p text:style-name="Horizontal_20_Line"/>
      <text:p text:style-name="Text_20_body">
<text:span text:style-name="Strong_20_Emphasis">Leakage test</text:span> : leakage test of component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Program ATEQ </text:p>
          </table:table-cell>
          <table:table-cell office:value-type="string" table:style-name="tablecell">
            <text:p text:style-name="tablealignleft"> test program to be selected in the machine ATEQ to perform the test  (1..4) </text:p>
          </table:table-cell>
        </table:table-row>
        <table:table-row>
          <table:table-cell office:value-type="string" table:style-name="tablecell">
            <text:p text:style-name="tablealignleft"> Result negative </text:p>
          </table:table-cell>
          <table:table-cell office:value-type="string" table:style-name="tablecell">
            <text:p text:style-name="tablealignleft"> expected outcome from the machine dell'ATEQ. If the selected test is positive it means there is a leakage</text:p>
          </table:table-cell>
        </table:table-row>
      </table:table>
      <text:p text:style-name="Horizontal_20_Line"/>
      <text:p text:style-name="Text_20_body">
<text:span text:style-name="Strong_20_Emphasis">Magnet leak test</text:span> : It performs the leak test but the result is identified as magnet test.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Speed ventilation </text:p>
          </table:table-cell>
          <table:table-cell office:value-type="string" table:style-name="tablecell">
            <text:p text:style-name="tablealignleft"> percentage rate of ventilation (0 = off, 100 = maximum) </text:p>
          </table:table-cell>
        </table:table-row>
      </table:table>
      <text:p text:style-name="Horizontal_20_Line"/>
      <text:p text:style-name="Text_20_body">
<text:span text:style-name="Strong_20_Emphasis">Tap press</text:span> : advancing the motor to press the rod of the tap.</text:p>
      <text:p text:style-name="Horizontal_20_Line"/>
      <text:p text:style-name="Text_20_body">
<text:span text:style-name="Strong_20_Emphasis">Tap release</text:span>: reverses the motor to release the rod of the tap.</text:p>
      <text:p text:style-name="Horizontal_20_Line"/>
      <text:p text:style-name="Text_20_body">
<text:span text:style-name="Strong_20_Emphasis">Tap rotate</text:span>: performs the rotation of the motor.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Degree rotation </text:p>
          </table:table-cell>
          <table:table-cell office:value-type="string" table:style-name="tablecell">
            <text:p text:style-name="tablealignleft"> degrees to be performed </text:p>
          </table:table-cell>
        </table:table-row>
        <table:table-row>
          <table:table-cell office:value-type="string" table:style-name="tablecell">
            <text:p text:style-name="tablealignleft"> Rotation </text:p>
          </table:table-cell>
          <table:table-cell office:value-type="string" table:style-name="tablecell">
            <text:p text:style-name="tablealignleft"> direction of rotation: clockwise (R), counterclockwise (L) </text:p>
          </table:table-cell>
        </table:table-row>
        <table:table-row>
          <table:table-cell office:value-type="string" table:style-name="tablecell">
            <text:p text:style-name="tablealignleft"> Speed rotation </text:p>
          </table:table-cell>
          <table:table-cell office:value-type="string" table:style-name="tablecell">
            <text:p text:style-name="tablealignleft"> speed in degrees per second of rotation </text:p>
          </table:table-cell>
        </table:table-row>
        <table:table-row>
          <table:table-cell office:value-type="string" table:style-name="tablecell">
            <text:p text:style-name="tablealignleft"> Unlock motor </text:p>
          </table:table-cell>
          <table:table-cell office:value-type="string" table:style-name="tablecell">
            <text:p text:style-name="tablealignleft"> state of the motor at the end of rotation. If disabled, the motors remains in “traction” </text:p>
          </table:table-cell>
        </table:table-row>
      </table:table>
      <text:p text:style-name="Horizontal_20_Line"/>
      <text:p text:style-name="Text_20_body">
<text:span text:style-name="Strong_20_Emphasis">Tap rotate with test contacts</text:span> : it performs the rotation of the motor and performs the test of the contacts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Degree rotation </text:p>
          </table:table-cell>
          <table:table-cell office:value-type="string" table:style-name="tablecell">
            <text:p text:style-name="tablealignleft"> degrees to be performed </text:p>
          </table:table-cell>
        </table:table-row>
        <table:table-row>
          <table:table-cell office:value-type="string" table:style-name="tablecell">
            <text:p text:style-name="tablealignleft"> Rotation </text:p>
          </table:table-cell>
          <table:table-cell office:value-type="string" table:style-name="tablecell">
            <text:p text:style-name="tablealignleft"> direction of rotation: clockwise (R), counterclockwise (L) </text:p>
          </table:table-cell>
        </table:table-row>
        <table:table-row>
          <table:table-cell office:value-type="string" table:style-name="tablecell">
            <text:p text:style-name="tablealignleft"> Speed rotation </text:p>
          </table:table-cell>
          <table:table-cell office:value-type="string" table:style-name="tablecell">
            <text:p text:style-name="tablealignleft"> speed in degrees per second of rotation </text:p>
          </table:table-cell>
        </table:table-row>
        <table:table-row>
          <table:table-cell office:value-type="string" table:style-name="tablecell">
            <text:p text:style-name="tablealignleft"> Unlock motor </text:p>
          </table:table-cell>
          <table:table-cell office:value-type="string" table:style-name="tablecell">
            <text:p text:style-name="tablealignleft"> state of the motor at the end of rotation. If disabled, the motor remains in “traction” </text:p>
          </table:table-cell>
        </table:table-row>
        <table:table-row>
          <table:table-cell office:value-type="string" table:style-name="tablecell">
            <text:p text:style-name="tablealignleft"> Pulse contact mov. axial  n.1 </text:p>
          </table:table-cell>
          <table:table-cell office:value-type="string" table:style-name="tablecell">
            <text:p text:style-name="tablealignleft"> if enabled at the end of the rotation, the input n. 1 must have read a pulse. It is necessary that before the rotation command there is the command of pressure or release </text:p>
          </table:table-cell>
        </table:table-row>
        <table:table-row>
          <table:table-cell office:value-type="string" table:style-name="tablecell">
            <text:p text:style-name="tablealignleft"> Pulse contact mov. rotation n.2 </text:p>
          </table:table-cell>
          <table:table-cell office:value-type="string" table:style-name="tablecell">
            <text:p text:style-name="tablealignleft"> number of pulses to be acquired at the end of rotation by the input n. 2 </text:p>
          </table:table-cell>
        </table:table-row>
        <table:table-row>
          <table:table-cell office:value-type="string" table:style-name="tablecell">
            <text:p text:style-name="tablealignleft"> Pulse contact mov. rotation n.3 </text:p>
          </table:table-cell>
          <table:table-cell office:value-type="string" table:style-name="tablecell">
            <text:p text:style-name="tablealignleft"> number of pulses to be acquired at the end of rotation by the input n. 3 </text:p>
          </table:table-cell>
        </table:table-row>
        <table:table-row>
          <table:table-cell office:value-type="string" table:style-name="tablecell">
            <text:p text:style-name="tablealignleft"> Pulse contact mov. rotation n.4 </text:p>
          </table:table-cell>
          <table:table-cell office:value-type="string" table:style-name="tablecell">
            <text:p text:style-name="tablealignleft"> number of pulses to be acquired at the end of rotation by the input n. 4 </text:p>
          </table:table-cell>
        </table:table-row>
      </table:table>
      <text:p text:style-name="Horizontal_20_Line"/>
      <text:p text:style-name="Text_20_body">
<text:span text:style-name="Strong_20_Emphasis">Tap motor unlock</text:span>: perfmor the command to unlock the motors.
</text:p>
      <text:p text:style-name="Horizontal_20_Line"/>
      <text:p text:style-name="Text_20_body">
<text:span text:style-name="Strong_20_Emphasis">Tap find zero position</text:span>: performs a movement of 360 ° for research of 0. The movement stops when the hardware limit kicks in.
</text:p>
      <table:table>
        <table:table-column/>
        <table:table-column/>
        <table:table-row>
          <table:table-cell office:value-type="string" table:style-name="tableheader">
            <text:p text:style-name="Table_20_Heading"> Parameters </text:p>
          </table:table-cell>
          <table:table-cell office:value-type="string" table:style-name="tableheader">
            <text:p text:style-name="Table_20_Heading"> Description </text:p>
          </table:table-cell>
        </table:table-row>
        <table:table-row>
          <table:table-cell office:value-type="string" table:style-name="tablecell">
            <text:p text:style-name="tablealignleft"> Rotation </text:p>
          </table:table-cell>
          <table:table-cell office:value-type="string" table:style-name="tablecell">
            <text:p text:style-name="tablealignleft">direction of rotation: clockwise (R), counterclockwise (L) </text:p>
          </table:table-cell>
        </table:table-row>
        <table:table-row>
          <table:table-cell office:value-type="string" table:style-name="tablecell">
            <text:p text:style-name="tablealignleft"> Speed Rotation </text:p>
          </table:table-cell>
          <table:table-cell office:value-type="string" table:style-name="tablecell">
            <text:p text:style-name="tablealignleft"> speed in degrees per second of rotation </text:p>
          </table:table-cell>
        </table:table-row>
        <table:table-row>
          <table:table-cell office:value-type="string" table:style-name="tablecell">
            <text:p text:style-name="tablealignleft"> Unlock motor </text:p>
          </table:table-cell>
          <table:table-cell office:value-type="string" table:style-name="tablecell">
            <text:p text:style-name="tablealignleft"> state of the motor at the end of rotation. If disabled, the motor remains in “traction” </text:p>
          </table:table-cell>
        </table:table-row>
      </table:table>
      <text:h text:style-name="Heading_20_1" text:outline-level="1"><text:bookmark-start text:name="tool"/>Tool<text:bookmark-end text:name="tool"/></text:h>
      <text:p text:style-name="Text_20_body">
This chapter describes the functions in the Tools menu of the application.</text:p>
      <text:h text:style-name="Heading_20_2" text:outline-level="2"><text:bookmark-start text:name="install_components"/>Install components<text:bookmark-end text:name="install_components"/></text:h>
      <text:p text:style-name="Text_20_body">
This feature allows the user to make axial movements or rotations during the installation of the components or during breaks of active testing. From this panel, you can also access another screen for manual execution of the leak test.</text:p>
      <text:p text:style-name="Text_20_body">To access the panel select the menu   <text:span text:style-name="Emphasis"><text:span text:style-name="Strong_20_Emphasis">Tools » Install </text:span></text:span> Components or press the  <text:span text:style-name="Strong_20_Emphasis">F8 </text:span>; more simply press the next button in the toolbar:</text:p>
      <text:p text:style-name="Text_20_body"><draw:frame draw:style-name="mediacenter" draw:name="" text:anchor-type="paragraph" draw:z-index="0" svg:width="0.84666666666667cm" svg:height="0.84666666666667cm"><draw:image xlink:href="Pictures/048e7ac68d0c69d00dd3c4b75a20a178.png" xlink:type="simple" xlink:show="embed" xlink:actuate="onLoad"/></draw:frame></text:p>
      <text:p text:style-name="Text_20_body">The following window appears:</text:p>
      <text:p text:style-name="Text_20_body"><draw:frame draw:style-name="mediacenter" draw:name="Utilità di installazione e test componenti Legend" text:anchor-type="paragraph" draw:z-index="0" svg:width="10.583333333333cm"><draw:text-box><text:p text:style-name="legendcenter"><draw:frame draw:style-name="mediacenter" draw:name="Utilità di installazione e test componenti" text:anchor-type="paragraph" draw:z-index="0" svg:width="10.583333333333cm" svg:height="5.2122916666667cm"><draw:image xlink:href="Pictures/9f99d8df8cfaf18871f0c272d74e6486.jpg" xlink:type="simple" xlink:show="embed" xlink:actuate="onLoad"/></draw:frame>Utilità di installazione e test componenti</text:p></draw:text-box></draw:frame></text:p>
      <text:p text:style-name="Text_20_body">On the left there are listed the places present in the system and for each of these are displayed the following information:</text:p>
      <text:p text:style-name="Text_20_body"> <text:span text:style-name="Strong_20_Emphasis">Place:</text:span> place that is updated with each manual rotation performed;</text:p>
      <text:p text:style-name="Text_20_body"> <text:span text:style-name="Strong_20_Emphasis">T.L. (Nm):</text:span> instantaneous values of torque during counterclockwise rotation;</text:p>
      <text:p text:style-name="Text_20_body"> <text:span text:style-name="Strong_20_Emphasis">T.R. (Nm):</text:span> instantaneous values of torque during clockwise rotation;</text:p>
      <text:p text:style-name="Text_20_body"> <text:span text:style-name="Strong_20_Emphasis">Press. (N):</text:span> axial pressure exerted on the component is available only if there is any axial movement, measured in Newton;</text:p>
      <text:p text:style-name="Text_20_body"> <text:span text:style-name="Strong_20_Emphasis">Temp (°C):</text:span> temperature of the oven or of a possible additional thermocouple placed in the component itself, measured in ° C;</text:p>
      <text:p text:style-name="Text_20_body"> <text:span text:style-name="Strong_20_Emphasis">Magnet:</text:span> icon <text:span text:style-name="Strong_20_Emphasis">light on</text:span> or <text:span text:style-name="Strong_20_Emphasis">gray</text:span> that indicates whether or not the passage of current for the simulation of heating of the thermocouple;</text:p>
      <text:p text:style-name="Text_20_body"> <text:span text:style-name="Strong_20_Emphasis">Limit:</text:span> LED that turns red if the input hardware limit detects a twist exceeding 0.6 N;</text:p>
      <text:p text:style-name="Text_20_body"> <text:span text:style-name="Strong_20_Emphasis">Input:</text:span> LEDs corresponding to the inputs that are green if the contact is closed.</text:p>
      <text:p text:style-name="Text_20_body">In order to rotate it is necessary to select a location by clicking with the mouse in the corresponding key. You can select all the places by pressing the mouse button <text:span text:style-name="Strong_20_Emphasis"> Select all</text:span> . Subsequently with the keys <text:span text:style-name="Strong_20_Emphasis">Left </text:span> or <text:span text:style-name="Strong_20_Emphasis">Right </text:span> you rotate with the degree and the speed set. The degree and the speed can be varied without the help of the keyboard using the buttons Up and Down:</text:p>
      <text:p text:style-name="Text_20_body"><draw:frame draw:style-name="media" draw:name="" text:anchor-type="as-char" draw:z-index="0" svg:width="1.4552083333333cm" svg:height="1.1641666666667cm"><draw:image xlink:href="Pictures/8eb88030525fffb4557a7bae88e83733.jpg" xlink:type="simple" xlink:show="embed" xlink:actuate="onLoad"/></draw:frame>
<draw:frame draw:style-name="media" draw:name="" text:anchor-type="as-char" draw:z-index="0" svg:width="1.4552083333333cm" svg:height="1.1377083333333cm"><draw:image xlink:href="Pictures/e126f6a826a144bb31f55442d537489f.jpg" xlink:type="simple" xlink:show="embed" xlink:actuate="onLoad"/></draw:frame>
<draw:frame draw:style-name="media" draw:name="" text:anchor-type="as-char" draw:z-index="0" svg:width="1.4552083333333cm" svg:height="1.1377083333333cm"><draw:image xlink:href="Pictures/4b788df5bc19160b5974bb589b927b19.jpg" xlink:type="simple" xlink:show="embed" xlink:actuate="onLoad"/></draw:frame>
<draw:frame draw:style-name="media" draw:name="" text:anchor-type="as-char" draw:z-index="0" svg:width="1.4552083333333cm" svg:height="1.1377083333333cm"><draw:image xlink:href="Pictures/b7f2001f260a821a02e52a80be673bca.jpg" xlink:type="simple" xlink:show="embed" xlink:actuate="onLoad"/></draw:frame></text:p>
      <text:p text:style-name="Text_20_body"><text:span text:style-name="Strong_20_Emphasis">Reset</text:span> button performs the release of the motors while the keys <text:span text:style-name="Strong_20_Emphasis"> Forward </text:span> and <text:span text:style-name="Strong_20_Emphasis">Back</text:span> respectively advance and retreat motors.</text:p>
      <text:h text:style-name="Heading_20_3" text:outline-level="3"><text:bookmark-start text:name="rotation"/>Rotation<text:bookmark-end text:name="rotation"/></text:h>
      <text:p text:style-name="Text_20_body">It is possible to manually rotate the motor, counterclockwise or clockwise with an angle and with a rotation speed variables.
</text:p>
      <text:h text:style-name="Heading_20_4" text:outline-level="4"><text:bookmark-start text:name="degrees"/>Degrees<text:bookmark-end text:name="degrees"/></text:h>
      <text:p text:style-name="Text_20_body">The rotation can be from 1 to 360 degrees.
</text:p>
      <text:h text:style-name="Heading_20_4" text:outline-level="4"><text:bookmark-start text:name="speed_degrees_second"/>Speed degrees/second<text:bookmark-end text:name="speed_degrees_second"/></text:h>
      <text:p text:style-name="Text_20_body">Speed of rotation to do from 20 to 200 degrees per second.
</text:p>
      <text:h text:style-name="Heading_20_4" text:outline-level="4"><text:bookmark-start text:name="left"/>Left<text:bookmark-end text:name="left"/></text:h>
      <text:p text:style-name="Text_20_body">This command start the left rotation with degrees and speed specified.
</text:p>
      <text:h text:style-name="Heading_20_4" text:outline-level="4"><text:bookmark-start text:name="right"/>Right<text:bookmark-end text:name="right"/></text:h>
      <text:p text:style-name="Text_20_body">This command start the right rotation with the degrees and speed specified.
</text:p>
      <text:h text:style-name="Heading_20_4" text:outline-level="4"><text:bookmark-start text:name="reset"/>Reset<text:bookmark-end text:name="reset"/></text:h>
      <text:p text:style-name="Text_20_body">This command stops the movement and unlock the motors. (see section Options in chapter SETTINGS).</text:p>
      <text:h text:style-name="Heading_20_3" text:outline-level="3"><text:bookmark-start text:name="axial_movement"/>Axial movement<text:bookmark-end text:name="axial_movement"/></text:h>
      <text:p text:style-name="Text_20_body">It is possible perform manually the axial movement of the motors to verify the correct positioning of the components.
</text:p>
      <text:h text:style-name="Heading_20_4" text:outline-level="4"><text:bookmark-start text:name="forward"/>Forward<text:bookmark-end text:name="forward"/></text:h>
      <text:p text:style-name="Text_20_body">The command pushes forward The motors of the selected places.</text:p>
      <text:h text:style-name="Heading_20_4" text:outline-level="4"><text:bookmark-start text:name="backward"/>Backward<text:bookmark-end text:name="backward"/></text:h>
      <text:p text:style-name="Text_20_body">The command moves back the motors of the selected places.</text:p>
      <text:p text:style-name="Text_20_body">To return to the main application, press with the mouse, the button <text:span text:style-name="Strong_20_Emphasis">Exit</text:span>.</text:p>
      <text:h text:style-name="Heading_20_3" text:outline-level="3"><text:bookmark-start text:name="current_to_simulate_the_thermocouple"/>Current to simulate the Thermocouple<text:bookmark-end text:name="current_to_simulate_the_thermocouple"/></text:h>
      <text:p text:style-name="Text_20_body">To test the magnet operations, you can manually turn on and off the  current in the magnets to simulate the heating of the thermocouple.
</text:p>
      <text:h text:style-name="Heading_20_4" text:outline-level="4"><text:bookmark-start text:name="magnet_on"/>Magnet On<text:bookmark-end text:name="magnet_on"/></text:h>
      <text:p text:style-name="Text_20_body">
Enable the current in the selected components.</text:p>
      <text:h text:style-name="Heading_20_4" text:outline-level="4"><text:bookmark-start text:name="magnet_off"/>Magnet Off<text:bookmark-end text:name="magnet_off"/></text:h>
      <text:p text:style-name="Text_20_body">
Disable the current in the selected component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At the end of the form the current is interrupted.</text:p>
          </table:table-cell>
        </table:table-row>
      </table:table>
      <text:h text:style-name="Heading_20_3" text:outline-level="3"><text:bookmark-start text:name="manual_execution_of_leakage_tests"/>Manual execution of Leakage tests<text:bookmark-end text:name="manual_execution_of_leakage_tests"/></text:h>
      <text:p text:style-name="Text_20_body">
Press the button <text:span text:style-name="Strong_20_Emphasis">Leakage test</text:span> to enter in the following panel:</text:p>
      <text:p text:style-name="Text_20_body"><draw:frame draw:style-name="mediacenter" draw:name="Pannello per l'esecuzione manuale delle prove di tenuta Legend" text:anchor-type="paragraph" draw:z-index="0" svg:width="7.9375cm"><draw:text-box><text:p text:style-name="legendcenter"><draw:frame draw:style-name="mediacenter" draw:name="Pannello per l'esecuzione manuale delle prove di tenuta" text:anchor-type="paragraph" draw:z-index="0" svg:width="7.9375cm" svg:height="8.5195833333333cm"><draw:image xlink:href="Pictures/905104f592c20ec375c1f3be1758e719.jpg" xlink:type="simple" xlink:show="embed" xlink:actuate="onLoad"/></draw:frame>Pannello per l'esecuzione manuale delle prove di tenuta</text:p></draw:text-box></draw:frame></text:p>
      <text:p text:style-name="Text_20_body">With the buttons <text:span text:style-name="Strong_20_Emphasis">Free</text:span> and <text:span text:style-name="Strong_20_Emphasis">Close</text:span> in the test boxes <text:span text:style-name="Strong_20_Emphasis">Gas Exit</text:span> it is possible open and close the shutter solenoid valve  of the taps outputs, that normally at the beginning is open.
To execute a test:</text:p>
      <text:list text:style-name="List_20_1">
        <text:list-item>
          <text:p text:style-name="Text_20_body"> select the position from 1 a 6 with the buttons on the left side;</text:p>
        </text:list-item>
        <text:list-item>
          <text:p text:style-name="Text_20_body"> Than select the program to execute in the Ateq from <text:span text:style-name="Strong_20_Emphasis">1 to 4</text:span>;</text:p>
        </text:list-item>
        <text:list-item>
          <text:p text:style-name="Text_20_body"> Press the button <text:span text:style-name="Strong_20_Emphasis">Leakage test</text:span> and wait the result in the text box <text:span text:style-name="Strong_20_Emphasis">RESULT</text:span>.</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f no result are displayed to be shure that the Ateq machine is turned on and ready to work.</text:p>
          </table:table-cell>
        </table:table-row>
      </table:table>
      <text:h text:style-name="Heading_20_2" text:outline-level="2"><text:bookmark-start text:name="oven_calibration"/>Oven Calibration<text:bookmark-end text:name="oven_calibration"/></text:h>
      <text:p text:style-name="Text_20_body">With this tool it is possible to calibrate the thermocouple inputs used to read the temperature directly on the components and the pressure input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is system does not include  additional thermocouple inputs.</text:p>
          </table:table-cell>
        </table:table-row>
      </table:table>
      <text:h text:style-name="Heading_20_2" text:outline-level="2"><text:bookmark-start text:name="password"/>Password<text:bookmark-end text:name="password"/></text:h>
      <text:p text:style-name="Text_20_body">
Some of the functions of database management and editing of  parameters at startup , are password protected and you must enable them to take some sort of authentication by entering a password.</text:p>
      <text:p text:style-name="Text_20_body">To enable the password-protected functions, proceed as follows:</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insert the password in the windows and press the button <text:span text:style-name="Strong_20_Emphasis">Confirm</text:span>.</text:p>
        </text:list-item>
      </text:list>
      <text:p text:style-name="Text_20_body">
To disable the functions (only if enabled):</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a3597524cfe28c2206de4a29f423cf0f.png" xlink:type="simple" xlink:show="embed" xlink:actuate="onLoad"/></draw:frame></text:p>
      <text:p text:style-name="Text_20_body">
To change the password :</text:p>
      <text:list text:style-name="List_20_1">
        <text:list-item>
          <text:p text:style-name="Text_20_body"> select <text:span text:style-name="Strong_20_Emphasis">Instruments→Password</text:span> or press the following button in the toolbar:</text:p>
        </text:list-item>
      </text:list>
      <text:p text:style-name="Text_20_body">
<draw:frame draw:style-name="mediacenter" draw:name="" text:anchor-type="paragraph" draw:z-index="0" svg:width="0.84666666666667cm" svg:height="0.84666666666667cm"><draw:image xlink:href="Pictures/9ead0d5c86d9e3788518628d9df4a4b7.png" xlink:type="simple" xlink:show="embed" xlink:actuate="onLoad"/></draw:frame>
</text:p>
      <text:list text:style-name="List_20_1">
        <text:list-item>
          <text:p text:style-name="Text_20_body"> Then enter the password in the window that appears and press <text:span text:style-name="Strong_20_Emphasis">Change</text:span>;</text:p>
        </text:list-item>
        <text:list-item>
          <text:p text:style-name="Text_20_body"> Insert twice your new password in the appropriate text boxes displayed;</text:p>
        </text:list-item>
        <text:list-item>
          <text:p text:style-name="Text_20_body"> Confirm the change with the key <text:span text:style-name="Strong_20_Emphasis">Confirm</text:span>  immediately below the boxes.</text:p>
        </text:list-item>
      </text:list>
      <text:p text:style-name="Text_20_body">
<draw:frame draw:style-name="mediacenter" draw:name="Finestra cambio password Legend" text:anchor-type="paragraph" draw:z-index="0" svg:width="8.016875cm"><draw:text-box><text:p text:style-name="legendcenter"><draw:frame draw:style-name="mediacenter" draw:name="Finestra cambio password" text:anchor-type="paragraph" draw:z-index="0" svg:width="8.016875cm" svg:height="8.5989583333333cm"><draw:image xlink:href="Pictures/48fb6d7849e947be2b2670041ce16ec4.jpg" xlink:type="simple" xlink:show="embed" xlink:actuate="onLoad"/></draw:frame>Finestra cambio password</text:p></draw:text-box></draw:frame></text:p>
      <text:h text:style-name="Heading_20_1" text:outline-level="1"><text:bookmark-start text:name="setting"/>Setting<text:bookmark-end text:name="setting"/></text:h>
      <text:p text:style-name="Text_20_body">This chapter describes the  interfaces of the operating modes of the system and the graphical display of data.</text:p>
      <text:h text:style-name="Heading_20_2" text:outline-level="2"><text:bookmark-start text:name="grafic"/>Grafic<text:bookmark-end text:name="grafic"/></text:h>
      <text:p text:style-name="Text_20_body">To enter in the graphic setting select from the menu <text:span text:style-name="Emphasis">Setting » Grafic</text:span> or push the key <text:span text:style-name="Strong_20_Emphasis">F10</text:span>; or push the following key in the toolbar:</text:p>
      <text:p text:style-name="Text_20_body"><draw:frame draw:style-name="mediacenter" draw:name="" text:anchor-type="paragraph" draw:z-index="0" svg:width="0.84666666666667cm" svg:height="0.84666666666667cm"><draw:image xlink:href="Pictures/be9ef3ce604f135eb13a45a07f307294.png" xlink:type="simple" xlink:show="embed" xlink:actuate="onLoad"/></draw:frame></text:p>
      <text:p text:style-name="Text_20_body">As a result you will see the following window</text:p>
      <text:p text:style-name="Text_20_body"><draw:frame draw:style-name="mediacenter" draw:name="Finestra &quot;Impostazioni grafico&quot; Legend" text:anchor-type="paragraph" draw:z-index="0" svg:width="7.9375cm"><draw:text-box><text:p text:style-name="legendcenter"><draw:frame draw:style-name="mediacenter" draw:name="Finestra &quot;Impostazioni grafico&quot;" text:anchor-type="paragraph" draw:z-index="0" svg:width="7.9375cm" svg:height="8.651875cm"><draw:image xlink:href="Pictures/839c82f03e85e7bce7c5fc6c11f4e6d3.jpg" xlink:type="simple" xlink:show="embed" xlink:actuate="onLoad"/></draw:frame>Finestra "Impostazioni grafico"</text:p></draw:text-box></draw:frame></text:p>
      <text:p text:style-name="Text_20_body">
The panel is divided into two parts: the left panel allows you to add, edit and delete the colors of the selected curves; the panel on the right allows you to change the unit of measure, the display scales, the number of the selected curves in every direction with the function <text:span text:style-name="Emphasis"> “Worst” </text:span> and to choose whether to show the degrees in the display of the points.</text:p>
      <text:p text:style-name="Text_20_body">To add a color in the selected diagram is necessary:</text:p>
      <text:list text:style-name="List_20_1">
        <text:list-item>
          <text:p text:style-name="Text_20_body"> Press with the mouse, the  button <text:span text:style-name="Strong_20_Emphasis"> New </text:span>.</text:p>
        </text:list-item>
        <text:list-item>
          <text:p text:style-name="Text_20_body"> Select with the mouse the button <text:span text:style-name="Strong_20_Emphasis"> Color </text:span>; therefore, will appear the following figure:<text:line-break/></text:p>
        </text:list-item>
      </text:list>
      <text:p text:style-name="Text_20_body"><draw:frame draw:style-name="mediacenter" draw:name="Finestra &quot;Colore&quot; Legend" text:anchor-type="paragraph" draw:z-index="0" svg:width="3.96875cm"><draw:text-box><text:p text:style-name="legendcenter"><draw:frame draw:style-name="mediacenter" draw:name="Finestra &quot;Colore&quot;" text:anchor-type="paragraph" draw:z-index="0" svg:width="3.96875cm" svg:height="5.6885416666667cm"><draw:image xlink:href="Pictures/39d33e582f30683f8403f1ae26de9e16.jpg" xlink:type="simple" xlink:show="embed" xlink:actuate="onLoad"/></draw:frame>Finestra "Colore"</text:p></draw:text-box></draw:frame></text:p>
      <text:list text:style-name="List_20_1">
        <text:list-item>
          <text:p text:style-name="Text_20_body"> Choose a color with the mouse and press the button <text:span text:style-name="Strong_20_Emphasis">OK </text:span>;</text:p>
        </text:list-item>
        <text:list-item>
          <text:p text:style-name="Text_20_body"> Press the button <text:span text:style-name="Strong_20_Emphasis">Update</text:span>  to save the data.</text:p>
        </text:list-item>
      </text:list>
      <text:p text:style-name="Text_20_body">To change a color, you must:</text:p>
      <text:list text:style-name="List_20_1">
        <text:list-item>
          <text:p text:style-name="Text_20_body"> From the list select the color to change.</text:p>
        </text:list-item>
        <text:list-item>
          <text:p text:style-name="Text_20_body"> Press with the mouse the button <text:span text:style-name="Strong_20_Emphasis"> color </text:span>.</text:p>
        </text:list-item>
        <text:list-item>
          <text:p text:style-name="Text_20_body"> Choose a color with the mouse (see figure above) and press <text:span text:style-name="Strong_20_Emphasis">OK</text:span>.</text:p>
        </text:list-item>
        <text:list-item>
          <text:p text:style-name="Text_20_body"> Press <text:span text:style-name="Strong_20_Emphasis">Update</text:span>  to save the data.</text:p>
        </text:list-item>
      </text:list>
      <text:p text:style-name="Text_20_body">To delete a color, you must:</text:p>
      <text:list text:style-name="List_20_1">
        <text:list-item>
          <text:p text:style-name="Text_20_body"> Select, from the list, the color to delete.</text:p>
        </text:list-item>
        <text:list-item>
          <text:p text:style-name="Text_20_body"> Press with the mouse the  button <text:span text:style-name="Strong_20_Emphasis">Delete</text:span>  and respond <text:span text:style-name="Strong_20_Emphasis"> Yes </text:span> in the next confirmation message.</text:p>
        </text:list-item>
      </text:list>
      <text:p text:style-name="Text_20_body">
To exit the window press the mouse button  <text:span text:style-name="Strong_20_Emphasis">Confirm</text:span>.</text:p>
      <text:h text:style-name="Heading_20_2" text:outline-level="2"><text:bookmark-start text:name="options"/>Options<text:bookmark-end text:name="options"/></text:h>
      <text:p text:style-name="Text_20_body">To enter in the managements of the options , select ftom the menu <text:span text:style-name="Emphasis"><text:span text:style-name="Strong_20_Emphasis">Program Options</text:span></text:span> or push the key <text:span text:style-name="Strong_20_Emphasis">F11</text:span>.</text:p>
      <text:p text:style-name="Text_20_body"><draw:frame draw:style-name="mediacenter" draw:name="Finestra opzioni di programma Legend" text:anchor-type="paragraph" draw:z-index="0" svg:width="10.583333333333cm"><draw:text-box><text:p text:style-name="legendcenter"><draw:frame draw:style-name="mediacenter" draw:name="Finestra opzioni di programma" text:anchor-type="paragraph" draw:z-index="0" svg:width="10.583333333333cm" svg:height="8.1491666666667cm"><draw:image xlink:href="Pictures/f788530d8df8137e9367ef2eeb6e3d84.jpg" xlink:type="simple" xlink:show="embed" xlink:actuate="onLoad"/></draw:frame>Finestra opzioni di programma</text:p></draw:text-box></draw:frame></text:p>
      <text:p text:style-name="Text_20_body">The windows is divided in three panels: General, standard program and Advanced program. The first panel contain the general options of application, the other two the basic options of the program running.
</text:p>
      <text:h text:style-name="Heading_20_3" text:outline-level="3"><text:bookmark-start text:name="general"/>General<text:bookmark-end text:name="general"/></text:h>
      <text:p text:style-name="Text_20_body">
The options in this panel are for all tests regardless of the running program.</text:p>
      <text:h text:style-name="Heading_20_4" text:outline-level="4"><text:bookmark-start text:name="fault_detection"/>Fault detection<text:bookmark-end text:name="fault_detection"/></text:h>
      <text:h text:style-name="Heading_20_5" text:outline-level="5"><text:bookmark-start text:name="maximum_numbers_of_test_out_of_maximum_torque_range"/>Maximum numbers of test out of maximum torque range<text:bookmark-end text:name="maximum_numbers_of_test_out_of_maximum_torque_range"/></text:h>
      <text:p text:style-name="Text_20_body">The user can set the maximum number of diagrams out of range, exceeding the torque, which are automatically saved during testing in addition to those planned. The achievement of the maximum number programmed can  interrupt the test and wait  or continue without the failed component.</text:p>
      <text:h text:style-name="Heading_20_5" text:outline-level="5"><text:bookmark-start text:name="maximum_diagrams_with_errors_in_contacts"/>Maximum diagrams with errors in contacts<text:bookmark-end text:name="maximum_diagrams_with_errors_in_contacts"/></text:h>
      <text:p text:style-name="Text_20_body">The user can set the maximum number of diagrams with contacts errors, which are automatically saved during testing in addition to those planned. The achievement of the maximum number programmed can  interrupt the test and wait  or continue without the failed component. With the option <text:span text:style-name="Strong_20_Emphasis">Exclude detecting contact</text:span> the program continues without count them.</text:p>
      <text:h text:style-name="Heading_20_5" text:outline-level="5"><text:bookmark-start text:name="maximum_number_of_magnet-on_errors"/>Maximum number of magnet-on errors<text:bookmark-end text:name="maximum_number_of_magnet-on_errors"/></text:h>
      <text:p text:style-name="Text_20_body">The user can set the maximum number of leak tests with negative results, whether the component or the magnet. The achievement of the maximum number programmed can  interrupt the test and wait  or continue without the failed component. With the option <text:span text:style-name="Strong_20_Emphasis"> Exclude leakage detecting</text:span> the program continues without performing leak testing.</text:p>
      <text:h text:style-name="Heading_20_5" text:outline-level="5"><text:bookmark-start text:name="excluded_degree_from_the_limit_test"/>Excluded Degree from the limit test<text:bookmark-end text:name="excluded_degree_from_the_limit_test"/></text:h>
      <text:p text:style-name="Text_20_body">In performing the end limit test you must specify how many degrees, from the beginning and end of the rotation, should be excluded in the torque test limit. <text:span text:style-name="Strong_20_Emphasis">Important</text:span> this option must be set before the start of a test.</text:p>
      <text:h text:style-name="Heading_20_5" text:outline-level="5"><text:bookmark-start text:name="action_when_the_maximum_limit_errors_are_reached"/>Action when the maximum limit errors are reached<text:bookmark-end text:name="action_when_the_maximum_limit_errors_are_reached"/></text:h>
      <text:p text:style-name="Text_20_body">It indicates the action to take if a component reaches the maximum number of errors in the Torque or in the contacts detection:</text:p>
      <text:list text:style-name="List_20_1">
        <text:list-item>
          <text:p text:style-name="Text_20_body"> <text:span text:style-name="Strong_20_Emphasis"> Stop testing: </text:span> stop testing without any action;</text:p>
        </text:list-item>
        <text:list-item>
          <text:p text:style-name="Text_20_body"> <text:span text:style-name="Strong_20_Emphasis"> Stop place: </text:span> interrupted testing of the tap in error and continues testing the remaining components;</text:p>
        </text:list-item>
        <text:list-item>
          <text:p text:style-name="Text_20_body"> <text:span text:style-name="Strong_20_Emphasis"> Exclude and continues: </text:span> excludes the failed component (losing all data) and continues testing the remaining components.</text:p>
        </text:list-item>
      </text:list>
      <text:h text:style-name="Heading_20_3" text:outline-level="3"><text:bookmark-start text:name="check_voltage_absence"/>Check voltage absence<text:bookmark-end text:name="check_voltage_absence"/></text:h>
      <text:h text:style-name="Heading_20_5" text:outline-level="5"><text:bookmark-start text:name="restart_the_test_when_the_power_come_back"/>Restart the test when the power come back<text:bookmark-end text:name="restart_the_test_when_the_power_come_back"/></text:h>
      <text:p text:style-name="Text_20_body">Your system, except the oven, is powered by an UPS. When the power fail , the system continue to work , until reach the first instruction of the cicle, (normally at the zero position) , stop the test and wait the power return. By selecting this option, the PC stops the test untill the communication with the oven is in error.The program will wait for the power come back to resume the testing of components.</text:p>
      <text:h text:style-name="Heading_20_3" text:outline-level="3"><text:bookmark-start text:name="standard_program1"/>Standard Program<text:bookmark-end text:name="standard_program1"/></text:h>
      <text:p text:style-name="Text_20_body">The Options on this panel affect only the Standard Programs.</text:p>
      <text:h text:style-name="Heading_20_4" text:outline-level="4"><text:bookmark-start text:name="control_of_the_oven_temperature"/>Control of the Oven Temperature<text:bookmark-end text:name="control_of_the_oven_temperature"/></text:h>
      <text:h text:style-name="Heading_20_5" text:outline-level="5"><text:bookmark-start text:name="temperature_setpoint"/>Temperature Setpoint<text:bookmark-end text:name="temperature_setpoint"/></text:h>
      <text:p text:style-name="Text_20_body">The first two options, if enabled, affect the duration of the test , at every change of set Point, it stops the execution and wait that the temperature of the oven reaches the setpoint established.
The first option affects the passage from one cycle cold to a hot cycle, the second instead interacts in passing from one cycle cold to warm. Each option provides a range that can be increased to decrease the wait.</text:p>
      <text:h text:style-name="Heading_20_5" text:outline-level="5"><text:bookmark-start text:name="open_the_door_during_the_cooling"/>Open the door during the cooling<text:bookmark-end text:name="open_the_door_during_the_cooling"/></text:h>
      <text:p text:style-name="Text_20_body">It enable the door opening during the cooling phas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open door option is not present</text:p>
          </table:table-cell>
        </table:table-row>
      </table:table>
      <text:h text:style-name="Heading_20_5" text:outline-level="5"><text:bookmark-start text:name="use_of_the_additional_fan_for_cooling"/>Use of the additional fan for cooling<text:bookmark-end text:name="use_of_the_additional_fan_for_cooling"/></text:h>
      <text:p text:style-name="Text_20_body">If it is enabled , during the cooling phase , turn on the additional fan to speed up the process.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fan is not present</text:p>
          </table:table-cell>
        </table:table-row>
      </table:table>
      <text:h text:style-name="Heading_20_5" text:outline-level="5"><text:bookmark-start text:name="turn_on_the_additional_resistor"/>Turn on the additional resistor<text:bookmark-end text:name="turn_on_the_additional_resistor"/></text:h>
      <text:p text:style-name="Text_20_body">If it is enabled , during the heating phase , turn on the additional resistor to speed up the heating process. When reached the Set Point temperature less the value set , the resistor is disabled and it is never used until the next heating cicle.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resistor is not present</text:p>
          </table:table-cell>
        </table:table-row>
      </table:table>
      <text:h text:style-name="Heading_20_4" text:outline-level="4"><text:bookmark-start text:name="movements"/>Movements<text:bookmark-end text:name="movements"/></text:h>
      <text:h text:style-name="Heading_20_5" text:outline-level="5"><text:bookmark-start text:name="unlock_the_motor_at_the_end_of_motion"/>Unlock the motor at the end of motion<text:bookmark-end text:name="unlock_the_motor_at_the_end_of_motion"/></text:h>
      <text:p text:style-name="Text_20_body">If this option is selected, after the rotation, the motor remains free to turn. In performing of the end stop tests it is preferable to leave the motors held by disabling this option to avoid losing the position.</text:p>
      <text:h text:style-name="Heading_20_5" text:outline-level="5"><text:bookmark-start text:name="speed_of_torque_detection_degree_second"/>Speed of torque detection (degree/second)<text:bookmark-end text:name="speed_of_torque_detection_degree_second"/></text:h>
      <text:p text:style-name="Text_20_body">You can set the speed of rotation of the component in the torque data logging. The default is 20 degrees / second which allows for about 2 readings for each degree. You can select or the same speed of test or a lower speed. Note: The torque depends on the speed of rotation. </text:p>
      <text:h text:style-name="Heading_20_5" text:outline-level="5"><text:bookmark-start text:name="move_the_motor_to_find_the_start_position"/>Move the motor to find the start position<text:bookmark-end text:name="move_the_motor_to_find_the_start_position"/></text:h>
      <text:p text:style-name="Text_20_body">The user can also choose to run the movement to find the initial position of the component, at the start of test. The search is performed by rotating the component clockwise. Obviously, the component must provide a limit.</text:p>
      <text:h text:style-name="Heading_20_5" text:outline-level="5"><text:bookmark-start text:name="stop_the_movement_before_the_limit"/>Stop the movement before the limit<text:bookmark-end text:name="stop_the_movement_before_the_limit"/></text:h>
      <text:p text:style-name="Text_20_body">Because after many cycles running  at the end of rotation,it canarise problems in the component, you can set how many degrees the rotation is stopped before the rotation limit.
By entering a value different than 0, the test of end limit will be executed only during the cycles of torque detection , for all other cicles , teh rotation will be stopped early based on the value entered.</text:p>
      <text:h text:style-name="Heading_20_5" text:outline-level="5"><text:bookmark-start text:name="exclude_pressure_in_the_return_phase"/>Exclude pressure in the return phase<text:bookmark-end text:name="exclude_pressure_in_the_return_phase"/></text:h>
      <text:p text:style-name="Text_20_body">Activating this Option, it is disabled the pressure of the tap during the movement to return to the starting position. The option affects all cycles of testing during which it is programmed to release the valve in the open position.</text:p>
      <text:h text:style-name="Heading_20_5" text:outline-level="5"><text:bookmark-start text:name="time_necessary_to_complete_the_push_command"/>Time necessary to complete the push command<text:bookmark-end text:name="time_necessary_to_complete_the_push_command"/></text:h>
      <text:p text:style-name="Text_20_body">Time necessary to complete the push movement, before to start the rotation phse. The value is in milliseconds. Usually the time is 500 ms , but it is recommended 1000 ms. </text:p>
      <text:h text:style-name="Heading_20_3" text:outline-level="3"><text:bookmark-start text:name="enhanced_programs"/>Enhanced Programs<text:bookmark-end text:name="enhanced_programs"/></text:h>
      <text:p text:style-name="Text_20_body">The options in this panel affect only the execution of enhanced programs.</text:p>
      <text:h text:style-name="Heading_20_4" text:outline-level="4"><text:bookmark-start text:name="blocks"/>Blocks<text:bookmark-end text:name="blocks"/></text:h>
      <text:h text:style-name="Heading_20_5" text:outline-level="5"><text:bookmark-start text:name="disable_all_the_comands_of_the_oven"/>Disable all the comands of the oven<text:bookmark-end text:name="disable_all_the_comands_of_the_oven"/></text:h>
      <text:p text:style-name="Text_20_body">
This option allows to ignore all the commands of the oven, both setting (setpoint position airflap, ventilation) and the standby temperature.</text:p>
      <text:h text:style-name="Heading_20_5" text:outline-level="5"><text:bookmark-start text:name="esxlude_waiting"/>Esxlude waiting<text:bookmark-end text:name="esxlude_waiting"/></text:h>
      <text:p text:style-name="Text_20_body">
With this option the program ignore all the waiting commands.</text:p>
      <text:h text:style-name="Heading_20_5" text:outline-level="5"><text:bookmark-start text:name="turn_on_additional_fan_cooling_with_door_open"/>Turn on additional fan cooling with door open<text:bookmark-end text:name="turn_on_additional_fan_cooling_with_door_open"/></text:h>
      <text:p text:style-name="Text_20_body">Se abilitata durante la fase di raffreddamento in concomitanza dell'apertura della porta accende la ventola supplementare per velocizzare il processo.
If enabled, during the cooling fase, when the door is open, turn on the fan to speed up the cooling.</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The option could be ignored if the fan is not present</text:p>
          </table:table-cell>
        </table:table-row>
      </table:table>
      <text:h text:style-name="Heading_20_5" text:outline-level="5"><text:bookmark-start text:name="turn_on_the_extra_heating_resistor_to_reach_the_set_point"/>Turn on the extra heating resistor to reach the set point<text:bookmark-end text:name="turn_on_the_extra_heating_resistor_to_reach_the_set_point"/></text:h>
      <text:p text:style-name="Text_20_body">
If enabled during the phase of  Heating , it turn on an extra resistor to reach faster the setpoint.
Once the temperature is reached, the resistor is no longer used until the next command that set the oven temperatur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It could be ignored if resistor is not present</text:p>
          </table:table-cell>
        </table:table-row>
      </table:table>
      <text:h text:style-name="Heading_20_3" text:outline-level="3"><text:bookmark-start text:name="oven_options"/>Oven Options<text:bookmark-end text:name="oven_options"/></text:h>
      <text:p text:style-name="Text_20_body">
The working mode of the oven can be changed from a control panel in the main screen of the program.</text:p>
      <text:p text:style-name="Text_20_body"><draw:frame draw:style-name="mediacenter" draw:name=" Oven Panel Legend" text:anchor-type="paragraph" draw:z-index="0" svg:width="3.96875cm"><draw:text-box><text:p text:style-name="legendcenter"><draw:frame draw:style-name="mediacenter" draw:name=" Oven Panel" text:anchor-type="paragraph" draw:z-index="0" svg:width="3.96875cm" svg:height="3.7041666666667cm"><draw:image xlink:href="Pictures/a190894513036b1ddcc9813b2bbbcb96.png" xlink:type="simple" xlink:show="embed" xlink:actuate="onLoad"/></draw:frame> Oven Panel</text:p></draw:text-box></draw:frame></text:p>
      <text:p text:style-name="Text_20_body">
The oven can works in two modes:Automatic and Manual. To select one or the other option , push the key <text:span text:style-name="Strong_20_Emphasis">Auto</text:span> o <text:span text:style-name="Strong_20_Emphasis">Manual</text:span> and answer <text:span text:style-name="Strong_20_Emphasis">Yes</text:span> to the confirm message.</text:p>
      <text:h text:style-name="Heading_20_4" text:outline-level="4"><text:bookmark-start text:name="automatic_mode"/>Automatic Mode<text:bookmark-end text:name="automatic_mode"/></text:h>
      <text:p text:style-name="Text_20_body">The oven temperature change in correspondence to the steps or the commands of the test programs. 
</text:p>
      <text:h text:style-name="Heading_20_4" text:outline-level="4"><text:bookmark-start text:name="manual_mode"/>Manual Mode<text:bookmark-end text:name="manual_mode"/></text:h>
      <text:p text:style-name="Text_20_body">The temperature and ventilation of the oven remain stable as values set manually by the operator during the execution of the standard programs that provide step at different temperatures or enhanced programs with  commands that controls temperature and ventalation. Even the arm to open and to close  the door, remains stationary in its current position.
In this mode to change the temperature of the oven set the desired setpoint temperature  in the field “Temperature set” and press the <text:span text:style-name="Strong_20_Emphasis">OK</text:span> button .
</text:p>
      <text:h text:style-name="Heading_20_4" text:outline-level="4"><text:bookmark-start text:name="manual_regulations"/>Manual Regulations<text:bookmark-end text:name="manual_regulations"/></text:h>
      <text:p text:style-name="Text_20_body">In manual mode, you can make the following adjustments:</text:p>
      <text:list text:style-name="List_20_1">
        <text:list-item>
          <text:p text:style-name="Text_20_body"> Ventilation;</text:p>
        </text:list-item>
        <text:list-item>
          <text:p text:style-name="Text_20_body"> Nozzle cooling;</text:p>
        </text:list-item>
        <text:list-item>
          <text:p text:style-name="Text_20_body"> Opening door.</text:p>
        </text:list-item>
      </text:list>
      <text:p text:style-name="Text_20_body">To access the panel settings, press the corresponding button of the options and select the button <text:span text:style-name="Strong_20_Emphasis">Confirm</text:span> to apply your changes or the <text:span text:style-name="Strong_20_Emphasis">Cancel</text:span> button to exit.</text:p>
      <text:p text:style-name="Text_20_body"><draw:frame draw:style-name="mediacenter" draw:name="Finestra &quot;Opzioni forno&quot; Legend" text:anchor-type="paragraph" draw:z-index="0" svg:width="3.96875cm"><draw:text-box><text:p text:style-name="legendcenter"><draw:frame draw:style-name="mediacenter" draw:name="Finestra &quot;Opzioni forno&quot;" text:anchor-type="paragraph" draw:z-index="0" svg:width="3.96875cm" svg:height="4.0745833333333cm"><draw:image xlink:href="Pictures/b9636ff4662e9c8368bf076ebc5c45de.jpg" xlink:type="simple" xlink:show="embed" xlink:actuate="onLoad"/></draw:frame>Finestra "Opzioni forno"</text:p></draw:text-box></draw:frame></text:p>
      <text:h text:style-name="Heading_20_1" text:outline-level="1"><text:bookmark-start text:name="events"/>Events<text:bookmark-end text:name="events"/></text:h>
      <text:p text:style-name="Text_20_body">The program includes a register which stores any errors that may occur.
Each fault is signaled to the operator by  a message in which they are given an identification number and a brief description of the error. The same information is also stored in a register.
Errors that occur during the execution of automatic procedures can not be communicated to the operator via message but are still stored in the registry.
</text:p>
      <text:h text:style-name="Heading_20_2" text:outline-level="2"><text:bookmark-start text:name="view"/>View<text:bookmark-end text:name="view"/></text:h>
      <text:p text:style-name="Text_20_body">To consult the Events list click with the mouse in the menu <text:span text:style-name="Emphasis">File » Events » View</text:span> or push the button from the toolbar:</text:p>
      <text:p text:style-name="Text_20_body"><draw:frame draw:style-name="mediacenter" draw:name="" text:anchor-type="paragraph" draw:z-index="0" svg:width="0.84666666666667cm" svg:height="0.84666666666667cm"><draw:image xlink:href="Pictures/ce8e434df5a59ec59fe1029bc3faeb6c.png" xlink:type="simple" xlink:show="embed" xlink:actuate="onLoad"/></draw:frame></text:p>
      <text:p text:style-name="Text_20_body">Il program display the following panel:</text:p>
      <text:p text:style-name="Text_20_body"><draw:frame draw:style-name="mediacenter" draw:name="Finestra &quot;Events&quot; Legend" text:anchor-type="paragraph" draw:z-index="0" svg:width="10.583333333333cm"><draw:text-box><text:p text:style-name="legendcenter"><draw:frame draw:style-name="mediacenter" draw:name="Finestra &quot;Events&quot;" text:anchor-type="paragraph" draw:z-index="0" svg:width="10.583333333333cm" svg:height="6.9320833333333cm"><draw:image xlink:href="Pictures/bc096d60e7b26ece37afc579f4c69ffe.jpg" xlink:type="simple" xlink:show="embed" xlink:actuate="onLoad"/></draw:frame>Finestra "Events"</text:p></draw:text-box></draw:frame></text:p>
      <text:p text:style-name="Text_20_body">You can find three types of events according to their importance:</text:p>
      <text:list text:style-name="List_20_1">
        <text:list-item>
          <text:p text:style-name="Text_20_body"> Error</text:p>
        </text:list-item>
        <text:list-item>
          <text:p text:style-name="Text_20_body"> Notice</text:p>
        </text:list-item>
        <text:list-item>
          <text:p text:style-name="Text_20_body"> Information</text:p>
        </text:list-item>
      </text:list>
      <text:p text:style-name="Text_20_body">
Double-clicking on an event you can view the entire message in the event that the window is not wide enough.</text:p>
      <text:h text:style-name="Heading_20_2" text:outline-level="2"><text:bookmark-start text:name="deleting"/>Deleting<text:bookmark-end text:name="deleting"/></text:h>
      <text:p text:style-name="Text_20_body">To clear the event log you must select the menu <text:span text:style-name="Emphasis">File » Events » Empty</text:span> and answer <text:span text:style-name="Strong_20_Emphasis">Yes</text:span> to the following confirm message.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highlight.1" style:family="text">
      <style:text-properties fo:color="#009900"/>
    </style:style>
    <style:style style:name="highlight.2" style:family="text">
      <style:text-properties fo:color="#000000" fo:font-weight="bold"/>
    </style:style>
    <style:style style:name="highlight.3" style:family="text">
      <style:text-properties fo:color="#000066"/>
    </style:style>
    <style:style style:name="highlight.4" style:family="text">
      <style:text-properties fo:color="#ff0000"/>
    </style:style>
    <style:style style:name="highlight.5" style:family="text">
      <style:text-properties fo:color="#000066"/>
    </style:style>
    <style:style style:name="highlight.6" style:family="text">
      <style:text-properties fo:color="#ff0000"/>
    </style:style>
    <style:style style:name="highlight.7" style:family="text">
      <style:text-properties fo:color="#000000" fo:font-weight="bold"/>
    </style:style>
    <style:style style:name="highlight.8" style:family="text">
      <style:text-properties fo:color="#009900"/>
    </style:style>
    <style:style style:name="highlight.9" style:family="text">
      <style:text-properties fo:color="#000000" fo:font-weight="bold"/>
    </style:style>
    <style:style style:name="highlight.10" style:family="text">
      <style:text-properties fo:color="#000000" fo:font-weight="bold"/>
    </style:style>
    <style:style style:name="highlight.11" style:family="text">
      <style:text-properties fo:color="#009900"/>
    </style:style>
    <style:style style:name="highlight.12" style:family="text">
      <style:text-properties fo:color="#000000" fo:font-weight="bold"/>
    </style:style>
    <style:style style:name="highlight.13" style:family="text">
      <style:text-properties fo:color="#000000" fo:font-weight="bold"/>
    </style:style>
    <style:style style:name="highlight.14" style:family="text">
      <style:text-properties fo:color="#808080" fo:font-style="italic"/>
    </style:style>
    <style:style style:name="highlight.15" style:family="text">
      <style:text-properties fo:color="#009900"/>
    </style:style>
    <style:style style:name="highlight.16" style:family="text">
      <style:text-properties fo:color="#000000" fo:font-weight="bold"/>
    </style:style>
    <style:style style:name="highlight.17" style:family="text">
      <style:text-properties fo:color="#000066"/>
    </style:style>
    <style:style style:name="highlight.18" style:family="text">
      <style:text-properties fo:color="#ff0000"/>
    </style:style>
    <style:style style:name="highlight.19" style:family="text">
      <style:text-properties fo:color="#000066"/>
    </style:style>
    <style:style style:name="highlight.20" style:family="text">
      <style:text-properties fo:color="#ff0000"/>
    </style:style>
    <style:style style:name="highlight.21" style:family="text">
      <style:text-properties fo:color="#000000" fo:font-weight="bold"/>
    </style:style>
    <style:style style:name="highlight.22" style:family="text">
      <style:text-properties fo:color="#000000" fo:font-weight="bold"/>
    </style:style>
    <style:style style:name="highlight.23" style:family="text">
      <style:text-properties fo:color="#000000" fo:font-weight="bold"/>
    </style:style>
    <style:style style:name="highlight.24" style:family="text">
      <style:text-properties fo:color="#808080" fo:font-style="italic"/>
    </style:style>
    <style:style style:name="highlight.25" style:family="text">
      <style:text-properties fo:color="#009900"/>
    </style:style>
    <style:style style:name="highlight.26" style:family="text">
      <style:text-properties fo:color="#000000" fo:font-weight="bold"/>
    </style:style>
    <style:style style:name="highlight.27" style:family="text">
      <style:text-properties fo:color="#000066"/>
    </style:style>
    <style:style style:name="highlight.28" style:family="text">
      <style:text-properties fo:color="#ff0000"/>
    </style:style>
    <style:style style:name="highlight.29" style:family="text">
      <style:text-properties fo:color="#000066"/>
    </style:style>
    <style:style style:name="highlight.30" style:family="text">
      <style:text-properties fo:color="#ff0000"/>
    </style:style>
    <style:style style:name="highlight.31" style:family="text">
      <style:text-properties fo:color="#000000" fo:font-weight="bold"/>
    </style:style>
    <style:style style:name="highlight.32" style:family="text">
      <style:text-properties fo:color="#000000" fo:font-weight="bold"/>
    </style:style>
    <style:style style:name="highlight.33" style:family="text">
      <style:text-properties fo:color="#000000" fo:font-weight="bold"/>
    </style:style>
    <style:style style:name="highlight.34" style:family="text">
      <style:text-properties fo:color="#808080" fo:font-style="italic"/>
    </style:style>
    <style:style style:name="highlight.35" style:family="text">
      <style:text-properties fo:color="#009900"/>
    </style:style>
    <style:style style:name="highlight.36" style:family="text">
      <style:text-properties fo:color="#000000" fo:font-weight="bold"/>
    </style:style>
    <style:style style:name="highlight.37" style:family="text">
      <style:text-properties fo:color="#000066"/>
    </style:style>
    <style:style style:name="highlight.38" style:family="text">
      <style:text-properties fo:color="#ff0000"/>
    </style:style>
    <style:style style:name="highlight.39" style:family="text">
      <style:text-properties fo:color="#000066"/>
    </style:style>
    <style:style style:name="highlight.40" style:family="text">
      <style:text-properties fo:color="#ff0000"/>
    </style:style>
    <style:style style:name="highlight.41" style:family="text">
      <style:text-properties fo:color="#000000" fo:font-weight="bold"/>
    </style:style>
    <style:style style:name="highlight.42" style:family="text">
      <style:text-properties fo:color="#000000" fo:font-weight="bold"/>
    </style:style>
    <style:style style:name="highlight.43" style:family="text">
      <style:text-properties fo:color="#000000" fo:font-weight="bold"/>
    </style:style>
    <style:style style:name="highlight.44" style:family="text">
      <style:text-properties fo:color="#808080" fo:font-style="italic"/>
    </style:style>
    <style:style style:name="highlight.45" style:family="text">
      <style:text-properties fo:color="#009900"/>
    </style:style>
    <style:style style:name="highlight.46" style:family="text">
      <style:text-properties fo:color="#000000" fo:font-weight="bold"/>
    </style:style>
    <style:style style:name="highlight.47" style:family="text">
      <style:text-properties fo:color="#000066"/>
    </style:style>
    <style:style style:name="highlight.48" style:family="text">
      <style:text-properties fo:color="#ff0000"/>
    </style:style>
    <style:style style:name="highlight.49" style:family="text">
      <style:text-properties fo:color="#000066"/>
    </style:style>
    <style:style style:name="highlight.50" style:family="text">
      <style:text-properties fo:color="#ff0000"/>
    </style:style>
    <style:style style:name="highlight.51" style:family="text">
      <style:text-properties fo:color="#000000" fo:font-weight="bold"/>
    </style:style>
    <style:style style:name="highlight.52" style:family="text">
      <style:text-properties fo:color="#000000" fo:font-weight="bold"/>
    </style:style>
    <style:style style:name="highlight.53" style:family="text">
      <style:text-properties fo:color="#000000" fo:font-weight="bold"/>
    </style:style>
    <style:style style:name="highlight.54" style:family="text">
      <style:text-properties fo:color="#009900"/>
    </style:style>
    <style:style style:name="highlight.55" style:family="text">
      <style:text-properties fo:color="#000000" fo:font-weight="bold"/>
    </style:style>
    <style:style style:name="highlight.56" style:family="text">
      <style:text-properties fo:color="#000066"/>
    </style:style>
    <style:style style:name="highlight.57" style:family="text">
      <style:text-properties fo:color="#ff0000"/>
    </style:style>
    <style:style style:name="highlight.58" style:family="text">
      <style:text-properties fo:color="#000066"/>
    </style:style>
    <style:style style:name="highlight.59" style:family="text">
      <style:text-properties fo:color="#ff0000"/>
    </style:style>
    <style:style style:name="highlight.60" style:family="text">
      <style:text-properties fo:color="#000000" fo:font-weight="bold"/>
    </style:style>
    <style:style style:name="highlight.61" style:family="text">
      <style:text-properties fo:color="#000000" fo:font-weight="bold"/>
    </style:style>
    <style:style style:name="highlight.62" style:family="text">
      <style:text-properties fo:color="#000000" fo:font-weight="bold"/>
    </style:style>
    <style:style style:name="highlight.63" style:family="text">
      <style:text-properties fo:color="#808080" fo:font-style="italic"/>
    </style:style>
    <style:style style:name="highlight.64" style:family="text">
      <style:text-properties fo:color="#009900"/>
    </style:style>
    <style:style style:name="highlight.65" style:family="text">
      <style:text-properties fo:color="#000000" fo:font-weight="bold"/>
    </style:style>
    <style:style style:name="highlight.66" style:family="text">
      <style:text-properties fo:color="#000066"/>
    </style:style>
    <style:style style:name="highlight.67" style:family="text">
      <style:text-properties fo:color="#ff0000"/>
    </style:style>
    <style:style style:name="highlight.68" style:family="text">
      <style:text-properties fo:color="#000066"/>
    </style:style>
    <style:style style:name="highlight.69" style:family="text">
      <style:text-properties fo:color="#ff0000"/>
    </style:style>
    <style:style style:name="highlight.70" style:family="text">
      <style:text-properties fo:color="#000000" fo:font-weight="bold"/>
    </style:style>
    <style:style style:name="highlight.71" style:family="text">
      <style:text-properties fo:color="#000000" fo:font-weight="bold"/>
    </style:style>
    <style:style style:name="highlight.72" style:family="text">
      <style:text-properties fo:color="#000000" fo:font-weight="bold"/>
    </style:style>
    <style:style style:name="highlight.73" style:family="text">
      <style:text-properties fo:color="#808080" fo:font-style="italic"/>
    </style:style>
    <style:style style:name="highlight.74" style:family="text">
      <style:text-properties fo:color="#009900"/>
    </style:style>
    <style:style style:name="highlight.75" style:family="text">
      <style:text-properties fo:color="#000000" fo:font-weight="bold"/>
    </style:style>
    <style:style style:name="highlight.76" style:family="text">
      <style:text-properties fo:color="#000066"/>
    </style:style>
    <style:style style:name="highlight.77" style:family="text">
      <style:text-properties fo:color="#ff0000"/>
    </style:style>
    <style:style style:name="highlight.78" style:family="text">
      <style:text-properties fo:color="#000066"/>
    </style:style>
    <style:style style:name="highlight.79" style:family="text">
      <style:text-properties fo:color="#ff0000"/>
    </style:style>
    <style:style style:name="highlight.80" style:family="text">
      <style:text-properties fo:color="#000000" fo:font-weight="bold"/>
    </style:style>
    <style:style style:name="highlight.81" style:family="text">
      <style:text-properties fo:color="#000000" fo:font-weight="bold"/>
    </style:style>
    <style:style style:name="highlight.82" style:family="text">
      <style:text-properties fo:color="#000000" fo:font-weight="bold"/>
    </style:style>
    <style:style style:name="highlight.83" style:family="text">
      <style:text-properties fo:color="#808080" fo:font-style="italic"/>
    </style:style>
    <style:style style:name="highlight.84" style:family="text">
      <style:text-properties fo:color="#009900"/>
    </style:style>
    <style:style style:name="highlight.85" style:family="text">
      <style:text-properties fo:color="#000000" fo:font-weight="bold"/>
    </style:style>
    <style:style style:name="highlight.86" style:family="text">
      <style:text-properties fo:color="#000066"/>
    </style:style>
    <style:style style:name="highlight.87" style:family="text">
      <style:text-properties fo:color="#ff0000"/>
    </style:style>
    <style:style style:name="highlight.88" style:family="text">
      <style:text-properties fo:color="#000066"/>
    </style:style>
    <style:style style:name="highlight.89" style:family="text">
      <style:text-properties fo:color="#ff0000"/>
    </style:style>
    <style:style style:name="highlight.90" style:family="text">
      <style:text-properties fo:color="#000000" fo:font-weight="bold"/>
    </style:style>
    <style:style style:name="highlight.91" style:family="text">
      <style:text-properties fo:color="#000000" fo:font-weight="bold"/>
    </style:style>
    <style:style style:name="highlight.92" style:family="text">
      <style:text-properties fo:color="#000000" fo:font-weight="bold"/>
    </style:style>
    <style:style style:name="highlight.93" style:family="text">
      <style:text-properties fo:color="#808080" fo:font-style="italic"/>
    </style:style>
    <style:style style:name="highlight.94" style:family="text">
      <style:text-properties fo:color="#009900"/>
    </style:style>
    <style:style style:name="highlight.95" style:family="text">
      <style:text-properties fo:color="#000000" fo:font-weight="bold"/>
    </style:style>
    <style:style style:name="highlight.96" style:family="text">
      <style:text-properties fo:color="#000066"/>
    </style:style>
    <style:style style:name="highlight.97" style:family="text">
      <style:text-properties fo:color="#ff0000"/>
    </style:style>
    <style:style style:name="highlight.98" style:family="text">
      <style:text-properties fo:color="#000066"/>
    </style:style>
    <style:style style:name="highlight.99" style:family="text">
      <style:text-properties fo:color="#ff0000"/>
    </style:style>
    <style:style style:name="highlight.100" style:family="text">
      <style:text-properties fo:color="#000000" fo:font-weight="bold"/>
    </style:style>
    <style:style style:name="highlight.101" style:family="text">
      <style:text-properties fo:color="#000000" fo:font-weight="bold"/>
    </style:style>
    <style:style style:name="highlight.102" style:family="text">
      <style:text-properties fo:color="#000000" fo:font-weight="bold"/>
    </style:style>
    <style:style style:name="highlight.103" style:family="text">
      <style:text-properties fo:color="#009900"/>
    </style:style>
    <style:style style:name="highlight.104" style:family="text">
      <style:text-properties fo:color="#000000" fo:font-weight="bold"/>
    </style:style>
    <style:style style:name="highlight.105" style:family="text">
      <style:text-properties fo:color="#000066"/>
    </style:style>
    <style:style style:name="highlight.106" style:family="text">
      <style:text-properties fo:color="#ff0000"/>
    </style:style>
    <style:style style:name="highlight.107" style:family="text">
      <style:text-properties fo:color="#000066"/>
    </style:style>
    <style:style style:name="highlight.108" style:family="text">
      <style:text-properties fo:color="#ff0000"/>
    </style:style>
    <style:style style:name="highlight.109" style:family="text">
      <style:text-properties fo:color="#000000" fo:font-weight="bold"/>
    </style:style>
    <style:style style:name="highlight.110" style:family="text">
      <style:text-properties fo:color="#000000" fo:font-weight="bold"/>
    </style:style>
    <style:style style:name="highlight.111" style:family="text">
      <style:text-properties fo:color="#000000" fo:font-weight="bold"/>
    </style:style>
    <style:style style:name="highlight.112" style:family="text">
      <style:text-properties fo:color="#808080" fo:font-style="italic"/>
    </style:style>
    <style:style style:name="highlight.113" style:family="text">
      <style:text-properties fo:color="#009900"/>
    </style:style>
    <style:style style:name="highlight.114" style:family="text">
      <style:text-properties fo:color="#000000" fo:font-weight="bold"/>
    </style:style>
    <style:style style:name="highlight.115" style:family="text">
      <style:text-properties fo:color="#000066"/>
    </style:style>
    <style:style style:name="highlight.116" style:family="text">
      <style:text-properties fo:color="#ff0000"/>
    </style:style>
    <style:style style:name="highlight.117" style:family="text">
      <style:text-properties fo:color="#000066"/>
    </style:style>
    <style:style style:name="highlight.118" style:family="text">
      <style:text-properties fo:color="#ff0000"/>
    </style:style>
    <style:style style:name="highlight.119" style:family="text">
      <style:text-properties fo:color="#000000" fo:font-weight="bold"/>
    </style:style>
    <style:style style:name="highlight.120" style:family="text">
      <style:text-properties fo:color="#000000" fo:font-weight="bold"/>
    </style:style>
    <style:style style:name="highlight.121" style:family="text">
      <style:text-properties fo:color="#000000" fo:font-weight="bold"/>
    </style:style>
    <style:style style:name="highlight.122" style:family="text">
      <style:text-properties fo:color="#808080" fo:font-style="italic"/>
    </style:style>
    <style:style style:name="highlight.123" style:family="text">
      <style:text-properties fo:color="#009900"/>
    </style:style>
    <style:style style:name="highlight.124" style:family="text">
      <style:text-properties fo:color="#000000" fo:font-weight="bold"/>
    </style:style>
    <style:style style:name="highlight.125" style:family="text">
      <style:text-properties fo:color="#000066"/>
    </style:style>
    <style:style style:name="highlight.126" style:family="text">
      <style:text-properties fo:color="#ff0000"/>
    </style:style>
    <style:style style:name="highlight.127" style:family="text">
      <style:text-properties fo:color="#000066"/>
    </style:style>
    <style:style style:name="highlight.128" style:family="text">
      <style:text-properties fo:color="#ff0000"/>
    </style:style>
    <style:style style:name="highlight.129" style:family="text">
      <style:text-properties fo:color="#000000" fo:font-weight="bold"/>
    </style:style>
    <style:style style:name="highlight.130" style:family="text">
      <style:text-properties fo:color="#000000" fo:font-weight="bold"/>
    </style:style>
    <style:style style:name="highlight.131" style:family="text">
      <style:text-properties fo:color="#000000" fo:font-weight="bold"/>
    </style:style>
    <style:style style:name="highlight.132" style:family="text">
      <style:text-properties fo:color="#808080" fo:font-style="italic"/>
    </style:style>
    <style:style style:name="highlight.133" style:family="text">
      <style:text-properties fo:color="#009900"/>
    </style:style>
    <style:style style:name="highlight.134" style:family="text">
      <style:text-properties fo:color="#000000" fo:font-weight="bold"/>
    </style:style>
    <style:style style:name="highlight.135" style:family="text">
      <style:text-properties fo:color="#000066"/>
    </style:style>
    <style:style style:name="highlight.136" style:family="text">
      <style:text-properties fo:color="#ff0000"/>
    </style:style>
    <style:style style:name="highlight.137" style:family="text">
      <style:text-properties fo:color="#000066"/>
    </style:style>
    <style:style style:name="highlight.138" style:family="text">
      <style:text-properties fo:color="#ff0000"/>
    </style:style>
    <style:style style:name="highlight.139" style:family="text">
      <style:text-properties fo:color="#000000" fo:font-weight="bold"/>
    </style:style>
    <style:style style:name="highlight.140" style:family="text">
      <style:text-properties fo:color="#808080" fo:font-style="italic"/>
    </style:style>
    <style:style style:name="highlight.141" style:family="text">
      <style:text-properties fo:color="#009900"/>
    </style:style>
    <style:style style:name="highlight.142" style:family="text">
      <style:text-properties fo:color="#000000" fo:font-weight="bold"/>
    </style:style>
    <style:style style:name="highlight.143" style:family="text">
      <style:text-properties fo:color="#000066"/>
    </style:style>
    <style:style style:name="highlight.144" style:family="text">
      <style:text-properties fo:color="#ff0000"/>
    </style:style>
    <style:style style:name="highlight.145" style:family="text">
      <style:text-properties fo:color="#000066"/>
    </style:style>
    <style:style style:name="highlight.146" style:family="text">
      <style:text-properties fo:color="#ff0000"/>
    </style:style>
    <style:style style:name="highlight.147" style:family="text">
      <style:text-properties fo:color="#000000" fo:font-weight="bold"/>
    </style:style>
    <style:style style:name="highlight.148" style:family="text">
      <style:text-properties fo:color="#808080" fo:font-style="italic"/>
    </style:style>
    <style:style style:name="highlight.149" style:family="text">
      <style:text-properties fo:color="#009900"/>
    </style:style>
    <style:style style:name="highlight.150" style:family="text">
      <style:text-properties fo:color="#000000" fo:font-weight="bold"/>
    </style:style>
    <style:style style:name="highlight.151" style:family="text">
      <style:text-properties fo:color="#000066"/>
    </style:style>
    <style:style style:name="highlight.152" style:family="text">
      <style:text-properties fo:color="#ff0000"/>
    </style:style>
    <style:style style:name="highlight.153" style:family="text">
      <style:text-properties fo:color="#000066"/>
    </style:style>
    <style:style style:name="highlight.154" style:family="text">
      <style:text-properties fo:color="#ff0000"/>
    </style:style>
    <style:style style:name="highlight.155" style:family="text">
      <style:text-properties fo:color="#000000" fo:font-weight="bold"/>
    </style:style>
    <style:style style:name="highlight.156" style:family="text">
      <style:text-properties fo:color="#808080" fo:font-style="italic"/>
    </style:style>
    <style:style style:name="highlight.157" style:family="text">
      <style:text-properties fo:color="#009900"/>
    </style:style>
    <style:style style:name="highlight.158" style:family="text">
      <style:text-properties fo:color="#000000" fo:font-weight="bold"/>
    </style:style>
    <style:style style:name="highlight.159" style:family="text">
      <style:text-properties fo:color="#000066"/>
    </style:style>
    <style:style style:name="highlight.160" style:family="text">
      <style:text-properties fo:color="#ff0000"/>
    </style:style>
    <style:style style:name="highlight.161" style:family="text">
      <style:text-properties fo:color="#000066"/>
    </style:style>
    <style:style style:name="highlight.162" style:family="text">
      <style:text-properties fo:color="#ff0000"/>
    </style:style>
    <style:style style:name="highlight.163" style:family="text">
      <style:text-properties fo:color="#000000" fo:font-weight="bold"/>
    </style:style>
    <style:style style:name="highlight.164" style:family="text">
      <style:text-properties fo:color="#808080" fo:font-style="italic"/>
    </style:style>
    <style:style style:name="highlight.165" style:family="text">
      <style:text-properties fo:color="#009900"/>
    </style:style>
    <style:style style:name="highlight.166" style:family="text">
      <style:text-properties fo:color="#000000" fo:font-weight="bold"/>
    </style:style>
    <style:style style:name="highlight.167" style:family="text">
      <style:text-properties fo:color="#000066"/>
    </style:style>
    <style:style style:name="highlight.168" style:family="text">
      <style:text-properties fo:color="#ff0000"/>
    </style:style>
    <style:style style:name="highlight.169" style:family="text">
      <style:text-properties fo:color="#000066"/>
    </style:style>
    <style:style style:name="highlight.170" style:family="text">
      <style:text-properties fo:color="#ff0000"/>
    </style:style>
    <style:style style:name="highlight.171" style:family="text">
      <style:text-properties fo:color="#000000" fo:font-weight="bold"/>
    </style:style>
    <style:style style:name="highlight.172" style:family="text">
      <style:text-properties fo:color="#808080" fo:font-style="italic"/>
    </style:style>
    <style:style style:name="highlight.173" style:family="text">
      <style:text-properties fo:color="#009900"/>
    </style:style>
    <style:style style:name="highlight.174" style:family="text">
      <style:text-properties fo:color="#000000" fo:font-weight="bold"/>
    </style:style>
    <style:style style:name="highlight.175" style:family="text">
      <style:text-properties fo:color="#000066"/>
    </style:style>
    <style:style style:name="highlight.176" style:family="text">
      <style:text-properties fo:color="#ff0000"/>
    </style:style>
    <style:style style:name="highlight.177" style:family="text">
      <style:text-properties fo:color="#000066"/>
    </style:style>
    <style:style style:name="highlight.178" style:family="text">
      <style:text-properties fo:color="#ff0000"/>
    </style:style>
    <style:style style:name="highlight.179" style:family="text">
      <style:text-properties fo:color="#000000" fo:font-weight="bold"/>
    </style:style>
    <style:style style:name="highlight.180" style:family="text">
      <style:text-properties fo:color="#009900"/>
    </style:style>
    <style:style style:name="highlight.181" style:family="text">
      <style:text-properties fo:color="#000000" fo:font-weight="bold"/>
    </style:style>
    <style:style style:name="highlight.182" style:family="text">
      <style:text-properties fo:color="#000000" fo:font-weight="bold"/>
    </style:style>
    <style:style style:name="highlight.183" style:family="text">
      <style:text-properties fo:color="#009900"/>
    </style:style>
    <style:style style:name="highlight.184" style:family="text">
      <style:text-properties fo:color="#000000" fo:font-weight="bold"/>
    </style:style>
    <style:style style:name="highlight.185" style:family="text">
      <style:text-properties fo:color="#000000" fo:font-weight="bold"/>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