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224088fad17b806b24467158e892b2b0.png"/>
  <manifest:file-entry manifest:media-type="image/png" manifest:full-path="Pictures/a26ef8f950fc2354024c61fb081c7f81.png"/>
  <manifest:file-entry manifest:media-type="image/png" manifest:full-path="Pictures/2eb1084186000e5976ee187d61b9a468.png"/>
  <manifest:file-entry manifest:media-type="image/png" manifest:full-path="Pictures/8830c0a33c8faeea02b738ccd41c4c2c.png"/>
  <manifest:file-entry manifest:media-type="image/png" manifest:full-path="Pictures/f78051346feb090ce46706b26885d826.png"/>
  <manifest:file-entry manifest:media-type="image/png" manifest:full-path="Pictures/98c32c6d48dc7cd1f93174faa3bc4acc.png"/>
  <manifest:file-entry manifest:media-type="image/png" manifest:full-path="Pictures/9fceed378710323c3670f0b5b0860d41.png"/>
  <manifest:file-entry manifest:media-type="image/png" manifest:full-path="Pictures/34532fe368bf26acdc34585a0aee985f.png"/>
  <manifest:file-entry manifest:media-type="image/png" manifest:full-path="Pictures/1bfb999aabeeb9edc04f80cf7572cf73.png"/>
  <manifest:file-entry manifest:media-type="image/png" manifest:full-path="Pictures/2fba1571c6397aa20edcfd811678b1c4.png"/>
  <manifest:file-entry manifest:media-type="image/png" manifest:full-path="Pictures/6897f73a9ddf1988e0408c916d779761.png"/>
  <manifest:file-entry manifest:media-type="image/png" manifest:full-path="Pictures/072b2d726a529e0a8a24232709540ebc.png"/>
  <manifest:file-entry manifest:media-type="image/png" manifest:full-path="Pictures/a3c1a58471c6dc0b1920e3ca0297a6b1.png"/>
  <manifest:file-entry manifest:media-type="image/png" manifest:full-path="Pictures/ef91216e40c1d6e1350181e4eafa1cf3.png"/>
  <manifest:file-entry manifest:media-type="image/png" manifest:full-path="Pictures/b6cf09e1ec5a889837af616c488589a0.png"/>
  <manifest:file-entry manifest:media-type="image/png" manifest:full-path="Pictures/16cc666d9dd3c4b941946d3289ecf09f.png"/>
  <manifest:file-entry manifest:media-type="image/png" manifest:full-path="Pictures/7fe73098f409005ab8331fe269f3aff1.png"/>
  <manifest:file-entry manifest:media-type="image/png" manifest:full-path="Pictures/a169cb7186bb865cb76bef822dc870f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009900"/>
    </style:style>
    <style:style style:name="highlight.15" style:family="text">
      <style:text-properties fo:color="#000000" fo:font-weight="bold"/>
    </style:style>
    <style:style style:name="highlight.16" style:family="text">
      <style:text-properties fo:color="#000066"/>
    </style:style>
    <style:style style:name="highlight.17" style:family="text">
      <style:text-properties fo:color="#ff0000"/>
    </style:style>
    <style:style style:name="highlight.18" style:family="text">
      <style:text-properties fo:color="#000066"/>
    </style:style>
    <style:style style:name="highlight.19" style:family="text">
      <style:text-properties fo:color="#ff0000"/>
    </style:style>
    <style:style style:name="highlight.20" style:family="text">
      <style:text-properties fo:color="#000000" fo:font-weight="bold"/>
    </style:style>
    <style:style style:name="highlight.21" style:family="text">
      <style:text-properties fo:color="#000000" fo:font-weight="bold"/>
    </style:style>
    <style:style style:name="highlight.22" style:family="text">
      <style:text-properties fo:color="#000000" fo:font-weight="bold"/>
    </style:style>
    <style:style style:name="highlight.23" style:family="text">
      <style:text-properties fo:color="#009900"/>
    </style:style>
    <style:style style:name="highlight.24" style:family="text">
      <style:text-properties fo:color="#000000" fo:font-weight="bold"/>
    </style:style>
    <style:style style:name="highlight.25" style:family="text">
      <style:text-properties fo:color="#000066"/>
    </style:style>
    <style:style style:name="highlight.26" style:family="text">
      <style:text-properties fo:color="#ff0000"/>
    </style:style>
    <style:style style:name="highlight.27" style:family="text">
      <style:text-properties fo:color="#000066"/>
    </style:style>
    <style:style style:name="highlight.28" style:family="text">
      <style:text-properties fo:color="#ff0000"/>
    </style:style>
    <style:style style:name="highlight.29" style:family="text">
      <style:text-properties fo:color="#000000" fo:font-weight="bold"/>
    </style:style>
    <style:style style:name="highlight.30" style:family="text">
      <style:text-properties fo:color="#000000" fo:font-weight="bold"/>
    </style:style>
    <style:style style:name="highlight.31" style:family="text">
      <style:text-properties fo:color="#000000" fo:font-weight="bold"/>
    </style:style>
    <style:style style:name="highlight.32" style:family="text">
      <style:text-properties fo:color="#009900"/>
    </style:style>
    <style:style style:name="highlight.33" style:family="text">
      <style:text-properties fo:color="#000000" fo:font-weight="bold"/>
    </style:style>
    <style:style style:name="highlight.34" style:family="text">
      <style:text-properties fo:color="#000066"/>
    </style:style>
    <style:style style:name="highlight.35" style:family="text">
      <style:text-properties fo:color="#ff0000"/>
    </style:style>
    <style:style style:name="highlight.36" style:family="text">
      <style:text-properties fo:color="#000066"/>
    </style:style>
    <style:style style:name="highlight.37" style:family="text">
      <style:text-properties fo:color="#ff0000"/>
    </style:style>
    <style:style style:name="highlight.38" style:family="text">
      <style:text-properties fo:color="#000000" fo:font-weight="bold"/>
    </style:style>
    <style:style style:name="highlight.39" style:family="text">
      <style:text-properties fo:color="#000000" fo:font-weight="bold"/>
    </style:style>
    <style:style style:name="highlight.40" style:family="text">
      <style:text-properties fo:color="#000000" fo:font-weight="bold"/>
    </style:style>
    <style:style style:name="highlight.41" style:family="text">
      <style:text-properties fo:color="#009900"/>
    </style:style>
    <style:style style:name="highlight.42" style:family="text">
      <style:text-properties fo:color="#000000" fo:font-weight="bold"/>
    </style:style>
    <style:style style:name="highlight.43" style:family="text">
      <style:text-properties fo:color="#000066"/>
    </style:style>
    <style:style style:name="highlight.44" style:family="text">
      <style:text-properties fo:color="#ff0000"/>
    </style:style>
    <style:style style:name="highlight.45" style:family="text">
      <style:text-properties fo:color="#000066"/>
    </style:style>
    <style:style style:name="highlight.46" style:family="text">
      <style:text-properties fo:color="#ff0000"/>
    </style:style>
    <style:style style:name="highlight.47" style:family="text">
      <style:text-properties fo:color="#000000" fo:font-weight="bold"/>
    </style:style>
    <style:style style:name="highlight.48" style:family="text">
      <style:text-properties fo:color="#000000" fo:font-weight="bold"/>
    </style:style>
    <style:style style:name="highlight.49" style:family="text">
      <style:text-properties fo:color="#000000" fo:font-weight="bold"/>
    </style:style>
    <style:style style:name="highlight.50" style:family="text">
      <style:text-properties fo:color="#009900"/>
    </style:style>
    <style:style style:name="highlight.51" style:family="text">
      <style:text-properties fo:color="#000000" fo:font-weight="bold"/>
    </style:style>
    <style:style style:name="highlight.52" style:family="text">
      <style:text-properties fo:color="#000066"/>
    </style:style>
    <style:style style:name="highlight.53" style:family="text">
      <style:text-properties fo:color="#ff0000"/>
    </style:style>
    <style:style style:name="highlight.54" style:family="text">
      <style:text-properties fo:color="#000066"/>
    </style:style>
    <style:style style:name="highlight.55" style:family="text">
      <style:text-properties fo:color="#ff0000"/>
    </style:style>
    <style:style style:name="highlight.56" style:family="text">
      <style:text-properties fo:color="#000000" fo:font-weight="bold"/>
    </style:style>
    <style:style style:name="highlight.57" style:family="text">
      <style:text-properties fo:color="#000000" fo:font-weight="bold"/>
    </style:style>
    <style:style style:name="highlight.58" style:family="text">
      <style:text-properties fo:color="#000000" fo:font-weight="bold"/>
    </style:style>
    <style:style style:name="highlight.59" style:family="text">
      <style:text-properties fo:color="#009900"/>
    </style:style>
    <style:style style:name="highlight.60" style:family="text">
      <style:text-properties fo:color="#000000" fo:font-weight="bold"/>
    </style:style>
    <style:style style:name="highlight.61" style:family="text">
      <style:text-properties fo:color="#000066"/>
    </style:style>
    <style:style style:name="highlight.62" style:family="text">
      <style:text-properties fo:color="#ff0000"/>
    </style:style>
    <style:style style:name="highlight.63" style:family="text">
      <style:text-properties fo:color="#000066"/>
    </style:style>
    <style:style style:name="highlight.64" style:family="text">
      <style:text-properties fo:color="#ff0000"/>
    </style:style>
    <style:style style:name="highlight.65" style:family="text">
      <style:text-properties fo:color="#000000" fo:font-weight="bold"/>
    </style:style>
    <style:style style:name="highlight.66" style:family="text">
      <style:text-properties fo:color="#000000" fo:font-weight="bold"/>
    </style:style>
    <style:style style:name="highlight.67" style:family="text">
      <style:text-properties fo:color="#000000" fo:font-weight="bold"/>
    </style:style>
    <style:style style:name="highlight.68" style:family="text">
      <style:text-properties fo:color="#009900"/>
    </style:style>
    <style:style style:name="highlight.69" style:family="text">
      <style:text-properties fo:color="#000000" fo:font-weight="bold"/>
    </style:style>
    <style:style style:name="highlight.70" style:family="text">
      <style:text-properties fo:color="#000066"/>
    </style:style>
    <style:style style:name="highlight.71" style:family="text">
      <style:text-properties fo:color="#ff0000"/>
    </style:style>
    <style:style style:name="highlight.72" style:family="text">
      <style:text-properties fo:color="#000066"/>
    </style:style>
    <style:style style:name="highlight.73" style:family="text">
      <style:text-properties fo:color="#ff0000"/>
    </style:style>
    <style:style style:name="highlight.74" style:family="text">
      <style:text-properties fo:color="#000000" fo:font-weight="bold"/>
    </style:style>
    <style:style style:name="highlight.75" style:family="text">
      <style:text-properties fo:color="#000000" fo:font-weight="bold"/>
    </style:style>
    <style:style style:name="highlight.76" style:family="text">
      <style:text-properties fo:color="#000000" fo:font-weight="bold"/>
    </style:style>
    <style:style style:name="highlight.77" style:family="text">
      <style:text-properties fo:color="#009900"/>
    </style:style>
    <style:style style:name="highlight.78" style:family="text">
      <style:text-properties fo:color="#000000" fo:font-weight="bold"/>
    </style:style>
    <style:style style:name="highlight.79" style:family="text">
      <style:text-properties fo:color="#000000" fo:font-weight="bold"/>
    </style:style>
    <style:style style:name="highlight.80" style:family="text">
      <style:text-properties fo:color="#009900"/>
    </style:style>
    <style:style style:name="highlight.81" style:family="text">
      <style:text-properties fo:color="#000000" fo:font-weight="bold"/>
    </style:style>
    <style:style style:name="highlight.82" style:family="text">
      <style:text-properties fo:color="#000000" fo:font-weight="bold"/>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introduction"/>Introduction<text:bookmark-end text:name="introduction"/></text:h>
      <text:p text:style-name="Text_20_body">
<text:span text:style-name="Strong_20_Emphasis">DW_EndLineTest</text:span> is an application for testing dish washing machines at the end of the production line. This application is based to the DW DEA 601 timer.</text:p>
      <text:h text:style-name="Heading_20_1" text:outline-level="1"><text:bookmark-start text:name="installation"/>Installation<text:bookmark-end text:name="installation"/></text:h>
      <text:p text:style-name="Text_20_body">
Before installing DW_EndLineTest, it need to install SNPM (Simple Network Management Protocol) as Windows component (Control Panel, Applications Installation, Windows Components, Management tools).</text:p>
      <text:p text:style-name="Text_20_body">To install the application launch the <text:span text:style-name="Emphasis">Setup_DW_EndLineTest.exe</text:span> executable file, and choose all required components during setup.</text:p>
      <text:h text:style-name="Heading_20_1" text:outline-level="1"><text:bookmark-start text:name="configuration"/>Configuration<text:bookmark-end text:name="configuration"/></text:h>
      <text:p text:style-name="Text_20_body">
First configure IP address of place's Phoenix device. From “Run…”, launch <text:span text:style-name="Emphasis">regedit</text:span>, find <text:span text:style-name="Source_20_Text">HKEY_LOCAL_MACHINE\SOFTWARE\Phoenix Contact\IBSETH\Parameters</text:span> key and setup the following items:</text:p>
      <text:p text:style-name="Text_20_body">InUse = Yes</text:p>
      <text:p text:style-name="Text_20_body">IPAddress = Phoenix IP address (example: 192.168.0.1). </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This step doesn't set up real IP address to Phoenix device, but it is required only to know which Phoenix is connected with the place.</text:p>
          </table:table-cell>
        </table:table-row>
      </table:table>
      <text:p text:style-name="Text_20_body">To edit DW_EndLineTest configuration open with a text editor the <text:span text:style-name="Emphasis">DW_EndLineTest.exe.config</text:span> file (in <text:span text:style-name="Emphasis">Bin</text:span> directory).</text:p>
      <text:p text:style-name="Source_20_Code"><text:span text:style-name="highlight.1"><text:span text:style-name="highlight.2">&lt;?xml</text:span> <text:span text:style-name="highlight.3">version</text:span>=<text:span text:style-name="highlight.4">"1.0"</text:span> <text:span text:style-name="highlight.5">encoding</text:span>=<text:span text:style-name="highlight.6">"utf-8"</text:span> <text:span text:style-name="highlight.7">?&gt;</text:span></text:span><text:line-break/><text:span text:style-name="highlight.8"><text:span text:style-name="highlight.9">&lt;configuration<text:span text:style-name="highlight.10">&gt;</text:span></text:span></text:span><text:line-break/><text:s text:c="2"/><text:span text:style-name="highlight.11"><text:span text:style-name="highlight.12">&lt;appSettings<text:span text:style-name="highlight.13">&gt;</text:span></text:span></text:span><text:line-break/><text:s text:c="4"/><text:span text:style-name="highlight.14"><text:span text:style-name="highlight.15">&lt;add</text:span> <text:span text:style-name="highlight.16">key</text:span>=<text:span text:style-name="highlight.17">"LINGUA"</text:span> <text:span text:style-name="highlight.18">value</text:span>=<text:span text:style-name="highlight.19">"it"</text:span><text:span text:style-name="highlight.20">&gt;</text:span><text:span text:style-name="highlight.21">&lt;/add<text:span text:style-name="highlight.22">&gt;</text:span></text:span></text:span><text:line-break/><text:s text:c="4"/>....<text:line-break/><text:s text:c="4"/><text:span text:style-name="highlight.23"><text:span text:style-name="highlight.24">&lt;add</text:span> <text:span text:style-name="highlight.25">key</text:span>=<text:span text:style-name="highlight.26">"PLC_IP"</text:span> <text:span text:style-name="highlight.27">value</text:span>=<text:span text:style-name="highlight.28">"127.0.0.1"</text:span><text:span text:style-name="highlight.29">&gt;</text:span><text:span text:style-name="highlight.30">&lt;/add<text:span text:style-name="highlight.31">&gt;</text:span></text:span></text:span><text:line-break/><text:s text:c="4"/><text:span text:style-name="highlight.32"><text:span text:style-name="highlight.33">&lt;add</text:span> <text:span text:style-name="highlight.34">key</text:span>=<text:span text:style-name="highlight.35">"PLC_PORT"</text:span> <text:span text:style-name="highlight.36">value</text:span>=<text:span text:style-name="highlight.37">"5000"</text:span><text:span text:style-name="highlight.38">&gt;</text:span><text:span text:style-name="highlight.39">&lt;/add<text:span text:style-name="highlight.40">&gt;</text:span></text:span></text:span><text:line-break/><text:s text:c="4"/><text:span text:style-name="highlight.41"><text:span text:style-name="highlight.42">&lt;add</text:span> <text:span text:style-name="highlight.43">key</text:span>=<text:span text:style-name="highlight.44">"CVM_PORT_NUMBER"</text:span> <text:span text:style-name="highlight.45">value</text:span>=<text:span text:style-name="highlight.46">"2"</text:span><text:span text:style-name="highlight.47">&gt;</text:span><text:span text:style-name="highlight.48">&lt;/add<text:span text:style-name="highlight.49">&gt;</text:span></text:span></text:span><text:line-break/><text:s text:c="4"/>....<text:line-break/><text:s text:c="4"/><text:span text:style-name="highlight.50"><text:span text:style-name="highlight.51">&lt;add</text:span> <text:span text:style-name="highlight.52">key</text:span>=<text:span text:style-name="highlight.53">"DW_PORT_NUMBER"</text:span> <text:span text:style-name="highlight.54">value</text:span>=<text:span text:style-name="highlight.55">"1"</text:span><text:span text:style-name="highlight.56">&gt;</text:span><text:span text:style-name="highlight.57">&lt;/add<text:span text:style-name="highlight.58">&gt;</text:span></text:span></text:span><text:line-break/><text:s text:c="4"/>....<text:line-break/><text:s text:c="4"/><text:span text:style-name="highlight.59"><text:span text:style-name="highlight.60">&lt;add</text:span> <text:span text:style-name="highlight.61">key</text:span>=<text:span text:style-name="highlight.62">"DRAGON_PORT_NUMBER"</text:span> <text:span text:style-name="highlight.63">value</text:span>=<text:span text:style-name="highlight.64">"3"</text:span><text:span text:style-name="highlight.65">&gt;</text:span><text:span text:style-name="highlight.66">&lt;/add<text:span text:style-name="highlight.67">&gt;</text:span></text:span></text:span><text:line-break/><text:s text:c="4"/><text:span text:style-name="highlight.68"><text:span text:style-name="highlight.69">&lt;add</text:span> <text:span text:style-name="highlight.70">key</text:span>=<text:span text:style-name="highlight.71">"LVS_DURATA_SCARICO"</text:span> <text:span text:style-name="highlight.72">value</text:span>=<text:span text:style-name="highlight.73">"15"</text:span><text:span text:style-name="highlight.74">&gt;</text:span><text:span text:style-name="highlight.75">&lt;/add<text:span text:style-name="highlight.76">&gt;</text:span></text:span></text:span><text:line-break/><text:s text:c="2"/><text:span text:style-name="highlight.77"><text:span text:style-name="highlight.78">&lt;/appSettings<text:span text:style-name="highlight.79">&gt;</text:span></text:span></text:span><text:line-break/><text:span text:style-name="highlight.80"><text:span text:style-name="highlight.81">&lt;/configuration<text:span text:style-name="highlight.82">&gt;</text:span></text:span></text:span></text:p>
      <text:h text:style-name="Heading_20_4" text:outline-level="4"><text:bookmark-start text:name="lingua"/>LINGUA<text:bookmark-end text:name="lingua"/></text:h>
      <text:p text:style-name="Text_20_body">
Language of the application. Available values: <text:span text:style-name="Emphasis">it</text:span> for italian, <text:span text:style-name="Emphasis">pl</text:span> for polish.</text:p>
      <text:h text:style-name="Heading_20_4" text:outline-level="4"><text:bookmark-start text:name="plc_ip"/>PLC_IP<text:bookmark-end text:name="plc_ip"/></text:h>
      <text:p text:style-name="Text_20_body">
IP Address of the computer, to receive communications from Cassioli PLC.</text:p>
      <text:h text:style-name="Heading_20_4" text:outline-level="4"><text:bookmark-start text:name="plc_port"/>PLC_PORT<text:bookmark-end text:name="plc_port"/></text:h>
      <text:p text:style-name="Text_20_body">
Network TCP communication port between PC and Cassioli PLC. Default: 5000 + place number.</text:p>
      <text:h text:style-name="Heading_20_4" text:outline-level="4"><text:bookmark-start text:name="cvm_port_number"/>CVM_PORT_NUMBER<text:bookmark-end text:name="cvm_port_number"/></text:h>
      <text:p text:style-name="Text_20_body">
Serial port number of the CVM device. Default value: 1.</text:p>
      <text:h text:style-name="Heading_20_4" text:outline-level="4"><text:bookmark-start text:name="dw_port_number"/>DW_PORT_NUMBER<text:bookmark-end text:name="dw_port_number"/></text:h>
      <text:p text:style-name="Text_20_body">
Serial port number of the DW machine bridge. Default: 2.</text:p>
      <text:h text:style-name="Heading_20_4" text:outline-level="4"><text:bookmark-start text:name="dragon_port_number"/>DRAGON_PORT_NUMBER<text:bookmark-end text:name="dragon_port_number"/></text:h>
      <text:p text:style-name="Text_20_body">
Serial port number of the Dragon barcode scanner. Default: 3.</text:p>
      <text:h text:style-name="Heading_20_4" text:outline-level="4"><text:bookmark-start text:name="lvs_durata_scarico"/>LVS_DURATA_SCARICO<text:bookmark-end text:name="lvs_durata_scarico"/></text:h>
      <text:p text:style-name="Text_20_body">
Dishwasher machine drain phase duration in seconds, in case of negative test.</text:p>
      <text:h text:style-name="Heading_20_1" text:outline-level="1"><text:bookmark-start text:name="main_window"/>Main window<text:bookmark-end text:name="main_window"/></text:h>
      <text:p text:style-name="Text_20_body">
Main window is divided in toolbar, left panel and test panel.</text:p>
      <text:p text:style-name="Text_20_body"><draw:frame draw:style-name="mediacenter" draw:name="Main window in Polish Legend" text:anchor-type="paragraph" draw:z-index="0" svg:width="13.229166666667cm"><draw:text-box><text:p text:style-name="legendcenter"><draw:frame draw:style-name="mediacenter" draw:name="Main window in Polish" text:anchor-type="paragraph" draw:z-index="0" svg:width="13.229166666667cm" svg:height="9.525cm"><draw:image xlink:href="Pictures/a26ef8f950fc2354024c61fb081c7f81.png" xlink:type="simple" xlink:show="embed" xlink:actuate="onLoad"/></draw:frame>Main window in Polish</text:p></draw:text-box></draw:frame></text:p>
      <text:h text:style-name="Heading_20_2" text:outline-level="2"><text:bookmark-start text:name="toolbar"/>Toolbar<text:bookmark-end text:name="toolbar"/></text:h>
      <text:p text:style-name="Text_20_body">
Tool bar contains buttons to access to main functions of application (for example: user's login and logout, advanced tools).
</text:p>
      <table:table>
        <table:table-column/>
        <table:table-column/>
        <table:table-column/>
        <table:table-column/>
        <table:table-row>
          <table:table-cell office:value-type="string" table:style-name="tableheader">
            <text:p text:style-name="Table_20_Heading"> Button </text:p>
          </table:table-cell>
          <table:table-cell office:value-type="string" table:style-name="tableheader">
            <text:p text:style-name="Table_20_Heading">Italian</text:p>
          </table:table-cell>
          <table:table-cell office:value-type="string" table:style-name="tableheader">
            <text:p text:style-name="Table_20_Heading">Polish</text:p>
          </table:table-cell>
          <table:table-cell office:value-type="string" table:style-name="tableheader">
            <text:p text:style-name="Table_20_Heading">Description</text:p>
          </table:table-cell>
        </table:table-row>
        <table:table-row>
          <table:table-cell office:value-type="string" table:style-name="tablecell">
            <text:p text:style-name="tablealignleft"><draw:frame draw:style-name="media" draw:name="" text:anchor-type="as-char" draw:z-index="0" svg:width="1.27cm" svg:height="1.27cm"><draw:image xlink:href="Pictures/2eb1084186000e5976ee187d61b9a468.png" xlink:type="simple" xlink:show="embed" xlink:actuate="onLoad"/></draw:frame></text:p>
          </table:table-cell>
          <table:table-cell office:value-type="string" table:style-name="tablecell">
            <text:p text:style-name="tablealignleft">Esci</text:p>
          </table:table-cell>
          <table:table-cell office:value-type="string" table:style-name="tablecell">
            <text:p text:style-name="tablealignleft">Wyjscie</text:p>
          </table:table-cell>
          <table:table-cell office:value-type="string" table:style-name="tablecell">
            <text:p text:style-name="tablealignleft">Close or restart application</text:p>
          </table:table-cell>
        </table:table-row>
        <table:table-row>
          <table:table-cell office:value-type="string" table:style-name="tablecell">
            <text:p text:style-name="tablealignleft"><draw:frame draw:style-name="media" draw:name="" text:anchor-type="as-char" draw:z-index="0" svg:width="1.27cm" svg:height="1.27cm"><draw:image xlink:href="Pictures/8830c0a33c8faeea02b738ccd41c4c2c.png" xlink:type="simple" xlink:show="embed" xlink:actuate="onLoad"/></draw:frame></text:p>
          </table:table-cell>
          <table:table-cell office:value-type="string" table:style-name="tablecell">
            <text:p text:style-name="tablealignleft">Login</text:p>
          </table:table-cell>
          <table:table-cell office:value-type="string" table:style-name="tablecell">
            <text:p text:style-name="tablealignleft">Zaloguj</text:p>
          </table:table-cell>
          <table:table-cell office:value-type="string" table:style-name="tablecell">
            <text:p text:style-name="tablealignleft">User login</text:p>
          </table:table-cell>
        </table:table-row>
        <table:table-row>
          <table:table-cell office:value-type="string" table:style-name="tablecell">
            <text:p text:style-name="tablealignleft"><draw:frame draw:style-name="media" draw:name="" text:anchor-type="as-char" draw:z-index="0" svg:width="1.27cm" svg:height="1.27cm"><draw:image xlink:href="Pictures/f78051346feb090ce46706b26885d826.png" xlink:type="simple" xlink:show="embed" xlink:actuate="onLoad"/></draw:frame></text:p>
          </table:table-cell>
          <table:table-cell office:value-type="string" table:style-name="tablecell">
            <text:p text:style-name="tablealignleft">Logout</text:p>
          </table:table-cell>
          <table:table-cell office:value-type="string" table:style-name="tablecell">
            <text:p text:style-name="tablealignleft">Wyloguj</text:p>
          </table:table-cell>
          <table:table-cell office:value-type="string" table:style-name="tablecell">
            <text:p text:style-name="tablealignleft">User logout</text:p>
          </table:table-cell>
        </table:table-row>
        <table:table-row>
          <table:table-cell office:value-type="string" table:style-name="tablecell">
            <text:p text:style-name="tablealignleft"><draw:frame draw:style-name="media" draw:name="" text:anchor-type="as-char" draw:z-index="0" svg:width="1.27cm" svg:height="1.27cm"><draw:image xlink:href="Pictures/98c32c6d48dc7cd1f93174faa3bc4acc.png" xlink:type="simple" xlink:show="embed" xlink:actuate="onLoad"/></draw:frame></text:p>
          </table:table-cell>
          <table:table-cell office:value-type="string" table:style-name="tablecell">
            <text:p text:style-name="tablealignleft">Pausa</text:p>
          </table:table-cell>
          <table:table-cell office:value-type="string" table:style-name="tablecell">
            <text:p text:style-name="tablealignleft">Pauza</text:p>
          </table:table-cell>
          <table:table-cell office:value-type="string" table:style-name="tablecell">
            <text:p text:style-name="tablealignleft">Exclude timeout of user's questions</text:p>
          </table:table-cell>
        </table:table-row>
        <table:table-row>
          <table:table-cell office:value-type="string" table:style-name="tablecell">
            <text:p text:style-name="tablealignleft"><draw:frame draw:style-name="media" draw:name="" text:anchor-type="as-char" draw:z-index="0" svg:width="1.27cm" svg:height="1.27cm"><draw:image xlink:href="Pictures/9fceed378710323c3670f0b5b0860d41.png" xlink:type="simple" xlink:show="embed" xlink:actuate="onLoad"/></draw:frame></text:p>
          </table:table-cell>
          <table:table-cell office:value-type="string" table:style-name="tablecell">
            <text:p text:style-name="tablealignleft">Avvio manuale</text:p>
          </table:table-cell>
          <table:table-cell office:value-type="string" table:style-name="tablecell">
            <text:p text:style-name="tablealignleft">Kod manualnie</text:p>
          </table:table-cell>
          <table:table-cell office:value-type="string" table:style-name="tablecell">
            <text:p text:style-name="tablealignleft">Manual writing of barcode</text:p>
          </table:table-cell>
        </table:table-row>
        <table:table-row>
          <table:table-cell office:value-type="string" table:style-name="tablecell">
            <text:p text:style-name="tablealignleft"><draw:frame draw:style-name="media" draw:name="" text:anchor-type="as-char" draw:z-index="0" svg:width="1.27cm" svg:height="1.27cm"><draw:image xlink:href="Pictures/34532fe368bf26acdc34585a0aee985f.png" xlink:type="simple" xlink:show="embed" xlink:actuate="onLoad"/></draw:frame></text:p>
          </table:table-cell>
          <table:table-cell office:value-type="string" table:style-name="tablecell">
            <text:p text:style-name="tablealignleft">Avanzate</text:p>
          </table:table-cell>
          <table:table-cell office:value-type="string" table:style-name="tablecell">
            <text:p text:style-name="tablealignleft">Zaawansowane</text:p>
          </table:table-cell>
          <table:table-cell office:value-type="string" table:style-name="tablecell">
            <text:p text:style-name="tablealignleft">Unlock advanced tools</text:p>
          </table:table-cell>
        </table:table-row>
        <table:table-row>
          <table:table-cell office:value-type="string" table:style-name="tablecell">
            <text:p text:style-name="tablealignleft"><draw:frame draw:style-name="media" draw:name="" text:anchor-type="as-char" draw:z-index="0" svg:width="1.27cm" svg:height="1.27cm"><draw:image xlink:href="Pictures/1bfb999aabeeb9edc04f80cf7572cf73.png" xlink:type="simple" xlink:show="embed" xlink:actuate="onLoad"/></draw:frame></text:p>
          </table:table-cell>
          <table:table-cell office:value-type="string" table:style-name="tablecell">
            <text:p text:style-name="tablealignleft">Escl. prove elettr.</text:p>
          </table:table-cell>
          <table:table-cell office:value-type="string" table:style-name="tablecell">
            <text:p text:style-name="tablealignleft">Wylacz proby el.</text:p>
          </table:table-cell>
          <table:table-cell office:value-type="string" table:style-name="tablecell">
            <text:p text:style-name="tablealignleft">Exclude Martorana's electric test</text:p>
          </table:table-cell>
        </table:table-row>
        <table:table-row>
          <table:table-cell office:value-type="string" table:style-name="tablecell">
            <text:p text:style-name="tablealignleft"><draw:frame draw:style-name="media" draw:name="" text:anchor-type="as-char" draw:z-index="0" svg:width="1.27cm" svg:height="1.27cm"><draw:image xlink:href="Pictures/2fba1571c6397aa20edcfd811678b1c4.png" xlink:type="simple" xlink:show="embed" xlink:actuate="onLoad"/></draw:frame></text:p>
          </table:table-cell>
          <table:table-cell office:value-type="string" table:style-name="tablecell">
            <text:p text:style-name="tablealignleft">Processi</text:p>
          </table:table-cell>
          <table:table-cell office:value-type="string" table:style-name="tablecell">
            <text:p text:style-name="tablealignleft">Procesy</text:p>
          </table:table-cell>
          <table:table-cell office:value-type="string" table:style-name="tablecell">
            <text:p text:style-name="tablealignleft">Processes editor</text:p>
          </table:table-cell>
        </table:table-row>
        <table:table-row>
          <table:table-cell office:value-type="string" table:style-name="tablecell">
            <text:p text:style-name="tablealignleft"><draw:frame draw:style-name="media" draw:name="" text:anchor-type="as-char" draw:z-index="0" svg:width="1.27cm" svg:height="1.27cm"><draw:image xlink:href="Pictures/6897f73a9ddf1988e0408c916d779761.png" xlink:type="simple" xlink:show="embed" xlink:actuate="onLoad"/></draw:frame></text:p>
          </table:table-cell>
          <table:table-cell office:value-type="string" table:style-name="tablecell">
            <text:p text:style-name="tablealignleft">Modelli</text:p>
          </table:table-cell>
          <table:table-cell office:value-type="string" table:style-name="tablecell">
            <text:p text:style-name="tablealignleft">Modele</text:p>
          </table:table-cell>
          <table:table-cell office:value-type="string" table:style-name="tablecell">
            <text:p text:style-name="tablealignleft">Models editor</text:p>
          </table:table-cell>
        </table:table-row>
        <table:table-row>
          <table:table-cell office:value-type="string" table:style-name="tablecell">
            <text:p text:style-name="tablealignleft"><draw:frame draw:style-name="media" draw:name="" text:anchor-type="as-char" draw:z-index="0" svg:width="1.27cm" svg:height="1.27cm"><draw:image xlink:href="Pictures/072b2d726a529e0a8a24232709540ebc.png" xlink:type="simple" xlink:show="embed" xlink:actuate="onLoad"/></draw:frame></text:p>
          </table:table-cell>
          <table:table-cell office:value-type="string" table:style-name="tablecell">
            <text:p text:style-name="tablealignleft">Test</text:p>
          </table:table-cell>
          <table:table-cell office:value-type="string" table:style-name="tablecell">
            <text:p text:style-name="tablealignleft">Test</text:p>
          </table:table-cell>
          <table:table-cell office:value-type="string" table:style-name="tablecell">
            <text:p text:style-name="tablealignleft">System test tool</text:p>
          </table:table-cell>
        </table:table-row>
        <table:table-row>
          <table:table-cell office:value-type="string" table:style-name="tablecell">
            <text:p text:style-name="tablealignleft"><draw:frame draw:style-name="media" draw:name="" text:anchor-type="as-char" draw:z-index="0" svg:width="1.27cm" svg:height="1.27cm"><draw:image xlink:href="Pictures/a3c1a58471c6dc0b1920e3ca0297a6b1.png" xlink:type="simple" xlink:show="embed" xlink:actuate="onLoad"/></draw:frame></text:p>
          </table:table-cell>
          <table:table-cell office:value-type="string" table:style-name="tablecell">
            <text:p text:style-name="tablealignleft">Info</text:p>
          </table:table-cell>
          <table:table-cell office:value-type="string" table:style-name="tablecell">
            <text:p text:style-name="tablealignleft">Info</text:p>
          </table:table-cell>
          <table:table-cell office:value-type="string" table:style-name="tablecell">
            <text:p text:style-name="tablealignleft">System informations</text:p>
          </table:table-cell>
        </table:table-row>
      </table:table>
      <text:h text:style-name="Heading_20_2" text:outline-level="2"><text:bookmark-start text:name="left_panel"/>Left panel<text:bookmark-end text:name="left_panel"/></text:h>
      <text:p text:style-name="Text_20_body">
Left panel shows user name (if present), place status (EMPTY, PRODUCT PRESENT, ELECTRIC TEST, TEST, END TEST, EMERGENCY), and data of current DW machine (serial number, model, description and process).</text:p>
      <text:p text:style-name="Text_20_body">In the middle box there is the current time and the last system message.</text:p>
      <text:p text:style-name="Text_20_body">In the lower box there is the communication status with database server, Cassioli PLC, Phoenix Contact device, CVM device and barcode scanner.
</text:p>
      <table:table>
        <table:table-column/>
        <table:table-column/>
        <table:table-row>
          <table:table-cell office:value-type="string" table:style-name="tableheader">
            <text:p text:style-name="Table_20_Heading"> Led </text:p>
          </table:table-cell>
          <table:table-cell office:value-type="string" table:style-name="tableheader">
            <text:p text:style-name="Table_20_Heading"> State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ef91216e40c1d6e1350181e4eafa1cf3.png" xlink:type="simple" xlink:show="embed" xlink:actuate="onLoad"/></draw:frame></text:p>
          </table:table-cell>
          <table:table-cell office:value-type="string" table:style-name="tablecell">
            <text:p text:style-name="tablealignleft">Ok</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b6cf09e1ec5a889837af616c488589a0.png" xlink:type="simple" xlink:show="embed" xlink:actuate="onLoad"/></draw:frame></text:p>
          </table:table-cell>
          <table:table-cell office:value-type="string" table:style-name="tablecell">
            <text:p text:style-name="tablealignleft">Communication error</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16cc666d9dd3c4b941946d3289ecf09f.png" xlink:type="simple" xlink:show="embed" xlink:actuate="onLoad"/></draw:frame></text:p>
          </table:table-cell>
          <table:table-cell office:value-type="string" table:style-name="tablecell">
            <text:p text:style-name="tablealignleft">Device disabled in configuration</text:p>
          </table:table-cell>
        </table:table-row>
      </table:table>
      <text:h text:style-name="Heading_20_2" text:outline-level="2"><text:bookmark-start text:name="test_panel"/>Test panel<text:bookmark-end text:name="test_panel"/></text:h>
      <text:p text:style-name="Text_20_body">
This panel, divided in two parts, contains all informations about the current running test. In the upper part, it shows the name of the current command and its timeout (if present), and all its controls with the read value for each one. In the lower part, it prompts questions to the user.</text:p>
      <text:h text:style-name="Heading_20_1" text:outline-level="1"><text:bookmark-start text:name="advanced"/>Advanced<text:bookmark-end text:name="advanced"/></text:h>
      <text:p text:style-name="Text_20_body">
To unlock advanced tools, digit ”<text:span text:style-name="Source_20_Text">123</text:span>” in the password window.</text:p>
      <text:h text:style-name="Heading_20_2" text:outline-level="2"><text:bookmark-start text:name="processes"/>Processes<text:bookmark-end text:name="processes"/></text:h>
      <text:p text:style-name="Text_20_body">
<draw:frame draw:style-name="mediacenter" draw:name="" text:anchor-type="paragraph" draw:z-index="0" svg:width="15.875cm" svg:height="8.3872916666667cm"><draw:image xlink:href="Pictures/7fe73098f409005ab8331fe269f3aff1.png" xlink:type="simple" xlink:show="embed" xlink:actuate="onLoad"/></draw:frame></text:p>
      <text:p text:style-name="Text_20_body">With this editor you can create and manage test processes. In the left listview, there are all present processes. To create a new process, right click with the mouse and choose <text:span text:style-name="Strong_20_Emphasis">Nuovo</text:span>.</text:p>
      <text:p text:style-name="Text_20_body">To rename a process, right click and choose <text:span text:style-name="Strong_20_Emphasis">Rinomina</text:span>. To delete a process, right click and choose <text:span text:style-name="Strong_20_Emphasis">Elimina</text:span>. To copy a process, right click and choose <text:span text:style-name="Strong_20_Emphasis">Copia</text:span>.</text:p>
      <text:p text:style-name="Text_20_body">To export a process, choose <text:span text:style-name="Strong_20_Emphasis">Esporta</text:span>. To import a process from another factory, choose <text:span text:style-name="Strong_20_Emphasis">Importa</text:span>.</text:p>
      <text:h text:style-name="Heading_20_3" text:outline-level="3"><text:bookmark-start text:name="commands"/>Commands<text:bookmark-end text:name="commands"/></text:h>
      <text:p text:style-name="Text_20_body">
Once you selected a process, you can edit its content with the middle panels, which are two commands groups executed simultaneously. To add a command, drag &amp; drop it from the right upper panel to the desired group.</text:p>
      <text:p text:style-name="Text_20_body">For each command it's necessary to select the test type:
</text:p>
      <text:list text:style-name="List_20_1">
        <text:list-item>
          <text:p text:style-name="Text_20_body"> <text:span text:style-name="Strong_20_Emphasis">OR</text:span>: Positive command result require at least one positive control test result.</text:p>
        </text:list-item>
        <text:list-item>
          <text:p text:style-name="Text_20_body"> <text:span text:style-name="Strong_20_Emphasis">AND</text:span>: Positive command result require all positive control test results.</text:p>
        </text:list-item>
      </text:list>
      <text:p text:style-name="Text_20_body">
Duration (timeout) of command execution is indicated in milliseconds.</text:p>
      <text:h text:style-name="Heading_20_4" text:outline-level="4"><text:bookmark-start text:name="sistema_attesa"/>Sistema_Attesa<text:bookmark-end text:name="sistema_attesa"/></text:h>
      <text:p text:style-name="Text_20_body">
This command wait for a predefined number of milliseconds before to execute its controls.</text:p>
      <text:h text:style-name="Heading_20_4" text:outline-level="4"><text:bookmark-start text:name="sistema_nullo"/>Sistema_Nullo<text:bookmark-end text:name="sistema_nullo"/></text:h>
      <text:p text:style-name="Text_20_body">
This command executes directly its controls.</text:p>
      <text:h text:style-name="Heading_20_4" text:outline-level="4"><text:bookmark-start text:name="sistema_elettrovalvola_aria"/>Sistema_Elettrovalvola_Aria<text:bookmark-end text:name="sistema_elettrovalvola_aria"/></text:h>
      <text:p text:style-name="Text_20_body">
This command is used to open and close air EV.</text:p>
      <text:h text:style-name="Heading_20_4" text:outline-level="4"><text:bookmark-start text:name="sistema_elettrovalvola_acqua"/>Sistema_Elettrovalvola_Acqua<text:bookmark-end text:name="sistema_elettrovalvola_acqua"/></text:h>
      <text:p text:style-name="Text_20_body">
This command is used to open and close water EV.</text:p>
      <text:p text:style-name="Text_20_body">==</text:p>
      <text:p text:style-name="Text_20_body">For a description of DW specific commands, read the EDT reference documentation.</text:p>
      <text:h text:style-name="Heading_20_3" text:outline-level="3"><text:bookmark-start text:name="controls"/>Controls<text:bookmark-end text:name="controls"/></text:h>
      <text:p text:style-name="Text_20_body">
Controls have some fixed parameters, and other variable parameters based on control type.
</text:p>
      <text:list text:style-name="List_20_1">
        <text:list-item>
          <text:p text:style-name="Text_20_body"> <text:span text:style-name="Strong_20_Emphasis">Messaggio riparatore</text:span>: This is the message reported to the repairman, if this control has negative result.</text:p>
        </text:list-item>
        <text:list-item>
          <text:p text:style-name="Text_20_body"> <text:span text:style-name="Strong_20_Emphasis">Log</text:span>: If checked, control result will be saved also with positive result.</text:p>
        </text:list-item>
        <text:list-item>
          <text:p text:style-name="Text_20_body"> <text:span text:style-name="Strong_20_Emphasis">Tipo test</text:span> (Test type):</text:p>
          <text:list text:style-name="List_20_1">
            <text:list-item>
              <text:p text:style-name="Text_20_body"> <text:span text:style-name="Emphasis">Nessuno</text:span>: No test in the control.</text:p>
            </text:list-item>
            <text:list-item>
              <text:p text:style-name="Text_20_body"> <text:span text:style-name="Emphasis">Errore senza interruzione</text:span>: If control has negative result, test continues but with negative result.</text:p>
            </text:list-item>
            <text:list-item>
              <text:p text:style-name="Text_20_body"> <text:span text:style-name="Emphasis">Errore con interruzione</text:span>: If control has negative result, test breaks immediately with negative result.</text:p>
            </text:list-item>
          </text:list>
        </text:list-item>
        <text:list-item>
          <text:p text:style-name="Text_20_body"> <text:span text:style-name="Strong_20_Emphasis">Variabile</text:span>: Name of the variable where to save the control result, to use it later.</text:p>
        </text:list-item>
      </text:list>
      <text:h text:style-name="Heading_20_4" text:outline-level="4"><text:bookmark-start text:name="prodotto_conversione_contalitri"/>Prodotto_Conversione_Contalitri<text:bookmark-end text:name="prodotto_conversione_contalitri"/></text:h>
      <text:p text:style-name="Text_20_body">
This control converts the liter count of the DW machine from deciliters to liters, to compare it with the system liter count.</text:p>
      <text:h text:style-name="Heading_20_4" text:outline-level="4"><text:bookmark-start text:name="prodotto_conversione_temperatura"/>Prodotto_Conversione_Temperatura<text:bookmark-end text:name="prodotto_conversione_temperatura"/></text:h>
      <text:p text:style-name="Text_20_body">
This control converts the internal temperature of the DW machine in °C.</text:p>
      <text:h text:style-name="Heading_20_4" text:outline-level="4"><text:bookmark-start text:name="sistema_tensione"/>Sistema_Tensione<text:bookmark-end text:name="sistema_tensione"/></text:h>
      <text:p text:style-name="Text_20_body">
This control gives the read voltage (V) from the CVM device.</text:p>
      <text:h text:style-name="Heading_20_4" text:outline-level="4"><text:bookmark-start text:name="sistema_corrente"/>Sistema_Corrente<text:bookmark-end text:name="sistema_corrente"/></text:h>
      <text:p text:style-name="Text_20_body">
This control gives the read current (A) from the CVM device.</text:p>
      <text:h text:style-name="Heading_20_4" text:outline-level="4"><text:bookmark-start text:name="sistema_potenza"/>Sistema_Potenza<text:bookmark-end text:name="sistema_potenza"/></text:h>
      <text:p text:style-name="Text_20_body">
This control gives the read power (W) from the CMV device.</text:p>
      <text:h text:style-name="Heading_20_4" text:outline-level="4"><text:bookmark-start text:name="sistema_sfasamento"/>Sistema_Sfasamento<text:bookmark-end text:name="sistema_sfasamento"/></text:h>
      <text:p text:style-name="Text_20_body">
This control gives the read phase from the CVM device.</text:p>
      <text:h text:style-name="Heading_20_4" text:outline-level="4"><text:bookmark-start text:name="sistema_resistenza"/>Sistema_Resistenza<text:bookmark-end text:name="sistema_resistenza"/></text:h>
      <text:p text:style-name="Text_20_body">
This control gives the read resistance (Ohm) from the CVM device.</text:p>
      <text:h text:style-name="Heading_20_4" text:outline-level="4"><text:bookmark-start text:name="sistema_contalitri"/>Sistema_Contalitri<text:bookmark-end text:name="sistema_contalitri"/></text:h>
      <text:p text:style-name="Text_20_body">
This control gives the read liter count from the system.</text:p>
      <text:h text:style-name="Heading_20_4" text:outline-level="4"><text:bookmark-start text:name="sistema_portata"/>Sistema_Portata<text:bookmark-end text:name="sistema_portata"/></text:h>
      <text:p text:style-name="Text_20_body">
This control gives the flow meter (liters/minute) from two liter count readings.</text:p>
      <text:h text:style-name="Heading_20_4" text:outline-level="4"><text:bookmark-start text:name="sistema_temperatura_acqua"/>Sistema_Temperatura_Acqua<text:bookmark-end text:name="sistema_temperatura_acqua"/></text:h>
      <text:p text:style-name="Text_20_body">
This control gives the temperature (°C) of the water from the draining pump.</text:p>
      <text:h text:style-name="Heading_20_4" text:outline-level="4"><text:bookmark-start text:name="sistema_temperatura_ambiente"/>Sistema_Temperatura_Ambiente<text:bookmark-end text:name="sistema_temperatura_ambiente"/></text:h>
      <text:p text:style-name="Text_20_body">
This control gives the temperature (°C) of the ambient.</text:p>
      <text:h text:style-name="Heading_20_4" text:outline-level="4"><text:bookmark-start text:name="funzione_somma"/>Funzione_Somma<text:bookmark-end text:name="funzione_somma"/></text:h>
      <text:p text:style-name="Text_20_body">
This control sums values of two variables and checks result.</text:p>
      <text:h text:style-name="Heading_20_4" text:outline-level="4"><text:bookmark-start text:name="funzione_sottrazione"/>Funzione_Sottrazione<text:bookmark-end text:name="funzione_sottrazione"/></text:h>
      <text:p text:style-name="Text_20_body">
This control subtracts a value of a variable from a value of another variable and checks result.</text:p>
      <text:h text:style-name="Heading_20_4" text:outline-level="4"><text:bookmark-start text:name="funzione_moltiplicazione"/>Funzione_Moltiplicazione<text:bookmark-end text:name="funzione_moltiplicazione"/></text:h>
      <text:p text:style-name="Text_20_body">
This control multiplies the values of two variables and checks result.</text:p>
      <text:h text:style-name="Heading_20_4" text:outline-level="4"><text:bookmark-start text:name="funzione_divisione"/>Funzione_Divisione<text:bookmark-end text:name="funzione_divisione"/></text:h>
      <text:p text:style-name="Text_20_body">
This control divides the value of a variable with the value of another variable and checks result.</text:p>
      <text:h text:style-name="Heading_20_4" text:outline-level="4"><text:bookmark-start text:name="funzione_maggiore"/>Funzione_Maggiore<text:bookmark-end text:name="funzione_maggiore"/></text:h>
      <text:p text:style-name="Text_20_body">
This control has positive result if a value of a variable is greater than another.</text:p>
      <text:h text:style-name="Heading_20_4" text:outline-level="4"><text:bookmark-start text:name="funzione_minore"/>Funzione_Minore<text:bookmark-end text:name="funzione_minore"/></text:h>
      <text:p text:style-name="Text_20_body">
This control has positive result if a value of a variable is lower than another.</text:p>
      <text:h text:style-name="Heading_20_4" text:outline-level="4"><text:bookmark-start text:name="funzione_tra"/>Funzione_Tra<text:bookmark-end text:name="funzione_tra"/></text:h>
      <text:p text:style-name="Text_20_body">
This control has positive result if a value of a variable is between two assigned values.</text:p>
      <text:h text:style-name="Heading_20_4" text:outline-level="4"><text:bookmark-start text:name="operatore_tasto"/>Operatore_Tasto<text:bookmark-end text:name="operatore_tasto"/></text:h>
      <text:p text:style-name="Text_20_body">
This control shows a question to the user with two possible answers, one for positive result and one for negative result.</text:p>
      <text:h text:style-name="Heading_20_4" text:outline-level="4"><text:bookmark-start text:name="operatore_messaggio"/>Operatore_Messaggio<text:bookmark-end text:name="operatore_messaggio"/></text:h>
      <text:p text:style-name="Text_20_body">
This control shows only a message to the user.</text:p>
      <text:h text:style-name="Heading_20_4" text:outline-level="4"><text:bookmark-start text:name="operatore_difetto_visivo"/>Operatore_Difetto_Visivo<text:bookmark-end text:name="operatore_difetto_visivo"/></text:h>
      <text:p text:style-name="Text_20_body">
Same as Operatore_Tasto, but if the user set negative answer, it shows a new window where choose a visive defect.</text:p>
      <text:h text:style-name="Heading_20_2" text:outline-level="2"><text:bookmark-start text:name="test"/>Test<text:bookmark-end text:name="test"/></text:h>
      <text:p text:style-name="Text_20_body">
<draw:frame draw:style-name="mediacenter" draw:name="Test tool Legend" text:anchor-type="paragraph" draw:z-index="0" svg:width="10.583333333333cm"><draw:text-box><text:p text:style-name="legendcenter"><draw:frame draw:style-name="mediacenter" draw:name="Test tool" text:anchor-type="paragraph" draw:z-index="0" svg:width="10.583333333333cm" svg:height="7.9375cm"><draw:image xlink:href="Pictures/a169cb7186bb865cb76bef822dc870f6.png" xlink:type="simple" xlink:show="embed" xlink:actuate="onLoad"/></draw:frame>Test tool</text:p></draw:text-box></draw:frame></text:p>
      <text:p text:style-name="Text_20_body">This powerful test tool to make system debug or a wide product test. In the left list view, it shows real time values of CVM and Phoenix devices. At the bottom left there are some buttons to manage Phoenix device:
</text:p>
      <text:list text:style-name="List_20_1">
        <text:list-item>
          <text:p text:style-name="Text_20_body"> Liter count reset</text:p>
        </text:list-item>
        <text:list-item>
          <text:p text:style-name="Text_20_body"> Electric test reset</text:p>
        </text:list-item>
        <text:list-item>
          <text:p text:style-name="Text_20_body"> Power switch</text:p>
        </text:list-item>
        <text:list-item>
          <text:p text:style-name="Text_20_body"> Disable place</text:p>
        </text:list-item>
        <text:list-item>
          <text:p text:style-name="Text_20_body"> Water EV</text:p>
        </text:list-item>
        <text:list-item>
          <text:p text:style-name="Text_20_body"> Air EV</text:p>
        </text:list-item>
      </text:list>
      <text:p text:style-name="Text_20_body">
On the right panel it's possible to open communication with DW DEA 601 timer. All commands and controls are available. It need to read DW machine barcode before to open communication, to select the proper setting file. If you don't read barcode, applications shows the models window to choose the appropriate model.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009900"/>
    </style:style>
    <style:style style:name="highlight.15" style:family="text">
      <style:text-properties fo:color="#000000" fo:font-weight="bold"/>
    </style:style>
    <style:style style:name="highlight.16" style:family="text">
      <style:text-properties fo:color="#000066"/>
    </style:style>
    <style:style style:name="highlight.17" style:family="text">
      <style:text-properties fo:color="#ff0000"/>
    </style:style>
    <style:style style:name="highlight.18" style:family="text">
      <style:text-properties fo:color="#000066"/>
    </style:style>
    <style:style style:name="highlight.19" style:family="text">
      <style:text-properties fo:color="#ff0000"/>
    </style:style>
    <style:style style:name="highlight.20" style:family="text">
      <style:text-properties fo:color="#000000" fo:font-weight="bold"/>
    </style:style>
    <style:style style:name="highlight.21" style:family="text">
      <style:text-properties fo:color="#000000" fo:font-weight="bold"/>
    </style:style>
    <style:style style:name="highlight.22" style:family="text">
      <style:text-properties fo:color="#000000" fo:font-weight="bold"/>
    </style:style>
    <style:style style:name="highlight.23" style:family="text">
      <style:text-properties fo:color="#009900"/>
    </style:style>
    <style:style style:name="highlight.24" style:family="text">
      <style:text-properties fo:color="#000000" fo:font-weight="bold"/>
    </style:style>
    <style:style style:name="highlight.25" style:family="text">
      <style:text-properties fo:color="#000066"/>
    </style:style>
    <style:style style:name="highlight.26" style:family="text">
      <style:text-properties fo:color="#ff0000"/>
    </style:style>
    <style:style style:name="highlight.27" style:family="text">
      <style:text-properties fo:color="#000066"/>
    </style:style>
    <style:style style:name="highlight.28" style:family="text">
      <style:text-properties fo:color="#ff0000"/>
    </style:style>
    <style:style style:name="highlight.29" style:family="text">
      <style:text-properties fo:color="#000000" fo:font-weight="bold"/>
    </style:style>
    <style:style style:name="highlight.30" style:family="text">
      <style:text-properties fo:color="#000000" fo:font-weight="bold"/>
    </style:style>
    <style:style style:name="highlight.31" style:family="text">
      <style:text-properties fo:color="#000000" fo:font-weight="bold"/>
    </style:style>
    <style:style style:name="highlight.32" style:family="text">
      <style:text-properties fo:color="#009900"/>
    </style:style>
    <style:style style:name="highlight.33" style:family="text">
      <style:text-properties fo:color="#000000" fo:font-weight="bold"/>
    </style:style>
    <style:style style:name="highlight.34" style:family="text">
      <style:text-properties fo:color="#000066"/>
    </style:style>
    <style:style style:name="highlight.35" style:family="text">
      <style:text-properties fo:color="#ff0000"/>
    </style:style>
    <style:style style:name="highlight.36" style:family="text">
      <style:text-properties fo:color="#000066"/>
    </style:style>
    <style:style style:name="highlight.37" style:family="text">
      <style:text-properties fo:color="#ff0000"/>
    </style:style>
    <style:style style:name="highlight.38" style:family="text">
      <style:text-properties fo:color="#000000" fo:font-weight="bold"/>
    </style:style>
    <style:style style:name="highlight.39" style:family="text">
      <style:text-properties fo:color="#000000" fo:font-weight="bold"/>
    </style:style>
    <style:style style:name="highlight.40" style:family="text">
      <style:text-properties fo:color="#000000" fo:font-weight="bold"/>
    </style:style>
    <style:style style:name="highlight.41" style:family="text">
      <style:text-properties fo:color="#009900"/>
    </style:style>
    <style:style style:name="highlight.42" style:family="text">
      <style:text-properties fo:color="#000000" fo:font-weight="bold"/>
    </style:style>
    <style:style style:name="highlight.43" style:family="text">
      <style:text-properties fo:color="#000066"/>
    </style:style>
    <style:style style:name="highlight.44" style:family="text">
      <style:text-properties fo:color="#ff0000"/>
    </style:style>
    <style:style style:name="highlight.45" style:family="text">
      <style:text-properties fo:color="#000066"/>
    </style:style>
    <style:style style:name="highlight.46" style:family="text">
      <style:text-properties fo:color="#ff0000"/>
    </style:style>
    <style:style style:name="highlight.47" style:family="text">
      <style:text-properties fo:color="#000000" fo:font-weight="bold"/>
    </style:style>
    <style:style style:name="highlight.48" style:family="text">
      <style:text-properties fo:color="#000000" fo:font-weight="bold"/>
    </style:style>
    <style:style style:name="highlight.49" style:family="text">
      <style:text-properties fo:color="#000000" fo:font-weight="bold"/>
    </style:style>
    <style:style style:name="highlight.50" style:family="text">
      <style:text-properties fo:color="#009900"/>
    </style:style>
    <style:style style:name="highlight.51" style:family="text">
      <style:text-properties fo:color="#000000" fo:font-weight="bold"/>
    </style:style>
    <style:style style:name="highlight.52" style:family="text">
      <style:text-properties fo:color="#000066"/>
    </style:style>
    <style:style style:name="highlight.53" style:family="text">
      <style:text-properties fo:color="#ff0000"/>
    </style:style>
    <style:style style:name="highlight.54" style:family="text">
      <style:text-properties fo:color="#000066"/>
    </style:style>
    <style:style style:name="highlight.55" style:family="text">
      <style:text-properties fo:color="#ff0000"/>
    </style:style>
    <style:style style:name="highlight.56" style:family="text">
      <style:text-properties fo:color="#000000" fo:font-weight="bold"/>
    </style:style>
    <style:style style:name="highlight.57" style:family="text">
      <style:text-properties fo:color="#000000" fo:font-weight="bold"/>
    </style:style>
    <style:style style:name="highlight.58" style:family="text">
      <style:text-properties fo:color="#000000" fo:font-weight="bold"/>
    </style:style>
    <style:style style:name="highlight.59" style:family="text">
      <style:text-properties fo:color="#009900"/>
    </style:style>
    <style:style style:name="highlight.60" style:family="text">
      <style:text-properties fo:color="#000000" fo:font-weight="bold"/>
    </style:style>
    <style:style style:name="highlight.61" style:family="text">
      <style:text-properties fo:color="#000066"/>
    </style:style>
    <style:style style:name="highlight.62" style:family="text">
      <style:text-properties fo:color="#ff0000"/>
    </style:style>
    <style:style style:name="highlight.63" style:family="text">
      <style:text-properties fo:color="#000066"/>
    </style:style>
    <style:style style:name="highlight.64" style:family="text">
      <style:text-properties fo:color="#ff0000"/>
    </style:style>
    <style:style style:name="highlight.65" style:family="text">
      <style:text-properties fo:color="#000000" fo:font-weight="bold"/>
    </style:style>
    <style:style style:name="highlight.66" style:family="text">
      <style:text-properties fo:color="#000000" fo:font-weight="bold"/>
    </style:style>
    <style:style style:name="highlight.67" style:family="text">
      <style:text-properties fo:color="#000000" fo:font-weight="bold"/>
    </style:style>
    <style:style style:name="highlight.68" style:family="text">
      <style:text-properties fo:color="#009900"/>
    </style:style>
    <style:style style:name="highlight.69" style:family="text">
      <style:text-properties fo:color="#000000" fo:font-weight="bold"/>
    </style:style>
    <style:style style:name="highlight.70" style:family="text">
      <style:text-properties fo:color="#000066"/>
    </style:style>
    <style:style style:name="highlight.71" style:family="text">
      <style:text-properties fo:color="#ff0000"/>
    </style:style>
    <style:style style:name="highlight.72" style:family="text">
      <style:text-properties fo:color="#000066"/>
    </style:style>
    <style:style style:name="highlight.73" style:family="text">
      <style:text-properties fo:color="#ff0000"/>
    </style:style>
    <style:style style:name="highlight.74" style:family="text">
      <style:text-properties fo:color="#000000" fo:font-weight="bold"/>
    </style:style>
    <style:style style:name="highlight.75" style:family="text">
      <style:text-properties fo:color="#000000" fo:font-weight="bold"/>
    </style:style>
    <style:style style:name="highlight.76" style:family="text">
      <style:text-properties fo:color="#000000" fo:font-weight="bold"/>
    </style:style>
    <style:style style:name="highlight.77" style:family="text">
      <style:text-properties fo:color="#009900"/>
    </style:style>
    <style:style style:name="highlight.78" style:family="text">
      <style:text-properties fo:color="#000000" fo:font-weight="bold"/>
    </style:style>
    <style:style style:name="highlight.79" style:family="text">
      <style:text-properties fo:color="#000000" fo:font-weight="bold"/>
    </style:style>
    <style:style style:name="highlight.80" style:family="text">
      <style:text-properties fo:color="#009900"/>
    </style:style>
    <style:style style:name="highlight.81" style:family="text">
      <style:text-properties fo:color="#000000" fo:font-weight="bold"/>
    </style:style>
    <style:style style:name="highlight.82" style:family="text">
      <style:text-properties fo:color="#000000" fo:font-weight="bold"/>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