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83D41D34.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e72557735d46bdd13e4ca31518cd1589.png"/>
  <manifest:file-entry manifest:media-type="image/jpeg" manifest:full-path="Pictures/6377c953a817a5e182ba862f72e44edd.jpg"/>
  <manifest:file-entry manifest:media-type="image/jpeg" manifest:full-path="Pictures/ee02755ba51f2816520c02ac510dd28b.jpg"/>
  <manifest:file-entry manifest:media-type="image/png" manifest:full-path="Pictures/a72784f92fd3535c9febfcc47dbd43b7.png"/>
  <manifest:file-entry manifest:media-type="image/png" manifest:full-path="Pictures/f13ae7fe16ae92b3f51337bcbf8e7fa9.png"/>
  <manifest:file-entry manifest:media-type="image/png" manifest:full-path="Pictures/224088fad17b806b24467158e892b2b0.png"/>
  <manifest:file-entry manifest:media-type="image/png" manifest:full-path="Pictures/d809e85c875ae47caf53a0842192ffa2.png"/>
  <manifest:file-entry manifest:media-type="image/png" manifest:full-path="Pictures/4e0b66120406af220b0ef84a4ee3386b.png"/>
  <manifest:file-entry manifest:media-type="image/png" manifest:full-path="Pictures/243d716187db577b7fddf0d7d4b2a1cf.png"/>
  <manifest:file-entry manifest:media-type="image/png" manifest:full-path="Pictures/5d75987099efdeeb23f538663f1c09d8.png"/>
  <manifest:file-entry manifest:media-type="image/png" manifest:full-path="Pictures/5d7e1fffee03eedac2d72b3ad894e7ee.png"/>
  <manifest:file-entry manifest:media-type="image/png" manifest:full-path="Pictures/dc7f9d015ef0fe96e6cf20b19e6ab8c5.png"/>
  <manifest:file-entry manifest:media-type="image/png" manifest:full-path="Pictures/36102b15d0025fddab8db040fa5505b0.png"/>
  <manifest:file-entry manifest:media-type="image/png" manifest:full-path="Pictures/7b419a7c6df04da7425c97372a2bc3e3.png"/>
  <manifest:file-entry manifest:media-type="image/png" manifest:full-path="Pictures/464b55d59fcea701ff8fcbfd7882c2a3.png"/>
  <manifest:file-entry manifest:media-type="image/png" manifest:full-path="Pictures/29d21befe22d51459eb357dda3a84510.png"/>
  <manifest:file-entry manifest:media-type="image/png" manifest:full-path="Pictures/72e21370265472aad4b637f85f9c12ed.png"/>
  <manifest:file-entry manifest:media-type="image/png" manifest:full-path="Pictures/77ebce8d7d81c345fbe52d64f8724764.png"/>
  <manifest:file-entry manifest:media-type="image/png" manifest:full-path="Pictures/9e3bd751797ed472f8ca9a72064b5e8c.png"/>
  <manifest:file-entry manifest:media-type="image/png" manifest:full-path="Pictures/cc89523bded0953107e79792da132956.png"/>
  <manifest:file-entry manifest:media-type="image/png" manifest:full-path="Pictures/0a43118a3bb85861c58e7d62fdbbc717.png"/>
  <manifest:file-entry manifest:media-type="image/png" manifest:full-path="Pictures/1af836a6dece622fa5cc75a1bfaf9fea.png"/>
  <manifest:file-entry manifest:media-type="image/png" manifest:full-path="Pictures/8a994536a3c66bf02c9ea5a440830472.png"/>
  <manifest:file-entry manifest:media-type="image/png" manifest:full-path="Pictures/4c6fd46f638c1ce5ae558c28746276a9.png"/>
  <manifest:file-entry manifest:media-type="image/png" manifest:full-path="Pictures/5065d932ed4a73cf59c63c48169d937f.png"/>
  <manifest:file-entry manifest:media-type="image/png" manifest:full-path="Pictures/695b67f87e4757d98e8c7615eab5d10d.png"/>
  <manifest:file-entry manifest:media-type="image/png" manifest:full-path="Pictures/c0dfb681af60f9cda5a0404e069d4358.png"/>
  <manifest:file-entry manifest:media-type="image/png" manifest:full-path="Pictures/cc9fe499942b1f665e5d33465bfdffab.png"/>
  <manifest:file-entry manifest:media-type="image/png" manifest:full-path="Pictures/cc1209c34f41f1fdf259d197818cb0ca.png"/>
  <manifest:file-entry manifest:media-type="image/png" manifest:full-path="Pictures/fe709b1b671d95009c52cc93bc7944b1.png"/>
  <manifest:file-entry manifest:media-type="image/png" manifest:full-path="Pictures/47d81f45090553934d7ecc5961b3d0fa.png"/>
  <manifest:file-entry manifest:media-type="image/png" manifest:full-path="Pictures/ab2126649347c64bde312320c33115f3.png"/>
  <manifest:file-entry manifest:media-type="image/png" manifest:full-path="Pictures/4e46b1006ec931ea69ad0e8a099db0fe.png"/>
  <manifest:file-entry manifest:media-type="image/png" manifest:full-path="Pictures/007ba3eb14fab9444b24888b6ede829d.png"/>
  <manifest:file-entry manifest:media-type="image/png" manifest:full-path="Pictures/d087695936d22d8c57be6cd6e25d2a0d.png"/>
  <manifest:file-entry manifest:media-type="image/png" manifest:full-path="Pictures/01aaf5555c202e035a910ab54d973fab.png"/>
  <manifest:file-entry manifest:media-type="image/png" manifest:full-path="Pictures/5fc88e491c75ab70153f63bae2f9fbef.png"/>
  <manifest:file-entry manifest:media-type="image/png" manifest:full-path="Pictures/5e556974c1fb87ab3272ea092308d334.png"/>
  <manifest:file-entry manifest:media-type="image/png" manifest:full-path="Pictures/58313025553c1b6736c0f3ea22d2304a.png"/>
  <manifest:file-entry manifest:media-type="image/png" manifest:full-path="Pictures/965acc45748d5e45dae72527a5eac001.png"/>
  <manifest:file-entry manifest:media-type="image/png" manifest:full-path="Pictures/344a2d51e01822fed3c8da4a91d9b148.png"/>
  <manifest:file-entry manifest:media-type="image/jpeg" manifest:full-path="Pictures/c885e59f5c9674e3cea0e133a80d6d82.jpg"/>
  <manifest:file-entry manifest:media-type="image/jpeg" manifest:full-path="Pictures/6a0bb5c12ea95edc25ab6a7fbff940db.jpg"/>
  <manifest:file-entry manifest:media-type="image/png" manifest:full-path="Pictures/44b4799dd2948669b08dd617dc81624e.png"/>
  <manifest:file-entry manifest:media-type="image/png" manifest:full-path="Pictures/4fc3e7f86bcb67ab41a923e27fb72c8d.png"/>
  <manifest:file-entry manifest:media-type="image/png" manifest:full-path="Pictures/17a9bb4d4895b981705d771f7188dee3.png"/>
  <manifest:file-entry manifest:media-type="image/png" manifest:full-path="Pictures/a49ef894e40cb681d04253efc5ddb29a.png"/>
  <manifest:file-entry manifest:media-type="image/png" manifest:full-path="Pictures/678e753d940e3e050e1f9cfa36995a59.png"/>
  <manifest:file-entry manifest:media-type="image/png" manifest:full-path="Pictures/ec8773ed1f651ada31f243a13489701a.png"/>
  <manifest:file-entry manifest:media-type="image/png" manifest:full-path="Pictures/84cff7b7fc0af47875298f2127a1ca78.png"/>
  <manifest:file-entry manifest:media-type="image/png" manifest:full-path="Pictures/99fa34cf4f63e1758aecb613a510d996.png"/>
  <manifest:file-entry manifest:media-type="image/jpeg" manifest:full-path="Pictures/1204d4a8969085d950dd1cfefccb29a5.jpg"/>
  <manifest:file-entry manifest:media-type="image/jpeg" manifest:full-path="Pictures/7fe1bbafbec12e57b944a7f92f4a3747.jpg"/>
  <manifest:file-entry manifest:media-type="image/jpeg" manifest:full-path="Pictures/731a251d1825e911633d9f777ce77cef.jpg"/>
  <manifest:file-entry manifest:media-type="image/jpeg" manifest:full-path="Pictures/c085fb2a38cfe44c3fae365180517606.jpg"/>
  <manifest:file-entry manifest:media-type="image/png" manifest:full-path="Pictures/14c682ba29f562d3216ac3a06de2e2c7.png"/>
  <manifest:file-entry manifest:media-type="image/png" manifest:full-path="Pictures/83167dffe8045d40ece389f3c591d9ac.png"/>
  <manifest:file-entry manifest:media-type="image/png" manifest:full-path="Pictures/bb4a64457917f82ea5afbd95dbd632ac.png"/>
  <manifest:file-entry manifest:media-type="image/png" manifest:full-path="Pictures/75596aa1df46aa6cb5698f9d53925f93.png"/>
  <manifest:file-entry manifest:media-type="image/png" manifest:full-path="Pictures/9d066f78ce7b02153d70c8d513b63fab.png"/>
  <manifest:file-entry manifest:media-type="image/png" manifest:full-path="Pictures/4c3170e2cb7c8636f47a65f85d55e4c6.png"/>
  <manifest:file-entry manifest:media-type="image/png" manifest:full-path="Pictures/7a74fa44ed0a481636e87b6bc555ed7d.png"/>
  <manifest:file-entry manifest:media-type="image/png" manifest:full-path="Pictures/6b4db0c37a43f84735bfbf7bc26ac347.png"/>
  <manifest:file-entry manifest:media-type="image/png" manifest:full-path="Pictures/3e71c7e7fa2aca1ca2f8c8ecd466dab3.png"/>
  <manifest:file-entry manifest:media-type="image/png" manifest:full-path="Pictures/023cf6b539787e11118a1e04b6068bd1.png"/>
  <manifest:file-entry manifest:media-type="image/png" manifest:full-path="Pictures/3a05222c618ea648fb32ffe444b5c704.png"/>
  <manifest:file-entry manifest:media-type="image/png" manifest:full-path="Pictures/e48de276f81f60d40c22f4ab4fecc070.png"/>
  <manifest:file-entry manifest:media-type="image/png" manifest:full-path="Pictures/cc1c630340cc2e0e76911c36119a027f.png"/>
  <manifest:file-entry manifest:media-type="image/png" manifest:full-path="Pictures/fca2ce5dd9081620da3e1a93810c65cb.png"/>
  <manifest:file-entry manifest:media-type="image/png" manifest:full-path="Pictures/30de5c9db7562c01ac1648be35577fdb.png"/>
  <manifest:file-entry manifest:media-type="image/png" manifest:full-path="Pictures/82425b5425bec024dba8c2d3aeca112a.png"/>
  <manifest:file-entry manifest:media-type="image/png" manifest:full-path="Pictures/e5ea730a48d64d81951f087cdfb89190.png"/>
  <manifest:file-entry manifest:media-type="image/png" manifest:full-path="Pictures/355c4572eac8cf2b9bda1d53e77e5810.png"/>
  <manifest:file-entry manifest:media-type="image/png" manifest:full-path="Pictures/622d1b90aa61346471df863777c1f5b7.png"/>
  <manifest:file-entry manifest:media-type="image/jpeg" manifest:full-path="Pictures/0c232b01aea156e1a3f48b287a3b9210.jpg"/>
  <manifest:file-entry manifest:media-type="image/jpeg" manifest:full-path="Pictures/ff937d56cbd94a7cff1bf2caf9596409.jpg"/>
  <manifest:file-entry manifest:media-type="image/png" manifest:full-path="Pictures/b64baced2b26c6e4b33698513278a881.png"/>
  <manifest:file-entry manifest:media-type="image/png" manifest:full-path="Pictures/5a93776be31b14e03a50f798a5fefcba.png"/>
  <manifest:file-entry manifest:media-type="image/png" manifest:full-path="Pictures/5da6a9e823340d494d7d855fb22472ec.png"/>
  <manifest:file-entry manifest:media-type="image/png" manifest:full-path="Pictures/918b664ef5d4d6b81fa9d368c6e54aa2.png"/>
  <manifest:file-entry manifest:media-type="image/png" manifest:full-path="Pictures/59dd1b33ea33e21568f6abc097c02c6d.png"/>
  <manifest:file-entry manifest:media-type="image/png" manifest:full-path="Pictures/72caded06ead40a986bb53a5a1fc0d84.png"/>
  <manifest:file-entry manifest:media-type="image/png" manifest:full-path="Pictures/9de3ccf8fba476ca72d7fd6973b474e4.png"/>
  <manifest:file-entry manifest:media-type="image/png" manifest:full-path="Pictures/b0118a2a375489c74d6220202f470e28.png"/>
  <manifest:file-entry manifest:media-type="image/png" manifest:full-path="Pictures/dcd59ff05654c9ac8a49eb7b3d8e5d25.png"/>
  <manifest:file-entry manifest:media-type="image/png" manifest:full-path="Pictures/5157b5200837f8b4f3d1b038048ce7c6.png"/>
  <manifest:file-entry manifest:media-type="image/png" manifest:full-path="Pictures/42928a9fede96652123c52aa438d1d51.png"/>
  <manifest:file-entry manifest:media-type="image/png" manifest:full-path="Pictures/988882adf31023cffe033e6e418eb6e6.png"/>
  <manifest:file-entry manifest:media-type="image/png" manifest:full-path="Pictures/209dbdceba40ba2a709d75fabbbd9c63.png"/>
  <manifest:file-entry manifest:media-type="image/jpeg" manifest:full-path="Pictures/1dc1f426fd45eeee51a8c7c4e51421ae.jpg"/>
  <manifest:file-entry manifest:media-type="image/png" manifest:full-path="Pictures/5c956d45844467f6112453f2d5612d35.png"/>
  <manifest:file-entry manifest:media-type="image/png" manifest:full-path="Pictures/cbd63c554d7b1bcc22d818d56b7f32dc.png"/>
  <manifest:file-entry manifest:media-type="image/png" manifest:full-path="Pictures/b6274d22bb9c62e89aacb92a4140745f.png"/>
  <manifest:file-entry manifest:media-type="image/png" manifest:full-path="Pictures/7ea97197a35ae69a11180ca697e6acde.png"/>
  <manifest:file-entry manifest:media-type="image/png" manifest:full-path="Pictures/5308a0790c8ad130cee479f4e0bc4109.png"/>
  <manifest:file-entry manifest:media-type="image/png" manifest:full-path="Pictures/863d545d2167c269e5fa040ac041c4ac.png"/>
  <manifest:file-entry manifest:media-type="image/png" manifest:full-path="Pictures/94ef1c1c3faeee2eb3ad70e13fe92e86.png"/>
  <manifest:file-entry manifest:media-type="image/png" manifest:full-path="Pictures/9c4e9c3a9560cca59a72037fccd939aa.png"/>
  <manifest:file-entry manifest:media-type="image/png" manifest:full-path="Pictures/ed5cf1776c02c5ae1e4b2758b1fd84f6.png"/>
  <manifest:file-entry manifest:media-type="image/png" manifest:full-path="Pictures/bc6bd2cd266e4bed0a0b8bb3e7f50c0f.png"/>
  <manifest:file-entry manifest:media-type="image/png" manifest:full-path="Pictures/23eec946e2e6e9bf09f82db120ae71db.png"/>
  <manifest:file-entry manifest:media-type="image/png" manifest:full-path="Pictures/c8c06f7fd2d74b68b6c30c82f74df1eb.png"/>
  <manifest:file-entry manifest:media-type="image/png" manifest:full-path="Pictures/5f0f0f7cb1a6427b3cadb8896ef2c8bb.png"/>
  <manifest:file-entry manifest:media-type="image/png" manifest:full-path="Pictures/02531953e70f3422aa8e56aa9c40dead.png"/>
  <manifest:file-entry manifest:media-type="image/png" manifest:full-path="Pictures/9d9e85ab9f2050da1085e20ba7ceae12.png"/>
  <manifest:file-entry manifest:media-type="image/png" manifest:full-path="Pictures/5f24cd1edb1c3b015f6c89616daf76e6.png"/>
  <manifest:file-entry manifest:media-type="image/png" manifest:full-path="Pictures/ab808e2085fb80dd727205a64f6b29d2.png"/>
  <manifest:file-entry manifest:media-type="image/png" manifest:full-path="Pictures/14327b2a5c486e7e62c093273209ca29.png"/>
  <manifest:file-entry manifest:media-type="image/png" manifest:full-path="Pictures/8ab4879ff114793abba58b7941f5b4eb.png"/>
  <manifest:file-entry manifest:media-type="image/png" manifest:full-path="Pictures/c075b247a4d78152ed0c69a76c9726bd.png"/>
  <manifest:file-entry manifest:media-type="image/jpeg" manifest:full-path="Pictures/8b9c89ba50dd65492e1b371c2f623cbb.jpg"/>
  <manifest:file-entry manifest:media-type="image/png" manifest:full-path="Pictures/bae55fcea50c61b39c0f637eaa0b1e6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808080" fo:font-style="italic"/>
    </style:style>
    <style:style style:name="highlight.24" style:family="text">
      <style:text-properties fo:color="#009900"/>
    </style:style>
    <style:style style:name="highlight.25" style:family="text">
      <style:text-properties fo:color="#000000" fo:font-weight="bold"/>
    </style:style>
    <style:style style:name="highlight.26" style:family="text">
      <style:text-properties fo:color="#000066"/>
    </style:style>
    <style:style style:name="highlight.27" style:family="text">
      <style:text-properties fo:color="#ff0000"/>
    </style:style>
    <style:style style:name="highlight.28" style:family="text">
      <style:text-properties fo:color="#000066"/>
    </style:style>
    <style:style style:name="highlight.29" style:family="text">
      <style:text-properties fo:color="#ff0000"/>
    </style:style>
    <style:style style:name="highlight.30" style:family="text">
      <style:text-properties fo:color="#000000" fo:font-weight="bold"/>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808080" fo:font-style="italic"/>
    </style:style>
    <style:style style:name="highlight.34" style:family="text">
      <style:text-properties fo:color="#009900"/>
    </style:style>
    <style:style style:name="highlight.35" style:family="text">
      <style:text-properties fo:color="#000000" fo:font-weight="bold"/>
    </style:style>
    <style:style style:name="highlight.36" style:family="text">
      <style:text-properties fo:color="#000066"/>
    </style:style>
    <style:style style:name="highlight.37" style:family="text">
      <style:text-properties fo:color="#ff0000"/>
    </style:style>
    <style:style style:name="highlight.38" style:family="text">
      <style:text-properties fo:color="#000066"/>
    </style:style>
    <style:style style:name="highlight.39" style:family="text">
      <style:text-properties fo:color="#ff0000"/>
    </style:style>
    <style:style style:name="highlight.40" style:family="text">
      <style:text-properties fo:color="#000000" fo:font-weight="bold"/>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808080" fo:font-style="italic"/>
    </style:style>
    <style:style style:name="highlight.44" style:family="text">
      <style:text-properties fo:color="#009900"/>
    </style:style>
    <style:style style:name="highlight.45" style:family="text">
      <style:text-properties fo:color="#000000" fo:font-weight="bold"/>
    </style:style>
    <style:style style:name="highlight.46" style:family="text">
      <style:text-properties fo:color="#000066"/>
    </style:style>
    <style:style style:name="highlight.47" style:family="text">
      <style:text-properties fo:color="#ff0000"/>
    </style:style>
    <style:style style:name="highlight.48" style:family="text">
      <style:text-properties fo:color="#000066"/>
    </style:style>
    <style:style style:name="highlight.49" style:family="text">
      <style:text-properties fo:color="#ff0000"/>
    </style:style>
    <style:style style:name="highlight.50" style:family="text">
      <style:text-properties fo:color="#000000" fo:font-weight="bold"/>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808080" fo:font-style="italic"/>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808080" fo:font-style="italic"/>
    </style:style>
    <style:style style:name="highlight.64" style:family="text">
      <style:text-properties fo:color="#009900"/>
    </style:style>
    <style:style style:name="highlight.65" style:family="text">
      <style:text-properties fo:color="#000000" fo:font-weight="bold"/>
    </style:style>
    <style:style style:name="highlight.66" style:family="text">
      <style:text-properties fo:color="#000066"/>
    </style:style>
    <style:style style:name="highlight.67" style:family="text">
      <style:text-properties fo:color="#ff0000"/>
    </style:style>
    <style:style style:name="highlight.68" style:family="text">
      <style:text-properties fo:color="#000066"/>
    </style:style>
    <style:style style:name="highlight.69" style:family="text">
      <style:text-properties fo:color="#ff0000"/>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000000" fo:font-weight="bold"/>
    </style:style>
    <style:style style:name="highlight.73" style:family="text">
      <style:text-properties fo:color="#808080" fo:font-style="italic"/>
    </style:style>
    <style:style style:name="highlight.74" style:family="text">
      <style:text-properties fo:color="#009900"/>
    </style:style>
    <style:style style:name="highlight.75" style:family="text">
      <style:text-properties fo:color="#000000" fo:font-weight="bold"/>
    </style:style>
    <style:style style:name="highlight.76" style:family="text">
      <style:text-properties fo:color="#000066"/>
    </style:style>
    <style:style style:name="highlight.77" style:family="text">
      <style:text-properties fo:color="#ff0000"/>
    </style:style>
    <style:style style:name="highlight.78" style:family="text">
      <style:text-properties fo:color="#000066"/>
    </style:style>
    <style:style style:name="highlight.79" style:family="text">
      <style:text-properties fo:color="#ff0000"/>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0000" fo:font-weight="bold"/>
    </style:style>
    <style:style style:name="highlight.83" style:family="text">
      <style:text-properties fo:color="#808080" fo:font-style="italic"/>
    </style:style>
    <style:style style:name="highlight.84" style:family="text">
      <style:text-properties fo:color="#009900"/>
    </style:style>
    <style:style style:name="highlight.85" style:family="text">
      <style:text-properties fo:color="#000000" fo:font-weight="bold"/>
    </style:style>
    <style:style style:name="highlight.86" style:family="text">
      <style:text-properties fo:color="#000066"/>
    </style:style>
    <style:style style:name="highlight.87" style:family="text">
      <style:text-properties fo:color="#ff0000"/>
    </style:style>
    <style:style style:name="highlight.88" style:family="text">
      <style:text-properties fo:color="#000066"/>
    </style:style>
    <style:style style:name="highlight.89" style:family="text">
      <style:text-properties fo:color="#ff00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0000" fo:font-weight="bold"/>
    </style:style>
    <style:style style:name="highlight.93" style:family="text">
      <style:text-properties fo:color="#009900"/>
    </style:style>
    <style:style style:name="highlight.94" style:family="text">
      <style:text-properties fo:color="#000000" fo:font-weight="bold"/>
    </style:style>
    <style:style style:name="highlight.95" style:family="text">
      <style:text-properties fo:color="#000066"/>
    </style:style>
    <style:style style:name="highlight.96" style:family="text">
      <style:text-properties fo:color="#ff0000"/>
    </style:style>
    <style:style style:name="highlight.97" style:family="text">
      <style:text-properties fo:color="#000066"/>
    </style:style>
    <style:style style:name="highlight.98" style:family="text">
      <style:text-properties fo:color="#ff0000"/>
    </style:style>
    <style:style style:name="highlight.99" style:family="text">
      <style:text-properties fo:color="#000000" fo:font-weight="bold"/>
    </style:style>
    <style:style style:name="highlight.100" style:family="text">
      <style:text-properties fo:color="#000000" fo:font-weight="bold"/>
    </style:style>
    <style:style style:name="highlight.101" style:family="text">
      <style:text-properties fo:color="#000000" fo:font-weight="bold"/>
    </style:style>
    <style:style style:name="highlight.102" style:family="text">
      <style:text-properties fo:color="#808080" fo:font-style="italic"/>
    </style:style>
    <style:style style:name="highlight.103" style:family="text">
      <style:text-properties fo:color="#009900"/>
    </style:style>
    <style:style style:name="highlight.104" style:family="text">
      <style:text-properties fo:color="#000000" fo:font-weight="bold"/>
    </style:style>
    <style:style style:name="highlight.105" style:family="text">
      <style:text-properties fo:color="#000066"/>
    </style:style>
    <style:style style:name="highlight.106" style:family="text">
      <style:text-properties fo:color="#ff0000"/>
    </style:style>
    <style:style style:name="highlight.107" style:family="text">
      <style:text-properties fo:color="#000066"/>
    </style:style>
    <style:style style:name="highlight.108" style:family="text">
      <style:text-properties fo:color="#ff0000"/>
    </style:style>
    <style:style style:name="highlight.109" style:family="text">
      <style:text-properties fo:color="#000000" fo:font-weight="bold"/>
    </style:style>
    <style:style style:name="highlight.110" style:family="text">
      <style:text-properties fo:color="#000000" fo:font-weight="bold"/>
    </style:style>
    <style:style style:name="highlight.111" style:family="text">
      <style:text-properties fo:color="#000000" fo:font-weight="bold"/>
    </style:style>
    <style:style style:name="highlight.112" style:family="text">
      <style:text-properties fo:color="#808080" fo:font-style="italic"/>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66"/>
    </style:style>
    <style:style style:name="highlight.116" style:family="text">
      <style:text-properties fo:color="#ff0000"/>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00" fo:font-weight="bold"/>
    </style:style>
    <style:style style:name="highlight.120" style:family="text">
      <style:text-properties fo:color="#808080" fo:font-style="italic"/>
    </style:style>
    <style:style style:name="highlight.121" style:family="text">
      <style:text-properties fo:color="#009900"/>
    </style:style>
    <style:style style:name="highlight.122" style:family="text">
      <style:text-properties fo:color="#000000" fo:font-weight="bold"/>
    </style:style>
    <style:style style:name="highlight.123" style:family="text">
      <style:text-properties fo:color="#000066"/>
    </style:style>
    <style:style style:name="highlight.124" style:family="text">
      <style:text-properties fo:color="#ff0000"/>
    </style:style>
    <style:style style:name="highlight.125" style:family="text">
      <style:text-properties fo:color="#000066"/>
    </style:style>
    <style:style style:name="highlight.126" style:family="text">
      <style:text-properties fo:color="#ff0000"/>
    </style:style>
    <style:style style:name="highlight.127" style:family="text">
      <style:text-properties fo:color="#000000" fo:font-weight="bold"/>
    </style:style>
    <style:style style:name="highlight.128" style:family="text">
      <style:text-properties fo:color="#000000" fo:font-weight="bold"/>
    </style:style>
    <style:style style:name="highlight.129" style:family="text">
      <style:text-properties fo:color="#000000" fo:font-weight="bold"/>
    </style:style>
    <style:style style:name="highlight.130" style:family="text">
      <style:text-properties fo:color="#009900"/>
    </style:style>
    <style:style style:name="highlight.131" style:family="text">
      <style:text-properties fo:color="#000000" fo:font-weight="bold"/>
    </style:style>
    <style:style style:name="highlight.132" style:family="text">
      <style:text-properties fo:color="#000066"/>
    </style:style>
    <style:style style:name="highlight.133" style:family="text">
      <style:text-properties fo:color="#ff0000"/>
    </style:style>
    <style:style style:name="highlight.134" style:family="text">
      <style:text-properties fo:color="#000066"/>
    </style:style>
    <style:style style:name="highlight.135" style:family="text">
      <style:text-properties fo:color="#ff0000"/>
    </style:style>
    <style:style style:name="highlight.136" style:family="text">
      <style:text-properties fo:color="#000000" fo:font-weight="bold"/>
    </style:style>
    <style:style style:name="highlight.137" style:family="text">
      <style:text-properties fo:color="#000000" fo:font-weight="bold"/>
    </style:style>
    <style:style style:name="highlight.138" style:family="text">
      <style:text-properties fo:color="#000000" fo:font-weight="bold"/>
    </style:style>
    <style:style style:name="highlight.139" style:family="text">
      <style:text-properties fo:color="#009900"/>
    </style:style>
    <style:style style:name="highlight.140" style:family="text">
      <style:text-properties fo:color="#000000" fo:font-weight="bold"/>
    </style:style>
    <style:style style:name="highlight.141" style:family="text">
      <style:text-properties fo:color="#000066"/>
    </style:style>
    <style:style style:name="highlight.142" style:family="text">
      <style:text-properties fo:color="#ff0000"/>
    </style:style>
    <style:style style:name="highlight.143" style:family="text">
      <style:text-properties fo:color="#000066"/>
    </style:style>
    <style:style style:name="highlight.144" style:family="text">
      <style:text-properties fo:color="#ff0000"/>
    </style:style>
    <style:style style:name="highlight.145" style:family="text">
      <style:text-properties fo:color="#000000" fo:font-weight="bold"/>
    </style:style>
    <style:style style:name="highlight.146" style:family="text">
      <style:text-properties fo:color="#000000" fo:font-weight="bold"/>
    </style:style>
    <style:style style:name="highlight.147" style:family="text">
      <style:text-properties fo:color="#000000" fo:font-weight="bold"/>
    </style:style>
    <style:style style:name="highlight.148" style:family="text">
      <style:text-properties fo:color="#808080" fo:font-style="italic"/>
    </style:style>
    <style:style style:name="highlight.149" style:family="text">
      <style:text-properties fo:color="#009900"/>
    </style:style>
    <style:style style:name="highlight.150" style:family="text">
      <style:text-properties fo:color="#000000" fo:font-weight="bold"/>
    </style:style>
    <style:style style:name="highlight.151" style:family="text">
      <style:text-properties fo:color="#000066"/>
    </style:style>
    <style:style style:name="highlight.152" style:family="text">
      <style:text-properties fo:color="#ff0000"/>
    </style:style>
    <style:style style:name="highlight.153" style:family="text">
      <style:text-properties fo:color="#000066"/>
    </style:style>
    <style:style style:name="highlight.154" style:family="text">
      <style:text-properties fo:color="#ff0000"/>
    </style:style>
    <style:style style:name="highlight.155" style:family="text">
      <style:text-properties fo:color="#000000" fo:font-weight="bold"/>
    </style:style>
    <style:style style:name="highlight.156" style:family="text">
      <style:text-properties fo:color="#000000" fo:font-weight="bold"/>
    </style:style>
    <style:style style:name="highlight.157" style:family="text">
      <style:text-properties fo:color="#000000" fo:font-weight="bold"/>
    </style:style>
    <style:style style:name="highlight.158" style:family="text">
      <style:text-properties fo:color="#009900"/>
    </style:style>
    <style:style style:name="highlight.159" style:family="text">
      <style:text-properties fo:color="#000000" fo:font-weight="bold"/>
    </style:style>
    <style:style style:name="highlight.160" style:family="text">
      <style:text-properties fo:color="#000066"/>
    </style:style>
    <style:style style:name="highlight.161" style:family="text">
      <style:text-properties fo:color="#ff0000"/>
    </style:style>
    <style:style style:name="highlight.162" style:family="text">
      <style:text-properties fo:color="#000066"/>
    </style:style>
    <style:style style:name="highlight.163" style:family="text">
      <style:text-properties fo:color="#ff0000"/>
    </style:style>
    <style:style style:name="highlight.164" style:family="text">
      <style:text-properties fo:color="#000000" fo:font-weight="bold"/>
    </style:style>
    <style:style style:name="highlight.165" style:family="text">
      <style:text-properties fo:color="#009900"/>
    </style:style>
    <style:style style:name="highlight.166" style:family="text">
      <style:text-properties fo:color="#000000" fo:font-weight="bold"/>
    </style:style>
    <style:style style:name="highlight.167" style:family="text">
      <style:text-properties fo:color="#000066"/>
    </style:style>
    <style:style style:name="highlight.168" style:family="text">
      <style:text-properties fo:color="#ff0000"/>
    </style:style>
    <style:style style:name="highlight.169" style:family="text">
      <style:text-properties fo:color="#000066"/>
    </style:style>
    <style:style style:name="highlight.170" style:family="text">
      <style:text-properties fo:color="#ff0000"/>
    </style:style>
    <style:style style:name="highlight.171" style:family="text">
      <style:text-properties fo:color="#000000" fo:font-weight="bold"/>
    </style:style>
    <style:style style:name="highlight.172" style:family="text">
      <style:text-properties fo:color="#009900"/>
    </style:style>
    <style:style style:name="highlight.173" style:family="text">
      <style:text-properties fo:color="#000000" fo:font-weight="bold"/>
    </style:style>
    <style:style style:name="highlight.174" style:family="text">
      <style:text-properties fo:color="#000066"/>
    </style:style>
    <style:style style:name="highlight.175" style:family="text">
      <style:text-properties fo:color="#ff0000"/>
    </style:style>
    <style:style style:name="highlight.176" style:family="text">
      <style:text-properties fo:color="#000066"/>
    </style:style>
    <style:style style:name="highlight.177" style:family="text">
      <style:text-properties fo:color="#ff0000"/>
    </style:style>
    <style:style style:name="highlight.178" style:family="text">
      <style:text-properties fo:color="#000000" fo:font-weight="bold"/>
    </style:style>
    <style:style style:name="highlight.179" style:family="text">
      <style:text-properties fo:color="#808080" fo:font-style="italic"/>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66"/>
    </style:style>
    <style:style style:name="highlight.183" style:family="text">
      <style:text-properties fo:color="#ff0000"/>
    </style:style>
    <style:style style:name="highlight.184" style:family="text">
      <style:text-properties fo:color="#000066"/>
    </style:style>
    <style:style style:name="highlight.185" style:family="text">
      <style:text-properties fo:color="#ff0000"/>
    </style:style>
    <style:style style:name="highlight.186" style:family="text">
      <style:text-properties fo:color="#000000" fo:font-weight="bold"/>
    </style:style>
    <style:style style:name="highlight.187" style:family="text">
      <style:text-properties fo:color="#000000" fo:font-weight="bold"/>
    </style:style>
    <style:style style:name="highlight.188" style:family="text">
      <style:text-properties fo:color="#000000" fo:font-weight="bold"/>
    </style:style>
    <style:style style:name="highlight.189" style:family="text">
      <style:text-properties fo:color="#808080" fo:font-style="italic"/>
    </style:style>
    <style:style style:name="highlight.190" style:family="text">
      <style:text-properties fo:color="#009900"/>
    </style:style>
    <style:style style:name="highlight.191" style:family="text">
      <style:text-properties fo:color="#000000" fo:font-weight="bold"/>
    </style:style>
    <style:style style:name="highlight.192" style:family="text">
      <style:text-properties fo:color="#000066"/>
    </style:style>
    <style:style style:name="highlight.193" style:family="text">
      <style:text-properties fo:color="#ff0000"/>
    </style:style>
    <style:style style:name="highlight.194" style:family="text">
      <style:text-properties fo:color="#000066"/>
    </style:style>
    <style:style style:name="highlight.195" style:family="text">
      <style:text-properties fo:color="#ff0000"/>
    </style:style>
    <style:style style:name="highlight.196" style:family="text">
      <style:text-properties fo:color="#000000" fo:font-weight="bold"/>
    </style:style>
    <style:style style:name="highlight.197" style:family="text">
      <style:text-properties fo:color="#009900"/>
    </style:style>
    <style:style style:name="highlight.198" style:family="text">
      <style:text-properties fo:color="#000000" fo:font-weight="bold"/>
    </style:style>
    <style:style style:name="highlight.199" style:family="text">
      <style:text-properties fo:color="#000066"/>
    </style:style>
    <style:style style:name="highlight.200" style:family="text">
      <style:text-properties fo:color="#ff0000"/>
    </style:style>
    <style:style style:name="highlight.201" style:family="text">
      <style:text-properties fo:color="#000066"/>
    </style:style>
    <style:style style:name="highlight.202" style:family="text">
      <style:text-properties fo:color="#ff0000"/>
    </style:style>
    <style:style style:name="highlight.203" style:family="text">
      <style:text-properties fo:color="#000000" fo:font-weight="bold"/>
    </style:style>
    <style:style style:name="highlight.204" style:family="text">
      <style:text-properties fo:color="#808080" fo:font-style="italic"/>
    </style:style>
    <style:style style:name="highlight.205" style:family="text">
      <style:text-properties fo:color="#009900"/>
    </style:style>
    <style:style style:name="highlight.206" style:family="text">
      <style:text-properties fo:color="#000000" fo:font-weight="bold"/>
    </style:style>
    <style:style style:name="highlight.207" style:family="text">
      <style:text-properties fo:color="#000066"/>
    </style:style>
    <style:style style:name="highlight.208" style:family="text">
      <style:text-properties fo:color="#ff0000"/>
    </style:style>
    <style:style style:name="highlight.209" style:family="text">
      <style:text-properties fo:color="#000066"/>
    </style:style>
    <style:style style:name="highlight.210" style:family="text">
      <style:text-properties fo:color="#ff0000"/>
    </style:style>
    <style:style style:name="highlight.211" style:family="text">
      <style:text-properties fo:color="#000000" fo:font-weight="bold"/>
    </style:style>
    <style:style style:name="highlight.212" style:family="text">
      <style:text-properties fo:color="#808080" fo:font-style="italic"/>
    </style:style>
    <style:style style:name="highlight.213" style:family="text">
      <style:text-properties fo:color="#009900"/>
    </style:style>
    <style:style style:name="highlight.214" style:family="text">
      <style:text-properties fo:color="#000000" fo:font-weight="bold"/>
    </style:style>
    <style:style style:name="highlight.215" style:family="text">
      <style:text-properties fo:color="#000066"/>
    </style:style>
    <style:style style:name="highlight.216" style:family="text">
      <style:text-properties fo:color="#ff0000"/>
    </style:style>
    <style:style style:name="highlight.217" style:family="text">
      <style:text-properties fo:color="#000066"/>
    </style:style>
    <style:style style:name="highlight.218" style:family="text">
      <style:text-properties fo:color="#ff0000"/>
    </style:style>
    <style:style style:name="highlight.219" style:family="text">
      <style:text-properties fo:color="#000000" fo:font-weight="bold"/>
    </style:style>
    <style:style style:name="highlight.220" style:family="text">
      <style:text-properties fo:color="#000000" fo:font-weight="bold"/>
    </style:style>
    <style:style style:name="highlight.221" style:family="text">
      <style:text-properties fo:color="#000000" fo:font-weight="bold"/>
    </style:style>
    <style:style style:name="highlight.222" style:family="text">
      <style:text-properties fo:color="#808080" fo:font-style="italic"/>
    </style:style>
    <style:style style:name="highlight.223" style:family="text">
      <style:text-properties fo:color="#009900"/>
    </style:style>
    <style:style style:name="highlight.224" style:family="text">
      <style:text-properties fo:color="#000000" fo:font-weight="bold"/>
    </style:style>
    <style:style style:name="highlight.225" style:family="text">
      <style:text-properties fo:color="#000066"/>
    </style:style>
    <style:style style:name="highlight.226" style:family="text">
      <style:text-properties fo:color="#ff0000"/>
    </style:style>
    <style:style style:name="highlight.227" style:family="text">
      <style:text-properties fo:color="#000066"/>
    </style:style>
    <style:style style:name="highlight.228" style:family="text">
      <style:text-properties fo:color="#ff0000"/>
    </style:style>
    <style:style style:name="highlight.229" style:family="text">
      <style:text-properties fo:color="#000000" fo:font-weight="bold"/>
    </style:style>
    <style:style style:name="highlight.230" style:family="text">
      <style:text-properties fo:color="#000000" fo:font-weight="bold"/>
    </style:style>
    <style:style style:name="highlight.231" style:family="text">
      <style:text-properties fo:color="#000000" fo:font-weight="bold"/>
    </style:style>
    <style:style style:name="highlight.232" style:family="text">
      <style:text-properties fo:color="#009900"/>
    </style:style>
    <style:style style:name="highlight.233" style:family="text">
      <style:text-properties fo:color="#000000" fo:font-weight="bold"/>
    </style:style>
    <style:style style:name="highlight.234" style:family="text">
      <style:text-properties fo:color="#000066"/>
    </style:style>
    <style:style style:name="highlight.235" style:family="text">
      <style:text-properties fo:color="#ff0000"/>
    </style:style>
    <style:style style:name="highlight.236" style:family="text">
      <style:text-properties fo:color="#000066"/>
    </style:style>
    <style:style style:name="highlight.237" style:family="text">
      <style:text-properties fo:color="#ff0000"/>
    </style:style>
    <style:style style:name="highlight.238" style:family="text">
      <style:text-properties fo:color="#000000" fo:font-weight="bold"/>
    </style:style>
    <style:style style:name="highlight.239" style:family="text">
      <style:text-properties fo:color="#000000" fo:font-weight="bold"/>
    </style:style>
    <style:style style:name="highlight.240" style:family="text">
      <style:text-properties fo:color="#000000" fo:font-weight="bold"/>
    </style:style>
    <style:style style:name="highlight.241" style:family="text">
      <style:text-properties fo:color="#808080" fo:font-style="italic"/>
    </style:style>
    <style:style style:name="highlight.242" style:family="text">
      <style:text-properties fo:color="#009900"/>
    </style:style>
    <style:style style:name="highlight.243" style:family="text">
      <style:text-properties fo:color="#000000" fo:font-weight="bold"/>
    </style:style>
    <style:style style:name="highlight.244" style:family="text">
      <style:text-properties fo:color="#000066"/>
    </style:style>
    <style:style style:name="highlight.245" style:family="text">
      <style:text-properties fo:color="#ff0000"/>
    </style:style>
    <style:style style:name="highlight.246" style:family="text">
      <style:text-properties fo:color="#000066"/>
    </style:style>
    <style:style style:name="highlight.247" style:family="text">
      <style:text-properties fo:color="#ff0000"/>
    </style:style>
    <style:style style:name="highlight.248" style:family="text">
      <style:text-properties fo:color="#000000" fo:font-weight="bold"/>
    </style:style>
    <style:style style:name="highlight.249" style:family="text">
      <style:text-properties fo:color="#000000" fo:font-weight="bold"/>
    </style:style>
    <style:style style:name="highlight.250" style:family="text">
      <style:text-properties fo:color="#000000" fo:font-weight="bold"/>
    </style:style>
    <style:style style:name="highlight.251" style:family="text">
      <style:text-properties fo:color="#808080" fo:font-style="italic"/>
    </style:style>
    <style:style style:name="highlight.252" style:family="text">
      <style:text-properties fo:color="#009900"/>
    </style:style>
    <style:style style:name="highlight.253" style:family="text">
      <style:text-properties fo:color="#000000" fo:font-weight="bold"/>
    </style:style>
    <style:style style:name="highlight.254" style:family="text">
      <style:text-properties fo:color="#000066"/>
    </style:style>
    <style:style style:name="highlight.255" style:family="text">
      <style:text-properties fo:color="#ff0000"/>
    </style:style>
    <style:style style:name="highlight.256" style:family="text">
      <style:text-properties fo:color="#000066"/>
    </style:style>
    <style:style style:name="highlight.257" style:family="text">
      <style:text-properties fo:color="#ff0000"/>
    </style:style>
    <style:style style:name="highlight.258" style:family="text">
      <style:text-properties fo:color="#000000" fo:font-weight="bold"/>
    </style:style>
    <style:style style:name="highlight.259" style:family="text">
      <style:text-properties fo:color="#808080" fo:font-style="italic"/>
    </style:style>
    <style:style style:name="highlight.260" style:family="text">
      <style:text-properties fo:color="#009900"/>
    </style:style>
    <style:style style:name="highlight.261" style:family="text">
      <style:text-properties fo:color="#000000" fo:font-weight="bold"/>
    </style:style>
    <style:style style:name="highlight.262" style:family="text">
      <style:text-properties fo:color="#000066"/>
    </style:style>
    <style:style style:name="highlight.263" style:family="text">
      <style:text-properties fo:color="#ff0000"/>
    </style:style>
    <style:style style:name="highlight.264" style:family="text">
      <style:text-properties fo:color="#000066"/>
    </style:style>
    <style:style style:name="highlight.265" style:family="text">
      <style:text-properties fo:color="#ff0000"/>
    </style:style>
    <style:style style:name="highlight.266" style:family="text">
      <style:text-properties fo:color="#000000" fo:font-weight="bold"/>
    </style:style>
    <style:style style:name="highlight.267" style:family="text">
      <style:text-properties fo:color="#808080" fo:font-style="italic"/>
    </style:style>
    <style:style style:name="highlight.268" style:family="text">
      <style:text-properties fo:color="#009900"/>
    </style:style>
    <style:style style:name="highlight.269" style:family="text">
      <style:text-properties fo:color="#000000" fo:font-weight="bold"/>
    </style:style>
    <style:style style:name="highlight.270" style:family="text">
      <style:text-properties fo:color="#000066"/>
    </style:style>
    <style:style style:name="highlight.271" style:family="text">
      <style:text-properties fo:color="#ff0000"/>
    </style:style>
    <style:style style:name="highlight.272" style:family="text">
      <style:text-properties fo:color="#000066"/>
    </style:style>
    <style:style style:name="highlight.273" style:family="text">
      <style:text-properties fo:color="#ff0000"/>
    </style:style>
    <style:style style:name="highlight.274" style:family="text">
      <style:text-properties fo:color="#000000" fo:font-weight="bold"/>
    </style:style>
    <style:style style:name="highlight.275" style:family="text">
      <style:text-properties fo:color="#808080" fo:font-style="italic"/>
    </style:style>
    <style:style style:name="highlight.276" style:family="text">
      <style:text-properties fo:color="#009900"/>
    </style:style>
    <style:style style:name="highlight.277" style:family="text">
      <style:text-properties fo:color="#000000" fo:font-weight="bold"/>
    </style:style>
    <style:style style:name="highlight.278" style:family="text">
      <style:text-properties fo:color="#000066"/>
    </style:style>
    <style:style style:name="highlight.279" style:family="text">
      <style:text-properties fo:color="#ff0000"/>
    </style:style>
    <style:style style:name="highlight.280" style:family="text">
      <style:text-properties fo:color="#000066"/>
    </style:style>
    <style:style style:name="highlight.281" style:family="text">
      <style:text-properties fo:color="#ff0000"/>
    </style:style>
    <style:style style:name="highlight.282" style:family="text">
      <style:text-properties fo:color="#000000" fo:font-weight="bold"/>
    </style:style>
    <style:style style:name="highlight.283" style:family="text">
      <style:text-properties fo:color="#808080" fo:font-style="italic"/>
    </style:style>
    <style:style style:name="highlight.284" style:family="text">
      <style:text-properties fo:color="#009900"/>
    </style:style>
    <style:style style:name="highlight.285" style:family="text">
      <style:text-properties fo:color="#000000" fo:font-weight="bold"/>
    </style:style>
    <style:style style:name="highlight.286" style:family="text">
      <style:text-properties fo:color="#000066"/>
    </style:style>
    <style:style style:name="highlight.287" style:family="text">
      <style:text-properties fo:color="#ff0000"/>
    </style:style>
    <style:style style:name="highlight.288" style:family="text">
      <style:text-properties fo:color="#000066"/>
    </style:style>
    <style:style style:name="highlight.289" style:family="text">
      <style:text-properties fo:color="#ff0000"/>
    </style:style>
    <style:style style:name="highlight.290" style:family="text">
      <style:text-properties fo:color="#000000" fo:font-weight="bold"/>
    </style:style>
    <style:style style:name="highlight.291" style:family="text">
      <style:text-properties fo:color="#808080" fo:font-style="italic"/>
    </style:style>
    <style:style style:name="highlight.292" style:family="text">
      <style:text-properties fo:color="#009900"/>
    </style:style>
    <style:style style:name="highlight.293" style:family="text">
      <style:text-properties fo:color="#000000" fo:font-weight="bold"/>
    </style:style>
    <style:style style:name="highlight.294" style:family="text">
      <style:text-properties fo:color="#000066"/>
    </style:style>
    <style:style style:name="highlight.295" style:family="text">
      <style:text-properties fo:color="#ff0000"/>
    </style:style>
    <style:style style:name="highlight.296" style:family="text">
      <style:text-properties fo:color="#000066"/>
    </style:style>
    <style:style style:name="highlight.297" style:family="text">
      <style:text-properties fo:color="#ff0000"/>
    </style:style>
    <style:style style:name="highlight.298" style:family="text">
      <style:text-properties fo:color="#000000" fo:font-weight="bold"/>
    </style:style>
    <style:style style:name="highlight.299" style:family="text">
      <style:text-properties fo:color="#808080" fo:font-style="italic"/>
    </style:style>
    <style:style style:name="highlight.300" style:family="text">
      <style:text-properties fo:color="#009900"/>
    </style:style>
    <style:style style:name="highlight.301" style:family="text">
      <style:text-properties fo:color="#000000" fo:font-weight="bold"/>
    </style:style>
    <style:style style:name="highlight.302" style:family="text">
      <style:text-properties fo:color="#000066"/>
    </style:style>
    <style:style style:name="highlight.303" style:family="text">
      <style:text-properties fo:color="#ff0000"/>
    </style:style>
    <style:style style:name="highlight.304" style:family="text">
      <style:text-properties fo:color="#000066"/>
    </style:style>
    <style:style style:name="highlight.305" style:family="text">
      <style:text-properties fo:color="#ff0000"/>
    </style:style>
    <style:style style:name="highlight.306" style:family="text">
      <style:text-properties fo:color="#000000" fo:font-weight="bold"/>
    </style:style>
    <style:style style:name="highlight.307" style:family="text">
      <style:text-properties fo:color="#808080" fo:font-style="italic"/>
    </style:style>
    <style:style style:name="highlight.308" style:family="text">
      <style:text-properties fo:color="#009900"/>
    </style:style>
    <style:style style:name="highlight.309" style:family="text">
      <style:text-properties fo:color="#000000" fo:font-weight="bold"/>
    </style:style>
    <style:style style:name="highlight.310" style:family="text">
      <style:text-properties fo:color="#000066"/>
    </style:style>
    <style:style style:name="highlight.311" style:family="text">
      <style:text-properties fo:color="#ff0000"/>
    </style:style>
    <style:style style:name="highlight.312" style:family="text">
      <style:text-properties fo:color="#000066"/>
    </style:style>
    <style:style style:name="highlight.313" style:family="text">
      <style:text-properties fo:color="#ff0000"/>
    </style:style>
    <style:style style:name="highlight.314" style:family="text">
      <style:text-properties fo:color="#000000" fo:font-weight="bold"/>
    </style:style>
    <style:style style:name="highlight.315" style:family="text">
      <style:text-properties fo:color="#808080" fo:font-style="italic"/>
    </style:style>
    <style:style style:name="highlight.316" style:family="text">
      <style:text-properties fo:color="#009900"/>
    </style:style>
    <style:style style:name="highlight.317" style:family="text">
      <style:text-properties fo:color="#000000" fo:font-weight="bold"/>
    </style:style>
    <style:style style:name="highlight.318" style:family="text">
      <style:text-properties fo:color="#000066"/>
    </style:style>
    <style:style style:name="highlight.319" style:family="text">
      <style:text-properties fo:color="#ff0000"/>
    </style:style>
    <style:style style:name="highlight.320" style:family="text">
      <style:text-properties fo:color="#000066"/>
    </style:style>
    <style:style style:name="highlight.321" style:family="text">
      <style:text-properties fo:color="#ff0000"/>
    </style:style>
    <style:style style:name="highlight.322" style:family="text">
      <style:text-properties fo:color="#000000" fo:font-weight="bold"/>
    </style:style>
    <style:style style:name="highlight.323" style:family="text">
      <style:text-properties fo:color="#000000" fo:font-weight="bold"/>
    </style:style>
    <style:style style:name="highlight.324" style:family="text">
      <style:text-properties fo:color="#000000" fo:font-weight="bold"/>
    </style:style>
    <style:style style:name="highlight.325" style:family="text">
      <style:text-properties fo:color="#009900"/>
    </style:style>
    <style:style style:name="highlight.326" style:family="text">
      <style:text-properties fo:color="#000000" fo:font-weight="bold"/>
    </style:style>
    <style:style style:name="highlight.327" style:family="text">
      <style:text-properties fo:color="#000066"/>
    </style:style>
    <style:style style:name="highlight.328" style:family="text">
      <style:text-properties fo:color="#ff0000"/>
    </style:style>
    <style:style style:name="highlight.329" style:family="text">
      <style:text-properties fo:color="#000066"/>
    </style:style>
    <style:style style:name="highlight.330" style:family="text">
      <style:text-properties fo:color="#ff0000"/>
    </style:style>
    <style:style style:name="highlight.331" style:family="text">
      <style:text-properties fo:color="#000000" fo:font-weight="bold"/>
    </style:style>
    <style:style style:name="highlight.332" style:family="text">
      <style:text-properties fo:color="#000000" fo:font-weight="bold"/>
    </style:style>
    <style:style style:name="highlight.333" style:family="text">
      <style:text-properties fo:color="#000000" fo:font-weight="bold"/>
    </style:style>
    <style:style style:name="highlight.334" style:family="text">
      <style:text-properties fo:color="#009900"/>
    </style:style>
    <style:style style:name="highlight.335" style:family="text">
      <style:text-properties fo:color="#000000" fo:font-weight="bold"/>
    </style:style>
    <style:style style:name="highlight.336" style:family="text">
      <style:text-properties fo:color="#000066"/>
    </style:style>
    <style:style style:name="highlight.337" style:family="text">
      <style:text-properties fo:color="#ff0000"/>
    </style:style>
    <style:style style:name="highlight.338" style:family="text">
      <style:text-properties fo:color="#000066"/>
    </style:style>
    <style:style style:name="highlight.339" style:family="text">
      <style:text-properties fo:color="#ff0000"/>
    </style:style>
    <style:style style:name="highlight.340" style:family="text">
      <style:text-properties fo:color="#000000" fo:font-weight="bold"/>
    </style:style>
    <style:style style:name="highlight.341" style:family="text">
      <style:text-properties fo:color="#000000" fo:font-weight="bold"/>
    </style:style>
    <style:style style:name="highlight.342" style:family="text">
      <style:text-properties fo:color="#000000" fo:font-weight="bold"/>
    </style:style>
    <style:style style:name="highlight.343" style:family="text">
      <style:text-properties fo:color="#808080" fo:font-style="italic"/>
    </style:style>
    <style:style style:name="highlight.344" style:family="text">
      <style:text-properties fo:color="#009900"/>
    </style:style>
    <style:style style:name="highlight.345" style:family="text">
      <style:text-properties fo:color="#000000" fo:font-weight="bold"/>
    </style:style>
    <style:style style:name="highlight.346" style:family="text">
      <style:text-properties fo:color="#000066"/>
    </style:style>
    <style:style style:name="highlight.347" style:family="text">
      <style:text-properties fo:color="#ff0000"/>
    </style:style>
    <style:style style:name="highlight.348" style:family="text">
      <style:text-properties fo:color="#000066"/>
    </style:style>
    <style:style style:name="highlight.349" style:family="text">
      <style:text-properties fo:color="#ff0000"/>
    </style:style>
    <style:style style:name="highlight.350" style:family="text">
      <style:text-properties fo:color="#000000" fo:font-weight="bold"/>
    </style:style>
    <style:style style:name="highlight.351" style:family="text">
      <style:text-properties fo:color="#000000" fo:font-weight="bold"/>
    </style:style>
    <style:style style:name="highlight.352" style:family="text">
      <style:text-properties fo:color="#000000" fo:font-weight="bold"/>
    </style:style>
    <style:style style:name="highlight.353" style:family="text">
      <style:text-properties fo:color="#808080" fo:font-style="italic"/>
    </style:style>
    <style:style style:name="highlight.354" style:family="text">
      <style:text-properties fo:color="#009900"/>
    </style:style>
    <style:style style:name="highlight.355" style:family="text">
      <style:text-properties fo:color="#000000" fo:font-weight="bold"/>
    </style:style>
    <style:style style:name="highlight.356" style:family="text">
      <style:text-properties fo:color="#000066"/>
    </style:style>
    <style:style style:name="highlight.357" style:family="text">
      <style:text-properties fo:color="#ff0000"/>
    </style:style>
    <style:style style:name="highlight.358" style:family="text">
      <style:text-properties fo:color="#000066"/>
    </style:style>
    <style:style style:name="highlight.359" style:family="text">
      <style:text-properties fo:color="#ff0000"/>
    </style:style>
    <style:style style:name="highlight.360" style:family="text">
      <style:text-properties fo:color="#000000" fo:font-weight="bold"/>
    </style:style>
    <style:style style:name="highlight.361" style:family="text">
      <style:text-properties fo:color="#009900"/>
    </style:style>
    <style:style style:name="highlight.362" style:family="text">
      <style:text-properties fo:color="#000000" fo:font-weight="bold"/>
    </style:style>
    <style:style style:name="highlight.363" style:family="text">
      <style:text-properties fo:color="#000066"/>
    </style:style>
    <style:style style:name="highlight.364" style:family="text">
      <style:text-properties fo:color="#ff0000"/>
    </style:style>
    <style:style style:name="highlight.365" style:family="text">
      <style:text-properties fo:color="#000066"/>
    </style:style>
    <style:style style:name="highlight.366" style:family="text">
      <style:text-properties fo:color="#ff0000"/>
    </style:style>
    <style:style style:name="highlight.367" style:family="text">
      <style:text-properties fo:color="#000000" fo:font-weight="bold"/>
    </style:style>
    <style:style style:name="highlight.368" style:family="text">
      <style:text-properties fo:color="#009900"/>
    </style:style>
    <style:style style:name="highlight.369" style:family="text">
      <style:text-properties fo:color="#000000" fo:font-weight="bold"/>
    </style:style>
    <style:style style:name="highlight.370" style:family="text">
      <style:text-properties fo:color="#000066"/>
    </style:style>
    <style:style style:name="highlight.371" style:family="text">
      <style:text-properties fo:color="#ff0000"/>
    </style:style>
    <style:style style:name="highlight.372" style:family="text">
      <style:text-properties fo:color="#000066"/>
    </style:style>
    <style:style style:name="highlight.373" style:family="text">
      <style:text-properties fo:color="#ff0000"/>
    </style:style>
    <style:style style:name="highlight.374" style:family="text">
      <style:text-properties fo:color="#000000" fo:font-weight="bold"/>
    </style:style>
    <style:style style:name="highlight.375" style:family="text">
      <style:text-properties fo:color="#009900"/>
    </style:style>
    <style:style style:name="highlight.376" style:family="text">
      <style:text-properties fo:color="#000000" fo:font-weight="bold"/>
    </style:style>
    <style:style style:name="highlight.377" style:family="text">
      <style:text-properties fo:color="#000066"/>
    </style:style>
    <style:style style:name="highlight.378" style:family="text">
      <style:text-properties fo:color="#ff0000"/>
    </style:style>
    <style:style style:name="highlight.379" style:family="text">
      <style:text-properties fo:color="#000066"/>
    </style:style>
    <style:style style:name="highlight.380" style:family="text">
      <style:text-properties fo:color="#ff0000"/>
    </style:style>
    <style:style style:name="highlight.381" style:family="text">
      <style:text-properties fo:color="#000000" fo:font-weight="bold"/>
    </style:style>
    <style:style style:name="highlight.382" style:family="text">
      <style:text-properties fo:color="#009900"/>
    </style:style>
    <style:style style:name="highlight.383" style:family="text">
      <style:text-properties fo:color="#000000" fo:font-weight="bold"/>
    </style:style>
    <style:style style:name="highlight.384" style:family="text">
      <style:text-properties fo:color="#000066"/>
    </style:style>
    <style:style style:name="highlight.385" style:family="text">
      <style:text-properties fo:color="#ff0000"/>
    </style:style>
    <style:style style:name="highlight.386" style:family="text">
      <style:text-properties fo:color="#000066"/>
    </style:style>
    <style:style style:name="highlight.387" style:family="text">
      <style:text-properties fo:color="#ff0000"/>
    </style:style>
    <style:style style:name="highlight.388" style:family="text">
      <style:text-properties fo:color="#000000" fo:font-weight="bold"/>
    </style:style>
    <style:style style:name="highlight.389" style:family="text">
      <style:text-properties fo:color="#009900"/>
    </style:style>
    <style:style style:name="highlight.390" style:family="text">
      <style:text-properties fo:color="#000000" fo:font-weight="bold"/>
    </style:style>
    <style:style style:name="highlight.391" style:family="text">
      <style:text-properties fo:color="#000000" fo:font-weight="bold"/>
    </style:style>
    <style:style style:name="highlight.392" style:family="text">
      <style:text-properties fo:color="#009900"/>
    </style:style>
    <style:style style:name="highlight.393" style:family="text">
      <style:text-properties fo:color="#000000" fo:font-weight="bold"/>
    </style:style>
    <style:style style:name="highlight.394" style:family="text">
      <style:text-properties fo:color="#000000" fo:font-weight="bold"/>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highlight.395" style:family="text">
      <style:text-properties fo:color="#009900"/>
    </style:style>
    <style:style style:name="highlight.396" style:family="text">
      <style:text-properties fo:color="#000000" fo:font-weight="bold"/>
    </style:style>
    <style:style style:name="highlight.397" style:family="text">
      <style:text-properties fo:color="#000066"/>
    </style:style>
    <style:style style:name="highlight.398" style:family="text">
      <style:text-properties fo:color="#ff0000"/>
    </style:style>
    <style:style style:name="highlight.399" style:family="text">
      <style:text-properties fo:color="#000066"/>
    </style:style>
    <style:style style:name="highlight.400" style:family="text">
      <style:text-properties fo:color="#ff0000"/>
    </style:style>
    <style:style style:name="highlight.401" style:family="text">
      <style:text-properties fo:color="#000000" fo:font-weight="bold"/>
    </style:style>
    <style:style style:name="highlight.402" style:family="text">
      <style:text-properties fo:color="#009900"/>
    </style:style>
    <style:style style:name="highlight.403" style:family="text">
      <style:text-properties fo:color="#000000" fo:font-weight="bold"/>
    </style:style>
    <style:style style:name="highlight.404" style:family="text">
      <style:text-properties fo:color="#000066"/>
    </style:style>
    <style:style style:name="highlight.405" style:family="text">
      <style:text-properties fo:color="#ff0000"/>
    </style:style>
    <style:style style:name="highlight.406" style:family="text">
      <style:text-properties fo:color="#000066"/>
    </style:style>
    <style:style style:name="highlight.407" style:family="text">
      <style:text-properties fo:color="#ff0000"/>
    </style:style>
    <style:style style:name="highlight.408" style:family="text">
      <style:text-properties fo:color="#000000" fo:font-weight="bold"/>
    </style:style>
    <style:style style:name="highlight.409" style:family="text">
      <style:text-properties fo:color="#009900"/>
    </style:style>
    <style:style style:name="highlight.410" style:family="text">
      <style:text-properties fo:color="#000000" fo:font-weight="bold"/>
    </style:style>
    <style:style style:name="highlight.411" style:family="text">
      <style:text-properties fo:color="#000066"/>
    </style:style>
    <style:style style:name="highlight.412" style:family="text">
      <style:text-properties fo:color="#ff0000"/>
    </style:style>
    <style:style style:name="highlight.413" style:family="text">
      <style:text-properties fo:color="#000066"/>
    </style:style>
    <style:style style:name="highlight.414" style:family="text">
      <style:text-properties fo:color="#ff0000"/>
    </style:style>
    <style:style style:name="highlight.415" style:family="text">
      <style:text-properties fo:color="#000000" fo:font-weight="bold"/>
    </style:style>
    <style:style style:name="pluginnotescanner.A1" style:family="table-cell">
      <style:table-cell-properties style:vertical-align="middle" fo:padding="0.1cm" fo:border-left="0.002cm solid #000000" fo:border-right="none" fo:border-top="0.002cm solid #000000" fo:border-bottom="0.002cm solid #000000" fo:background-color=""/>
    </style:style>
    <style:style style:name="pluginnotescanner.B1" style:family="table-cell">
      <style:table-cell-properties style:vertical-align="middle" fo:padding="0.3cm" fo:border-left="none" fo:border-right="0.002cm solid #000000" fo:border-top="0.002cm solid #000000" fo:border-bottom="0.002cm solid #000000" fo:background-color=""/>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83D41D34.jpg" xlink:type="simple" xlink:show="embed" xlink:actuate="onLoad"/></draw:frame></text:p>
      <text:p text:style-name="P3"/>
      <text:p text:style-name="P3"/>
      <text:p text:style-name="P3">$NOME</text:p>
      <text:p text:style-name="P5">Software Manual</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Summary</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Summary</text:p>
          </text:index-title>
        </text:index-body>
      </text:table-of-content>
      <text:p text:style-name="Text_20_body"/>
      <text:p text:style-name="P1"/>
      <text:h text:style-name="Heading_20_1" text:outline-level="1"><text:bookmark-start text:name="cq_fx_wifi"/>CQ_FX WIFI<text:bookmark-end text:name="cq_fx_wifi"/></text:h>
      <text:h text:style-name="Heading_20_1" text:outline-level="1"><text:bookmark-start text:name="introduction"/>Introduction<text:bookmark-end text:name="introduction"/></text:h>
      <text:p text:style-name="Text_20_body"><text:span text:style-name="Strong_20_Emphasis">CQ_FX WIFI</text:span> is an application that was created to test product reliability by displaying the values recorded on a graph.<text:line-break/>
The main features of the application are:</text:p>
      <text:list text:style-name="List_20_1">
        <text:list-item>
          <text:p text:style-name="Text_20_body"> management of different types of products (washing machines, dishwashers, ovens, hobs, etc.);</text:p>
        </text:list-item>
        <text:list-item>
          <text:p text:style-name="Text_20_body"> product archive management;</text:p>
        </text:list-item>
        <text:list-item>
          <text:p text:style-name="Text_20_body"> test sequences management;</text:p>
        </text:list-item>
        <text:list-item>
          <text:p text:style-name="Text_20_body"> test cycle customization;</text:p>
        </text:list-item>
        <text:list-item>
          <text:p text:style-name="Text_20_body"> activities interval planning;</text:p>
        </text:list-item>
        <text:list-item>
          <text:p text:style-name="Text_20_body"> grouping of test product to start more cycles together;</text:p>
        </text:list-item>
        <text:list-item>
          <text:p text:style-name="Text_20_body"> tests archive management with search keywords like date, model, project number, etc.;</text:p>
        </text:list-item>
        <text:list-item>
          <text:p text:style-name="Text_20_body"> sampling time may be set as required;</text:p>
        </text:list-item>
        <text:list-item>
          <text:p text:style-name="Text_20_body"> inputs customization for each place;</text:p>
        </text:list-item>
        <text:list-item>
          <text:p text:style-name="Text_20_body"> graphical analysis tools (zoom, bars);</text:p>
        </text:list-item>
        <text:list-item>
          <text:p text:style-name="Text_20_body"> export of values in text format;</text:p>
        </text:list-item>
        <text:list-item>
          <text:p text:style-name="Text_20_body"> export of graphs to image files;</text:p>
        </text:list-item>
        <text:list-item>
          <text:p text:style-name="Text_20_body"> graph print function (whole page or zoom);</text:p>
        </text:list-item>
        <text:list-item>
          <text:p text:style-name="Text_20_body"> calculating the minimum, maximum and average values.</text:p>
        </text:list-item>
        <text:list-item>
          <text:p text:style-name="Text_20_body"> report of the executed cycles;</text:p>
        </text:list-item>
        <text:list-item>
          <text:p text:style-name="Text_20_body"> EXCEL ® report of the executed cycles with notes and attachments.</text:p>
        </text:list-item>
      </text:list>
      <text:p text:style-name="Text_20_body">
Unlike the <text:span text:style-name="Strong_20_Emphasis">CQ_FX</text:span> standard version, the <text:span text:style-name="Strong_20_Emphasis">CQ_FX WIFI</text:span> software provide the management of the test cycles through one ore more mobile devices (read the <text:span text:style-name="Strong_20_Emphasis">CQ_FX Mobile</text:span> software manual).
</text:p>
      <text:h text:style-name="Heading_20_1" text:outline-level="1"><text:bookmark-start text:name="setup_and_configuration"/>Setup and Configuration<text:bookmark-end text:name="setup_and_configuration"/></text:h>
      <text:p text:style-name="Text_20_body">
Installation is available through setup file. It will install also the following Microsoft required components:</text:p>
      <text:list text:style-name="List_20_1">
        <text:list-item>
          <text:p text:style-name="Text_20_body"> Microsoft .Net Framework 2.0 or higher version;</text:p>
        </text:list-item>
        <text:list-item>
          <text:p text:style-name="Text_20_body"> Microsoft SQL Express 2005 or higher version (required only for server version).</text:p>
        </text:list-item>
      </text:list>
      <text:p text:style-name="Text_20_body">
Onche the setup is completed, you need to edit the configuration file before to start the application.</text:p>
      <text:h text:style-name="Heading_20_2" text:outline-level="2"><text:bookmark-start text:name="configuration_file"/>Configuration File<text:bookmark-end text:name="configuration_file"/></text:h>
      <text:p text:style-name="Text_20_body">
The “CQ_FX.exe.config” file, in the same folder of “CQ_FX.exe” binary, can be changed with Notepad or Wordpad. </text:p>
      <text:p text:style-name="Text_20_body">You can see an example of the configuration file (description of keys is not available, given that this is a technical file):</text:p>
      <text:p text:style-name="Source_20_Code"><text:span text:style-name="highlight.1"><text:span text:style-name="highlight.2">&lt;?xml</text:span> <text:span text:style-name="highlight.3">version</text:span>=<text:span text:style-name="highlight.4">"1.0"</text:span> <text:span text:style-name="highlight.5">encoding</text:span>=<text:span text:style-name="highlight.6">"utf-8"</text:span> <text:span text:style-name="highlight.7">?&gt;</text:span></text:span><text:line-break/><text:span text:style-name="highlight.8"><text:span text:style-name="highlight.9">&lt;configuration<text:span text:style-name="highlight.10">&gt;</text:span></text:span></text:span><text:line-break/><text:s text:c="2"/><text:span text:style-name="highlight.11"><text:span text:style-name="highlight.12">&lt;appSettings<text:span text:style-name="highlight.13">&gt;</text:span></text:span></text:span><text:line-break/><text:s text:c="4"/><text:span text:style-name="highlight.14"><text:span text:style-name="highlight.15">&lt;add</text:span> <text:span text:style-name="highlight.16">key</text:span>=<text:span text:style-name="highlight.17">"COLLAUDO"</text:span> <text:span text:style-name="highlight.18">value</text:span>=<text:span text:style-name="highlight.19">"A"</text:span><text:span text:style-name="highlight.20">&gt;</text:span><text:span text:style-name="highlight.21">&lt;/add<text:span text:style-name="highlight.22">&gt;</text:span></text:span></text:span><text:line-break/><text:s text:c="4"/><text:span text:style-name="highlight.23">&lt;!-- Imposta la lingua del collaudo ("it","en") --&gt;</text:span><text:line-break/><text:s text:c="4"/><text:span text:style-name="highlight.24"><text:span text:style-name="highlight.25">&lt;add</text:span> <text:span text:style-name="highlight.26">key</text:span>=<text:span text:style-name="highlight.27">"LINGUA"</text:span> <text:span text:style-name="highlight.28">value</text:span>=<text:span text:style-name="highlight.29">"it"</text:span><text:span text:style-name="highlight.30">&gt;</text:span><text:span text:style-name="highlight.31">&lt;/add<text:span text:style-name="highlight.32">&gt;</text:span></text:span></text:span><text:line-break/><text:s text:c="4"/><text:span text:style-name="highlight.33">&lt;!-- Stringa di connessione al database ("Data Source=#SERVER#;Initial Catalog=#DATABASE#;User ID=sa;Password=#PASSWORD#") --&gt;</text:span><text:line-break/><text:s text:c="4"/><text:span text:style-name="highlight.34"><text:span text:style-name="highlight.35">&lt;add</text:span> <text:span text:style-name="highlight.36">key</text:span>=<text:span text:style-name="highlight.37">"SQL_SERVER_CONNECTION"</text:span> <text:span text:style-name="highlight.38">value</text:span>=<text:span text:style-name="highlight.39">"Data Source=(local)\SQLEXPRESS;Initial Catalog=CQ_FX;User ID=sa;Password=marel"</text:span><text:span text:style-name="highlight.40">&gt;</text:span><text:span text:style-name="highlight.41">&lt;/add<text:span text:style-name="highlight.42">&gt;</text:span></text:span></text:span><text:line-break/><text:s text:c="4"/><text:span text:style-name="highlight.43">&lt;!-- Percorso dell'archvio --&gt;</text:span><text:line-break/><text:s text:c="4"/><text:span text:style-name="highlight.44"><text:span text:style-name="highlight.45">&lt;add</text:span> <text:span text:style-name="highlight.46">key</text:span>=<text:span text:style-name="highlight.47">"PATH_ARCHIVIO"</text:span> <text:span text:style-name="highlight.48">value</text:span>=<text:span text:style-name="highlight.49">"..\ARCHIVE"</text:span><text:span text:style-name="highlight.50">&gt;</text:span><text:span text:style-name="highlight.51">&lt;/add<text:span text:style-name="highlight.52">&gt;</text:span></text:span></text:span><text:line-break/><text:s text:c="4"/><text:span text:style-name="highlight.53">&lt;!-- Percorso della directory di lavoro --&gt;</text:span><text:line-break/><text:s text:c="4"/><text:span text:style-name="highlight.54"><text:span text:style-name="highlight.55">&lt;add</text:span> <text:span text:style-name="highlight.56">key</text:span>=<text:span text:style-name="highlight.57">"PATH_DATI"</text:span> <text:span text:style-name="highlight.58">value</text:span>=<text:span text:style-name="highlight.59">"..\data"</text:span><text:span text:style-name="highlight.60">&gt;</text:span><text:span text:style-name="highlight.61">&lt;/add<text:span text:style-name="highlight.62">&gt;</text:span></text:span></text:span><text:line-break/><text:s text:c="4"/><text:span text:style-name="highlight.63">&lt;!-- Percorso della directory delle foto --&gt;</text:span><text:line-break/><text:s text:c="4"/><text:span text:style-name="highlight.64"><text:span text:style-name="highlight.65">&lt;add</text:span> <text:span text:style-name="highlight.66">key</text:span>=<text:span text:style-name="highlight.67">"PATH_LAVORO"</text:span> <text:span text:style-name="highlight.68">value</text:span>=<text:span text:style-name="highlight.69">"..\work"</text:span><text:span text:style-name="highlight.70">&gt;</text:span><text:span text:style-name="highlight.71">&lt;/add<text:span text:style-name="highlight.72">&gt;</text:span></text:span></text:span><text:line-break/><text:s text:c="4"/><text:span text:style-name="highlight.73">&lt;!-- Percorso della directory delle foto --&gt;</text:span><text:line-break/><text:s text:c="4"/><text:span text:style-name="highlight.74"><text:span text:style-name="highlight.75">&lt;add</text:span> <text:span text:style-name="highlight.76">key</text:span>=<text:span text:style-name="highlight.77">"PATH_FOTO"</text:span> <text:span text:style-name="highlight.78">value</text:span>=<text:span text:style-name="highlight.79">"..\IMAGES"</text:span><text:span text:style-name="highlight.80">&gt;</text:span><text:span text:style-name="highlight.81">&lt;/add<text:span text:style-name="highlight.82">&gt;</text:span></text:span></text:span><text:line-break/><text:s text:c="4"/><text:span text:style-name="highlight.83">&lt;!-- Identificazione sistema --&gt;</text:span><text:line-break/><text:s text:c="4"/><text:span text:style-name="highlight.84"><text:span text:style-name="highlight.85">&lt;add</text:span> <text:span text:style-name="highlight.86">key</text:span>=<text:span text:style-name="highlight.87">"NOME_SISTEMA"</text:span> <text:span text:style-name="highlight.88">value</text:span>=<text:span text:style-name="highlight.89">"Laboratorio Debug"</text:span><text:span text:style-name="highlight.90">&gt;</text:span><text:span text:style-name="highlight.91">&lt;/add<text:span text:style-name="highlight.92">&gt;</text:span></text:span></text:span><text:line-break/><text:s text:c="4"/><text:span text:style-name="highlight.93"><text:span text:style-name="highlight.94">&lt;add</text:span> <text:span text:style-name="highlight.95">key</text:span>=<text:span text:style-name="highlight.96">"NOME_CLIENTE"</text:span> <text:span text:style-name="highlight.97">value</text:span>=<text:span text:style-name="highlight.98">"MAREL srl"</text:span><text:span text:style-name="highlight.99">&gt;</text:span><text:span text:style-name="highlight.100">&lt;/add<text:span text:style-name="highlight.101">&gt;</text:span></text:span></text:span><text:line-break/><text:s text:c="4"/><text:span text:style-name="highlight.102">&lt;!-- Impostazioni di comunicazione moduli PM110--&gt;</text:span><text:line-break/><text:s text:c="4"/><text:span text:style-name="highlight.103"><text:span text:style-name="highlight.104">&lt;add</text:span> <text:span text:style-name="highlight.105">key</text:span>=<text:span text:style-name="highlight.106">"COM_PM110"</text:span> <text:span text:style-name="highlight.107">value</text:span>=<text:span text:style-name="highlight.108">"0"</text:span><text:span text:style-name="highlight.109">&gt;</text:span><text:span text:style-name="highlight.110">&lt;/add<text:span text:style-name="highlight.111">&gt;</text:span></text:span></text:span><text:line-break/><text:s text:c="4"/><text:span text:style-name="highlight.112">&lt;!-- Modalità collegamento ingressi PM110: 0=continui, 1=come moduli ADAM, 2=separati per ognli linea--&gt;</text:span><text:line-break/><text:s text:c="4"/><text:span text:style-name="highlight.113"><text:span text:style-name="highlight.114">&lt;add</text:span> <text:span text:style-name="highlight.115">key</text:span>=<text:span text:style-name="highlight.116">"PM110_INPUTS_MODE"</text:span> <text:span text:style-name="highlight.117">value</text:span>=<text:span text:style-name="highlight.118">"2"</text:span><text:span text:style-name="highlight.119">/&gt;</text:span></text:span><text:line-break/><text:s text:c="4"/><text:span text:style-name="highlight.120">&lt;!-- Parametri di comunicazione moduli ADAM--&gt;</text:span><text:line-break/><text:s text:c="4"/><text:span text:style-name="highlight.121"><text:span text:style-name="highlight.122">&lt;add</text:span> <text:span text:style-name="highlight.123">key</text:span>=<text:span text:style-name="highlight.124">"COM_ADAM5000"</text:span> <text:span text:style-name="highlight.125">value</text:span>=<text:span text:style-name="highlight.126">"0"</text:span><text:span text:style-name="highlight.127">&gt;</text:span><text:span text:style-name="highlight.128">&lt;/add<text:span text:style-name="highlight.129">&gt;</text:span></text:span></text:span><text:line-break/><text:s text:c="4"/><text:span text:style-name="highlight.130"><text:span text:style-name="highlight.131">&lt;add</text:span> <text:span text:style-name="highlight.132">key</text:span>=<text:span text:style-name="highlight.133">"ADAM_BAUDRATE"</text:span> <text:span text:style-name="highlight.134">value</text:span>=<text:span text:style-name="highlight.135">"57600"</text:span><text:span text:style-name="highlight.136">&gt;</text:span><text:span text:style-name="highlight.137">&lt;/add<text:span text:style-name="highlight.138">&gt;</text:span></text:span></text:span><text:line-break/><text:s text:c="4"/><text:span text:style-name="highlight.139"><text:span text:style-name="highlight.140">&lt;add</text:span> <text:span text:style-name="highlight.141">key</text:span>=<text:span text:style-name="highlight.142">"ADAM_CHECKSUM"</text:span> <text:span text:style-name="highlight.143">value</text:span>=<text:span text:style-name="highlight.144">"1"</text:span><text:span text:style-name="highlight.145">&gt;</text:span><text:span text:style-name="highlight.146">&lt;/add<text:span text:style-name="highlight.147">&gt;</text:span></text:span></text:span><text:line-break/><text:s text:c="4"/><text:span text:style-name="highlight.148">&lt;!-- Porte di comunicazione moduli di acquisizione delle grandezze elettriche --&gt;</text:span><text:line-break/><text:s text:c="4"/><text:span text:style-name="highlight.149"><text:span text:style-name="highlight.150">&lt;add</text:span> <text:span text:style-name="highlight.151">key</text:span>=<text:span text:style-name="highlight.152">"COM_C_ENERGETICO"</text:span> <text:span text:style-name="highlight.153">value</text:span>=<text:span text:style-name="highlight.154">"0"</text:span><text:span text:style-name="highlight.155">&gt;</text:span><text:span text:style-name="highlight.156">&lt;/add<text:span text:style-name="highlight.157">&gt;</text:span></text:span></text:span><text:line-break/><text:s text:c="4"/><text:span text:style-name="highlight.158"><text:span text:style-name="highlight.159">&lt;add</text:span> <text:span text:style-name="highlight.160">key</text:span>=<text:span text:style-name="highlight.161">"COM_CBS_4C"</text:span> <text:span text:style-name="highlight.162">value</text:span>=<text:span text:style-name="highlight.163">"0"</text:span><text:span text:style-name="highlight.164">/&gt;</text:span></text:span><text:line-break/><text:s text:c="4"/><text:span text:style-name="highlight.165"><text:span text:style-name="highlight.166">&lt;add</text:span> <text:span text:style-name="highlight.167">key</text:span>=<text:span text:style-name="highlight.168">"CBS_4C_BAUDRATE"</text:span> <text:span text:style-name="highlight.169">value</text:span>=<text:span text:style-name="highlight.170">"57600"</text:span><text:span text:style-name="highlight.171">/&gt;</text:span></text:span><text:line-break/><text:s text:c="4"/><text:span text:style-name="highlight.172"><text:span text:style-name="highlight.173">&lt;add</text:span> <text:span text:style-name="highlight.174">key</text:span>=<text:span text:style-name="highlight.175">"CBS_4C_MAX_INGRESSI"</text:span> <text:span text:style-name="highlight.176">value</text:span>=<text:span text:style-name="highlight.177">"3"</text:span><text:span text:style-name="highlight.178">/&gt;</text:span></text:span><text:line-break/><text:s text:c="4"/><text:span text:style-name="highlight.179">&lt;!-- Numero linee (controllo energetico) per seriale di comunicazione (=0 una sola linea seriale)--&gt;</text:span><text:line-break/><text:s text:c="4"/><text:span text:style-name="highlight.180"><text:span text:style-name="highlight.181">&lt;add</text:span> <text:span text:style-name="highlight.182">key</text:span>=<text:span text:style-name="highlight.183">"N_LINEE_COM_C_ENERGETICO"</text:span> <text:span text:style-name="highlight.184">value</text:span>=<text:span text:style-name="highlight.185">"0"</text:span><text:span text:style-name="highlight.186">&gt;</text:span><text:span text:style-name="highlight.187">&lt;/add<text:span text:style-name="highlight.188">&gt;</text:span></text:span></text:span><text:line-break/><text:s text:c="4"/><text:span text:style-name="highlight.189">&lt;!-- Impostazioni PhoenixContact --&gt;</text:span><text:line-break/><text:s text:c="4"/><text:span text:style-name="highlight.190"><text:span text:style-name="highlight.191">&lt;add</text:span> <text:span text:style-name="highlight.192">key</text:span>=<text:span text:style-name="highlight.193">"PHOENIXCONTACT_ENABLED"</text:span> <text:span text:style-name="highlight.194">value</text:span>=<text:span text:style-name="highlight.195">"0"</text:span><text:span text:style-name="highlight.196">/&gt;</text:span></text:span><text:line-break/><text:s text:c="4"/><text:span text:style-name="highlight.197"><text:span text:style-name="highlight.198">&lt;add</text:span> <text:span text:style-name="highlight.199">key</text:span>=<text:span text:style-name="highlight.200">"PHOENIXCONTACT_UPDATE_TIME"</text:span> <text:span text:style-name="highlight.201">value</text:span>=<text:span text:style-name="highlight.202">"200"</text:span><text:span text:style-name="highlight.203">/&gt;</text:span></text:span><text:line-break/><text:s text:c="4"/><text:span text:style-name="highlight.204">&lt;!-- key="PHOENIXCONTACT_CPU_XX" value="xxx.xxx.xxx.xxx,slot" --&gt;</text:span><text:line-break/><text:s text:c="4"/><text:span text:style-name="highlight.205"><text:span text:style-name="highlight.206">&lt;add</text:span> <text:span text:style-name="highlight.207">key</text:span>=<text:span text:style-name="highlight.208">"PHOENIXCONTACT_CPU_01"</text:span> <text:span text:style-name="highlight.209">value</text:span>=<text:span text:style-name="highlight.210">"192.168.1.101,20"</text:span><text:span text:style-name="highlight.211">/&gt;</text:span></text:span><text:line-break/><text:s text:c="4"/><text:span text:style-name="highlight.212">&lt;!-- Intervallo di aggiornamento degli ingressi --&gt;</text:span><text:line-break/><text:s text:c="4"/><text:span text:style-name="highlight.213"><text:span text:style-name="highlight.214">&lt;add</text:span> <text:span text:style-name="highlight.215">key</text:span>=<text:span text:style-name="highlight.216">"TEMPO_ACQUISIZIONE_MINIMO"</text:span> <text:span text:style-name="highlight.217">value</text:span>=<text:span text:style-name="highlight.218">"1"</text:span><text:span text:style-name="highlight.219">&gt;</text:span><text:span text:style-name="highlight.220">&lt;/add<text:span text:style-name="highlight.221">&gt;</text:span></text:span></text:span><text:line-break/><text:s text:c="4"/><text:span text:style-name="highlight.222">&lt;!-- Impostazioni di visualizzazione 0,1,2,3,4--&gt;</text:span><text:line-break/><text:s text:c="4"/><text:span text:style-name="highlight.223"><text:span text:style-name="highlight.224">&lt;add</text:span> <text:span text:style-name="highlight.225">key</text:span>=<text:span text:style-name="highlight.226">"MODO_VISUALIZZAZIONE_LINEA"</text:span> <text:span text:style-name="highlight.227">value</text:span>=<text:span text:style-name="highlight.228">"1"</text:span><text:span text:style-name="highlight.229">&gt;</text:span><text:span text:style-name="highlight.230">&lt;/add<text:span text:style-name="highlight.231">&gt;</text:span></text:span></text:span><text:line-break/><text:s text:c="4"/><text:span text:style-name="highlight.232"><text:span text:style-name="highlight.233">&lt;add</text:span> <text:span text:style-name="highlight.234">key</text:span>=<text:span text:style-name="highlight.235">"POSTAZIONI_RIGA"</text:span> <text:span text:style-name="highlight.236">value</text:span>=<text:span text:style-name="highlight.237">"10"</text:span><text:span text:style-name="highlight.238">&gt;</text:span><text:span text:style-name="highlight.239">&lt;/add<text:span text:style-name="highlight.240">&gt;</text:span></text:span></text:span><text:line-break/><text:s text:c="4"/><text:span text:style-name="highlight.241">&lt;!-- Imposta lo stato di VoltageManager_FX ("0","1","2") --&gt;</text:span><text:line-break/><text:s text:c="4"/><text:span text:style-name="highlight.242"><text:span text:style-name="highlight.243">&lt;add</text:span> <text:span text:style-name="highlight.244">key</text:span>=<text:span text:style-name="highlight.245">"VoltageManager_FX"</text:span> <text:span text:style-name="highlight.246">value</text:span>=<text:span text:style-name="highlight.247">"0"</text:span><text:span text:style-name="highlight.248">&gt;</text:span><text:span text:style-name="highlight.249">&lt;/add<text:span text:style-name="highlight.250">&gt;</text:span></text:span></text:span><text:line-break/><text:s text:c="4"/><text:span text:style-name="highlight.251">&lt;!-- Indica se sono attive le verifiche ("0","1") --&gt;</text:span><text:line-break/><text:s text:c="4"/><text:span text:style-name="highlight.252"><text:span text:style-name="highlight.253">&lt;add</text:span> <text:span text:style-name="highlight.254">key</text:span>=<text:span text:style-name="highlight.255">"VERIFICHE"</text:span> <text:span text:style-name="highlight.256">value</text:span>=<text:span text:style-name="highlight.257">"1"</text:span><text:span text:style-name="highlight.258">/&gt;</text:span></text:span><text:line-break/><text:s text:c="4"/><text:span text:style-name="highlight.259">&lt;!-- Contagiri su PM110=0 o PhoenixContact=1 --&gt;</text:span><text:line-break/><text:s text:c="4"/><text:span text:style-name="highlight.260"><text:span text:style-name="highlight.261">&lt;add</text:span> <text:span text:style-name="highlight.262">key</text:span>=<text:span text:style-name="highlight.263">"REVOLUTION_INPUTS_MODE"</text:span> <text:span text:style-name="highlight.264">value</text:span>=<text:span text:style-name="highlight.265">"1"</text:span><text:span text:style-name="highlight.266">/&gt;</text:span></text:span><text:line-break/><text:s text:c="4"/><text:span text:style-name="highlight.267">&lt;!-- Abilita/Disabilita scambio dati su pipe--&gt;</text:span><text:line-break/><text:s text:c="4"/><text:span text:style-name="highlight.268"><text:span text:style-name="highlight.269">&lt;add</text:span> <text:span text:style-name="highlight.270">key</text:span>=<text:span text:style-name="highlight.271">"PIPE_ENABLED"</text:span> <text:span text:style-name="highlight.272">value</text:span>=<text:span text:style-name="highlight.273">"1"</text:span><text:span text:style-name="highlight.274">/&gt;</text:span></text:span><text:line-break/><text:s text:c="4"/><text:span text:style-name="highlight.275">&lt;!-- Abilita/Disabilita condivisione ingressi linea--&gt;</text:span><text:line-break/><text:s text:c="4"/><text:span text:style-name="highlight.276"><text:span text:style-name="highlight.277">&lt;add</text:span> <text:span text:style-name="highlight.278">key</text:span>=<text:span text:style-name="highlight.279">"LINE_INPUTS_SHARED"</text:span> <text:span text:style-name="highlight.280">value</text:span>=<text:span text:style-name="highlight.281">"1"</text:span><text:span text:style-name="highlight.282">/&gt;</text:span></text:span><text:line-break/><text:s text:c="4"/><text:span text:style-name="highlight.283">&lt;!-- Abilita il monitoraggio e imposta gli schermi --&gt;</text:span><text:line-break/><text:s text:c="4"/><text:span text:style-name="highlight.284"><text:span text:style-name="highlight.285">&lt;add</text:span> <text:span text:style-name="highlight.286">key</text:span>=<text:span text:style-name="highlight.287">"MONITORS"</text:span> <text:span text:style-name="highlight.288">value</text:span>=<text:span text:style-name="highlight.289">""</text:span><text:span text:style-name="highlight.290">/&gt;</text:span></text:span><text:line-break/><text:s text:c="4"/><text:span text:style-name="highlight.291">&lt;!-- Abilita/Disabilita server UDP --&gt;</text:span><text:line-break/><text:s text:c="4"/><text:span text:style-name="highlight.292"><text:span text:style-name="highlight.293">&lt;add</text:span> <text:span text:style-name="highlight.294">key</text:span>=<text:span text:style-name="highlight.295">"UDP_SERVER_PORT"</text:span> <text:span text:style-name="highlight.296">value</text:span>=<text:span text:style-name="highlight.297">"10000"</text:span><text:span text:style-name="highlight.298">/&gt;</text:span></text:span><text:line-break/><text:s text:c="4"/><text:span text:style-name="highlight.299">&lt;!-- IP Server remoto in configurazione monitoragggio --&gt;</text:span><text:line-break/><text:s text:c="4"/><text:span text:style-name="highlight.300"><text:span text:style-name="highlight.301">&lt;add</text:span> <text:span text:style-name="highlight.302">key</text:span>=<text:span text:style-name="highlight.303">"UDP_SERVER_IP"</text:span> <text:span text:style-name="highlight.304">value</text:span>=<text:span text:style-name="highlight.305">""</text:span><text:span text:style-name="highlight.306">/&gt;</text:span></text:span><text:line-break/><text:s text:c="4"/><text:span text:style-name="highlight.307">&lt;!-- Numero cicli scheda predefinito --&gt;</text:span><text:line-break/><text:s text:c="4"/><text:span text:style-name="highlight.308"><text:span text:style-name="highlight.309">&lt;add</text:span> <text:span text:style-name="highlight.310">key</text:span>=<text:span text:style-name="highlight.311">"NUMERO_CICLI"</text:span> <text:span text:style-name="highlight.312">value</text:span>=<text:span text:style-name="highlight.313">"240"</text:span><text:span text:style-name="highlight.314">/&gt;</text:span></text:span><text:line-break/><text:s text:c="4"/><text:span text:style-name="highlight.315">&lt;!-- Parametri di comunicazione moduli ICPDAS--&gt;</text:span><text:line-break/><text:s text:c="4"/><text:span text:style-name="highlight.316"><text:span text:style-name="highlight.317">&lt;add</text:span> <text:span text:style-name="highlight.318">key</text:span>=<text:span text:style-name="highlight.319">"COM_ICPDAS"</text:span> <text:span text:style-name="highlight.320">value</text:span>=<text:span text:style-name="highlight.321">"0"</text:span><text:span text:style-name="highlight.322">&gt;</text:span><text:span text:style-name="highlight.323">&lt;/add<text:span text:style-name="highlight.324">&gt;</text:span></text:span></text:span><text:line-break/><text:s text:c="4"/><text:span text:style-name="highlight.325"><text:span text:style-name="highlight.326">&lt;add</text:span> <text:span text:style-name="highlight.327">key</text:span>=<text:span text:style-name="highlight.328">"ICPDAS_BAUDRATE"</text:span> <text:span text:style-name="highlight.329">value</text:span>=<text:span text:style-name="highlight.330">"115200"</text:span><text:span text:style-name="highlight.331">&gt;</text:span><text:span text:style-name="highlight.332">&lt;/add<text:span text:style-name="highlight.333">&gt;</text:span></text:span></text:span><text:line-break/><text:s text:c="4"/><text:span text:style-name="highlight.334"><text:span text:style-name="highlight.335">&lt;add</text:span> <text:span text:style-name="highlight.336">key</text:span>=<text:span text:style-name="highlight.337">"ICPDAS_CHECKSUM"</text:span> <text:span text:style-name="highlight.338">value</text:span>=<text:span text:style-name="highlight.339">"1"</text:span><text:span text:style-name="highlight.340">&gt;</text:span><text:span text:style-name="highlight.341">&lt;/add<text:span text:style-name="highlight.342">&gt;</text:span></text:span></text:span><text:line-break/><text:s text:c="4"/><text:span text:style-name="highlight.343">&lt;!-- Richiesta login operatore ("0","1") --&gt;</text:span><text:line-break/><text:s text:c="4"/><text:span text:style-name="highlight.344"><text:span text:style-name="highlight.345">&lt;add</text:span> <text:span text:style-name="highlight.346">key</text:span>=<text:span text:style-name="highlight.347">"LOGIN_OPERATORE"</text:span> <text:span text:style-name="highlight.348">value</text:span>=<text:span text:style-name="highlight.349">"1"</text:span><text:span text:style-name="highlight.350">&gt;</text:span><text:span text:style-name="highlight.351">&lt;/add<text:span text:style-name="highlight.352">&gt;</text:span></text:span></text:span><text:line-break/><text:s text:c="4"/><text:span text:style-name="highlight.353">&lt;!-- scanner.dat --&gt;</text:span><text:line-break/><text:s text:c="4"/><text:span text:style-name="highlight.354"><text:span text:style-name="highlight.355">&lt;add</text:span> <text:span text:style-name="highlight.356">key</text:span>=<text:span text:style-name="highlight.357">"COM_SCANNER"</text:span> <text:span text:style-name="highlight.358">value</text:span>=<text:span text:style-name="highlight.359">"1"</text:span> <text:span text:style-name="highlight.360">/&gt;</text:span></text:span><text:line-break/><text:s text:c="4"/><text:span text:style-name="highlight.361"><text:span text:style-name="highlight.362">&lt;add</text:span> <text:span text:style-name="highlight.363">key</text:span>=<text:span text:style-name="highlight.364">"SCANNER_BARCODE_SETTINGS"</text:span> <text:span text:style-name="highlight.365">value</text:span>=<text:span text:style-name="highlight.366">"20,1,11,12,9,16"</text:span><text:span text:style-name="highlight.367">/&gt;</text:span></text:span><text:line-break/><text:s text:c="4"/><text:span text:style-name="highlight.368"><text:span text:style-name="highlight.369">&lt;add</text:span> <text:span text:style-name="highlight.370">key</text:span>=<text:span text:style-name="highlight.371">"IMPORTA_FOGLIO"</text:span> <text:span text:style-name="highlight.372">value</text:span>=<text:span text:style-name="highlight.373">"[Foglio1$]"</text:span><text:span text:style-name="highlight.374">/&gt;</text:span></text:span><text:line-break/><text:s text:c="4"/><text:span text:style-name="highlight.375"><text:span text:style-name="highlight.376">&lt;add</text:span> <text:span text:style-name="highlight.377">key</text:span>=<text:span text:style-name="highlight.378">"IMPORTA_COLONNA_CODICE"</text:span> <text:span text:style-name="highlight.379">value</text:span>=<text:span text:style-name="highlight.380">"[Codice Modello]"</text:span><text:span text:style-name="highlight.381">/&gt;</text:span></text:span><text:line-break/><text:s text:c="4"/><text:span text:style-name="highlight.382"><text:span text:style-name="highlight.383">&lt;add</text:span> <text:span text:style-name="highlight.384">key</text:span>=<text:span text:style-name="highlight.385">"IMPORTA_COLONNA_DESCRIZIONE"</text:span> <text:span text:style-name="highlight.386">value</text:span>=<text:span text:style-name="highlight.387">"[Descrizione Modello]"</text:span><text:span text:style-name="highlight.388">/&gt;</text:span></text:span><text:line-break/><text:s text:c="2"/><text:span text:style-name="highlight.389"><text:span text:style-name="highlight.390">&lt;/appSettings<text:span text:style-name="highlight.391">&gt;</text:span></text:span></text:span><text:line-break/><text:span text:style-name="highlight.392"><text:span text:style-name="highlight.393">&lt;/configuration<text:span text:style-name="highlight.394">&gt;</text:span></text:span></text:span></text:p>
      <text:h text:style-name="Heading_20_2" text:outline-level="2"><text:bookmark-start text:name="first_start_of_the_application"/>First Start of the Application<text:bookmark-end text:name="first_start_of_the_application"/></text:h>
      <text:p text:style-name="Text_20_body">
Start the application with a double click on “<text:span text:style-name="Strong_20_Emphasis">CQ_FX</text:span>” desktop icon, or selecting the following option from the Windows Start menu:</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Start → All applications → Marel → CQ_FX</text:p>
          </table:table-cell>
        </table:table-row>
      </table:table>
      <text:p text:style-name="Text_20_body">Once the application is started, you need to configure manually linees and places, as described in the following paragraph.</text:p>
      <text:h text:style-name="Heading_20_2" text:outline-level="2"><text:bookmark-start text:name="testing_area_configuration"/>Testing Area Configuration<text:bookmark-end text:name="testing_area_configuration"/></text:h>
      <text:p text:style-name="Text_20_body">
Lines and places configuration is saved in SETUP.MDB database. Also if configuration is described in this manual, all features are password protected to avoid changes that can damage program operations.</text:p>
      <text:h text:style-name="Heading_20_3" text:outline-level="3"><text:bookmark-start text:name="lines_and_places_configuration"/>Lines and Places Configuration<text:bookmark-end text:name="lines_and_places_configuration"/></text:h>
      <text:p text:style-name="Text_20_body">
Select <text:span text:style-name="Emphasis">Tools → Configure</text:span> from menu, and insert the password to open the following window:</text:p>
      <text:p text:style-name="Text_20_body"><draw:frame draw:style-name="mediacenter" draw:name="" text:anchor-type="paragraph" draw:z-index="0" svg:width="10.583333333333cm" svg:height="8.09625cm"><draw:image xlink:href="Pictures/6377c953a817a5e182ba862f72e44edd.jpg" xlink:type="simple" xlink:show="embed" xlink:actuate="onLoad"/></draw:frame></text:p>
      <text:h text:style-name="Heading_20_4" text:outline-level="4"><text:bookmark-start text:name="lines_configuration"/>Lines Configuration<text:bookmark-end text:name="lines_configuration"/></text:h>
      <text:p text:style-name="Text_20_body">
For each line, you need to enter the following information:
</text:p>
      <text:list text:style-name="List_20_1">
        <text:list-item>
          <text:p text:style-name="Text_20_body"> <text:span text:style-name="Strong_20_Emphasis">Temperature Sensors</text:span>: ambient temperature, water temperature, …;</text:p>
        </text:list-item>
        <text:list-item>
          <text:p text:style-name="Text_20_body"> <text:span text:style-name="Strong_20_Emphasis">Himidity Sensors</text:span>: ambient humidity sensors;</text:p>
        </text:list-item>
        <text:list-item>
          <text:p text:style-name="Text_20_body"> <text:span text:style-name="Strong_20_Emphasis">Pressure Sensors</text:span>: water, gas, pressure sensors, …; </text:p>
        </text:list-item>
        <text:list-item>
          <text:p text:style-name="Text_20_body"> <text:span text:style-name="Strong_20_Emphasis">Analog Inputs</text:span>: customizable analog inputs;</text:p>
        </text:list-item>
        <text:list-item>
          <text:p text:style-name="Text_20_body"> <text:span text:style-name="Strong_20_Emphasis">Digital Inputs</text:span>: digital inputs for faults;</text:p>
        </text:list-item>
        <text:list-item>
          <text:p text:style-name="Text_20_body"> <text:span text:style-name="Strong_20_Emphasis">CPU Modules</text:span>: number of CPUs for the line;</text:p>
        </text:list-item>
        <text:list-item>
          <text:p text:style-name="Text_20_body"> <text:span text:style-name="Strong_20_Emphasis">Line Identification</text:span> eventual identification string used in the synoptic.</text:p>
        </text:list-item>
      </text:list>
      <text:p text:style-name="Text_20_body">
To add a line:</text:p>
      <text:list text:style-name="List_20_1">
        <text:list-item>
          <text:p text:style-name="Text_20_body"> Press <text:span text:style-name="Strong_20_Emphasis">New</text:span> button and insert the required data;</text:p>
        </text:list-item>
        <text:list-item>
          <text:p text:style-name="Text_20_body"> Confirm with <text:span text:style-name="Strong_20_Emphasis">Update</text:span> button.</text:p>
        </text:list-item>
      </text:list>
      <text:p text:style-name="Text_20_body">
To edit a line:</text:p>
      <text:list text:style-name="List_20_1">
        <text:list-item>
          <text:p text:style-name="Text_20_body"> Select the line and edit data;</text:p>
        </text:list-item>
        <text:list-item>
          <text:p text:style-name="Text_20_body"> Confirm with <text:span text:style-name="Strong_20_Emphasis">Update</text:span> button.</text:p>
        </text:list-item>
      </text:list>
      <text:p text:style-name="Text_20_body">
To delete a line and all associated places:</text:p>
      <text:list text:style-name="List_20_1">
        <text:list-item>
          <text:p text:style-name="Text_20_body"> Select the line to delete;</text:p>
        </text:list-item>
        <text:list-item>
          <text:p text:style-name="Text_20_body"> Press the <text:span text:style-name="Strong_20_Emphasis">Delete</text:span> button.</text:p>
        </text:list-item>
      </text:list>
      <text:h text:style-name="Heading_20_4" text:outline-level="4"><text:bookmark-start text:name="places_configuration"/>Places Configuration<text:bookmark-end text:name="places_configuration"/></text:h>
      <text:p text:style-name="Text_20_body">
You can create places after you have created at least one test line.</text:p>
      <text:p text:style-name="Text_20_body">For each place, you need to enter the following data:
</text:p>
      <text:list text:style-name="List_20_1">
        <text:list-item>
          <text:p text:style-name="Text_20_body"> <text:span text:style-name="Strong_20_Emphasis">t type Thermocouples</text:span>: thermocouples of t type;</text:p>
        </text:list-item>
        <text:list-item>
          <text:p text:style-name="Text_20_body"> <text:span text:style-name="Strong_20_Emphasis">k type Thermocouples</text:span>: thermocouples of k type (resistant to high temperatures);</text:p>
        </text:list-item>
        <text:list-item>
          <text:p text:style-name="Text_20_body"> <text:span text:style-name="Strong_20_Emphasis">Revolutions counter</text:span>: number of revoultion counters inputs;</text:p>
        </text:list-item>
        <text:list-item>
          <text:p text:style-name="Text_20_body"> <text:span text:style-name="Strong_20_Emphasis">Water counter</text:span>: number of counters for water usage;</text:p>
        </text:list-item>
        <text:list-item>
          <text:p text:style-name="Text_20_body"> <text:span text:style-name="Strong_20_Emphasis">Analog inputs</text:span>: custom analog inputs;</text:p>
        </text:list-item>
        <text:list-item>
          <text:p text:style-name="Text_20_body"> <text:span text:style-name="Strong_20_Emphasis">Energy module</text:span>: used device to read electrical quantities;</text:p>
        </text:list-item>
        <text:list-item>
          <text:p text:style-name="Text_20_body"> <text:span text:style-name="Strong_20_Emphasis">Differential input</text:span>: device to read leakage currents;</text:p>
        </text:list-item>
        <text:list-item>
          <text:p text:style-name="Text_20_body"> <text:span text:style-name="Strong_20_Emphasis">Module and phase index</text:span>: module and phase index to read electrical quantities;</text:p>
        </text:list-item>
        <text:list-item>
          <text:p text:style-name="Text_20_body"> <text:span text:style-name="Strong_20_Emphasis">Place identification</text:span>: eventual identification string used in the synoptic.</text:p>
        </text:list-item>
      </text:list>
      <text:p text:style-name="Text_20_body">
To add a place:</text:p>
      <text:list text:style-name="List_20_1">
        <text:list-item>
          <text:p text:style-name="Text_20_body"> Press <text:span text:style-name="Strong_20_Emphasis">New</text:span> button and insert the required data;</text:p>
        </text:list-item>
        <text:list-item>
          <text:p text:style-name="Text_20_body"> Confirm with <text:span text:style-name="Strong_20_Emphasis">Update</text:span> button.</text:p>
        </text:list-item>
      </text:list>
      <text:p text:style-name="Text_20_body">
To edit a place:</text:p>
      <text:list text:style-name="List_20_1">
        <text:list-item>
          <text:p text:style-name="Text_20_body"> Select the place and edit the required data;</text:p>
        </text:list-item>
        <text:list-item>
          <text:p text:style-name="Text_20_body"> Confirm with <text:span text:style-name="Strong_20_Emphasis">Update</text:span> button.</text:p>
        </text:list-item>
      </text:list>
      <text:p text:style-name="Text_20_body">
To remove a place:</text:p>
      <text:list text:style-name="List_20_1">
        <text:list-item>
          <text:p text:style-name="Text_20_body"> Select the place to delete;</text:p>
        </text:list-item>
        <text:list-item>
          <text:p text:style-name="Text_20_body"> Press <text:span text:style-name="Strong_20_Emphasis">Delete</text:span> button.</text:p>
        </text:list-item>
      </text:list>
      <text:p text:style-name="Text_20_body">
To create a new place copying an existing one:</text:p>
      <text:list text:style-name="List_20_1">
        <text:list-item>
          <text:p text:style-name="Text_20_body"> Select the place to copy;</text:p>
        </text:list-item>
        <text:list-item>
          <text:p text:style-name="Text_20_body"> Press <text:span text:style-name="Strong_20_Emphasis">Copy</text:span> button.</text:p>
        </text:list-item>
      </text:list>
      <text:h text:style-name="Heading_20_2" text:outline-level="2"><text:bookmark-start text:name="system_calibration"/>System Calibration<text:bookmark-end text:name="system_calibration"/></text:h>
      <text:p text:style-name="Text_20_body">
System calibration must take place in the following cases:</text:p>
      <text:list text:style-name="List_20_1">
        <text:list-item>
          <text:p text:style-name="Text_20_body"> Installation of the application</text:p>
        </text:list-item>
        <text:list-item>
          <text:p text:style-name="Text_20_body"> Replacement of acquisition devices</text:p>
        </text:list-item>
      </text:list>
      <text:p text:style-name="Text_20_body">However it is suggested to perform periodically a test of acquired measures, and if you have troubles, perform a new calibration.</text:p>
      <text:p text:style-name="Text_20_body">Select <text:span text:style-name="Emphasis">Tools → Calibrate</text:span> from the menu and insert the password to open the following window:</text:p>
      <text:p text:style-name="Text_20_body"><draw:frame draw:style-name="mediacenter" draw:name="" text:anchor-type="paragraph" draw:z-index="0" svg:width="10.583333333333cm" svg:height="7.9110416666667cm"><draw:image xlink:href="Pictures/ee02755ba51f2816520c02ac510dd28b.jpg" xlink:type="simple" xlink:show="embed" xlink:actuate="onLoad"/></draw:frame></text:p>
      <text:p text:style-name="Text_20_body">Calibration consists of setting of offset and gain values to apply to channel reads. Values can be set in automatic way or manually inserted by the user.</text:p>
      <text:h text:style-name="Heading_20_3" text:outline-level="3"><text:bookmark-start text:name="manual_calibration_of_single_channel"/>Manual calibration of single channel<text:bookmark-end text:name="manual_calibration_of_single_channel"/></text:h>
      <text:list text:style-name="Numbering_20_1">
        <text:list-item>
          <text:p text:style-name="Text_20_body"> Select the line;</text:p>
        </text:list-item>
        <text:list-item>
          <text:p text:style-name="Text_20_body"> Select the input type;</text:p>
        </text:list-item>
        <text:list-item>
          <text:p text:style-name="Text_20_body"> Select in the list the channel to calibrate;</text:p>
        </text:list-item>
        <text:list-item>
          <text:p text:style-name="Text_20_body"> In the <text:span text:style-name="Strong_20_Emphasis">Manual calibration</text:span> bottom box insert the offset and gain values, and confirm with <text:span text:style-name="Strong_20_Emphasis">Update</text:span> button.</text:p>
        </text:list-item>
      </text:list>
      <text:h text:style-name="Heading_20_3" text:outline-level="3"><text:bookmark-start text:name="automatic_calibration_procedure"/>Automatic calibration procedure<text:bookmark-end text:name="automatic_calibration_procedure"/></text:h>
      <text:p text:style-name="Text_20_body">
Automatic calibration procedure is available only with a external calibration tool, that is a tool linked to inputs to calibrate can generates currents to simulate different values.
To obtain good results, it is suggested to use a certified tool, stabilized in the ambient temperature before to start the calibration.
</text:p>
      <text:list text:style-name="Numbering_20_1">
        <text:list-item>
          <text:p text:style-name="Text_20_body"> Link the calibration tool to the inputs to calibrate;</text:p>
        </text:list-item>
        <text:list-item>
          <text:p text:style-name="Text_20_body"> Select the line;</text:p>
        </text:list-item>
        <text:list-item>
          <text:p text:style-name="Text_20_body"> Select the input type;</text:p>
        </text:list-item>
        <text:list-item>
          <text:p text:style-name="Text_20_body"> Enter the two calibration extreme values;</text:p>
        </text:list-item>
        <text:list-item>
          <text:p text:style-name="Text_20_body"> Enable the <text:span text:style-name="Strong_20_Emphasis">Standard Dev.</text:span> option to acquire automatically the value  after two readings with a gap less then the planned value;</text:p>
        </text:list-item>
        <text:list-item>
          <text:p text:style-name="Text_20_body"> Select the channels in the list with a mouse double click, or highlight the channels by pressing and holding and after press the <text:span text:style-name="Strong_20_Emphasis">Select</text:span> button. Selected channels are highlighted with a “wrench” icon. <text:line-break/><draw:frame draw:style-name="mediacenter" draw:name="" text:anchor-type="paragraph" draw:z-index="0" svg:width="17.700625cm" style:rel-width="100%" svg:height="3.0427083333333cm" style:rel-height="scale"><draw:image xlink:href="Pictures/a72784f92fd3535c9febfcc47dbd43b7.png" xlink:type="simple" xlink:show="embed" xlink:actuate="onLoad"/></draw:frame></text:p>
        </text:list-item>
        <text:list-item>
          <text:p text:style-name="Text_20_body"> Simulate the first value with the calibration too, and press the <text:span text:style-name="Strong_20_Emphasis">Start</text:span> button and next <text:span text:style-name="Strong_20_Emphasis">Enter</text:span> in the confirm window;</text:p>
          <text:list text:style-name="Numbering_20_1">
            <text:list-item>
              <text:p text:style-name="Text_20_body"> Without the <text:span text:style-name="Strong_20_Emphasis">Standard Dev.</text:span> option enabled, press <text:span text:style-name="Strong_20_Emphasis">Confirm</text:span> to accept the first value;</text:p>
            </text:list-item>
          </text:list>
        </text:list-item>
        <text:list-item>
          <text:p text:style-name="Text_20_body"> Wait until the application shows the second message, simulate the second value with the calibration tool and press <text:span text:style-name="Strong_20_Emphasis">Enter</text:span> again;</text:p>
          <text:list text:style-name="Numbering_20_1">
            <text:list-item>
              <text:p text:style-name="Text_20_body"> Without the <text:span text:style-name="Strong_20_Emphasis">Standard Dev.</text:span> option enabled, press <text:span text:style-name="Strong_20_Emphasis">Confirm</text:span> to accept the second value;</text:p>
            </text:list-item>
          </text:list>
        </text:list-item>
        <text:list-item>
          <text:p text:style-name="Text_20_body"> Onche the end message is shown, press <text:span text:style-name="Strong_20_Emphasis">Enter</text:span> and after the <text:span text:style-name="Strong_20_Emphasis">Save</text:span> button to save the new calibration into the application database. </text:p>
        </text:list-item>
      </text:list>
      <text:p text:style-name="Text_20_body">
Anytime you can press the <text:span text:style-name="Strong_20_Emphasis">Cancell</text:span> button to stop the calibration procedure. To calibrate other channels, repeat the previous procedure from point 6.</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Once the calibration is complete, you need to restart the application to enable it.</text:p>
          </table:table-cell>
        </table:table-row>
      </table:table>
      <text:h text:style-name="Heading_20_2" text:outline-level="2"><text:bookmark-start text:name="closing_the_program"/>Closing the Program<text:bookmark-end text:name="closing_the_program"/></text:h>
      <text:p text:style-name="Text_20_body">
Select the <text:span text:style-name="Emphasis">File → Quit</text:span> from the menu bar, or press the following toolbar button, and answer Yes to the next confirm message to close the application.</text:p>
      <text:p text:style-name="Text_20_body"><draw:frame draw:style-name="mediacenter" draw:name="" text:anchor-type="paragraph" draw:z-index="0" svg:width="0.84666666666667cm" svg:height="0.84666666666667cm"><draw:image xlink:href="Pictures/f13ae7fe16ae92b3f51337bcbf8e7fa9.png" xlink:type="simple" xlink:show="embed" xlink:actuate="onLoad"/></draw:fram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Tests data will be acquired only if the application is running!</text:p>
          </table:table-cell>
        </table:table-row>
      </table:table>
      <text:h text:style-name="Heading_20_1" text:outline-level="1"><text:bookmark-start text:name="user_interface"/>User Interface<text:bookmark-end text:name="user_interface"/></text:h>
      <text:p text:style-name="Text_20_body">
At start, the application shows the main screen with menu, toolbar and the synoptic with the lines and the places.</text:p>
      <text:h text:style-name="Heading_20_2" text:outline-level="2"><text:bookmark-start text:name="main_screen"/>Main Screen<text:bookmark-end text:name="main_screen"/></text:h>
      <text:p text:style-name="Text_20_body">
The following image shows the main screen of the application:</text:p>
      <text:p text:style-name="Text_20_body"><draw:frame draw:style-name="mediacenter" draw:name="" text:anchor-type="paragraph" draw:z-index="0" svg:width="13.229166666667cm" svg:height="7.4347916666667cm"><draw:image xlink:href="Pictures/d809e85c875ae47caf53a0842192ffa2.png" xlink:type="simple" xlink:show="embed" xlink:actuate="onLoad"/></draw:frame></text:p>
      <text:p text:style-name="Text_20_body">The upper panel shows the application title and the three buttons to minimize, maximize and close the application. Next to the upper panel you have the menu bar and the tool bar.</text:p>
      <text:p text:style-name="Text_20_body">The central panel shows all test lines and places. The layout of lines and places is set in the configuration file.</text:p>
      <text:p text:style-name="Text_20_body">The bottom panel contains the status bar, which contains some brief information about the application.</text:p>
      <text:p text:style-name="Text_20_body">In the following paragraphs there is the detailed description of each main screen component.</text:p>
      <text:h text:style-name="Heading_20_3" text:outline-level="3"><text:bookmark-start text:name="menu_bar"/>Menu Bar<text:bookmark-end text:name="menu_bar"/></text:h>
      <text:p text:style-name="Text_20_body">
All application features are available through the menu bar. You can access to them with the mouse or holding the Alt key and pressing the underlined letter of the desired command.</text:p>
      <text:p text:style-name="Text_20_body"><draw:frame draw:style-name="mediacenter" draw:name="" text:anchor-type="paragraph" draw:z-index="0" svg:width="6.3235416666667cm" svg:height="0.66145833333333cm"><draw:image xlink:href="Pictures/4e0b66120406af220b0ef84a4ee3386b.png" xlink:type="simple" xlink:show="embed" xlink:actuate="onLoad"/></draw:frame></text:p>
      <text:p text:style-name="Text_20_body">For each feature, it will be listed which menu to use to open it, based on the following schem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ext:span text:style-name="Emphasis">Menu entry → Submenu entry → …</text:span></text:p>
          </table:table-cell>
        </table:table-row>
      </table:table>
      <text:h text:style-name="Heading_20_3" text:outline-level="3"><text:bookmark-start text:name="toolbar"/>Toolbar<text:bookmark-end text:name="toolbar"/></text:h>
      <text:p text:style-name="Text_20_body">
The toolbar contains a list of buttons to open quickly the most common features:
</text:p>
      <table:table>
        <table:table-column/>
        <table:table-column/>
        <table:table-column/>
        <table:table-row>
          <table:table-cell office:value-type="string" table:style-name="tableheader" table:number-columns-spanned="2">
            <text:p text:style-name="Table_20_Heading"> Tasto </text:p>
          </table:table-cell>
          <table:table-cell office:value-type="string" table:style-name="tableheader">
            <text:p text:style-name="Table_20_Heading"> Descrizion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f13ae7fe16ae92b3f51337bcbf8e7fa9.png" xlink:type="simple" xlink:show="embed" xlink:actuate="onLoad"/></draw:frame> </text:p>
          </table:table-cell>
          <table:table-cell office:value-type="string" table:style-name="tablecell">
            <text:p text:style-name="tablealignleft"> Close the application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243d716187db577b7fddf0d7d4b2a1cf.png" xlink:type="simple" xlink:show="embed" xlink:actuate="onLoad"/></draw:frame> </text:p>
          </table:table-cell>
          <table:table-cell office:value-type="string" table:style-name="tablecell">
            <text:p text:style-name="tablealignleft"> Operator login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5d75987099efdeeb23f538663f1c09d8.png" xlink:type="simple" xlink:show="embed" xlink:actuate="onLoad"/></draw:frame> </text:p>
          </table:table-cell>
          <table:table-cell office:value-type="string" table:style-name="tablecell">
            <text:p text:style-name="tablealignleft"> Operator logout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5d7e1fffee03eedac2d72b3ad894e7ee.png" xlink:type="simple" xlink:show="embed" xlink:actuate="onLoad"/></draw:frame> </text:p>
          </table:table-cell>
          <table:table-cell office:value-type="string" table:style-name="tablecell">
            <text:p text:style-name="tablealignleft"> Open the event log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dc7f9d015ef0fe96e6cf20b19e6ab8c5.png" xlink:type="simple" xlink:show="embed" xlink:actuate="onLoad"/></draw:frame> </text:p>
          </table:table-cell>
          <table:table-cell office:value-type="string" table:style-name="tablecell">
            <text:p text:style-name="tablealignleft"> Stop the notification sound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36102b15d0025fddab8db040fa5505b0.png" xlink:type="simple" xlink:show="embed" xlink:actuate="onLoad"/></draw:frame> </text:p>
          </table:table-cell>
          <table:table-cell office:value-type="string" table:style-name="tablecell">
            <text:p text:style-name="tablealignleft"> Move to the next place in test cycles display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7b419a7c6df04da7425c97372a2bc3e3.png" xlink:type="simple" xlink:show="embed" xlink:actuate="onLoad"/></draw:frame> </text:p>
          </table:table-cell>
          <table:table-cell office:value-type="string" table:style-name="tablecell">
            <text:p text:style-name="tablealignleft"> Move to the previous place in test cycles display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464b55d59fcea701ff8fcbfd7882c2a3.png" xlink:type="simple" xlink:show="embed" xlink:actuate="onLoad"/></draw:frame> </text:p>
          </table:table-cell>
          <table:table-cell office:value-type="string" table:style-name="tablecell">
            <text:p text:style-name="tablealignleft"> Enable/disable grid layout in test cycles dysplay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29d21befe22d51459eb357dda3a84510.png" xlink:type="simple" xlink:show="embed" xlink:actuate="onLoad"/></draw:frame> </text:p>
          </table:table-cell>
          <table:table-cell office:value-type="string" table:style-name="tablecell">
            <text:p text:style-name="tablealignleft"> Close the test cycles display and open the main screen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72e21370265472aad4b637f85f9c12ed.png" xlink:type="simple" xlink:show="embed" xlink:actuate="onLoad"/></draw:frame> </text:p>
          </table:table-cell>
          <table:table-cell office:value-type="string" table:style-name="tablecell">
            <text:p text:style-name="tablealignleft"> Open a test from archiv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77ebce8d7d81c345fbe52d64f8724764.png" xlink:type="simple" xlink:show="embed" xlink:actuate="onLoad"/></draw:frame> </text:p>
          </table:table-cell>
          <table:table-cell office:value-type="string" table:style-name="tablecell">
            <text:p text:style-name="tablealignleft"> Create a new test in the current plac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9e3bd751797ed472f8ca9a72064b5e8c.png" xlink:type="simple" xlink:show="embed" xlink:actuate="onLoad"/></draw:frame> </text:p>
          </table:table-cell>
          <table:table-cell office:value-type="string" table:style-name="tablecell">
            <text:p text:style-name="tablealignleft"> Edit data of the current test</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cc89523bded0953107e79792da132956.png" xlink:type="simple" xlink:show="embed" xlink:actuate="onLoad"/></draw:frame> </text:p>
          </table:table-cell>
          <table:table-cell office:value-type="string" table:style-name="tablecell">
            <text:p text:style-name="tablealignleft"> Save in the archive all test data and free the plac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0a43118a3bb85861c58e7d62fdbbc717.png" xlink:type="simple" xlink:show="embed" xlink:actuate="onLoad"/></draw:frame> </text:p>
          </table:table-cell>
          <table:table-cell office:value-type="string" table:style-name="tablecell">
            <text:p text:style-name="tablealignleft"> Delete the current test and free the plac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1af836a6dece622fa5cc75a1bfaf9fea.png" xlink:type="simple" xlink:show="embed" xlink:actuate="onLoad"/></draw:frame> </text:p>
          </table:table-cell>
          <table:table-cell office:value-type="string" table:style-name="tablecell">
            <text:p text:style-name="tablealignleft"> Start an acquisition cycl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8a994536a3c66bf02c9ea5a440830472.png" xlink:type="simple" xlink:show="embed" xlink:actuate="onLoad"/></draw:frame> </text:p>
          </table:table-cell>
          <table:table-cell office:value-type="string" table:style-name="tablecell">
            <text:p text:style-name="tablealignleft"> Break an acquisition cycl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4c6fd46f638c1ce5ae558c28746276a9.png" xlink:type="simple" xlink:show="embed" xlink:actuate="onLoad"/></draw:frame> </text:p>
          </table:table-cell>
          <table:table-cell office:value-type="string" table:style-name="tablecell">
            <text:p text:style-name="tablealignleft"> Close an acquisition cycl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5065d932ed4a73cf59c63c48169d937f.png" xlink:type="simple" xlink:show="embed" xlink:actuate="onLoad"/></draw:frame> </text:p>
          </table:table-cell>
          <table:table-cell office:value-type="string" table:style-name="tablecell">
            <text:p text:style-name="tablealignleft"> Delete the latest acquired cycl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695b67f87e4757d98e8c7615eab5d10d.png" xlink:type="simple" xlink:show="embed" xlink:actuate="onLoad"/></draw:frame> </text:p>
          </table:table-cell>
          <table:table-cell office:value-type="string" table:style-name="tablecell">
            <text:p text:style-name="tablealignleft"> Open the test cycles display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c0dfb681af60f9cda5a0404e069d4358.png" xlink:type="simple" xlink:show="embed" xlink:actuate="onLoad"/></draw:frame> </text:p>
          </table:table-cell>
          <table:table-cell office:value-type="string" table:style-name="tablecell">
            <text:p text:style-name="tablealignleft"> Print the test card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cc9fe499942b1f665e5d33465bfdffab.png" xlink:type="simple" xlink:show="embed" xlink:actuate="onLoad"/></draw:frame> </text:p>
          </table:table-cell>
          <table:table-cell office:value-type="string" table:style-name="tablecell">
            <text:p text:style-name="tablealignleft"> Print the test report </text:p>
          </table:table-cell>
        </table:table-row>
        <table:table-row>
          <table:table-cell office:value-type="string" table:style-name="tablecell" table:number-columns-spanned="2">
            <text:p text:style-name="tablealignleft"> ⇓ <draw:frame draw:style-name="media" draw:name="" text:anchor-type="as-char" draw:z-index="0" svg:width="0.84666666666667cm" svg:height="0.84666666666667cm"><draw:image xlink:href="Pictures/cc1209c34f41f1fdf259d197818cb0ca.png" xlink:type="simple" xlink:show="embed" xlink:actuate="onLoad"/></draw:frame> </text:p>
          </table:table-cell>
          <table:table-cell office:value-type="string" table:style-name="tablecell">
            <text:p text:style-name="tablealignleft"> Print the test Excel report </text:p>
          </table:table-cell>
        </table:table-row>
        <table:table-row>
          <table:table-cell office:value-type="string" table:style-name="tablecell"/>
          <table:table-cell office:value-type="string" table:style-name="tablecell">
            <text:p text:style-name="tablealignleft"> <draw:frame draw:style-name="media" draw:name="" text:anchor-type="as-char" draw:z-index="0" svg:width="0.84666666666667cm" svg:height="0.84666666666667cm"><draw:image xlink:href="Pictures/fe709b1b671d95009c52cc93bc7944b1.png" xlink:type="simple" xlink:show="embed" xlink:actuate="onLoad"/></draw:frame> </text:p>
          </table:table-cell>
          <table:table-cell office:value-type="string" table:style-name="tablecell">
            <text:p text:style-name="tablealignleft"> Print the test Excel report preview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47d81f45090553934d7ecc5961b3d0fa.png" xlink:type="simple" xlink:show="embed" xlink:actuate="onLoad"/></draw:frame> </text:p>
          </table:table-cell>
          <table:table-cell office:value-type="string" table:style-name="tablecell">
            <text:p text:style-name="tablealignleft"> Copy a plac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ab2126649347c64bde312320c33115f3.png" xlink:type="simple" xlink:show="embed" xlink:actuate="onLoad"/></draw:frame> </text:p>
          </table:table-cell>
          <table:table-cell office:value-type="string" table:style-name="tablecell">
            <text:p text:style-name="tablealignleft"> Move a place </text:p>
          </table:table-cell>
        </table:table-row>
        <table:table-row>
          <table:table-cell office:value-type="string" table:style-name="tablecell" table:number-columns-spanned="2">
            <text:p text:style-name="tablealignleft"> <draw:frame draw:style-name="media" draw:name="" text:anchor-type="as-char" draw:z-index="0" svg:width="0.84666666666667cm" svg:height="0.84666666666667cm"><draw:image xlink:href="Pictures/4e46b1006ec931ea69ad0e8a099db0fe.png" xlink:type="simple" xlink:show="embed" xlink:actuate="onLoad"/></draw:frame> </text:p>
          </table:table-cell>
          <table:table-cell office:value-type="string" table:style-name="tablecell">
            <text:p text:style-name="tablealignleft"> Show the inputs values of the place </text:p>
          </table:table-cell>
        </table:table-row>
      </table:table>
      <text:h text:style-name="Heading_20_3" text:outline-level="3"><text:bookmark-start text:name="statusbar"/>Statusbar<text:bookmark-end text:name="statusbar"/></text:h>
      <text:p text:style-name="Text_20_body">
The status bar shows:</text:p>
      <text:list text:style-name="List_20_1">
        <text:list-item>
          <text:p text:style-name="Text_20_body"> the latest error message (if present);</text:p>
        </text:list-item>
        <text:list-item>
          <text:p text:style-name="Text_20_body"> the status of the UDP server for the Datalogic Elf mobile devices;</text:p>
        </text:list-item>
        <text:list-item>
          <text:p text:style-name="Text_20_body"> the status of the serial connection for the Datalogic Dragon barcode readers;</text:p>
        </text:list-item>
        <text:list-item>
          <text:p text:style-name="Text_20_body"> the name of the logged operator (if present);</text:p>
        </text:list-item>
        <text:list-item>
          <text:p text:style-name="Text_20_body"> system datetime.</text:p>
        </text:list-item>
      </text:list>
      <text:h text:style-name="Heading_20_3" text:outline-level="3"><text:bookmark-start text:name="lines_and_places_display"/>Lines and Places Display<text:bookmark-end text:name="lines_and_places_display"/></text:h>
      <text:p text:style-name="Text_20_body">
<draw:frame draw:style-name="mediacenter" draw:name="" text:anchor-type="paragraph" draw:z-index="0" svg:width="13.229166666667cm" svg:height="3.2279166666667cm"><draw:image xlink:href="Pictures/007ba3eb14fab9444b24888b6ede829d.png" xlink:type="simple" xlink:show="embed" xlink:actuate="onLoad"/></draw:frame></text:p>
      <text:p text:style-name="Text_20_body">In the central panel there are all configured places, divided by lines. For each place you have:
</text:p>
      <text:list text:style-name="List_20_1">
        <text:list-item>
          <text:p text:style-name="Text_20_body"> an icon, based on the product type in test;</text:p>
        </text:list-item>
        <text:list-item>
          <text:p text:style-name="Text_20_body"> the model string;</text:p>
        </text:list-item>
        <text:list-item>
          <text:p text:style-name="Text_20_body"> the ID of the place;</text:p>
        </text:list-item>
        <text:list-item>
          <text:p text:style-name="Text_20_body"> a led icon with the cycle status: </text:p>
        </text:list-item>
      </text:list>
      <table:table>
        <table:table-column/>
        <table:table-column/>
        <table:table-row>
          <table:table-cell office:value-type="string" table:style-name="tablecell">
            <text:p text:style-name="tablealignleft"> <draw:frame draw:style-name="media" draw:name="" text:anchor-type="as-char" draw:z-index="0" svg:width="0.42333333333333cm" svg:height="0.42333333333333cm"><draw:image xlink:href="Pictures/d087695936d22d8c57be6cd6e25d2a0d.png" xlink:type="simple" xlink:show="embed" xlink:actuate="onLoad"/></draw:frame> </text:p>
          </table:table-cell>
          <table:table-cell office:value-type="string" table:style-name="tablecell">
            <text:p text:style-name="tablealignleft"> No cycle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1aaf5555c202e035a910ab54d973fab.png" xlink:type="simple" xlink:show="embed" xlink:actuate="onLoad"/></draw:frame> </text:p>
          </table:table-cell>
          <table:table-cell office:value-type="string" table:style-name="tablecell">
            <text:p text:style-name="tablealignleft"> Cycle running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fc88e491c75ab70153f63bae2f9fbef.png" xlink:type="simple" xlink:show="embed" xlink:actuate="onLoad"/></draw:frame> </text:p>
          </table:table-cell>
          <table:table-cell office:value-type="string" table:style-name="tablecell">
            <text:p text:style-name="tablealignleft"> Cycle stopped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e556974c1fb87ab3272ea092308d334.png" xlink:type="simple" xlink:show="embed" xlink:actuate="onLoad"/></draw:frame> </text:p>
          </table:table-cell>
          <table:table-cell office:value-type="string" table:style-name="tablecell">
            <text:p text:style-name="tablealignleft"> Cycle completed </text:p>
          </table:table-cell>
        </table:table-row>
      </table:table>
      <text:list text:style-name="List_20_1">
        <text:list-item>
          <text:p text:style-name="Text_20_body"> it the verifies option is enabled, there is also the status of the latest verify in the place box:</text:p>
        </text:list-item>
      </text:list>
      <table:table>
        <table:table-column/>
        <table:table-column/>
        <table:table-row>
          <table:table-cell office:value-type="string" table:style-name="tablecell">
            <text:p text:style-name="tablealignleft"> <draw:frame draw:style-name="media" draw:name="" text:anchor-type="as-char" draw:z-index="0" svg:width="0.42333333333333cm" svg:height="0.42333333333333cm"><draw:image xlink:href="Pictures/58313025553c1b6736c0f3ea22d2304a.png" xlink:type="simple" xlink:show="embed" xlink:actuate="onLoad"/></draw:frame> </text:p>
          </table:table-cell>
          <table:table-cell office:value-type="string" table:style-name="tablecell">
            <text:p text:style-name="tablealignleft"> Running verify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65acc45748d5e45dae72527a5eac001.png" xlink:type="simple" xlink:show="embed" xlink:actuate="onLoad"/></draw:frame> </text:p>
          </table:table-cell>
          <table:table-cell office:value-type="string" table:style-name="tablecell">
            <text:p text:style-name="tablealignleft"> Verify result positiv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344a2d51e01822fed3c8da4a91d9b148.png" xlink:type="simple" xlink:show="embed" xlink:actuate="onLoad"/></draw:frame> </text:p>
          </table:table-cell>
          <table:table-cell office:value-type="string" table:style-name="tablecell">
            <text:p text:style-name="tablealignleft"> Verify result negative </text:p>
          </table:table-cell>
        </table:table-row>
      </table:table>
      <text:h text:style-name="Heading_20_4" text:outline-level="4"><text:bookmark-start text:name="select_a_place"/>Select a Place<text:bookmark-end text:name="select_a_place"/></text:h>
      <text:p text:style-name="Text_20_body">
To select a place, click on the panel with the left mouse button. The selected place is highlighted with a red border.</text:p>
      <text:p text:style-name="Text_20_body"><draw:frame draw:style-name="mediacenter" draw:name="" text:anchor-type="paragraph" draw:z-index="0" svg:width="3.5454166666667cm" svg:height="2.8839583333333cm"><draw:image xlink:href="Pictures/c885e59f5c9674e3cea0e133a80d6d82.jpg" xlink:type="simple" xlink:show="embed" xlink:actuate="onLoad"/></draw:frame></text:p>
      <text:h text:style-name="Heading_20_4" text:outline-level="4"><text:bookmark-start text:name="select_more_places"/>Select More Places<text:bookmark-end text:name="select_more_places"/></text:h>
      <text:p text:style-name="Text_20_body">
You can also select more places, if they have same <text:span text:style-name="Strong_20_Emphasis">Group</text:span>. Click on a single place holding the <text:span text:style-name="Strong_20_Emphasis">Shift</text:span> key.</text:p>
      <text:p text:style-name="Text_20_body"><draw:frame draw:style-name="mediacenter" draw:name="" text:anchor-type="paragraph" draw:z-index="0" svg:width="6.82625cm" svg:height="2.8045833333333cm"><draw:image xlink:href="Pictures/6a0bb5c12ea95edc25ab6a7fbff940db.jpg" xlink:type="simple" xlink:show="embed" xlink:actuate="onLoad"/></draw:frame></text:p>
      <text:h text:style-name="Heading_20_1" text:outline-level="1"><text:bookmark-start text:name="test_management"/>Test Management<text:bookmark-end text:name="test_management"/></text:h>
      <text:p text:style-name="Text_20_body">
To start a new test, you need to enter the data of the product to check, select the card with all cycles to execute and configure the inputs to use to read value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nputs configuration is required only in the first test of a place, or if you want change it later.
</text:p>
          </table:table-cell>
        </table:table-row>
      </table:table>
      <text:p text:style-name="Text_20_body">Anytime you can change test data of the product, or change the test card to use. In the following paragraphs, there is described all the procedure starting from the test creation to the saving in archive in the end.</text:p>
      <text:h text:style-name="Heading_20_2" text:outline-level="2"><text:bookmark-start text:name="start_a_test"/>Start a Test<text:bookmark-end text:name="start_a_test"/></text:h>
      <text:p text:style-name="Text_20_body">
Select with the right mouse button an empty place and select <text:span text:style-name="Emphasis">Place → Load</text:span> to open the new test window.</text:p>
      <text:p text:style-name="Text_20_body">To start quickly a test, with a minimum insertion of required data, follow these steps:</text:p>
      <text:list text:style-name="List_20_1">
        <text:list-item>
          <text:p text:style-name="Text_20_body"> Open the archive to select the product model with the <text:span text:style-name="Strong_20_Emphasis">Load</text:span> button in the <text:span text:style-name="Strong_20_Emphasis">Product</text:span> box;</text:p>
        </text:list-item>
        <text:list-item>
          <text:p text:style-name="Text_20_body"> Select the <text:span text:style-name="Strong_20_Emphasis">Card</text:span> tab;</text:p>
        </text:list-item>
        <text:list-item>
          <text:p text:style-name="Text_20_body"> Press the <text:span text:style-name="Strong_20_Emphasis">Load</text:span> button to open the test cards archive;</text:p>
        </text:list-item>
        <text:list-item>
          <text:p text:style-name="Text_20_body"> Press the <text:span text:style-name="Strong_20_Emphasis">Confirm</text:span> button to completethe procedure and come back to main screen.</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is procedure allows to load quickly a product, but you need to have configured the inputs before.</text:p>
          </table:table-cell>
        </table:table-row>
      </table:table>
      <text:p text:style-name="Text_20_body">To enter all test data, read the following paragraphs that describe the following information:</text:p>
      <text:list text:style-name="List_20_1">
        <text:list-item>
          <text:p text:style-name="Text_20_body"> Data;</text:p>
        </text:list-item>
        <text:list-item>
          <text:p text:style-name="Text_20_body"> Card;</text:p>
        </text:list-item>
        <text:list-item>
          <text:p text:style-name="Text_20_body"> Inputs.</text:p>
        </text:list-item>
      </text:list>
      <text:h text:style-name="Heading_20_3" text:outline-level="3"><text:bookmark-start text:name="test_data"/>Test Data<text:bookmark-end text:name="test_data"/></text:h>
      <text:p text:style-name="Text_20_body">
In the <text:span text:style-name="Strong_20_Emphasis">Test</text:span> box you need to enter all the general information about the test:</text:p>
      <text:list text:style-name="List_20_1">
        <text:list-item>
          <text:p text:style-name="Text_20_body"> <text:span text:style-name="Strong_20_Emphasis">Line/Place</text:span>: ID of selected line/place;</text:p>
        </text:list-item>
        <text:list-item>
          <text:p text:style-name="Text_20_body"> <text:span text:style-name="Strong_20_Emphasis">Date/Time</text:span>: date and time of the test start;</text:p>
        </text:list-item>
        <text:list-item>
          <text:p text:style-name="Text_20_body"> <text:span text:style-name="Strong_20_Emphasis">Card number</text:span>: useful field for the following archive search;</text:p>
        </text:list-item>
        <text:list-item>
          <text:p text:style-name="Text_20_body"> <text:span text:style-name="Strong_20_Emphasis">Sample time</text:span>: sample time of the read values (available values: 1, 2, 5, 10, 15, 30 or 60 seconds);</text:p>
        </text:list-item>
        <text:list-item>
          <text:p text:style-name="Text_20_body"> <text:span text:style-name="Strong_20_Emphasis">Serial number</text:span>: registration number of the product;</text:p>
        </text:list-item>
        <text:list-item>
          <text:p text:style-name="Text_20_body"> <text:span text:style-name="Strong_20_Emphasis">Project/Line</text:span>: user field for the following archive search;</text:p>
        </text:list-item>
        <text:list-item>
          <text:p text:style-name="Text_20_body"> <text:span text:style-name="Strong_20_Emphasis">Group</text:span>: useful field to group places to do a multiselection in the main screen;</text:p>
        </text:list-item>
        <text:list-item>
          <text:p text:style-name="Text_20_body"> <text:span text:style-name="Strong_20_Emphasis">Tipo collaudo</text:span>: selezionabile tra SOFT TOOL/AUDIT ecc…;</text:p>
        </text:list-item>
        <text:list-item>
          <text:p text:style-name="Text_20_body"> <text:span text:style-name="Strong_20_Emphasis">Note</text:span>: free text field;</text:p>
        </text:list-item>
      </text:list>
      <text:p text:style-name="Text_20_body">
In the <text:span text:style-name="Strong_20_Emphasis">Product</text:span> box you have the information about the product in test. You can load them from the archive, and if needed, change them in the box to make changes only for the current product.</text:p>
      <text:p text:style-name="Text_20_body"><draw:frame draw:style-name="mediacenter" draw:name="" text:anchor-type="paragraph" draw:z-index="0" svg:width="10.583333333333cm" svg:height="8.8370833333333cm"><draw:image xlink:href="Pictures/44b4799dd2948669b08dd617dc81624e.png" xlink:type="simple" xlink:show="embed" xlink:actuate="onLoad"/></draw:frame></text:p>
      <text:h text:style-name="Heading_20_3" text:outline-level="3"><text:bookmark-start text:name="test_card"/>Test Card<text:bookmark-end text:name="test_card"/></text:h>
      <text:p text:style-name="Text_20_body">
In this panel you can choose the test card with the cycles sequence to follow in the entire product test. After the card is selected, you can make local changes in the panel (without make changes to the archived one) about cycles and activities.</text:p>
      <text:p text:style-name="Text_20_body"><draw:frame draw:style-name="mediacenter" draw:name="" text:anchor-type="paragraph" draw:z-index="0" svg:width="10.583333333333cm" svg:height="8.8370833333333cm"><draw:image xlink:href="Pictures/4fc3e7f86bcb67ab41a923e27fb72c8d.png" xlink:type="simple" xlink:show="embed" xlink:actuate="onLoad"/></draw:frame></text:p>
      <text:p text:style-name="Text_20_body">To load a card from the archive:</text:p>
      <text:list text:style-name="List_20_1">
        <text:list-item>
          <text:p text:style-name="Text_20_body"> Press the <text:span text:style-name="Strong_20_Emphasis">Load</text:span> button;</text:p>
        </text:list-item>
        <text:list-item>
          <text:p text:style-name="Text_20_body"> Highlight the desired card in the archive and press the <text:span text:style-name="Strong_20_Emphasis">Select</text:span> button.</text:p>
        </text:list-item>
      </text:list>
      <text:p text:style-name="Text_20_body">
Once the card is loaded, all programs and activities will be listed in their lists.</text:p>
      <text:h text:style-name="Heading_20_4" text:outline-level="4"><text:bookmark-start text:name="card_programs"/>Card Programs<text:bookmark-end text:name="card_programs"/></text:h>
      <text:p text:style-name="Text_20_body">
Anytime you can edit the inserted programs in the test card. You can freely add new programs, but you can remove an inserted program only if you havent used it during in a test cycle.</text:p>
      <text:p text:style-name="Text_20_body">To add a program:</text:p>
      <text:list text:style-name="List_20_1">
        <text:list-item>
          <text:p text:style-name="Text_20_body"> Press the <text:span text:style-name="Strong_20_Emphasis">Add</text:span> button;</text:p>
        </text:list-item>
        <text:list-item>
          <text:p text:style-name="Text_20_body"> Select a program from the existing ones or create a new one (read the Programs paragraph) and press <text:span text:style-name="Strong_20_Emphasis">Select</text:span> button.</text:p>
        </text:list-item>
      </text:list>
      <text:p text:style-name="Text_20_body">
To edit a program:</text:p>
      <text:list text:style-name="List_20_1">
        <text:list-item>
          <text:p text:style-name="Text_20_body"> Select the program in the list;</text:p>
        </text:list-item>
        <text:list-item>
          <text:p text:style-name="Text_20_body"> Press the <text:span text:style-name="Strong_20_Emphasis">Edit</text:span> button;</text:p>
        </text:list-item>
      </text:list>
      <text:p text:style-name="Text_20_body">
<draw:frame draw:style-name="mediacenter" draw:name="" text:anchor-type="paragraph" draw:z-index="0" svg:width="5.2916666666667cm" svg:height="8.016875cm"><draw:image xlink:href="Pictures/17a9bb4d4895b981705d771f7188dee3.png" xlink:type="simple" xlink:show="embed" xlink:actuate="onLoad"/></draw:frame>
</text:p>
      <text:h text:style-name="Heading_20_4" text:outline-level="4"><text:bookmark-start text:name="card_activities"/>Card Activities<text:bookmark-end text:name="card_activities"/></text:h>
      <text:p text:style-name="Text_20_body">
Anytime you can add activities (like the programs), and you cant remove them if you have test cycles with the activity confirmed.</text:p>
      <text:p text:style-name="Text_20_body">To add an activity:</text:p>
      <text:list text:style-name="List_20_1">
        <text:list-item>
          <text:p text:style-name="Text_20_body"> Press the <text:span text:style-name="Strong_20_Emphasis">Add</text:span> button;</text:p>
        </text:list-item>
        <text:list-item>
          <text:p text:style-name="Text_20_body"> Select one activity from the existing ones, or create a new one (read the Activities paragraph) and press the <text:span text:style-name="Strong_20_Emphasis">Select</text:span> button.</text:p>
        </text:list-item>
      </text:list>
      <text:p text:style-name="Text_20_body">
To edit an activity:</text:p>
      <text:list text:style-name="List_20_1">
        <text:list-item>
          <text:p text:style-name="Text_20_body"> Select the activity in the list;</text:p>
        </text:list-item>
        <text:list-item>
          <text:p text:style-name="Text_20_body"> Press the <text:span text:style-name="Strong_20_Emphasis">Edit</text:span> button.</text:p>
        </text:list-item>
      </text:list>
      <text:p text:style-name="Text_20_body">
<draw:frame draw:style-name="mediacenter" draw:name="" text:anchor-type="paragraph" draw:z-index="0" svg:width="5.2916666666667cm" svg:height="2.6458333333333cm"><draw:image xlink:href="Pictures/a49ef894e40cb681d04253efc5ddb29a.png" xlink:type="simple" xlink:show="embed" xlink:actuate="onLoad"/></draw:frame>
</text:p>
      <text:h text:style-name="Heading_20_3" text:outline-level="3"><text:bookmark-start text:name="test_inputs_configuration"/>Test Inputs Configuration<text:bookmark-end text:name="test_inputs_configuration"/></text:h>
      <text:p text:style-name="Text_20_body">
All channels uses to create the graph of acquired values are listes in the Inputs tab. Based on product type, you can have voltage, current, power, temperature, liter counters, revolutions counters, etc… inputs types.</text:p>
      <text:p text:style-name="Text_20_body"><draw:frame draw:style-name="mediacenter" draw:name="" text:anchor-type="paragraph" draw:z-index="0" svg:width="13.229166666667cm" svg:height="" svg:rel-height="100%"><draw:image xlink:href="/var/www/wiki/data/media/cqfxwifi/en/avviomodificacollaudoingressi.png" xlink:type="simple" xlink:show="embed" xlink:actuate="onLoad"/></draw:frame></text:p>
      <text:p text:style-name="Text_20_body">For each input you have the following information:</text:p>
      <text:list text:style-name="List_20_1">
        <text:list-item>
          <text:p text:style-name="Text_20_body"> <text:span text:style-name="Strong_20_Emphasis">N.</text:span> : number of the channel based on place and type;</text:p>
        </text:list-item>
        <text:list-item>
          <text:p text:style-name="Text_20_body"> <text:span text:style-name="Strong_20_Emphasis">Description</text:span> : channel description string;</text:p>
        </text:list-item>
        <text:list-item>
          <text:p text:style-name="Text_20_body"> <text:span text:style-name="Strong_20_Emphasis">Opt</text:span>. : parameters for engineering;</text:p>
        </text:list-item>
        <text:list-item>
          <text:p text:style-name="Text_20_body"> <text:span text:style-name="Strong_20_Emphasis">Line</text:span> : ID of the line;</text:p>
        </text:list-item>
        <text:list-item>
          <text:p text:style-name="Text_20_body"> <text:span text:style-name="Strong_20_Emphasis">Place</text:span> : ID of the place;</text:p>
        </text:list-item>
        <text:list-item>
          <text:p text:style-name="Text_20_body"> <text:span text:style-name="Strong_20_Emphasis">Type</text:span> : type of the channel (t temperature, k temperature, rev counter, liter counter, etc…). </text:p>
        </text:list-item>
      </text:list>
      <text:p text:style-name="Text_20_body">
You can use also the line inputs (this will be described in the following paragraphs), shared between all places, and also the inputs of the other places in the same line.
</text:p>
      <text:h text:style-name="Heading_20_4" text:outline-level="4"><text:bookmark-start text:name="edit_inputs_configuration"/>Edit Inputs Configuration<text:bookmark-end text:name="edit_inputs_configuration"/></text:h>
      <text:p text:style-name="Text_20_body">
If you press <text:span text:style-name="Strong_20_Emphasis">Edit</text:span> button, you'll open the window to change the used inputs.</text:p>
      <text:p text:style-name="Text_20_body"><draw:frame draw:style-name="mediacenter" draw:name="" text:anchor-type="paragraph" draw:z-index="0" svg:width="13.229166666667cm" svg:height="8.89cm"><draw:image xlink:href="Pictures/678e753d940e3e050e1f9cfa36995a59.png" xlink:type="simple" xlink:show="embed" xlink:actuate="onLoad"/></draw:frame></text:p>
      <text:p text:style-name="Text_20_body">The window will shows the <text:span text:style-name="Strong_20_Emphasis">Place Inputs</text:span> as default view, where you can find all inputs of the place. Used inputs have color and description. If you select <text:span text:style-name="Strong_20_Emphasis">Line Inputs</text:span>, you'll see the shared inputs of the place line (like ambient temperature or humitidy temperature, gas pressure, etc.).</text:p>
      <text:p text:style-name="Text_20_body">To link a channel:</text:p>
      <text:list text:style-name="List_20_1">
        <text:list-item>
          <text:p text:style-name="Text_20_body"> Select the channel in the left list;</text:p>
        </text:list-item>
        <text:list-item>
          <text:p text:style-name="Text_20_body"> Select in the right list the color and the description to use;</text:p>
        </text:list-item>
        <text:list-item>
          <text:p text:style-name="Text_20_body"> For some types of input, you need to enter some additional information:</text:p>
          <text:list text:style-name="List_20_1">
            <text:list-item>
              <text:p text:style-name="Text_20_body"> <text:span text:style-name="Strong_20_Emphasis">Revolution counter</text:span>: insert the number of pulses for each revolution, according to used device;</text:p>
            </text:list-item>
            <text:list-item>
              <text:p text:style-name="Text_20_body"> <text:span text:style-name="Strong_20_Emphasis">Analogic</text:span>: insert offset and gain, according to used device, or click <text:span text:style-name="Strong_20_Emphasis">Calibrate</text:span> button to do an automatic calculation;</text:p>
            </text:list-item>
          </text:list>
        </text:list-item>
        <text:list-item>
          <text:p text:style-name="Text_20_body"> Press the <text:span text:style-name="Strong_20_Emphasis">Connect</text:span> button.</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Before to press <text:span text:style-name="Strong_20_Emphasis">Connect</text:span> button, you can change color and description in the text boxes.</text:p>
          </table:table-cell>
        </table:table-row>
      </table:table>
      <text:p text:style-name="Text_20_body">To unlink a channel:</text:p>
      <text:list text:style-name="List_20_1">
        <text:list-item>
          <text:p text:style-name="Text_20_body"> Select the chanel in the left list;</text:p>
        </text:list-item>
        <text:list-item>
          <text:p text:style-name="Text_20_body"> Press the <text:span text:style-name="Strong_20_Emphasis">Disconnect</text:span> button.</text:p>
        </text:list-item>
      </text:list>
      <text:p text:style-name="Text_20_body">
With the selection feature on the bottom left, you can move between places of the line, to use the free inputs of the other places.</text:p>
      <text:p text:style-name="Text_20_body">Only for the input of the same places (not for the shared inputs), you can load a previously defined configuration in archive.</text:p>
      <text:p text:style-name="Text_20_body">To load a configuration:</text:p>
      <text:list text:style-name="List_20_1">
        <text:list-item>
          <text:p text:style-name="Text_20_body"> Press the <text:span text:style-name="Strong_20_Emphasis">Load</text:span> button;</text:p>
        </text:list-item>
        <text:list-item>
          <text:p text:style-name="Text_20_body"> Select the configuration;</text:p>
        </text:list-item>
        <text:list-item>
          <text:p text:style-name="Text_20_body"> Press the <text:span text:style-name="Strong_20_Emphasis">Select</text:span> button.</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Read the Input Configurations chapter to create one or more configurations.</text:p>
          </table:table-cell>
        </table:table-row>
      </table:table>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When you load a configuration, all previous linked input channels are removed.</text:p>
          </table:table-cell>
        </table:table-row>
      </table:table>
      <text:h text:style-name="Heading_20_2" text:outline-level="2"><text:bookmark-start text:name="edit_test_data"/>Edit Test Data<text:bookmark-end text:name="edit_test_data"/></text:h>
      <text:p text:style-name="Text_20_body">
Anytime you can change test data (edit product details, edit programs and activities of the test card). You can also change the sample time and change inputs configuration for the next cycles.</text:p>
      <text:p text:style-name="Text_20_body">To open the edit panel, click the place with the mouse right button and select <text:span text:style-name="Emphasis">Place → Edit</text:span> in the context menu.</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The edit window is the same described in the previous paragraph.</text:p>
          </table:table-cell>
        </table:table-row>
      </table:table>
      <text:h text:style-name="Heading_20_2" text:outline-level="2"><text:bookmark-start text:name="test_cycles"/>Test Cycles<text:bookmark-end text:name="test_cycles"/></text:h>
      <text:p text:style-name="Text_20_body">
By the “cycle” term it is identified an interval of acquisition of data that can be associated with the execution of a particular program in the product in test. 
For all the test duration, you can start, break or close more cycles in a sequential manner.
</text:p>
      <text:h text:style-name="Heading_20_3" text:outline-level="3"><text:bookmark-start text:name="start_a_cycle"/>Start a Cycle<text:bookmark-end text:name="start_a_cycle"/></text:h>
      <text:p text:style-name="Text_20_body">
To start a cycle, and together the data acquisition, follow this procedure:</text:p>
      <text:list text:style-name="List_20_1">
        <text:list-item>
          <text:p text:style-name="Text_20_body"> Select the place with the right mouse button and select <text:span text:style-name="Emphasis">Place → Cycle → Start</text:span> in the context menu;</text:p>
        </text:list-item>
      </text:list>
      <text:p text:style-name="Text_20_body">
<draw:frame draw:style-name="mediacenter" draw:name="" text:anchor-type="paragraph" draw:z-index="0" svg:width="9.2604166666667cm" svg:height="10.715625cm"><draw:image xlink:href="Pictures/84cff7b7fc0af47875298f2127a1ca78.png" xlink:type="simple" xlink:show="embed" xlink:actuate="onLoad"/></draw:frame>
</text:p>
      <text:list text:style-name="List_20_1">
        <text:list-item>
          <text:p text:style-name="Text_20_body"> In the next window, you need to enter all parameter for the new cycle:</text:p>
          <text:list text:style-name="List_20_1">
            <text:list-item>
              <text:p text:style-name="Text_20_body"> In the upper textbox there is the name of the latest executed cycle. Pressing the <text:span text:style-name="Strong_20_Emphasis">Details</text:span> button you can open a new window with all the details of the latest cicle.</text:p>
            </text:list-item>
            <text:list-item>
              <text:p text:style-name="Text_20_body"> Select the desired program from the all card programs list. The recommended program to run, following the card sequence, is already checked. In the list, for each program are listed: description, type, temperature, cooking time, duration and notes.</text:p>
            </text:list-item>
            <text:list-item>
              <text:p text:style-name="Text_20_body"> Check the confirmed activities. The list shows the activities to execute in the cycle, as set in the test card.. </text:p>
              <text:list text:style-name="List_20_1">
                <text:list-item>
                  <text:p text:style-name="Text_20_body"> To show all the activities of the test card, press the <text:span text:style-name="Strong_20_Emphasis">Show all</text:span> button.</text:p>
                </text:list-item>
                <text:list-item>
                  <text:p text:style-name="Text_20_body"> To skip an activity and postpone it to the next cycle, select the activity and press the <text:span text:style-name="Strong_20_Emphasis">Skip activity</text:span> button.</text:p>
                </text:list-item>
                <text:list-item>
                  <text:p text:style-name="Text_20_body"> To confirm all planned activities, press the <text:span text:style-name="Strong_20_Emphasis">Confirm all</text:span> button.</text:p>
                </text:list-item>
              </text:list>
            </text:list-item>
            <text:list-item>
              <text:p text:style-name="Text_20_body"> If the selected program contains ona or more functions, you can set the desired value in the following list. Once selected the function, you can set the default value with the button on the right, or change the value in the textbox; press <text:span text:style-name="Strong_20_Emphasis">Ok</text:span> to confirm or <text:span text:style-name="Strong_20_Emphasis">Default</text:span> to make the current value as default for the previous cycles.</text:p>
            </text:list-item>
            <text:list-item>
              <text:p text:style-name="Text_20_body"> If you check the <text:span text:style-name="Strong_20_Emphasis">Ignore maximum duration</text:span> option, the cycle will not stop when it will reach the program duration.</text:p>
            </text:list-item>
            <text:list-item>
              <text:p text:style-name="Text_20_body"> If you check the <text:span text:style-name="Strong_20_Emphasis">Modify cycle data</text:span>, when you press <text:span text:style-name="Strong_20_Emphasis">Confirm</text:span> in the window, you'll have another window to change the details of the  new cycle, like:</text:p>
              <text:list text:style-name="List_20_1">
                <text:list-item>
                  <text:p text:style-name="Text_20_body"> Description, type, temperature, cooking time, duration and notes of the program.</text:p>
                </text:list-item>
                <text:list-item>
                  <text:p text:style-name="Text_20_body"> Function values.</text:p>
                </text:list-item>
                <text:list-item>
                  <text:p text:style-name="Text_20_body"> View the current verifies. For each verify you can see type, probe and temperature.</text:p>
                </text:list-item>
                <text:list-item>
                  <text:p text:style-name="Text_20_body"> Press the <text:span text:style-name="Strong_20_Emphasis">Confirm</text:span> button to save the changes.</text:p>
                </text:list-item>
              </text:list>
            </text:list-item>
            <text:list-item>
              <text:p text:style-name="Text_20_body"> If you check the <text:span text:style-name="Strong_20_Emphasis">Restart test sequence</text:span>, and if you checked a different program than the planned one, starting from the next cycle the test sequence will change continuing from the current program.</text:p>
            </text:list-item>
            <text:list-item>
              <text:p text:style-name="Text_20_body"> Press <text:span text:style-name="Strong_20_Emphasis">Confirm</text:span> button to start the cycle.</text:p>
            </text:list-item>
          </text:list>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status icon of the cycle will be green when the cycle start.</text:p>
          </table:table-cell>
        </table:table-row>
      </table:table>
      <text:h text:style-name="Heading_20_3" text:outline-level="3"><text:bookmark-start text:name="break_a_cycle"/>Break a Cycle<text:bookmark-end text:name="break_a_cycle"/></text:h>
      <text:p text:style-name="Text_20_body">
If you need to repeat the current running cycle, you can break it and start it again.</text:p>
      <text:p text:style-name="Text_20_body">To break a cycle:</text:p>
      <text:list text:style-name="List_20_1">
        <text:list-item>
          <text:p text:style-name="Text_20_body"> Select the place with the right mouse button and select <text:span text:style-name="Emphasis">Place → Cycle → Break</text:span> from the context menu.</text:p>
        </text:list-item>
      </text:list>
      <text:p text:style-name="Text_20_body">
The stopped cycle will be overwritten by the next cycle or you can delete it with the delete function, described in a following paragraph.</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status icon of the place will be yellow.</text:p>
          </table:table-cell>
        </table:table-row>
      </table:table>
      <text:h text:style-name="Heading_20_3" text:outline-level="3"><text:bookmark-start text:name="close_a_cycle"/>Close a Cycle<text:bookmark-end text:name="close_a_cycle"/></text:h>
      <text:p text:style-name="Text_20_body">
Cycles with a duration different than 0 will be closed in automatic when the duration is reached. Instead, you need to close manually the cycles without a maximum duration.</text:p>
      <text:p text:style-name="Text_20_body">To close a cycle:</text:p>
      <text:list text:style-name="List_20_1">
        <text:list-item>
          <text:p text:style-name="Text_20_body"> Select the place with the right mouse button and select <text:span text:style-name="Emphasis">Place → Cycle → Close</text:span> from the context menu.</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status icon of the place will be red.</text:p>
          </table:table-cell>
        </table:table-row>
      </table:table>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However you can close also cycles with a fixed duration.</text:p>
          </table:table-cell>
        </table:table-row>
      </table:table>
      <text:h text:style-name="Heading_20_3" text:outline-level="3"><text:bookmark-start text:name="delete_a_cycle"/>Delete a Cycle<text:bookmark-end text:name="delete_a_cycle"/></text:h>
      <text:p text:style-name="Text_20_body">
To delete a closed or stopped cycle:</text:p>
      <text:list text:style-name="List_20_1">
        <text:list-item>
          <text:p text:style-name="Text_20_body"> Select the place with the right mouse button and select <text:span text:style-name="Emphasis">Place → Cycle → Delete</text:span> from the context menu.</text:p>
        </text:list-item>
      </text:list>
      <text:p text:style-name="Text_20_body">
Each deletion, the cycles counter is decreased, and you can continue to delete the last cycle.</text:p>
      <text:h text:style-name="Heading_20_2" text:outline-level="2"><text:bookmark-start text:name="test_cycles_display"/>Test Cycles Display<text:bookmark-end text:name="test_cycles_display"/></text:h>
      <text:p text:style-name="Text_20_body">
Once you have selected a place, you can open the test cycles display with one of the following ways:</text:p>
      <text:list text:style-name="List_20_1">
        <text:list-item>
          <text:p text:style-name="Text_20_body"> Click the place with the right mouse button and select <text:span text:style-name="Emphasis">Place → View</text:span> from the context menu;</text:p>
        </text:list-item>
        <text:list-item>
          <text:p text:style-name="Text_20_body"> Press F4 key;</text:p>
        </text:list-item>
        <text:list-item>
          <text:p text:style-name="Text_20_body"> Press this button on toolbar: <text:line-break/><draw:frame draw:style-name="mediacenter" draw:name="" text:anchor-type="paragraph" draw:z-index="0" svg:width="0.84666666666667cm" svg:height="0.84666666666667cm"><draw:image xlink:href="Pictures/695b67f87e4757d98e8c7615eab5d10d.png" xlink:type="simple" xlink:show="embed" xlink:actuate="onLoad"/></draw:frame></text:p>
        </text:list-item>
      </text:list>
      <text:p text:style-name="Text_20_body">
A new window will shows the list of the cycles and shows the graph for each cycle and its details.</text:p>
      <text:p text:style-name="Text_20_body"><draw:frame draw:style-name="mediacenter" draw:name="" text:anchor-type="paragraph" draw:z-index="0" svg:width="13.229166666667cm" svg:height="7.4347916666667cm"><draw:image xlink:href="Pictures/99fa34cf4f63e1758aecb613a510d996.png" xlink:type="simple" xlink:show="embed" xlink:actuate="onLoad"/></draw:frame></text:p>
      <text:p text:style-name="Text_20_body">The window contains:</text:p>
      <text:list text:style-name="List_20_1">
        <text:list-item>
          <text:p text:style-name="Text_20_body"> a toolbar;</text:p>
        </text:list-item>
        <text:list-item>
          <text:p text:style-name="Text_20_body"> on the left, the list of the cycles, the list of the probes and some data of the selected cycle</text:p>
        </text:list-item>
        <text:list-item>
          <text:p text:style-name="Text_20_body"> on the right, the graph of the selected cycle.</text:p>
        </text:list-item>
      </text:list>
      <text:h text:style-name="Heading_20_3" text:outline-level="3"><text:bookmark-start text:name="cycles_list"/>Cycles List<text:bookmark-end text:name="cycles_list"/></text:h>
      <text:p text:style-name="Text_20_body">
The list contains all executed cycles of the selected place, with a progressive number, the date and the time, and the name of the program.</text:p>
      <text:p text:style-name="Text_20_body"><draw:frame draw:style-name="mediacenter" draw:name="" text:anchor-type="paragraph" draw:z-index="0" svg:width="6.6145833333333cm" svg:height="6.6675cm"><draw:image xlink:href="Pictures/1204d4a8969085d950dd1cfefccb29a5.jpg" xlink:type="simple" xlink:show="embed" xlink:actuate="onLoad"/></draw:frame></text:p>
      <text:h text:style-name="Heading_20_3" text:outline-level="3"><text:bookmark-start text:name="probes_list"/>Probes List<text:bookmark-end text:name="probes_list"/></text:h>
      <text:p text:style-name="Text_20_body">
This list contains all probes of the cycle, with the color and the description of each one in the first two columns.</text:p>
      <text:p text:style-name="Text_20_body">In the next column, you have the value of the latest read. In the column header you have the time of the read. If you enable the bars tool (read the following paragraph), this column is divided in two columns, where you can find the values in the bars positions.</text:p>
      <text:p text:style-name="Text_20_body"><draw:frame draw:style-name="mediacenter" draw:name="" text:anchor-type="paragraph" draw:z-index="0" svg:width="6.6145833333333cm" svg:height="7.9110416666667cm"><draw:image xlink:href="Pictures/7fe1bbafbec12e57b944a7f92f4a3747.jpg" xlink:type="simple" xlink:show="embed" xlink:actuate="onLoad"/></draw:frame></text:p>
      <text:p text:style-name="Text_20_body">To show/hide a probes in the graph, you can click with the mouse in the checkbox on the left.</text:p>
      <text:h text:style-name="Heading_20_3" text:outline-level="3"><text:bookmark-start text:name="cycle_results"/>Cycle results<text:bookmark-end text:name="cycle_results"/></text:h>
      <text:p text:style-name="Text_20_body">
This list contains some data of the selected cycle: total duration, Kwh consumption, water consumption in liters. Consumptions are available only if there are appropriate probes.</text:p>
      <text:p text:style-name="Text_20_body"><draw:frame draw:style-name="mediacenter" draw:name="" text:anchor-type="paragraph" draw:z-index="0" svg:width="10.027708333333cm" svg:height="1.9579166666667cm"><draw:image xlink:href="Pictures/731a251d1825e911633d9f777ce77cef.jpg" xlink:type="simple" xlink:show="embed" xlink:actuate="onLoad"/></draw:frame></text:p>
      <text:h text:style-name="Heading_20_3" text:outline-level="3"><text:bookmark-start text:name="graph"/>Graph<text:bookmark-end text:name="graph"/></text:h>
      <text:p text:style-name="Text_20_body">
The graph shows the curves of the acquired data of the input probes. In the upper statusbar there are the ID of the line and the place, and the model string of the product.</text:p>
      <text:p text:style-name="Text_20_body"><draw:frame draw:style-name="mediacenter" draw:name="" text:anchor-type="paragraph" draw:z-index="0" svg:width="10.186458333333cm" svg:height="9.4985416666667cm"><draw:image xlink:href="Pictures/c085fb2a38cfe44c3fae365180517606.jpg" xlink:type="simple" xlink:show="embed" xlink:actuate="onLoad"/></draw:frame></text:p>
      <text:h text:style-name="Heading_20_3" text:outline-level="3"><text:bookmark-start text:name="toolbar1"/>Toolbar<text:bookmark-end text:name="toolbar1"/></text:h>
      <text:p text:style-name="Text_20_body">
In the toolbar you have available all the features of the graph:
</text:p>
      <table:table>
        <table:table-column/>
        <table:table-column/>
        <table:table-row>
          <table:table-cell office:value-type="string" table:style-name="tableheader">
            <text:p text:style-name="Table_20_Heading"> Toolbar button </text:p>
          </table:table-cell>
          <table:table-cell office:value-type="string" table:style-name="tableheader">
            <text:p text:style-name="Table_20_Heading"> Description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c0dfb681af60f9cda5a0404e069d4358.png" xlink:type="simple" xlink:show="embed" xlink:actuate="onLoad"/></draw:frame> </text:p>
          </table:table-cell>
          <table:table-cell office:value-type="string" table:style-name="tablecell">
            <text:p text:style-name="tablealignleft"> Print the graph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cc89523bded0953107e79792da132956.png" xlink:type="simple" xlink:show="embed" xlink:actuate="onLoad"/></draw:frame> </text:p>
          </table:table-cell>
          <table:table-cell office:value-type="string" table:style-name="tablecell">
            <text:p text:style-name="tablealignleft"> Export the data of the graph in a text file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14c682ba29f562d3216ac3a06de2e2c7.png" xlink:type="simple" xlink:show="embed" xlink:actuate="onLoad"/></draw:frame> </text:p>
          </table:table-cell>
          <table:table-cell office:value-type="string" table:style-name="tablecell">
            <text:p text:style-name="tablealignleft"> Save the graph as image (jpeg or bitmap)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83167dffe8045d40ece389f3c591d9ac.png" xlink:type="simple" xlink:show="embed" xlink:actuate="onLoad"/></draw:frame> </text:p>
          </table:table-cell>
          <table:table-cell office:value-type="string" table:style-name="tablecell">
            <text:p text:style-name="tablealignleft"> Force a white background in the saved images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bb4a64457917f82ea5afbd95dbd632ac.png" xlink:type="simple" xlink:show="embed" xlink:actuate="onLoad"/></draw:frame> </text:p>
          </table:table-cell>
          <table:table-cell office:value-type="string" table:style-name="tablecell">
            <text:p text:style-name="tablealignleft"> Attach the graph in the cycle report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75596aa1df46aa6cb5698f9d53925f93.png" xlink:type="simple" xlink:show="embed" xlink:actuate="onLoad"/></draw:frame> </text:p>
          </table:table-cell>
          <table:table-cell office:value-type="string" table:style-name="tablecell">
            <text:p text:style-name="tablealignleft"> Show medium values of the cycle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695b67f87e4757d98e8c7615eab5d10d.png" xlink:type="simple" xlink:show="embed" xlink:actuate="onLoad"/></draw:frame> </text:p>
          </table:table-cell>
          <table:table-cell office:value-type="string" table:style-name="tablecell">
            <text:p text:style-name="tablealignleft"> Zoom tool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9d066f78ce7b02153d70c8d513b63fab.png" xlink:type="simple" xlink:show="embed" xlink:actuate="onLoad"/></draw:frame> </text:p>
          </table:table-cell>
          <table:table-cell office:value-type="string" table:style-name="tablecell">
            <text:p text:style-name="tablealignleft"> Bars tool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4c3170e2cb7c8636f47a65f85d55e4c6.png" xlink:type="simple" xlink:show="embed" xlink:actuate="onLoad"/></draw:frame> </text:p>
          </table:table-cell>
          <table:table-cell office:value-type="string" table:style-name="tablecell">
            <text:p text:style-name="tablealignleft"> Event tool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7a74fa44ed0a481636e87b6bc555ed7d.png" xlink:type="simple" xlink:show="embed" xlink:actuate="onLoad"/></draw:frame> </text:p>
          </table:table-cell>
          <table:table-cell office:value-type="string" table:style-name="tablecell">
            <text:p text:style-name="tablealignleft"> Clear the graph and restore the default view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6b4db0c37a43f84735bfbf7bc26ac347.png" xlink:type="simple" xlink:show="embed" xlink:actuate="onLoad"/></draw:frame> </text:p>
          </table:table-cell>
          <table:table-cell office:value-type="string" table:style-name="tablecell">
            <text:p text:style-name="tablealignleft"> Delete the inserted bars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3e71c7e7fa2aca1ca2f8c8ecd466dab3.png" xlink:type="simple" xlink:show="embed" xlink:actuate="onLoad"/></draw:frame> </text:p>
          </table:table-cell>
          <table:table-cell office:value-type="string" table:style-name="tablecell">
            <text:p text:style-name="tablealignleft"> Show the values of the inserted bars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023cf6b539787e11118a1e04b6068bd1.png" xlink:type="simple" xlink:show="embed" xlink:actuate="onLoad"/></draw:frame> </text:p>
          </table:table-cell>
          <table:table-cell office:value-type="string" table:style-name="tablecell">
            <text:p text:style-name="tablealignleft"> Divide the cycle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3a05222c618ea648fb32ffe444b5c704.png" xlink:type="simple" xlink:show="embed" xlink:actuate="onLoad"/></draw:frame> </text:p>
          </table:table-cell>
          <table:table-cell office:value-type="string" table:style-name="tablecell">
            <text:p text:style-name="tablealignleft"> Move to the previous cycle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e48de276f81f60d40c22f4ab4fecc070.png" xlink:type="simple" xlink:show="embed" xlink:actuate="onLoad"/></draw:frame> </text:p>
          </table:table-cell>
          <table:table-cell office:value-type="string" table:style-name="tablecell">
            <text:p text:style-name="tablealignleft"> Move to the next cycle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cc1c630340cc2e0e76911c36119a027f.png" xlink:type="simple" xlink:show="embed" xlink:actuate="onLoad"/></draw:frame> </text:p>
          </table:table-cell>
          <table:table-cell office:value-type="string" table:style-name="tablecell">
            <text:p text:style-name="tablealignleft"> Customize the graph settings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fca2ce5dd9081620da3e1a93810c65cb.png" xlink:type="simple" xlink:show="embed" xlink:actuate="onLoad"/></draw:frame> </text:p>
          </table:table-cell>
          <table:table-cell office:value-type="string" table:style-name="tablecell">
            <text:p text:style-name="tablealignleft"> Edit the cycle data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30de5c9db7562c01ac1648be35577fdb.png" xlink:type="simple" xlink:show="embed" xlink:actuate="onLoad"/></draw:frame> </text:p>
          </table:table-cell>
          <table:table-cell office:value-type="string" table:style-name="tablecell">
            <text:p text:style-name="tablealignleft"> Edit the cycle notes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82425b5425bec024dba8c2d3aeca112a.png" xlink:type="simple" xlink:show="embed" xlink:actuate="onLoad"/></draw:frame> </text:p>
          </table:table-cell>
          <table:table-cell office:value-type="string" table:style-name="tablecell">
            <text:p text:style-name="tablealignleft"> Show all inserted events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e5ea730a48d64d81951f087cdfb89190.png" xlink:type="simple" xlink:show="embed" xlink:actuate="onLoad"/></draw:frame> </text:p>
          </table:table-cell>
          <table:table-cell office:value-type="string" table:style-name="tablecell">
            <text:p text:style-name="tablealignleft"> Show all attachments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355c4572eac8cf2b9bda1d53e77e5810.png" xlink:type="simple" xlink:show="embed" xlink:actuate="onLoad"/></draw:frame> </text:p>
          </table:table-cell>
          <table:table-cell office:value-type="string" table:style-name="tablecell">
            <text:p text:style-name="tablealignleft"> If verifies are enabled, set the positive result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622d1b90aa61346471df863777c1f5b7.png" xlink:type="simple" xlink:show="embed" xlink:actuate="onLoad"/></draw:frame> </text:p>
          </table:table-cell>
          <table:table-cell office:value-type="string" table:style-name="tablecell">
            <text:p text:style-name="tablealignleft"> If verifies are enabled, set the negative result </text:p>
          </table:table-cell>
        </table:table-row>
      </table:table>
      <text:p text:style-name="Text_20_body">
Some of these tools are described in the following paragraphs.</text:p>
      <text:h text:style-name="Heading_20_3" text:outline-level="3"><text:bookmark-start text:name="zoom_tool"/>Zoom Tool<text:bookmark-end text:name="zoom_tool"/></text:h>
      <text:p text:style-name="Text_20_body">
Use the following button to enable the zoom tool:</text:p>
      <text:p text:style-name="Text_20_body"><draw:frame draw:style-name="mediacenter" draw:name="" text:anchor-type="paragraph" draw:z-index="0" svg:width="0.84666666666667cm" svg:height="0.84666666666667cm"><draw:image xlink:href="Pictures/695b67f87e4757d98e8c7615eab5d10d.png" xlink:type="simple" xlink:show="embed" xlink:actuate="onLoad"/></draw:frame></text:p>
      <text:p text:style-name="Text_20_body">To enlarge a part of the graph, click with the left mouse button on the first point, and hold the button until the second point, then release it.</text:p>
      <text:p text:style-name="Text_20_body"><draw:frame draw:style-name="mediacenter" draw:name="" text:anchor-type="paragraph" draw:z-index="0" svg:width="10.583333333333cm" svg:height="10.186458333333cm"><draw:image xlink:href="Pictures/0c232b01aea156e1a3f48b287a3b9210.jpg" xlink:type="simple" xlink:show="embed" xlink:actuate="onLoad"/></draw:frame></text:p>
      <text:h text:style-name="Heading_20_3" text:outline-level="3"><text:bookmark-start text:name="bars_tool"/>Bars Tool<text:bookmark-end text:name="bars_tool"/></text:h>
      <text:p text:style-name="Text_20_body">
Use the following button to enable the bars insertion tool:</text:p>
      <text:p text:style-name="Text_20_body"><draw:frame draw:style-name="mediacenter" draw:name="" text:anchor-type="paragraph" draw:z-index="0" svg:width="0.84666666666667cm" svg:height="0.84666666666667cm"><draw:image xlink:href="Pictures/9d066f78ce7b02153d70c8d513b63fab.png" xlink:type="simple" xlink:show="embed" xlink:actuate="onLoad"/></draw:frame></text:p>
      <text:p text:style-name="Text_20_body">You can put two vertical bars on the graph: one with the left button and the other with the right one. In the probes list, the latest column is divided in two columns, one for each bar. The column headers will contain the time of the read in the bar location.
The consumptioms are updated with the usage in the period between the two bars.</text:p>
      <text:p text:style-name="Text_20_body"><draw:frame draw:style-name="mediacenter" draw:name="" text:anchor-type="paragraph" draw:z-index="0" svg:width="10.583333333333cm" svg:height="9.604375cm"><draw:image xlink:href="Pictures/ff937d56cbd94a7cff1bf2caf9596409.jpg" xlink:type="simple" xlink:show="embed" xlink:actuate="onLoad"/></draw:frame></text:p>
      <text:p text:style-name="Text_20_body">If you hold the <text:span text:style-name="Strong_20_Emphasis">SHIFT</text:span> button, you can insert a list of bars, creating a list of values. You can print this list.</text:p>
      <text:h text:style-name="Heading_20_3" text:outline-level="3"><text:bookmark-start text:name="event_tool"/>Event Tool<text:bookmark-end text:name="event_tool"/></text:h>
      <text:p text:style-name="Text_20_body">
You can use the following button to enable the event insertion tool:</text:p>
      <text:p text:style-name="Text_20_body"><draw:frame draw:style-name="mediacenter" draw:name="" text:anchor-type="paragraph" draw:z-index="0" svg:width="0.84666666666667cm" svg:height="0.84666666666667cm"><draw:image xlink:href="Pictures/4c3170e2cb7c8636f47a65f85d55e4c6.png" xlink:type="simple" xlink:show="embed" xlink:actuate="onLoad"/></draw:frame></text:p>
      <text:p text:style-name="Text_20_body">Click the point in the graph where to insert the new event. In the next window, you can add a description of the event. Press the <text:span text:style-name="Strong_20_Emphasis">Confirm</text:span> button to complete the insertion.</text:p>
      <text:h text:style-name="Heading_20_3" text:outline-level="3"><text:bookmark-start text:name="attachment_tool"/>Attachment Tool<text:bookmark-end text:name="attachment_tool"/></text:h>
      <text:p text:style-name="Text_20_body">
You can use the following button to insert the shown graph as attachment of the current cycle:</text:p>
      <text:p text:style-name="Text_20_body"><draw:frame draw:style-name="mediacenter" draw:name="" text:anchor-type="paragraph" draw:z-index="0" svg:width="0.84666666666667cm" svg:height="0.84666666666667cm"><draw:image xlink:href="Pictures/bb4a64457917f82ea5afbd95dbd632ac.png" xlink:type="simple" xlink:show="embed" xlink:actuate="onLoad"/></draw:frame></text:p>
      <text:p text:style-name="Text_20_body">In the next window you can insert eventual notes. Press <text:span text:style-name="Strong_20_Emphasis">Ok</text:span> to complete the insertion.</text:p>
      <text:p text:style-name="Text_20_body">You can use the following button to show the list of the existing attachments for the current cycle:</text:p>
      <text:p text:style-name="Text_20_body"><draw:frame draw:style-name="mediacenter" draw:name="" text:anchor-type="paragraph" draw:z-index="0" svg:width="0.84666666666667cm" svg:height="0.84666666666667cm"><draw:image xlink:href="Pictures/e5ea730a48d64d81951f087cdfb89190.png" xlink:type="simple" xlink:show="embed" xlink:actuate="onLoad"/></draw:frame></text:p>
      <text:p text:style-name="Text_20_body">In this window you have all inserted attachments. For each attachment you have the date and the time, and the notes.</text:p>
      <text:p text:style-name="Text_20_body"><draw:frame draw:style-name="mediacenter" draw:name="" text:anchor-type="paragraph" draw:z-index="0" svg:width="13.229166666667cm" svg:height="6.1647916666667cm"><draw:image xlink:href="Pictures/b64baced2b26c6e4b33698513278a881.png" xlink:type="simple" xlink:show="embed" xlink:actuate="onLoad"/></draw:frame>
</text:p>
      <text:list text:style-name="List_20_1">
        <text:list-item>
          <text:p text:style-name="Text_20_body"> Press the <text:span text:style-name="Strong_20_Emphasis">Edit note</text:span> button to change the notes of an attacchment. Press the <text:span text:style-name="Strong_20_Emphasis">Save note</text:span> button to save the changes;</text:p>
        </text:list-item>
        <text:list-item>
          <text:p text:style-name="Text_20_body"> Press the <text:span text:style-name="Strong_20_Emphasis">Delete</text:span> button to remove an attachment.</text:p>
        </text:list-item>
      </text:list>
      <text:h text:style-name="Heading_20_3" text:outline-level="3"><text:bookmark-start text:name="default_view_tool"/>Default View Tool<text:bookmark-end text:name="default_view_tool"/></text:h>
      <text:p text:style-name="Text_20_body">
With the following button:</text:p>
      <text:p text:style-name="Text_20_body"><draw:frame draw:style-name="mediacenter" draw:name="" text:anchor-type="paragraph" draw:z-index="0" svg:width="0.84666666666667cm" svg:height="0.84666666666667cm"><draw:image xlink:href="Pictures/7a74fa44ed0a481636e87b6bc555ed7d.png" xlink:type="simple" xlink:show="embed" xlink:actuate="onLoad"/></draw:frame></text:p>
      <text:p text:style-name="Text_20_body">you can restore the graph to the initial default view. This feature is useful to clean the zoom tool or the inserted bars. You can also use the right mouse button to clean the graph.</text:p>
      <text:h text:style-name="Heading_20_3" text:outline-level="3"><text:bookmark-start text:name="bars_list_tool"/>Bars List Tool<text:bookmark-end text:name="bars_list_tool"/></text:h>
      <text:p text:style-name="Text_20_body">
With the following tool:</text:p>
      <text:p text:style-name="Text_20_body"><draw:frame draw:style-name="mediacenter" draw:name="" text:anchor-type="paragraph" draw:z-index="0" svg:width="0.84666666666667cm" svg:height="0.84666666666667cm"><draw:image xlink:href="Pictures/3e71c7e7fa2aca1ca2f8c8ecd466dab3.png" xlink:type="simple" xlink:show="embed" xlink:actuate="onLoad"/></draw:frame></text:p>
      <text:p text:style-name="Text_20_body">you can see the acquired values of the inserted bars.</text:p>
      <text:p text:style-name="Text_20_body"><draw:frame draw:style-name="mediacenter" draw:name="" text:anchor-type="paragraph" draw:z-index="0" svg:width="10.583333333333cm" svg:height="7.064375cm"><draw:image xlink:href="Pictures/5a93776be31b14e03a50f798a5fefcba.png" xlink:type="simple" xlink:show="embed" xlink:actuate="onLoad"/></draw:frame></text:p>
      <text:h text:style-name="Heading_20_3" text:outline-level="3"><text:bookmark-start text:name="bars_deletion_tool"/>Bars Deletion Tool<text:bookmark-end text:name="bars_deletion_tool"/></text:h>
      <text:p text:style-name="Text_20_body">
You can delete all inserted bars with the following button:</text:p>
      <text:p text:style-name="Text_20_body"><draw:frame draw:style-name="mediacenter" draw:name="" text:anchor-type="paragraph" draw:z-index="0" svg:width="0.84666666666667cm" svg:height="0.84666666666667cm"><draw:image xlink:href="Pictures/6b4db0c37a43f84735bfbf7bc26ac347.png" xlink:type="simple" xlink:show="embed" xlink:actuate="onLoad"/></draw:frame></text:p>
      <text:h text:style-name="Heading_20_3" text:outline-level="3"><text:bookmark-start text:name="cicle_divide_tool"/>Cicle Divide Tool<text:bookmark-end text:name="cicle_divide_tool"/></text:h>
      <text:p text:style-name="Text_20_body">
You can enable this tool with the following button:</text:p>
      <text:p text:style-name="Text_20_body"><draw:frame draw:style-name="mediacenter" draw:name="" text:anchor-type="paragraph" draw:z-index="0" svg:width="0.84666666666667cm" svg:height="0.84666666666667cm"><draw:image xlink:href="Pictures/023cf6b539787e11118a1e04b6068bd1.png" xlink:type="simple" xlink:show="embed" xlink:actuate="onLoad"/></draw:frame></text:p>
      <text:p text:style-name="Text_20_body">With this tool you can divide the cycle according to the first bar position. All data after the first bar is moved into a new cycle. You can use this tool more times.
</text:p>
      <text:h text:style-name="Heading_20_3" text:outline-level="3"><text:bookmark-start text:name="cycle_selection_tool"/>Cycle Selection Tool<text:bookmark-end text:name="cycle_selection_tool"/></text:h>
      <text:p text:style-name="Text_20_body">
With the following buttons:</text:p>
      <text:p text:style-name="Text_20_body"><draw:frame draw:style-name="mediacenter" draw:name="" text:anchor-type="paragraph" draw:z-index="0" svg:width="0.84666666666667cm" svg:height="0.84666666666667cm"><draw:image xlink:href="Pictures/3a05222c618ea648fb32ffe444b5c704.png" xlink:type="simple" xlink:show="embed" xlink:actuate="onLoad"/></draw:frame> <draw:frame draw:style-name="mediacenter" draw:name="" text:anchor-type="paragraph" draw:z-index="0" svg:width="0.84666666666667cm" svg:height="0.84666666666667cm"><draw:image xlink:href="Pictures/e48de276f81f60d40c22f4ab4fecc070.png" xlink:type="simple" xlink:show="embed" xlink:actuate="onLoad"/></draw:frame></text:p>
      <text:p text:style-name="Text_20_body">you can select the previous or the next cycle. These buttons are useful when you are viewing more places at the same time.</text:p>
      <text:h text:style-name="Heading_20_3" text:outline-level="3"><text:bookmark-start text:name="graph_options_tool"/>Graph Options Tool<text:bookmark-end text:name="graph_options_tool"/></text:h>
      <text:p text:style-name="Text_20_body">
The following button allow you to change the graph options:</text:p>
      <text:p text:style-name="Text_20_body"><draw:frame draw:style-name="mediacenter" draw:name="" text:anchor-type="paragraph" draw:z-index="0" svg:width="0.84666666666667cm" svg:height="0.84666666666667cm"><draw:image xlink:href="Pictures/cc1c630340cc2e0e76911c36119a027f.png" xlink:type="simple" xlink:show="embed" xlink:actuate="onLoad"/></draw:frame></text:p>
      <text:p text:style-name="Text_20_body">In this window you can change:
</text:p>
      <text:list text:style-name="List_20_1">
        <text:list-item>
          <text:p text:style-name="Text_20_body"> Minimum and maximus viewable values;</text:p>
        </text:list-item>
        <text:list-item>
          <text:p text:style-name="Text_20_body"> Sub-division value of the horizontal grid;</text:p>
        </text:list-item>
        <text:list-item>
          <text:p text:style-name="Text_20_body"> Lenght of each page in hours;</text:p>
        </text:list-item>
        <text:list-item>
          <text:p text:style-name="Text_20_body"> Sub-division value of the vertical grid;</text:p>
        </text:list-item>
        <text:list-item>
          <text:p text:style-name="Text_20_body"> Graph smoothing;</text:p>
        </text:list-item>
        <text:list-item>
          <text:p text:style-name="Text_20_body"> Revolutions/minute filter for revolutions counter;</text:p>
        </text:list-item>
        <text:list-item>
          <text:p text:style-name="Text_20_body"> Colors of the graph (background, axis, bars, notes and verifies);</text:p>
        </text:list-item>
        <text:list-item>
          <text:p text:style-name="Text_20_body"> View scale of each input type. Select the input type on the list, change the value and press the <text:span text:style-name="Strong_20_Emphasis">Update</text:span> button to confirm;</text:p>
        </text:list-item>
        <text:list-item>
          <text:p text:style-name="Text_20_body"> Input type to use a second scale.</text:p>
        </text:list-item>
      </text:list>
      <text:p text:style-name="Text_20_body">
<draw:frame draw:style-name="mediacenter" draw:name="" text:anchor-type="paragraph" draw:z-index="0" svg:width="10.583333333333cm" svg:height="7.7522916666667cm"><draw:image xlink:href="Pictures/5da6a9e823340d494d7d855fb22472ec.png" xlink:type="simple" xlink:show="embed" xlink:actuate="onLoad"/></draw:frame></text:p>
      <text:p text:style-name="Text_20_body">Press the <text:span text:style-name="Strong_20_Emphasis">Close</text:span> button to save the changes.</text:p>
      <text:h text:style-name="Heading_20_3" text:outline-level="3"><text:bookmark-start text:name="cycle_data_tool"/>Cycle Data Tool<text:bookmark-end text:name="cycle_data_tool"/></text:h>
      <text:p text:style-name="Text_20_body">
To read/change the cycle data, press the following button:</text:p>
      <text:p text:style-name="Text_20_body"><draw:frame draw:style-name="mediacenter" draw:name="" text:anchor-type="paragraph" draw:z-index="0" svg:width="0.84666666666667cm" svg:height="0.84666666666667cm"><draw:image xlink:href="Pictures/fca2ce5dd9081620da3e1a93810c65cb.png" xlink:type="simple" xlink:show="embed" xlink:actuate="onLoad"/></draw:frame></text:p>
      <text:p text:style-name="Text_20_body">In this window you can change the name, the temperature, the notes, and the custom fields of the program. You cant change the duration.</text:p>
      <text:p text:style-name="Text_20_body"><draw:frame draw:style-name="mediacenter" draw:name="" text:anchor-type="paragraph" draw:z-index="0" svg:width="3.96875cm" svg:height="6.0060416666667cm"><draw:image xlink:href="Pictures/918b664ef5d4d6b81fa9d368c6e54aa2.png" xlink:type="simple" xlink:show="embed" xlink:actuate="onLoad"/></draw:frame></text:p>
      <text:h text:style-name="Heading_20_3" text:outline-level="3"><text:bookmark-start text:name="cycle_notes_tool"/>Cycle Notes Tool<text:bookmark-end text:name="cycle_notes_tool"/></text:h>
      <text:p text:style-name="Text_20_body">
Use the following button to use the cycle notes tool:</text:p>
      <text:p text:style-name="Text_20_body"><draw:frame draw:style-name="mediacenter" draw:name="" text:anchor-type="paragraph" draw:z-index="0" svg:width="0.84666666666667cm" svg:height="0.84666666666667cm"><draw:image xlink:href="Pictures/30de5c9db7562c01ac1648be35577fdb.png" xlink:type="simple" xlink:show="embed" xlink:actuate="onLoad"/></draw:frame></text:p>
      <text:p text:style-name="Text_20_body">Press the <text:span text:style-name="Strong_20_Emphasis">Confirm</text:span> button to apply the changes, or <text:span text:style-name="Strong_20_Emphasis">Undo</text:span> to cancel.</text:p>
      <text:p text:style-name="Text_20_body"><draw:frame draw:style-name="mediacenter" draw:name="" text:anchor-type="paragraph" draw:z-index="0" svg:width="5.2916666666667cm" svg:height="3.889375cm"><draw:image xlink:href="Pictures/59dd1b33ea33e21568f6abc097c02c6d.png" xlink:type="simple" xlink:show="embed" xlink:actuate="onLoad"/></draw:frame></text:p>
      <text:h text:style-name="Heading_20_2" text:outline-level="2"><text:bookmark-start text:name="grid_view"/>Grid View<text:bookmark-end text:name="grid_view"/></text:h>
      <text:p text:style-name="Text_20_body">
With the grid button you can enable/disable the view of more places at same time. If you have selected more places of same group, you'll see all places of that group, otherwise you'll see all places of same line.
In the grid view, the lists of probes, cycles and results are related to the places with the green sign.</text:p>
      <text:p text:style-name="Text_20_body"><draw:frame draw:style-name="mediacenter" draw:name="" text:anchor-type="paragraph" draw:z-index="0" svg:width="1.905cm" svg:height="0.60854166666667cm"><draw:image xlink:href="Pictures/72caded06ead40a986bb53a5a1fc0d84.png" xlink:type="simple" xlink:show="embed" xlink:actuate="onLoad"/></draw:frame></text:p>
      <text:p text:style-name="Text_20_body">You can move between places with the two buttons <text:span text:style-name="Strong_20_Emphasis">Previous</text:span> and <text:span text:style-name="Strong_20_Emphasis">Next</text:span> of the main toolbar.</text:p>
      <text:p text:style-name="Text_20_body"><draw:frame draw:style-name="mediacenter" draw:name="" text:anchor-type="paragraph" draw:z-index="0" svg:width="0.84666666666667cm" svg:height="0.84666666666667cm"><draw:image xlink:href="Pictures/3a05222c618ea648fb32ffe444b5c704.png" xlink:type="simple" xlink:show="embed" xlink:actuate="onLoad"/></draw:frame> <draw:frame draw:style-name="mediacenter" draw:name="" text:anchor-type="paragraph" draw:z-index="0" svg:width="0.84666666666667cm" svg:height="0.84666666666667cm"><draw:image xlink:href="Pictures/e48de276f81f60d40c22f4ab4fecc070.png" xlink:type="simple" xlink:show="embed" xlink:actuate="onLoad"/></draw:frame></text:p>
      <text:p text:style-name="Text_20_body">You can see the Test Cycles Display with the grid view enabled:</text:p>
      <text:p text:style-name="Text_20_body"><draw:frame draw:style-name="mediacenter" draw:name="" text:anchor-type="paragraph" draw:z-index="0" svg:width="11.90625cm" svg:height="6.6939583333333cm"><draw:image xlink:href="Pictures/9de3ccf8fba476ca72d7fd6973b474e4.png" xlink:type="simple" xlink:show="embed" xlink:actuate="onLoad"/></draw:frame></text:p>
      <text:h text:style-name="Heading_20_2" text:outline-level="2"><text:bookmark-start text:name="delete_a_test"/>Delete a Test<text:bookmark-end text:name="delete_a_test"/></text:h>
      <text:p text:style-name="Text_20_body">
If you like to free a place, and delete all test data without archive it, you need to delete the place.</text:p>
      <text:p text:style-name="Text_20_body">To delete a test:</text:p>
      <text:list text:style-name="List_20_1">
        <text:list-item>
          <text:p text:style-name="Text_20_body"> Select the place with the right mouse button and select <text:span text:style-name="Emphasis">Place → Delete</text:span> from the context menu;</text:p>
        </text:list-item>
        <text:list-item>
          <text:p text:style-name="Text_20_body"> Press <text:span text:style-name="Strong_20_Emphasis">Yes</text:span> in the confirmation window;</text:p>
        </text:list-item>
        <text:list-item>
          <text:p text:style-name="Text_20_body"> You need to enter the current date as password (<text:span text:style-name="Strong_20_Emphasis">ddmmyyyy</text:span> format).</text:p>
        </text:list-item>
      </text:list>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You can't recover deleted test data.</text:p>
          </table:table-cell>
        </table:table-row>
      </table:table>
      <text:h text:style-name="Heading_20_2" text:outline-level="2"><text:bookmark-start text:name="archive_a_test"/>Archive a Test<text:bookmark-end text:name="archive_a_test"/></text:h>
      <text:p text:style-name="Text_20_body">
Saving a test, all test data will be stored in the archive (all cycles, all acquired values, graphs, etc, …). You can open a saved test from the archive when you need to see it; all analysis and print tools will be available for saved tests also.</text:p>
      <text:p text:style-name="Text_20_body">To save a test:</text:p>
      <text:list text:style-name="List_20_1">
        <text:list-item>
          <text:p text:style-name="Text_20_body"> Select the place with the right mouse button and select <text:span text:style-name="Emphasis">Place → Save</text:span> from the context menu;</text:p>
        </text:list-item>
        <text:list-item>
          <text:p text:style-name="Text_20_body"> Press <text:span text:style-name="Strong_20_Emphasis">Yes</text:span> in the next window and wait until the saving is complete;</text:p>
        </text:list-item>
        <text:list-item>
          <text:p text:style-name="Text_20_body"> Press <text:span text:style-name="Strong_20_Emphasis">Ok</text:span> to close the window and come back to places synoptic.</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Test data will be compressed, so this operation can take a while.</text:p>
          </table:table-cell>
        </table:table-row>
      </table:table>
      <text:h text:style-name="Heading_20_2" text:outline-level="2"><text:bookmark-start text:name="move_a_test"/>Move a Test<text:bookmark-end text:name="move_a_test"/></text:h>
      <text:p text:style-name="Text_20_body">
You can move a test across places, also on a different line.</text:p>
      <text:p text:style-name="Text_20_body">To move a test:</text:p>
      <text:list text:style-name="List_20_1">
        <text:list-item>
          <text:p text:style-name="Text_20_body"> Select the place with the right mouse button and select <text:span text:style-name="Emphasis">Place → Move</text:span> from the context menu;</text:p>
        </text:list-item>
        <text:list-item>
          <text:p text:style-name="Text_20_body"> Select witht the left mouse button a free place (green box).</text:p>
        </text:list-item>
        <text:list-item>
          <text:p text:style-name="Text_20_body"> Press <text:span text:style-name="Strong_20_Emphasis">Yes</text:span> in the next window.</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Move a test doesnt copy the inputs configuration. Before to start a new cycle, check the new inputs configuration of the destination place.</text:p>
          </table:table-cell>
        </table:table-row>
      </table:table>
      <text:h text:style-name="Heading_20_1" text:outline-level="1"><text:bookmark-start text:name="tests_archive"/>Tests Archive<text:bookmark-end text:name="tests_archive"/></text:h>
      <text:p text:style-name="Text_20_body">
In the following paragraphs there are described all features of the tests archive.</text:p>
      <text:h text:style-name="Heading_20_2" text:outline-level="2"><text:bookmark-start text:name="tests_research"/>Tests Research<text:bookmark-end text:name="tests_research"/></text:h>
      <text:p text:style-name="Text_20_body">
To access to tests research, select <text:span text:style-name="Emphasis">Archive → Tests</text:span> from the menu bar, or use the following button of the toolbar.</text:p>
      <text:p text:style-name="Text_20_body"><draw:frame draw:style-name="mediacenter" draw:name="" text:anchor-type="paragraph" draw:z-index="0" svg:width="0.84666666666667cm" svg:height="0.84666666666667cm"><draw:image xlink:href="Pictures/72e21370265472aad4b637f85f9c12ed.png" xlink:type="simple" xlink:show="embed" xlink:actuate="onLoad"/></draw:frame></text:p>
      <text:p text:style-name="Text_20_body">The following window is the tests archive screen:</text:p>
      <text:p text:style-name="Text_20_body"><draw:frame draw:style-name="mediacenter" draw:name="" text:anchor-type="paragraph" draw:z-index="0" svg:width="10.583333333333cm" svg:height="6.6939583333333cm"><draw:image xlink:href="Pictures/dcd59ff05654c9ac8a49eb7b3d8e5d25.png" xlink:type="simple" xlink:show="embed" xlink:actuate="onLoad"/></draw:frame></text:p>
      <text:p text:style-name="Text_20_body">From the right panel, you can use the following fields to improve the research:
</text:p>
      <text:list text:style-name="List_20_1">
        <text:list-item>
          <text:p text:style-name="Text_20_body"> <text:span text:style-name="Strong_20_Emphasis">Test number</text:span>;</text:p>
        </text:list-item>
        <text:list-item>
          <text:p text:style-name="Text_20_body"> <text:span text:style-name="Strong_20_Emphasis">Product type</text:span>;</text:p>
        </text:list-item>
        <text:list-item>
          <text:p text:style-name="Text_20_body"> <text:span text:style-name="Strong_20_Emphasis">Product fields</text:span>: customizable product fields;</text:p>
        </text:list-item>
        <text:list-item>
          <text:p text:style-name="Text_20_body"> <text:span text:style-name="Strong_20_Emphasis">Test date</text:span>: date interval (referring to the test start date);</text:p>
        </text:list-item>
        <text:list-item>
          <text:p text:style-name="Text_20_body"> <text:span text:style-name="Strong_20_Emphasis">Test notes</text:span>;</text:p>
        </text:list-item>
        <text:list-item>
          <text:p text:style-name="Text_20_body"> <text:span text:style-name="Strong_20_Emphasis">Product code</text:span>;</text:p>
        </text:list-item>
        <text:list-item>
          <text:p text:style-name="Text_20_body"> <text:span text:style-name="Strong_20_Emphasis">Model</text:span>;</text:p>
        </text:list-item>
        <text:list-item>
          <text:p text:style-name="Text_20_body"> <text:span text:style-name="Strong_20_Emphasis">Product notes</text:span>;</text:p>
        </text:list-item>
        <text:list-item>
          <text:p text:style-name="Text_20_body"> <text:span text:style-name="Strong_20_Emphasis">Serial Number</text:span>;</text:p>
        </text:list-item>
        <text:list-item>
          <text:p text:style-name="Text_20_body"> <text:span text:style-name="Strong_20_Emphasis">Project/Line</text:span>;</text:p>
        </text:list-item>
        <text:list-item>
          <text:p text:style-name="Text_20_body"> <text:span text:style-name="Strong_20_Emphasis">Card number</text:span>.</text:p>
        </text:list-item>
      </text:list>
      <text:p text:style-name="Text_20_body">
To find a test in the archive:</text:p>
      <text:list text:style-name="List_20_1">
        <text:list-item>
          <text:p text:style-name="Text_20_body"> Enter the desired values in the research fields;</text:p>
        </text:list-item>
        <text:list-item>
          <text:p text:style-name="Text_20_body"> Press the <text:span text:style-name="Strong_20_Emphasis">Find</text:span> button.</text:p>
        </text:list-item>
      </text:list>
      <text:h text:style-name="Heading_20_3" text:outline-level="3"><text:bookmark-start text:name="view_a_test"/>View a Test<text:bookmark-end text:name="view_a_test"/></text:h>
      <text:p text:style-name="Text_20_body">
Once you find the desired test:</text:p>
      <text:list text:style-name="List_20_1">
        <text:list-item>
          <text:p text:style-name="Text_20_body"> Select it in the tests list;</text:p>
        </text:list-item>
        <text:list-item>
          <text:p text:style-name="Text_20_body"> Press the <text:span text:style-name="Strong_20_Emphasis">Load</text:span> button.</text:p>
        </text:list-item>
      </text:list>
      <text:p text:style-name="Text_20_body">
The test cycles display will be open, in the same way of an active place. Closing the screen, the test will be closed.</text:p>
      <text:h text:style-name="Heading_20_3" text:outline-level="3"><text:bookmark-start text:name="delete_a_test1"/>Delete a Test<text:bookmark-end text:name="delete_a_test1"/></text:h>
      <text:p text:style-name="Text_20_body">
Once you find the desired test:</text:p>
      <text:list text:style-name="List_20_1">
        <text:list-item>
          <text:p text:style-name="Text_20_body"> Select it in the tests list;</text:p>
        </text:list-item>
        <text:list-item>
          <text:p text:style-name="Text_20_body"> Press <text:span text:style-name="Strong_20_Emphasis">Delete</text:span> button to remove the test from the archive.</text:p>
        </text:list-item>
      </text:list>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Warning: you can't recover a deleted test.</text:p>
          </table:table-cell>
        </table:table-row>
      </table:table>
      <text:h text:style-name="Heading_20_1" text:outline-level="1"><text:bookmark-start text:name="general_archive"/>General archive<text:bookmark-end text:name="general_archive"/></text:h>
      <text:p text:style-name="Text_20_body">
The database of the program CQ_FX_WiFi has been defined for managing the following typologies of elements:
</text:p>
      <text:list text:style-name="List_20_1">
        <text:list-item>
          <text:p text:style-name="Text_20_body"> <text:span text:style-name="Strong_20_Emphasis">Product types</text:span>;</text:p>
        </text:list-item>
        <text:list-item>
          <text:p text:style-name="Text_20_body"> <text:span text:style-name="Strong_20_Emphasis">Products</text:span>, <text:span text:style-name="Strong_20_Emphasis">Campi prodotto</text:span>: for the management of the registry products;</text:p>
        </text:list-item>
        <text:list-item>
          <text:p text:style-name="Text_20_body"> <text:span text:style-name="Strong_20_Emphasis">Cards</text:span>, <text:span text:style-name="Strong_20_Emphasis">Program types</text:span>, <text:span text:style-name="Strong_20_Emphasis">Programs</text:span>, <text:span text:style-name="Strong_20_Emphasis">Functions</text:span>, <text:span text:style-name="Strong_20_Emphasis">Activities</text:span>: for the management of the testing cycles;</text:p>
        </text:list-item>
        <text:list-item>
          <text:p text:style-name="Text_20_body"> <text:span text:style-name="Strong_20_Emphasis">Inputs</text:span>, <text:span text:style-name="Strong_20_Emphasis">Configuration inputs</text:span>: per la gestione degli ingressi.</text:p>
        </text:list-item>
        <text:list-item>
          <text:p text:style-name="Text_20_body"> <text:span text:style-name="Strong_20_Emphasis">Operators</text:span>: for the management of the testing operators.</text:p>
        </text:list-item>
      </text:list>
      <text:h text:style-name="Heading_20_2" text:outline-level="2"><text:bookmark-start text:name="product_types"/>Product types<text:bookmark-end text:name="product_types"/></text:h>
      <text:p text:style-name="Text_20_body">
All the elements in the archive : testing cards, inputs configurations, products, etc… are grouped for <text:span text:style-name="Strong_20_Emphasis">Product Type</text:span>, therefore the creation is fundamental.</text:p>
      <text:p text:style-name="Text_20_body">To open the management window select <text:span text:style-name="Emphasis">Archive - &gt; Product types</text:span> from the menù :</text:p>
      <text:p text:style-name="Text_20_body"><draw:frame draw:style-name="mediacenter" draw:name="" text:anchor-type="paragraph" draw:z-index="0" svg:width="9.2604166666667cm" svg:height="5.1329166666667cm"><draw:image xlink:href="Pictures/5157b5200837f8b4f3d1b038048ce7c6.png" xlink:type="simple" xlink:show="embed" xlink:actuate="onLoad"/></draw:frame></text:p>
      <text:p text:style-name="Text_20_body">The information that characterize each element are :
</text:p>
      <text:list text:style-name="List_20_1">
        <text:list-item>
          <text:p text:style-name="Text_20_body"> <text:span text:style-name="Strong_20_Emphasis">Product type</text:span> : descriptive field that gathers a typology of products: LVB, LVS, DW, Oven …;</text:p>
        </text:list-item>
        <text:list-item>
          <text:p text:style-name="Text_20_body"> <text:span text:style-name="Strong_20_Emphasis">Image</text:span> : 48×48 gif image that is visualized in the main synoptic.</text:p>
        </text:list-item>
      </text:list>
      <text:p text:style-name="Text_20_body">
To add a new product type:
</text:p>
      <text:list text:style-name="List_20_1">
        <text:list-item>
          <text:p text:style-name="Text_20_body"> Press the <text:span text:style-name="Strong_20_Emphasis">New</text:span> button;</text:p>
        </text:list-item>
        <text:list-item>
          <text:p text:style-name="Text_20_body"> Insert the product type and load the image with the <draw:frame draw:style-name="media" draw:name="" text:anchor-type="as-char" draw:z-index="0" svg:width="0.42333333333333cm" svg:height="0.42333333333333cm"><draw:image xlink:href="Pictures/42928a9fede96652123c52aa438d1d51.png" xlink:type="simple" xlink:show="embed" xlink:actuate="onLoad"/></draw:frame> button;</text:p>
        </text:list-item>
        <text:list-item>
          <text:p text:style-name="Text_20_body"> Press the <text:span text:style-name="Strong_20_Emphasis">Update</text:span> button to confirm.</text:p>
        </text:list-item>
      </text:list>
      <text:p text:style-name="Text_20_body">
To modify an existing product type:
</text:p>
      <text:list text:style-name="List_20_1">
        <text:list-item>
          <text:p text:style-name="Text_20_body"> Select the product type into the list;</text:p>
        </text:list-item>
        <text:list-item>
          <text:p text:style-name="Text_20_body"> Modify the product type and if necessary also load the new image with the <draw:frame draw:style-name="media" draw:name="" text:anchor-type="as-char" draw:z-index="0" svg:width="0.42333333333333cm" svg:height="0.42333333333333cm"><draw:image xlink:href="Pictures/42928a9fede96652123c52aa438d1d51.png" xlink:type="simple" xlink:show="embed" xlink:actuate="onLoad"/></draw:frame> button;</text:p>
        </text:list-item>
        <text:list-item>
          <text:p text:style-name="Text_20_body"> Press the <text:span text:style-name="Strong_20_Emphasis">Update</text:span> button to confirm.</text:p>
        </text:list-item>
      </text:list>
      <text:p text:style-name="Text_20_body">
To delete an existing product type:
</text:p>
      <text:list text:style-name="List_20_1">
        <text:list-item>
          <text:p text:style-name="Text_20_body"> Select the product type into the list;</text:p>
        </text:list-item>
        <text:list-item>
          <text:p text:style-name="Text_20_body"> Press the <text:span text:style-name="Strong_20_Emphasis">Delete</text:span> button to confirm.</text:p>
        </text:list-item>
      </text:list>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Attention: the elimination of a product type can be done only if there aren't cards, products or other elements associated to it.</text:p>
          </table:table-cell>
        </table:table-row>
      </table:table>
      <text:h text:style-name="Heading_20_2" text:outline-level="2"><text:bookmark-start text:name="product_fields"/>Product Fields<text:bookmark-end text:name="product_fields"/></text:h>
      <text:p text:style-name="Text_20_body">
In the archive window of the product fields is possible to manage the user defined fields grouped by product type to characterize the products. They will be useful for search the products into the archived tests.</text:p>
      <text:p text:style-name="Text_20_body">To open the management window select <text:span text:style-name="Emphasis">Archive → Product fields</text:span> from the menù:</text:p>
      <text:p text:style-name="Text_20_body"><draw:frame draw:style-name="mediacenter" draw:name="" text:anchor-type="paragraph" draw:z-index="0" svg:width="9.2604166666667cm" svg:height="8.810625cm"><draw:image xlink:href="Pictures/988882adf31023cffe033e6e418eb6e6.png" xlink:type="simple" xlink:show="embed" xlink:actuate="onLoad"/></draw:frame></text:p>
      <text:p text:style-name="Text_20_body">To add a new personalized field:</text:p>
      <text:list text:style-name="List_20_1">
        <text:list-item>
          <text:p text:style-name="Text_20_body"> Select the Product type;</text:p>
        </text:list-item>
        <text:list-item>
          <text:p text:style-name="Text_20_body"> Press the <text:span text:style-name="Strong_20_Emphasis">New</text:span> button;</text:p>
        </text:list-item>
        <text:list-item>
          <text:p text:style-name="Text_20_body"> Insert the personalized fields identification;</text:p>
        </text:list-item>
        <text:list-item>
          <text:p text:style-name="Text_20_body"> Press the <text:span text:style-name="Strong_20_Emphasis">Update</text:span> button to confirm.</text:p>
        </text:list-item>
      </text:list>
      <text:p text:style-name="Text_20_body">
To modify an existing personalized field:</text:p>
      <text:list text:style-name="List_20_1">
        <text:list-item>
          <text:p text:style-name="Text_20_body"> Select the Product type;</text:p>
        </text:list-item>
        <text:list-item>
          <text:p text:style-name="Text_20_body"> Select the element to modify from the list;</text:p>
        </text:list-item>
        <text:list-item>
          <text:p text:style-name="Text_20_body"> Modify the text;</text:p>
        </text:list-item>
        <text:list-item>
          <text:p text:style-name="Text_20_body"> Press the <text:span text:style-name="Strong_20_Emphasis">Update</text:span> button to confirm.</text:p>
        </text:list-item>
      </text:list>
      <text:p text:style-name="Text_20_body">
To delete an existing personalized field:</text:p>
      <text:list text:style-name="List_20_1">
        <text:list-item>
          <text:p text:style-name="Text_20_body"> Select the Product type;</text:p>
        </text:list-item>
        <text:list-item>
          <text:p text:style-name="Text_20_body"> Select the element to delete from the list;</text:p>
        </text:list-item>
        <text:list-item>
          <text:p text:style-name="Text_20_body"> Press the <text:span text:style-name="Strong_20_Emphasis">Delete</text:span> button.</text:p>
        </text:list-item>
      </text:list>
      <text:h text:style-name="Heading_20_2" text:outline-level="2"><text:bookmark-start text:name="products"/>Products<text:bookmark-end text:name="products"/></text:h>
      <text:p text:style-name="Text_20_body">
In the archive window of the product is possible to manage products grouped by product type. There are some fixed fields that are common to all typologies of products and other that can be personalized in the description.</text:p>
      <text:p text:style-name="Text_20_body">To open the management window select  <text:span text:style-name="Emphasis">Archive → Pruducts</text:span> from the menù.</text:p>
      <text:p text:style-name="Text_20_body"><draw:frame draw:style-name="mediacenter" draw:name="" text:anchor-type="paragraph" draw:z-index="0" svg:width="11.90625cm" svg:height="11.853333333333cm"><draw:image xlink:href="Pictures/209dbdceba40ba2a709d75fabbbd9c63.png" xlink:type="simple" xlink:show="embed" xlink:actuate="onLoad"/></draw:frame></text:p>
      <text:p text:style-name="Text_20_body">For each product must be supplied the following informations: 
</text:p>
      <text:list text:style-name="List_20_1">
        <text:list-item>
          <text:p text:style-name="Text_20_body"> <text:span text:style-name="Strong_20_Emphasis">Product code:</text:span> the code of the product as mentioned in the barcode.</text:p>
        </text:list-item>
        <text:list-item>
          <text:p text:style-name="Text_20_body"> <text:span text:style-name="Strong_20_Emphasis">Model:</text:span> the description of the product.</text:p>
        </text:list-item>
        <text:list-item>
          <text:p text:style-name="Text_20_body"> <text:span text:style-name="Strong_20_Emphasis">Note:</text:span> Eventuali note relative al prodotto.</text:p>
        </text:list-item>
        <text:list-item>
          <text:p text:style-name="Text_20_body"> <text:span text:style-name="Strong_20_Emphasis">Product fiels:</text:span> Personalized fields to specify additional informations. Please see next paragraph.</text:p>
        </text:list-item>
      </text:list>
      <text:p text:style-name="Text_20_body">
To add a new product:</text:p>
      <text:list text:style-name="List_20_1">
        <text:list-item>
          <text:p text:style-name="Text_20_body"> Select the Product type;</text:p>
        </text:list-item>
        <text:list-item>
          <text:p text:style-name="Text_20_body"> Press the <text:span text:style-name="Strong_20_Emphasis">New</text:span> button;</text:p>
        </text:list-item>
        <text:list-item>
          <text:p text:style-name="Text_20_body"> Insert the pruduct informations;</text:p>
        </text:list-item>
        <text:list-item>
          <text:p text:style-name="Text_20_body"> Press the <text:span text:style-name="Strong_20_Emphasis">Update</text:span> button to confirm.</text:p>
        </text:list-item>
      </text:list>
      <text:p text:style-name="Text_20_body">
To modify an existing product:</text:p>
      <text:list text:style-name="List_20_1">
        <text:list-item>
          <text:p text:style-name="Text_20_body"> Select the Product type;</text:p>
        </text:list-item>
        <text:list-item>
          <text:p text:style-name="Text_20_body"> Select the element to modify from the list;</text:p>
        </text:list-item>
        <text:list-item>
          <text:p text:style-name="Text_20_body"> Modify the informations;</text:p>
        </text:list-item>
        <text:list-item>
          <text:p text:style-name="Text_20_body"> Press the <text:span text:style-name="Strong_20_Emphasis">Update</text:span> button to confirm.</text:p>
        </text:list-item>
      </text:list>
      <text:p text:style-name="Text_20_body">
To delete an existing personalized field:</text:p>
      <text:list text:style-name="List_20_1">
        <text:list-item>
          <text:p text:style-name="Text_20_body"> Select the Product type;</text:p>
        </text:list-item>
        <text:list-item>
          <text:p text:style-name="Text_20_body"> Select the element from the list;</text:p>
        </text:list-item>
        <text:list-item>
          <text:p text:style-name="Text_20_body"> Press the <text:span text:style-name="Strong_20_Emphasis">Delete</text:span> button.</text:p>
        </text:list-item>
      </text:list>
      <text:h text:style-name="Heading_20_3" text:outline-level="3"><text:bookmark-start text:name="assign_customized_product_fields"/>Assign Customized Product Fields<text:bookmark-end text:name="assign_customized_product_fields"/></text:h>
      <text:p text:style-name="Text_20_body">
In the product archive you can also assign for each inserted model, the value of the custom fields.</text:p>
      <text:p text:style-name="Text_20_body"><draw:frame draw:style-name="mediacenter" draw:name="" text:anchor-type="paragraph" draw:z-index="0" svg:width="8.255cm" svg:height="5.794375cm"><draw:image xlink:href="Pictures/1dc1f426fd45eeee51a8c7c4e51421ae.jpg" xlink:type="simple" xlink:show="embed" xlink:actuate="onLoad"/></draw:frame></text:p>
      <text:p text:style-name="Text_20_body">Please follows these steps:</text:p>
      <text:list text:style-name="List_20_1">
        <text:list-item>
          <text:p text:style-name="Text_20_body"> Select the Product type;</text:p>
        </text:list-item>
        <text:list-item>
          <text:p text:style-name="Text_20_body"> Select the product to modify;</text:p>
        </text:list-item>
        <text:list-item>
          <text:p text:style-name="Text_20_body"> Select the custom field; </text:p>
        </text:list-item>
        <text:list-item>
          <text:p text:style-name="Text_20_body"> Insert or remove the value into the text field;</text:p>
        </text:list-item>
        <text:list-item>
          <text:p text:style-name="Text_20_body"> Press the <text:span text:style-name="Strong_20_Emphasis">Ok</text:span> button.</text:p>
        </text:list-item>
      </text:list>
      <text:h text:style-name="Heading_20_2" text:outline-level="2"><text:bookmark-start text:name="program_functions"/>Program Functions<text:bookmark-end text:name="program_functions"/></text:h>
      <text:p text:style-name="Text_20_body">
A function means an option that can be enabled at the start of a cycle associated with a program. For example, it may be defined as the activation of a function key that affects the characteristics of a program, whether it be cooking and washing etc. …</text:p>
      <text:p text:style-name="Text_20_body">To open the management window select <text:span text:style-name="Emphasis">Archive → Functions</text:span> from the menù. </text:p>
      <text:p text:style-name="Text_20_body"><draw:frame draw:style-name="mediacenter" draw:name="" text:anchor-type="paragraph" draw:z-index="0" svg:width="7.9375cm" svg:height="7.3025cm"><draw:image xlink:href="Pictures/5c956d45844467f6112453f2d5612d35.png" xlink:type="simple" xlink:show="embed" xlink:actuate="onLoad"/></draw:frame></text:p>
      <text:p text:style-name="Text_20_body">To add a new function:</text:p>
      <text:list text:style-name="List_20_1">
        <text:list-item>
          <text:p text:style-name="Text_20_body"> Select the Product type;</text:p>
        </text:list-item>
        <text:list-item>
          <text:p text:style-name="Text_20_body"> Press the <text:span text:style-name="Strong_20_Emphasis">New</text:span> button;</text:p>
        </text:list-item>
        <text:list-item>
          <text:p text:style-name="Text_20_body"> Insert the function name;</text:p>
        </text:list-item>
        <text:list-item>
          <text:p text:style-name="Text_20_body"> Press the <text:span text:style-name="Strong_20_Emphasis">Update</text:span> button.</text:p>
        </text:list-item>
      </text:list>
      <text:p text:style-name="Text_20_body">
To modify an exixting function:</text:p>
      <text:list text:style-name="List_20_1">
        <text:list-item>
          <text:p text:style-name="Text_20_body"> Select the Product type;</text:p>
        </text:list-item>
        <text:list-item>
          <text:p text:style-name="Text_20_body"> Select the element to modify;</text:p>
        </text:list-item>
        <text:list-item>
          <text:p text:style-name="Text_20_body"> Modify the name of the function;</text:p>
        </text:list-item>
        <text:list-item>
          <text:p text:style-name="Text_20_body"> Press the <text:span text:style-name="Strong_20_Emphasis">Update</text:span> button</text:p>
        </text:list-item>
      </text:list>
      <text:p text:style-name="Text_20_body">
To delete an exixting function:</text:p>
      <text:list text:style-name="List_20_1">
        <text:list-item>
          <text:p text:style-name="Text_20_body"> Select the Product type;</text:p>
        </text:list-item>
        <text:list-item>
          <text:p text:style-name="Text_20_body"> Select the element to delete;</text:p>
        </text:list-item>
        <text:list-item>
          <text:p text:style-name="Text_20_body"> Press the <text:span text:style-name="Strong_20_Emphasis">Delete</text:span> button.</text:p>
        </text:list-item>
      </text:list>
      <text:h text:style-name="Heading_20_2" text:outline-level="2"><text:bookmark-start text:name="program_types"/>Program Types<text:bookmark-end text:name="program_types"/></text:h>
      <text:p text:style-name="Text_20_body">
For type program we mean a basic description to associate with more programs of the same type. For example, most programs cooking or washing at different temperatures but with the same characteristics must belong to the same type: grill <text:span text:style-name="Strong_20_Emphasis"> </text:span> <text:span text:style-name="Strong_20_Emphasis"> static </text:span> <text:span text:style-name="Strong_20_Emphasis"/> cotton, wool <text:span text:style-name="Strong_20_Emphasis"> </text:span> etc. …
The program types are used in the printing of the report to Excel ® where they will be listed and assigned automatically to a letter of the alphabet to provide a summary report of all cycles.</text:p>
      <text:p text:style-name="Text_20_body">To open the management window select <text:span text:style-name="Emphasis">Archive → Program types</text:span> from the menù. </text:p>
      <text:p text:style-name="Text_20_body"><draw:frame draw:style-name="mediacenter" draw:name="" text:anchor-type="paragraph" draw:z-index="0" svg:width="9.2604166666667cm" svg:height="9.525cm"><draw:image xlink:href="Pictures/cbd63c554d7b1bcc22d818d56b7f32dc.png" xlink:type="simple" xlink:show="embed" xlink:actuate="onLoad"/></draw:frame></text:p>
      <text:p text:style-name="Text_20_body">To add a new program type:</text:p>
      <text:list text:style-name="List_20_1">
        <text:list-item>
          <text:p text:style-name="Text_20_body"> Select the Product type;</text:p>
        </text:list-item>
        <text:list-item>
          <text:p text:style-name="Text_20_body"> Press the <text:span text:style-name="Strong_20_Emphasis">New</text:span> button;</text:p>
        </text:list-item>
        <text:list-item>
          <text:p text:style-name="Text_20_body"> Insert the program type name into the text field;</text:p>
        </text:list-item>
        <text:list-item>
          <text:p text:style-name="Text_20_body"> Press the <text:span text:style-name="Strong_20_Emphasis">Update</text:span> button.</text:p>
        </text:list-item>
      </text:list>
      <text:p text:style-name="Text_20_body">
To modify an exixting program type:</text:p>
      <text:list text:style-name="List_20_1">
        <text:list-item>
          <text:p text:style-name="Text_20_body"> Select the Product type;</text:p>
        </text:list-item>
        <text:list-item>
          <text:p text:style-name="Text_20_body"> Select the element to modify;</text:p>
        </text:list-item>
        <text:list-item>
          <text:p text:style-name="Text_20_body"> Modify the text;</text:p>
        </text:list-item>
        <text:list-item>
          <text:p text:style-name="Text_20_body"> Press the <text:span text:style-name="Strong_20_Emphasis">Update</text:span> button</text:p>
        </text:list-item>
      </text:list>
      <text:p text:style-name="Text_20_body">
Per modificare un tipo programma:</text:p>
      <text:list text:style-name="List_20_1">
        <text:list-item>
          <text:p text:style-name="Text_20_body"> Selezionare il tipo di prodotto;</text:p>
        </text:list-item>
        <text:list-item>
          <text:p text:style-name="Text_20_body"> Selezionare nella lista l'elemento da modificare;</text:p>
        </text:list-item>
        <text:list-item>
          <text:p text:style-name="Text_20_body"> Modificare il testo;</text:p>
        </text:list-item>
        <text:list-item>
          <text:p text:style-name="Text_20_body"> Premere il pulsante <text:span text:style-name="Strong_20_Emphasis">Aggiorna</text:span>.</text:p>
        </text:list-item>
      </text:list>
      <text:p text:style-name="Text_20_body">
To delete an exixting program type:</text:p>
      <text:list text:style-name="List_20_1">
        <text:list-item>
          <text:p text:style-name="Text_20_body"> Select the Product type;</text:p>
        </text:list-item>
        <text:list-item>
          <text:p text:style-name="Text_20_body"> Select the element to delete;</text:p>
        </text:list-item>
        <text:list-item>
          <text:p text:style-name="Text_20_body"> Press the <text:span text:style-name="Strong_20_Emphasis">Delete</text:span> button.</text:p>
        </text:list-item>
      </text:list>
      <text:h text:style-name="Heading_20_2" text:outline-level="2"><text:bookmark-start text:name="programs"/>Programs<text:bookmark-end text:name="programs"/></text:h>
      <text:p text:style-name="Text_20_body">
The program is the kind of the cycle choosed at the start of the cycle during the test process.</text:p>
      <text:p text:style-name="Text_20_body">To open the management window select  <text:span text:style-name="Emphasis">Archive → Programs</text:span> from the menù. </text:p>
      <text:p text:style-name="Text_20_body"><draw:frame draw:style-name="mediacenter" draw:name="" text:anchor-type="paragraph" draw:z-index="0" svg:width="11.90625cm" svg:height="9.9747916666667cm"><draw:image xlink:href="Pictures/b6274d22bb9c62e89aacb92a4140745f.png" xlink:type="simple" xlink:show="embed" xlink:actuate="onLoad"/></draw:frame></text:p>
      <text:p text:style-name="Text_20_body">For each program must be supplied the following informations:</text:p>
      <text:list text:style-name="List_20_1">
        <text:list-item>
          <text:p text:style-name="Text_20_body"> <text:span text:style-name="Strong_20_Emphasis">Name:</text:span> Program name as reported in the machine;</text:p>
        </text:list-item>
        <text:list-item>
          <text:p text:style-name="Text_20_body"> <text:span text:style-name="Strong_20_Emphasis">Temperature:</text:span> The temperature to apply onto the product in the program selection;</text:p>
        </text:list-item>
        <text:list-item>
          <text:p text:style-name="Text_20_body"> <text:span text:style-name="Strong_20_Emphasis">Tempo di cottura:</text:span> The time to apply onto the product in the program selection; </text:p>
        </text:list-item>
        <text:list-item>
          <text:p text:style-name="Text_20_body"> <text:span text:style-name="Strong_20_Emphasis">Acquisition duration:</text:span> The cycle time preset. If you enter '0 ', the cycle will not have a maximum;</text:p>
        </text:list-item>
        <text:list-item>
          <text:p text:style-name="Text_20_body"> <text:span text:style-name="Strong_20_Emphasis">Note:</text:span> Additional notes for the program.</text:p>
        </text:list-item>
        <text:list-item>
          <text:p text:style-name="Text_20_body"> <text:span text:style-name="Strong_20_Emphasis">Personalized options:</text:span> A number of other customizable fields in which the operator can define the functions.</text:p>
        </text:list-item>
      </text:list>
      <text:p text:style-name="Text_20_body">
To add a new program:</text:p>
      <text:list text:style-name="List_20_1">
        <text:list-item>
          <text:p text:style-name="Text_20_body"> Select the Product type;</text:p>
        </text:list-item>
        <text:list-item>
          <text:p text:style-name="Text_20_body"> Press the <text:span text:style-name="Strong_20_Emphasis">New</text:span> button;</text:p>
        </text:list-item>
        <text:list-item>
          <text:p text:style-name="Text_20_body"> Inserirt the requred informations;</text:p>
        </text:list-item>
        <text:list-item>
          <text:p text:style-name="Text_20_body"> Press the <text:span text:style-name="Strong_20_Emphasis">Update</text:span> button.</text:p>
        </text:list-item>
      </text:list>
      <text:p text:style-name="Text_20_body">
To modify a program:</text:p>
      <text:list text:style-name="List_20_1">
        <text:list-item>
          <text:p text:style-name="Text_20_body"> Select the Pruduct type;</text:p>
        </text:list-item>
        <text:list-item>
          <text:p text:style-name="Text_20_body"> Select the program to modify from the list;</text:p>
        </text:list-item>
        <text:list-item>
          <text:p text:style-name="Text_20_body"> Modify the program settings;</text:p>
        </text:list-item>
        <text:list-item>
          <text:p text:style-name="Text_20_body"> Press the <text:span text:style-name="Strong_20_Emphasis">Update</text:span> button.</text:p>
        </text:list-item>
      </text:list>
      <text:p text:style-name="Text_20_body">
To delete a program:</text:p>
      <text:list text:style-name="List_20_1">
        <text:list-item>
          <text:p text:style-name="Text_20_body"> Select the Pruduct type;</text:p>
        </text:list-item>
        <text:list-item>
          <text:p text:style-name="Text_20_body"> Select the program to modify from the list;</text:p>
        </text:list-item>
        <text:list-item>
          <text:p text:style-name="Text_20_body"> Press the <text:span text:style-name="Strong_20_Emphasis">Delete</text:span> button.</text:p>
        </text:list-item>
      </text:list>
      <text:h text:style-name="Heading_20_3" text:outline-level="3"><text:bookmark-start text:name="manage_program_functions"/>Manage Program Functions<text:bookmark-end text:name="manage_program_functions"/></text:h>
      <text:p text:style-name="Text_20_body">
To functions to the selected program:</text:p>
      <text:list text:style-name="List_20_1">
        <text:list-item>
          <text:p text:style-name="Text_20_body"> Select the Program type;</text:p>
        </text:list-item>
        <text:list-item>
          <text:p text:style-name="Text_20_body"> Select the program from the list;</text:p>
        </text:list-item>
        <text:list-item>
          <text:p text:style-name="Text_20_body"> Select the function to assign;</text:p>
        </text:list-item>
        <text:list-item>
          <text:p text:style-name="Text_20_body"> Insert or clear the funtion value;</text:p>
        </text:list-item>
        <text:list-item>
          <text:p text:style-name="Text_20_body"> Press the <text:span text:style-name="Strong_20_Emphasis">Ok</text:span> button.</text:p>
        </text:list-item>
      </text:list>
      <text:h text:style-name="Heading_20_3" text:outline-level="3"><text:bookmark-start text:name="manage_program_verifies"/>Manage Program Verifies<text:bookmark-end text:name="manage_program_verifies"/></text:h>
      <text:p text:style-name="Text_20_body">
From the program panel it's possible to manage the verifies only if are enabled from the configuration file.</text:p>
      <text:p text:style-name="Text_20_body">For each verify must be inserted the following informations:</text:p>
      <text:list text:style-name="List_20_1">
        <text:list-item>
          <text:p text:style-name="Text_20_body"> <text:span text:style-name="Strong_20_Emphasis">Type:</text:span> The type of test: selected interval in the range or point in the range;</text:p>
        </text:list-item>
        <text:list-item>
          <text:p text:style-name="Text_20_body"> <text:span text:style-name="Strong_20_Emphasis">Probe:</text:span> the probe number in the format “1xx”;</text:p>
        </text:list-item>
        <text:list-item>
          <text:p text:style-name="Text_20_body"> <text:span text:style-name="Strong_20_Emphasis">Trigger (°C):</text:span> The temperature trigger of tre verify;</text:p>
        </text:list-item>
        <text:list-item>
          <text:p text:style-name="Text_20_body"> <text:span text:style-name="Strong_20_Emphasis">Time from trigger (min.)</text:span> The wait time, in minutes, after reaching the trigger for the start of the verification;</text:p>
        </text:list-item>
        <text:list-item>
          <text:p text:style-name="Text_20_body"> <text:span text:style-name="Strong_20_Emphasis">Interval (min.)</text:span> The duration of the test in minutes;</text:p>
        </text:list-item>
        <text:list-item>
          <text:p text:style-name="Text_20_body"> <text:span text:style-name="Strong_20_Emphasis">Setpoint (°C)</text:span> The temperature setpoint to reach in the interval;</text:p>
        </text:list-item>
        <text:list-item>
          <text:p text:style-name="Text_20_body"> <text:span text:style-name="Strong_20_Emphasis">Temperature range (°C)</text:span> The acceptable range of temperature in the range.</text:p>
        </text:list-item>
      </text:list>
      <text:p text:style-name="Text_20_body">
<draw:frame draw:style-name="mediacenter" draw:name="" text:anchor-type="paragraph" draw:z-index="0" svg:width="7.9375cm" svg:height="5.715cm"><draw:image xlink:href="Pictures/7ea97197a35ae69a11180ca697e6acde.png" xlink:type="simple" xlink:show="embed" xlink:actuate="onLoad"/></draw:frame></text:p>
      <text:p text:style-name="Text_20_body">To add a new verify in the selected program:</text:p>
      <text:list text:style-name="List_20_1">
        <text:list-item>
          <text:p text:style-name="Text_20_body"> Select the Product type;</text:p>
        </text:list-item>
        <text:list-item>
          <text:p text:style-name="Text_20_body"> Select the program from the list;</text:p>
        </text:list-item>
        <text:list-item>
          <text:p text:style-name="Text_20_body"> Press the <text:span text:style-name="Strong_20_Emphasis">Add</text:span> button;</text:p>
        </text:list-item>
        <text:list-item>
          <text:p text:style-name="Text_20_body"> Insert the verify informations;</text:p>
        </text:list-item>
        <text:list-item>
          <text:p text:style-name="Text_20_body"> Press the <text:span text:style-name="Strong_20_Emphasis">Confirm</text:span> button.</text:p>
        </text:list-item>
      </text:list>
      <text:p text:style-name="Text_20_body">
To modify a verify:</text:p>
      <text:list text:style-name="List_20_1">
        <text:list-item>
          <text:p text:style-name="Text_20_body"> Select the Product type;</text:p>
        </text:list-item>
        <text:list-item>
          <text:p text:style-name="Text_20_body"> Select the program from the list;</text:p>
        </text:list-item>
        <text:list-item>
          <text:p text:style-name="Text_20_body"> Select the verify;</text:p>
        </text:list-item>
        <text:list-item>
          <text:p text:style-name="Text_20_body"> Press the <text:span text:style-name="Strong_20_Emphasis">Modify</text:span> button;</text:p>
        </text:list-item>
        <text:list-item>
          <text:p text:style-name="Text_20_body"> Modify the data;</text:p>
        </text:list-item>
        <text:list-item>
          <text:p text:style-name="Text_20_body"> Press the <text:span text:style-name="Strong_20_Emphasis">Confirm</text:span> button.</text:p>
        </text:list-item>
      </text:list>
      <text:p text:style-name="Text_20_body">
To delete a verify:</text:p>
      <text:list text:style-name="List_20_1">
        <text:list-item>
          <text:p text:style-name="Text_20_body"> Select the Product type;</text:p>
        </text:list-item>
        <text:list-item>
          <text:p text:style-name="Text_20_body"> Select the program from the list;</text:p>
        </text:list-item>
        <text:list-item>
          <text:p text:style-name="Text_20_body"> Select the verify;</text:p>
        </text:list-item>
        <text:list-item>
          <text:p text:style-name="Text_20_body"> Press the <text:span text:style-name="Strong_20_Emphasis">Delete</text:span> button.</text:p>
        </text:list-item>
      </text:list>
      <text:h text:style-name="Heading_20_2" text:outline-level="2"><text:bookmark-start text:name="activities"/>Activities<text:bookmark-end text:name="activities"/></text:h>
      <text:p text:style-name="Text_20_body">
In the archive of the activities you can define the tasks to be performed during the cycles of the card test.</text:p>
      <text:p text:style-name="Text_20_body">To open the management window select <text:span text:style-name="Emphasis"> Archive → Activities </text:span> definitions from the menù. </text:p>
      <text:p text:style-name="Text_20_body"><draw:frame draw:style-name="mediacenter" draw:name="" text:anchor-type="paragraph" draw:z-index="0" svg:width="10.583333333333cm" svg:height="7.699375cm"><draw:image xlink:href="Pictures/5308a0790c8ad130cee479f4e0bc4109.png" xlink:type="simple" xlink:show="embed" xlink:actuate="onLoad"/></draw:frame></text:p>
      <text:p text:style-name="Text_20_body">To add a new verify:</text:p>
      <text:list text:style-name="List_20_1">
        <text:list-item>
          <text:p text:style-name="Text_20_body"> Select the Product type;</text:p>
        </text:list-item>
        <text:list-item>
          <text:p text:style-name="Text_20_body"> Press the <text:span text:style-name="Strong_20_Emphasis">New</text:span> button;</text:p>
        </text:list-item>
        <text:list-item>
          <text:p text:style-name="Text_20_body"> Insert the activity description and load a symbolic image from file (16×16 recommended);</text:p>
        </text:list-item>
        <text:list-item>
          <text:p text:style-name="Text_20_body"> Press the <text:span text:style-name="Strong_20_Emphasis">Update</text:span> button.</text:p>
        </text:list-item>
      </text:list>
      <text:p text:style-name="Text_20_body">
To modify an existing activity:</text:p>
      <text:list text:style-name="List_20_1">
        <text:list-item>
          <text:p text:style-name="Text_20_body"> Select the Product type;</text:p>
        </text:list-item>
        <text:list-item>
          <text:p text:style-name="Text_20_body"> Select the activity to modify from the list;</text:p>
        </text:list-item>
        <text:list-item>
          <text:p text:style-name="Text_20_body"> Modify the activity description and also, if nedeed, the symbolic image;</text:p>
        </text:list-item>
        <text:list-item>
          <text:p text:style-name="Text_20_body"> Press the <text:span text:style-name="Strong_20_Emphasis">Update</text:span> button.</text:p>
        </text:list-item>
      </text:list>
      <text:p text:style-name="Text_20_body">
To delete an existing activity:</text:p>
      <text:list text:style-name="List_20_1">
        <text:list-item>
          <text:p text:style-name="Text_20_body"> Select the Product type;</text:p>
        </text:list-item>
        <text:list-item>
          <text:p text:style-name="Text_20_body"> Select the activity to delete from the list;</text:p>
        </text:list-item>
        <text:list-item>
          <text:p text:style-name="Text_20_body"> Press the <text:span text:style-name="Strong_20_Emphasis">Delete</text:span> button.</text:p>
        </text:list-item>
      </text:list>
      <text:h text:style-name="Heading_20_2" text:outline-level="2"><text:bookmark-start text:name="cards"/>Cards<text:bookmark-end text:name="cards"/></text:h>
      <text:p text:style-name="Text_20_body">
A test card includes a list of the programs contained in the product under test as well as a list of possible activities that the operator must perform during the start cycl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It's preferable to assign an appropriate name to each card for an easy search during the start of a new test with a mobile device.</text:p>
          </table:table-cell>
        </table:table-row>
      </table:table>
      <text:p text:style-name="Text_20_body">To open the management window select <text:span text:style-name="Emphasis">Archive → Cards</text:span> definitions from the menù. </text:p>
      <text:p text:style-name="Text_20_body"><draw:frame draw:style-name="mediacenter" draw:name="" text:anchor-type="paragraph" draw:z-index="0" svg:width="11.90625cm" svg:height="8.5989583333333cm"><draw:image xlink:href="Pictures/863d545d2167c269e5fa040ac041c4ac.png" xlink:type="simple" xlink:show="embed" xlink:actuate="onLoad"/></draw:frame></text:p>
      <text:p text:style-name="Text_20_body">Each test card includes the following information:</text:p>
      <text:list text:style-name="List_20_1">
        <text:list-item>
          <text:p text:style-name="Text_20_body"> <text:span text:style-name="Strong_20_Emphasis">Card name</text:span> : name assigned to the card; </text:p>
        </text:list-item>
        <text:list-item>
          <text:p text:style-name="Text_20_body"> <text:span text:style-name="Strong_20_Emphasis">Cycle number</text:span> : total number of expected cycles used for the print preview of the report and the cycle programming;  </text:p>
        </text:list-item>
        <text:list-item>
          <text:p text:style-name="Text_20_body"> <text:span text:style-name="Strong_20_Emphasis">Programs list</text:span> : list of programs that the operator will have to select sequentially each start of the cycle;</text:p>
        </text:list-item>
        <text:list-item>
          <text:p text:style-name="Text_20_body"> <text:span text:style-name="Strong_20_Emphasis">Activities list</text:span> : activities that operator must performs with its rhythms and repetitions.</text:p>
        </text:list-item>
      </text:list>
      <text:p text:style-name="Text_20_body">
To create a new test card:</text:p>
      <text:list text:style-name="List_20_1">
        <text:list-item>
          <text:p text:style-name="Text_20_body"> Select the Product type;</text:p>
        </text:list-item>
        <text:list-item>
          <text:p text:style-name="Text_20_body"> Press the <text:span text:style-name="Strong_20_Emphasis">New</text:span> button;</text:p>
        </text:list-item>
        <text:list-item>
          <text:p text:style-name="Text_20_body"> Insert the name to assign to the new card end insert the cycle number;</text:p>
        </text:list-item>
        <text:list-item>
          <text:p text:style-name="Text_20_body"> Press the <text:span text:style-name="Strong_20_Emphasis">Update</text:span> button.</text:p>
        </text:list-item>
      </text:list>
      <text:p text:style-name="Text_20_body">
To modify an exixting card:</text:p>
      <text:list text:style-name="List_20_1">
        <text:list-item>
          <text:p text:style-name="Text_20_body"> Select the Product type;</text:p>
        </text:list-item>
        <text:list-item>
          <text:p text:style-name="Text_20_body"> Select the card to modify from the list;</text:p>
        </text:list-item>
        <text:list-item>
          <text:p text:style-name="Text_20_body"> Modify the name and/or the cycles number;</text:p>
        </text:list-item>
        <text:list-item>
          <text:p text:style-name="Text_20_body"> Press the <text:span text:style-name="Strong_20_Emphasis">Update</text:span> button.</text:p>
        </text:list-item>
      </text:list>
      <text:p text:style-name="Text_20_body">
To delete an exixting card;</text:p>
      <text:list text:style-name="List_20_1">
        <text:list-item>
          <text:p text:style-name="Text_20_body"> Select the Product type;</text:p>
        </text:list-item>
        <text:list-item>
          <text:p text:style-name="Text_20_body"> Select the card to delete from the list;</text:p>
        </text:list-item>
        <text:list-item>
          <text:p text:style-name="Text_20_body"> Press the <text:span text:style-name="Strong_20_Emphasis">Delete</text:span> button.</text:p>
        </text:list-item>
      </text:list>
      <text:h text:style-name="Heading_20_3" text:outline-level="3"><text:bookmark-start text:name="programs_of_the_card_into_the_archive"/>Programs of the Card into the Archive<text:bookmark-end text:name="programs_of_the_card_into_the_archive"/></text:h>
      <text:p text:style-name="Text_20_body">
In the <text:span text:style-name="Strong_20_Emphasis">Programs</text:span> panel it's possible to modify the programs assigned to a selected card.</text:p>
      <text:p text:style-name="Text_20_body">To add a new program to the test card:</text:p>
      <text:list text:style-name="List_20_1">
        <text:list-item>
          <text:p text:style-name="Text_20_body"> Select the Product type;</text:p>
        </text:list-item>
        <text:list-item>
          <text:p text:style-name="Text_20_body"> Select the test card;</text:p>
        </text:list-item>
        <text:list-item>
          <text:p text:style-name="Text_20_body"> Select from the right list the program to add;</text:p>
        </text:list-item>
        <text:list-item>
          <text:p text:style-name="Text_20_body"> Press the <text:span text:style-name="Strong_20_Emphasis">Add</text:span> button.</text:p>
        </text:list-item>
      </text:list>
      <text:p text:style-name="Text_20_body">
To remove a program from a test card:</text:p>
      <text:list text:style-name="List_20_1">
        <text:list-item>
          <text:p text:style-name="Text_20_body"> Select the Product type;</text:p>
        </text:list-item>
        <text:list-item>
          <text:p text:style-name="Text_20_body"> Select the test card;</text:p>
        </text:list-item>
        <text:list-item>
          <text:p text:style-name="Text_20_body"> Select the program to remove from the left list;</text:p>
        </text:list-item>
        <text:list-item>
          <text:p text:style-name="Text_20_body"> Press the <text:span text:style-name="Strong_20_Emphasis">Delete</text:span> button.</text:p>
        </text:list-item>
      </text:list>
      <text:p text:style-name="Text_20_body">
To modify the position of the program in the card sequenze:</text:p>
      <text:list text:style-name="List_20_1">
        <text:list-item>
          <text:p text:style-name="Text_20_body"> Select the Product type;</text:p>
        </text:list-item>
        <text:list-item>
          <text:p text:style-name="Text_20_body"> Select the test card;</text:p>
        </text:list-item>
        <text:list-item>
          <text:p text:style-name="Text_20_body"> Select the program from the left list;</text:p>
        </text:list-item>
        <text:list-item>
          <text:p text:style-name="Text_20_body"> Press the <draw:frame draw:style-name="media" draw:name="" text:anchor-type="as-char" draw:z-index="0" svg:width="0.42333333333333cm" svg:height="0.42333333333333cm"><draw:image xlink:href="Pictures/94ef1c1c3faeee2eb3ad70e13fe92e86.png" xlink:type="simple" xlink:show="embed" xlink:actuate="onLoad"/></draw:frame> button to move up or <draw:frame draw:style-name="media" draw:name="" text:anchor-type="as-char" draw:z-index="0" svg:width="0.42333333333333cm" svg:height="0.42333333333333cm"><draw:image xlink:href="Pictures/9c4e9c3a9560cca59a72037fccd939aa.png" xlink:type="simple" xlink:show="embed" xlink:actuate="onLoad"/></draw:frame> to move down.</text:p>
        </text:list-item>
      </text:list>
      <text:h text:style-name="Heading_20_3" text:outline-level="3"><text:bookmark-start text:name="activities_of_the_cards_into_the_archive"/>Activities of the Cards into the Archive<text:bookmark-end text:name="activities_of_the_cards_into_the_archive"/></text:h>
      <text:p text:style-name="Text_20_body">
In the <text:span text:style-name="Strong_20_Emphasis">Activities</text:span> panel it's possible to modify the activities planned into a selected card.</text:p>
      <text:p text:style-name="Text_20_body">For each activity it's necessary to insert the following informations:</text:p>
      <text:list text:style-name="List_20_1">
        <text:list-item>
          <text:p text:style-name="Text_20_body"> <text:span text:style-name="Strong_20_Emphasis">Start cycle:</text:span> The number of the first cycle in which the activity must be done;</text:p>
        </text:list-item>
        <text:list-item>
          <text:p text:style-name="Text_20_body"> <text:span text:style-name="Strong_20_Emphasis">Repeat:</text:span> How many time the activity must be repeated;</text:p>
        </text:list-item>
        <text:list-item>
          <text:p text:style-name="Text_20_body"> <text:span text:style-name="Strong_20_Emphasis">Steps:</text:span> The number of cycles between each execution of the activity and the subsequent.</text:p>
        </text:list-item>
      </text:list>
      <text:p text:style-name="Text_20_body">
To add a new activity to the test card:</text:p>
      <text:list text:style-name="List_20_1">
        <text:list-item>
          <text:p text:style-name="Text_20_body"> Select the Product type;</text:p>
        </text:list-item>
        <text:list-item>
          <text:p text:style-name="Text_20_body"> Select the test card;</text:p>
        </text:list-item>
        <text:list-item>
          <text:p text:style-name="Text_20_body"> Select from the right list the activity to add;</text:p>
        </text:list-item>
        <text:list-item>
          <text:p text:style-name="Text_20_body"> Insert the requested parameters;</text:p>
        </text:list-item>
        <text:list-item>
          <text:p text:style-name="Text_20_body"> Press the <text:span text:style-name="Strong_20_Emphasis">Add</text:span> button.</text:p>
        </text:list-item>
      </text:list>
      <text:p text:style-name="Text_20_body">
To remove an activity from a test card:</text:p>
      <text:list text:style-name="List_20_1">
        <text:list-item>
          <text:p text:style-name="Text_20_body"> Select the Product type;</text:p>
        </text:list-item>
        <text:list-item>
          <text:p text:style-name="Text_20_body"> Select the test card;</text:p>
        </text:list-item>
        <text:list-item>
          <text:p text:style-name="Text_20_body"> Select the activity to remove from the left list;</text:p>
        </text:list-item>
        <text:list-item>
          <text:p text:style-name="Text_20_body"> Press the <text:span text:style-name="Strong_20_Emphasis">Delete</text:span> button.</text:p>
        </text:list-item>
      </text:list>
      <text:h text:style-name="Heading_20_2" text:outline-level="2"><text:bookmark-start text:name="inputs_definitions"/>Inputs Definitions<text:bookmark-end text:name="inputs_definitions"/></text:h>
      <text:p text:style-name="Text_20_body">
In this archive the operator must insert the most common definitions of inputs to be used later in the configurations inputs, depending on the type of product.</text:p>
      <text:p text:style-name="Text_20_body">To open the management window select <text:span text:style-name="Emphasis">Archive → Inputs</text:span> definitions from the menù. </text:p>
      <text:p text:style-name="Text_20_body"><draw:frame draw:style-name="mediacenter" draw:name="" text:anchor-type="paragraph" draw:z-index="0" svg:width="9.2604166666667cm" svg:height="9.8160416666667cm"><draw:image xlink:href="Pictures/ed5cf1776c02c5ae1e4b2758b1fd84f6.png" xlink:type="simple" xlink:show="embed" xlink:actuate="onLoad"/></draw:frame></text:p>
      <text:p text:style-name="Text_20_body">For each input definition must be supplied the following informations:</text:p>
      <text:list text:style-name="List_20_1">
        <text:list-item>
          <text:p text:style-name="Text_20_body"> <text:span text:style-name="Strong_20_Emphasis">Input type:</text:span> Channel input type from selectable from a list;</text:p>
        </text:list-item>
        <text:list-item>
          <text:p text:style-name="Text_20_body"> <text:span text:style-name="Strong_20_Emphasis">Description:</text:span> A short description to assign to the input;</text:p>
        </text:list-item>
        <text:list-item>
          <text:p text:style-name="Text_20_body"> <text:span text:style-name="Strong_20_Emphasis">Color:</text:span> The color for the inputs into the graph.</text:p>
        </text:list-item>
      </text:list>
      <text:p text:style-name="Text_20_body">
To add a new definition:</text:p>
      <text:list text:style-name="List_20_1">
        <text:list-item>
          <text:p text:style-name="Text_20_body"> Select the Product type;</text:p>
        </text:list-item>
        <text:list-item>
          <text:p text:style-name="Text_20_body"> Press the <text:span text:style-name="Strong_20_Emphasis">New</text:span> button;</text:p>
        </text:list-item>
        <text:list-item>
          <text:p text:style-name="Text_20_body"> Insert all requested informations;</text:p>
        </text:list-item>
        <text:list-item>
          <text:p text:style-name="Text_20_body"> Press the <text:span text:style-name="Strong_20_Emphasis">Update</text:span> button.</text:p>
        </text:list-item>
      </text:list>
      <text:p text:style-name="Text_20_body">
To modify an existing definition:</text:p>
      <text:list text:style-name="List_20_1">
        <text:list-item>
          <text:p text:style-name="Text_20_body"> Select the Product type;</text:p>
        </text:list-item>
        <text:list-item>
          <text:p text:style-name="Text_20_body"> Select the element from the list;</text:p>
        </text:list-item>
        <text:list-item>
          <text:p text:style-name="Text_20_body"> Modify required informations;</text:p>
        </text:list-item>
        <text:list-item>
          <text:p text:style-name="Text_20_body"> Press the <text:span text:style-name="Strong_20_Emphasis">Update</text:span> button.</text:p>
        </text:list-item>
      </text:list>
      <text:p text:style-name="Text_20_body">
To delete an input definition:</text:p>
      <text:list text:style-name="List_20_1">
        <text:list-item>
          <text:p text:style-name="Text_20_body"> Select the Product type;</text:p>
        </text:list-item>
        <text:list-item>
          <text:p text:style-name="Text_20_body"> Select the element to delete from the list;</text:p>
        </text:list-item>
        <text:list-item>
          <text:p text:style-name="Text_20_body"> Press the <text:span text:style-name="Strong_20_Emphasis">Delete</text:span> button.</text:p>
        </text:list-item>
      </text:list>
      <text:h text:style-name="Heading_20_2" text:outline-level="2"><text:bookmark-start text:name="inputs_configuration"/>Inputs Configuration<text:bookmark-end text:name="inputs_configuration"/></text:h>
      <text:p text:style-name="Text_20_body">
It's possible to create inputs configurations that once loaded into a place speeds the modify of the selected inputs.</text:p>
      <text:p text:style-name="Text_20_body">To open the management window select <text:span text:style-name="Emphasis">Archive → Configurations</text:span> from the menù. </text:p>
      <text:p text:style-name="Text_20_body"><draw:frame draw:style-name="mediacenter" draw:name="" text:anchor-type="paragraph" draw:z-index="0" svg:width="10.583333333333cm" svg:height="10.265833333333cm"><draw:image xlink:href="Pictures/bc6bd2cd266e4bed0a0b8bb3e7f50c0f.png" xlink:type="simple" xlink:show="embed" xlink:actuate="onLoad"/></draw:frame></text:p>
      <text:p text:style-name="Text_20_body">To create a new configuration:</text:p>
      <text:list text:style-name="List_20_1">
        <text:list-item>
          <text:p text:style-name="Text_20_body"> Select the Product type;</text:p>
        </text:list-item>
        <text:list-item>
          <text:p text:style-name="Text_20_body"> Press the <text:span text:style-name="Strong_20_Emphasis">New</text:span> button;</text:p>
        </text:list-item>
        <text:list-item>
          <text:p text:style-name="Text_20_body"> Insert a name fpr the configuration;</text:p>
        </text:list-item>
        <text:list-item>
          <text:p text:style-name="Text_20_body"> Press the <text:span text:style-name="Strong_20_Emphasis">Update</text:span> buttun;</text:p>
        </text:list-item>
      </text:list>
      <text:p text:style-name="Text_20_body">
To modify the name of the configuration:</text:p>
      <text:list text:style-name="List_20_1">
        <text:list-item>
          <text:p text:style-name="Text_20_body"> Select the Product type;</text:p>
        </text:list-item>
        <text:list-item>
          <text:p text:style-name="Text_20_body"> Select the configuration from the list;</text:p>
        </text:list-item>
        <text:list-item>
          <text:p text:style-name="Text_20_body"> Modify the name;</text:p>
        </text:list-item>
        <text:list-item>
          <text:p text:style-name="Text_20_body"> Press the <text:span text:style-name="Strong_20_Emphasis">Upate</text:span> button;</text:p>
        </text:list-item>
      </text:list>
      <text:p text:style-name="Text_20_body">
To delete a configuration:</text:p>
      <text:list text:style-name="List_20_1">
        <text:list-item>
          <text:p text:style-name="Text_20_body"> Select the Product type;</text:p>
        </text:list-item>
        <text:list-item>
          <text:p text:style-name="Text_20_body"> Select the configuration to delete from the list;</text:p>
        </text:list-item>
        <text:list-item>
          <text:p text:style-name="Text_20_body"> Press the <text:span text:style-name="Strong_20_Emphasis">Delete</text:span> button.</text:p>
        </text:list-item>
      </text:list>
      <text:h text:style-name="Heading_20_3" text:outline-level="3"><text:bookmark-start text:name="inputs_channels_management_of_the_configuration"/>Inputs Channels Management of the Configuration<text:bookmark-end text:name="inputs_channels_management_of_the_configuration"/></text:h>
      <text:p text:style-name="Text_20_body">
To add an input into the configuration:</text:p>
      <text:list text:style-name="List_20_1">
        <text:list-item>
          <text:p text:style-name="Text_20_body"> Select the product type;</text:p>
        </text:list-item>
        <text:list-item>
          <text:p text:style-name="Text_20_body"> Select the configuration from the list;</text:p>
        </text:list-item>
        <text:list-item>
          <text:p text:style-name="Text_20_body"> Select the inputs definition to add from the right list;</text:p>
        </text:list-item>
        <text:list-item>
          <text:p text:style-name="Text_20_body"> Press the <text:span text:style-name="Strong_20_Emphasis">Add</text:span> button;</text:p>
        </text:list-item>
      </text:list>
      <text:p text:style-name="Text_20_body">
To remove an existing input:</text:p>
      <text:list text:style-name="List_20_1">
        <text:list-item>
          <text:p text:style-name="Text_20_body"> Select the product type;</text:p>
        </text:list-item>
        <text:list-item>
          <text:p text:style-name="Text_20_body"> Select the configuration from the list;</text:p>
        </text:list-item>
        <text:list-item>
          <text:p text:style-name="Text_20_body"> Select the inputs to remove from the left list;</text:p>
        </text:list-item>
        <text:list-item>
          <text:p text:style-name="Text_20_body"> Press <text:span text:style-name="Strong_20_Emphasis">Remove</text:span>.</text:p>
        </text:list-item>
      </text:list>
      <text:p text:style-name="Text_20_body">
To manage the inputs definition list press the <text:span text:style-name="Strong_20_Emphasis">Open</text:span> button (please see the previous paragraph).</text:p>
      <text:h text:style-name="Heading_20_2" text:outline-level="2"><text:bookmark-start text:name="operators"/>Operators<text:bookmark-end text:name="operators"/></text:h>
      <text:p text:style-name="Text_20_body">
The operators con only be managed from existing with administrators capabilities operators.</text:p>
      <text:p text:style-name="Text_20_body">To open the management window select <text:span text:style-name="Emphasis">Archive → Operators</text:span> from the menù.</text:p>
      <text:p text:style-name="Text_20_body"><draw:frame draw:style-name="mediacenter" draw:name="" text:anchor-type="paragraph" draw:z-index="0" svg:width="7.9375cm" svg:height="7.14375cm"><draw:image xlink:href="Pictures/23eec946e2e6e9bf09f82db120ae71db.png" xlink:type="simple" xlink:show="embed" xlink:actuate="onLoad"/></draw:frame></text:p>
      <text:p text:style-name="Text_20_body">Once opened the window all existing operators will be visible into the list. To show only one or parts of the archive, use the input text fields to insert search criteria and press <text:span text:style-name="Strong_20_Emphasis">Refresh</text:span> button.</text:p>
      <text:p text:style-name="Text_20_body">For each operator it's necessary to insert the following informations:</text:p>
      <text:list text:style-name="List_20_1">
        <text:list-item>
          <text:p text:style-name="Text_20_body"> <text:span text:style-name="Strong_20_Emphasis">Code:</text:span> A numeric code of 3 numbers used for login;</text:p>
        </text:list-item>
        <text:list-item>
          <text:p text:style-name="Text_20_body"> <text:span text:style-name="Strong_20_Emphasis">Operator:</text:span> Operator name;</text:p>
        </text:list-item>
        <text:list-item>
          <text:p text:style-name="Text_20_body"> <text:span text:style-name="Strong_20_Emphasis">Type:</text:span> The operator capabilities (administrator or user).</text:p>
        </text:list-item>
      </text:list>
      <text:p text:style-name="Text_20_body">
To add a new operator:</text:p>
      <text:list text:style-name="List_20_1">
        <text:list-item>
          <text:p text:style-name="Text_20_body"> Press the <text:span text:style-name="Strong_20_Emphasis">New</text:span> button;</text:p>
        </text:list-item>
        <text:list-item>
          <text:p text:style-name="Text_20_body"> Insert the requested data into the new opened panel;</text:p>
        </text:list-item>
      </text:list>
      <text:p text:style-name="Text_20_body">
<draw:frame draw:style-name="mediacenter" draw:name="" text:anchor-type="paragraph" draw:z-index="0" svg:width="3.96875cm" svg:height="3.0427083333333cm"><draw:image xlink:href="Pictures/c8c06f7fd2d74b68b6c30c82f74df1eb.png" xlink:type="simple" xlink:show="embed" xlink:actuate="onLoad"/></draw:frame>
</text:p>
      <text:list text:style-name="List_20_1">
        <text:list-item>
          <text:p text:style-name="Text_20_body"> Press the <text:span text:style-name="Strong_20_Emphasis">Ok</text:span> button.</text:p>
        </text:list-item>
      </text:list>
      <text:p text:style-name="Text_20_body">
To modify an existing operator:</text:p>
      <text:list text:style-name="List_20_1">
        <text:list-item>
          <text:p text:style-name="Text_20_body"> Select the operator to modify from the list;</text:p>
        </text:list-item>
        <text:list-item>
          <text:p text:style-name="Text_20_body"> Press the <text:span text:style-name="Strong_20_Emphasis">Modify</text:span> button;</text:p>
        </text:list-item>
        <text:list-item>
          <text:p text:style-name="Text_20_body"> Modify the operator;</text:p>
        </text:list-item>
        <text:list-item>
          <text:p text:style-name="Text_20_body"> Press the <text:span text:style-name="Strong_20_Emphasis">Ok</text:span> button.</text:p>
        </text:list-item>
      </text:list>
      <text:p text:style-name="Text_20_body">
To delete an operator:</text:p>
      <text:list text:style-name="List_20_1">
        <text:list-item>
          <text:p text:style-name="Text_20_body"> Select the operator to delete from the list;</text:p>
        </text:list-item>
        <text:list-item>
          <text:p text:style-name="Text_20_body"> Press the <text:span text:style-name="Strong_20_Emphasis">Delete</text:span> button.</text:p>
        </text:list-item>
      </text:list>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An removed operator can't be restored. Also adding a new one with the same code and name <text:line-break/>it will not be the same as before.</text:p>
          </table:table-cell>
        </table:table-row>
      </table:table>
      <text:h text:style-name="Heading_20_1" text:outline-level="1"><text:bookmark-start text:name="options"/>Options<text:bookmark-end text:name="options"/></text:h>
      <text:p text:style-name="Text_20_body">
The option management panels is reachable selecting <text:span text:style-name="Emphasis">File → Options</text:span> from main menù.</text:p>
      <text:p text:style-name="Text_20_body"><draw:frame draw:style-name="mediacenter" draw:name="" text:anchor-type="paragraph" draw:z-index="0" svg:width="5.2916666666667cm" svg:height="2.936875cm"><draw:image xlink:href="Pictures/5f0f0f7cb1a6427b3cadb8896ef2c8bb.png" xlink:type="simple" xlink:show="embed" xlink:actuate="onLoad"/></draw:frame></text:p>
      <text:h text:style-name="Heading_20_2" text:outline-level="2"><text:bookmark-start text:name="digital_input_options"/>Digital Input Options<text:bookmark-end text:name="digital_input_options"/></text:h>
      <text:p text:style-name="Text_20_body">
The options in this panel will be used only if the sistem is configured to use digital inputs. The operator can:
</text:p>
      <text:list text:style-name="List_20_1">
        <text:list-item>
          <text:p text:style-name="Text_20_body"> Enable or disable the beep sound when the system detect the contact of digital inputs used as alarm;</text:p>
        </text:list-item>
        <text:list-item>
          <text:p text:style-name="Text_20_body"> Set the interval in seconds between each beep and the next during a state of alarm.</text:p>
        </text:list-item>
      </text:list>
      <text:h text:style-name="Heading_20_1" text:outline-level="1"><text:bookmark-start text:name="print_tools"/>Print Tools<text:bookmark-end text:name="print_tools"/></text:h>
      <text:p text:style-name="Text_20_body">
The application provides various printing features some accessible from the main menu and other from the cycles display window.</text:p>
      <text:h text:style-name="Heading_20_2" text:outline-level="2"><text:bookmark-start text:name="print_test_card"/>Print Test Card<text:bookmark-end text:name="print_test_card"/></text:h>
      <text:p text:style-name="Text_20_body">
It's possible to print the test card from the main screen using one of the following methods:</text:p>
      <text:list text:style-name="List_20_1">
        <text:list-item>
          <text:p text:style-name="Text_20_body"> select the place with the right button of the mouse and choose <text:span text:style-name="Emphasis">Place → Print → Card </text:span> from popup menù;</text:p>
        </text:list-item>
        <text:list-item>
          <text:p text:style-name="Text_20_body"> select the place with the left button of the mouse and press the following button from the main toolbar;</text:p>
        </text:list-item>
      </text:list>
      <text:p text:style-name="Text_20_body">
<draw:frame draw:style-name="mediacenter" draw:name="" text:anchor-type="paragraph" draw:z-index="0" svg:width="0.84666666666667cm" svg:height="0.84666666666667cm"><draw:image xlink:href="Pictures/02531953e70f3422aa8e56aa9c40dead.png" xlink:type="simple" xlink:show="embed" xlink:actuate="onLoad"/></draw:frame></text:p>
      <text:p text:style-name="Text_20_body">The report contain the data of the product in exam and the details of all the programs inserted into the test card.</text:p>
      <text:h text:style-name="Heading_20_2" text:outline-level="2"><text:bookmark-start text:name="print_test_report"/>Print Test Report<text:bookmark-end text:name="print_test_report"/></text:h>
      <text:p text:style-name="Text_20_body">
It's possible to print the test report of all executed cycles from the main screen using one of the following methods:</text:p>
      <text:list text:style-name="List_20_1">
        <text:list-item>
          <text:p text:style-name="Text_20_body"> select the place with the right button of the mouse and choose <text:span text:style-name="Emphasis">Place → Print → Report </text:span> from popup menù;</text:p>
        </text:list-item>
        <text:list-item>
          <text:p text:style-name="Text_20_body"> select the place with the left button of the mouse and press the following button from the main toolbar;</text:p>
        </text:list-item>
      </text:list>
      <text:p text:style-name="Text_20_body">
<draw:frame draw:style-name="mediacenter" draw:name="" text:anchor-type="paragraph" draw:z-index="0" svg:width="0.84666666666667cm" svg:height="0.84666666666667cm"><draw:image xlink:href="Pictures/9d9e85ab9f2050da1085e20ba7ceae12.png" xlink:type="simple" xlink:show="embed" xlink:actuate="onLoad"/></draw:frame></text:p>
      <text:p text:style-name="Text_20_body">The report contain the informations of the product in exam and the details of all executed cycles.</text:p>
      <text:h text:style-name="Heading_20_2" text:outline-level="2"><text:bookmark-start text:name="print_excel_report"/>Print Excel Report<text:bookmark-end text:name="print_excel_report"/></text:h>
      <text:p text:style-name="Text_20_body">
It's possible to print the Excel report from the main screen using one of the following methods:</text:p>
      <text:list text:style-name="List_20_1">
        <text:list-item>
          <text:p text:style-name="Text_20_body"> select the place with the right button of the mouse and choose <text:span text:style-name="Emphasis">Place → Print → Report XLS</text:span> from popup menù;</text:p>
        </text:list-item>
        <text:list-item>
          <text:p text:style-name="Text_20_body"> select the place with the left button of the mouse and press the following button from the main toolbar;</text:p>
        </text:list-item>
      </text:list>
      <text:p text:style-name="Text_20_body"><draw:frame draw:style-name="mediacenter" draw:name="" text:anchor-type="paragraph" draw:z-index="0" svg:width="0.84666666666667cm" svg:height="0.84666666666667cm"><draw:image xlink:href="Pictures/cc1209c34f41f1fdf259d197818cb0ca.png" xlink:type="simple" xlink:show="embed" xlink:actuate="onLoad"/></draw:frame></text:p>
      <text:h text:style-name="Heading_20_2" text:outline-level="2"><text:bookmark-start text:name="print_activities_planning"/>Print Activities Planning<text:bookmark-end text:name="print_activities_planning"/></text:h>
      <text:p text:style-name="Text_20_body">
From the main window it's possible to print a planning of the activities (cycles) to do.
</text:p>
      <text:list text:style-name="List_20_1">
        <text:list-item>
          <text:p text:style-name="Text_20_body"> Select <text:span text:style-name="Emphasis">File → Print activities</text:span> from main menù.</text:p>
        </text:list-item>
      </text:list>
      <text:p text:style-name="Text_20_body">
<draw:frame draw:style-name="mediacenter" draw:name="" text:anchor-type="paragraph" draw:z-index="0" svg:width="5.2916666666667cm" svg:height="4.60375cm"><draw:image xlink:href="Pictures/5f24cd1edb1c3b015f6c89616daf76e6.png" xlink:type="simple" xlink:show="embed" xlink:actuate="onLoad"/></draw:frame></text:p>
      <text:p text:style-name="Text_20_body">After entering the parameters, it will print a forecast cycles and activities to be performed for all stations with active tests. The parameters are:
</text:p>
      <text:list text:style-name="List_20_1">
        <text:list-item>
          <text:p text:style-name="Text_20_body"> <text:span text:style-name="Strong_20_Emphasis">Daily</text:span> or <text:span text:style-name="Strong_20_Emphasis"> Weekly</text:span>: how many days the report should take into consideration. If you select the <text:span text:style-name="Emphasis"> weekly </text:span>, you must also set the number of days (2 to 7);</text:p>
        </text:list-item>
        <text:list-item>
          <text:p text:style-name="Text_20_body"> <text:span text:style-name="Strong_20_Emphasis">Cycles a day </text:span>: If enabled, you can set the number of cycles per day that an operator can perform. Otherwise, an average will be calculated based on the cycles already performed for each station.</text:p>
        </text:list-item>
      </text:list>
      <text:h text:style-name="Heading_20_2" text:outline-level="2"><text:bookmark-start text:name="print_cycle_report"/>Print Cycle Report<text:bookmark-end text:name="print_cycle_report"/></text:h>
      <text:p text:style-name="Text_20_body">
From the executed cycles window it's possible to print the test report of a selected cycle following this steps:</text:p>
      <text:list text:style-name="List_20_1">
        <text:list-item>
          <text:p text:style-name="Text_20_body"> select from the list the cycle to print;</text:p>
        </text:list-item>
        <text:list-item>
          <text:p text:style-name="Text_20_body"> press the following button from the toolbar;</text:p>
        </text:list-item>
      </text:list>
      <text:p text:style-name="Text_20_body">
<draw:frame draw:style-name="mediacenter" draw:name="" text:anchor-type="paragraph" draw:z-index="0" svg:width="0.84666666666667cm" svg:height="0.84666666666667cm"><draw:image xlink:href="Pictures/02531953e70f3422aa8e56aa9c40dead.png" xlink:type="simple" xlink:show="embed" xlink:actuate="onLoad"/></draw:frame></text:p>
      <text:p text:style-name="Text_20_body">The report contain the informations of the product in exam and the details of the selected cycles with also the viewed graph.</text:p>
      <text:h text:style-name="Heading_20_1" text:outline-level="1"><text:bookmark-start text:name="place_inputs_values"/>Place Inputs Values<text:bookmark-end text:name="place_inputs_values"/></text:h>
      <text:p text:style-name="Text_20_body">
The window displays the first list with the inputs values ​​of the selected workstation and the second list with the inputs values ​​of the line to which the station belongs.</text:p>
      <text:p text:style-name="Text_20_body"><draw:frame draw:style-name="mediacenter" draw:name="" text:anchor-type="paragraph" draw:z-index="0" svg:width="5.2916666666667cm" svg:height="10.424583333333cm"><draw:image xlink:href="Pictures/ab808e2085fb80dd727205a64f6b29d2.png" xlink:type="simple" xlink:show="embed" xlink:actuate="onLoad"/></draw:frame></text:p>
      <text:h text:style-name="Heading_20_1" text:outline-level="1"><text:bookmark-start text:name="sound_notifications"/>Sound Notifications<text:bookmark-end text:name="sound_notifications"/></text:h>
      <text:p text:style-name="Text_20_body">
The sound notifications are a function can be used if you have one or more digital inputs. You can enable this feature using the <text:span text:style-name="Strong_20_Emphasis">Options</text:span> window.</text:p>
      <text:p text:style-name="Text_20_body">When the notify is enabled, it's possible to silence it using one of this mothods:</text:p>
      <text:list text:style-name="List_20_1">
        <text:list-item>
          <text:p text:style-name="Text_20_body"> selecting <text:span text:style-name="Emphasis">File→ Break beep notify</text:span> from main menù;</text:p>
        </text:list-item>
        <text:list-item>
          <text:p text:style-name="Text_20_body"> using the following button from the toolbar:</text:p>
        </text:list-item>
      </text:list>
      <text:p text:style-name="Text_20_body"><draw:frame draw:style-name="mediacenter" draw:name="" text:anchor-type="paragraph" draw:z-index="0" svg:width="0.84666666666667cm" svg:height="0.84666666666667cm"><draw:image xlink:href="Pictures/dc7f9d015ef0fe96e6cf20b19e6ab8c5.png" xlink:type="simple" xlink:show="embed" xlink:actuate="onLoad"/></draw:frame></text:p>
      <text:h text:style-name="Heading_20_1" text:outline-level="1"><text:bookmark-start text:name="events"/>Events<text:bookmark-end text:name="events"/></text:h>
      <text:p text:style-name="Text_20_body">
In the event windows, you can see all the errors that have occurred while running the application.</text:p>
      <text:p text:style-name="Text_20_body">To open the panel, follows one of these methods:</text:p>
      <text:list text:style-name="List_20_1">
        <text:list-item>
          <text:p text:style-name="Text_20_body"> Select <text:span text:style-name="Emphasis">File → Log</text:span> from the main menù;</text:p>
        </text:list-item>
        <text:list-item>
          <text:p text:style-name="Text_20_body"> Press the following button from the main toolbar:</text:p>
        </text:list-item>
      </text:list>
      <text:p text:style-name="Text_20_body">
<draw:frame draw:style-name="mediacenter" draw:name="" text:anchor-type="paragraph" draw:z-index="0" svg:width="0.84666666666667cm" svg:height="0.84666666666667cm"><draw:image xlink:href="Pictures/14327b2a5c486e7e62c093273209ca29.png" xlink:type="simple" xlink:show="embed" xlink:actuate="onLoad"/></draw:frame></text:p>
      <text:p text:style-name="Text_20_body">For each event the software displays the type: error, warning, or information, the date and time at which it occurred and the message.
To view the event details use mouse double click.</text:p>
      <text:p text:style-name="Text_20_body"><draw:frame draw:style-name="mediacenter" draw:name="" text:anchor-type="paragraph" draw:z-index="0" svg:width="10.583333333333cm" svg:height="5.7414583333333cm"><draw:image xlink:href="Pictures/8ab4879ff114793abba58b7941f5b4eb.png" xlink:type="simple" xlink:show="embed" xlink:actuate="onLoad"/></draw:frame></text:p>
      <text:p text:style-name="Text_20_body">To clear all events press the <text:span text:style-name="Strong_20_Emphasis">Empty</text:span> button from the toolbar.</text:p>
      <text:h text:style-name="Heading_20_1" text:outline-level="1"><text:bookmark-start text:name="scanner_and_handheld_management"/>Scanner and Handheld Management<text:bookmark-end text:name="scanner_and_handheld_management"/></text:h>
      <text:p text:style-name="Text_20_body">
CQ_FX_WIFI includes the use of handheld Datalogic Elf ® and scanner Dragon ® through which you can perform the most common functions and routines directly from the test stations.</text:p>
      <text:p text:style-name="Text_20_body"><draw:frame draw:style-name="media" draw:name="" text:anchor-type="as-char" draw:z-index="0" svg:width="5.23875cm" svg:height="5.23875cm"><draw:image xlink:href="Pictures/c075b247a4d78152ed0c69a76c9726bd.png" xlink:type="simple" xlink:show="embed" xlink:actuate="onLoad"/></draw:frame> <draw:frame draw:style-name="media" draw:name="" text:anchor-type="as-char" draw:z-index="0" svg:width="2.6458333333333cm" svg:height="6.1647916666667cm"><draw:image xlink:href="Pictures/8b9c89ba50dd65492e1b371c2f623cbb.jpg" xlink:type="simple" xlink:show="embed" xlink:actuate="onLoad"/></draw:frame></text:p>
      <text:p text:style-name="Text_20_body">The connection settings and configuration are stored in CQ_FX.exe.config.
The key COM_SCANNER identifies the serial port to which the scanner is connected to the RF base while the numbers in the key SCANNER_BARCODE_SETTINGS identifying respectively:
</text:p>
      <text:list text:style-name="List_20_1">
        <text:list-item>
          <text:p text:style-name="Text_20_body"> barcode product lenght;</text:p>
        </text:list-item>
        <text:list-item>
          <text:p text:style-name="Text_20_body"> model code start position;</text:p>
        </text:list-item>
        <text:list-item>
          <text:p text:style-name="Text_20_body"> model code lenght;</text:p>
        </text:list-item>
        <text:list-item>
          <text:p text:style-name="Text_20_body"> serial number start position;</text:p>
        </text:list-item>
        <text:list-item>
          <text:p text:style-name="Text_20_body"> serial number code length;</text:p>
        </text:list-item>
        <text:list-item>
          <text:p text:style-name="Text_20_body"> decode number start position.</text:p>
        </text:list-item>
      </text:list>
      <text:p text:style-name="Text_20_body">
To enable Elf ® devices management instead it's necessary to configure the listening port in the UDP_SEVER_PORT key. Of course, the settings for bar codes reading are the same of those configured for the scanner Dragon.</text:p>
      <text:p text:style-name="Text_20_body">In the program there is a function for importing new products from a Excel worksheet that is activated when reading a model number that is not on the archive both with Dragons and Elf player. To use the function it is necessary that the file “Importa.XLS” with the list of models is in the same folder of the application executable and also some keys must be configured as in the following example:</text:p>
      <text:p text:style-name="Source_20_Code"><text:s text:c="4"/><text:span text:style-name="highlight.395"><text:span text:style-name="highlight.396">&lt;add</text:span> <text:span text:style-name="highlight.397">key</text:span>=<text:span text:style-name="highlight.398">"IMPORTA_FOGLIO"</text:span> <text:span text:style-name="highlight.399">value</text:span>=<text:span text:style-name="highlight.400">"[Foglio1$]"</text:span><text:span text:style-name="highlight.401">/&gt;</text:span></text:span><text:line-break/><text:s text:c="4"/><text:span text:style-name="highlight.402"><text:span text:style-name="highlight.403">&lt;add</text:span> <text:span text:style-name="highlight.404">key</text:span>=<text:span text:style-name="highlight.405">"IMPORTA_COLONNA_CODICE"</text:span> <text:span text:style-name="highlight.406">value</text:span>=<text:span text:style-name="highlight.407">"[Codice Modello]"</text:span><text:span text:style-name="highlight.408">/&gt;</text:span></text:span><text:line-break/><text:s text:c="4"/><text:span text:style-name="highlight.409"><text:span text:style-name="highlight.410">&lt;add</text:span> <text:span text:style-name="highlight.411">key</text:span>=<text:span text:style-name="highlight.412">"IMPORTA_COLONNA_DESCRIZIONE"</text:span> <text:span text:style-name="highlight.413">value</text:span>=<text:span text:style-name="highlight.414">"[Descrizione Modello]"</text:span><text:span text:style-name="highlight.415">/&gt;</text:span></text:span></text:p>
      <text:p text:style-name="Text_20_body">The following paragraph of this chapter describes the features of the Datalogic Dragon ®, for the use of handheld refer to the <text:span text:style-name="Strong_20_Emphasis">CQ_FX_Mobile</text:span> manual.</text:p>
      <text:h text:style-name="Heading_20_2" text:outline-level="2"><text:bookmark-start text:name="operator_login"/>Operator Login<text:bookmark-end text:name="operator_login"/></text:h>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Due to system configuration, the operator login can be available or not.</text:p>
          </table:table-cell>
        </table:table-row>
      </table:table>
      <text:p text:style-name="Text_20_body">You can login into the system reading with the barcode reader your operator card, or entering the three digit code with the scanner buttons. To login from keyboard:
</text:p>
      <text:list text:style-name="List_20_1">
        <text:list-item>
          <text:p text:style-name="Text_20_body"> Press any key to start up the scanner and go to “system ready” screen;</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  MAREL
<text:line-break/>
<text:line-break/>Italy
<text:line-break/>         &lt;LOGIN&gt;
</text:p>
          </table:table-cell>
        </table:table-row>
      </table:table>
      <text:list text:style-name="List_20_1">
        <text:list-item>
          <text:p text:style-name="Text_20_body"> Press the right button <text:span text:style-name="Strong_20_Emphasis">&lt;LOGIN&gt;</text:span>;</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   &gt;OPERATOR&lt;
<text:line-break/>&gt;000&lt;
<text:line-break/>&gt;^  &lt;
<text:line-break/>←1&gt;  &lt;OK&gt;  &lt;+1&gt;
</text:p>
          </table:table-cell>
        </table:table-row>
      </table:table>
      <text:list text:style-name="List_20_1">
        <text:list-item>
          <text:p text:style-name="Text_20_body"> Press <text:span text:style-name="Strong_20_Emphasis">&lt; -1&gt;</text:span> or <text:span text:style-name="Strong_20_Emphasis">&lt;+1&gt;</text:span> per decrease or increase the number highlighted by the <text:span text:style-name="Strong_20_Emphasis">^</text:span> character and press <text:span text:style-name="Strong_20_Emphasis">&lt;OK&gt;</text:span> to confirm and go to the next digit. Once the code is completed, press <text:span text:style-name="Strong_20_Emphasis">&lt;OK&gt;</text:span> again to login.</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 &gt;AUTHENTICATED&lt;
<text:line-break/> Operator1
<text:line-break/>
<text:line-break/>&lt;LOGOUT&gt;        
</text:p>
          </table:table-cell>
        </table:table-row>
      </table:table>
      <text:h text:style-name="Heading_20_2" text:outline-level="2"><text:bookmark-start text:name="operator_logout"/>Operator Logout<text:bookmark-end text:name="operator_logout"/></text:h>
      <text:p text:style-name="Text_20_body">
If you need to use the scanner with a different operator:
</text:p>
      <text:list text:style-name="List_20_1">
        <text:list-item>
          <text:p text:style-name="Text_20_body"> From the authenticated operator screen, press the <text:span text:style-name="Strong_20_Emphasis">&lt;LOGOUT&gt;</text:span> button to come back to “system ready” screen.</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  MAREL
<text:line-break/>
<text:line-break/>Italy
<text:line-break/>         &lt;LOGIN&gt;
</text:p>
          </table:table-cell>
        </table:table-row>
      </table:table>
      <text:h text:style-name="Heading_20_2" text:outline-level="2"><text:bookmark-start text:name="load_a_product"/>Load a Product<text:bookmark-end text:name="load_a_product"/></text:h>
      <text:p text:style-name="Text_20_body">
You can load a product in a free place with the scanner.
</text:p>
      <text:list text:style-name="List_20_1">
        <text:list-item>
          <text:p text:style-name="Text_20_body"> Read the barcode of the (free) place;</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linea1/1   EMPTY
<text:line-break/>
<text:line-break/>
<text:line-break/>   &gt;BARCODE&lt;
</text:p>
          </table:table-cell>
        </table:table-row>
      </table:table>
      <text:list text:style-name="List_20_1">
        <text:list-item>
          <text:p text:style-name="Text_20_body"> Read the barcode of the product to load. If the model code is not in the products archive, the application will tries to find the code in the file “Import.xls”. If the code cannot be found, the application will show a warning. If the code is found, you need to select the product type;</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gt;I M P O R T &lt;
<text:line-break/>&gt;PRODUCT TYPE&lt;
<text:line-break/>1/2:Oven
<text:line-break/>
</text:p>
          </table:table-cell>
        </table:table-row>
      </table:table>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L1/02<text:line-break/>
 &gt;PRODUCT TYPE&lt;<text:line-break/>
1/1:Oven
</text:p>
          </table:table-cell>
        </table:table-row>
      </table:table>
      <text:list text:style-name="List_20_1">
        <text:list-item>
          <text:p text:style-name="Text_20_body"> Change the product type with the arrow keys, and confirm with the central button to move to the next step (test card selection);</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line1/1
<text:line-break/>&gt;  TEST CARD  &lt;
<text:line-break/>2/2:(CARD N. 1)
<text:line-break/>
</text:p>
          </table:table-cell>
        </table:table-row>
      </table:table>
      <text:list text:style-name="List_20_1">
        <text:list-item>
          <text:p text:style-name="Text_20_body"> You can move between test cards with the arrow keys, and confirm with the central button to move to the next step (production line selection);</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line1/1
<text:line-break/>&gt; PROD. LINE &lt;
<text:line-break/>
<text:line-break/>&lt;CAN&gt;  &lt;OK&gt;     
</text:p>
          </table:table-cell>
        </table:table-row>
      </table:table>
      <text:list text:style-name="List_20_1">
        <text:list-item>
          <text:p text:style-name="Text_20_body"> Read the line code with the barcode reader and press <text:span text:style-name="Strong_20_Emphasis">&lt;CAN&gt;</text:span> to undo or <text:span text:style-name="Strong_20_Emphasis">&lt;OK&gt;</text:span> to confirm.</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You can skip the production line code pressing <text:span text:style-name="Strong_20_Emphasis">&lt;OK&gt;</text:span> directly.</text:p>
          </table:table-cell>
        </table:table-row>
      </table:table>
      <text:h text:style-name="Heading_20_2" text:outline-level="2"><text:bookmark-start text:name="start_a_cycle1"/>Start a Cycle<text:bookmark-end text:name="start_a_cycle1"/></text:h>
      <text:list text:style-name="List_20_1">
        <text:list-item>
          <text:p text:style-name="Text_20_body"> To start a cycle, read the place barcode. Only if there are activities to execute, the terminal will shows a screen to confirm, skip or cancel them;</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21 STOP
<text:line-break/>cleaning
<text:line-break/> &lt;YES&gt; 1/2 &lt;NO&gt;
<text:line-break/>   &lt;REMEMBER&gt;
</text:p>
          </table:table-cell>
        </table:table-row>
      </table:table>
      <text:list text:style-name="List_20_1">
        <text:list-item>
          <text:p text:style-name="Text_20_body"> Press <text:span text:style-name="Strong_20_Emphasis">&lt;YES&gt;</text:span> to confirm the current activity, <text:span text:style-name="Strong_20_Emphasis">&lt;NO&gt;</text:span> to undo or otherwise <text:span text:style-name="Strong_20_Emphasis">&lt;REMEMBER&gt;</text:span> to skip it;</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line1/02 CLOSED
<text:line-break/>40:Fast220
<text:line-break/>21/21
<text:line-break/>21 STOP
</text:p>
          </table:table-cell>
        </table:table-row>
      </table:table>
      <text:list text:style-name="List_20_1">
        <text:list-item>
          <text:p text:style-name="Text_20_body"> Press the central button to confirm the planned cycle, or use the arrow keys to change the cycle to execute. If temperature and cooking time are different than 0, you can change them before start the cycle:</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Stat.250+V
<text:line-break/>   Temperature
<text:line-break/>←10&gt;  250 &lt;+10&gt;
</text:p>
          </table:table-cell>
        </table:table-row>
      </table:table>
      <text:list text:style-name="List_20_1">
        <text:list-item>
          <text:p text:style-name="Text_20_body"> Press <text:span text:style-name="Strong_20_Emphasis">&lt; -10&gt;</text:span> or <text:span text:style-name="Strong_20_Emphasis">&lt;+10&gt;</text:span> to change the Temperature or the Cooking Time and press the central button to confirm;</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Stat.250+V
<text:line-break/>
<text:line-break/>&lt;NEW S.&gt;
<text:line-break/>      &lt;OK&gt; &lt;CAN&gt;
</text:p>
          </table:table-cell>
        </table:table-row>
      </table:table>
      <text:list text:style-name="List_20_1">
        <text:list-item>
          <text:p text:style-name="Text_20_body"> Press &lt;OK&gt; to start the cycle, or &lt;CAN&gt; to undo. If you have selected a different cycle of the planned one, with the &lt;NEW S.&gt; you can start the cycle and a new test sequence.</text:p>
        </text:list-item>
      </text:list>
      <text:h text:style-name="Heading_20_2" text:outline-level="2"><text:bookmark-start text:name="close_or_break_a_cycle"/>Close or Break a Cycle<text:bookmark-end text:name="close_or_break_a_cycle"/></text:h>
      <text:list text:style-name="List_20_1">
        <text:list-item>
          <text:p text:style-name="Text_20_body"> Read the place barcode;</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line1/02 ACTIVE
<text:line-break/>21 STOP
<text:line-break/>
<text:line-break/>&lt;BREAK&gt;  &lt;CLOSE&gt;
</text:p>
          </table:table-cell>
        </table:table-row>
      </table:table>
      <text:list text:style-name="List_20_1">
        <text:list-item>
          <text:p text:style-name="Text_20_body"> Press the <text:span text:style-name="Strong_20_Emphasis">&lt;BREAK&gt;</text:span> button to break the cycle or <text:span text:style-name="Strong_20_Emphasis">&lt;CLOSE&gt;</text:span> to close and save the cycle.</text:p>
        </text:list-item>
      </text:list>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text:line-break/>line1/02 ACTIVE
<text:line-break/>
<text:line-break/>  BREAK TEST
<text:line-break/>   &lt;CONFIRM&gt;
</text:p>
          </table:table-cell>
        </table:table-row>
      </table:table>
      <text:list text:style-name="List_20_1">
        <text:list-item>
          <text:p text:style-name="Text_20_body"> Confirm with <text:span text:style-name="Strong_20_Emphasis">&lt;CONFIRM&gt;</text:span> button, otherwise press any other key.</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808080" fo:font-style="italic"/>
    </style:style>
    <style:style style:name="highlight.24" style:family="text">
      <style:text-properties fo:color="#009900"/>
    </style:style>
    <style:style style:name="highlight.25" style:family="text">
      <style:text-properties fo:color="#000000" fo:font-weight="bold"/>
    </style:style>
    <style:style style:name="highlight.26" style:family="text">
      <style:text-properties fo:color="#000066"/>
    </style:style>
    <style:style style:name="highlight.27" style:family="text">
      <style:text-properties fo:color="#ff0000"/>
    </style:style>
    <style:style style:name="highlight.28" style:family="text">
      <style:text-properties fo:color="#000066"/>
    </style:style>
    <style:style style:name="highlight.29" style:family="text">
      <style:text-properties fo:color="#ff0000"/>
    </style:style>
    <style:style style:name="highlight.30" style:family="text">
      <style:text-properties fo:color="#000000" fo:font-weight="bold"/>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808080" fo:font-style="italic"/>
    </style:style>
    <style:style style:name="highlight.34" style:family="text">
      <style:text-properties fo:color="#009900"/>
    </style:style>
    <style:style style:name="highlight.35" style:family="text">
      <style:text-properties fo:color="#000000" fo:font-weight="bold"/>
    </style:style>
    <style:style style:name="highlight.36" style:family="text">
      <style:text-properties fo:color="#000066"/>
    </style:style>
    <style:style style:name="highlight.37" style:family="text">
      <style:text-properties fo:color="#ff0000"/>
    </style:style>
    <style:style style:name="highlight.38" style:family="text">
      <style:text-properties fo:color="#000066"/>
    </style:style>
    <style:style style:name="highlight.39" style:family="text">
      <style:text-properties fo:color="#ff0000"/>
    </style:style>
    <style:style style:name="highlight.40" style:family="text">
      <style:text-properties fo:color="#000000" fo:font-weight="bold"/>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808080" fo:font-style="italic"/>
    </style:style>
    <style:style style:name="highlight.44" style:family="text">
      <style:text-properties fo:color="#009900"/>
    </style:style>
    <style:style style:name="highlight.45" style:family="text">
      <style:text-properties fo:color="#000000" fo:font-weight="bold"/>
    </style:style>
    <style:style style:name="highlight.46" style:family="text">
      <style:text-properties fo:color="#000066"/>
    </style:style>
    <style:style style:name="highlight.47" style:family="text">
      <style:text-properties fo:color="#ff0000"/>
    </style:style>
    <style:style style:name="highlight.48" style:family="text">
      <style:text-properties fo:color="#000066"/>
    </style:style>
    <style:style style:name="highlight.49" style:family="text">
      <style:text-properties fo:color="#ff0000"/>
    </style:style>
    <style:style style:name="highlight.50" style:family="text">
      <style:text-properties fo:color="#000000" fo:font-weight="bold"/>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808080" fo:font-style="italic"/>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808080" fo:font-style="italic"/>
    </style:style>
    <style:style style:name="highlight.64" style:family="text">
      <style:text-properties fo:color="#009900"/>
    </style:style>
    <style:style style:name="highlight.65" style:family="text">
      <style:text-properties fo:color="#000000" fo:font-weight="bold"/>
    </style:style>
    <style:style style:name="highlight.66" style:family="text">
      <style:text-properties fo:color="#000066"/>
    </style:style>
    <style:style style:name="highlight.67" style:family="text">
      <style:text-properties fo:color="#ff0000"/>
    </style:style>
    <style:style style:name="highlight.68" style:family="text">
      <style:text-properties fo:color="#000066"/>
    </style:style>
    <style:style style:name="highlight.69" style:family="text">
      <style:text-properties fo:color="#ff0000"/>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000000" fo:font-weight="bold"/>
    </style:style>
    <style:style style:name="highlight.73" style:family="text">
      <style:text-properties fo:color="#808080" fo:font-style="italic"/>
    </style:style>
    <style:style style:name="highlight.74" style:family="text">
      <style:text-properties fo:color="#009900"/>
    </style:style>
    <style:style style:name="highlight.75" style:family="text">
      <style:text-properties fo:color="#000000" fo:font-weight="bold"/>
    </style:style>
    <style:style style:name="highlight.76" style:family="text">
      <style:text-properties fo:color="#000066"/>
    </style:style>
    <style:style style:name="highlight.77" style:family="text">
      <style:text-properties fo:color="#ff0000"/>
    </style:style>
    <style:style style:name="highlight.78" style:family="text">
      <style:text-properties fo:color="#000066"/>
    </style:style>
    <style:style style:name="highlight.79" style:family="text">
      <style:text-properties fo:color="#ff0000"/>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0000" fo:font-weight="bold"/>
    </style:style>
    <style:style style:name="highlight.83" style:family="text">
      <style:text-properties fo:color="#808080" fo:font-style="italic"/>
    </style:style>
    <style:style style:name="highlight.84" style:family="text">
      <style:text-properties fo:color="#009900"/>
    </style:style>
    <style:style style:name="highlight.85" style:family="text">
      <style:text-properties fo:color="#000000" fo:font-weight="bold"/>
    </style:style>
    <style:style style:name="highlight.86" style:family="text">
      <style:text-properties fo:color="#000066"/>
    </style:style>
    <style:style style:name="highlight.87" style:family="text">
      <style:text-properties fo:color="#ff0000"/>
    </style:style>
    <style:style style:name="highlight.88" style:family="text">
      <style:text-properties fo:color="#000066"/>
    </style:style>
    <style:style style:name="highlight.89" style:family="text">
      <style:text-properties fo:color="#ff00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0000" fo:font-weight="bold"/>
    </style:style>
    <style:style style:name="highlight.93" style:family="text">
      <style:text-properties fo:color="#009900"/>
    </style:style>
    <style:style style:name="highlight.94" style:family="text">
      <style:text-properties fo:color="#000000" fo:font-weight="bold"/>
    </style:style>
    <style:style style:name="highlight.95" style:family="text">
      <style:text-properties fo:color="#000066"/>
    </style:style>
    <style:style style:name="highlight.96" style:family="text">
      <style:text-properties fo:color="#ff0000"/>
    </style:style>
    <style:style style:name="highlight.97" style:family="text">
      <style:text-properties fo:color="#000066"/>
    </style:style>
    <style:style style:name="highlight.98" style:family="text">
      <style:text-properties fo:color="#ff0000"/>
    </style:style>
    <style:style style:name="highlight.99" style:family="text">
      <style:text-properties fo:color="#000000" fo:font-weight="bold"/>
    </style:style>
    <style:style style:name="highlight.100" style:family="text">
      <style:text-properties fo:color="#000000" fo:font-weight="bold"/>
    </style:style>
    <style:style style:name="highlight.101" style:family="text">
      <style:text-properties fo:color="#000000" fo:font-weight="bold"/>
    </style:style>
    <style:style style:name="highlight.102" style:family="text">
      <style:text-properties fo:color="#808080" fo:font-style="italic"/>
    </style:style>
    <style:style style:name="highlight.103" style:family="text">
      <style:text-properties fo:color="#009900"/>
    </style:style>
    <style:style style:name="highlight.104" style:family="text">
      <style:text-properties fo:color="#000000" fo:font-weight="bold"/>
    </style:style>
    <style:style style:name="highlight.105" style:family="text">
      <style:text-properties fo:color="#000066"/>
    </style:style>
    <style:style style:name="highlight.106" style:family="text">
      <style:text-properties fo:color="#ff0000"/>
    </style:style>
    <style:style style:name="highlight.107" style:family="text">
      <style:text-properties fo:color="#000066"/>
    </style:style>
    <style:style style:name="highlight.108" style:family="text">
      <style:text-properties fo:color="#ff0000"/>
    </style:style>
    <style:style style:name="highlight.109" style:family="text">
      <style:text-properties fo:color="#000000" fo:font-weight="bold"/>
    </style:style>
    <style:style style:name="highlight.110" style:family="text">
      <style:text-properties fo:color="#000000" fo:font-weight="bold"/>
    </style:style>
    <style:style style:name="highlight.111" style:family="text">
      <style:text-properties fo:color="#000000" fo:font-weight="bold"/>
    </style:style>
    <style:style style:name="highlight.112" style:family="text">
      <style:text-properties fo:color="#808080" fo:font-style="italic"/>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66"/>
    </style:style>
    <style:style style:name="highlight.116" style:family="text">
      <style:text-properties fo:color="#ff0000"/>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00" fo:font-weight="bold"/>
    </style:style>
    <style:style style:name="highlight.120" style:family="text">
      <style:text-properties fo:color="#808080" fo:font-style="italic"/>
    </style:style>
    <style:style style:name="highlight.121" style:family="text">
      <style:text-properties fo:color="#009900"/>
    </style:style>
    <style:style style:name="highlight.122" style:family="text">
      <style:text-properties fo:color="#000000" fo:font-weight="bold"/>
    </style:style>
    <style:style style:name="highlight.123" style:family="text">
      <style:text-properties fo:color="#000066"/>
    </style:style>
    <style:style style:name="highlight.124" style:family="text">
      <style:text-properties fo:color="#ff0000"/>
    </style:style>
    <style:style style:name="highlight.125" style:family="text">
      <style:text-properties fo:color="#000066"/>
    </style:style>
    <style:style style:name="highlight.126" style:family="text">
      <style:text-properties fo:color="#ff0000"/>
    </style:style>
    <style:style style:name="highlight.127" style:family="text">
      <style:text-properties fo:color="#000000" fo:font-weight="bold"/>
    </style:style>
    <style:style style:name="highlight.128" style:family="text">
      <style:text-properties fo:color="#000000" fo:font-weight="bold"/>
    </style:style>
    <style:style style:name="highlight.129" style:family="text">
      <style:text-properties fo:color="#000000" fo:font-weight="bold"/>
    </style:style>
    <style:style style:name="highlight.130" style:family="text">
      <style:text-properties fo:color="#009900"/>
    </style:style>
    <style:style style:name="highlight.131" style:family="text">
      <style:text-properties fo:color="#000000" fo:font-weight="bold"/>
    </style:style>
    <style:style style:name="highlight.132" style:family="text">
      <style:text-properties fo:color="#000066"/>
    </style:style>
    <style:style style:name="highlight.133" style:family="text">
      <style:text-properties fo:color="#ff0000"/>
    </style:style>
    <style:style style:name="highlight.134" style:family="text">
      <style:text-properties fo:color="#000066"/>
    </style:style>
    <style:style style:name="highlight.135" style:family="text">
      <style:text-properties fo:color="#ff0000"/>
    </style:style>
    <style:style style:name="highlight.136" style:family="text">
      <style:text-properties fo:color="#000000" fo:font-weight="bold"/>
    </style:style>
    <style:style style:name="highlight.137" style:family="text">
      <style:text-properties fo:color="#000000" fo:font-weight="bold"/>
    </style:style>
    <style:style style:name="highlight.138" style:family="text">
      <style:text-properties fo:color="#000000" fo:font-weight="bold"/>
    </style:style>
    <style:style style:name="highlight.139" style:family="text">
      <style:text-properties fo:color="#009900"/>
    </style:style>
    <style:style style:name="highlight.140" style:family="text">
      <style:text-properties fo:color="#000000" fo:font-weight="bold"/>
    </style:style>
    <style:style style:name="highlight.141" style:family="text">
      <style:text-properties fo:color="#000066"/>
    </style:style>
    <style:style style:name="highlight.142" style:family="text">
      <style:text-properties fo:color="#ff0000"/>
    </style:style>
    <style:style style:name="highlight.143" style:family="text">
      <style:text-properties fo:color="#000066"/>
    </style:style>
    <style:style style:name="highlight.144" style:family="text">
      <style:text-properties fo:color="#ff0000"/>
    </style:style>
    <style:style style:name="highlight.145" style:family="text">
      <style:text-properties fo:color="#000000" fo:font-weight="bold"/>
    </style:style>
    <style:style style:name="highlight.146" style:family="text">
      <style:text-properties fo:color="#000000" fo:font-weight="bold"/>
    </style:style>
    <style:style style:name="highlight.147" style:family="text">
      <style:text-properties fo:color="#000000" fo:font-weight="bold"/>
    </style:style>
    <style:style style:name="highlight.148" style:family="text">
      <style:text-properties fo:color="#808080" fo:font-style="italic"/>
    </style:style>
    <style:style style:name="highlight.149" style:family="text">
      <style:text-properties fo:color="#009900"/>
    </style:style>
    <style:style style:name="highlight.150" style:family="text">
      <style:text-properties fo:color="#000000" fo:font-weight="bold"/>
    </style:style>
    <style:style style:name="highlight.151" style:family="text">
      <style:text-properties fo:color="#000066"/>
    </style:style>
    <style:style style:name="highlight.152" style:family="text">
      <style:text-properties fo:color="#ff0000"/>
    </style:style>
    <style:style style:name="highlight.153" style:family="text">
      <style:text-properties fo:color="#000066"/>
    </style:style>
    <style:style style:name="highlight.154" style:family="text">
      <style:text-properties fo:color="#ff0000"/>
    </style:style>
    <style:style style:name="highlight.155" style:family="text">
      <style:text-properties fo:color="#000000" fo:font-weight="bold"/>
    </style:style>
    <style:style style:name="highlight.156" style:family="text">
      <style:text-properties fo:color="#000000" fo:font-weight="bold"/>
    </style:style>
    <style:style style:name="highlight.157" style:family="text">
      <style:text-properties fo:color="#000000" fo:font-weight="bold"/>
    </style:style>
    <style:style style:name="highlight.158" style:family="text">
      <style:text-properties fo:color="#009900"/>
    </style:style>
    <style:style style:name="highlight.159" style:family="text">
      <style:text-properties fo:color="#000000" fo:font-weight="bold"/>
    </style:style>
    <style:style style:name="highlight.160" style:family="text">
      <style:text-properties fo:color="#000066"/>
    </style:style>
    <style:style style:name="highlight.161" style:family="text">
      <style:text-properties fo:color="#ff0000"/>
    </style:style>
    <style:style style:name="highlight.162" style:family="text">
      <style:text-properties fo:color="#000066"/>
    </style:style>
    <style:style style:name="highlight.163" style:family="text">
      <style:text-properties fo:color="#ff0000"/>
    </style:style>
    <style:style style:name="highlight.164" style:family="text">
      <style:text-properties fo:color="#000000" fo:font-weight="bold"/>
    </style:style>
    <style:style style:name="highlight.165" style:family="text">
      <style:text-properties fo:color="#009900"/>
    </style:style>
    <style:style style:name="highlight.166" style:family="text">
      <style:text-properties fo:color="#000000" fo:font-weight="bold"/>
    </style:style>
    <style:style style:name="highlight.167" style:family="text">
      <style:text-properties fo:color="#000066"/>
    </style:style>
    <style:style style:name="highlight.168" style:family="text">
      <style:text-properties fo:color="#ff0000"/>
    </style:style>
    <style:style style:name="highlight.169" style:family="text">
      <style:text-properties fo:color="#000066"/>
    </style:style>
    <style:style style:name="highlight.170" style:family="text">
      <style:text-properties fo:color="#ff0000"/>
    </style:style>
    <style:style style:name="highlight.171" style:family="text">
      <style:text-properties fo:color="#000000" fo:font-weight="bold"/>
    </style:style>
    <style:style style:name="highlight.172" style:family="text">
      <style:text-properties fo:color="#009900"/>
    </style:style>
    <style:style style:name="highlight.173" style:family="text">
      <style:text-properties fo:color="#000000" fo:font-weight="bold"/>
    </style:style>
    <style:style style:name="highlight.174" style:family="text">
      <style:text-properties fo:color="#000066"/>
    </style:style>
    <style:style style:name="highlight.175" style:family="text">
      <style:text-properties fo:color="#ff0000"/>
    </style:style>
    <style:style style:name="highlight.176" style:family="text">
      <style:text-properties fo:color="#000066"/>
    </style:style>
    <style:style style:name="highlight.177" style:family="text">
      <style:text-properties fo:color="#ff0000"/>
    </style:style>
    <style:style style:name="highlight.178" style:family="text">
      <style:text-properties fo:color="#000000" fo:font-weight="bold"/>
    </style:style>
    <style:style style:name="highlight.179" style:family="text">
      <style:text-properties fo:color="#808080" fo:font-style="italic"/>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66"/>
    </style:style>
    <style:style style:name="highlight.183" style:family="text">
      <style:text-properties fo:color="#ff0000"/>
    </style:style>
    <style:style style:name="highlight.184" style:family="text">
      <style:text-properties fo:color="#000066"/>
    </style:style>
    <style:style style:name="highlight.185" style:family="text">
      <style:text-properties fo:color="#ff0000"/>
    </style:style>
    <style:style style:name="highlight.186" style:family="text">
      <style:text-properties fo:color="#000000" fo:font-weight="bold"/>
    </style:style>
    <style:style style:name="highlight.187" style:family="text">
      <style:text-properties fo:color="#000000" fo:font-weight="bold"/>
    </style:style>
    <style:style style:name="highlight.188" style:family="text">
      <style:text-properties fo:color="#000000" fo:font-weight="bold"/>
    </style:style>
    <style:style style:name="highlight.189" style:family="text">
      <style:text-properties fo:color="#808080" fo:font-style="italic"/>
    </style:style>
    <style:style style:name="highlight.190" style:family="text">
      <style:text-properties fo:color="#009900"/>
    </style:style>
    <style:style style:name="highlight.191" style:family="text">
      <style:text-properties fo:color="#000000" fo:font-weight="bold"/>
    </style:style>
    <style:style style:name="highlight.192" style:family="text">
      <style:text-properties fo:color="#000066"/>
    </style:style>
    <style:style style:name="highlight.193" style:family="text">
      <style:text-properties fo:color="#ff0000"/>
    </style:style>
    <style:style style:name="highlight.194" style:family="text">
      <style:text-properties fo:color="#000066"/>
    </style:style>
    <style:style style:name="highlight.195" style:family="text">
      <style:text-properties fo:color="#ff0000"/>
    </style:style>
    <style:style style:name="highlight.196" style:family="text">
      <style:text-properties fo:color="#000000" fo:font-weight="bold"/>
    </style:style>
    <style:style style:name="highlight.197" style:family="text">
      <style:text-properties fo:color="#009900"/>
    </style:style>
    <style:style style:name="highlight.198" style:family="text">
      <style:text-properties fo:color="#000000" fo:font-weight="bold"/>
    </style:style>
    <style:style style:name="highlight.199" style:family="text">
      <style:text-properties fo:color="#000066"/>
    </style:style>
    <style:style style:name="highlight.200" style:family="text">
      <style:text-properties fo:color="#ff0000"/>
    </style:style>
    <style:style style:name="highlight.201" style:family="text">
      <style:text-properties fo:color="#000066"/>
    </style:style>
    <style:style style:name="highlight.202" style:family="text">
      <style:text-properties fo:color="#ff0000"/>
    </style:style>
    <style:style style:name="highlight.203" style:family="text">
      <style:text-properties fo:color="#000000" fo:font-weight="bold"/>
    </style:style>
    <style:style style:name="highlight.204" style:family="text">
      <style:text-properties fo:color="#808080" fo:font-style="italic"/>
    </style:style>
    <style:style style:name="highlight.205" style:family="text">
      <style:text-properties fo:color="#009900"/>
    </style:style>
    <style:style style:name="highlight.206" style:family="text">
      <style:text-properties fo:color="#000000" fo:font-weight="bold"/>
    </style:style>
    <style:style style:name="highlight.207" style:family="text">
      <style:text-properties fo:color="#000066"/>
    </style:style>
    <style:style style:name="highlight.208" style:family="text">
      <style:text-properties fo:color="#ff0000"/>
    </style:style>
    <style:style style:name="highlight.209" style:family="text">
      <style:text-properties fo:color="#000066"/>
    </style:style>
    <style:style style:name="highlight.210" style:family="text">
      <style:text-properties fo:color="#ff0000"/>
    </style:style>
    <style:style style:name="highlight.211" style:family="text">
      <style:text-properties fo:color="#000000" fo:font-weight="bold"/>
    </style:style>
    <style:style style:name="highlight.212" style:family="text">
      <style:text-properties fo:color="#808080" fo:font-style="italic"/>
    </style:style>
    <style:style style:name="highlight.213" style:family="text">
      <style:text-properties fo:color="#009900"/>
    </style:style>
    <style:style style:name="highlight.214" style:family="text">
      <style:text-properties fo:color="#000000" fo:font-weight="bold"/>
    </style:style>
    <style:style style:name="highlight.215" style:family="text">
      <style:text-properties fo:color="#000066"/>
    </style:style>
    <style:style style:name="highlight.216" style:family="text">
      <style:text-properties fo:color="#ff0000"/>
    </style:style>
    <style:style style:name="highlight.217" style:family="text">
      <style:text-properties fo:color="#000066"/>
    </style:style>
    <style:style style:name="highlight.218" style:family="text">
      <style:text-properties fo:color="#ff0000"/>
    </style:style>
    <style:style style:name="highlight.219" style:family="text">
      <style:text-properties fo:color="#000000" fo:font-weight="bold"/>
    </style:style>
    <style:style style:name="highlight.220" style:family="text">
      <style:text-properties fo:color="#000000" fo:font-weight="bold"/>
    </style:style>
    <style:style style:name="highlight.221" style:family="text">
      <style:text-properties fo:color="#000000" fo:font-weight="bold"/>
    </style:style>
    <style:style style:name="highlight.222" style:family="text">
      <style:text-properties fo:color="#808080" fo:font-style="italic"/>
    </style:style>
    <style:style style:name="highlight.223" style:family="text">
      <style:text-properties fo:color="#009900"/>
    </style:style>
    <style:style style:name="highlight.224" style:family="text">
      <style:text-properties fo:color="#000000" fo:font-weight="bold"/>
    </style:style>
    <style:style style:name="highlight.225" style:family="text">
      <style:text-properties fo:color="#000066"/>
    </style:style>
    <style:style style:name="highlight.226" style:family="text">
      <style:text-properties fo:color="#ff0000"/>
    </style:style>
    <style:style style:name="highlight.227" style:family="text">
      <style:text-properties fo:color="#000066"/>
    </style:style>
    <style:style style:name="highlight.228" style:family="text">
      <style:text-properties fo:color="#ff0000"/>
    </style:style>
    <style:style style:name="highlight.229" style:family="text">
      <style:text-properties fo:color="#000000" fo:font-weight="bold"/>
    </style:style>
    <style:style style:name="highlight.230" style:family="text">
      <style:text-properties fo:color="#000000" fo:font-weight="bold"/>
    </style:style>
    <style:style style:name="highlight.231" style:family="text">
      <style:text-properties fo:color="#000000" fo:font-weight="bold"/>
    </style:style>
    <style:style style:name="highlight.232" style:family="text">
      <style:text-properties fo:color="#009900"/>
    </style:style>
    <style:style style:name="highlight.233" style:family="text">
      <style:text-properties fo:color="#000000" fo:font-weight="bold"/>
    </style:style>
    <style:style style:name="highlight.234" style:family="text">
      <style:text-properties fo:color="#000066"/>
    </style:style>
    <style:style style:name="highlight.235" style:family="text">
      <style:text-properties fo:color="#ff0000"/>
    </style:style>
    <style:style style:name="highlight.236" style:family="text">
      <style:text-properties fo:color="#000066"/>
    </style:style>
    <style:style style:name="highlight.237" style:family="text">
      <style:text-properties fo:color="#ff0000"/>
    </style:style>
    <style:style style:name="highlight.238" style:family="text">
      <style:text-properties fo:color="#000000" fo:font-weight="bold"/>
    </style:style>
    <style:style style:name="highlight.239" style:family="text">
      <style:text-properties fo:color="#000000" fo:font-weight="bold"/>
    </style:style>
    <style:style style:name="highlight.240" style:family="text">
      <style:text-properties fo:color="#000000" fo:font-weight="bold"/>
    </style:style>
    <style:style style:name="highlight.241" style:family="text">
      <style:text-properties fo:color="#808080" fo:font-style="italic"/>
    </style:style>
    <style:style style:name="highlight.242" style:family="text">
      <style:text-properties fo:color="#009900"/>
    </style:style>
    <style:style style:name="highlight.243" style:family="text">
      <style:text-properties fo:color="#000000" fo:font-weight="bold"/>
    </style:style>
    <style:style style:name="highlight.244" style:family="text">
      <style:text-properties fo:color="#000066"/>
    </style:style>
    <style:style style:name="highlight.245" style:family="text">
      <style:text-properties fo:color="#ff0000"/>
    </style:style>
    <style:style style:name="highlight.246" style:family="text">
      <style:text-properties fo:color="#000066"/>
    </style:style>
    <style:style style:name="highlight.247" style:family="text">
      <style:text-properties fo:color="#ff0000"/>
    </style:style>
    <style:style style:name="highlight.248" style:family="text">
      <style:text-properties fo:color="#000000" fo:font-weight="bold"/>
    </style:style>
    <style:style style:name="highlight.249" style:family="text">
      <style:text-properties fo:color="#000000" fo:font-weight="bold"/>
    </style:style>
    <style:style style:name="highlight.250" style:family="text">
      <style:text-properties fo:color="#000000" fo:font-weight="bold"/>
    </style:style>
    <style:style style:name="highlight.251" style:family="text">
      <style:text-properties fo:color="#808080" fo:font-style="italic"/>
    </style:style>
    <style:style style:name="highlight.252" style:family="text">
      <style:text-properties fo:color="#009900"/>
    </style:style>
    <style:style style:name="highlight.253" style:family="text">
      <style:text-properties fo:color="#000000" fo:font-weight="bold"/>
    </style:style>
    <style:style style:name="highlight.254" style:family="text">
      <style:text-properties fo:color="#000066"/>
    </style:style>
    <style:style style:name="highlight.255" style:family="text">
      <style:text-properties fo:color="#ff0000"/>
    </style:style>
    <style:style style:name="highlight.256" style:family="text">
      <style:text-properties fo:color="#000066"/>
    </style:style>
    <style:style style:name="highlight.257" style:family="text">
      <style:text-properties fo:color="#ff0000"/>
    </style:style>
    <style:style style:name="highlight.258" style:family="text">
      <style:text-properties fo:color="#000000" fo:font-weight="bold"/>
    </style:style>
    <style:style style:name="highlight.259" style:family="text">
      <style:text-properties fo:color="#808080" fo:font-style="italic"/>
    </style:style>
    <style:style style:name="highlight.260" style:family="text">
      <style:text-properties fo:color="#009900"/>
    </style:style>
    <style:style style:name="highlight.261" style:family="text">
      <style:text-properties fo:color="#000000" fo:font-weight="bold"/>
    </style:style>
    <style:style style:name="highlight.262" style:family="text">
      <style:text-properties fo:color="#000066"/>
    </style:style>
    <style:style style:name="highlight.263" style:family="text">
      <style:text-properties fo:color="#ff0000"/>
    </style:style>
    <style:style style:name="highlight.264" style:family="text">
      <style:text-properties fo:color="#000066"/>
    </style:style>
    <style:style style:name="highlight.265" style:family="text">
      <style:text-properties fo:color="#ff0000"/>
    </style:style>
    <style:style style:name="highlight.266" style:family="text">
      <style:text-properties fo:color="#000000" fo:font-weight="bold"/>
    </style:style>
    <style:style style:name="highlight.267" style:family="text">
      <style:text-properties fo:color="#808080" fo:font-style="italic"/>
    </style:style>
    <style:style style:name="highlight.268" style:family="text">
      <style:text-properties fo:color="#009900"/>
    </style:style>
    <style:style style:name="highlight.269" style:family="text">
      <style:text-properties fo:color="#000000" fo:font-weight="bold"/>
    </style:style>
    <style:style style:name="highlight.270" style:family="text">
      <style:text-properties fo:color="#000066"/>
    </style:style>
    <style:style style:name="highlight.271" style:family="text">
      <style:text-properties fo:color="#ff0000"/>
    </style:style>
    <style:style style:name="highlight.272" style:family="text">
      <style:text-properties fo:color="#000066"/>
    </style:style>
    <style:style style:name="highlight.273" style:family="text">
      <style:text-properties fo:color="#ff0000"/>
    </style:style>
    <style:style style:name="highlight.274" style:family="text">
      <style:text-properties fo:color="#000000" fo:font-weight="bold"/>
    </style:style>
    <style:style style:name="highlight.275" style:family="text">
      <style:text-properties fo:color="#808080" fo:font-style="italic"/>
    </style:style>
    <style:style style:name="highlight.276" style:family="text">
      <style:text-properties fo:color="#009900"/>
    </style:style>
    <style:style style:name="highlight.277" style:family="text">
      <style:text-properties fo:color="#000000" fo:font-weight="bold"/>
    </style:style>
    <style:style style:name="highlight.278" style:family="text">
      <style:text-properties fo:color="#000066"/>
    </style:style>
    <style:style style:name="highlight.279" style:family="text">
      <style:text-properties fo:color="#ff0000"/>
    </style:style>
    <style:style style:name="highlight.280" style:family="text">
      <style:text-properties fo:color="#000066"/>
    </style:style>
    <style:style style:name="highlight.281" style:family="text">
      <style:text-properties fo:color="#ff0000"/>
    </style:style>
    <style:style style:name="highlight.282" style:family="text">
      <style:text-properties fo:color="#000000" fo:font-weight="bold"/>
    </style:style>
    <style:style style:name="highlight.283" style:family="text">
      <style:text-properties fo:color="#808080" fo:font-style="italic"/>
    </style:style>
    <style:style style:name="highlight.284" style:family="text">
      <style:text-properties fo:color="#009900"/>
    </style:style>
    <style:style style:name="highlight.285" style:family="text">
      <style:text-properties fo:color="#000000" fo:font-weight="bold"/>
    </style:style>
    <style:style style:name="highlight.286" style:family="text">
      <style:text-properties fo:color="#000066"/>
    </style:style>
    <style:style style:name="highlight.287" style:family="text">
      <style:text-properties fo:color="#ff0000"/>
    </style:style>
    <style:style style:name="highlight.288" style:family="text">
      <style:text-properties fo:color="#000066"/>
    </style:style>
    <style:style style:name="highlight.289" style:family="text">
      <style:text-properties fo:color="#ff0000"/>
    </style:style>
    <style:style style:name="highlight.290" style:family="text">
      <style:text-properties fo:color="#000000" fo:font-weight="bold"/>
    </style:style>
    <style:style style:name="highlight.291" style:family="text">
      <style:text-properties fo:color="#808080" fo:font-style="italic"/>
    </style:style>
    <style:style style:name="highlight.292" style:family="text">
      <style:text-properties fo:color="#009900"/>
    </style:style>
    <style:style style:name="highlight.293" style:family="text">
      <style:text-properties fo:color="#000000" fo:font-weight="bold"/>
    </style:style>
    <style:style style:name="highlight.294" style:family="text">
      <style:text-properties fo:color="#000066"/>
    </style:style>
    <style:style style:name="highlight.295" style:family="text">
      <style:text-properties fo:color="#ff0000"/>
    </style:style>
    <style:style style:name="highlight.296" style:family="text">
      <style:text-properties fo:color="#000066"/>
    </style:style>
    <style:style style:name="highlight.297" style:family="text">
      <style:text-properties fo:color="#ff0000"/>
    </style:style>
    <style:style style:name="highlight.298" style:family="text">
      <style:text-properties fo:color="#000000" fo:font-weight="bold"/>
    </style:style>
    <style:style style:name="highlight.299" style:family="text">
      <style:text-properties fo:color="#808080" fo:font-style="italic"/>
    </style:style>
    <style:style style:name="highlight.300" style:family="text">
      <style:text-properties fo:color="#009900"/>
    </style:style>
    <style:style style:name="highlight.301" style:family="text">
      <style:text-properties fo:color="#000000" fo:font-weight="bold"/>
    </style:style>
    <style:style style:name="highlight.302" style:family="text">
      <style:text-properties fo:color="#000066"/>
    </style:style>
    <style:style style:name="highlight.303" style:family="text">
      <style:text-properties fo:color="#ff0000"/>
    </style:style>
    <style:style style:name="highlight.304" style:family="text">
      <style:text-properties fo:color="#000066"/>
    </style:style>
    <style:style style:name="highlight.305" style:family="text">
      <style:text-properties fo:color="#ff0000"/>
    </style:style>
    <style:style style:name="highlight.306" style:family="text">
      <style:text-properties fo:color="#000000" fo:font-weight="bold"/>
    </style:style>
    <style:style style:name="highlight.307" style:family="text">
      <style:text-properties fo:color="#808080" fo:font-style="italic"/>
    </style:style>
    <style:style style:name="highlight.308" style:family="text">
      <style:text-properties fo:color="#009900"/>
    </style:style>
    <style:style style:name="highlight.309" style:family="text">
      <style:text-properties fo:color="#000000" fo:font-weight="bold"/>
    </style:style>
    <style:style style:name="highlight.310" style:family="text">
      <style:text-properties fo:color="#000066"/>
    </style:style>
    <style:style style:name="highlight.311" style:family="text">
      <style:text-properties fo:color="#ff0000"/>
    </style:style>
    <style:style style:name="highlight.312" style:family="text">
      <style:text-properties fo:color="#000066"/>
    </style:style>
    <style:style style:name="highlight.313" style:family="text">
      <style:text-properties fo:color="#ff0000"/>
    </style:style>
    <style:style style:name="highlight.314" style:family="text">
      <style:text-properties fo:color="#000000" fo:font-weight="bold"/>
    </style:style>
    <style:style style:name="highlight.315" style:family="text">
      <style:text-properties fo:color="#808080" fo:font-style="italic"/>
    </style:style>
    <style:style style:name="highlight.316" style:family="text">
      <style:text-properties fo:color="#009900"/>
    </style:style>
    <style:style style:name="highlight.317" style:family="text">
      <style:text-properties fo:color="#000000" fo:font-weight="bold"/>
    </style:style>
    <style:style style:name="highlight.318" style:family="text">
      <style:text-properties fo:color="#000066"/>
    </style:style>
    <style:style style:name="highlight.319" style:family="text">
      <style:text-properties fo:color="#ff0000"/>
    </style:style>
    <style:style style:name="highlight.320" style:family="text">
      <style:text-properties fo:color="#000066"/>
    </style:style>
    <style:style style:name="highlight.321" style:family="text">
      <style:text-properties fo:color="#ff0000"/>
    </style:style>
    <style:style style:name="highlight.322" style:family="text">
      <style:text-properties fo:color="#000000" fo:font-weight="bold"/>
    </style:style>
    <style:style style:name="highlight.323" style:family="text">
      <style:text-properties fo:color="#000000" fo:font-weight="bold"/>
    </style:style>
    <style:style style:name="highlight.324" style:family="text">
      <style:text-properties fo:color="#000000" fo:font-weight="bold"/>
    </style:style>
    <style:style style:name="highlight.325" style:family="text">
      <style:text-properties fo:color="#009900"/>
    </style:style>
    <style:style style:name="highlight.326" style:family="text">
      <style:text-properties fo:color="#000000" fo:font-weight="bold"/>
    </style:style>
    <style:style style:name="highlight.327" style:family="text">
      <style:text-properties fo:color="#000066"/>
    </style:style>
    <style:style style:name="highlight.328" style:family="text">
      <style:text-properties fo:color="#ff0000"/>
    </style:style>
    <style:style style:name="highlight.329" style:family="text">
      <style:text-properties fo:color="#000066"/>
    </style:style>
    <style:style style:name="highlight.330" style:family="text">
      <style:text-properties fo:color="#ff0000"/>
    </style:style>
    <style:style style:name="highlight.331" style:family="text">
      <style:text-properties fo:color="#000000" fo:font-weight="bold"/>
    </style:style>
    <style:style style:name="highlight.332" style:family="text">
      <style:text-properties fo:color="#000000" fo:font-weight="bold"/>
    </style:style>
    <style:style style:name="highlight.333" style:family="text">
      <style:text-properties fo:color="#000000" fo:font-weight="bold"/>
    </style:style>
    <style:style style:name="highlight.334" style:family="text">
      <style:text-properties fo:color="#009900"/>
    </style:style>
    <style:style style:name="highlight.335" style:family="text">
      <style:text-properties fo:color="#000000" fo:font-weight="bold"/>
    </style:style>
    <style:style style:name="highlight.336" style:family="text">
      <style:text-properties fo:color="#000066"/>
    </style:style>
    <style:style style:name="highlight.337" style:family="text">
      <style:text-properties fo:color="#ff0000"/>
    </style:style>
    <style:style style:name="highlight.338" style:family="text">
      <style:text-properties fo:color="#000066"/>
    </style:style>
    <style:style style:name="highlight.339" style:family="text">
      <style:text-properties fo:color="#ff0000"/>
    </style:style>
    <style:style style:name="highlight.340" style:family="text">
      <style:text-properties fo:color="#000000" fo:font-weight="bold"/>
    </style:style>
    <style:style style:name="highlight.341" style:family="text">
      <style:text-properties fo:color="#000000" fo:font-weight="bold"/>
    </style:style>
    <style:style style:name="highlight.342" style:family="text">
      <style:text-properties fo:color="#000000" fo:font-weight="bold"/>
    </style:style>
    <style:style style:name="highlight.343" style:family="text">
      <style:text-properties fo:color="#808080" fo:font-style="italic"/>
    </style:style>
    <style:style style:name="highlight.344" style:family="text">
      <style:text-properties fo:color="#009900"/>
    </style:style>
    <style:style style:name="highlight.345" style:family="text">
      <style:text-properties fo:color="#000000" fo:font-weight="bold"/>
    </style:style>
    <style:style style:name="highlight.346" style:family="text">
      <style:text-properties fo:color="#000066"/>
    </style:style>
    <style:style style:name="highlight.347" style:family="text">
      <style:text-properties fo:color="#ff0000"/>
    </style:style>
    <style:style style:name="highlight.348" style:family="text">
      <style:text-properties fo:color="#000066"/>
    </style:style>
    <style:style style:name="highlight.349" style:family="text">
      <style:text-properties fo:color="#ff0000"/>
    </style:style>
    <style:style style:name="highlight.350" style:family="text">
      <style:text-properties fo:color="#000000" fo:font-weight="bold"/>
    </style:style>
    <style:style style:name="highlight.351" style:family="text">
      <style:text-properties fo:color="#000000" fo:font-weight="bold"/>
    </style:style>
    <style:style style:name="highlight.352" style:family="text">
      <style:text-properties fo:color="#000000" fo:font-weight="bold"/>
    </style:style>
    <style:style style:name="highlight.353" style:family="text">
      <style:text-properties fo:color="#808080" fo:font-style="italic"/>
    </style:style>
    <style:style style:name="highlight.354" style:family="text">
      <style:text-properties fo:color="#009900"/>
    </style:style>
    <style:style style:name="highlight.355" style:family="text">
      <style:text-properties fo:color="#000000" fo:font-weight="bold"/>
    </style:style>
    <style:style style:name="highlight.356" style:family="text">
      <style:text-properties fo:color="#000066"/>
    </style:style>
    <style:style style:name="highlight.357" style:family="text">
      <style:text-properties fo:color="#ff0000"/>
    </style:style>
    <style:style style:name="highlight.358" style:family="text">
      <style:text-properties fo:color="#000066"/>
    </style:style>
    <style:style style:name="highlight.359" style:family="text">
      <style:text-properties fo:color="#ff0000"/>
    </style:style>
    <style:style style:name="highlight.360" style:family="text">
      <style:text-properties fo:color="#000000" fo:font-weight="bold"/>
    </style:style>
    <style:style style:name="highlight.361" style:family="text">
      <style:text-properties fo:color="#009900"/>
    </style:style>
    <style:style style:name="highlight.362" style:family="text">
      <style:text-properties fo:color="#000000" fo:font-weight="bold"/>
    </style:style>
    <style:style style:name="highlight.363" style:family="text">
      <style:text-properties fo:color="#000066"/>
    </style:style>
    <style:style style:name="highlight.364" style:family="text">
      <style:text-properties fo:color="#ff0000"/>
    </style:style>
    <style:style style:name="highlight.365" style:family="text">
      <style:text-properties fo:color="#000066"/>
    </style:style>
    <style:style style:name="highlight.366" style:family="text">
      <style:text-properties fo:color="#ff0000"/>
    </style:style>
    <style:style style:name="highlight.367" style:family="text">
      <style:text-properties fo:color="#000000" fo:font-weight="bold"/>
    </style:style>
    <style:style style:name="highlight.368" style:family="text">
      <style:text-properties fo:color="#009900"/>
    </style:style>
    <style:style style:name="highlight.369" style:family="text">
      <style:text-properties fo:color="#000000" fo:font-weight="bold"/>
    </style:style>
    <style:style style:name="highlight.370" style:family="text">
      <style:text-properties fo:color="#000066"/>
    </style:style>
    <style:style style:name="highlight.371" style:family="text">
      <style:text-properties fo:color="#ff0000"/>
    </style:style>
    <style:style style:name="highlight.372" style:family="text">
      <style:text-properties fo:color="#000066"/>
    </style:style>
    <style:style style:name="highlight.373" style:family="text">
      <style:text-properties fo:color="#ff0000"/>
    </style:style>
    <style:style style:name="highlight.374" style:family="text">
      <style:text-properties fo:color="#000000" fo:font-weight="bold"/>
    </style:style>
    <style:style style:name="highlight.375" style:family="text">
      <style:text-properties fo:color="#009900"/>
    </style:style>
    <style:style style:name="highlight.376" style:family="text">
      <style:text-properties fo:color="#000000" fo:font-weight="bold"/>
    </style:style>
    <style:style style:name="highlight.377" style:family="text">
      <style:text-properties fo:color="#000066"/>
    </style:style>
    <style:style style:name="highlight.378" style:family="text">
      <style:text-properties fo:color="#ff0000"/>
    </style:style>
    <style:style style:name="highlight.379" style:family="text">
      <style:text-properties fo:color="#000066"/>
    </style:style>
    <style:style style:name="highlight.380" style:family="text">
      <style:text-properties fo:color="#ff0000"/>
    </style:style>
    <style:style style:name="highlight.381" style:family="text">
      <style:text-properties fo:color="#000000" fo:font-weight="bold"/>
    </style:style>
    <style:style style:name="highlight.382" style:family="text">
      <style:text-properties fo:color="#009900"/>
    </style:style>
    <style:style style:name="highlight.383" style:family="text">
      <style:text-properties fo:color="#000000" fo:font-weight="bold"/>
    </style:style>
    <style:style style:name="highlight.384" style:family="text">
      <style:text-properties fo:color="#000066"/>
    </style:style>
    <style:style style:name="highlight.385" style:family="text">
      <style:text-properties fo:color="#ff0000"/>
    </style:style>
    <style:style style:name="highlight.386" style:family="text">
      <style:text-properties fo:color="#000066"/>
    </style:style>
    <style:style style:name="highlight.387" style:family="text">
      <style:text-properties fo:color="#ff0000"/>
    </style:style>
    <style:style style:name="highlight.388" style:family="text">
      <style:text-properties fo:color="#000000" fo:font-weight="bold"/>
    </style:style>
    <style:style style:name="highlight.389" style:family="text">
      <style:text-properties fo:color="#009900"/>
    </style:style>
    <style:style style:name="highlight.390" style:family="text">
      <style:text-properties fo:color="#000000" fo:font-weight="bold"/>
    </style:style>
    <style:style style:name="highlight.391" style:family="text">
      <style:text-properties fo:color="#000000" fo:font-weight="bold"/>
    </style:style>
    <style:style style:name="highlight.392" style:family="text">
      <style:text-properties fo:color="#009900"/>
    </style:style>
    <style:style style:name="highlight.393" style:family="text">
      <style:text-properties fo:color="#000000" fo:font-weight="bold"/>
    </style:style>
    <style:style style:name="highlight.394" style:family="text">
      <style:text-properties fo:color="#000000" fo:font-weight="bold"/>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highlight.395" style:family="text">
      <style:text-properties fo:color="#009900"/>
    </style:style>
    <style:style style:name="highlight.396" style:family="text">
      <style:text-properties fo:color="#000000" fo:font-weight="bold"/>
    </style:style>
    <style:style style:name="highlight.397" style:family="text">
      <style:text-properties fo:color="#000066"/>
    </style:style>
    <style:style style:name="highlight.398" style:family="text">
      <style:text-properties fo:color="#ff0000"/>
    </style:style>
    <style:style style:name="highlight.399" style:family="text">
      <style:text-properties fo:color="#000066"/>
    </style:style>
    <style:style style:name="highlight.400" style:family="text">
      <style:text-properties fo:color="#ff0000"/>
    </style:style>
    <style:style style:name="highlight.401" style:family="text">
      <style:text-properties fo:color="#000000" fo:font-weight="bold"/>
    </style:style>
    <style:style style:name="highlight.402" style:family="text">
      <style:text-properties fo:color="#009900"/>
    </style:style>
    <style:style style:name="highlight.403" style:family="text">
      <style:text-properties fo:color="#000000" fo:font-weight="bold"/>
    </style:style>
    <style:style style:name="highlight.404" style:family="text">
      <style:text-properties fo:color="#000066"/>
    </style:style>
    <style:style style:name="highlight.405" style:family="text">
      <style:text-properties fo:color="#ff0000"/>
    </style:style>
    <style:style style:name="highlight.406" style:family="text">
      <style:text-properties fo:color="#000066"/>
    </style:style>
    <style:style style:name="highlight.407" style:family="text">
      <style:text-properties fo:color="#ff0000"/>
    </style:style>
    <style:style style:name="highlight.408" style:family="text">
      <style:text-properties fo:color="#000000" fo:font-weight="bold"/>
    </style:style>
    <style:style style:name="highlight.409" style:family="text">
      <style:text-properties fo:color="#009900"/>
    </style:style>
    <style:style style:name="highlight.410" style:family="text">
      <style:text-properties fo:color="#000000" fo:font-weight="bold"/>
    </style:style>
    <style:style style:name="highlight.411" style:family="text">
      <style:text-properties fo:color="#000066"/>
    </style:style>
    <style:style style:name="highlight.412" style:family="text">
      <style:text-properties fo:color="#ff0000"/>
    </style:style>
    <style:style style:name="highlight.413" style:family="text">
      <style:text-properties fo:color="#000066"/>
    </style:style>
    <style:style style:name="highlight.414" style:family="text">
      <style:text-properties fo:color="#ff0000"/>
    </style:style>
    <style:style style:name="highlight.415" style:family="text">
      <style:text-properties fo:color="#000000" fo:font-weight="bold"/>
    </style:style>
    <style:style style:name="pluginnotescanner.A1" style:family="table-cell">
      <style:table-cell-properties style:vertical-align="middle" fo:padding="0.1cm" fo:border-left="0.002cm solid #000000" fo:border-right="none" fo:border-top="0.002cm solid #000000" fo:border-bottom="0.002cm solid #000000" fo:background-color=""/>
    </style:style>
    <style:style style:name="pluginnotescanner.B1" style:family="table-cell">
      <style:table-cell-properties style:vertical-align="middle" fo:padding="0.3cm" fo:border-left="none" fo:border-right="0.002cm solid #000000" fo:border-top="0.002cm solid #000000" fo:border-bottom="0.002cm solid #000000" fo:background-color=""/>
    </style:style>
  </office:automatic-styles>
  <office:master-styles>
    <style:master-page style:name="Standard" style:page-layout-name="Mpm1">
      <style:header>
        <text:p text:style-name="Header"><text:description/>$NOME Software Manual</text:p>
      </style:header>
      <style:footer>
        <text:p text:style-name="Footer"><text:s/><text:chapter text:display="name" text:outline-level="1"/><text:tab/><text:tab/>Page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302</meta:generator>
    <dc:date>2011-11-14T15:44:59</dc:date>
    <meta:editing-cycles>7</meta:editing-cycles>
    <meta:editing-duration>PT1H12M51S</meta:editing-duration>
    <meta:document-statistic meta:table-count="0" meta:image-count="1" meta:object-count="0" meta:page-count="3" meta:paragraph-count="8" meta:word-count="18" meta:character-count="128" meta:non-whitespace-character-count="112"/>
    <dc:creator>stefano </dc:creator>
    <meta:user-defined meta:name="Info 1"/>
    <meta:user-defined meta:name="Info 2"/>
    <meta:user-defined meta:name="Info 3"/>
    <meta:user-defined meta:name="Info 4"/>
  </office:meta>
</office:document-meta>
</file>