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83D41D34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jpeg" manifest:full-path="Pictures/8b9c89ba50dd65492e1b371c2f623cbb.jpg"/>
  <manifest:file-entry manifest:media-type="image/jpeg" manifest:full-path="Pictures/e64663fae893a8edc0a042d7a2180084.jpg"/>
  <manifest:file-entry manifest:media-type="image/jpeg" manifest:full-path="Pictures/2ac1b6741bd2ab69da70fb0317e2e6f7.jpg"/>
  <manifest:file-entry manifest:media-type="image/jpeg" manifest:full-path="Pictures/734da1eb7f868a99ac9573555e44e05f.jpg"/>
  <manifest:file-entry manifest:media-type="image/jpeg" manifest:full-path="Pictures/fe063bcb7021ab67de33a7bfebd48515.jpg"/>
  <manifest:file-entry manifest:media-type="image/jpeg" manifest:full-path="Pictures/247d7a511d3f9518d94117e0ec8305af.jpg"/>
  <manifest:file-entry manifest:media-type="image/jpeg" manifest:full-path="Pictures/1ef421fd928d3893d660034cbbe5fd1d.jpg"/>
  <manifest:file-entry manifest:media-type="image/jpeg" manifest:full-path="Pictures/dcd1a717b67090326c44661728bfeb9d.jpg"/>
  <manifest:file-entry manifest:media-type="image/jpeg" manifest:full-path="Pictures/20f0562dabf5a94b012ea7e93729e0dc.jpg"/>
  <manifest:file-entry manifest:media-type="image/jpeg" manifest:full-path="Pictures/d9349cb6224139aa66a3fa9b2e94a3b8.jpg"/>
  <manifest:file-entry manifest:media-type="image/jpeg" manifest:full-path="Pictures/e154f053493a659d6c7c5ce1ae22e16e.jpg"/>
  <manifest:file-entry manifest:media-type="image/jpeg" manifest:full-path="Pictures/6d1904458c6eb127b61172bdb6a92f17.jpg"/>
  <manifest:file-entry manifest:media-type="image/png" manifest:full-path="Pictures/e2f693dc36ed460ef94c0d757a78d5f6.png"/>
  <manifest:file-entry manifest:media-type="image/png" manifest:full-path="Pictures/82045155e6c5bb2f574dde8edae608f0.png"/>
  <manifest:file-entry manifest:media-type="image/png" manifest:full-path="Pictures/952c0c703e74a0c662adf1edca12c3f9.png"/>
  <manifest:file-entry manifest:media-type="image/png" manifest:full-path="Pictures/c20ebd14a6cba9aafdb644e8d3eda579.png"/>
  <manifest:file-entry manifest:media-type="image/png" manifest:full-path="Pictures/3b3ebaed5cb02796dadc3be68b38330b.png"/>
  <manifest:file-entry manifest:media-type="image/png" manifest:full-path="Pictures/92cd1dca12cbcf38d6b364d2355597b0.png"/>
  <manifest:file-entry manifest:media-type="image/png" manifest:full-path="Pictures/385a9658560d458b9bb707b37dcc5166.png"/>
  <manifest:file-entry manifest:media-type="image/png" manifest:full-path="Pictures/ec8773ed1f651ada31f243a13489701a.png"/>
  <manifest:file-entry manifest:media-type="image/jpeg" manifest:full-path="Pictures/a40a986e7252d264cce957c1e6e2a28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83D41D34.jpg" xlink:type="simple" xlink:show="embed" xlink:actuate="onLoad"/></draw:frame></text:p>
      <text:p text:style-name="P3"/>
      <text:p text:style-name="P3"/>
      <text:p text:style-name="P3">$NOME</text:p>
      <text:p text:style-name="P5">Software Manual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Summary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Summary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cq_fx_mobile"/>CQ_FX_Mobile<text:bookmark-end text:name="cq_fx_mobile"/></text:h>
      <text:h text:style-name="Heading_20_2" text:outline-level="2"><text:bookmark-start text:name="introduction"/>Introduction<text:bookmark-end text:name="introduction"/></text:h>
      <text:p text:style-name="Text_20_body">
<text:span text:style-name="Strong_20_Emphasis">CQ_FX_Mobile</text:span> is an application to manage CQ_FX tests with a mobile device with a barcode reader, to make things faster.</text:p>
      <text:h text:style-name="Heading_20_2" text:outline-level="2"><text:bookmark-start text:name="device"/>Device<text:bookmark-end text:name="device"/></text:h>
      <text:p text:style-name="Text_20_body">
<text:span text:style-name="Strong_20_Emphasis">CQ_FX_Mobile</text:span> application is developed to run on <text:span text:style-name="Emphasis">Datalogic Elf</text:span> devices. The application is run automatically during device boot.</text:p>
      <text:p text:style-name="Text_20_body">If you have issues, you can reboot the device pressing together green, red and blue keys.</text:p>
      <text:p text:style-name="Text_20_body"><draw:frame draw:style-name="mediacenter" draw:name="" text:anchor-type="paragraph" draw:z-index="0" svg:width="5.2916666666667cm" svg:height="12.303125cm"><draw:image xlink:href="Pictures/8b9c89ba50dd65492e1b371c2f623cbb.jpg" xlink:type="simple" xlink:show="embed" xlink:actuate="onLoad"/></draw:frame></text:p>
      <text:h text:style-name="Heading_20_2" text:outline-level="2"><text:bookmark-start text:name="main_screen"/>Main screen<text:bookmark-end text:name="main_screen"/></text:h>
      <text:p text:style-name="Text_20_body">
After boot, you have the main screen of the application.</text:p>
      <text:p text:style-name="Text_20_body"><draw:frame draw:style-name="mediacenter" draw:name="" text:anchor-type="paragraph" draw:z-index="0" svg:width="7.9375cm" svg:height="10.583333333333cm"><draw:image xlink:href="Pictures/e64663fae893a8edc0a042d7a2180084.jpg" xlink:type="simple" xlink:show="embed" xlink:actuate="onLoad"/></draw:frame></text:p>
      <text:p text:style-name="Text_20_body">Clicking on <text:span text:style-name="Strong_20_Emphasis">Information</text:span> tab, you can see some information about the device and the runnin application. Available information are:</text:p>
      <text:list text:style-name="List_20_1">
        <text:list-item>
          <text:p text:style-name="Text_20_body"> CQ_FX_Mobile software version</text:p>
        </text:list-item>
        <text:list-item>
          <text:p text:style-name="Text_20_body"> Datalogic firmware version</text:p>
        </text:list-item>
        <text:list-item>
          <text:p text:style-name="Text_20_body"> RAM memory usage</text:p>
        </text:list-item>
        <text:list-item>
          <text:p text:style-name="Text_20_body"> Wifi connection state</text:p>
        </text:list-item>
      </text:list>
      <text:p text:style-name="Text_20_body">
<draw:frame draw:style-name="mediacenter" draw:name="" text:anchor-type="paragraph" draw:z-index="0" svg:width="7.9375cm" svg:height="10.583333333333cm"><draw:image xlink:href="Pictures/2ac1b6741bd2ab69da70fb0317e2e6f7.jpg" xlink:type="simple" xlink:show="embed" xlink:actuate="onLoad"/></draw:frame></text:p>
      <text:h text:style-name="Heading_20_2" text:outline-level="2"><text:bookmark-start text:name="configuration"/>Configuration<text:bookmark-end text:name="configuration"/></text:h>
      <text:p text:style-name="Text_20_body">
To open configuration window, press the <text:span text:style-name="Strong_20_Emphasis">Configuration</text:span> button on main screen.</text:p>
      <text:p text:style-name="Text_20_body"><draw:frame draw:style-name="mediacenter" draw:name="" text:anchor-type="paragraph" draw:z-index="0" svg:width="7.9375cm" svg:height="10.583333333333cm"><draw:image xlink:href="Pictures/734da1eb7f868a99ac9573555e44e05f.jpg" xlink:type="simple" xlink:show="embed" xlink:actuate="onLoad"/></draw:frame></text:p>
      <text:p text:style-name="Text_20_body">In this window, you can set:
</text:p>
      <text:list text:style-name="List_20_1">
        <text:list-item>
          <text:p text:style-name="Text_20_body"> <text:span text:style-name="Emphasis">Server IP</text:span>: IP address of the server where CQ_FX is running.</text:p>
        </text:list-item>
        <text:list-item>
          <text:p text:style-name="Text_20_body"> <text:span text:style-name="Emphasis">Server Port</text:span>: UDP port of CQ_FX server.</text:p>
        </text:list-item>
        <text:list-item>
          <text:p text:style-name="Text_20_body"> <text:span text:style-name="Emphasis">Update path</text:span>: Network path where to find software updates for the device.</text:p>
        </text:list-item>
        <text:list-item>
          <text:p text:style-name="Text_20_body"> <text:span text:style-name="Emphasis">Barcode Parameters</text:span>: Parameters to understand read barcodes (parameters are comma separated):</text:p>
          <text:list text:style-name="List_20_1">
            <text:list-item>
              <text:p text:style-name="Text_20_body"> first parameter is barcode lenght;</text:p>
            </text:list-item>
            <text:list-item>
              <text:p text:style-name="Text_20_body"> second parameter is model code start character;</text:p>
            </text:list-item>
            <text:list-item>
              <text:p text:style-name="Text_20_body"> third parameter is model code lenght;</text:p>
            </text:list-item>
            <text:list-item>
              <text:p text:style-name="Text_20_body"> fourth parameter is serial number start character;</text:p>
            </text:list-item>
            <text:list-item>
              <text:p text:style-name="Text_20_body"> fifth parameter is serial number lenght.</text:p>
            </text:list-item>
          </text:list>
        </text:list-item>
      </text:list>
      <text:p text:style-name="Text_20_body">
Press <text:span text:style-name="Strong_20_Emphasis">Save</text:span> to save the new configuration. You need to restart the device to load the new configuration, if different.</text:p>
      <text:h text:style-name="Heading_20_2" text:outline-level="2"><text:bookmark-start text:name="operator_login"/>Operator login<text:bookmark-end text:name="operator_login"/></text:h>
      <text:p text:style-name="Text_20_body">
If operator login is enabled in CQ_FX, when you'll do the first thing with the application, it will requires you to insert your operator code.</text:p>
      <text:p text:style-name="Text_20_body"><draw:frame draw:style-name="mediacenter" draw:name="" text:anchor-type="paragraph" draw:z-index="0" svg:width="7.9375cm" svg:height="10.583333333333cm"><draw:image xlink:href="Pictures/fe063bcb7021ab67de33a7bfebd48515.jpg" xlink:type="simple" xlink:show="embed" xlink:actuate="onLoad"/></draw:frame></text:p>
      <text:p text:style-name="Text_20_body">Insert the code with the device keyboard and press <text:span text:style-name="Strong_20_Emphasis">Ok</text:span> to login.</text:p>
      <text:p text:style-name="Text_20_body">To logout, press the <text:span text:style-name="Strong_20_Emphasis">TALK</text:span> key on the right of the device.</text:p>
      <text:h text:style-name="Heading_20_2" text:outline-level="2"><text:bookmark-start text:name="places_and_lines_menu"/>Places and lines menu<text:bookmark-end text:name="places_and_lines_menu"/></text:h>
      <text:p text:style-name="Text_20_body">
When you are on the main screen, pressing the <text:span text:style-name="Strong_20_Emphasis">P</text:span> key of the device keyboard, you can open the menu of lines and places. You can choose the desired line and place and press the <text:span text:style-name="Strong_20_Emphasis">Ok</text:span> button to open it.</text:p>
      <text:p text:style-name="Text_20_body"><draw:frame draw:style-name="mediacenter" draw:name="" text:anchor-type="paragraph" draw:z-index="0" svg:width="7.9375cm" svg:height="10.583333333333cm"><draw:image xlink:href="Pictures/247d7a511d3f9518d94117e0ec8305af.jpg" xlink:type="simple" xlink:show="embed" xlink:actuate="onLoad"/></draw:frame></text:p>
      <text:p text:style-name="Text_20_body">The other way to open a place window is to read the appropriate barcode with the <text:span text:style-name="Strong_20_Emphasis">SCAN</text:span> button of the device, using the barcode reader.</text:p>
      <text:h text:style-name="Heading_20_2" text:outline-level="2"><text:bookmark-start text:name="place"/>Place<text:bookmark-end text:name="place"/></text:h>
      <text:p text:style-name="Text_20_body">
You can open a place window using lines and places menu, or reading the place barcode.</text:p>
      <text:p text:style-name="Text_20_body">The place screen shows on the upper panel the details of the place itself.
</text:p>
      <text:list text:style-name="List_20_1">
        <text:list-item>
          <text:p text:style-name="Text_20_body"> Line and place names</text:p>
        </text:list-item>
        <text:list-item>
          <text:p text:style-name="Text_20_body"> Product image and model description</text:p>
        </text:list-item>
        <text:list-item>
          <text:p text:style-name="Text_20_body"> Last cycle state</text:p>
        </text:list-item>
        <text:list-item>
          <text:p text:style-name="Text_20_body"> Number of executed cycles</text:p>
        </text:list-item>
        <text:list-item>
          <text:p text:style-name="Text_20_body"> Result of cycle verifies</text:p>
        </text:list-item>
      </text:list>
      <text:p text:style-name="Text_20_body">
<draw:frame draw:style-name="mediacenter" draw:name="" text:anchor-type="paragraph" draw:z-index="0" svg:width="7.9375cm" svg:height="10.583333333333cm"><draw:image xlink:href="Pictures/1ef421fd928d3893d660034cbbe5fd1d.jpg" xlink:type="simple" xlink:show="embed" xlink:actuate="onLoad"/></draw:frame></text:p>
      <text:p text:style-name="Text_20_body">In this window, you can carry out the following activities:
</text:p>
      <text:list text:style-name="List_20_1">
        <text:list-item>
          <text:p text:style-name="Text_20_body"> <text:span text:style-name="Emphasis">Start cycle</text:span>: You can start a new cycle. In the next window, you can set the cycle program (and set custom values for temperature, duration and cooking time), and check executed activities. <text:line-break/>If you select an activity, and press <text:span text:style-name="Strong_20_Emphasis">Skip</text:span>, you can postpone it to the next cycle. <text:line-break/>The <text:span text:style-name="Strong_20_Emphasis">All</text:span> button shows all activities of the test sheet of the place. <text:line-break/>The <text:span text:style-name="Strong_20_Emphasis">Restart sequence</text:span> option is useful to change the test sequence of the place, starting from the program you are choosing for the next cycle.</text:p>
        </text:list-item>
      </text:list>
      <text:p text:style-name="Text_20_body"><draw:frame draw:style-name="mediacenter" draw:name="" text:anchor-type="paragraph" draw:z-index="0" svg:width="7.9375cm" svg:height="10.583333333333cm"><draw:image xlink:href="Pictures/dcd1a717b67090326c44661728bfeb9d.jpg" xlink:type="simple" xlink:show="embed" xlink:actuate="onLoad"/></draw:frame>:</text:p>
      <text:list text:style-name="List_20_1">
        <text:list-item>
          <text:p text:style-name="Text_20_body"> <text:span text:style-name="Emphasis">Break cycle</text:span>: You can creak the running cycle.</text:p>
        </text:list-item>
      </text:list>
      <text:p text:style-name="Text_20_body"><draw:frame draw:style-name="mediacenter" draw:name="" text:anchor-type="paragraph" draw:z-index="0" svg:width="7.9375cm" svg:height="10.583333333333cm"><draw:image xlink:href="Pictures/20f0562dabf5a94b012ea7e93729e0dc.jpg" xlink:type="simple" xlink:show="embed" xlink:actuate="onLoad"/></draw:frame></text:p>
      <text:list text:style-name="List_20_1">
        <text:list-item>
          <text:p text:style-name="Text_20_body"> <text:span text:style-name="Emphasis">Close cycle</text:span>: You can close the running cycle.</text:p>
        </text:list-item>
        <text:list-item>
          <text:p text:style-name="Text_20_body"> <text:span text:style-name="Emphasis">Delete cycle</text:span>: You can delete the last cycle.</text:p>
        </text:list-item>
        <text:list-item>
          <text:p text:style-name="Text_20_body"> <text:span text:style-name="Emphasis">Graph</text:span>: You can view the graph of the last cycle. See the next paragraph.</text:p>
        </text:list-item>
        <text:list-item>
          <text:p text:style-name="Text_20_body"> <text:span text:style-name="Emphasis">Values</text:span>: You can see acquired instant values of the place in a window.</text:p>
        </text:list-item>
      </text:list>
      <text:p text:style-name="Text_20_body"><draw:frame draw:style-name="mediacenter" draw:name="" text:anchor-type="paragraph" draw:z-index="0" svg:width="7.9375cm" svg:height="10.583333333333cm"><draw:image xlink:href="Pictures/d9349cb6224139aa66a3fa9b2e94a3b8.jpg" xlink:type="simple" xlink:show="embed" xlink:actuate="onLoad"/></draw:frame></text:p>
      <text:list text:style-name="List_20_1">
        <text:list-item>
          <text:p text:style-name="Text_20_body"> <text:span text:style-name="Emphasis">Photo</text:span>: You can take a photo with the device camera, with a text note, attaching it to the current cycle. To take a photo, press the <text:span text:style-name="Strong_20_Emphasis">Return</text:span> button (<text:span text:style-name="Strong_20_Emphasis">Ent</text:span>).</text:p>
        </text:list-item>
      </text:list>
      <text:p text:style-name="Text_20_body"><draw:frame draw:style-name="mediacenter" draw:name="" text:anchor-type="paragraph" draw:z-index="0" svg:width="7.9375cm" svg:height="10.583333333333cm"><draw:image xlink:href="Pictures/e154f053493a659d6c7c5ce1ae22e16e.jpg" xlink:type="simple" xlink:show="embed" xlink:actuate="onLoad"/></draw:frame></text:p>
      <text:list text:style-name="List_20_1">
        <text:list-item>
          <text:p text:style-name="Text_20_body"> <text:span text:style-name="Emphasis">Close</text:span>: You can close the place window and come back to the main screen, to select another place.</text:p>
        </text:list-item>
      </text:list>
      <text:h text:style-name="Heading_20_3" text:outline-level="3"><text:bookmark-start text:name="graph"/>Graph<text:bookmark-end text:name="graph"/></text:h>
      <text:p text:style-name="Text_20_body">
When you access the place window, the graph window will be open in automatic if there is a running cycle on that place.</text:p>
      <text:p text:style-name="Text_20_body"><draw:frame draw:style-name="mediacenter" draw:name="" text:anchor-type="paragraph" draw:z-index="0" svg:width="7.9375cm" svg:height="10.583333333333cm"><draw:image xlink:href="Pictures/6d1904458c6eb127b61172bdb6a92f17.jpg" xlink:type="simple" xlink:show="embed" xlink:actuate="onLoad"/></draw:frame></text:p>
      <text:p text:style-name="Text_20_body">In the upper part of the sceen you have line and place names, the toolbar and the description of the cycle program.</text:p>
      <text:p text:style-name="Text_20_body">Toolbar buttons are:
</text:p>
      <table:table>
        <table:table-column/>
        <table:table-column/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e2f693dc36ed460ef94c0d757a78d5f6.png" xlink:type="simple" xlink:show="embed" xlink:actuate="onLoad"/></draw:frame> </text:p>
          </table:table-cell>
          <table:table-cell office:value-type="string" table:style-name="tablecell">
            <text:p text:style-name="tablealignleft"> You can show/hide the probes in the graph.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82045155e6c5bb2f574dde8edae608f0.png" xlink:type="simple" xlink:show="embed" xlink:actuate="onLoad"/></draw:frame> </text:p>
          </table:table-cell>
          <table:table-cell office:value-type="string" table:style-name="tablecell">
            <text:p text:style-name="tablealignleft"> You can insert/edit the cycle notes.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52c0c703e74a0c662adf1edca12c3f9.png" xlink:type="simple" xlink:show="embed" xlink:actuate="onLoad"/></draw:frame> </text:p>
          </table:table-cell>
          <table:table-cell office:value-type="string" table:style-name="tablecell">
            <text:p text:style-name="tablealignleft"> Stop the cycle.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c20ebd14a6cba9aafdb644e8d3eda579.png" xlink:type="simple" xlink:show="embed" xlink:actuate="onLoad"/></draw:frame> </text:p>
          </table:table-cell>
          <table:table-cell office:value-type="string" table:style-name="tablecell">
            <text:p text:style-name="tablealignleft"> Close the cycle.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3b3ebaed5cb02796dadc3be68b38330b.png" xlink:type="simple" xlink:show="embed" xlink:actuate="onLoad"/></draw:frame> </text:p>
          </table:table-cell>
          <table:table-cell office:value-type="string" table:style-name="tablecell">
            <text:p text:style-name="tablealignleft"> Assign positive result to current cycle.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2cd1dca12cbcf38d6b364d2355597b0.png" xlink:type="simple" xlink:show="embed" xlink:actuate="onLoad"/></draw:frame> </text:p>
          </table:table-cell>
          <table:table-cell office:value-type="string" table:style-name="tablecell">
            <text:p text:style-name="tablealignleft"> Assign negative result to current cycle.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385a9658560d458b9bb707b37dcc5166.png" xlink:type="simple" xlink:show="embed" xlink:actuate="onLoad"/></draw:frame> </text:p>
          </table:table-cell>
          <table:table-cell office:value-type="string" table:style-name="tablecell">
            <text:p text:style-name="tablealignleft"> Close the graph and go to the place window. </text:p>
          </table:table-cell>
        </table:table-row>
      </table:table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ec8773ed1f651ada31f243a13489701a.png" xlink:type="simple" xlink:show="embed" xlink:actuate="onLoad"/></draw:frame></text:p>
          </table:table-cell>
          <table:table-cell table:style-name="pluginnotetip.B1" office:value-type="string">
            <text:p text:style-name="Text_20_body">
For a better experience on the device screen, the graph is resized on the values of the probes. <text:line-break/>
To show the standard graph, click once on the graph.
</text:p>
          </table:table-cell>
        </table:table-row>
      </table:table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ec8773ed1f651ada31f243a13489701a.png" xlink:type="simple" xlink:show="embed" xlink:actuate="onLoad"/></draw:frame></text:p>
          </table:table-cell>
          <table:table-cell table:style-name="pluginnotetip.B1" office:value-type="string">
            <text:p text:style-name="Text_20_body">
When you are on the standard graph, you can use the usual zoom tool as the CQ_FX computer software. <text:line-break/>
Click on the first point and keep pressing the cursor up to second point.
</text:p>
          </table:table-cell>
        </table:table-row>
      </table:table>
      <text:h text:style-name="Heading_20_4" text:outline-level="4"><text:bookmark-start text:name="cycle_notes"/>Cycle notes<text:bookmark-end text:name="cycle_notes"/></text:h>
      <text:p text:style-name="Text_20_body">
When you press the note button, you'll have a window with a textbox where you can insert/edit the notes of the selected cycle. When you complete the insertion, press <text:span text:style-name="Strong_20_Emphasis">Ok</text:span> button to confirm the changes.</text:p>
      <text:p text:style-name="Text_20_body"><draw:frame draw:style-name="mediacenter" draw:name="" text:anchor-type="paragraph" draw:z-index="0" svg:width="7.9375cm" svg:height="10.583333333333cm"><draw:image xlink:href="Pictures/a40a986e7252d264cce957c1e6e2a282.jpg" xlink:type="simple" xlink:show="embed" xlink:actuate="onLoad"/></draw:frame>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</office:automatic-styles>
  <office:master-styles>
    <style:master-page style:name="Standard" style:page-layout-name="Mpm1">
      <style:header>
        <text:p text:style-name="Header"><text:description/>$NOME Software Manual</text:p>
      </style:header>
      <style:footer>
        <text:p text:style-name="Footer"><text:s/><text:chapter text:display="name" text:outline-level="1"/><text:tab/><text:tab/>Page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302</meta:generator>
    <dc:date>2011-11-14T15:44:59</dc:date>
    <meta:editing-cycles>7</meta:editing-cycles>
    <meta:editing-duration>PT1H12M51S</meta:editing-duration>
    <meta:document-statistic meta:table-count="0" meta:image-count="1" meta:object-count="0" meta:page-count="3" meta:paragraph-count="8" meta:word-count="18" meta:character-count="128" meta:non-whitespace-character-count="112"/>
    <dc:creator>stefano </dc:creator>
    <meta:user-defined meta:name="Info 1"/>
    <meta:user-defined meta:name="Info 2"/>
    <meta:user-defined meta:name="Info 3"/>
    <meta:user-defined meta:name="Info 4"/>
  </office:meta>
</office:document-meta>
</file>